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draw="urn:oasis:names:tc:opendocument:xmlns:drawing:1.0" xmlns:svg="urn:oasis:names:tc:opendocument:xmlns:svg-compatible:1.0" xmlns:xlink="http://www.w3.org/1999/xlink" xmlns:manifest="urn:oasis:names:tc:opendocument:xmlns:manifest:1.0" xmlns:chart="urn:oasis:names:tc:opendocument:xmlns:chart:1.0" xmlns:presentation="urn:oasis:names:tc:opendocument:xmlns:presentation:1.0" xmlns:table="urn:oasis:names:tc:opendocument:xmlns:table:1.0">
  <manifest:file-entry manifest:full-path="/" manifest:media-type="application/vnd.oasis.opendocument.tex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Pictures/9E2E8E53F80B4D99805FB0AF818939D2.jpg" manifest:media-type="image/jpeg"/>
  <manifest:file-entry manifest:full-path="Pictures/1BF9C12A03D14F89910B57B992CCA56E.jpg" manifest:media-type="image/jpeg"/>
  <manifest:file-entry manifest:full-path="Pictures/A0187564034E43E89BF1FA8B0DBC78A5.jpg" manifest:media-type="image/jpeg"/>
  <manifest:file-entry manifest:full-path="Pictures/AB3F9A4736A244BAB436B9DFE7C10675.jpg" manifest:media-type="image/jpeg"/>
  <manifest:file-entry manifest:full-path="Pictures/5F70178AD0A24703B6EEC455BA543A41.jpg" manifest:media-type="image/jpeg"/>
  <manifest:file-entry manifest:full-path="Pictures/13D0D4E863724D5BA9158A07214ACA00.jpg" manifest:media-type="image/jpeg"/>
  <manifest:file-entry manifest:full-path="Pictures/74248EE9F30D4A5FAECECA99D8C10536.jpg" manifest:media-type="image/jpeg"/>
  <manifest:file-entry manifest:full-path="Pictures/151A2472B97E4A098DE99C85654791AD.jpg" manifest:media-type="image/jpeg"/>
  <manifest:file-entry manifest:full-path="Pictures/C9E72545C82F4E5FBF619BADB3118D78.jpg" manifest:media-type="image/jpeg"/>
  <manifest:file-entry manifest:full-path="Pictures/3D98F78E7757458F9C35E0CC0E2C5627.jpg" manifest:media-type="image/jpeg"/>
  <manifest:file-entry manifest:full-path="Pictures/CE6F5251EDE74F3DA2F6BACFA21732F8.jpg" manifest:media-type="image/jpeg"/>
  <manifest:file-entry manifest:full-path="Pictures/DD507DA27EB44027BA87374042BE128E.jpg" manifest:media-type="image/jpeg"/>
  <manifest:file-entry manifest:full-path="Pictures/9E7B6F5E54E24F509683C0C02BB3155E.jpg" manifest:media-type="image/jpeg"/>
  <manifest:file-entry manifest:full-path="Pictures/B331544832CB4D9C8D1B216150B12E58.jpg" manifest:media-type="image/jpeg"/>
  <manifest:file-entry manifest:full-path="Pictures/D528A4A0B1E54452A6C48314E8EE2E1B.jpg" manifest:media-type="image/jpeg"/>
  <manifest:file-entry manifest:full-path="Pictures/480535CD7A3544E4B50232F53295D647.jpg" manifest:media-type="image/jpeg"/>
  <manifest:file-entry manifest:full-path="Pictures/1375A399C4B74DA499651123C0341A52.jpg" manifest:media-type="image/jpeg"/>
  <manifest:file-entry manifest:full-path="Pictures/B46E2D85DB5C45048195BEB34EBEA197.jpg" manifest:media-type="image/jpeg"/>
  <manifest:file-entry manifest:full-path="Pictures/56858899F20E4B099BC8F871EF90C4BC.jpg" manifest:media-type="image/jpeg"/>
  <manifest:file-entry manifest:full-path="Pictures/E23607FB7B14422580DB5261360C19A9.jpg" manifest:media-type="image/jpeg"/>
  <manifest:file-entry manifest:full-path="Pictures/944CA07AC76A4C07B8CA1E3A14ACB8C7.jpg" manifest:media-type="image/jpeg"/>
  <manifest:file-entry manifest:full-path="Pictures/C239078190414689AFF7ED74989D38D5.jpg" manifest:media-type="image/jpeg"/>
  <manifest:file-entry manifest:full-path="Pictures/8BFAEBB7ED7548818E6A38915FFDD1C5.jpg" manifest:media-type="image/jpeg"/>
  <manifest:file-entry manifest:full-path="Pictures/C994BAE66A994DD7804146B1D70FD5DD.jpg" manifest:media-type="image/jpeg"/>
  <manifest:file-entry manifest:full-path="Pictures/8BF5F9000490476D94A784D2603972C6.jpg" manifest:media-type="image/jpeg"/>
  <manifest:file-entry manifest:full-path="Pictures/64121421A8D9452A887F3C9329DA37FE.jpg" manifest:media-type="image/jpeg"/>
  <manifest:file-entry manifest:full-path="Pictures/514F9BC7C6B64B21BBB682053BE46FAE.jpg" manifest:media-type="image/jpeg"/>
  <manifest:file-entry manifest:full-path="Pictures/3003AD0E8711471D972CABD52AA14BD2.jpg" manifest:media-type="image/jpeg"/>
  <manifest:file-entry manifest:full-path="Pictures/583B8FE46730498C8874625146E0D151.jpg" manifest:media-type="image/jpeg"/>
  <manifest:file-entry manifest:full-path="Pictures/1095DD3FCE6D4DD0A640E70783033C5D.jpg" manifest:media-type="image/jpeg"/>
  <manifest:file-entry manifest:full-path="Pictures/4A6DD51D7A514D019D86392EB77E3B5A.jpg" manifest:media-type="image/jpeg"/>
  <manifest:file-entry manifest:full-path="Pictures/C05D9809A836447BBAEDA4BA2CE4C85F.jpg" manifest:media-type="image/jpeg"/>
  <manifest:file-entry manifest:full-path="Pictures/59BF85812EFD4B91965149198DA022CA.jpg" manifest:media-type="image/jpeg"/>
  <manifest:file-entry manifest:full-path="Pictures/A0DC0F80A7B64CDB957A00EE2F145D22.jpg" manifest:media-type="image/jpeg"/>
  <manifest:file-entry manifest:full-path="Pictures/2C87C2D9C3F94F9B97B2CF22B148D5C4.jpg" manifest:media-type="image/jpeg"/>
  <manifest:file-entry manifest:full-path="Pictures/BA10EC73620C47648F5FE7DAEA1E86E2.jpg" manifest:media-type="image/jpeg"/>
  <manifest:file-entry manifest:full-path="Pictures/C48D4F95CE6C402B8808F2F2BB4817E3.jpg" manifest:media-type="image/jpeg"/>
  <manifest:file-entry manifest:full-path="Pictures/DF79D8FCE40F43DD9800EA7231B816F7.jpg" manifest:media-type="image/jpeg"/>
  <manifest:file-entry manifest:full-path="Pictures/48D27534D8CF42FF9B756C17C34F7808.jpg" manifest:media-type="image/jpeg"/>
  <manifest:file-entry manifest:full-path="Pictures/97951AE742524AAE8B9EA71D22A09817.jpg" manifest:media-type="image/jpeg"/>
  <manifest:file-entry manifest:full-path="Pictures/E68ED6BBE5854FB0A6F58EEDCF3D52BB.jpg" manifest:media-type="image/jpeg"/>
  <manifest:file-entry manifest:full-path="Pictures/F0876BE1FC344211B4B06CB11320F4EE.jpg" manifest:media-type="image/jpeg"/>
  <manifest:file-entry manifest:full-path="Pictures/4FE2E254101A4E09A5D92C5CF6AC9F71.jpg" manifest:media-type="image/jpeg"/>
  <manifest:file-entry manifest:full-path="Pictures/F0A2017EC848414BA65A8ED4F59F8836.jpg" manifest:media-type="image/jpeg"/>
  <manifest:file-entry manifest:full-path="Pictures/58E98E253375450C92CCAFF04166B55A.jpg" manifest:media-type="image/jpeg"/>
  <manifest:file-entry manifest:full-path="Pictures/78CF75A36ACA40E9843C92FE3B93443D.jpg" manifest:media-type="image/jpeg"/>
  <manifest:file-entry manifest:full-path="Pictures/F0D585A2FD44412CA2B76D8EB2BF4734.jpg" manifest:media-type="image/jpeg"/>
  <manifest:file-entry manifest:full-path="Pictures/6615B55F6F35497797E7DE8FB16A66C9.jpg" manifest:media-type="image/jpeg"/>
  <manifest:file-entry manifest:full-path="Pictures/1B5CA1F1F40B40B7BD9D4AD9C514BCFE.jpg" manifest:media-type="image/jpeg"/>
  <manifest:file-entry manifest:full-path="Pictures/ECF3A1717AF44B72842A5676F90B112D.jpg" manifest:media-type="image/jpeg"/>
  <manifest:file-entry manifest:full-path="Pictures/393D045C02964BB3A06E670352E5E280.jpg" manifest:media-type="image/jpeg"/>
  <manifest:file-entry manifest:full-path="Pictures/E1F073953DC946498B8037D8ACC2CC58.jpg" manifest:media-type="image/jpeg"/>
  <manifest:file-entry manifest:full-path="Pictures/2FA35691401940CCB97EA2487297F4AB.jpg" manifest:media-type="image/jpeg"/>
  <manifest:file-entry manifest:full-path="Pictures/90917C7C145B4961959605666DD57E69.jpg" manifest:media-type="image/jpeg"/>
  <manifest:file-entry manifest:full-path="Pictures/56D27363D189466B81AD0C7601ABF2A7.jpg" manifest:media-type="image/jpeg"/>
  <manifest:file-entry manifest:full-path="Pictures/B025FBCD38064D65ABF74276DFDDB33B.jpg" manifest:media-type="image/jpeg"/>
  <manifest:file-entry manifest:full-path="Pictures/F7588FABA2804A53B78644C8A28B1FEE.jpg" manifest:media-type="image/jpeg"/>
  <manifest:file-entry manifest:full-path="Pictures/C7FCCCA66F584C879E155994B542B29D.jpg" manifest:media-type="image/jpeg"/>
  <manifest:file-entry manifest:full-path="Pictures/C3A577DB4A214EFBBDCAF3874919D0E3.jpg" manifest:media-type="image/jpeg"/>
  <manifest:file-entry manifest:full-path="Pictures/946552FA08AE4D49B872FC1C9DE3F84A.jpg" manifest:media-type="image/jpeg"/>
  <manifest:file-entry manifest:full-path="Pictures/FC84995D526346CB97A004602C5AE20A.jpg" manifest:media-type="image/jpeg"/>
  <manifest:file-entry manifest:full-path="Pictures/1EB124FECD4B4E12AFC076CAA03F24D4.jpg" manifest:media-type="image/jpeg"/>
  <manifest:file-entry manifest:full-path="Pictures/B47F29406A9C48749298474C4D138FAF.jpg" manifest:media-type="image/jpeg"/>
  <manifest:file-entry manifest:full-path="Pictures/71C37B5F3AC14EB383DC911EDD9EE1CE.jpg" manifest:media-type="image/jpeg"/>
  <manifest:file-entry manifest:full-path="Pictures/E5FBDE516C8F4D8AABC008E63AEC6BA3.jpg" manifest:media-type="image/jpeg"/>
  <manifest:file-entry manifest:full-path="Pictures/15BE97C9216442A599D0FE14E8956ECA.jpg" manifest:media-type="image/jpeg"/>
  <manifest:file-entry manifest:full-path="Pictures/C8DD07C2223340479DEEBC50E80DC862.jpg" manifest:media-type="image/jpeg"/>
  <manifest:file-entry manifest:full-path="Pictures/5709048C964545A68BBC34E56B779055.jpg" manifest:media-type="image/jpeg"/>
  <manifest:file-entry manifest:full-path="Pictures/51DF8EF14B0C481987DEE5FAA8EAE992.jpg" manifest:media-type="image/jpeg"/>
  <manifest:file-entry manifest:full-path="Pictures/8E4B5A64ED92495889A5EE89625EA81F.jpg" manifest:media-type="image/jpeg"/>
  <manifest:file-entry manifest:full-path="Pictures/80B622EB307E43468F827BF4603EB64D.jpg" manifest:media-type="image/jpeg"/>
  <manifest:file-entry manifest:full-path="Pictures/1F6D2A7EE00345679CE4EB498B6E9F61.jpg" manifest:media-type="image/jpeg"/>
  <manifest:file-entry manifest:full-path="Pictures/964F51AF16154F7D8A6392F32C3F0C47.jpg" manifest:media-type="image/jpeg"/>
  <manifest:file-entry manifest:full-path="Pictures/5B6E707F09C24460BDBFB32114A33C99.jpg" manifest:media-type="image/jpeg"/>
  <manifest:file-entry manifest:full-path="Pictures/6BD7AC5A47904C3B94B60145DE2C4559.jpg" manifest:media-type="image/jpeg"/>
  <manifest:file-entry manifest:full-path="Pictures/8FF0677D33EE44C483664079E6E25A60.jpg" manifest:media-type="image/jpeg"/>
  <manifest:file-entry manifest:full-path="Pictures/AE10EF037C7948D7815E318BA345BA81.jpg" manifest:media-type="image/jpeg"/>
  <manifest:file-entry manifest:full-path="Pictures/812D45EEF6504E52981F47ECC4376EA5.jpg" manifest:media-type="image/jpeg"/>
  <manifest:file-entry manifest:full-path="Pictures/1CBE82A04F064E619C46B5CD57E84DEB.jpg" manifest:media-type="image/jpeg"/>
  <manifest:file-entry manifest:full-path="Pictures/0A6E6710D08C45D2B74F8ABA08FBE4C7.jpg" manifest:media-type="image/jpeg"/>
  <manifest:file-entry manifest:full-path="Pictures/96EB98897AD04565808389567111E356.jpg" manifest:media-type="image/jpeg"/>
  <manifest:file-entry manifest:full-path="Pictures/18566A8729D444928BFC649D52EC5B1C.jpg" manifest:media-type="image/jpeg"/>
  <manifest:file-entry manifest:full-path="Pictures/A214C3A5A7684E8EA78D83839B05A35F.jpg" manifest:media-type="image/jpeg"/>
  <manifest:file-entry manifest:full-path="Pictures/71DD0586B8B94EF99483E15CDB729A7B.jpg" manifest:media-type="image/jpeg"/>
  <manifest:file-entry manifest:full-path="Pictures/05AFEAA6719A4ECEBE5EB6E69ABC5E28.jpg" manifest:media-type="image/jpeg"/>
  <manifest:file-entry manifest:full-path="Pictures/880E3E4598ED40589D84A3F3673F29C7.jpg" manifest:media-type="image/jpeg"/>
  <manifest:file-entry manifest:full-path="Pictures/54B79848CA434374BF887336852C70FB.jpg" manifest:media-type="image/jpeg"/>
  <manifest:file-entry manifest:full-path="Pictures/F74ED70A5A0540ABB0149DF15A5A31D3.jpg" manifest:media-type="image/jpeg"/>
  <manifest:file-entry manifest:full-path="Pictures/818DB4CDBFFE4801BDE88B598FE60345.jpg" manifest:media-type="image/jpeg"/>
  <manifest:file-entry manifest:full-path="Pictures/A39CB065878A4CC1AB318CD823A0B440.jpg" manifest:media-type="image/jpeg"/>
  <manifest:file-entry manifest:full-path="Pictures/505C36CF2F2F4D9C9D0EBAE1EA386D84.jpg" manifest:media-type="image/jpeg"/>
  <manifest:file-entry manifest:full-path="Pictures/5B73C13C74F149F686D854A9615409FA.jpg" manifest:media-type="image/jpeg"/>
  <manifest:file-entry manifest:full-path="Pictures/C4CFFDB29D0F4CD3B071F39802B412C5.jpg" manifest:media-type="image/jpeg"/>
  <manifest:file-entry manifest:full-path="Pictures/ADDA49347B57496AA2AD1EB49B02AC1A.jpg" manifest:media-type="image/jpeg"/>
  <manifest:file-entry manifest:full-path="Pictures/3BD33CF68ACC4BC4BDBC7896573FF7A9.jpg" manifest:media-type="image/jpeg"/>
  <manifest:file-entry manifest:full-path="Pictures/68B3F865FD614925BE3F53864EF75ED8.jpg" manifest:media-type="image/jpeg"/>
  <manifest:file-entry manifest:full-path="Pictures/37E58C2064C14C7EAA003DD6C85A7D9C.jpg" manifest:media-type="image/jpeg"/>
  <manifest:file-entry manifest:full-path="Pictures/AB3465FDC4754DF68D392AF427628ADF.jpg" manifest:media-type="image/jpeg"/>
  <manifest:file-entry manifest:full-path="Pictures/D4BF9BA821ED471C9DA591ACB24D0FD6.jpg" manifest:media-type="image/jpeg"/>
  <manifest:file-entry manifest:full-path="Pictures/0675455D10F848B589E597EC7FDBB263.jpg" manifest:media-type="image/jpeg"/>
  <manifest:file-entry manifest:full-path="Pictures/9C0685A992784421874FA69B8F584394.jpg" manifest:media-type="image/jpeg"/>
  <manifest:file-entry manifest:full-path="Pictures/E051998506AE470EBC34131200A9A2DE.jpg" manifest:media-type="image/jpeg"/>
  <manifest:file-entry manifest:full-path="Pictures/4B38240E42D04E0BA78FC2C44FA85C69.jpg" manifest:media-type="image/jpeg"/>
  <manifest:file-entry manifest:full-path="Pictures/6FBA51CCD51E403F837BA0A2C247A6F4.jpg" manifest:media-type="image/jpeg"/>
  <manifest:file-entry manifest:full-path="Pictures/D916F186F56949C6947B957E4B08A36F.jpg" manifest:media-type="image/jpeg"/>
  <manifest:file-entry manifest:full-path="Pictures/F972EC59389F4132953B2FF105D66920.jpg" manifest:media-type="image/jpeg"/>
  <manifest:file-entry manifest:full-path="Pictures/56DABF7922374C9DA21855496437BEE4.jpg" manifest:media-type="image/jpeg"/>
  <manifest:file-entry manifest:full-path="Pictures/B9841080E9054EF1A5DBC05C3743E0A6.jpg" manifest:media-type="image/jpeg"/>
  <manifest:file-entry manifest:full-path="Pictures/6BBB7B2E80454CAB9D4E3161F4123762.jpg" manifest:media-type="image/jpeg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draw="urn:oasis:names:tc:opendocument:xmlns:drawing:1.0" xmlns:svg="urn:oasis:names:tc:opendocument:xmlns:svg-compatible:1.0" xmlns:xlink="http://www.w3.org/1999/xlink" xmlns:manifest="urn:oasis:names:tc:opendocument:xmlns:manifest:1.0" xmlns:chart="urn:oasis:names:tc:opendocument:xmlns:chart:1.0" xmlns:presentation="urn:oasis:names:tc:opendocument:xmlns:presentation:1.0" xmlns:table="urn:oasis:names:tc:opendocument:xmlns:table:1.0" office:version="1.2">
  <office:automatic-styles>
    <style:style style:name="imgframe" style:family="graphic" style:display-name="imgframe">
      <style:graphic-properties style:wrap="none" style:vertical-pos="top" style:vertical-rel="page" style:horizontal-pos="left" style:horizontal-rel="page"/>
    </style:style>
  </office:automatic-styles>
  <office:body>
    <office:text>
      <text:p text:style-name="imgpar"><draw:frame draw:style-name="imgframe" svg:width="21cm" svg:height="29.7cm" svg:x="0cm" svg:y="0cm" text:anchor-type="paragraph" draw:z-index="0"><draw:image xlink:href="Pictures/9E2E8E53F80B4D99805FB0AF818939D2.jpg"/></draw:frame></text:p>
      <text:p text:style-name="imgpar"><draw:frame draw:style-name="imgframe" svg:width="21cm" svg:height="29.7cm" svg:x="0cm" svg:y="0cm" text:anchor-type="paragraph" draw:z-index="0"><draw:image xlink:href="Pictures/1BF9C12A03D14F89910B57B992CCA56E.jpg"/></draw:frame></text:p>
      <text:p text:style-name="imgpar"><draw:frame draw:style-name="imgframe" svg:width="21cm" svg:height="29.7cm" svg:x="0cm" svg:y="0cm" text:anchor-type="paragraph" draw:z-index="0"><draw:image xlink:href="Pictures/A0187564034E43E89BF1FA8B0DBC78A5.jpg"/></draw:frame></text:p>
      <text:p text:style-name="imgpar"><draw:frame draw:style-name="imgframe" svg:width="21cm" svg:height="29.7cm" svg:x="0cm" svg:y="0cm" text:anchor-type="paragraph" draw:z-index="0"><draw:image xlink:href="Pictures/AB3F9A4736A244BAB436B9DFE7C10675.jpg"/></draw:frame></text:p>
      <text:p text:style-name="imgpar"><draw:frame draw:style-name="imgframe" svg:width="21cm" svg:height="29.7cm" svg:x="0cm" svg:y="0cm" text:anchor-type="paragraph" draw:z-index="0"><draw:image xlink:href="Pictures/5F70178AD0A24703B6EEC455BA543A41.jpg"/></draw:frame></text:p>
      <text:p text:style-name="imgpar"><draw:frame draw:style-name="imgframe" svg:width="21cm" svg:height="29.7cm" svg:x="0cm" svg:y="0cm" text:anchor-type="paragraph" draw:z-index="0"><draw:image xlink:href="Pictures/13D0D4E863724D5BA9158A07214ACA00.jpg"/></draw:frame></text:p>
      <text:p text:style-name="imgpar"><draw:frame draw:style-name="imgframe" svg:width="21cm" svg:height="29.7cm" svg:x="0cm" svg:y="0cm" text:anchor-type="paragraph" draw:z-index="0"><draw:image xlink:href="Pictures/74248EE9F30D4A5FAECECA99D8C10536.jpg"/></draw:frame></text:p>
      <text:p text:style-name="imgpar"><draw:frame draw:style-name="imgframe" svg:width="21cm" svg:height="29.7cm" svg:x="0cm" svg:y="0cm" text:anchor-type="paragraph" draw:z-index="0"><draw:image xlink:href="Pictures/151A2472B97E4A098DE99C85654791AD.jpg"/></draw:frame></text:p>
      <text:p text:style-name="imgpar"><draw:frame draw:style-name="imgframe" svg:width="21cm" svg:height="29.7cm" svg:x="0cm" svg:y="0cm" text:anchor-type="paragraph" draw:z-index="0"><draw:image xlink:href="Pictures/C9E72545C82F4E5FBF619BADB3118D78.jpg"/></draw:frame></text:p>
      <text:p text:style-name="imgpar"><draw:frame draw:style-name="imgframe" svg:width="21cm" svg:height="29.7cm" svg:x="0cm" svg:y="0cm" text:anchor-type="paragraph" draw:z-index="0"><draw:image xlink:href="Pictures/3D98F78E7757458F9C35E0CC0E2C5627.jpg"/></draw:frame></text:p>
      <text:p text:style-name="imgpar"><draw:frame draw:style-name="imgframe" svg:width="21cm" svg:height="29.7cm" svg:x="0cm" svg:y="0cm" text:anchor-type="paragraph" draw:z-index="0"><draw:image xlink:href="Pictures/CE6F5251EDE74F3DA2F6BACFA21732F8.jpg"/></draw:frame></text:p>
      <text:p text:style-name="imgpar"><draw:frame draw:style-name="imgframe" svg:width="21cm" svg:height="29.7cm" svg:x="0cm" svg:y="0cm" text:anchor-type="paragraph" draw:z-index="0"><draw:image xlink:href="Pictures/DD507DA27EB44027BA87374042BE128E.jpg"/></draw:frame></text:p>
      <text:p text:style-name="imgpar"><draw:frame draw:style-name="imgframe" svg:width="21cm" svg:height="29.7cm" svg:x="0cm" svg:y="0cm" text:anchor-type="paragraph" draw:z-index="0"><draw:image xlink:href="Pictures/9E7B6F5E54E24F509683C0C02BB3155E.jpg"/></draw:frame></text:p>
      <text:p text:style-name="imgpar"><draw:frame draw:style-name="imgframe" svg:width="21cm" svg:height="29.7cm" svg:x="0cm" svg:y="0cm" text:anchor-type="paragraph" draw:z-index="0"><draw:image xlink:href="Pictures/B331544832CB4D9C8D1B216150B12E58.jpg"/></draw:frame></text:p>
      <text:p text:style-name="imgpar"><draw:frame draw:style-name="imgframe" svg:width="21cm" svg:height="29.7cm" svg:x="0cm" svg:y="0cm" text:anchor-type="paragraph" draw:z-index="0"><draw:image xlink:href="Pictures/D528A4A0B1E54452A6C48314E8EE2E1B.jpg"/></draw:frame></text:p>
      <text:p text:style-name="imgpar"><draw:frame draw:style-name="imgframe" svg:width="21cm" svg:height="29.7cm" svg:x="0cm" svg:y="0cm" text:anchor-type="paragraph" draw:z-index="0"><draw:image xlink:href="Pictures/480535CD7A3544E4B50232F53295D647.jpg"/></draw:frame></text:p>
      <text:p text:style-name="imgpar"><draw:frame draw:style-name="imgframe" svg:width="21cm" svg:height="29.7cm" svg:x="0cm" svg:y="0cm" text:anchor-type="paragraph" draw:z-index="0"><draw:image xlink:href="Pictures/1375A399C4B74DA499651123C0341A52.jpg"/></draw:frame></text:p>
      <text:p text:style-name="imgpar"><draw:frame draw:style-name="imgframe" svg:width="21cm" svg:height="29.7cm" svg:x="0cm" svg:y="0cm" text:anchor-type="paragraph" draw:z-index="0"><draw:image xlink:href="Pictures/B46E2D85DB5C45048195BEB34EBEA197.jpg"/></draw:frame></text:p>
      <text:p text:style-name="imgpar"><draw:frame draw:style-name="imgframe" svg:width="21cm" svg:height="29.7cm" svg:x="0cm" svg:y="0cm" text:anchor-type="paragraph" draw:z-index="0"><draw:image xlink:href="Pictures/56858899F20E4B099BC8F871EF90C4BC.jpg"/></draw:frame></text:p>
      <text:p text:style-name="imgpar"><draw:frame draw:style-name="imgframe" svg:width="21cm" svg:height="29.7cm" svg:x="0cm" svg:y="0cm" text:anchor-type="paragraph" draw:z-index="0"><draw:image xlink:href="Pictures/E23607FB7B14422580DB5261360C19A9.jpg"/></draw:frame></text:p>
      <text:p text:style-name="imgpar"><draw:frame draw:style-name="imgframe" svg:width="21cm" svg:height="29.7cm" svg:x="0cm" svg:y="0cm" text:anchor-type="paragraph" draw:z-index="0"><draw:image xlink:href="Pictures/944CA07AC76A4C07B8CA1E3A14ACB8C7.jpg"/></draw:frame></text:p>
      <text:p text:style-name="imgpar"><draw:frame draw:style-name="imgframe" svg:width="21cm" svg:height="29.7cm" svg:x="0cm" svg:y="0cm" text:anchor-type="paragraph" draw:z-index="0"><draw:image xlink:href="Pictures/C239078190414689AFF7ED74989D38D5.jpg"/></draw:frame></text:p>
      <text:p text:style-name="imgpar"><draw:frame draw:style-name="imgframe" svg:width="21cm" svg:height="29.7cm" svg:x="0cm" svg:y="0cm" text:anchor-type="paragraph" draw:z-index="0"><draw:image xlink:href="Pictures/8BFAEBB7ED7548818E6A38915FFDD1C5.jpg"/></draw:frame></text:p>
      <text:p text:style-name="imgpar"><draw:frame draw:style-name="imgframe" svg:width="21cm" svg:height="29.7cm" svg:x="0cm" svg:y="0cm" text:anchor-type="paragraph" draw:z-index="0"><draw:image xlink:href="Pictures/C994BAE66A994DD7804146B1D70FD5DD.jpg"/></draw:frame></text:p>
      <text:p text:style-name="imgpar"><draw:frame draw:style-name="imgframe" svg:width="21cm" svg:height="29.7cm" svg:x="0cm" svg:y="0cm" text:anchor-type="paragraph" draw:z-index="0"><draw:image xlink:href="Pictures/8BF5F9000490476D94A784D2603972C6.jpg"/></draw:frame></text:p>
      <text:p text:style-name="imgpar"><draw:frame draw:style-name="imgframe" svg:width="21cm" svg:height="29.7cm" svg:x="0cm" svg:y="0cm" text:anchor-type="paragraph" draw:z-index="0"><draw:image xlink:href="Pictures/64121421A8D9452A887F3C9329DA37FE.jpg"/></draw:frame></text:p>
      <text:p text:style-name="imgpar"><draw:frame draw:style-name="imgframe" svg:width="21cm" svg:height="29.7cm" svg:x="0cm" svg:y="0cm" text:anchor-type="paragraph" draw:z-index="0"><draw:image xlink:href="Pictures/514F9BC7C6B64B21BBB682053BE46FAE.jpg"/></draw:frame></text:p>
      <text:p text:style-name="imgpar"><draw:frame draw:style-name="imgframe" svg:width="21cm" svg:height="29.7cm" svg:x="0cm" svg:y="0cm" text:anchor-type="paragraph" draw:z-index="0"><draw:image xlink:href="Pictures/3003AD0E8711471D972CABD52AA14BD2.jpg"/></draw:frame></text:p>
      <text:p text:style-name="imgpar"><draw:frame draw:style-name="imgframe" svg:width="21cm" svg:height="29.7cm" svg:x="0cm" svg:y="0cm" text:anchor-type="paragraph" draw:z-index="0"><draw:image xlink:href="Pictures/583B8FE46730498C8874625146E0D151.jpg"/></draw:frame></text:p>
      <text:p text:style-name="imgpar"><draw:frame draw:style-name="imgframe" svg:width="21cm" svg:height="29.7cm" svg:x="0cm" svg:y="0cm" text:anchor-type="paragraph" draw:z-index="0"><draw:image xlink:href="Pictures/1095DD3FCE6D4DD0A640E70783033C5D.jpg"/></draw:frame></text:p>
      <text:p text:style-name="imgpar"><draw:frame draw:style-name="imgframe" svg:width="21cm" svg:height="29.7cm" svg:x="0cm" svg:y="0cm" text:anchor-type="paragraph" draw:z-index="0"><draw:image xlink:href="Pictures/4A6DD51D7A514D019D86392EB77E3B5A.jpg"/></draw:frame></text:p>
      <text:p text:style-name="imgpar"><draw:frame draw:style-name="imgframe" svg:width="21cm" svg:height="29.7cm" svg:x="0cm" svg:y="0cm" text:anchor-type="paragraph" draw:z-index="0"><draw:image xlink:href="Pictures/C05D9809A836447BBAEDA4BA2CE4C85F.jpg"/></draw:frame></text:p>
      <text:p text:style-name="imgpar"><draw:frame draw:style-name="imgframe" svg:width="21cm" svg:height="29.7cm" svg:x="0cm" svg:y="0cm" text:anchor-type="paragraph" draw:z-index="0"><draw:image xlink:href="Pictures/59BF85812EFD4B91965149198DA022CA.jpg"/></draw:frame></text:p>
      <text:p text:style-name="imgpar"><draw:frame draw:style-name="imgframe" svg:width="21cm" svg:height="29.7cm" svg:x="0cm" svg:y="0cm" text:anchor-type="paragraph" draw:z-index="0"><draw:image xlink:href="Pictures/A0DC0F80A7B64CDB957A00EE2F145D22.jpg"/></draw:frame></text:p>
      <text:p text:style-name="imgpar"><draw:frame draw:style-name="imgframe" svg:width="21cm" svg:height="29.7cm" svg:x="0cm" svg:y="0cm" text:anchor-type="paragraph" draw:z-index="0"><draw:image xlink:href="Pictures/2C87C2D9C3F94F9B97B2CF22B148D5C4.jpg"/></draw:frame></text:p>
      <text:p text:style-name="imgpar"><draw:frame draw:style-name="imgframe" svg:width="21cm" svg:height="29.7cm" svg:x="0cm" svg:y="0cm" text:anchor-type="paragraph" draw:z-index="0"><draw:image xlink:href="Pictures/BA10EC73620C47648F5FE7DAEA1E86E2.jpg"/></draw:frame></text:p>
      <text:p text:style-name="imgpar"><draw:frame draw:style-name="imgframe" svg:width="21cm" svg:height="29.7cm" svg:x="0cm" svg:y="0cm" text:anchor-type="paragraph" draw:z-index="0"><draw:image xlink:href="Pictures/C48D4F95CE6C402B8808F2F2BB4817E3.jpg"/></draw:frame></text:p>
      <text:p text:style-name="imgpar"><draw:frame draw:style-name="imgframe" svg:width="21cm" svg:height="29.7cm" svg:x="0cm" svg:y="0cm" text:anchor-type="paragraph" draw:z-index="0"><draw:image xlink:href="Pictures/DF79D8FCE40F43DD9800EA7231B816F7.jpg"/></draw:frame></text:p>
      <text:p text:style-name="imgpar"><draw:frame draw:style-name="imgframe" svg:width="21cm" svg:height="29.7cm" svg:x="0cm" svg:y="0cm" text:anchor-type="paragraph" draw:z-index="0"><draw:image xlink:href="Pictures/48D27534D8CF42FF9B756C17C34F7808.jpg"/></draw:frame></text:p>
      <text:p text:style-name="imgpar"><draw:frame draw:style-name="imgframe" svg:width="21cm" svg:height="29.7cm" svg:x="0cm" svg:y="0cm" text:anchor-type="paragraph" draw:z-index="0"><draw:image xlink:href="Pictures/97951AE742524AAE8B9EA71D22A09817.jpg"/></draw:frame></text:p>
      <text:p text:style-name="imgpar"><draw:frame draw:style-name="imgframe" svg:width="21cm" svg:height="29.7cm" svg:x="0cm" svg:y="0cm" text:anchor-type="paragraph" draw:z-index="0"><draw:image xlink:href="Pictures/E68ED6BBE5854FB0A6F58EEDCF3D52BB.jpg"/></draw:frame></text:p>
      <text:p text:style-name="imgpar"><draw:frame draw:style-name="imgframe" svg:width="21cm" svg:height="29.7cm" svg:x="0cm" svg:y="0cm" text:anchor-type="paragraph" draw:z-index="0"><draw:image xlink:href="Pictures/F0876BE1FC344211B4B06CB11320F4EE.jpg"/></draw:frame></text:p>
      <text:p text:style-name="imgpar"><draw:frame draw:style-name="imgframe" svg:width="21cm" svg:height="29.7cm" svg:x="0cm" svg:y="0cm" text:anchor-type="paragraph" draw:z-index="0"><draw:image xlink:href="Pictures/4FE2E254101A4E09A5D92C5CF6AC9F71.jpg"/></draw:frame></text:p>
      <text:p text:style-name="imgpar"><draw:frame draw:style-name="imgframe" svg:width="21cm" svg:height="29.7cm" svg:x="0cm" svg:y="0cm" text:anchor-type="paragraph" draw:z-index="0"><draw:image xlink:href="Pictures/F0A2017EC848414BA65A8ED4F59F8836.jpg"/></draw:frame></text:p>
      <text:p text:style-name="imgpar"><draw:frame draw:style-name="imgframe" svg:width="21cm" svg:height="29.7cm" svg:x="0cm" svg:y="0cm" text:anchor-type="paragraph" draw:z-index="0"><draw:image xlink:href="Pictures/58E98E253375450C92CCAFF04166B55A.jpg"/></draw:frame></text:p>
      <text:p text:style-name="imgpar"><draw:frame draw:style-name="imgframe" svg:width="21cm" svg:height="29.7cm" svg:x="0cm" svg:y="0cm" text:anchor-type="paragraph" draw:z-index="0"><draw:image xlink:href="Pictures/78CF75A36ACA40E9843C92FE3B93443D.jpg"/></draw:frame></text:p>
      <text:p text:style-name="imgpar"><draw:frame draw:style-name="imgframe" svg:width="21cm" svg:height="29.7cm" svg:x="0cm" svg:y="0cm" text:anchor-type="paragraph" draw:z-index="0"><draw:image xlink:href="Pictures/F0D585A2FD44412CA2B76D8EB2BF4734.jpg"/></draw:frame></text:p>
      <text:p text:style-name="imgpar"><draw:frame draw:style-name="imgframe" svg:width="21cm" svg:height="29.7cm" svg:x="0cm" svg:y="0cm" text:anchor-type="paragraph" draw:z-index="0"><draw:image xlink:href="Pictures/6615B55F6F35497797E7DE8FB16A66C9.jpg"/></draw:frame></text:p>
      <text:p text:style-name="imgpar"><draw:frame draw:style-name="imgframe" svg:width="21cm" svg:height="29.7cm" svg:x="0cm" svg:y="0cm" text:anchor-type="paragraph" draw:z-index="0"><draw:image xlink:href="Pictures/1B5CA1F1F40B40B7BD9D4AD9C514BCFE.jpg"/></draw:frame></text:p>
      <text:p text:style-name="imgpar"><draw:frame draw:style-name="imgframe" svg:width="21cm" svg:height="29.7cm" svg:x="0cm" svg:y="0cm" text:anchor-type="paragraph" draw:z-index="0"><draw:image xlink:href="Pictures/ECF3A1717AF44B72842A5676F90B112D.jpg"/></draw:frame></text:p>
      <text:p text:style-name="imgpar"><draw:frame draw:style-name="imgframe" svg:width="21cm" svg:height="29.7cm" svg:x="0cm" svg:y="0cm" text:anchor-type="paragraph" draw:z-index="0"><draw:image xlink:href="Pictures/393D045C02964BB3A06E670352E5E280.jpg"/></draw:frame></text:p>
      <text:p text:style-name="imgpar"><draw:frame draw:style-name="imgframe" svg:width="21cm" svg:height="29.7cm" svg:x="0cm" svg:y="0cm" text:anchor-type="paragraph" draw:z-index="0"><draw:image xlink:href="Pictures/E1F073953DC946498B8037D8ACC2CC58.jpg"/></draw:frame></text:p>
      <text:p text:style-name="imgpar"><draw:frame draw:style-name="imgframe" svg:width="21cm" svg:height="29.7cm" svg:x="0cm" svg:y="0cm" text:anchor-type="paragraph" draw:z-index="0"><draw:image xlink:href="Pictures/2FA35691401940CCB97EA2487297F4AB.jpg"/></draw:frame></text:p>
      <text:p text:style-name="imgpar"><draw:frame draw:style-name="imgframe" svg:width="21cm" svg:height="29.7cm" svg:x="0cm" svg:y="0cm" text:anchor-type="paragraph" draw:z-index="0"><draw:image xlink:href="Pictures/90917C7C145B4961959605666DD57E69.jpg"/></draw:frame></text:p>
      <text:p text:style-name="imgpar"><draw:frame draw:style-name="imgframe" svg:width="21cm" svg:height="29.7cm" svg:x="0cm" svg:y="0cm" text:anchor-type="paragraph" draw:z-index="0"><draw:image xlink:href="Pictures/56D27363D189466B81AD0C7601ABF2A7.jpg"/></draw:frame></text:p>
      <text:p text:style-name="imgpar"><draw:frame draw:style-name="imgframe" svg:width="21cm" svg:height="29.7cm" svg:x="0cm" svg:y="0cm" text:anchor-type="paragraph" draw:z-index="0"><draw:image xlink:href="Pictures/B025FBCD38064D65ABF74276DFDDB33B.jpg"/></draw:frame></text:p>
      <text:p text:style-name="imgpar"><draw:frame draw:style-name="imgframe" svg:width="21cm" svg:height="29.7cm" svg:x="0cm" svg:y="0cm" text:anchor-type="paragraph" draw:z-index="0"><draw:image xlink:href="Pictures/F7588FABA2804A53B78644C8A28B1FEE.jpg"/></draw:frame></text:p>
      <text:p text:style-name="imgpar"><draw:frame draw:style-name="imgframe" svg:width="21cm" svg:height="29.7cm" svg:x="0cm" svg:y="0cm" text:anchor-type="paragraph" draw:z-index="0"><draw:image xlink:href="Pictures/C7FCCCA66F584C879E155994B542B29D.jpg"/></draw:frame></text:p>
      <text:p text:style-name="imgpar"><draw:frame draw:style-name="imgframe" svg:width="21cm" svg:height="29.7cm" svg:x="0cm" svg:y="0cm" text:anchor-type="paragraph" draw:z-index="0"><draw:image xlink:href="Pictures/C3A577DB4A214EFBBDCAF3874919D0E3.jpg"/></draw:frame></text:p>
      <text:p text:style-name="imgpar"><draw:frame draw:style-name="imgframe" svg:width="21cm" svg:height="29.7cm" svg:x="0cm" svg:y="0cm" text:anchor-type="paragraph" draw:z-index="0"><draw:image xlink:href="Pictures/946552FA08AE4D49B872FC1C9DE3F84A.jpg"/></draw:frame></text:p>
      <text:p text:style-name="imgpar"><draw:frame draw:style-name="imgframe" svg:width="21cm" svg:height="29.7cm" svg:x="0cm" svg:y="0cm" text:anchor-type="paragraph" draw:z-index="0"><draw:image xlink:href="Pictures/FC84995D526346CB97A004602C5AE20A.jpg"/></draw:frame></text:p>
      <text:p text:style-name="imgpar"><draw:frame draw:style-name="imgframe" svg:width="21cm" svg:height="29.7cm" svg:x="0cm" svg:y="0cm" text:anchor-type="paragraph" draw:z-index="0"><draw:image xlink:href="Pictures/1EB124FECD4B4E12AFC076CAA03F24D4.jpg"/></draw:frame></text:p>
      <text:p text:style-name="imgpar"><draw:frame draw:style-name="imgframe" svg:width="21cm" svg:height="29.7cm" svg:x="0cm" svg:y="0cm" text:anchor-type="paragraph" draw:z-index="0"><draw:image xlink:href="Pictures/B47F29406A9C48749298474C4D138FAF.jpg"/></draw:frame></text:p>
      <text:p text:style-name="imgpar"><draw:frame draw:style-name="imgframe" svg:width="21cm" svg:height="29.7cm" svg:x="0cm" svg:y="0cm" text:anchor-type="paragraph" draw:z-index="0"><draw:image xlink:href="Pictures/71C37B5F3AC14EB383DC911EDD9EE1CE.jpg"/></draw:frame></text:p>
      <text:p text:style-name="imgpar"><draw:frame draw:style-name="imgframe" svg:width="21cm" svg:height="29.7cm" svg:x="0cm" svg:y="0cm" text:anchor-type="paragraph" draw:z-index="0"><draw:image xlink:href="Pictures/E5FBDE516C8F4D8AABC008E63AEC6BA3.jpg"/></draw:frame></text:p>
      <text:p text:style-name="imgpar"><draw:frame draw:style-name="imgframe" svg:width="21cm" svg:height="29.7cm" svg:x="0cm" svg:y="0cm" text:anchor-type="paragraph" draw:z-index="0"><draw:image xlink:href="Pictures/15BE97C9216442A599D0FE14E8956ECA.jpg"/></draw:frame></text:p>
      <text:p text:style-name="imgpar"><draw:frame draw:style-name="imgframe" svg:width="21cm" svg:height="29.7cm" svg:x="0cm" svg:y="0cm" text:anchor-type="paragraph" draw:z-index="0"><draw:image xlink:href="Pictures/C8DD07C2223340479DEEBC50E80DC862.jpg"/></draw:frame></text:p>
      <text:p text:style-name="imgpar"><draw:frame draw:style-name="imgframe" svg:width="21cm" svg:height="29.7cm" svg:x="0cm" svg:y="0cm" text:anchor-type="paragraph" draw:z-index="0"><draw:image xlink:href="Pictures/5709048C964545A68BBC34E56B779055.jpg"/></draw:frame></text:p>
      <text:p text:style-name="imgpar"><draw:frame draw:style-name="imgframe" svg:width="21cm" svg:height="29.7cm" svg:x="0cm" svg:y="0cm" text:anchor-type="paragraph" draw:z-index="0"><draw:image xlink:href="Pictures/51DF8EF14B0C481987DEE5FAA8EAE992.jpg"/></draw:frame></text:p>
      <text:p text:style-name="imgpar"><draw:frame draw:style-name="imgframe" svg:width="21cm" svg:height="29.7cm" svg:x="0cm" svg:y="0cm" text:anchor-type="paragraph" draw:z-index="0"><draw:image xlink:href="Pictures/8E4B5A64ED92495889A5EE89625EA81F.jpg"/></draw:frame></text:p>
      <text:p text:style-name="imgpar"><draw:frame draw:style-name="imgframe" svg:width="21cm" svg:height="29.7cm" svg:x="0cm" svg:y="0cm" text:anchor-type="paragraph" draw:z-index="0"><draw:image xlink:href="Pictures/80B622EB307E43468F827BF4603EB64D.jpg"/></draw:frame></text:p>
      <text:p text:style-name="imgpar"><draw:frame draw:style-name="imgframe" svg:width="21cm" svg:height="29.7cm" svg:x="0cm" svg:y="0cm" text:anchor-type="paragraph" draw:z-index="0"><draw:image xlink:href="Pictures/1F6D2A7EE00345679CE4EB498B6E9F61.jpg"/></draw:frame></text:p>
      <text:p text:style-name="imgpar"><draw:frame draw:style-name="imgframe" svg:width="21cm" svg:height="29.7cm" svg:x="0cm" svg:y="0cm" text:anchor-type="paragraph" draw:z-index="0"><draw:image xlink:href="Pictures/964F51AF16154F7D8A6392F32C3F0C47.jpg"/></draw:frame></text:p>
      <text:p text:style-name="imgpar"><draw:frame draw:style-name="imgframe" svg:width="21cm" svg:height="29.7cm" svg:x="0cm" svg:y="0cm" text:anchor-type="paragraph" draw:z-index="0"><draw:image xlink:href="Pictures/5B6E707F09C24460BDBFB32114A33C99.jpg"/></draw:frame></text:p>
      <text:p text:style-name="imgpar"><draw:frame draw:style-name="imgframe" svg:width="21cm" svg:height="29.7cm" svg:x="0cm" svg:y="0cm" text:anchor-type="paragraph" draw:z-index="0"><draw:image xlink:href="Pictures/6BD7AC5A47904C3B94B60145DE2C4559.jpg"/></draw:frame></text:p>
      <text:p text:style-name="imgpar"><draw:frame draw:style-name="imgframe" svg:width="21cm" svg:height="29.7cm" svg:x="0cm" svg:y="0cm" text:anchor-type="paragraph" draw:z-index="0"><draw:image xlink:href="Pictures/8FF0677D33EE44C483664079E6E25A60.jpg"/></draw:frame></text:p>
      <text:p text:style-name="imgpar"><draw:frame draw:style-name="imgframe" svg:width="21cm" svg:height="29.7cm" svg:x="0cm" svg:y="0cm" text:anchor-type="paragraph" draw:z-index="0"><draw:image xlink:href="Pictures/AE10EF037C7948D7815E318BA345BA81.jpg"/></draw:frame></text:p>
      <text:p text:style-name="imgpar"><draw:frame draw:style-name="imgframe" svg:width="21cm" svg:height="29.7cm" svg:x="0cm" svg:y="0cm" text:anchor-type="paragraph" draw:z-index="0"><draw:image xlink:href="Pictures/812D45EEF6504E52981F47ECC4376EA5.jpg"/></draw:frame></text:p>
      <text:p text:style-name="imgpar"><draw:frame draw:style-name="imgframe" svg:width="21cm" svg:height="29.7cm" svg:x="0cm" svg:y="0cm" text:anchor-type="paragraph" draw:z-index="0"><draw:image xlink:href="Pictures/1CBE82A04F064E619C46B5CD57E84DEB.jpg"/></draw:frame></text:p>
      <text:p text:style-name="imgpar"><draw:frame draw:style-name="imgframe" svg:width="21cm" svg:height="29.7cm" svg:x="0cm" svg:y="0cm" text:anchor-type="paragraph" draw:z-index="0"><draw:image xlink:href="Pictures/0A6E6710D08C45D2B74F8ABA08FBE4C7.jpg"/></draw:frame></text:p>
      <text:p text:style-name="imgpar"><draw:frame draw:style-name="imgframe" svg:width="21cm" svg:height="29.7cm" svg:x="0cm" svg:y="0cm" text:anchor-type="paragraph" draw:z-index="0"><draw:image xlink:href="Pictures/96EB98897AD04565808389567111E356.jpg"/></draw:frame></text:p>
      <text:p text:style-name="imgpar"><draw:frame draw:style-name="imgframe" svg:width="21cm" svg:height="29.7cm" svg:x="0cm" svg:y="0cm" text:anchor-type="paragraph" draw:z-index="0"><draw:image xlink:href="Pictures/18566A8729D444928BFC649D52EC5B1C.jpg"/></draw:frame></text:p>
      <text:p text:style-name="imgpar"><draw:frame draw:style-name="imgframe" svg:width="21cm" svg:height="29.7cm" svg:x="0cm" svg:y="0cm" text:anchor-type="paragraph" draw:z-index="0"><draw:image xlink:href="Pictures/A214C3A5A7684E8EA78D83839B05A35F.jpg"/></draw:frame></text:p>
      <text:p text:style-name="imgpar"><draw:frame draw:style-name="imgframe" svg:width="21cm" svg:height="29.7cm" svg:x="0cm" svg:y="0cm" text:anchor-type="paragraph" draw:z-index="0"><draw:image xlink:href="Pictures/71DD0586B8B94EF99483E15CDB729A7B.jpg"/></draw:frame></text:p>
      <text:p text:style-name="imgpar"><draw:frame draw:style-name="imgframe" svg:width="21cm" svg:height="29.7cm" svg:x="0cm" svg:y="0cm" text:anchor-type="paragraph" draw:z-index="0"><draw:image xlink:href="Pictures/05AFEAA6719A4ECEBE5EB6E69ABC5E28.jpg"/></draw:frame></text:p>
      <text:p text:style-name="imgpar"><draw:frame draw:style-name="imgframe" svg:width="21cm" svg:height="29.7cm" svg:x="0cm" svg:y="0cm" text:anchor-type="paragraph" draw:z-index="0"><draw:image xlink:href="Pictures/880E3E4598ED40589D84A3F3673F29C7.jpg"/></draw:frame></text:p>
      <text:p text:style-name="imgpar"><draw:frame draw:style-name="imgframe" svg:width="21cm" svg:height="29.7cm" svg:x="0cm" svg:y="0cm" text:anchor-type="paragraph" draw:z-index="0"><draw:image xlink:href="Pictures/54B79848CA434374BF887336852C70FB.jpg"/></draw:frame></text:p>
      <text:p text:style-name="imgpar"><draw:frame draw:style-name="imgframe" svg:width="21cm" svg:height="29.7cm" svg:x="0cm" svg:y="0cm" text:anchor-type="paragraph" draw:z-index="0"><draw:image xlink:href="Pictures/F74ED70A5A0540ABB0149DF15A5A31D3.jpg"/></draw:frame></text:p>
      <text:p text:style-name="imgpar"><draw:frame draw:style-name="imgframe" svg:width="21cm" svg:height="29.7cm" svg:x="0cm" svg:y="0cm" text:anchor-type="paragraph" draw:z-index="0"><draw:image xlink:href="Pictures/818DB4CDBFFE4801BDE88B598FE60345.jpg"/></draw:frame></text:p>
      <text:p text:style-name="imgpar"><draw:frame draw:style-name="imgframe" svg:width="21cm" svg:height="29.7cm" svg:x="0cm" svg:y="0cm" text:anchor-type="paragraph" draw:z-index="0"><draw:image xlink:href="Pictures/A39CB065878A4CC1AB318CD823A0B440.jpg"/></draw:frame></text:p>
      <text:p text:style-name="imgpar"><draw:frame draw:style-name="imgframe" svg:width="21cm" svg:height="29.7cm" svg:x="0cm" svg:y="0cm" text:anchor-type="paragraph" draw:z-index="0"><draw:image xlink:href="Pictures/505C36CF2F2F4D9C9D0EBAE1EA386D84.jpg"/></draw:frame></text:p>
      <text:p text:style-name="imgpar"><draw:frame draw:style-name="imgframe" svg:width="21cm" svg:height="29.7cm" svg:x="0cm" svg:y="0cm" text:anchor-type="paragraph" draw:z-index="0"><draw:image xlink:href="Pictures/5B73C13C74F149F686D854A9615409FA.jpg"/></draw:frame></text:p>
      <text:p text:style-name="imgpar"><draw:frame draw:style-name="imgframe" svg:width="21cm" svg:height="29.7cm" svg:x="0cm" svg:y="0cm" text:anchor-type="paragraph" draw:z-index="0"><draw:image xlink:href="Pictures/C4CFFDB29D0F4CD3B071F39802B412C5.jpg"/></draw:frame></text:p>
      <text:p text:style-name="imgpar"><draw:frame draw:style-name="imgframe" svg:width="21cm" svg:height="29.7cm" svg:x="0cm" svg:y="0cm" text:anchor-type="paragraph" draw:z-index="0"><draw:image xlink:href="Pictures/ADDA49347B57496AA2AD1EB49B02AC1A.jpg"/></draw:frame></text:p>
      <text:p text:style-name="imgpar"><draw:frame draw:style-name="imgframe" svg:width="21cm" svg:height="29.7cm" svg:x="0cm" svg:y="0cm" text:anchor-type="paragraph" draw:z-index="0"><draw:image xlink:href="Pictures/3BD33CF68ACC4BC4BDBC7896573FF7A9.jpg"/></draw:frame></text:p>
      <text:p text:style-name="imgpar"><draw:frame draw:style-name="imgframe" svg:width="21cm" svg:height="29.7cm" svg:x="0cm" svg:y="0cm" text:anchor-type="paragraph" draw:z-index="0"><draw:image xlink:href="Pictures/68B3F865FD614925BE3F53864EF75ED8.jpg"/></draw:frame></text:p>
      <text:p text:style-name="imgpar"><draw:frame draw:style-name="imgframe" svg:width="21cm" svg:height="29.7cm" svg:x="0cm" svg:y="0cm" text:anchor-type="paragraph" draw:z-index="0"><draw:image xlink:href="Pictures/37E58C2064C14C7EAA003DD6C85A7D9C.jpg"/></draw:frame></text:p>
      <text:p text:style-name="imgpar"><draw:frame draw:style-name="imgframe" svg:width="21cm" svg:height="29.7cm" svg:x="0cm" svg:y="0cm" text:anchor-type="paragraph" draw:z-index="0"><draw:image xlink:href="Pictures/AB3465FDC4754DF68D392AF427628ADF.jpg"/></draw:frame></text:p>
      <text:p text:style-name="imgpar"><draw:frame draw:style-name="imgframe" svg:width="21cm" svg:height="29.7cm" svg:x="0cm" svg:y="0cm" text:anchor-type="paragraph" draw:z-index="0"><draw:image xlink:href="Pictures/D4BF9BA821ED471C9DA591ACB24D0FD6.jpg"/></draw:frame></text:p>
      <text:p text:style-name="imgpar"><draw:frame draw:style-name="imgframe" svg:width="21cm" svg:height="29.7cm" svg:x="0cm" svg:y="0cm" text:anchor-type="paragraph" draw:z-index="0"><draw:image xlink:href="Pictures/0675455D10F848B589E597EC7FDBB263.jpg"/></draw:frame></text:p>
      <text:p text:style-name="imgpar"><draw:frame draw:style-name="imgframe" svg:width="21cm" svg:height="29.7cm" svg:x="0cm" svg:y="0cm" text:anchor-type="paragraph" draw:z-index="0"><draw:image xlink:href="Pictures/9C0685A992784421874FA69B8F584394.jpg"/></draw:frame></text:p>
      <text:p text:style-name="imgpar"><draw:frame draw:style-name="imgframe" svg:width="21cm" svg:height="29.7cm" svg:x="0cm" svg:y="0cm" text:anchor-type="paragraph" draw:z-index="0"><draw:image xlink:href="Pictures/E051998506AE470EBC34131200A9A2DE.jpg"/></draw:frame></text:p>
      <text:p text:style-name="imgpar"><draw:frame draw:style-name="imgframe" svg:width="21cm" svg:height="29.7cm" svg:x="0cm" svg:y="0cm" text:anchor-type="paragraph" draw:z-index="0"><draw:image xlink:href="Pictures/4B38240E42D04E0BA78FC2C44FA85C69.jpg"/></draw:frame></text:p>
      <text:p text:style-name="imgpar"><draw:frame draw:style-name="imgframe" svg:width="21cm" svg:height="29.7cm" svg:x="0cm" svg:y="0cm" text:anchor-type="paragraph" draw:z-index="0"><draw:image xlink:href="Pictures/6FBA51CCD51E403F837BA0A2C247A6F4.jpg"/></draw:frame></text:p>
      <text:p text:style-name="imgpar"><draw:frame draw:style-name="imgframe" svg:width="21cm" svg:height="29.7cm" svg:x="0cm" svg:y="0cm" text:anchor-type="paragraph" draw:z-index="0"><draw:image xlink:href="Pictures/D916F186F56949C6947B957E4B08A36F.jpg"/></draw:frame></text:p>
      <text:p text:style-name="imgpar"><draw:frame draw:style-name="imgframe" svg:width="21cm" svg:height="29.7cm" svg:x="0cm" svg:y="0cm" text:anchor-type="paragraph" draw:z-index="0"><draw:image xlink:href="Pictures/F972EC59389F4132953B2FF105D66920.jpg"/></draw:frame></text:p>
      <text:p text:style-name="imgpar"><draw:frame draw:style-name="imgframe" svg:width="21cm" svg:height="29.7cm" svg:x="0cm" svg:y="0cm" text:anchor-type="paragraph" draw:z-index="0"><draw:image xlink:href="Pictures/56DABF7922374C9DA21855496437BEE4.jpg"/></draw:frame></text:p>
      <text:p text:style-name="imgpar"><draw:frame draw:style-name="imgframe" svg:width="21cm" svg:height="29.7cm" svg:x="0cm" svg:y="0cm" text:anchor-type="paragraph" draw:z-index="0"><draw:image xlink:href="Pictures/B9841080E9054EF1A5DBC05C3743E0A6.jpg"/></draw:frame></text:p>
      <text:p text:style-name="imgpar"><draw:frame draw:style-name="imgframe" svg:width="21cm" svg:height="29.7cm" svg:x="0cm" svg:y="0cm" text:anchor-type="paragraph" draw:z-index="0"><draw:image xlink:href="Pictures/6BBB7B2E80454CAB9D4E3161F4123762.jpg"/></draw:frame></text:p>
    </office:tex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draw="urn:oasis:names:tc:opendocument:xmlns:drawing:1.0" xmlns:svg="urn:oasis:names:tc:opendocument:xmlns:svg-compatible:1.0" xmlns:xlink="http://www.w3.org/1999/xlink" xmlns:manifest="urn:oasis:names:tc:opendocument:xmlns:manifest:1.0" office:version="1.2">
  <office:styles>
    <style:style style:name="imgpar" style:family="paragraph" style:display-name="imgpar">
      <style:paragraph-properties fo:margin-top="0cm" fo:margin-bottom="0cm"/>
    </style:style>
  </office:styles>
  <office:automatic-styles>
    <style:page-layout style:name="A4full">
      <style:page-layout-properties fo:page-width="21cm" fo:page-height="29.7cm" fo:margin-top="0cm" fo:margin-bottom="0cm" fo:margin-left="0cm" fo:margin-right="0cm" style:print-orientation="portrait"/>
    </style:page-layout>
  </office:automatic-styles>
  <office:master-styles>
    <style:master-page style:name="Standard" style:page-layout-name="A4full" style:display-name="Standard"/>
  </office:master-styles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draw="urn:oasis:names:tc:opendocument:xmlns:drawing:1.0" xmlns:svg="urn:oasis:names:tc:opendocument:xmlns:svg-compatible:1.0" xmlns:xlink="http://www.w3.org/1999/xlink" xmlns:manifest="urn:oasis:names:tc:opendocument:xmlns:manifest:1.0" xmlns:chart="urn:oasis:names:tc:opendocument:xmlns:chart:1.0" xmlns:presentation="urn:oasis:names:tc:opendocument:xmlns:presentation:1.0" xmlns:table="urn:oasis:names:tc:opendocument:xmlns:table:1.0" office:version="1.2">
  <office:meta>
    <meta:generator>ODFPY/1.4.1</meta:generator>
  </office:meta>
</office:document-meta>
</file>