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06E0000000AB1159B77.png" manifest:media-type="image/png"/>
  <manifest:file-entry manifest:full-path="Pictures/10000001000000650000000A8ED44AAD.png" manifest:media-type="image/png"/>
  <manifest:file-entry manifest:full-path="Pictures/10000001000000E70000000D8FBC019B.png" manifest:media-type="image/png"/>
  <manifest:file-entry manifest:full-path="Pictures/100000010000001E000000055D834AA6.png" manifest:media-type="image/png"/>
  <manifest:file-entry manifest:full-path="Pictures/100000010000010D0000000A6936CAF1.png" manifest:media-type="image/png"/>
  <manifest:file-entry manifest:full-path="Pictures/100000010000001E00000005AE30883F.png" manifest:media-type="image/png"/>
  <manifest:file-entry manifest:full-path="Pictures/1000000100000013000000051B7654BE.png" manifest:media-type="image/png"/>
  <manifest:file-entry manifest:full-path="Pictures/10000001000001220000000A3F3768E9.png" manifest:media-type="image/png"/>
  <manifest:file-entry manifest:full-path="Pictures/100000010000004E0000000DB3A3BDE3.png" manifest:media-type="image/png"/>
  <manifest:file-entry manifest:full-path="Pictures/10000001000001110000000A0120D51A.png" manifest:media-type="image/png"/>
  <manifest:file-entry manifest:full-path="Pictures/100000010000004E0000000CECF9CF4A.png" manifest:media-type="image/png"/>
  <manifest:file-entry manifest:full-path="Pictures/10000001000000130000000530B8F092.png" manifest:media-type="image/png"/>
  <manifest:file-entry manifest:full-path="Pictures/100000010000001000000005EB96A251.png" manifest:media-type="image/png"/>
  <manifest:file-entry manifest:full-path="Pictures/10000001000000AE0000000AC8CB67E9.png" manifest:media-type="image/png"/>
  <manifest:file-entry manifest:full-path="Pictures/100000010000004E0000000CDF4D5A58.png" manifest:media-type="image/png"/>
  <manifest:file-entry manifest:full-path="Pictures/10000001000000F40000000A04047C17.png" manifest:media-type="image/png"/>
  <manifest:file-entry manifest:full-path="Pictures/10000001000003190000046225FEC7E9.png" manifest:media-type="image/png"/>
  <manifest:file-entry manifest:full-path="Pictures/100000010000001C00000005D7EF5525.png" manifest:media-type="image/png"/>
  <manifest:file-entry manifest:full-path="Pictures/100000010000001000000005867B85E1.png" manifest:media-type="image/png"/>
  <manifest:file-entry manifest:full-path="Pictures/10000001000000CE0000001B1C3D5C7F.png" manifest:media-type="image/png"/>
  <manifest:file-entry manifest:full-path="Pictures/100000010000004E0000000DAB6BA02C.png" manifest:media-type="image/png"/>
  <manifest:file-entry manifest:full-path="Pictures/100000010000001E00000005944F5BDA.png" manifest:media-type="image/png"/>
  <manifest:file-entry manifest:full-path="Pictures/100000010000001E00000005E4B2EB1B.png" manifest:media-type="image/png"/>
  <manifest:file-entry manifest:full-path="Pictures/10000001000000CA0000000AF87C6369.png" manifest:media-type="image/png"/>
  <manifest:file-entry manifest:full-path="Pictures/100000010000004E0000000C3851761C.png" manifest:media-type="image/png"/>
  <manifest:file-entry manifest:full-path="Pictures/10000001000000B30000000AC31486B1.png" manifest:media-type="image/png"/>
  <manifest:file-entry manifest:full-path="Pictures/10000001000000680000000CFF7732C4.png" manifest:media-type="image/png"/>
  <manifest:file-entry manifest:full-path="Pictures/100000010000001E00000005E2692C70.png" manifest:media-type="image/png"/>
  <manifest:file-entry manifest:full-path="Pictures/10000001000000780000000A0BAD9BF2.png" manifest:media-type="image/png"/>
  <manifest:file-entry manifest:full-path="Pictures/10000001000000230000000402387792.png" manifest:media-type="image/png"/>
  <manifest:file-entry manifest:full-path="Pictures/100000010000004E0000000CB38DBA3E.png" manifest:media-type="image/png"/>
  <manifest:file-entry manifest:full-path="Pictures/10000001000000A30000001A23679461.png" manifest:media-type="image/png"/>
  <manifest:file-entry manifest:full-path="Pictures/100000010000001E0000000509A27311.png" manifest:media-type="image/png"/>
  <manifest:file-entry manifest:full-path="Pictures/1000000100000010000000057DF7B470.png" manifest:media-type="image/png"/>
  <manifest:file-entry manifest:full-path="Pictures/100000010000001C000000052CF8D1C9.png" manifest:media-type="image/png"/>
  <manifest:file-entry manifest:full-path="Pictures/100000010000001500000005BE6AD2AD.png" manifest:media-type="image/png"/>
  <manifest:file-entry manifest:full-path="Pictures/1000000100000023000000045CA51C9D.png" manifest:media-type="image/png"/>
  <manifest:file-entry manifest:full-path="Pictures/10000001000000920000000A57018B3C.png" manifest:media-type="image/png"/>
  <manifest:file-entry manifest:full-path="Pictures/10000001000003190000046256AC5AF4.png" manifest:media-type="image/png"/>
  <manifest:file-entry manifest:full-path="Pictures/10000001000000EB000000D463A43EBB.png" manifest:media-type="image/png"/>
  <manifest:file-entry manifest:full-path="Pictures/1000000100000282000000017B0C9962.png" manifest:media-type="image/png"/>
  <manifest:file-entry manifest:full-path="Pictures/1000000100000023000000043F36304A.png" manifest:media-type="image/png"/>
  <manifest:file-entry manifest:full-path="Pictures/100000010000001000000005F8BF4B4A.png" manifest:media-type="image/png"/>
  <manifest:file-entry manifest:full-path="Pictures/100000010000022B0000002474849A47.png" manifest:media-type="image/png"/>
  <manifest:file-entry manifest:full-path="Pictures/100000010000027F000000857E66E3FC.png" manifest:media-type="image/png"/>
  <manifest:file-entry manifest:full-path="Pictures/10000001000001120000000A7A56C957.png" manifest:media-type="image/png"/>
  <manifest:file-entry manifest:full-path="Pictures/100000010000001E000000055B588DCD.png" manifest:media-type="image/png"/>
  <manifest:file-entry manifest:full-path="Pictures/10000001000000610000000AD501353C.png" manifest:media-type="image/png"/>
  <manifest:file-entry manifest:full-path="Pictures/100000010000031900000462B93D9A9C.png" manifest:media-type="image/png"/>
  <manifest:file-entry manifest:full-path="Pictures/10000001000000840000007752069C51.png" manifest:media-type="image/png"/>
  <manifest:file-entry manifest:full-path="Pictures/10000001000000B80000000C00EA2F60.png" manifest:media-type="image/png"/>
  <manifest:file-entry manifest:full-path="Pictures/10000001000000E80000000A60382FA3.png" manifest:media-type="image/png"/>
  <manifest:file-entry manifest:full-path="Pictures/10000001000002EA0000008525714CD2.png" manifest:media-type="image/png"/>
  <manifest:file-entry manifest:full-path="Pictures/10000001000000150000000597C895D4.png" manifest:media-type="image/png"/>
  <manifest:file-entry manifest:full-path="Pictures/10000001000000C9000000139FA2DF30.png" manifest:media-type="image/png"/>
  <manifest:file-entry manifest:full-path="Pictures/10000001000000890000002AA1ACF741.png" manifest:media-type="image/png"/>
  <manifest:file-entry manifest:full-path="Pictures/100000010000001900000005FB36F56C.png" manifest:media-type="image/png"/>
  <manifest:file-entry manifest:full-path="Pictures/100000010000008000000005BEF5BFC5.png" manifest:media-type="image/png"/>
  <manifest:file-entry manifest:full-path="Pictures/10000001000000C4000000902B12653D.png" manifest:media-type="image/png"/>
  <manifest:file-entry manifest:full-path="Pictures/100000010000004E0000000C5491967A.png" manifest:media-type="image/png"/>
  <manifest:file-entry manifest:full-path="Pictures/100000010000028200000025D5979FC0.png" manifest:media-type="image/png"/>
  <manifest:file-entry manifest:full-path="Pictures/100000010000031900000231828AFD9C.png" manifest:media-type="image/png"/>
  <manifest:file-entry manifest:full-path="Pictures/100000010000009900000026A14CA22C.png" manifest:media-type="image/png"/>
  <manifest:file-entry manifest:full-path="Pictures/100000010000000500000002CCF91E0B.png" manifest:media-type="image/png"/>
  <manifest:file-entry manifest:full-path="Pictures/10000001000000240000000C9EFA1DB2.png" manifest:media-type="image/png"/>
  <manifest:file-entry manifest:full-path="Pictures/10000001000000330000000A43018BFD.png" manifest:media-type="image/png"/>
  <manifest:file-entry manifest:full-path="Pictures/10000001000001260000000D74C91689.png" manifest:media-type="image/png"/>
  <manifest:file-entry manifest:full-path="Pictures/100000010000001C000000056BFA970F.png" manifest:media-type="image/png"/>
  <manifest:file-entry manifest:full-path="Pictures/100000010000004E0000000D12F2C89C.png" manifest:media-type="image/png"/>
  <manifest:file-entry manifest:full-path="Pictures/10000000000009180000019B2F5AA03B.png" manifest:media-type="image/png"/>
  <manifest:file-entry manifest:full-path="Pictures/100000010000005D0000001D362A71AC.png" manifest:media-type="image/png"/>
  <manifest:file-entry manifest:full-path="Pictures/10000001000002EA00000085A3334DB7.png" manifest:media-type="image/png"/>
  <manifest:file-entry manifest:full-path="Pictures/10000001000000130000000C5161F074.png" manifest:media-type="image/png"/>
  <manifest:file-entry manifest:full-path="Pictures/1000000100000282000003E47812FE38.png" manifest:media-type="image/png"/>
  <manifest:file-entry manifest:full-path="Pictures/10000001000000D40000000A62A3C74F.png" manifest:media-type="image/png"/>
  <manifest:file-entry manifest:full-path="Pictures/10000001000000890000007C1AA9694F.png" manifest:media-type="image/png"/>
  <manifest:file-entry manifest:full-path="Pictures/10000001000000130000000541AF9790.png" manifest:media-type="image/png"/>
  <manifest:file-entry manifest:full-path="Pictures/100000010000000C0000000C43EC18F3.png" manifest:media-type="image/png"/>
  <manifest:file-entry manifest:full-path="Pictures/100000010000031900000462B29EC630.png" manifest:media-type="image/png"/>
  <manifest:file-entry manifest:full-path="Pictures/10000001000000890000007B65EB5E14.png" manifest:media-type="image/png"/>
  <manifest:file-entry manifest:full-path="Pictures/100000010000005D0000001DDE771802.png" manifest:media-type="image/png"/>
  <manifest:file-entry manifest:full-path="Pictures/100000010000003000000004B2EA12D1.png" manifest:media-type="image/png"/>
  <manifest:file-entry manifest:full-path="Pictures/10000000000000D0000000B830B1DD11.jpg" manifest:media-type="image/jpeg"/>
  <manifest:file-entry manifest:full-path="Pictures/100000010000001E00000005E5C698BE.png" manifest:media-type="image/png"/>
  <manifest:file-entry manifest:full-path="Pictures/100000010000001E000000050D077130.png" manifest:media-type="image/png"/>
  <manifest:file-entry manifest:full-path="Pictures/10000001000000B90000000DF141FA89.png" manifest:media-type="image/png"/>
  <manifest:file-entry manifest:full-path="Pictures/100000010000001E000000055CF73903.png" manifest:media-type="image/png"/>
  <manifest:file-entry manifest:full-path="Pictures/10000001000000BF0000000A63773731.png" manifest:media-type="image/png"/>
  <manifest:file-entry manifest:full-path="Pictures/100000010000001300000005A4EDBA14.png" manifest:media-type="image/png"/>
  <manifest:file-entry manifest:full-path="Pictures/10000001000000130000000554D03A3B.png" manifest:media-type="image/png"/>
  <manifest:file-entry manifest:full-path="Pictures/100000010000008B0000002AF46D1835.png" manifest:media-type="image/png"/>
  <manifest:file-entry manifest:full-path="Pictures/100000010000027F000000856835DBF8.png" manifest:media-type="image/png"/>
  <manifest:file-entry manifest:full-path="Pictures/100000010000004C0000001D9E59B66D.png" manifest:media-type="image/png"/>
  <manifest:file-entry manifest:full-path="Pictures/100000010000001C00000005E8BCAEEF.png" manifest:media-type="image/png"/>
  <manifest:file-entry manifest:full-path="Pictures/100000010000004E0000000C11FD4A6C.png" manifest:media-type="image/png"/>
  <manifest:file-entry manifest:full-path="Pictures/100000010000003A0000000A43E39AEA.png" manifest:media-type="image/png"/>
  <manifest:file-entry manifest:full-path="Pictures/100000010000027F0000008534431986.png" manifest:media-type="image/png"/>
  <manifest:file-entry manifest:full-path="Pictures/100000010000001C00000005C53ACD94.png" manifest:media-type="image/png"/>
  <manifest:file-entry manifest:full-path="Pictures/10000001000001F70000000DB057BBB1.png" manifest:media-type="image/png"/>
  <manifest:file-entry manifest:full-path="Pictures/100000010000002F0000000DE45B8946.png" manifest:media-type="image/png"/>
  <manifest:file-entry manifest:full-path="Pictures/100000010000004E0000000C84338AD4.png" manifest:media-type="image/png"/>
  <manifest:file-entry manifest:full-path="Pictures/100000010000005500000004E6F4E3C4.png" manifest:media-type="image/png"/>
  <manifest:file-entry manifest:full-path="Pictures/100000010000001C0000000530051370.png" manifest:media-type="image/png"/>
  <manifest:file-entry manifest:full-path="Pictures/100000010000001300000005F649787A.png" manifest:media-type="image/png"/>
  <manifest:file-entry manifest:full-path="Pictures/10000001000000A70000000ABF143854.png" manifest:media-type="image/png"/>
  <manifest:file-entry manifest:full-path="Pictures/10000001000000C60000000A6CED47E1.png" manifest:media-type="image/png"/>
  <manifest:file-entry manifest:full-path="Pictures/100000010000028200000009B6819ED2.png" manifest:media-type="image/png"/>
  <manifest:file-entry manifest:full-path="Pictures/100000010000004E0000000CBCA0D379.png" manifest:media-type="image/png"/>
  <manifest:file-entry manifest:full-path="Pictures/100000010000001E0000000590EA59FB.png" manifest:media-type="image/png"/>
  <manifest:file-entry manifest:full-path="Pictures/100000010000001E0000000533DDA0F4.png" manifest:media-type="image/png"/>
  <manifest:file-entry manifest:full-path="Pictures/100000010000004E0000000CF63543CE.png" manifest:media-type="image/png"/>
  <manifest:file-entry manifest:full-path="Pictures/10000001000001030000000A9BAAE8C0.png" manifest:media-type="image/png"/>
  <manifest:file-entry manifest:full-path="Pictures/10000001000001030000000DAD1544C0.png" manifest:media-type="image/png"/>
  <manifest:file-entry manifest:full-path="Thumbnails/thumbnail.png" manifest:media-type="image/png"/>
  <manifest:file-entry manifest:full-path="Pictures/capa-render.jpg" manifest:media-type="image/jpeg"/>
</manifest:manifest>
</file>

<file path=content.xml><?xml version="1.0" encoding="utf-8"?>
<office:document-content xmlns:css3t="http://www.w3.org/TR/css3-text/" xmlns:grddl="http://www.w3.org/2003/g/data-view#" xmlns:xhtml="http://www.w3.org/1999/xhtml" xmlns:xsi="http://www.w3.org/2001/XMLSchema-instance" xmlns:xsd="http://www.w3.org/2001/XMLSchema" xmlns:office="urn:oasis:names:tc:opendocument:xmlns:office:1.0" xmlns:ooo="http://openoffice.org/2004/office" xmlns:xlink="http://www.w3.org/1999/xlink" xmlns:fo="urn:oasis:names:tc:opendocument:xmlns:xsl-fo-compatible:1.0" xmlns:dc="http://purl.org/dc/elements/1.1/" xmlns:ooow="http://openoffice.org/2004/writer" xmlns:meta="urn:oasis:names:tc:opendocument:xmlns:meta:1.0" xmlns:oooc="http://openoffice.org/2004/calc" xmlns:style="urn:oasis:names:tc:opendocument:xmlns:style:1.0" xmlns:text="urn:oasis:names:tc:opendocument:xmlns:text:1.0" xmlns:of="urn:oasis:names:tc:opendocument:xmlns:of:1.2"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dom="http://www.w3.org/2001/xml-events" xmlns:number="urn:oasis:names:tc:opendocument:xmlns:datastyle:1.0" xmlns:math="http://www.w3.org/1998/Math/MathML" xmlns:form="urn:oasis:names:tc:opendocument:xmlns:form:1.0" xmlns:script="urn:oasis:names:tc:opendocument:xmlns:script:1.0" xmlns:xforms="http://www.w3.org/2002/xforms" office:version="1.3">
  <office:scripts/>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ambria" svg:font-family="Cambria" style:font-family-generic="roman" style:font-pitch="variable"/>
    <style:font-face style:name="DejaVu Sans" svg:font-family="'DejaVu Sans'" style:font-family-generic="swiss"/>
    <style:font-face style:name="DejaVu Sans1" svg:font-family="'DejaVu Sans'" style:font-family-generic="system" style:font-pitch="variable"/>
    <style:font-face style:name="Lato Black" svg:font-family="'Lato Black'" style:font-family-generic="swiss" style:font-pitch="variable"/>
    <style:font-face style:name="Lato Black1" svg:font-family="'Lato Black'"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 Semibold1" svg:font-family="'Source Sans Pro Semibold'" style:font-family-generic="system" style:font-pitch="variable"/>
    <style:font-face style:name="Source Sans Pro1" svg:font-family="'Source Sans Pro'" style:font-family-generic="system" style:font-pitch="variable"/>
    <style:font-face style:name="Times New Roman" svg:font-family="'Times New Roman'" style:font-family-generic="roman" style:font-pitch="variable"/>
    <style:font-face style:name="Verdana" svg:font-family="Verdana" style:font-family-generic="swiss" style:font-pitch="variable"/>
    <style:font-face style:name="Verdana1" svg:font-family="Verdana" style:font-family-generic="system" style:font-pitch="variable"/>
  </office:font-face-decls>
  <office:automatic-styles>
    <style:style style:name="Table1" style:family="table">
      <style:table-properties style:width="4.9326in" fo:margin-left="1.284in" fo:margin-top="0in" fo:margin-bottom="0in" table:align="left" style:writing-mode="page"/>
    </style:style>
    <style:style style:name="Table1.A" style:family="table-column">
      <style:table-column-properties style:column-width="0.5056in"/>
    </style:style>
    <style:style style:name="Table1.B" style:family="table-column">
      <style:table-column-properties style:column-width="0.9757in"/>
    </style:style>
    <style:style style:name="Table1.C" style:family="table-column">
      <style:table-column-properties style:column-width="1.1063in"/>
    </style:style>
    <style:style style:name="Table1.D" style:family="table-column">
      <style:table-column-properties style:column-width="0.3576in"/>
    </style:style>
    <style:style style:name="Table1.E" style:family="table-column">
      <style:table-column-properties style:column-width="0.3438in"/>
    </style:style>
    <style:style style:name="Table1.F" style:family="table-column">
      <style:table-column-properties style:column-width="0.5625in"/>
    </style:style>
    <style:style style:name="Table1.G" style:family="table-column">
      <style:table-column-properties style:column-width="0.5806in"/>
    </style:style>
    <style:style style:name="Table1.H" style:family="table-column">
      <style:table-column-properties style:column-width="0.5007in"/>
    </style:style>
    <style:style style:name="Table1.1" style:family="table-row">
      <style:table-row-properties style:min-row-height="0.1813in" fo:keep-together="auto"/>
    </style:style>
    <style:style style:name="Table1.A1" style:family="table-cell">
      <style:table-cell-properties fo:padding-left="0.0035in" fo:padding-right="0.0035in" fo:padding-top="0in" fo:padding-bottom="0in" fo:border="0.5pt solid #000000"/>
    </style:style>
    <style:style style:name="Table1.2" style:family="table-row">
      <style:table-row-properties style:min-row-height="0.0826in" fo:keep-together="auto"/>
    </style:style>
    <style:style style:name="Table1.A2" style:family="table-cell">
      <style:table-cell-properties fo:padding-left="0.0035in" fo:padding-right="0.0035in" fo:padding-top="0in" fo:padding-bottom="0in" fo:border-left="0.5pt solid #000000" fo:border-right="0.5pt solid #000000" fo:border-top="0.5pt solid #000000" fo:border-bottom="none"/>
    </style:style>
    <style:style style:name="Table1.3" style:family="table-row">
      <style:table-row-properties style:min-row-height="0.084in" fo:keep-together="auto"/>
    </style:style>
    <style:style style:name="Table1.A3" style:family="table-cell">
      <style:table-cell-properties fo:padding-left="0.0035in" fo:padding-right="0.0035in" fo:padding-top="0in" fo:padding-bottom="0in" fo:border-left="0.5pt solid #000000" fo:border-right="0.5pt solid #000000" fo:border-top="none" fo:border-bottom="none"/>
    </style:style>
    <style:style style:name="Table1.4" style:family="table-row">
      <style:table-row-properties style:min-row-height="0.0847in" fo:keep-together="auto"/>
    </style:style>
    <style:style style:name="Table1.A4" style:family="table-cell">
      <style:table-cell-properties fo:padding-left="0.0035in" fo:padding-right="0.0035in" fo:padding-top="0in" fo:padding-bottom="0in" fo:border-left="0.5pt solid #000000" fo:border-right="0.5pt solid #000000" fo:border-top="none" fo:border-bottom="0.5pt solid #000000"/>
    </style:style>
    <style:style style:name="Table2" style:family="table">
      <style:table-properties style:width="4.0681in" fo:margin-left="1.7049in" fo:margin-top="0in" fo:margin-bottom="0in" table:align="left" style:writing-mode="page"/>
    </style:style>
    <style:style style:name="Table2.A" style:family="table-column">
      <style:table-column-properties style:column-width="0.6104in"/>
    </style:style>
    <style:style style:name="Table2.B" style:family="table-column">
      <style:table-column-properties style:column-width="1.0785in"/>
    </style:style>
    <style:style style:name="Table2.C" style:family="table-column">
      <style:table-column-properties style:column-width="1.6972in"/>
    </style:style>
    <style:style style:name="Table2.D" style:family="table-column">
      <style:table-column-properties style:column-width="0.6819in"/>
    </style:style>
    <style:style style:name="Table2.1" style:family="table-row">
      <style:table-row-properties style:min-row-height="0.1632in" fo:keep-together="auto"/>
    </style:style>
    <style:style style:name="Table2.A1" style:family="table-cell">
      <style:table-cell-properties fo:padding-left="0.0035in" fo:padding-right="0.0035in" fo:padding-top="0in" fo:padding-bottom="0in" fo:border="0.5pt solid #000000"/>
    </style:style>
    <style:style style:name="Table2.2" style:family="table-row">
      <style:table-row-properties style:min-row-height="0.9264in" fo:keep-together="auto"/>
    </style:style>
    <style:style style:name="Table3" style:family="table">
      <style:table-properties style:width="4.1417in" fo:margin-left="1.6625in" fo:margin-top="0in" fo:margin-bottom="0in" table:align="left" style:writing-mode="page"/>
    </style:style>
    <style:style style:name="Table3.A" style:family="table-column">
      <style:table-column-properties style:column-width="0.6049in"/>
    </style:style>
    <style:style style:name="Table3.B" style:family="table-column">
      <style:table-column-properties style:column-width="1.0736in"/>
    </style:style>
    <style:style style:name="Table3.C" style:family="table-column">
      <style:table-column-properties style:column-width="1.8174in"/>
    </style:style>
    <style:style style:name="Table3.D" style:family="table-column">
      <style:table-column-properties style:column-width="0.6458in"/>
    </style:style>
    <style:style style:name="Table3.1" style:family="table-row">
      <style:table-row-properties style:min-row-height="0.1632in" fo:keep-together="auto"/>
    </style:style>
    <style:style style:name="Table3.A1" style:family="table-cell">
      <style:table-cell-properties fo:padding-left="0.0035in" fo:padding-right="0.0035in" fo:padding-top="0in" fo:padding-bottom="0in" fo:border="0.5pt solid #000000"/>
    </style:style>
    <style:style style:name="Table3.2" style:family="table-row">
      <style:table-row-properties style:min-row-height="0.509in" fo:keep-together="auto"/>
    </style:style>
    <style:style style:name="Table4" style:family="table">
      <style:table-properties style:width="4.1729in" fo:margin-left="1.6083in" fo:margin-top="0in" fo:margin-bottom="0in" table:align="left" style:writing-mode="page"/>
    </style:style>
    <style:style style:name="Table4.A" style:family="table-column">
      <style:table-column-properties style:column-width="2.2674in"/>
    </style:style>
    <style:style style:name="Table4.B" style:family="table-column">
      <style:table-column-properties style:column-width="0.9326in"/>
    </style:style>
    <style:style style:name="Table4.C" style:family="table-column">
      <style:table-column-properties style:column-width="0.9729in"/>
    </style:style>
    <style:style style:name="Table4.1" style:family="table-row">
      <style:table-row-properties style:min-row-height="0.1583in" fo:keep-together="auto"/>
    </style:style>
    <style:style style:name="Table4.A1" style:family="table-cell">
      <style:table-cell-properties fo:padding-left="0.0035in" fo:padding-right="0.0035in" fo:padding-top="0in" fo:padding-bottom="0in" fo:border="0.5pt solid #000000"/>
    </style:style>
    <style:style style:name="Table4.2" style:family="table-row">
      <style:table-row-properties style:min-row-height="0.3569in" fo:keep-together="auto"/>
    </style:style>
    <style:style style:name="Table5" style:family="table">
      <style:table-properties style:width="2.584in" fo:margin-left="3.1618in" fo:margin-top="0in" fo:margin-bottom="0in" table:align="left" style:writing-mode="page"/>
    </style:style>
    <style:style style:name="Table5.A" style:family="table-column">
      <style:table-column-properties style:column-width="1.241in"/>
    </style:style>
    <style:style style:name="Table5.B" style:family="table-column">
      <style:table-column-properties style:column-width="1.0486in"/>
    </style:style>
    <style:style style:name="Table5.C" style:family="table-column">
      <style:table-column-properties style:column-width="0.2944in"/>
    </style:style>
    <style:style style:name="Table5.1" style:family="table-row">
      <style:table-row-properties style:min-row-height="0.1438in" fo:keep-together="auto"/>
    </style:style>
    <style:style style:name="Table5.A1" style:family="table-cell">
      <style:table-cell-properties fo:padding="0in" fo:border="none"/>
    </style:style>
    <style:style style:name="Table6" style:family="table">
      <style:table-properties style:width="4.9153in" fo:margin-left="1.2833in" fo:margin-top="0in" fo:margin-bottom="0in" table:align="left" style:writing-mode="page"/>
    </style:style>
    <style:style style:name="Table6.A" style:family="table-column">
      <style:table-column-properties style:column-width="1.5215in"/>
    </style:style>
    <style:style style:name="Table6.B" style:family="table-column">
      <style:table-column-properties style:column-width="1.216in"/>
    </style:style>
    <style:style style:name="Table6.C" style:family="table-column">
      <style:table-column-properties style:column-width="0.4771in"/>
    </style:style>
    <style:style style:name="Table6.D" style:family="table-column">
      <style:table-column-properties style:column-width="0.4243in"/>
    </style:style>
    <style:style style:name="Table6.E" style:family="table-column">
      <style:table-column-properties style:column-width="0.5292in"/>
    </style:style>
    <style:style style:name="Table6.F" style:family="table-column">
      <style:table-column-properties style:column-width="0.7472in"/>
    </style:style>
    <style:style style:name="Table6.1" style:family="table-row">
      <style:table-row-properties style:min-row-height="0.1764in" fo:keep-together="auto"/>
    </style:style>
    <style:style style:name="Table6.A1" style:family="table-cell">
      <style:table-cell-properties fo:padding-left="0.0035in" fo:padding-right="0.0035in" fo:padding-top="0in" fo:padding-bottom="0in" fo:border="0.5pt solid #000000"/>
    </style:style>
    <style:style style:name="Table6.2" style:family="table-row">
      <style:table-row-properties style:min-row-height="0.2215in" fo:keep-together="auto"/>
    </style:style>
    <style:style style:name="Table6.3" style:family="table-row">
      <style:table-row-properties style:min-row-height="0.175in" fo:keep-together="auto"/>
    </style:style>
    <style:style style:name="Table6.5" style:family="table-row">
      <style:table-row-properties style:min-row-height="0.2208in" fo:keep-together="auto"/>
    </style:style>
    <style:style style:name="Table6.9" style:family="table-row">
      <style:table-row-properties style:min-row-height="0.1778in" fo:keep-together="auto"/>
    </style:style>
    <style:style style:name="Table6.24" style:family="table-row">
      <style:table-row-properties style:min-row-height="0.3056in" fo:keep-together="auto"/>
    </style:style>
    <style:style style:name="Table7" style:family="table">
      <style:table-properties style:width="4.3417in" fo:margin-left="1.5285in" fo:margin-top="0in" fo:margin-bottom="0in" table:align="left" style:writing-mode="page"/>
    </style:style>
    <style:style style:name="Table7.A" style:family="table-column">
      <style:table-column-properties style:column-width="0.3833in"/>
    </style:style>
    <style:style style:name="Table7.B" style:family="table-column">
      <style:table-column-properties style:column-width="0.6597in"/>
    </style:style>
    <style:style style:name="Table7.C" style:family="table-column">
      <style:table-column-properties style:column-width="0.575in"/>
    </style:style>
    <style:style style:name="Table7.D" style:family="table-column">
      <style:table-column-properties style:column-width="0.4951in"/>
    </style:style>
    <style:style style:name="Table7.E" style:family="table-column">
      <style:table-column-properties style:column-width="0.384in"/>
    </style:style>
    <style:style style:name="Table7.F" style:family="table-column">
      <style:table-column-properties style:column-width="0.3035in"/>
    </style:style>
    <style:style style:name="Table7.G" style:family="table-column">
      <style:table-column-properties style:column-width="0.6083in"/>
    </style:style>
    <style:style style:name="Table7.H" style:family="table-column">
      <style:table-column-properties style:column-width="0.4889in"/>
    </style:style>
    <style:style style:name="Table7.I" style:family="table-column">
      <style:table-column-properties style:column-width="0.4438in"/>
    </style:style>
    <style:style style:name="Table7.1" style:family="table-row">
      <style:table-row-properties style:min-row-height="0.2375in" fo:keep-together="auto"/>
    </style:style>
    <style:style style:name="Table7.A1" style:family="table-cell">
      <style:table-cell-properties fo:padding-left="0.0035in" fo:padding-right="0.0035in" fo:padding-top="0in" fo:padding-bottom="0in" fo:border="0.5pt solid #000000"/>
    </style:style>
    <style:style style:name="Table7.2" style:family="table-row">
      <style:table-row-properties style:min-row-height="0.309in" fo:keep-together="auto"/>
    </style:style>
    <style:style style:name="Table8" style:family="table">
      <style:table-properties style:width="4.3597in" fo:margin-left="1.4951in" fo:margin-top="0in" fo:margin-bottom="0in" table:align="left" style:writing-mode="page"/>
    </style:style>
    <style:style style:name="Table8.A" style:family="table-column">
      <style:table-column-properties style:column-width="0.3465in"/>
    </style:style>
    <style:style style:name="Table8.B" style:family="table-column">
      <style:table-column-properties style:column-width="0.7215in"/>
    </style:style>
    <style:style style:name="Table8.C" style:family="table-column">
      <style:table-column-properties style:column-width="0.5736in"/>
    </style:style>
    <style:style style:name="Table8.D" style:family="table-column">
      <style:table-column-properties style:column-width="0.4688in"/>
    </style:style>
    <style:style style:name="Table8.E" style:family="table-column">
      <style:table-column-properties style:column-width="0.409in"/>
    </style:style>
    <style:style style:name="Table8.F" style:family="table-column">
      <style:table-column-properties style:column-width="0.3021in"/>
    </style:style>
    <style:style style:name="Table8.G" style:family="table-column">
      <style:table-column-properties style:column-width="0.6076in"/>
    </style:style>
    <style:style style:name="Table8.H" style:family="table-column">
      <style:table-column-properties style:column-width="0.4944in"/>
    </style:style>
    <style:style style:name="Table8.I" style:family="table-column">
      <style:table-column-properties style:column-width="0.4361in"/>
    </style:style>
    <style:style style:name="Table8.1" style:family="table-row">
      <style:table-row-properties style:min-row-height="0.2375in" fo:keep-together="auto"/>
    </style:style>
    <style:style style:name="Table8.A1" style:family="table-cell">
      <style:table-cell-properties fo:padding-left="0.0035in" fo:padding-right="0.0035in" fo:padding-top="0in" fo:padding-bottom="0in" fo:border="0.5pt solid #000000"/>
    </style:style>
    <style:style style:name="Table8.2" style:family="table-row">
      <style:table-row-properties style:min-row-height="0.3819in" fo:keep-together="auto"/>
    </style:style>
    <style:style style:name="Table9" style:family="table">
      <style:table-properties style:width="4.4715in" fo:margin-left="1.4632in" fo:margin-top="0in" fo:margin-bottom="0in" table:align="left" style:writing-mode="page"/>
    </style:style>
    <style:style style:name="Table9.A" style:family="table-column">
      <style:table-column-properties style:column-width="0.4139in"/>
    </style:style>
    <style:style style:name="Table9.B" style:family="table-column">
      <style:table-column-properties style:column-width="0.6681in"/>
    </style:style>
    <style:style style:name="Table9.C" style:family="table-column">
      <style:table-column-properties style:column-width="0.5014in"/>
    </style:style>
    <style:style style:name="Table9.F" style:family="table-column">
      <style:table-column-properties style:column-width="0.5285in"/>
    </style:style>
    <style:style style:name="Table9.H" style:family="table-column">
      <style:table-column-properties style:column-width="0.4472in"/>
    </style:style>
    <style:style style:name="Table9.I" style:family="table-column">
      <style:table-column-properties style:column-width="0.4688in"/>
    </style:style>
    <style:style style:name="Table9.1" style:family="table-row">
      <style:table-row-properties style:min-row-height="0.2403in" fo:keep-together="auto"/>
    </style:style>
    <style:style style:name="Table9.A1" style:family="table-cell">
      <style:table-cell-properties fo:padding-left="0.0035in" fo:padding-right="0.0035in" fo:padding-top="0in" fo:padding-bottom="0in" fo:border="0.5pt solid #000000"/>
    </style:style>
    <style:style style:name="Table9.2" style:family="table-row">
      <style:table-row-properties style:min-row-height="0.3868in" fo:keep-together="auto"/>
    </style:style>
    <style:style style:name="Table10" style:family="table">
      <style:table-properties style:width="4.6632in" fo:margin-left="1.4521in" fo:margin-top="0in" fo:margin-bottom="0in" table:align="left" style:writing-mode="page"/>
    </style:style>
    <style:style style:name="Table10.A" style:family="table-column">
      <style:table-column-properties style:column-width="0.7375in"/>
    </style:style>
    <style:style style:name="Table10.B" style:family="table-column">
      <style:table-column-properties style:column-width="0.7368in"/>
    </style:style>
    <style:style style:name="Table10.C" style:family="table-column">
      <style:table-column-properties style:column-width="0.3583in"/>
    </style:style>
    <style:style style:name="Table10.D" style:family="table-column">
      <style:table-column-properties style:column-width="0.4438in"/>
    </style:style>
    <style:style style:name="Table10.E" style:family="table-column">
      <style:table-column-properties style:column-width="0.5764in"/>
    </style:style>
    <style:style style:name="Table10.F" style:family="table-column">
      <style:table-column-properties style:column-width="0.5028in"/>
    </style:style>
    <style:style style:name="Table10.G" style:family="table-column">
      <style:table-column-properties style:column-width="0.4514in"/>
    </style:style>
    <style:style style:name="Table10.H" style:family="table-column">
      <style:table-column-properties style:column-width="0.4229in"/>
    </style:style>
    <style:style style:name="Table10.I" style:family="table-column">
      <style:table-column-properties style:column-width="0.4333in"/>
    </style:style>
    <style:style style:name="Table10.1" style:family="table-row">
      <style:table-row-properties style:min-row-height="0.3396in" fo:keep-together="auto"/>
    </style:style>
    <style:style style:name="Table10.A1" style:family="table-cell">
      <style:table-cell-properties fo:padding-left="0.0035in" fo:padding-right="0.0035in" fo:padding-top="0in" fo:padding-bottom="0in" fo:border="0.5pt solid #000000"/>
    </style:style>
    <style:style style:name="Table10.2" style:family="table-row">
      <style:table-row-properties style:min-row-height="0.1729in" fo:keep-together="auto"/>
    </style:style>
    <style:style style:name="Table10.3" style:family="table-row">
      <style:table-row-properties style:min-row-height="0.1722in" fo:keep-together="auto"/>
    </style:style>
    <style:style style:name="Table10.A3" style:family="table-cell">
      <style:table-cell-properties fo:padding-left="0.0035in" fo:padding-right="0.0035in" fo:padding-top="0in" fo:padding-bottom="0in" fo:border-left="0.5pt solid #000000" fo:border-right="0.5pt solid #000000" fo:border-top="none" fo:border-bottom="0.5pt solid #000000"/>
    </style:style>
    <style:style style:name="Table11" style:family="table">
      <style:table-properties style:width="4.5493in" fo:margin-left="1.5097in" fo:margin-top="0in" fo:margin-bottom="0in" table:align="left" style:writing-mode="page"/>
    </style:style>
    <style:style style:name="Table11.A" style:family="table-column">
      <style:table-column-properties style:column-width="0.6076in"/>
    </style:style>
    <style:style style:name="Table11.B" style:family="table-column">
      <style:table-column-properties style:column-width="0.7535in"/>
    </style:style>
    <style:style style:name="Table11.C" style:family="table-column">
      <style:table-column-properties style:column-width="0.3597in"/>
    </style:style>
    <style:style style:name="Table11.D" style:family="table-column">
      <style:table-column-properties style:column-width="0.5014in"/>
    </style:style>
    <style:style style:name="Table11.E" style:family="table-column">
      <style:table-column-properties style:column-width="0.5646in"/>
    </style:style>
    <style:style style:name="Table11.F" style:family="table-column">
      <style:table-column-properties style:column-width="0.4896in"/>
    </style:style>
    <style:style style:name="Table11.G" style:family="table-column">
      <style:table-column-properties style:column-width="0.4403in"/>
    </style:style>
    <style:style style:name="Table11.H" style:family="table-column">
      <style:table-column-properties style:column-width="0.4139in"/>
    </style:style>
    <style:style style:name="Table11.I" style:family="table-column">
      <style:table-column-properties style:column-width="0.4188in"/>
    </style:style>
    <style:style style:name="Table11.1" style:family="table-row">
      <style:table-row-properties style:min-row-height="0.3313in" fo:keep-together="auto"/>
    </style:style>
    <style:style style:name="Table11.A1" style:family="table-cell">
      <style:table-cell-properties fo:padding-left="0.0035in" fo:padding-right="0.0035in" fo:padding-top="0in" fo:padding-bottom="0in" fo:border="0.5pt solid #000000"/>
    </style:style>
    <style:style style:name="Table11.2" style:family="table-row">
      <style:table-row-properties style:min-row-height="0.1681in" fo:keep-together="auto"/>
    </style:style>
    <style:style style:name="Table11.3" style:family="table-row">
      <style:table-row-properties style:min-row-height="0.1688in" fo:keep-together="auto"/>
    </style:style>
    <style:style style:name="Table11.A3" style:family="table-cell">
      <style:table-cell-properties fo:padding-left="0.0035in" fo:padding-right="0.0035in" fo:padding-top="0in" fo:padding-bottom="0in" fo:border-left="0.5pt solid #000000" fo:border-right="0.5pt solid #000000" fo:border-top="none" fo:border-bottom="0.5pt solid #000000"/>
    </style:style>
    <style:style style:name="Table12" style:family="table">
      <style:table-properties style:width="4.6333in" fo:margin-left="1.466in" fo:margin-top="0in" fo:margin-bottom="0in" table:align="left" style:writing-mode="page"/>
    </style:style>
    <style:style style:name="Table12.A" style:family="table-column">
      <style:table-column-properties style:column-width="0.85in"/>
    </style:style>
    <style:style style:name="Table12.B" style:family="table-column">
      <style:table-column-properties style:column-width="0.616in"/>
    </style:style>
    <style:style style:name="Table12.C" style:family="table-column">
      <style:table-column-properties style:column-width="0.3563in"/>
    </style:style>
    <style:style style:name="Table12.D" style:family="table-column">
      <style:table-column-properties style:column-width="0.3799in"/>
    </style:style>
    <style:style style:name="Table12.E" style:family="table-column">
      <style:table-column-properties style:column-width="0.6361in"/>
    </style:style>
    <style:style style:name="Table12.F" style:family="table-column">
      <style:table-column-properties style:column-width="0.7257in"/>
    </style:style>
    <style:style style:name="Table12.G" style:family="table-column">
      <style:table-column-properties style:column-width="0.2229in"/>
    </style:style>
    <style:style style:name="Table12.H" style:family="table-column">
      <style:table-column-properties style:column-width="0.4535in"/>
    </style:style>
    <style:style style:name="Table12.I" style:family="table-column">
      <style:table-column-properties style:column-width="0.3931in"/>
    </style:style>
    <style:style style:name="Table12.1" style:family="table-row">
      <style:table-row-properties style:min-row-height="0.3382in" fo:keep-together="auto"/>
    </style:style>
    <style:style style:name="Table12.A1" style:family="table-cell">
      <style:table-cell-properties fo:padding-left="0.0035in" fo:padding-right="0.0035in" fo:padding-top="0in" fo:padding-bottom="0in" fo:border="0.5pt solid #000000"/>
    </style:style>
    <style:style style:name="Table12.2" style:family="table-row">
      <style:table-row-properties style:min-row-height="0.3507in" fo:keep-together="auto"/>
    </style:style>
    <style:style style:name="Table13" style:family="table">
      <style:table-properties style:width="4.2257in" fo:margin-left="1.6465in" fo:margin-top="0in" fo:margin-bottom="0in" table:align="left" style:writing-mode="page"/>
    </style:style>
    <style:style style:name="Table13.A" style:family="table-column">
      <style:table-column-properties style:column-width="1.5757in"/>
    </style:style>
    <style:style style:name="Table13.B" style:family="table-column">
      <style:table-column-properties style:column-width="0.8201in"/>
    </style:style>
    <style:style style:name="Table13.C" style:family="table-column">
      <style:table-column-properties style:column-width="0.5625in"/>
    </style:style>
    <style:style style:name="Table13.D" style:family="table-column">
      <style:table-column-properties style:column-width="0.6215in"/>
    </style:style>
    <style:style style:name="Table13.E" style:family="table-column">
      <style:table-column-properties style:column-width="0.6458in"/>
    </style:style>
    <style:style style:name="Table13.1" style:family="table-row">
      <style:table-row-properties style:min-row-height="0.3569in" fo:keep-together="auto"/>
    </style:style>
    <style:style style:name="Table13.A1" style:family="table-cell">
      <style:table-cell-properties fo:padding-left="0.0035in" fo:padding-right="0.0035in" fo:padding-top="0in" fo:padding-bottom="0in" fo:border="0.5pt solid #000000"/>
    </style:style>
    <style:style style:name="Table13.2" style:family="table-row">
      <style:table-row-properties style:min-row-height="0.2458in" fo:keep-together="auto"/>
    </style:style>
    <style:style style:name="Table13.3" style:family="table-row">
      <style:table-row-properties style:min-row-height="0.2472in" fo:keep-together="auto"/>
    </style:style>
    <style:style style:name="Table13.6" style:family="table-row">
      <style:table-row-properties style:min-row-height="0.3021in" fo:keep-together="auto"/>
    </style:style>
    <style:style style:name="Table14" style:family="table">
      <style:table-properties style:width="4.1826in" fo:margin-left="1.575in" fo:margin-top="0in" fo:margin-bottom="0in" table:align="left" style:writing-mode="page"/>
    </style:style>
    <style:style style:name="Table14.A" style:family="table-column">
      <style:table-column-properties style:column-width="1.2069in"/>
    </style:style>
    <style:style style:name="Table14.B" style:family="table-column">
      <style:table-column-properties style:column-width="1.6188in"/>
    </style:style>
    <style:style style:name="Table14.C" style:family="table-column">
      <style:table-column-properties style:column-width="0.6931in"/>
    </style:style>
    <style:style style:name="Table14.D" style:family="table-column">
      <style:table-column-properties style:column-width="0.6639in"/>
    </style:style>
    <style:style style:name="Table14.1" style:family="table-row">
      <style:table-row-properties style:min-row-height="0.2715in" fo:keep-together="auto"/>
    </style:style>
    <style:style style:name="Table14.A1" style:family="table-cell">
      <style:table-cell-properties fo:padding-left="0.0014in" fo:padding-right="0.0014in" fo:padding-top="0in" fo:padding-bottom="0in" fo:border="0.25pt solid #000000"/>
    </style:style>
    <style:style style:name="Table14.2" style:family="table-row">
      <style:table-row-properties style:min-row-height="0.4083in" fo:keep-together="auto"/>
    </style:style>
    <style:style style:name="Table15" style:family="table">
      <style:table-properties style:width="2.6354in" fo:margin-left="3.1514in" fo:margin-top="0in" fo:margin-bottom="0in" table:align="left" style:writing-mode="page"/>
    </style:style>
    <style:style style:name="Table15.A" style:family="table-column">
      <style:table-column-properties style:column-width="1.266in"/>
    </style:style>
    <style:style style:name="Table15.B" style:family="table-column">
      <style:table-column-properties style:column-width="1.0694in"/>
    </style:style>
    <style:style style:name="Table15.C" style:family="table-column">
      <style:table-column-properties style:column-width="0.3in"/>
    </style:style>
    <style:style style:name="Table15.1" style:family="table-row">
      <style:table-row-properties style:min-row-height="0.1465in" fo:keep-together="auto"/>
    </style:style>
    <style:style style:name="Table15.A1" style:family="table-cell">
      <style:table-cell-properties fo:padding="0in" fo:border="none"/>
    </style:style>
    <style:style style:name="Table16" style:family="table">
      <style:table-properties style:width="4.2563in" fo:margin-left="1.4854in" fo:margin-top="0in" fo:margin-bottom="0in" table:align="left" style:writing-mode="page"/>
    </style:style>
    <style:style style:name="Table16.A" style:family="table-column">
      <style:table-column-properties style:column-width="1.5083in"/>
    </style:style>
    <style:style style:name="Table16.B" style:family="table-column">
      <style:table-column-properties style:column-width="0.7465in"/>
    </style:style>
    <style:style style:name="Table16.C" style:family="table-column">
      <style:table-column-properties style:column-width="0.4826in"/>
    </style:style>
    <style:style style:name="Table16.D" style:family="table-column">
      <style:table-column-properties style:column-width="0.4035in"/>
    </style:style>
    <style:style style:name="Table16.E" style:family="table-column">
      <style:table-column-properties style:column-width="0.541in"/>
    </style:style>
    <style:style style:name="Table16.F" style:family="table-column">
      <style:table-column-properties style:column-width="0.5743in"/>
    </style:style>
    <style:style style:name="Table16.1" style:family="table-row">
      <style:table-row-properties style:min-row-height="0.1604in" fo:keep-together="auto"/>
    </style:style>
    <style:style style:name="Table16.A1" style:family="table-cell">
      <style:table-cell-properties fo:padding-left="0.0035in" fo:padding-right="0.0035in" fo:padding-top="0in" fo:padding-bottom="0in" fo:border="0.5pt solid #000000"/>
    </style:style>
    <style:style style:name="Table16.2" style:family="table-row">
      <style:table-row-properties style:min-row-height="0.1931in" fo:keep-together="auto"/>
    </style:style>
    <style:style style:name="Table17" style:family="table">
      <style:table-properties style:width="4.2701in" fo:margin-left="1.5451in" fo:margin-top="0in" fo:margin-bottom="0in" table:align="left" style:writing-mode="page"/>
    </style:style>
    <style:style style:name="Table17.A" style:family="table-column">
      <style:table-column-properties style:column-width="1.284in"/>
    </style:style>
    <style:style style:name="Table17.B" style:family="table-column">
      <style:table-column-properties style:column-width="0.7306in"/>
    </style:style>
    <style:style style:name="Table17.C" style:family="table-column">
      <style:table-column-properties style:column-width="0.5896in"/>
    </style:style>
    <style:style style:name="Table17.D" style:family="table-column">
      <style:table-column-properties style:column-width="0.4625in"/>
    </style:style>
    <style:style style:name="Table17.E" style:family="table-column">
      <style:table-column-properties style:column-width="0.5299in"/>
    </style:style>
    <style:style style:name="Table17.F" style:family="table-column">
      <style:table-column-properties style:column-width="0.6736in"/>
    </style:style>
    <style:style style:name="Table17.1" style:family="table-row">
      <style:table-row-properties style:min-row-height="0.1576in" fo:keep-together="auto"/>
    </style:style>
    <style:style style:name="Table17.A1" style:family="table-cell">
      <style:table-cell-properties fo:padding-left="0.0035in" fo:padding-right="0.0035in" fo:padding-top="0in" fo:padding-bottom="0in" fo:border="0.5pt solid #000000"/>
    </style:style>
    <style:style style:name="Table17.2" style:family="table-row">
      <style:table-row-properties style:min-row-height="0.25in" fo:keep-together="auto"/>
    </style:style>
    <style:style style:name="Table18" style:family="table">
      <style:table-properties style:width="4.225in" fo:margin-left="1.5694in" fo:margin-top="0in" fo:margin-bottom="0in" table:align="left" style:writing-mode="page"/>
    </style:style>
    <style:style style:name="Table18.A" style:family="table-column">
      <style:table-column-properties style:column-width="1.2694in"/>
    </style:style>
    <style:style style:name="Table18.B" style:family="table-column">
      <style:table-column-properties style:column-width="0.7243in"/>
    </style:style>
    <style:style style:name="Table18.C" style:family="table-column">
      <style:table-column-properties style:column-width="0.5833in"/>
    </style:style>
    <style:style style:name="Table18.D" style:family="table-column">
      <style:table-column-properties style:column-width="0.4563in"/>
    </style:style>
    <style:style style:name="Table18.E" style:family="table-column">
      <style:table-column-properties style:column-width="0.5257in"/>
    </style:style>
    <style:style style:name="Table18.F" style:family="table-column">
      <style:table-column-properties style:column-width="0.666in"/>
    </style:style>
    <style:style style:name="Table18.1" style:family="table-row">
      <style:table-row-properties style:min-row-height="0.1563in" fo:keep-together="auto"/>
    </style:style>
    <style:style style:name="Table18.A1" style:family="table-cell">
      <style:table-cell-properties fo:padding-left="0.0035in" fo:padding-right="0.0035in" fo:padding-top="0in" fo:padding-bottom="0in" fo:border="0.5pt solid #000000"/>
    </style:style>
    <style:style style:name="Table18.2" style:family="table-row">
      <style:table-row-properties style:min-row-height="0.2472in" fo:keep-together="auto"/>
    </style:style>
    <style:style style:name="Table19" style:family="table">
      <style:table-properties style:width="4.1771in" fo:margin-left="1.5972in" fo:margin-top="0in" fo:margin-bottom="0in" table:align="left" style:writing-mode="page"/>
    </style:style>
    <style:style style:name="Table19.A" style:family="table-column">
      <style:table-column-properties style:column-width="0.6076in"/>
    </style:style>
    <style:style style:name="Table19.B" style:family="table-column">
      <style:table-column-properties style:column-width="0.6653in"/>
    </style:style>
    <style:style style:name="Table19.C" style:family="table-column">
      <style:table-column-properties style:column-width="1.4625in"/>
    </style:style>
    <style:style style:name="Table19.D" style:family="table-column">
      <style:table-column-properties style:column-width="1.4417in"/>
    </style:style>
    <style:style style:name="Table19.1" style:family="table-row">
      <style:table-row-properties style:min-row-height="0.1854in" fo:keep-together="auto"/>
    </style:style>
    <style:style style:name="Table19.A1" style:family="table-cell">
      <style:table-cell-properties fo:padding-left="0.0035in" fo:padding-right="0.0035in" fo:padding-top="0in" fo:padding-bottom="0in" fo:border="0.5pt solid #000000"/>
    </style:style>
    <style:style style:name="Table19.2" style:family="table-row">
      <style:table-row-properties style:min-row-height="0.3201in" fo:keep-together="auto"/>
    </style:style>
    <style:style style:name="Table20" style:family="table">
      <style:table-properties style:width="4.2535in" fo:margin-left="1.7167in" fo:margin-top="0in" fo:margin-bottom="0in" table:align="left" style:writing-mode="page"/>
    </style:style>
    <style:style style:name="Table20.A" style:family="table-column">
      <style:table-column-properties style:column-width="0.95in"/>
    </style:style>
    <style:style style:name="Table20.B" style:family="table-column">
      <style:table-column-properties style:column-width="1.2278in"/>
    </style:style>
    <style:style style:name="Table20.C" style:family="table-column">
      <style:table-column-properties style:column-width="1.4486in"/>
    </style:style>
    <style:style style:name="Table20.D" style:family="table-column">
      <style:table-column-properties style:column-width="0.6271in"/>
    </style:style>
    <style:style style:name="Table20.1" style:family="table-row">
      <style:table-row-properties style:min-row-height="0.209in" fo:keep-together="auto"/>
    </style:style>
    <style:style style:name="Table20.A1" style:family="table-cell">
      <style:table-cell-properties fo:padding-left="0.0035in" fo:padding-right="0.0035in" fo:padding-top="0in" fo:padding-bottom="0in" fo:border="0.5pt solid #000000"/>
    </style:style>
    <style:style style:name="Table20.2" style:family="table-row">
      <style:table-row-properties style:min-row-height="0.6153in" fo:keep-together="auto"/>
    </style:style>
    <style:style style:name="Table21" style:family="table">
      <style:table-properties style:width="4.3306in" fo:margin-left="1.5319in" fo:margin-top="0in" fo:margin-bottom="0in" table:align="left" style:writing-mode="page"/>
    </style:style>
    <style:style style:name="Table21.A" style:family="table-column">
      <style:table-column-properties style:column-width="1.7563in"/>
    </style:style>
    <style:style style:name="Table21.B" style:family="table-column">
      <style:table-column-properties style:column-width="1.3507in"/>
    </style:style>
    <style:style style:name="Table21.C" style:family="table-column">
      <style:table-column-properties style:column-width="1.2236in"/>
    </style:style>
    <style:style style:name="Table21.1" style:family="table-row">
      <style:table-row-properties style:min-row-height="0.1639in" fo:keep-together="auto"/>
    </style:style>
    <style:style style:name="Table21.A1" style:family="table-cell">
      <style:table-cell-properties fo:padding-left="0.0014in" fo:padding-right="0.0014in" fo:padding-top="0in" fo:padding-bottom="0in" fo:border="0.25pt solid #000000"/>
    </style:style>
    <style:style style:name="Table21.2" style:family="table-row">
      <style:table-row-properties style:min-row-height="0.1646in" fo:keep-together="auto"/>
    </style:style>
    <style:style style:name="Table22" style:family="table">
      <style:table-properties style:width="4.4042in" fo:margin-left="1.4799in" fo:margin-top="0in" fo:margin-bottom="0in" table:align="left" style:writing-mode="page"/>
    </style:style>
    <style:style style:name="Table22.A" style:family="table-column">
      <style:table-column-properties style:column-width="1.3215in"/>
    </style:style>
    <style:style style:name="Table22.B" style:family="table-column">
      <style:table-column-properties style:column-width="0.7535in"/>
    </style:style>
    <style:style style:name="Table22.C" style:family="table-column">
      <style:table-column-properties style:column-width="0.6083in"/>
    </style:style>
    <style:style style:name="Table22.D" style:family="table-column">
      <style:table-column-properties style:column-width="0.4757in"/>
    </style:style>
    <style:style style:name="Table22.E" style:family="table-column">
      <style:table-column-properties style:column-width="0.5465in"/>
    </style:style>
    <style:style style:name="Table22.F" style:family="table-column">
      <style:table-column-properties style:column-width="0.6986in"/>
    </style:style>
    <style:style style:name="Table22.1" style:family="table-row">
      <style:table-row-properties style:min-row-height="0.1625in" fo:keep-together="auto"/>
    </style:style>
    <style:style style:name="Table22.A1" style:family="table-cell">
      <style:table-cell-properties fo:padding-left="0.0035in" fo:padding-right="0.0035in" fo:padding-top="0in" fo:padding-bottom="0in" fo:border="0.5pt solid #000000"/>
    </style:style>
    <style:style style:name="Table22.2" style:family="table-row">
      <style:table-row-properties style:min-row-height="0.2576in" fo:keep-together="auto"/>
    </style:style>
    <style:style style:name="Table23" style:family="table">
      <style:table-properties style:width="4.3542in" fo:margin-left="1.5069in" fo:margin-top="0in" fo:margin-bottom="0in" table:align="left" style:writing-mode="page"/>
    </style:style>
    <style:style style:name="Table23.A" style:family="table-column">
      <style:table-column-properties style:column-width="1.759in"/>
    </style:style>
    <style:style style:name="Table23.B" style:family="table-column">
      <style:table-column-properties style:column-width="0.7396in"/>
    </style:style>
    <style:style style:name="Table23.C" style:family="table-column">
      <style:table-column-properties style:column-width="0.5771in"/>
    </style:style>
    <style:style style:name="Table23.D" style:family="table-column">
      <style:table-column-properties style:column-width="0.5951in"/>
    </style:style>
    <style:style style:name="Table23.E" style:family="table-column">
      <style:table-column-properties style:column-width="0.6833in"/>
    </style:style>
    <style:style style:name="Table23.1" style:family="table-row">
      <style:table-row-properties style:min-row-height="0.1944in" fo:keep-together="auto"/>
    </style:style>
    <style:style style:name="Table23.A1" style:family="table-cell">
      <style:table-cell-properties fo:padding-left="0.0035in" fo:padding-right="0.0035in" fo:padding-top="0in" fo:padding-bottom="0in" fo:border="0.5pt solid #000000"/>
    </style:style>
    <style:style style:name="Table23.2" style:family="table-row">
      <style:table-row-properties style:min-row-height="0.1958in" fo:keep-together="auto"/>
    </style:style>
    <style:style style:name="Table23.4" style:family="table-row">
      <style:table-row-properties style:min-row-height="0.2271in" fo:keep-together="auto"/>
    </style:style>
    <style:style style:name="Table24" style:family="table">
      <style:table-properties style:width="4.8257in" fo:margin-left="0.975in" fo:margin-top="0in" fo:margin-bottom="0in" table:align="left" style:writing-mode="page"/>
    </style:style>
    <style:style style:name="Table24.A" style:family="table-column">
      <style:table-column-properties style:column-width="0.2986in"/>
    </style:style>
    <style:style style:name="Table24.B" style:family="table-column">
      <style:table-column-properties style:column-width="1.341in"/>
    </style:style>
    <style:style style:name="Table24.C" style:family="table-column">
      <style:table-column-properties style:column-width="0.4479in"/>
    </style:style>
    <style:style style:name="Table24.D" style:family="table-column">
      <style:table-column-properties style:column-width="0.634in"/>
    </style:style>
    <style:style style:name="Table24.E" style:family="table-column">
      <style:table-column-properties style:column-width="0.6806in"/>
    </style:style>
    <style:style style:name="Table24.F" style:family="table-column">
      <style:table-column-properties style:column-width="0.7083in"/>
    </style:style>
    <style:style style:name="Table24.G" style:family="table-column">
      <style:table-column-properties style:column-width="0.7153in"/>
    </style:style>
    <style:style style:name="Table24.1" style:family="table-row">
      <style:table-row-properties style:min-row-height="0.3826in" fo:keep-together="auto"/>
    </style:style>
    <style:style style:name="Table24.A1" style:family="table-cell">
      <style:table-cell-properties fo:padding-left="0.0035in" fo:padding-right="0.0035in" fo:padding-top="0in" fo:padding-bottom="0in" fo:border="0.5pt solid #000000"/>
    </style:style>
    <style:style style:name="Table24.2" style:family="table-row">
      <style:table-row-properties style:min-row-height="0.2729in" fo:keep-together="auto"/>
    </style:style>
    <style:style style:name="Table24.4" style:family="table-row">
      <style:table-row-properties style:min-row-height="0.1639in" fo:keep-together="auto"/>
    </style:style>
    <style:style style:name="Table25" style:family="table">
      <style:table-properties style:width="5.2569in" fo:margin-left="1.1049in" fo:margin-top="0in" fo:margin-bottom="0in" table:align="left" style:writing-mode="page"/>
    </style:style>
    <style:style style:name="Table25.A" style:family="table-column">
      <style:table-column-properties style:column-width="0.3931in"/>
    </style:style>
    <style:style style:name="Table25.B" style:family="table-column">
      <style:table-column-properties style:column-width="1.1208in"/>
    </style:style>
    <style:style style:name="Table25.C" style:family="table-column">
      <style:table-column-properties style:column-width="0.9889in"/>
    </style:style>
    <style:style style:name="Table25.D" style:family="table-column">
      <style:table-column-properties style:column-width="0.8632in"/>
    </style:style>
    <style:style style:name="Table25.E" style:family="table-column">
      <style:table-column-properties style:column-width="0.9819in"/>
    </style:style>
    <style:style style:name="Table25.F" style:family="table-column">
      <style:table-column-properties style:column-width="0.909in"/>
    </style:style>
    <style:style style:name="Table25.1" style:family="table-row">
      <style:table-row-properties style:min-row-height="0.1215in" fo:keep-together="auto"/>
    </style:style>
    <style:style style:name="Table25.A1" style:family="table-cell">
      <style:table-cell-properties fo:background-color="#6eab45" fo:padding-left="0.0049in" fo:padding-right="0.0049in" fo:padding-top="0in" fo:padding-bottom="0in" fo:border="0.75pt solid #000000">
        <style:background-image/>
      </style:table-cell-properties>
    </style:style>
    <style:style style:name="Table25.2" style:family="table-row">
      <style:table-row-properties style:min-row-height="0.1083in" fo:keep-together="auto"/>
    </style:style>
    <style:style style:name="Table25.A3" style:family="table-cell">
      <style:table-cell-properties fo:padding-left="0.0049in" fo:padding-right="0.0049in" fo:padding-top="0in" fo:padding-bottom="0in" fo:border="0.75pt solid #000000"/>
    </style:style>
    <style:style style:name="Table25.B3" style:family="table-cell">
      <style:table-cell-properties fo:padding-left="0.0049in" fo:padding-right="0.0049in" fo:padding-top="0in" fo:padding-bottom="0in" fo:border="0.75pt solid #000000"/>
    </style:style>
    <style:style style:name="Table25.C3" style:family="table-cell">
      <style:table-cell-properties fo:padding-left="0.0049in" fo:padding-right="0.0049in" fo:padding-top="0in" fo:padding-bottom="0in" fo:border="0.75pt solid #000000"/>
    </style:style>
    <style:style style:name="Table25.D3" style:family="table-cell">
      <style:table-cell-properties fo:padding-left="0.0049in" fo:padding-right="0.0049in" fo:padding-top="0in" fo:padding-bottom="0in" fo:border="0.75pt solid #000000"/>
    </style:style>
    <style:style style:name="Table25.E3" style:family="table-cell">
      <style:table-cell-properties fo:padding-left="0.0049in" fo:padding-right="0.0049in" fo:padding-top="0in" fo:padding-bottom="0in" fo:border="0.75pt solid #000000"/>
    </style:style>
    <style:style style:name="Table25.F3" style:family="table-cell">
      <style:table-cell-properties fo:padding-left="0.0049in" fo:padding-right="0.0049in" fo:padding-top="0in" fo:padding-bottom="0in" fo:border="0.75pt solid #000000"/>
    </style:style>
    <style:style style:name="Table25.4" style:family="table-row">
      <style:table-row-properties style:min-row-height="0.1924in" fo:keep-together="auto"/>
    </style:style>
    <style:style style:name="Table25.A4" style:family="table-cell">
      <style:table-cell-properties fo:padding-left="0.0049in" fo:padding-right="0.0049in" fo:padding-top="0in" fo:padding-bottom="0in" fo:border="0.75pt solid #000000"/>
    </style:style>
    <style:style style:name="Table25.B4" style:family="table-cell">
      <style:table-cell-properties fo:padding-left="0.0049in" fo:padding-right="0.0049in" fo:padding-top="0in" fo:padding-bottom="0in" fo:border="0.75pt solid #000000"/>
    </style:style>
    <style:style style:name="Table25.C4" style:family="table-cell">
      <style:table-cell-properties fo:padding-left="0.0049in" fo:padding-right="0.0049in" fo:padding-top="0in" fo:padding-bottom="0in" fo:border="0.75pt solid #000000"/>
    </style:style>
    <style:style style:name="Table25.D4" style:family="table-cell">
      <style:table-cell-properties fo:padding-left="0.0049in" fo:padding-right="0.0049in" fo:padding-top="0in" fo:padding-bottom="0in" fo:border="0.75pt solid #000000"/>
    </style:style>
    <style:style style:name="Table25.E4" style:family="table-cell">
      <style:table-cell-properties fo:padding-left="0.0049in" fo:padding-right="0.0049in" fo:padding-top="0in" fo:padding-bottom="0in" fo:border="0.75pt solid #000000"/>
    </style:style>
    <style:style style:name="Table25.F4" style:family="table-cell">
      <style:table-cell-properties fo:padding-left="0.0049in" fo:padding-right="0.0049in" fo:padding-top="0in" fo:padding-bottom="0in" fo:border="0.75pt solid #000000"/>
    </style:style>
    <style:style style:name="Table25.A5" style:family="table-cell">
      <style:table-cell-properties fo:padding-left="0.0049in" fo:padding-right="0.0049in" fo:padding-top="0in" fo:padding-bottom="0in" fo:border="0.75pt solid #000000"/>
    </style:style>
    <style:style style:name="Table25.B5" style:family="table-cell">
      <style:table-cell-properties fo:padding-left="0.0049in" fo:padding-right="0.0049in" fo:padding-top="0in" fo:padding-bottom="0in" fo:border="0.75pt solid #000000"/>
    </style:style>
    <style:style style:name="Table25.C5" style:family="table-cell">
      <style:table-cell-properties fo:padding-left="0.0049in" fo:padding-right="0.0049in" fo:padding-top="0in" fo:padding-bottom="0in" fo:border="0.75pt solid #000000"/>
    </style:style>
    <style:style style:name="Table25.D5" style:family="table-cell">
      <style:table-cell-properties fo:padding-left="0.0049in" fo:padding-right="0.0049in" fo:padding-top="0in" fo:padding-bottom="0in" fo:border="0.75pt solid #000000"/>
    </style:style>
    <style:style style:name="Table25.E5" style:family="table-cell">
      <style:table-cell-properties fo:padding-left="0.0049in" fo:padding-right="0.0049in" fo:padding-top="0in" fo:padding-bottom="0in" fo:border="0.75pt solid #000000"/>
    </style:style>
    <style:style style:name="Table25.F5" style:family="table-cell">
      <style:table-cell-properties fo:padding-left="0.0049in" fo:padding-right="0.0049in" fo:padding-top="0in" fo:padding-bottom="0in" fo:border="0.75pt solid #000000"/>
    </style:style>
    <style:style style:name="Table25.6" style:family="table-row">
      <style:table-row-properties style:min-row-height="0.2139in" fo:keep-together="auto"/>
    </style:style>
    <style:style style:name="Table25.A6" style:family="table-cell">
      <style:table-cell-properties fo:padding-left="0.0049in" fo:padding-right="0.0049in" fo:padding-top="0in" fo:padding-bottom="0in" fo:border="0.75pt solid #000000"/>
    </style:style>
    <style:style style:name="Table25.B6" style:family="table-cell">
      <style:table-cell-properties fo:padding-left="0.0049in" fo:padding-right="0.0049in" fo:padding-top="0in" fo:padding-bottom="0in" fo:border="0.75pt solid #000000"/>
    </style:style>
    <style:style style:name="Table25.C6" style:family="table-cell">
      <style:table-cell-properties fo:padding-left="0.0049in" fo:padding-right="0.0049in" fo:padding-top="0in" fo:padding-bottom="0in" fo:border="0.75pt solid #000000"/>
    </style:style>
    <style:style style:name="Table25.D6" style:family="table-cell">
      <style:table-cell-properties fo:padding-left="0.0049in" fo:padding-right="0.0049in" fo:padding-top="0in" fo:padding-bottom="0in" fo:border="0.75pt solid #000000"/>
    </style:style>
    <style:style style:name="Table25.E6" style:family="table-cell">
      <style:table-cell-properties fo:padding-left="0.0049in" fo:padding-right="0.0049in" fo:padding-top="0in" fo:padding-bottom="0in" fo:border="0.75pt solid #000000"/>
    </style:style>
    <style:style style:name="Table25.F6" style:family="table-cell">
      <style:table-cell-properties fo:padding-left="0.0049in" fo:padding-right="0.0049in" fo:padding-top="0in" fo:padding-bottom="0in" fo:border="0.75pt solid #000000"/>
    </style:style>
    <style:style style:name="Table25.7" style:family="table-row">
      <style:table-row-properties style:min-row-height="0.2201in" fo:keep-together="auto"/>
    </style:style>
    <style:style style:name="Table25.A7" style:family="table-cell">
      <style:table-cell-properties fo:padding-left="0.0049in" fo:padding-right="0.0049in" fo:padding-top="0in" fo:padding-bottom="0in" fo:border="0.75pt solid #000000"/>
    </style:style>
    <style:style style:name="Table25.B7" style:family="table-cell">
      <style:table-cell-properties fo:padding-left="0.0049in" fo:padding-right="0.0049in" fo:padding-top="0in" fo:padding-bottom="0in" fo:border="0.75pt solid #000000"/>
    </style:style>
    <style:style style:name="Table25.C7" style:family="table-cell">
      <style:table-cell-properties fo:padding-left="0.0049in" fo:padding-right="0.0049in" fo:padding-top="0in" fo:padding-bottom="0in" fo:border="0.75pt solid #000000"/>
    </style:style>
    <style:style style:name="Table25.D7" style:family="table-cell">
      <style:table-cell-properties fo:padding-left="0.0049in" fo:padding-right="0.0049in" fo:padding-top="0in" fo:padding-bottom="0in" fo:border="0.75pt solid #000000"/>
    </style:style>
    <style:style style:name="Table25.E7" style:family="table-cell">
      <style:table-cell-properties fo:padding-left="0.0049in" fo:padding-right="0.0049in" fo:padding-top="0in" fo:padding-bottom="0in" fo:border="0.75pt solid #000000"/>
    </style:style>
    <style:style style:name="Table25.F7" style:family="table-cell">
      <style:table-cell-properties fo:padding-left="0.0049in" fo:padding-right="0.0049in" fo:padding-top="0in" fo:padding-bottom="0in" fo:border="0.75pt solid #000000"/>
    </style:style>
    <style:style style:name="Table25.8" style:family="table-row">
      <style:table-row-properties style:min-row-height="0.1229in" fo:keep-together="auto"/>
    </style:style>
    <style:style style:name="Table25.A8" style:family="table-cell">
      <style:table-cell-properties fo:padding-left="0.0049in" fo:padding-right="0.0049in" fo:padding-top="0in" fo:padding-bottom="0in" fo:border="0.75pt solid #000000"/>
    </style:style>
    <style:style style:name="Table25.B8" style:family="table-cell">
      <style:table-cell-properties fo:padding-left="0.0049in" fo:padding-right="0.0049in" fo:padding-top="0in" fo:padding-bottom="0in" fo:border="0.75pt solid #000000"/>
    </style:style>
    <style:style style:name="Table25.C8" style:family="table-cell">
      <style:table-cell-properties fo:padding-left="0.0049in" fo:padding-right="0.0049in" fo:padding-top="0in" fo:padding-bottom="0in" fo:border="0.75pt solid #000000"/>
    </style:style>
    <style:style style:name="Table25.D8" style:family="table-cell">
      <style:table-cell-properties fo:padding-left="0.0049in" fo:padding-right="0.0049in" fo:padding-top="0in" fo:padding-bottom="0in" fo:border="0.75pt solid #000000"/>
    </style:style>
    <style:style style:name="Table25.E8" style:family="table-cell">
      <style:table-cell-properties fo:padding-left="0.0049in" fo:padding-right="0.0049in" fo:padding-top="0in" fo:padding-bottom="0in" fo:border="0.75pt solid #000000"/>
    </style:style>
    <style:style style:name="Table25.F8" style:family="table-cell">
      <style:table-cell-properties fo:padding-left="0.0049in" fo:padding-right="0.0049in" fo:padding-top="0in" fo:padding-bottom="0in" fo:border="0.75pt solid #000000"/>
    </style:style>
    <style:style style:name="Table25.9" style:family="table-row">
      <style:table-row-properties style:min-row-height="0.191in" fo:keep-together="auto"/>
    </style:style>
    <style:style style:name="Table25.A9" style:family="table-cell">
      <style:table-cell-properties fo:padding-left="0.0049in" fo:padding-right="0.0049in" fo:padding-top="0in" fo:padding-bottom="0in" fo:border="0.75pt solid #000000"/>
    </style:style>
    <style:style style:name="Table25.B9" style:family="table-cell">
      <style:table-cell-properties fo:padding-left="0.0049in" fo:padding-right="0.0049in" fo:padding-top="0in" fo:padding-bottom="0in" fo:border="0.75pt solid #000000"/>
    </style:style>
    <style:style style:name="Table25.C9" style:family="table-cell">
      <style:table-cell-properties fo:padding-left="0.0049in" fo:padding-right="0.0049in" fo:padding-top="0in" fo:padding-bottom="0in" fo:border="0.75pt solid #000000"/>
    </style:style>
    <style:style style:name="Table25.D9" style:family="table-cell">
      <style:table-cell-properties fo:padding-left="0.0049in" fo:padding-right="0.0049in" fo:padding-top="0in" fo:padding-bottom="0in" fo:border="0.75pt solid #000000"/>
    </style:style>
    <style:style style:name="Table25.E9" style:family="table-cell">
      <style:table-cell-properties fo:padding-left="0.0049in" fo:padding-right="0.0049in" fo:padding-top="0in" fo:padding-bottom="0in" fo:border="0.75pt solid #000000"/>
    </style:style>
    <style:style style:name="Table25.F9" style:family="table-cell">
      <style:table-cell-properties fo:padding-left="0.0049in" fo:padding-right="0.0049in" fo:padding-top="0in" fo:padding-bottom="0in" fo:border="0.75pt solid #000000"/>
    </style:style>
    <style:style style:name="Table25.A10" style:family="table-cell">
      <style:table-cell-properties fo:padding-left="0.0049in" fo:padding-right="0.0049in" fo:padding-top="0in" fo:padding-bottom="0in" fo:border="0.75pt solid #000000"/>
    </style:style>
    <style:style style:name="Table25.B10" style:family="table-cell">
      <style:table-cell-properties fo:padding-left="0.0049in" fo:padding-right="0.0049in" fo:padding-top="0in" fo:padding-bottom="0in" fo:border="0.75pt solid #000000"/>
    </style:style>
    <style:style style:name="Table25.C10" style:family="table-cell">
      <style:table-cell-properties fo:padding-left="0.0049in" fo:padding-right="0.0049in" fo:padding-top="0in" fo:padding-bottom="0in" fo:border="0.75pt solid #000000"/>
    </style:style>
    <style:style style:name="Table25.D10" style:family="table-cell">
      <style:table-cell-properties fo:padding-left="0.0049in" fo:padding-right="0.0049in" fo:padding-top="0in" fo:padding-bottom="0in" fo:border="0.75pt solid #000000"/>
    </style:style>
    <style:style style:name="Table25.E10" style:family="table-cell">
      <style:table-cell-properties fo:padding-left="0.0049in" fo:padding-right="0.0049in" fo:padding-top="0in" fo:padding-bottom="0in" fo:border="0.75pt solid #000000"/>
    </style:style>
    <style:style style:name="Table25.F10" style:family="table-cell">
      <style:table-cell-properties fo:padding-left="0.0049in" fo:padding-right="0.0049in" fo:padding-top="0in" fo:padding-bottom="0in" fo:border="0.75pt solid #000000"/>
    </style:style>
    <style:style style:name="Table25.A11" style:family="table-cell">
      <style:table-cell-properties fo:padding-left="0.0049in" fo:padding-right="0.0049in" fo:padding-top="0in" fo:padding-bottom="0in" fo:border="0.75pt solid #000000"/>
    </style:style>
    <style:style style:name="Table25.B11" style:family="table-cell">
      <style:table-cell-properties fo:padding-left="0.0049in" fo:padding-right="0.0049in" fo:padding-top="0in" fo:padding-bottom="0in" fo:border="0.75pt solid #000000"/>
    </style:style>
    <style:style style:name="Table25.C11" style:family="table-cell">
      <style:table-cell-properties fo:padding-left="0.0049in" fo:padding-right="0.0049in" fo:padding-top="0in" fo:padding-bottom="0in" fo:border="0.75pt solid #000000"/>
    </style:style>
    <style:style style:name="Table25.D11" style:family="table-cell">
      <style:table-cell-properties fo:padding-left="0.0049in" fo:padding-right="0.0049in" fo:padding-top="0in" fo:padding-bottom="0in" fo:border="0.75pt solid #000000"/>
    </style:style>
    <style:style style:name="Table25.E11" style:family="table-cell">
      <style:table-cell-properties fo:padding-left="0.0049in" fo:padding-right="0.0049in" fo:padding-top="0in" fo:padding-bottom="0in" fo:border="0.75pt solid #000000"/>
    </style:style>
    <style:style style:name="Table25.F11" style:family="table-cell">
      <style:table-cell-properties fo:padding-left="0.0049in" fo:padding-right="0.0049in" fo:padding-top="0in" fo:padding-bottom="0in" fo:border="0.75pt solid #000000"/>
    </style:style>
    <style:style style:name="Table25.12" style:family="table-row">
      <style:table-row-properties style:min-row-height="0.1201in" fo:keep-together="auto"/>
    </style:style>
    <style:style style:name="Table25.A12" style:family="table-cell">
      <style:table-cell-properties fo:padding-left="0.0049in" fo:padding-right="0.0049in" fo:padding-top="0in" fo:padding-bottom="0in" fo:border-left="0.75pt solid #000000" fo:border-right="0.75pt solid #000000" fo:border-top="0.75pt solid #000000" fo:border-bottom="1.5pt solid #000000"/>
    </style:style>
    <style:style style:name="Table25.B12" style:family="table-cell">
      <style:table-cell-properties fo:padding-left="0.0049in" fo:padding-right="0.0049in" fo:padding-top="0in" fo:padding-bottom="0in" fo:border-left="0.75pt solid #000000" fo:border-right="0.75pt solid #000000" fo:border-top="0.75pt solid #000000" fo:border-bottom="1.5pt solid #000000"/>
    </style:style>
    <style:style style:name="Table25.C12" style:family="table-cell">
      <style:table-cell-properties fo:padding-left="0.0049in" fo:padding-right="0.0049in" fo:padding-top="0in" fo:padding-bottom="0in" fo:border-left="0.75pt solid #000000" fo:border-right="0.75pt solid #000000" fo:border-top="0.75pt solid #000000" fo:border-bottom="1.5pt solid #000000"/>
    </style:style>
    <style:style style:name="Table25.D12" style:family="table-cell">
      <style:table-cell-properties fo:padding-left="0.0049in" fo:padding-right="0.0049in" fo:padding-top="0in" fo:padding-bottom="0in" fo:border-left="0.75pt solid #000000" fo:border-right="0.75pt solid #000000" fo:border-top="0.75pt solid #000000" fo:border-bottom="1.5pt solid #000000"/>
    </style:style>
    <style:style style:name="Table25.E12" style:family="table-cell">
      <style:table-cell-properties fo:padding-left="0.0049in" fo:padding-right="0.0049in" fo:padding-top="0in" fo:padding-bottom="0in" fo:border-left="0.75pt solid #000000" fo:border-right="0.75pt solid #000000" fo:border-top="0.75pt solid #000000" fo:border-bottom="1.5pt solid #000000"/>
    </style:style>
    <style:style style:name="Table25.F12" style:family="table-cell">
      <style:table-cell-properties fo:padding-left="0.0049in" fo:padding-right="0.0049in" fo:padding-top="0in" fo:padding-bottom="0in" fo:border-left="0.75pt solid #000000" fo:border-right="0.75pt solid #000000" fo:border-top="0.75pt solid #000000" fo:border-bottom="1.5pt solid #000000"/>
    </style:style>
    <style:style style:name="Table25.13" style:family="table-row">
      <style:table-row-properties style:min-row-height="0.2118in" fo:keep-together="auto"/>
    </style:style>
    <style:style style:name="Table25.A13" style:family="table-cell">
      <style:table-cell-properties fo:padding-left="0.0049in" fo:padding-right="0.0049in" fo:padding-top="0in" fo:padding-bottom="0in" fo:border-left="0.75pt solid #000000" fo:border-right="0.75pt solid #000000" fo:border-top="1.5pt solid #000000" fo:border-bottom="0.75pt solid #000000"/>
    </style:style>
    <style:style style:name="Table25.B13" style:family="table-cell">
      <style:table-cell-properties fo:padding-left="0.0049in" fo:padding-right="0.0049in" fo:padding-top="0in" fo:padding-bottom="0in" fo:border-left="0.75pt solid #000000" fo:border-right="0.75pt solid #000000" fo:border-top="1.5pt solid #000000" fo:border-bottom="0.75pt solid #000000"/>
    </style:style>
    <style:style style:name="Table25.C13" style:family="table-cell">
      <style:table-cell-properties fo:padding-left="0.0049in" fo:padding-right="0.0049in" fo:padding-top="0in" fo:padding-bottom="0in" fo:border-left="0.75pt solid #000000" fo:border-right="0.75pt solid #000000" fo:border-top="1.5pt solid #000000" fo:border-bottom="0.75pt solid #000000"/>
    </style:style>
    <style:style style:name="Table25.D13" style:family="table-cell">
      <style:table-cell-properties fo:padding-left="0.0049in" fo:padding-right="0.0049in" fo:padding-top="0in" fo:padding-bottom="0in" fo:border-left="0.75pt solid #000000" fo:border-right="0.75pt solid #000000" fo:border-top="1.5pt solid #000000" fo:border-bottom="0.75pt solid #000000"/>
    </style:style>
    <style:style style:name="Table25.E13" style:family="table-cell">
      <style:table-cell-properties fo:padding-left="0.0049in" fo:padding-right="0.0049in" fo:padding-top="0in" fo:padding-bottom="0in" fo:border-left="0.75pt solid #000000" fo:border-right="0.75pt solid #000000" fo:border-top="1.5pt solid #000000" fo:border-bottom="0.75pt solid #000000"/>
    </style:style>
    <style:style style:name="Table25.F13" style:family="table-cell">
      <style:table-cell-properties fo:padding-left="0.0049in" fo:padding-right="0.0049in" fo:padding-top="0in" fo:padding-bottom="0in" fo:border-left="0.75pt solid #000000" fo:border-right="0.75pt solid #000000" fo:border-top="1.5pt solid #000000" fo:border-bottom="0.75pt solid #000000"/>
    </style:style>
    <style:style style:name="Table25.A14" style:family="table-cell">
      <style:table-cell-properties fo:padding-left="0.0049in" fo:padding-right="0.0049in" fo:padding-top="0in" fo:padding-bottom="0in" fo:border="0.75pt solid #000000"/>
    </style:style>
    <style:style style:name="Table25.B14" style:family="table-cell">
      <style:table-cell-properties fo:padding-left="0.0049in" fo:padding-right="0.0049in" fo:padding-top="0in" fo:padding-bottom="0in" fo:border="0.75pt solid #000000"/>
    </style:style>
    <style:style style:name="Table25.C14" style:family="table-cell">
      <style:table-cell-properties fo:padding-left="0.0049in" fo:padding-right="0.0049in" fo:padding-top="0in" fo:padding-bottom="0in" fo:border="0.75pt solid #000000"/>
    </style:style>
    <style:style style:name="Table25.D14" style:family="table-cell">
      <style:table-cell-properties fo:padding-left="0.0049in" fo:padding-right="0.0049in" fo:padding-top="0in" fo:padding-bottom="0in" fo:border="0.75pt solid #000000"/>
    </style:style>
    <style:style style:name="Table25.E14" style:family="table-cell">
      <style:table-cell-properties fo:padding-left="0.0049in" fo:padding-right="0.0049in" fo:padding-top="0in" fo:padding-bottom="0in" fo:border="0.75pt solid #000000"/>
    </style:style>
    <style:style style:name="Table25.F14" style:family="table-cell">
      <style:table-cell-properties fo:padding-left="0.0049in" fo:padding-right="0.0049in" fo:padding-top="0in" fo:padding-bottom="0in" fo:border="0.75pt solid #000000"/>
    </style:style>
    <style:style style:name="Table25.A15" style:family="table-cell">
      <style:table-cell-properties fo:padding-left="0.0049in" fo:padding-right="0.0049in" fo:padding-top="0in" fo:padding-bottom="0in" fo:border="0.75pt solid #000000"/>
    </style:style>
    <style:style style:name="Table25.B15" style:family="table-cell">
      <style:table-cell-properties fo:padding-left="0.0049in" fo:padding-right="0.0049in" fo:padding-top="0in" fo:padding-bottom="0in" fo:border="0.75pt solid #000000"/>
    </style:style>
    <style:style style:name="Table25.C15" style:family="table-cell">
      <style:table-cell-properties fo:padding-left="0.0049in" fo:padding-right="0.0049in" fo:padding-top="0in" fo:padding-bottom="0in" fo:border="0.75pt solid #000000"/>
    </style:style>
    <style:style style:name="Table25.D15" style:family="table-cell">
      <style:table-cell-properties fo:padding-left="0.0049in" fo:padding-right="0.0049in" fo:padding-top="0in" fo:padding-bottom="0in" fo:border="0.75pt solid #000000"/>
    </style:style>
    <style:style style:name="Table25.E15" style:family="table-cell">
      <style:table-cell-properties fo:padding-left="0.0049in" fo:padding-right="0.0049in" fo:padding-top="0in" fo:padding-bottom="0in" fo:border="0.75pt solid #000000"/>
    </style:style>
    <style:style style:name="Table25.F15" style:family="table-cell">
      <style:table-cell-properties fo:padding-left="0.0049in" fo:padding-right="0.0049in" fo:padding-top="0in" fo:padding-bottom="0in" fo:border="0.75pt solid #000000"/>
    </style:style>
    <style:style style:name="Table25.16" style:family="table-row">
      <style:table-row-properties style:min-row-height="0.2125in" fo:keep-together="auto"/>
    </style:style>
    <style:style style:name="Table25.A16" style:family="table-cell">
      <style:table-cell-properties fo:padding-left="0.0049in" fo:padding-right="0.0049in" fo:padding-top="0in" fo:padding-bottom="0in" fo:border="0.75pt solid #000000"/>
    </style:style>
    <style:style style:name="Table25.B16" style:family="table-cell">
      <style:table-cell-properties fo:padding-left="0.0049in" fo:padding-right="0.0049in" fo:padding-top="0in" fo:padding-bottom="0in" fo:border="0.75pt solid #000000"/>
    </style:style>
    <style:style style:name="Table25.C16" style:family="table-cell">
      <style:table-cell-properties fo:padding-left="0.0049in" fo:padding-right="0.0049in" fo:padding-top="0in" fo:padding-bottom="0in" fo:border="0.75pt solid #000000"/>
    </style:style>
    <style:style style:name="Table25.D16" style:family="table-cell">
      <style:table-cell-properties fo:padding-left="0.0049in" fo:padding-right="0.0049in" fo:padding-top="0in" fo:padding-bottom="0in" fo:border="0.75pt solid #000000"/>
    </style:style>
    <style:style style:name="Table25.E16" style:family="table-cell">
      <style:table-cell-properties fo:padding-left="0.0049in" fo:padding-right="0.0049in" fo:padding-top="0in" fo:padding-bottom="0in" fo:border="0.75pt solid #000000"/>
    </style:style>
    <style:style style:name="Table25.F16" style:family="table-cell">
      <style:table-cell-properties fo:padding-left="0.0049in" fo:padding-right="0.0049in" fo:padding-top="0in" fo:padding-bottom="0in" fo:border="0.75pt solid #000000"/>
    </style:style>
    <style:style style:name="Table25.A17" style:family="table-cell">
      <style:table-cell-properties fo:padding-left="0.0049in" fo:padding-right="0.0049in" fo:padding-top="0in" fo:padding-bottom="0in" fo:border="0.75pt solid #000000"/>
    </style:style>
    <style:style style:name="Table25.B17" style:family="table-cell">
      <style:table-cell-properties fo:padding-left="0.0049in" fo:padding-right="0.0049in" fo:padding-top="0in" fo:padding-bottom="0in" fo:border="0.75pt solid #000000"/>
    </style:style>
    <style:style style:name="Table25.C17" style:family="table-cell">
      <style:table-cell-properties fo:padding-left="0.0049in" fo:padding-right="0.0049in" fo:padding-top="0in" fo:padding-bottom="0in" fo:border="0.75pt solid #000000"/>
    </style:style>
    <style:style style:name="Table25.D17" style:family="table-cell">
      <style:table-cell-properties fo:padding-left="0.0049in" fo:padding-right="0.0049in" fo:padding-top="0in" fo:padding-bottom="0in" fo:border="0.75pt solid #000000"/>
    </style:style>
    <style:style style:name="Table25.E17" style:family="table-cell">
      <style:table-cell-properties fo:padding-left="0.0049in" fo:padding-right="0.0049in" fo:padding-top="0in" fo:padding-bottom="0in" fo:border="0.75pt solid #000000"/>
    </style:style>
    <style:style style:name="Table25.F17" style:family="table-cell">
      <style:table-cell-properties fo:padding-left="0.0049in" fo:padding-right="0.0049in" fo:padding-top="0in" fo:padding-bottom="0in" fo:border="0.75pt solid #000000"/>
    </style:style>
    <style:style style:name="Table25.A18" style:family="table-cell">
      <style:table-cell-properties fo:padding-left="0.0049in" fo:padding-right="0.0049in" fo:padding-top="0in" fo:padding-bottom="0in" fo:border="0.75pt solid #000000"/>
    </style:style>
    <style:style style:name="Table25.B18" style:family="table-cell">
      <style:table-cell-properties fo:padding-left="0.0049in" fo:padding-right="0.0049in" fo:padding-top="0in" fo:padding-bottom="0in" fo:border="0.75pt solid #000000"/>
    </style:style>
    <style:style style:name="Table25.C18" style:family="table-cell">
      <style:table-cell-properties fo:padding-left="0.0049in" fo:padding-right="0.0049in" fo:padding-top="0in" fo:padding-bottom="0in" fo:border="0.75pt solid #000000"/>
    </style:style>
    <style:style style:name="Table25.D18" style:family="table-cell">
      <style:table-cell-properties fo:padding-left="0.0049in" fo:padding-right="0.0049in" fo:padding-top="0in" fo:padding-bottom="0in" fo:border="0.75pt solid #000000"/>
    </style:style>
    <style:style style:name="Table25.E18" style:family="table-cell">
      <style:table-cell-properties fo:padding-left="0.0049in" fo:padding-right="0.0049in" fo:padding-top="0in" fo:padding-bottom="0in" fo:border="0.75pt solid #000000"/>
    </style:style>
    <style:style style:name="Table25.F18" style:family="table-cell">
      <style:table-cell-properties fo:padding-left="0.0049in" fo:padding-right="0.0049in" fo:padding-top="0in" fo:padding-bottom="0in" fo:border="0.75pt solid #000000"/>
    </style:style>
    <style:style style:name="Table25.A19" style:family="table-cell">
      <style:table-cell-properties fo:padding-left="0.0049in" fo:padding-right="0.0049in" fo:padding-top="0in" fo:padding-bottom="0in" fo:border="0.75pt solid #000000"/>
    </style:style>
    <style:style style:name="Table25.B19" style:family="table-cell">
      <style:table-cell-properties fo:padding-left="0.0049in" fo:padding-right="0.0049in" fo:padding-top="0in" fo:padding-bottom="0in" fo:border="0.75pt solid #000000"/>
    </style:style>
    <style:style style:name="Table25.C19" style:family="table-cell">
      <style:table-cell-properties fo:padding-left="0.0049in" fo:padding-right="0.0049in" fo:padding-top="0in" fo:padding-bottom="0in" fo:border="0.75pt solid #000000"/>
    </style:style>
    <style:style style:name="Table25.D19" style:family="table-cell">
      <style:table-cell-properties fo:padding-left="0.0049in" fo:padding-right="0.0049in" fo:padding-top="0in" fo:padding-bottom="0in" fo:border="0.75pt solid #000000"/>
    </style:style>
    <style:style style:name="Table25.E19" style:family="table-cell">
      <style:table-cell-properties fo:padding-left="0.0049in" fo:padding-right="0.0049in" fo:padding-top="0in" fo:padding-bottom="0in" fo:border="0.75pt solid #000000"/>
    </style:style>
    <style:style style:name="Table25.F19" style:family="table-cell">
      <style:table-cell-properties fo:padding-left="0.0049in" fo:padding-right="0.0049in" fo:padding-top="0in" fo:padding-bottom="0in" fo:border="0.75pt solid #000000"/>
    </style:style>
    <style:style style:name="Table25.20" style:family="table-row">
      <style:table-row-properties style:min-row-height="0.2194in" fo:keep-together="auto"/>
    </style:style>
    <style:style style:name="Table25.A20" style:family="table-cell">
      <style:table-cell-properties fo:padding-left="0.0049in" fo:padding-right="0.0049in" fo:padding-top="0in" fo:padding-bottom="0in" fo:border="0.75pt solid #000000"/>
    </style:style>
    <style:style style:name="Table25.B20" style:family="table-cell">
      <style:table-cell-properties fo:padding-left="0.0049in" fo:padding-right="0.0049in" fo:padding-top="0in" fo:padding-bottom="0in" fo:border="0.75pt solid #000000"/>
    </style:style>
    <style:style style:name="Table25.C20" style:family="table-cell">
      <style:table-cell-properties fo:padding-left="0.0049in" fo:padding-right="0.0049in" fo:padding-top="0in" fo:padding-bottom="0in" fo:border="0.75pt solid #000000"/>
    </style:style>
    <style:style style:name="Table25.D20" style:family="table-cell">
      <style:table-cell-properties fo:padding-left="0.0049in" fo:padding-right="0.0049in" fo:padding-top="0in" fo:padding-bottom="0in" fo:border="0.75pt solid #000000"/>
    </style:style>
    <style:style style:name="Table25.E20" style:family="table-cell">
      <style:table-cell-properties fo:padding-left="0.0049in" fo:padding-right="0.0049in" fo:padding-top="0in" fo:padding-bottom="0in" fo:border="0.75pt solid #000000"/>
    </style:style>
    <style:style style:name="Table25.F20" style:family="table-cell">
      <style:table-cell-properties fo:padding-left="0.0049in" fo:padding-right="0.0049in" fo:padding-top="0in" fo:padding-bottom="0in" fo:border="0.75pt solid #000000"/>
    </style:style>
    <style:style style:name="Table25.21" style:family="table-row">
      <style:table-row-properties style:min-row-height="0.116in" fo:keep-together="auto"/>
    </style:style>
    <style:style style:name="Table25.A21" style:family="table-cell">
      <style:table-cell-properties fo:padding-left="0.0049in" fo:padding-right="0.0049in" fo:padding-top="0in" fo:padding-bottom="0in" fo:border="0.75pt solid #000000"/>
    </style:style>
    <style:style style:name="Table25.B21" style:family="table-cell">
      <style:table-cell-properties fo:padding-left="0.0049in" fo:padding-right="0.0049in" fo:padding-top="0in" fo:padding-bottom="0in" fo:border="0.75pt solid #000000"/>
    </style:style>
    <style:style style:name="Table25.C21" style:family="table-cell">
      <style:table-cell-properties fo:padding-left="0.0049in" fo:padding-right="0.0049in" fo:padding-top="0in" fo:padding-bottom="0in" fo:border="0.75pt solid #000000"/>
    </style:style>
    <style:style style:name="Table25.D21" style:family="table-cell">
      <style:table-cell-properties fo:padding-left="0.0049in" fo:padding-right="0.0049in" fo:padding-top="0in" fo:padding-bottom="0in" fo:border="0.75pt solid #000000"/>
    </style:style>
    <style:style style:name="Table25.E21" style:family="table-cell">
      <style:table-cell-properties fo:padding-left="0.0049in" fo:padding-right="0.0049in" fo:padding-top="0in" fo:padding-bottom="0in" fo:border="0.75pt solid #000000"/>
    </style:style>
    <style:style style:name="Table25.F21" style:family="table-cell">
      <style:table-cell-properties fo:padding-left="0.0049in" fo:padding-right="0.0049in" fo:padding-top="0in" fo:padding-bottom="0in" fo:border="0.75pt solid #000000"/>
    </style:style>
    <style:style style:name="Table25.22" style:family="table-row">
      <style:table-row-properties style:min-row-height="0.1993in" fo:keep-together="auto"/>
    </style:style>
    <style:style style:name="Table25.A22" style:family="table-cell">
      <style:table-cell-properties fo:padding-left="0.0049in" fo:padding-right="0.0049in" fo:padding-top="0in" fo:padding-bottom="0in" fo:border="0.75pt solid #000000"/>
    </style:style>
    <style:style style:name="Table25.B22" style:family="table-cell">
      <style:table-cell-properties fo:padding-left="0.0049in" fo:padding-right="0.0049in" fo:padding-top="0in" fo:padding-bottom="0in" fo:border="0.75pt solid #000000"/>
    </style:style>
    <style:style style:name="Table25.C22" style:family="table-cell">
      <style:table-cell-properties fo:padding-left="0.0049in" fo:padding-right="0.0049in" fo:padding-top="0in" fo:padding-bottom="0in" fo:border="0.75pt solid #000000"/>
    </style:style>
    <style:style style:name="Table25.D22" style:family="table-cell">
      <style:table-cell-properties fo:padding-left="0.0049in" fo:padding-right="0.0049in" fo:padding-top="0in" fo:padding-bottom="0in" fo:border="0.75pt solid #000000"/>
    </style:style>
    <style:style style:name="Table25.E22" style:family="table-cell">
      <style:table-cell-properties fo:padding-left="0.0049in" fo:padding-right="0.0049in" fo:padding-top="0in" fo:padding-bottom="0in" fo:border="0.75pt solid #000000"/>
    </style:style>
    <style:style style:name="Table25.F22" style:family="table-cell">
      <style:table-cell-properties fo:padding-left="0.0049in" fo:padding-right="0.0049in" fo:padding-top="0in" fo:padding-bottom="0in" fo:border="0.75pt solid #000000"/>
    </style:style>
    <style:style style:name="Table25.23" style:family="table-row">
      <style:table-row-properties style:min-row-height="0.1146in" fo:keep-together="auto"/>
    </style:style>
    <style:style style:name="Table25.A23" style:family="table-cell">
      <style:table-cell-properties fo:padding-left="0.0049in" fo:padding-right="0.0049in" fo:padding-top="0in" fo:padding-bottom="0in" fo:border="0.75pt solid #000000"/>
    </style:style>
    <style:style style:name="Table25.E23" style:family="table-cell">
      <style:table-cell-properties fo:padding-left="0.0049in" fo:padding-right="0.0049in" fo:padding-top="0in" fo:padding-bottom="0in" fo:border="0.75pt solid #000000"/>
    </style:style>
    <style:style style:name="Table25.F23" style:family="table-cell">
      <style:table-cell-properties fo:padding-left="0.0049in" fo:padding-right="0.0049in" fo:padding-top="0in" fo:padding-bottom="0in" fo:border="0.75pt solid #000000"/>
    </style:style>
    <style:style style:name="Table25.A24" style:family="table-cell">
      <style:table-cell-properties fo:padding-left="0.0049in" fo:padding-right="0.0049in" fo:padding-top="0in" fo:padding-bottom="0in" fo:border-left="0.75pt solid #cccccc" fo:border-right="0.75pt solid #cccccc" fo:border-top="0.75pt solid #000000" fo:border-bottom="0.75pt solid #cccccc"/>
    </style:style>
    <style:style style:name="Table25.B24" style:family="table-cell">
      <style:table-cell-properties fo:padding-left="0.0049in" fo:padding-right="0.0049in" fo:padding-top="0in" fo:padding-bottom="0in" fo:border-left="0.75pt solid #cccccc" fo:border-right="0.75pt solid #cccccc" fo:border-top="0.75pt solid #000000" fo:border-bottom="0.75pt solid #cccccc"/>
    </style:style>
    <style:style style:name="Table25.C24" style:family="table-cell">
      <style:table-cell-properties fo:padding-left="0.0049in" fo:padding-right="0.0049in" fo:padding-top="0in" fo:padding-bottom="0in" fo:border-left="0.75pt solid #cccccc" fo:border-right="0.75pt solid #cccccc" fo:border-top="0.75pt solid #000000" fo:border-bottom="0.75pt solid #cccccc"/>
    </style:style>
    <style:style style:name="Table25.D24" style:family="table-cell">
      <style:table-cell-properties fo:padding-left="0.0049in" fo:padding-right="0.0049in" fo:padding-top="0in" fo:padding-bottom="0in" fo:border-left="0.75pt solid #cccccc" fo:border-right="0.75pt solid #cccccc" fo:border-top="0.75pt solid #000000" fo:border-bottom="0.75pt solid #cccccc"/>
    </style:style>
    <style:style style:name="Table25.E24" style:family="table-cell">
      <style:table-cell-properties fo:padding-left="0.0049in" fo:padding-right="0.0049in" fo:padding-top="0in" fo:padding-bottom="0in" fo:border-left="0.75pt solid #cccccc" fo:border-right="0.75pt solid #cccccc" fo:border-top="0.75pt solid #000000" fo:border-bottom="0.75pt solid #cccccc"/>
    </style:style>
    <style:style style:name="Table25.F24" style:family="table-cell">
      <style:table-cell-properties fo:padding-left="0.0049in" fo:padding-right="0.0049in" fo:padding-top="0in" fo:padding-bottom="0in" fo:border-left="0.75pt solid #cccccc" fo:border-right="0.75pt solid #cccccc" fo:border-top="0.75pt solid #000000" fo:border-bottom="0.75pt solid #cccccc"/>
    </style:style>
    <style:style style:name="P1" style:family="paragraph" style:parent-style-name="Standard" style:master-page-name="Standard">
      <style:paragraph-properties fo:margin-left="0in" fo:margin-right="0.1681in" fo:margin-top="0.0598in" fo:margin-bottom="0in" style:contextual-spacing="false" fo:text-align="center" style:justify-single-word="false" fo:text-indent="0in" style:auto-text-indent="false" style:page-number="auto"/>
    </style:style>
    <style:style style:name="P2" style:family="paragraph" style:parent-style-name="Text_20_body">
      <style:paragraph-properties fo:margin-top="0.1717in" fo:margin-bottom="0in" style:contextual-spacing="false"/>
      <style:text-properties style:font-name="Source Sans Pro" fo:font-size="20.5pt" style:font-size-asian="20.5pt"/>
    </style:style>
    <style:style style:name="P3" style:family="paragraph" style:parent-style-name="Standard">
      <style:paragraph-properties fo:margin-left="0in" fo:margin-right="0.3693in" fo:margin-top="0.2193in" fo:margin-bottom="0in" style:contextual-spacing="false" fo:line-height="0.1953in" fo:text-align="center" style:justify-single-word="false" fo:text-indent="0in" style:auto-text-indent="false"/>
    </style:style>
    <style:style style:name="P4" style:family="paragraph" style:parent-style-name="Standard">
      <style:paragraph-properties fo:margin-left="0in" fo:margin-right="0.3693in" fo:margin-top="0in" fo:margin-bottom="0in" style:contextual-spacing="false" fo:line-height="0.1953in" fo:text-align="center" style:justify-single-word="false" fo:text-indent="0in" style:auto-text-indent="false"/>
    </style:style>
    <style:style style:name="P5" style:family="paragraph" style:parent-style-name="Text_20_body" style:master-page-name="Converted1">
      <style:paragraph-properties style:page-number="auto"/>
      <style:text-properties style:font-name="Source Sans Pro" fo:font-size="10pt" style:font-size-asian="10pt"/>
    </style:style>
    <style:style style:name="P6" style:family="paragraph" style:parent-style-name="Text_20_body">
      <style:text-properties style:font-name="Source Sans Pro" fo:font-size="10pt" style:font-size-asian="10pt"/>
    </style:style>
    <style:style style:name="P7" style:family="paragraph" style:parent-style-name="Text_20_body">
      <style:paragraph-properties fo:margin-top="0.1626in" fo:margin-bottom="0in" style:contextual-spacing="false"/>
      <style:text-properties style:font-name="Source Sans Pro" fo:font-size="10pt" style:font-size-asian="10pt"/>
    </style:style>
    <style:style style:name="P8" style:family="paragraph" style:parent-style-name="Standard">
      <style:paragraph-properties fo:margin-left="0.3937in" fo:margin-right="0in" fo:line-height="100%" fo:text-indent="0in" style:auto-text-indent="false"/>
    </style:style>
    <style:style style:name="P9" style:family="paragraph" style:parent-style-name="Text_20_body">
      <style:paragraph-properties fo:margin-top="0.0291in" fo:margin-bottom="0in" style:contextual-spacing="false"/>
      <style:text-properties style:font-name="Source Sans Pro" fo:font-size="10pt" style:font-size-asian="10pt"/>
    </style:style>
    <style:style style:name="P10" style:family="paragraph" style:parent-style-name="Heading_20_4">
      <style:paragraph-properties fo:margin-left="0.7484in" fo:margin-right="0in"/>
    </style:style>
    <style:style style:name="P11" style:family="paragraph" style:parent-style-name="Standard">
      <style:paragraph-properties fo:margin-left="0.7484in" fo:margin-right="0in" fo:margin-top="0.0126in" fo:margin-bottom="0in" style:contextual-spacing="false" fo:text-align="center" style:justify-single-word="false" fo:text-indent="0in" style:auto-text-indent="false"/>
    </style:style>
    <style:style style:name="P12" style:family="paragraph" style:parent-style-name="Heading_20_4">
      <style:paragraph-properties fo:margin-left="0in" fo:margin-right="0.4681in" fo:break-before="column"/>
    </style:style>
    <style:style style:name="P13" style:family="paragraph" style:parent-style-name="Standard">
      <style:paragraph-properties fo:margin-left="0in" fo:margin-right="0.4681in" fo:margin-top="0.0126in" fo:margin-bottom="0in" style:contextual-spacing="false" fo:text-align="center" style:justify-single-word="false" fo:text-indent="0in" style:auto-text-indent="false"/>
    </style:style>
    <style:style style:name="P14" style:family="paragraph" style:parent-style-name="Text_20_body">
      <style:text-properties style:font-name="Source Sans Pro" fo:font-size="12pt" style:font-size-asian="12pt"/>
    </style:style>
    <style:style style:name="P15" style:family="paragraph" style:parent-style-name="Text_20_body">
      <style:paragraph-properties fo:margin-top="0.0063in" fo:margin-bottom="0in" style:contextual-spacing="false"/>
      <style:text-properties style:font-name="Source Sans Pro" fo:font-size="12pt" style:font-size-asian="12pt"/>
    </style:style>
    <style:style style:name="P16" style:family="paragraph" style:parent-style-name="Heading_20_4">
      <style:paragraph-properties fo:margin-left="-0.0008in" fo:margin-right="0.3744in" fo:margin-top="0in" fo:margin-bottom="0in" style:contextual-spacing="false"/>
    </style:style>
    <style:style style:name="P17" style:family="paragraph" style:parent-style-name="Text_20_body">
      <style:paragraph-properties fo:margin-top="0.0047in" fo:margin-bottom="0in" style:contextual-spacing="false"/>
      <style:text-properties style:font-name="Source Sans Pro Semibold" fo:font-size="2.5pt" fo:font-weight="bold" style:font-size-asian="2.5pt" style:font-weight-asian="bold"/>
    </style:style>
    <style:style style:name="P18" style:family="paragraph" style:parent-style-name="Text_20_body">
      <style:paragraph-properties fo:margin-top="0.1681in" fo:margin-bottom="0in" style:contextual-spacing="false"/>
      <style:text-properties style:font-name="Source Sans Pro Semibold" fo:font-size="10pt" fo:font-weight="bold" style:font-size-asian="10pt" style:font-weight-asian="bold"/>
    </style:style>
    <style:style style:name="P19" style:family="paragraph" style:parent-style-name="Heading_20_6">
      <style:paragraph-properties fo:margin-left="0.9965in" fo:margin-right="0in" fo:margin-top="0.0701in" fo:margin-bottom="0in" style:contextual-spacing="false"/>
    </style:style>
    <style:style style:name="P20" style:family="paragraph" style:parent-style-name="Standard">
      <style:paragraph-properties fo:margin-left="0.9965in" fo:margin-right="0in" fo:margin-top="0in" fo:margin-bottom="0in" style:contextual-spacing="false" fo:line-height="0.1709in" fo:text-align="center" style:justify-single-word="false" fo:text-indent="0in" style:auto-text-indent="false"/>
    </style:style>
    <style:style style:name="P21" style:family="paragraph" style:parent-style-name="Heading_20_6">
      <style:paragraph-properties fo:margin-left="0.9965in" fo:margin-right="0in" fo:margin-top="0.1583in" fo:margin-bottom="0in" style:contextual-spacing="false"/>
    </style:style>
    <style:style style:name="P22" style:family="paragraph" style:parent-style-name="Heading_20_6">
      <style:paragraph-properties fo:margin-left="0in" fo:margin-right="0.672in" fo:margin-top="0.0701in" fo:margin-bottom="0in" style:contextual-spacing="false" fo:break-before="column"/>
    </style:style>
    <style:style style:name="P23" style:family="paragraph" style:parent-style-name="Standard">
      <style:paragraph-properties fo:margin-left="0in" fo:margin-right="0.672in" fo:margin-top="0in" fo:margin-bottom="0in" style:contextual-spacing="false" fo:line-height="0.1709in" fo:text-align="center" style:justify-single-word="false" fo:text-indent="0in" style:auto-text-indent="false"/>
    </style:style>
    <style:style style:name="P24" style:family="paragraph" style:parent-style-name="Heading_20_6">
      <style:paragraph-properties fo:margin-left="0in" fo:margin-right="0.672in" fo:margin-top="0.1583in" fo:margin-bottom="0in" style:contextual-spacing="false"/>
    </style:style>
    <style:style style:name="P25" style:family="paragraph" style:parent-style-name="Text_20_body" style:master-page-name="Converted2">
      <style:paragraph-properties fo:margin-top="0.2756in" fo:margin-bottom="0in" style:contextual-spacing="false" style:page-number="auto"/>
      <style:text-properties style:font-name="Source Sans Pro" fo:font-size="19pt" style:font-size-asian="19pt"/>
    </style:style>
    <style:style style:name="P26" style:family="paragraph" style:parent-style-name="Heading_20_3">
      <style:paragraph-properties fo:margin-left="3.6717in" fo:margin-right="1.7382in" fo:line-height="95%"/>
    </style:style>
    <style:style style:name="P27" style:family="paragraph" style:parent-style-name="Standard">
      <style:paragraph-properties fo:margin-left="5.0665in" fo:margin-right="0in" fo:margin-top="0.0772in" fo:margin-bottom="0in" style:contextual-spacing="false" fo:text-align="left" style:justify-single-word="false" fo:text-indent="0in" style:auto-text-indent="false"/>
    </style:style>
    <style:style style:name="P28" style:family="paragraph" style:parent-style-name="Text_20_body" style:master-page-name="Converted3">
      <style:paragraph-properties style:page-number="auto"/>
      <style:text-properties style:font-name="Source Sans Pro" fo:font-size="10pt" style:font-size-asian="10pt"/>
    </style:style>
    <style:style style:name="P29" style:family="paragraph" style:parent-style-name="Text_20_body">
      <style:paragraph-properties fo:margin-top="0.1598in" fo:margin-bottom="0in" style:contextual-spacing="false"/>
      <style:text-properties style:font-name="Source Sans Pro" fo:font-size="10pt" style:font-size-asian="10pt"/>
    </style:style>
    <style:style style:name="P30" style:family="paragraph" style:parent-style-name="Text_20_body">
      <style:paragraph-properties fo:margin-top="0.0063in" fo:margin-bottom="0in" style:contextual-spacing="false"/>
      <style:text-properties style:font-name="Source Sans Pro" fo:font-size="9.5pt" style:font-size-asian="9.5pt"/>
    </style:style>
    <style:style style:name="P31" style:family="paragraph" style:parent-style-name="Heading_20_5">
      <style:paragraph-properties fo:margin-left="0.3937in" fo:margin-right="0in" fo:margin-top="0.0693in" fo:margin-bottom="0in" style:contextual-spacing="false" fo:line-height="0.1862in"/>
    </style:style>
    <style:style style:name="P32" style:family="paragraph" style:parent-style-name="Standard">
      <style:paragraph-properties fo:margin-left="0.3937in" fo:margin-right="0in" fo:margin-top="0.0008in" fo:margin-bottom="0in" style:contextual-spacing="false" fo:line-height="95%" fo:text-align="left" style:justify-single-word="false" fo:text-indent="0in" style:auto-text-indent="false"/>
    </style:style>
    <style:style style:name="P33" style:family="paragraph" style:parent-style-name="Text_20_body">
      <style:paragraph-properties fo:margin-top="0.1402in" fo:margin-bottom="0in" style:contextual-spacing="false"/>
      <style:text-properties style:font-name="Source Sans Pro" fo:font-size="10pt" style:font-size-asian="10pt"/>
    </style:style>
    <style:style style:name="P34" style:family="paragraph" style:parent-style-name="Heading_20_5">
      <style:paragraph-properties fo:margin-left="0.3937in" fo:margin-right="0in" fo:line-height="0.1862in"/>
    </style:style>
    <style:style style:name="P35" style:family="paragraph" style:parent-style-name="Standard">
      <style:paragraph-properties fo:margin-left="0.3937in" fo:margin-right="0in" fo:margin-top="0in" fo:margin-bottom="0in" style:contextual-spacing="false" fo:line-height="0.1689in" fo:text-align="left" style:justify-single-word="false" fo:text-indent="0in" style:auto-text-indent="false"/>
    </style:style>
    <style:style style:name="P36" style:family="paragraph" style:parent-style-name="Text_20_body">
      <style:paragraph-properties fo:margin-top="0.1366in" fo:margin-bottom="0in" style:contextual-spacing="false"/>
      <style:text-properties style:font-name="Source Sans Pro" fo:font-size="10pt" style:font-size-asian="10pt"/>
    </style:style>
    <style:style style:name="P37" style:family="paragraph" style:parent-style-name="Text_20_body">
      <style:paragraph-properties fo:margin-top="0.1374in" fo:margin-bottom="0in" style:contextual-spacing="false"/>
      <style:text-properties style:font-name="Source Sans Pro" fo:font-size="10pt" style:font-size-asian="10pt"/>
    </style:style>
    <style:style style:name="P38" style:family="paragraph" style:parent-style-name="Text_20_body">
      <style:paragraph-properties fo:margin-top="0.1535in" fo:margin-bottom="0in" style:contextual-spacing="false"/>
      <style:text-properties style:font-name="Source Sans Pro" fo:font-size="10pt" style:font-size-asian="10pt"/>
    </style:style>
    <style:style style:name="P39" style:family="paragraph" style:parent-style-name="Heading_20_6">
      <style:paragraph-properties fo:margin-left="0.3937in" fo:margin-right="0in" fo:text-align="left" style:justify-single-word="false"/>
    </style:style>
    <style:style style:name="P40" style:family="paragraph" style:parent-style-name="Standard">
      <style:paragraph-properties fo:margin-left="0.3937in" fo:margin-right="0in" fo:margin-top="0.0028in" fo:margin-bottom="0in" style:contextual-spacing="false" fo:line-height="95%" fo:text-align="left" style:justify-single-word="false" fo:text-indent="0in" style:auto-text-indent="false"/>
    </style:style>
    <style:style style:name="P41" style:family="paragraph" style:parent-style-name="Heading_20_5">
      <style:paragraph-properties fo:margin-left="0.3654in" fo:margin-right="0in" fo:margin-top="0.0693in" fo:margin-bottom="0in" style:contextual-spacing="false" fo:line-height="0.1862in" fo:break-before="column"/>
    </style:style>
    <style:style style:name="P42" style:family="paragraph" style:parent-style-name="Standard">
      <style:paragraph-properties fo:margin-left="0.3654in" fo:margin-right="0in" fo:margin-top="0in" fo:margin-bottom="0in" style:contextual-spacing="false" fo:line-height="0.1689in" fo:text-align="left" style:justify-single-word="false" fo:text-indent="0in" style:auto-text-indent="false"/>
    </style:style>
    <style:style style:name="P43" style:family="paragraph" style:parent-style-name="Heading_20_5">
      <style:paragraph-properties fo:margin-left="0.3654in" fo:margin-right="0in" fo:line-height="0.1862in"/>
    </style:style>
    <style:style style:name="P44" style:family="paragraph" style:parent-style-name="Standard">
      <style:paragraph-properties fo:margin-left="0.3654in" fo:margin-right="0.6654in" fo:margin-top="0.0016in" fo:margin-bottom="0in" style:contextual-spacing="false" fo:line-height="95%" fo:text-align="left" style:justify-single-word="false" fo:text-indent="0in" style:auto-text-indent="false"/>
    </style:style>
    <style:style style:name="P45" style:family="paragraph" style:parent-style-name="Text_20_body">
      <style:paragraph-properties fo:margin-top="0.1398in" fo:margin-bottom="0in" style:contextual-spacing="false"/>
      <style:text-properties style:font-name="Source Sans Pro" fo:font-size="10pt" style:font-size-asian="10pt"/>
    </style:style>
    <style:style style:name="P46" style:family="paragraph" style:parent-style-name="Heading_20_5">
      <style:paragraph-properties fo:margin-left="0.3654in" fo:margin-right="0in" fo:margin-top="0.0008in" fo:margin-bottom="0in" style:contextual-spacing="false" fo:line-height="0.1862in"/>
    </style:style>
    <style:style style:name="P47" style:family="paragraph" style:parent-style-name="Standard">
      <style:paragraph-properties fo:margin-left="0.3654in" fo:margin-right="1.0543in" fo:margin-top="0.0008in" fo:margin-bottom="0in" style:contextual-spacing="false" fo:line-height="95%" fo:text-align="left" style:justify-single-word="false" fo:text-indent="0in" style:auto-text-indent="false"/>
    </style:style>
    <style:style style:name="P48" style:family="paragraph" style:parent-style-name="Text_20_body" style:master-page-name="Converted4">
      <style:paragraph-properties style:page-number="auto"/>
      <style:text-properties style:font-name="Source Sans Pro" fo:font-size="19pt" style:font-size-asian="19pt"/>
    </style:style>
    <style:style style:name="P49" style:family="paragraph" style:parent-style-name="Text_20_body">
      <style:text-properties style:font-name="Source Sans Pro" fo:font-size="19pt" style:font-size-asian="19pt"/>
    </style:style>
    <style:style style:name="P50" style:family="paragraph" style:parent-style-name="Text_20_body">
      <style:paragraph-properties fo:margin-top="0.2457in" fo:margin-bottom="0in" style:contextual-spacing="false"/>
      <style:text-properties style:font-name="Source Sans Pro" fo:font-size="19pt" style:font-size-asian="19pt"/>
    </style:style>
    <style:style style:name="P51" style:family="paragraph" style:parent-style-name="Heading_20_3">
      <style:paragraph-properties fo:margin-left="1.5945in" fo:margin-right="3.6575in" fo:line-height="95%"/>
    </style:style>
    <style:style style:name="P52" style:family="paragraph" style:parent-style-name="Standard">
      <style:paragraph-properties fo:margin-left="1.5945in" fo:margin-right="3.1701in" fo:margin-top="0.0047in" fo:margin-bottom="0in" style:contextual-spacing="false" fo:line-height="95%" fo:text-align="left" style:justify-single-word="false" fo:text-indent="0in" style:auto-text-indent="false"/>
    </style:style>
    <style:style style:name="P53" style:family="paragraph" style:parent-style-name="Standard">
      <style:paragraph-properties fo:margin-left="0in" fo:margin-right="0.7555in" fo:margin-top="0.0854in" fo:margin-bottom="0in" style:contextual-spacing="false" fo:text-align="center" style:justify-single-word="false" fo:text-indent="0in" style:auto-text-indent="false"/>
    </style:style>
    <style:style style:name="P54" style:family="paragraph" style:parent-style-name="Text_20_body">
      <style:text-properties style:font-name="Source Sans Pro" fo:font-size="6pt" style:font-size-asian="6pt"/>
    </style:style>
    <style:style style:name="P55" style:family="paragraph" style:parent-style-name="Text_20_body">
      <style:paragraph-properties fo:margin-top="0.0181in" fo:margin-bottom="0in" style:contextual-spacing="false"/>
      <style:text-properties style:font-name="Source Sans Pro" fo:font-size="6pt" style:font-size-asian="6pt"/>
    </style:style>
    <style:style style:name="P56" style:family="paragraph" style:parent-style-name="Standard">
      <style:paragraph-properties fo:margin-left="0.3937in" fo:margin-right="0in" fo:margin-top="0in" fo:margin-bottom="0in" style:contextual-spacing="false" fo:text-align="left" style:justify-single-word="false" fo:text-indent="0in" style:auto-text-indent="false">
        <style:tab-stops>
          <style:tab-stop style:position="7.089in" style:type="right"/>
        </style:tab-stops>
      </style:paragraph-properties>
    </style:style>
    <style:style style:name="P57" style:family="paragraph" style:parent-style-name="Text_20_body" style:master-page-name="Converted5">
      <style:paragraph-properties style:page-number="auto"/>
      <style:text-properties style:font-name="Lato Black" fo:font-size="10pt" fo:font-weight="bold" style:font-size-asian="10pt" style:font-weight-asian="bold"/>
    </style:style>
    <style:style style:name="P58" style:family="paragraph" style:parent-style-name="Text_20_body">
      <style:text-properties style:font-name="Lato Black" fo:font-size="10pt" fo:font-weight="bold" style:font-size-asian="10pt" style:font-weight-asian="bold"/>
    </style:style>
    <style:style style:name="P59" style:family="paragraph" style:parent-style-name="Text_20_body">
      <style:paragraph-properties fo:margin-top="0.0165in" fo:margin-bottom="0in" style:contextual-spacing="false"/>
      <style:text-properties style:font-name="Lato Black" fo:font-size="10pt" fo:font-weight="bold" style:font-size-asian="10pt" style:font-weight-asian="bold"/>
    </style:style>
    <style:style style:name="P60" style:family="paragraph" style:parent-style-name="Text_20_body">
      <style:text-properties style:font-name="Source Sans Pro" fo:font-size="6pt" fo:font-weight="bold" style:font-size-asian="6pt" style:font-weight-asian="bold"/>
    </style:style>
    <style:style style:name="P61" style:family="paragraph" style:parent-style-name="Heading_20_5">
      <style:paragraph-properties fo:margin-left="2.4799in" fo:margin-right="0in" fo:margin-top="0.1728in" fo:margin-bottom="0in" style:contextual-spacing="false" fo:line-height="100%"/>
    </style:style>
    <style:style style:name="P62" style:family="paragraph" style:parent-style-name="Text_20_body">
      <style:text-properties style:font-name="Source Sans Pro" fo:font-size="11pt" fo:font-weight="bold" style:font-size-asian="11pt" style:font-weight-asian="bold"/>
    </style:style>
    <style:style style:name="P63" style:family="paragraph" style:parent-style-name="Text_20_body">
      <style:paragraph-properties fo:margin-top="0.1835in" fo:margin-bottom="0in" style:contextual-spacing="false"/>
      <style:text-properties style:font-name="Source Sans Pro" fo:font-size="11pt" fo:font-weight="bold" style:font-size-asian="11pt" style:font-weight-asian="bold"/>
    </style:style>
    <style:style style:name="P64" style:family="paragraph" style:parent-style-name="Heading_20_9">
      <style:paragraph-properties fo:margin-left="1.289in" fo:margin-right="0in"/>
    </style:style>
    <style:style style:name="P65" style:family="paragraph" style:parent-style-name="Text_20_body">
      <style:text-properties fo:font-size="7.5pt" fo:font-weight="bold" style:font-size-asian="7.5pt" style:font-weight-asian="bold"/>
    </style:style>
    <style:style style:name="P66" style:family="paragraph" style:parent-style-name="Text_20_body">
      <style:paragraph-properties fo:margin-top="0.022in" fo:margin-bottom="0in" style:contextual-spacing="false"/>
      <style:text-properties fo:font-size="7.5pt" fo:font-weight="bold" style:font-size-asian="7.5pt" style:font-weight-asian="bold"/>
    </style:style>
    <style:style style:name="P67" style:family="paragraph" style:parent-style-name="Standard">
      <style:paragraph-properties fo:margin-left="3.002in" fo:margin-right="1.6575in" fo:margin-top="0in" fo:margin-bottom="0in" style:contextual-spacing="false" fo:line-height="103%" fo:text-align="justify" style:justify-single-word="false" fo:text-indent="0in" style:auto-text-indent="false"/>
    </style:style>
    <style:style style:name="P68" style:family="paragraph" style:parent-style-name="Text_20_body">
      <style:paragraph-properties fo:margin-top="0.0291in" fo:margin-bottom="0in" style:contextual-spacing="false"/>
      <style:text-properties fo:font-size="7.5pt" fo:font-weight="bold" style:font-size-asian="7.5pt" style:font-weight-asian="bold"/>
    </style:style>
    <style:style style:name="P69" style:family="paragraph" style:parent-style-name="Standard">
      <style:paragraph-properties fo:margin-left="3.002in" fo:margin-right="1.0102in" fo:margin-top="0in" fo:margin-bottom="0in" style:contextual-spacing="false" fo:line-height="103%" fo:text-align="left" style:justify-single-word="false" fo:text-indent="0in" style:auto-text-indent="false"/>
    </style:style>
    <style:style style:name="P70" style:family="paragraph" style:parent-style-name="Standard">
      <style:paragraph-properties fo:margin-left="3.0016in" fo:margin-right="1.6583in" fo:margin-top="0in" fo:margin-bottom="0in" style:contextual-spacing="false" fo:line-height="103%" fo:text-align="justify" style:justify-single-word="false" fo:text-indent="0in" style:auto-text-indent="false"/>
    </style:style>
    <style:style style:name="P71" style:family="paragraph" style:parent-style-name="Text_20_body">
      <style:paragraph-properties fo:margin-top="0.1071in" fo:margin-bottom="0in" style:contextual-spacing="false"/>
      <style:text-properties fo:font-size="7.5pt" style:font-size-asian="7.5pt"/>
    </style:style>
    <style:style style:name="P72" style:family="paragraph" style:parent-style-name="Standard">
      <style:paragraph-properties fo:margin-left="3.0016in" fo:margin-right="0in" fo:margin-top="0in" fo:margin-bottom="0in" style:contextual-spacing="false" fo:text-align="left" style:justify-single-word="false" fo:text-indent="0in" style:auto-text-indent="false"/>
    </style:style>
    <style:style style:name="P73" style:family="paragraph" style:parent-style-name="Text_20_body">
      <style:paragraph-properties fo:margin-top="0.1102in" fo:margin-bottom="0in" style:contextual-spacing="false"/>
      <style:text-properties fo:font-size="7.5pt" fo:font-weight="bold" style:font-size-asian="7.5pt" style:font-weight-asian="bold"/>
    </style:style>
    <style:style style:name="P74" style:family="paragraph" style:parent-style-name="Standard">
      <style:paragraph-properties fo:margin-left="1.2882in" fo:margin-right="1.6575in" fo:margin-top="0in" fo:margin-bottom="0.0362in" style:contextual-spacing="false" fo:line-height="103%" fo:text-align="justify" style:justify-single-word="false" fo:text-indent="0.5756in" style:auto-text-indent="false"/>
    </style:style>
    <style:style style:name="P75" style:family="paragraph" style:parent-style-name="Table_20_Paragraph">
      <style:paragraph-properties fo:margin-left="0.0043in" fo:margin-right="0in" fo:margin-top="0.0535in" fo:margin-bottom="0in" style:contextual-spacing="false" fo:text-align="center" style:justify-single-word="false"/>
    </style:style>
    <style:style style:name="P76" style:family="paragraph" style:parent-style-name="Table_20_Paragraph">
      <style:paragraph-properties fo:margin-left="0.0035in" fo:margin-right="0in" fo:margin-top="0.0535in" fo:margin-bottom="0in" style:contextual-spacing="false" fo:text-align="center" style:justify-single-word="false"/>
    </style:style>
    <style:style style:name="P77" style:family="paragraph" style:parent-style-name="Table_20_Paragraph">
      <style:paragraph-properties fo:margin-left="0.0047in" fo:margin-right="0in" fo:margin-top="0.0535in" fo:margin-bottom="0in" style:contextual-spacing="false" fo:text-align="center" style:justify-single-word="false"/>
    </style:style>
    <style:style style:name="P78" style:family="paragraph" style:parent-style-name="Table_20_Paragraph">
      <style:paragraph-properties fo:margin-left="0.0035in" fo:margin-right="0.0008in" fo:margin-top="0.0535in" fo:margin-bottom="0in" style:contextual-spacing="false" fo:text-align="center" style:justify-single-word="false"/>
    </style:style>
    <style:style style:name="P79" style:family="paragraph" style:parent-style-name="Table_20_Paragraph">
      <style:paragraph-properties fo:margin-left="0.0028in" fo:margin-right="0.0008in" fo:margin-top="0.0535in" fo:margin-bottom="0in" style:contextual-spacing="false" fo:text-align="center" style:justify-single-word="false"/>
    </style:style>
    <style:style style:name="P80" style:family="paragraph" style:parent-style-name="Table_20_Paragraph">
      <style:paragraph-properties fo:margin-left="0.0016in" fo:margin-right="0.0016in" fo:margin-top="0.0535in" fo:margin-bottom="0in" style:contextual-spacing="false" fo:text-align="center" style:justify-single-word="false"/>
    </style:style>
    <style:style style:name="P81" style:family="paragraph" style:parent-style-name="Table_20_Paragraph">
      <style:paragraph-properties fo:margin-left="0.0016in" fo:margin-right="0in" fo:margin-top="0.0535in" fo:margin-bottom="0in" style:contextual-spacing="false" fo:text-align="center" style:justify-single-word="false"/>
    </style:style>
    <style:style style:name="P82" style:family="paragraph" style:parent-style-name="Table_20_Paragraph">
      <style:paragraph-properties fo:margin-left="0.198in" fo:margin-right="0.0299in" fo:margin-top="0.0134in" fo:margin-bottom="0in" style:contextual-spacing="false" style:line-height-at-least="0.0764in" fo:text-indent="-0.1252in" style:auto-text-indent="false"/>
    </style:style>
    <style:style style:name="P83" style:family="paragraph" style:parent-style-name="Table_20_Paragraph">
      <style:text-properties style:font-name="Times New Roman" fo:font-size="3pt" style:font-size-asian="3pt"/>
    </style:style>
    <style:style style:name="P84" style:family="paragraph" style:parent-style-name="Table_20_Paragraph">
      <style:paragraph-properties fo:margin-left="0.0016in" fo:margin-right="0.0016in" fo:line-height="0.0689in" fo:text-align="center" style:justify-single-word="false"/>
    </style:style>
    <style:style style:name="P85" style:family="paragraph" style:parent-style-name="Table_20_Paragraph">
      <style:paragraph-properties fo:margin-left="0.0043in" fo:margin-right="0.0008in" fo:line-height="0.0709in" fo:text-align="center" style:justify-single-word="false"/>
    </style:style>
    <style:style style:name="P86" style:family="paragraph" style:parent-style-name="Table_20_Paragraph">
      <style:paragraph-properties fo:margin-left="0.0362in" fo:margin-right="0in" fo:line-height="0.0709in"/>
    </style:style>
    <style:style style:name="P87" style:family="paragraph" style:parent-style-name="Table_20_Paragraph">
      <style:paragraph-properties fo:margin-left="0.0047in" fo:margin-right="0.0008in" fo:line-height="0.0709in" fo:text-align="center" style:justify-single-word="false"/>
    </style:style>
    <style:style style:name="P88" style:family="paragraph" style:parent-style-name="Table_20_Paragraph">
      <style:paragraph-properties fo:margin-left="0.0035in" fo:margin-right="0in" fo:line-height="0.0709in" fo:text-align="center" style:justify-single-word="false"/>
    </style:style>
    <style:style style:name="P89" style:family="paragraph" style:parent-style-name="Table_20_Paragraph">
      <style:paragraph-properties fo:margin-left="0.0028in" fo:margin-right="0in" fo:line-height="0.0709in" fo:text-align="center" style:justify-single-word="false"/>
    </style:style>
    <style:style style:name="P90" style:family="paragraph" style:parent-style-name="Table_20_Paragraph">
      <style:paragraph-properties fo:margin-left="0.0016in" fo:margin-right="0in" fo:line-height="0.0709in" fo:text-align="center" style:justify-single-word="false"/>
    </style:style>
    <style:style style:name="P91" style:family="paragraph" style:parent-style-name="Table_20_Paragraph">
      <style:paragraph-properties fo:margin-left="0.0382in" fo:margin-right="0in" fo:line-height="0.0709in"/>
    </style:style>
    <style:style style:name="P92" style:family="paragraph" style:parent-style-name="Table_20_Paragraph">
      <style:paragraph-properties fo:margin-left="0.0016in" fo:margin-right="0.0016in" fo:line-height="0.0709in" fo:text-align="center" style:justify-single-word="false"/>
    </style:style>
    <style:style style:name="P93" style:family="paragraph" style:parent-style-name="Text_20_body">
      <style:paragraph-properties fo:margin-top="0.0693in" fo:margin-bottom="0in" style:contextual-spacing="false"/>
      <style:text-properties fo:font-size="7.5pt" style:font-size-asian="7.5pt"/>
    </style:style>
    <style:style style:name="P94" style:family="paragraph" style:parent-style-name="Standard">
      <style:paragraph-properties fo:margin-left="1.8728in" fo:margin-right="0in" fo:margin-top="0in" fo:margin-bottom="0in" style:contextual-spacing="false" fo:text-align="left" style:justify-single-word="false" fo:text-indent="0in" style:auto-text-indent="false"/>
    </style:style>
    <style:style style:name="P95" style:family="paragraph" style:parent-style-name="Text_20_body">
      <style:text-properties fo:font-size="7.5pt" style:font-size-asian="7.5pt"/>
    </style:style>
    <style:style style:name="P96" style:family="paragraph" style:parent-style-name="Text_20_body">
      <style:paragraph-properties fo:margin-top="0.0102in" fo:margin-bottom="0in" style:contextual-spacing="false"/>
      <style:text-properties fo:font-size="7.5pt" style:font-size-asian="7.5pt"/>
    </style:style>
    <style:style style:name="P97" style:family="paragraph" style:parent-style-name="Standard">
      <style:paragraph-properties fo:margin-left="0in" fo:margin-right="0.3681in" fo:margin-top="0.0008in" fo:margin-bottom="0in" style:contextual-spacing="false" fo:text-align="center" style:justify-single-word="false" fo:text-indent="0in" style:auto-text-indent="false"/>
    </style:style>
    <style:style style:name="P98" style:family="paragraph" style:parent-style-name="Text_20_body">
      <style:paragraph-properties fo:margin-top="0.0165in" fo:margin-bottom="0in" style:contextual-spacing="false"/>
      <style:text-properties fo:font-size="7.5pt" style:font-size-asian="7.5pt"/>
    </style:style>
    <style:style style:name="P99" style:family="paragraph" style:parent-style-name="Standard">
      <style:paragraph-properties fo:margin-left="0in" fo:margin-right="0.3689in" fo:margin-top="0in" fo:margin-bottom="0in" style:contextual-spacing="false" fo:text-align="center" style:justify-single-word="false" fo:text-indent="0in" style:auto-text-indent="false"/>
    </style:style>
    <style:style style:name="P100" style:family="paragraph" style:parent-style-name="Standard">
      <style:paragraph-properties fo:margin-left="0in" fo:margin-right="0.3681in" fo:margin-top="0.0047in" fo:margin-bottom="0in" style:contextual-spacing="false" fo:text-align="center" style:justify-single-word="false" fo:text-indent="0in" style:auto-text-indent="false"/>
    </style:style>
    <style:style style:name="P101" style:family="paragraph" style:parent-style-name="Text_20_body" style:master-page-name="Converted6">
      <style:paragraph-properties style:page-number="auto"/>
      <style:text-properties fo:font-size="10pt" fo:font-weight="bold" style:font-size-asian="10pt" style:font-weight-asian="bold"/>
    </style:style>
    <style:style style:name="P102" style:family="paragraph" style:parent-style-name="Text_20_body">
      <style:text-properties fo:font-size="10pt" fo:font-weight="bold" style:font-size-asian="10pt" style:font-weight-asian="bold"/>
    </style:style>
    <style:style style:name="P103" style:family="paragraph" style:parent-style-name="Text_20_body">
      <style:paragraph-properties fo:margin-top="0.0063in" fo:margin-bottom="0in" style:contextual-spacing="false"/>
      <style:text-properties fo:font-size="10pt" fo:font-weight="bold" style:font-size-asian="10pt" style:font-weight-asian="bold"/>
    </style:style>
    <style:style style:name="P104" style:family="paragraph" style:parent-style-name="Standard">
      <style:paragraph-properties fo:margin-left="1.3327in" fo:margin-right="0in" fo:margin-top="0in" fo:margin-bottom="0in" style:contextual-spacing="false" fo:text-align="left" style:justify-single-word="false" fo:text-indent="0in" style:auto-text-indent="false"/>
    </style:style>
    <style:style style:name="P105" style:family="paragraph" style:parent-style-name="Text_20_body">
      <style:paragraph-properties fo:margin-top="0.0071in" fo:margin-bottom="0in" style:contextual-spacing="false"/>
      <style:text-properties fo:font-weight="bold" style:font-weight-asian="bold"/>
    </style:style>
    <style:style style:name="P106" style:family="paragraph" style:parent-style-name="Standard">
      <style:paragraph-properties fo:margin-left="3.2409in" fo:margin-right="1.6008in" fo:margin-top="0in" fo:margin-bottom="0in" style:contextual-spacing="false" fo:line-height="103%" fo:text-align="justify" style:justify-single-word="false" fo:text-indent="0in" style:auto-text-indent="false"/>
    </style:style>
    <style:style style:name="P107" style:family="paragraph" style:parent-style-name="Text_20_body">
      <style:paragraph-properties fo:margin-top="0.0028in" fo:margin-bottom="0in" style:contextual-spacing="false"/>
      <style:text-properties fo:font-weight="bold" style:font-weight-asian="bold"/>
    </style:style>
    <style:style style:name="P108" style:family="paragraph" style:parent-style-name="Standard">
      <style:paragraph-properties fo:margin-left="3.2409in" fo:margin-right="0in" fo:margin-top="0.0008in" fo:margin-bottom="0in" style:contextual-spacing="false" fo:text-align="justify" style:justify-single-word="false" fo:text-indent="0in" style:auto-text-indent="false"/>
    </style:style>
    <style:style style:name="P109" style:family="paragraph" style:parent-style-name="Text_20_body">
      <style:paragraph-properties fo:margin-left="3.2409in" fo:margin-right="1.6016in" fo:margin-top="0.0035in" fo:margin-bottom="0in" style:contextual-spacing="false" fo:line-height="103%" fo:text-align="justify" style:justify-single-word="false" fo:text-indent="-0.0008in" style:auto-text-indent="false"/>
    </style:style>
    <style:style style:name="P110" style:family="paragraph" style:parent-style-name="Text_20_body">
      <style:paragraph-properties fo:margin-top="0.0043in" fo:margin-bottom="0in" style:contextual-spacing="false"/>
    </style:style>
    <style:style style:name="P111" style:family="paragraph" style:parent-style-name="Standard">
      <style:paragraph-properties fo:margin-left="0in" fo:margin-right="0.7146in" fo:margin-top="0in" fo:margin-bottom="0in" style:contextual-spacing="false" fo:text-align="center" style:justify-single-word="false" fo:text-indent="0in" style:auto-text-indent="false"/>
    </style:style>
    <style:style style:name="P112" style:family="paragraph" style:parent-style-name="Text_20_body">
      <style:paragraph-properties fo:margin-top="0.0075in" fo:margin-bottom="0in" style:contextual-spacing="false"/>
      <style:text-properties fo:font-weight="bold" style:font-weight-asian="bold"/>
    </style:style>
    <style:style style:name="P113" style:family="paragraph" style:parent-style-name="Text_20_body">
      <style:paragraph-properties fo:margin-left="1.3327in" fo:margin-right="1.5992in" fo:line-height="103%" fo:text-align="justify" style:justify-single-word="false" fo:text-indent="0.6583in" style:auto-text-indent="false"/>
    </style:style>
    <style:style style:name="P114" style:family="paragraph" style:parent-style-name="Text_20_body">
      <style:paragraph-properties fo:margin-left="1.3354in" fo:margin-right="1.5402in" fo:line-height="103%" fo:text-align="justify" style:justify-single-word="false" fo:text-indent="0.6571in" style:auto-text-indent="false"/>
    </style:style>
    <style:style style:name="P115" style:family="paragraph" style:parent-style-name="Text_20_body">
      <style:paragraph-properties fo:margin-top="0.0071in" fo:margin-bottom="0in" style:contextual-spacing="false"/>
    </style:style>
    <style:style style:name="P116" style:family="paragraph" style:parent-style-name="Text_20_body">
      <style:paragraph-properties fo:margin-left="0in" fo:margin-right="0.3075in" fo:text-align="center" style:justify-single-word="false"/>
    </style:style>
    <style:style style:name="P117" style:family="paragraph" style:parent-style-name="Text_20_body">
      <style:paragraph-properties fo:margin-top="0.0217in" fo:margin-bottom="0in" style:contextual-spacing="false"/>
    </style:style>
    <style:style style:name="P118" style:family="paragraph" style:parent-style-name="Standard">
      <style:paragraph-properties fo:margin-left="0in" fo:margin-right="0.3071in" fo:margin-top="0in" fo:margin-bottom="0in" style:contextual-spacing="false" fo:text-align="center" style:justify-single-word="false" fo:text-indent="0in" style:auto-text-indent="false"/>
    </style:style>
    <style:style style:name="P119" style:family="paragraph" style:parent-style-name="Standard">
      <style:paragraph-properties fo:margin-left="0in" fo:margin-right="0.3091in" fo:margin-top="0.0035in" fo:margin-bottom="0in" style:contextual-spacing="false" fo:text-align="center" style:justify-single-word="false" fo:text-indent="0in" style:auto-text-indent="false"/>
    </style:style>
    <style:style style:name="P120" style:family="paragraph" style:parent-style-name="Text_20_body" style:master-page-name="Converted7">
      <style:paragraph-properties style:page-number="auto"/>
      <style:text-properties fo:font-size="9.5pt" fo:font-weight="bold" style:font-size-asian="9.5pt" style:font-weight-asian="bold"/>
    </style:style>
    <style:style style:name="P121" style:family="paragraph" style:parent-style-name="Text_20_body">
      <style:text-properties fo:font-size="9.5pt" fo:font-weight="bold" style:font-size-asian="9.5pt" style:font-weight-asian="bold"/>
    </style:style>
    <style:style style:name="P122" style:family="paragraph" style:parent-style-name="Text_20_body">
      <style:paragraph-properties fo:margin-top="0.0846in" fo:margin-bottom="0in" style:contextual-spacing="false"/>
      <style:text-properties fo:font-size="9.5pt" fo:font-weight="bold" style:font-size-asian="9.5pt" style:font-weight-asian="bold"/>
    </style:style>
    <style:style style:name="P123" style:family="paragraph" style:parent-style-name="Text_20_body">
      <style:paragraph-properties fo:margin-top="0.0055in" fo:margin-bottom="0in" style:contextual-spacing="false"/>
      <style:text-properties fo:font-weight="bold" style:font-weight-asian="bold"/>
    </style:style>
    <style:style style:name="P124" style:family="paragraph" style:parent-style-name="Standard">
      <style:paragraph-properties fo:margin-left="3.3134in" fo:margin-right="1.5591in" fo:margin-top="0in" fo:margin-bottom="0in" style:contextual-spacing="false" fo:line-height="102%" fo:text-align="justify" style:justify-single-word="false" fo:text-indent="0in" style:auto-text-indent="false"/>
    </style:style>
    <style:style style:name="P125" style:family="paragraph" style:parent-style-name="Text_20_body">
      <style:paragraph-properties fo:margin-top="0.0008in" fo:margin-bottom="0in" style:contextual-spacing="false"/>
      <style:text-properties fo:font-weight="bold" style:font-weight-asian="bold"/>
    </style:style>
    <style:style style:name="P126" style:family="paragraph" style:parent-style-name="Standard">
      <style:paragraph-properties fo:margin-left="3.3134in" fo:margin-right="0in" fo:margin-top="0in" fo:margin-bottom="0in" style:contextual-spacing="false" fo:text-align="justify" style:justify-single-word="false" fo:text-indent="0in" style:auto-text-indent="false"/>
    </style:style>
    <style:style style:name="P127" style:family="paragraph" style:parent-style-name="Text_20_body">
      <style:paragraph-properties fo:margin-left="3.3134in" fo:margin-right="1.5591in" fo:margin-top="0.002in" fo:margin-bottom="0in" style:contextual-spacing="false" fo:line-height="102%" fo:text-align="justify" style:justify-single-word="false" fo:text-indent="-0.0008in" style:auto-text-indent="false"/>
    </style:style>
    <style:style style:name="P128" style:family="paragraph" style:parent-style-name="Text_20_body">
      <style:paragraph-properties fo:margin-top="0.0028in" fo:margin-bottom="0in" style:contextual-spacing="false"/>
    </style:style>
    <style:style style:name="P129" style:family="paragraph" style:parent-style-name="Standard">
      <style:paragraph-properties fo:margin-left="0in" fo:margin-right="0.5764in" fo:margin-top="0in" fo:margin-bottom="0in" style:contextual-spacing="false" fo:text-align="center" style:justify-single-word="false" fo:text-indent="0in" style:auto-text-indent="false"/>
    </style:style>
    <style:style style:name="P130" style:family="paragraph" style:parent-style-name="Text_20_body">
      <style:paragraph-properties fo:margin-left="1.4244in" fo:margin-right="1.5571in" fo:line-height="102%" fo:text-align="justify" style:justify-single-word="false" fo:text-indent="0.6516in" style:auto-text-indent="false"/>
    </style:style>
    <style:style style:name="P131" style:family="paragraph" style:parent-style-name="Text_20_body">
      <style:paragraph-properties fo:margin-top="0.0008in" fo:margin-bottom="0in" style:contextual-spacing="false"/>
    </style:style>
    <style:style style:name="P132" style:family="paragraph" style:parent-style-name="Text_20_body">
      <style:paragraph-properties fo:margin-left="1.4272in" fo:margin-right="1.4984in" fo:margin-top="0.0008in" fo:margin-bottom="0in" style:contextual-spacing="false" fo:line-height="102%" fo:text-align="justify" style:justify-single-word="false" fo:text-indent="0.65in" style:auto-text-indent="false"/>
    </style:style>
    <style:style style:name="P133" style:family="paragraph" style:parent-style-name="Text_20_body">
      <style:paragraph-properties fo:margin-left="0in" fo:margin-right="0.1736in" fo:text-align="center" style:justify-single-word="false"/>
    </style:style>
    <style:style style:name="P134" style:family="paragraph" style:parent-style-name="Text_20_body">
      <style:paragraph-properties fo:margin-top="0.0134in" fo:margin-bottom="0in" style:contextual-spacing="false"/>
    </style:style>
    <style:style style:name="P135" style:family="paragraph" style:parent-style-name="Standard">
      <style:paragraph-properties fo:margin-left="0in" fo:margin-right="0.1728in" fo:margin-top="0.0008in" fo:margin-bottom="0in" style:contextual-spacing="false" fo:text-align="center" style:justify-single-word="false" fo:text-indent="0in" style:auto-text-indent="false"/>
    </style:style>
    <style:style style:name="P136" style:family="paragraph" style:parent-style-name="Standard">
      <style:paragraph-properties fo:margin-left="0in" fo:margin-right="0.1783in" fo:margin-top="0.002in" fo:margin-bottom="0in" style:contextual-spacing="false" fo:text-align="center" style:justify-single-word="false" fo:text-indent="0in" style:auto-text-indent="false"/>
    </style:style>
    <style:style style:name="P137" style:family="paragraph" style:parent-style-name="Text_20_body" style:master-page-name="Converted8">
      <style:paragraph-properties style:page-number="auto"/>
      <style:text-properties fo:font-size="9pt" fo:font-weight="bold" style:font-size-asian="9pt" style:font-weight-asian="bold"/>
    </style:style>
    <style:style style:name="P138" style:family="paragraph" style:parent-style-name="Text_20_body">
      <style:text-properties fo:font-size="9pt" fo:font-weight="bold" style:font-size-asian="9pt" style:font-weight-asian="bold"/>
    </style:style>
    <style:style style:name="P139" style:family="paragraph" style:parent-style-name="Text_20_body">
      <style:paragraph-properties fo:margin-top="0.089in" fo:margin-bottom="0in" style:contextual-spacing="false"/>
      <style:text-properties fo:font-size="9pt" fo:font-weight="bold" style:font-size-asian="9pt" style:font-weight-asian="bold"/>
    </style:style>
    <style:style style:name="P140" style:family="paragraph" style:parent-style-name="Heading_20_9">
      <style:paragraph-properties fo:margin-left="1.339in" fo:margin-right="0in"/>
    </style:style>
    <style:style style:name="P141" style:family="paragraph" style:parent-style-name="Text_20_body">
      <style:paragraph-properties fo:margin-top="0.0319in" fo:margin-bottom="0in" style:contextual-spacing="false"/>
      <style:text-properties fo:font-size="7.5pt" fo:font-weight="bold" style:font-size-asian="7.5pt" style:font-weight-asian="bold"/>
    </style:style>
    <style:style style:name="P142" style:family="paragraph" style:parent-style-name="Standard">
      <style:paragraph-properties fo:margin-left="3.2583in" fo:margin-right="1.6091in" fo:margin-top="0in" fo:margin-bottom="0in" style:contextual-spacing="false" fo:line-height="102%" fo:text-align="justify" style:justify-single-word="false" fo:text-indent="0in" style:auto-text-indent="false"/>
    </style:style>
    <style:style style:name="P143" style:family="paragraph" style:parent-style-name="Text_20_body">
      <style:paragraph-properties fo:margin-top="0.0055in" fo:margin-bottom="0in" style:contextual-spacing="false"/>
      <style:text-properties fo:font-size="7.5pt" fo:font-weight="bold" style:font-size-asian="7.5pt" style:font-weight-asian="bold"/>
    </style:style>
    <style:style style:name="P144" style:family="paragraph" style:parent-style-name="Standard">
      <style:paragraph-properties fo:margin-left="3.2583in" fo:margin-right="0in" fo:margin-top="0in" fo:margin-bottom="0in" style:contextual-spacing="false" fo:text-align="justify" style:justify-single-word="false" fo:text-indent="0in" style:auto-text-indent="false"/>
    </style:style>
    <style:style style:name="P145" style:family="paragraph" style:parent-style-name="Standard">
      <style:paragraph-properties fo:margin-left="3.2583in" fo:margin-right="0in" fo:margin-top="0.002in" fo:margin-bottom="0in" style:contextual-spacing="false" fo:text-align="justify" style:justify-single-word="false" fo:text-indent="0in" style:auto-text-indent="false"/>
    </style:style>
    <style:style style:name="P146" style:family="paragraph" style:parent-style-name="Text_20_body">
      <style:paragraph-properties fo:margin-top="0.0071in" fo:margin-bottom="0in" style:contextual-spacing="false"/>
      <style:text-properties fo:font-size="7.5pt" style:font-size-asian="7.5pt"/>
    </style:style>
    <style:style style:name="P147" style:family="paragraph" style:parent-style-name="Standard">
      <style:paragraph-properties fo:margin-left="0in" fo:margin-right="0.5626in" fo:margin-top="0in" fo:margin-bottom="0in" style:contextual-spacing="false" fo:text-align="center" style:justify-single-word="false" fo:text-indent="0in" style:auto-text-indent="false"/>
    </style:style>
    <style:style style:name="P148" style:family="paragraph" style:parent-style-name="Text_20_body">
      <style:paragraph-properties fo:margin-top="0.0047in" fo:margin-bottom="0in" style:contextual-spacing="false"/>
      <style:text-properties fo:font-size="7.5pt" fo:font-weight="bold" style:font-size-asian="7.5pt" style:font-weight-asian="bold"/>
    </style:style>
    <style:style style:name="P149" style:family="paragraph" style:parent-style-name="Standard">
      <style:paragraph-properties fo:margin-left="1.3398in" fo:margin-right="1.6083in" fo:margin-top="0in" fo:margin-bottom="0in" style:contextual-spacing="false" fo:line-height="103%" fo:text-align="justify" style:justify-single-word="false" fo:text-indent="0.4256in" style:auto-text-indent="false"/>
    </style:style>
    <style:style style:name="P150" style:family="paragraph" style:parent-style-name="Standard">
      <style:paragraph-properties fo:margin-left="2.1925in" fo:margin-right="0in" fo:margin-top="0.1228in" fo:margin-bottom="0in" style:contextual-spacing="false" fo:text-align="left" style:justify-single-word="false" fo:text-indent="0in" style:auto-text-indent="false"/>
    </style:style>
    <style:style style:name="P151" style:family="paragraph" style:parent-style-name="Standard">
      <style:paragraph-properties fo:margin-left="2.1925in" fo:margin-right="0in" fo:margin-top="0.0827in" fo:margin-bottom="0in" style:contextual-spacing="false" fo:text-align="left" style:justify-single-word="false" fo:text-indent="0in" style:auto-text-indent="false"/>
    </style:style>
    <style:style style:name="P152" style:family="paragraph" style:parent-style-name="List_20_Paragraph" style:list-style-name="WWNum1">
      <style:paragraph-properties fo:margin-left="2.1929in" fo:margin-right="2.1346in" fo:margin-top="0.0827in" fo:margin-bottom="0in" style:contextual-spacing="false" fo:line-height="104%" fo:text-align="left" style:justify-single-word="false" fo:text-indent="-0.0008in" style:auto-text-indent="false">
        <style:tab-stops>
          <style:tab-stop style:position="2.1929in"/>
          <style:tab-stop style:position="2.3535in"/>
        </style:tab-stops>
      </style:paragraph-properties>
    </style:style>
    <style:style style:name="P153" style:family="paragraph" style:parent-style-name="Standard">
      <style:paragraph-properties fo:margin-left="2.1929in" fo:margin-right="0in" fo:margin-top="0.0016in" fo:margin-bottom="0in" style:contextual-spacing="false" fo:text-align="left" style:justify-single-word="false" fo:text-indent="0in" style:auto-text-indent="false"/>
    </style:style>
    <style:style style:name="P154" style:family="paragraph" style:parent-style-name="List_20_Paragraph" style:list-style-name="WWNum1">
      <style:paragraph-properties fo:margin-left="2.1937in" fo:margin-right="1.728in" fo:margin-top="0.0811in" fo:margin-bottom="0in" style:contextual-spacing="false" fo:line-height="104%" fo:text-align="left" style:justify-single-word="false" fo:text-indent="-0.0008in" style:auto-text-indent="false">
        <style:tab-stops>
          <style:tab-stop style:position="2.1937in"/>
          <style:tab-stop style:position="2.3382in"/>
        </style:tab-stops>
      </style:paragraph-properties>
    </style:style>
    <style:style style:name="P155" style:family="paragraph" style:parent-style-name="Standard">
      <style:paragraph-properties fo:margin-left="2.1945in" fo:margin-right="0in" fo:margin-top="0.0008in" fo:margin-bottom="0in" style:contextual-spacing="false" fo:text-align="left" style:justify-single-word="false" fo:text-indent="0in" style:auto-text-indent="false"/>
    </style:style>
    <style:style style:name="P156" style:family="paragraph" style:parent-style-name="Standard">
      <style:paragraph-properties fo:margin-left="2.1945in" fo:margin-right="0in" fo:margin-top="0.0835in" fo:margin-bottom="0in" style:contextual-spacing="false" fo:text-align="left" style:justify-single-word="false" fo:text-indent="0in" style:auto-text-indent="false"/>
    </style:style>
    <style:style style:name="P157" style:family="paragraph" style:parent-style-name="Text_20_body">
      <style:paragraph-properties fo:margin-top="0.0402in" fo:margin-bottom="0in" style:contextual-spacing="false"/>
      <style:text-properties fo:font-size="7pt" fo:font-weight="bold" style:font-size-asian="7pt" style:font-weight-asian="bold"/>
    </style:style>
    <style:style style:name="P158" style:family="paragraph" style:parent-style-name="Standard">
      <style:paragraph-properties fo:margin-left="1.339in" fo:margin-right="1.6091in" fo:margin-top="0in" fo:margin-bottom="0in" style:contextual-spacing="false" fo:line-height="102%" fo:text-align="justify" style:justify-single-word="false" fo:text-indent="0.4256in" style:auto-text-indent="false"/>
    </style:style>
    <style:style style:name="P159" style:family="paragraph" style:parent-style-name="Standard">
      <style:paragraph-properties fo:margin-left="0in" fo:margin-right="0.2709in" fo:margin-top="0in" fo:margin-bottom="0in" style:contextual-spacing="false" fo:text-align="center" style:justify-single-word="false" fo:text-indent="0in" style:auto-text-indent="false"/>
    </style:style>
    <style:style style:name="P160" style:family="paragraph" style:parent-style-name="Text_20_body">
      <style:paragraph-properties fo:margin-top="0.0138in" fo:margin-bottom="0in" style:contextual-spacing="false"/>
      <style:text-properties fo:font-size="7.5pt" style:font-size-asian="7.5pt"/>
    </style:style>
    <style:style style:name="P161" style:family="paragraph" style:parent-style-name="Standard">
      <style:paragraph-properties fo:margin-left="0in" fo:margin-right="0.2709in" fo:margin-top="0.0008in" fo:margin-bottom="0in" style:contextual-spacing="false" fo:text-align="center" style:justify-single-word="false" fo:text-indent="0in" style:auto-text-indent="false"/>
    </style:style>
    <style:style style:name="P162" style:family="paragraph" style:parent-style-name="Standard">
      <style:paragraph-properties fo:margin-left="0in" fo:margin-right="0.2709in" fo:margin-top="0.002in" fo:margin-bottom="0in" style:contextual-spacing="false" fo:text-align="center" style:justify-single-word="false" fo:text-indent="0in" style:auto-text-indent="false"/>
    </style:style>
    <style:style style:name="P163" style:family="paragraph" style:parent-style-name="Text_20_body" style:master-page-name="Converted9">
      <style:paragraph-properties fo:margin-top="0.1165in" fo:margin-bottom="0in" style:contextual-spacing="false" style:page-number="10"/>
      <style:text-properties fo:font-size="11pt" fo:font-weight="bold" style:font-size-asian="11pt" style:font-weight-asian="bold"/>
    </style:style>
    <style:style style:name="P164" style:family="paragraph" style:parent-style-name="Heading_20_5">
      <style:paragraph-properties fo:margin-left="2.2555in" fo:margin-right="0in" fo:line-height="100%"/>
    </style:style>
    <style:style style:name="P165" style:family="paragraph" style:parent-style-name="Text_20_body">
      <style:paragraph-properties fo:margin-top="0.1283in" fo:margin-bottom="0in" style:contextual-spacing="false"/>
      <style:text-properties style:font-name="Source Sans Pro" fo:font-size="11pt" fo:font-weight="bold" style:font-size-asian="11pt" style:font-weight-asian="bold"/>
    </style:style>
    <style:style style:name="P166" style:family="paragraph" style:parent-style-name="Standard">
      <style:paragraph-properties fo:margin-left="1.6374in" fo:margin-right="0in" fo:margin-top="0in" fo:margin-bottom="0in" style:contextual-spacing="false" fo:text-align="left" style:justify-single-word="false" fo:text-indent="0in" style:auto-text-indent="false"/>
    </style:style>
    <style:style style:name="P167" style:family="paragraph" style:parent-style-name="Standard">
      <style:paragraph-properties fo:margin-left="3.2882in" fo:margin-right="2.102in" fo:margin-top="0.1409in" fo:margin-bottom="0in" style:contextual-spacing="false" fo:text-align="justify" style:justify-single-word="false" fo:text-indent="0in" style:auto-text-indent="false"/>
    </style:style>
    <style:style style:name="P168" style:family="paragraph" style:parent-style-name="Standard">
      <style:paragraph-properties fo:margin-left="3.3154in" fo:margin-right="0in" fo:margin-top="0.1382in" fo:margin-bottom="0in" style:contextual-spacing="false" fo:line-height="0.1429in" fo:text-align="justify" style:justify-single-word="false" fo:text-indent="0in" style:auto-text-indent="false"/>
    </style:style>
    <style:style style:name="P169" style:family="paragraph" style:parent-style-name="Text_20_body">
      <style:paragraph-properties fo:margin-left="3.3154in" fo:margin-right="2.1043in" fo:text-align="justify" style:justify-single-word="false"/>
    </style:style>
    <style:style style:name="P170" style:family="paragraph" style:parent-style-name="Standard">
      <style:paragraph-properties fo:margin-left="0in" fo:margin-right="0.598in" fo:margin-top="0.1283in" fo:margin-bottom="0in" style:contextual-spacing="false" fo:text-align="center" style:justify-single-word="false" fo:text-indent="0in" style:auto-text-indent="false"/>
    </style:style>
    <style:style style:name="P171" style:family="paragraph" style:parent-style-name="Standard">
      <style:paragraph-properties fo:margin-left="1.6319in" fo:margin-right="2.1008in" fo:margin-top="0.1335in" fo:margin-bottom="0in" style:contextual-spacing="false" fo:text-align="justify" style:justify-single-word="false" fo:text-indent="1.6555in" style:auto-text-indent="false"/>
    </style:style>
    <style:style style:name="P172" style:family="paragraph" style:parent-style-name="Text_20_body">
      <style:paragraph-properties fo:margin-top="0.0008in" fo:margin-bottom="0in" style:contextual-spacing="false"/>
      <style:text-properties fo:font-size="7.5pt" style:font-size-asian="7.5pt"/>
    </style:style>
    <style:style style:name="P173" style:family="paragraph" style:parent-style-name="Table_20_Paragraph">
      <style:paragraph-properties fo:margin-left="0.0646in" fo:margin-right="0in" fo:margin-top="0.0362in" fo:margin-bottom="0in" style:contextual-spacing="false"/>
    </style:style>
    <style:style style:name="P174" style:family="paragraph" style:parent-style-name="Table_20_Paragraph">
      <style:paragraph-properties fo:margin-left="0.2382in" fo:margin-right="0in" fo:margin-top="0.0362in" fo:margin-bottom="0in" style:contextual-spacing="false"/>
    </style:style>
    <style:style style:name="P175" style:family="paragraph" style:parent-style-name="Table_20_Paragraph">
      <style:paragraph-properties fo:margin-left="0.0063in" fo:margin-right="0in" fo:margin-top="0.0362in" fo:margin-bottom="0in" style:contextual-spacing="false" fo:text-align="center" style:justify-single-word="false"/>
    </style:style>
    <style:style style:name="P176" style:family="paragraph" style:parent-style-name="Table_20_Paragraph">
      <style:paragraph-properties fo:margin-left="0.0055in" fo:margin-right="0in" fo:margin-top="0.0362in" fo:margin-bottom="0in" style:contextual-spacing="false" fo:text-align="center" style:justify-single-word="false"/>
    </style:style>
    <style:style style:name="P177" style:family="paragraph" style:parent-style-name="Table_20_Paragraph">
      <style:text-properties style:font-name="Verdana" fo:font-size="5pt" style:font-size-asian="5pt"/>
    </style:style>
    <style:style style:name="P178" style:family="paragraph" style:parent-style-name="Table_20_Paragraph">
      <style:paragraph-properties fo:margin-top="0.0425in" fo:margin-bottom="0in" style:contextual-spacing="false"/>
      <style:text-properties style:font-name="Verdana" fo:font-size="5pt" style:font-size-asian="5pt"/>
    </style:style>
    <style:style style:name="P179" style:family="paragraph" style:parent-style-name="Table_20_Paragraph">
      <style:paragraph-properties fo:margin-left="0.0646in" fo:margin-right="0.0429in" fo:line-height="98%" fo:text-indent="-0.0134in" style:auto-text-indent="false"/>
    </style:style>
    <style:style style:name="P180" style:family="paragraph" style:parent-style-name="Table_20_Paragraph">
      <style:paragraph-properties fo:margin-left="0.439in" fo:margin-right="0.039in" fo:line-height="98%" fo:text-indent="-0.3925in" style:auto-text-indent="false"/>
    </style:style>
    <style:style style:name="P181" style:family="paragraph" style:parent-style-name="Table_20_Paragraph">
      <style:paragraph-properties fo:margin-top="0.0028in" fo:margin-bottom="0in" style:contextual-spacing="false"/>
      <style:text-properties style:font-name="Verdana" fo:font-size="5pt" style:font-size-asian="5pt"/>
    </style:style>
    <style:style style:name="P182" style:family="paragraph" style:parent-style-name="Table_20_Paragraph">
      <style:paragraph-properties fo:margin-left="0.0398in" fo:margin-right="0.0335in" fo:line-height="98%" fo:text-align="center" style:justify-single-word="false" fo:text-indent="0.0008in" style:auto-text-indent="false"/>
    </style:style>
    <style:style style:name="P183" style:family="paragraph" style:parent-style-name="Table_20_Paragraph">
      <style:paragraph-properties fo:margin-top="0.0827in" fo:margin-bottom="0in" style:contextual-spacing="false"/>
      <style:text-properties style:font-name="Verdana" fo:font-size="5pt" style:font-size-asian="5pt"/>
    </style:style>
    <style:style style:name="P184" style:family="paragraph" style:parent-style-name="Table_20_Paragraph">
      <style:paragraph-properties fo:margin-left="0.0055in" fo:margin-right="0in" fo:text-align="center" style:justify-single-word="false"/>
    </style:style>
    <style:style style:name="P185" style:family="paragraph" style:parent-style-name="Text_20_body">
      <style:paragraph-properties fo:margin-left="1.6492in" fo:margin-right="2.1043in" fo:margin-top="0.1272in" fo:margin-bottom="0in" style:contextual-spacing="false" fo:text-align="justify" style:justify-single-word="false" fo:text-indent="1.6472in" style:auto-text-indent="false"/>
    </style:style>
    <style:style style:name="P186" style:family="paragraph" style:parent-style-name="Text_20_body">
      <style:paragraph-properties fo:margin-left="0in" fo:margin-right="0.472in" fo:margin-top="0.1398in" fo:margin-bottom="0in" style:contextual-spacing="false" fo:text-align="center" style:justify-single-word="false"/>
    </style:style>
    <style:style style:name="P187" style:family="paragraph" style:parent-style-name="Text_20_body">
      <style:paragraph-properties fo:margin-top="0.139in" fo:margin-bottom="0in" style:contextual-spacing="false"/>
    </style:style>
    <style:style style:name="P188" style:family="paragraph" style:parent-style-name="Standard">
      <style:paragraph-properties fo:margin-left="0in" fo:margin-right="0.4693in" fo:margin-top="0.0008in" fo:margin-bottom="0in" style:contextual-spacing="false" fo:line-height="0.1429in" fo:text-align="center" style:justify-single-word="false" fo:text-indent="0in" style:auto-text-indent="false"/>
    </style:style>
    <style:style style:name="P189" style:family="paragraph" style:parent-style-name="Standard">
      <style:paragraph-properties fo:margin-left="0in" fo:margin-right="0.4693in" fo:margin-top="0in" fo:margin-bottom="0in" style:contextual-spacing="false" fo:line-height="0.1429in" fo:text-align="center" style:justify-single-word="false" fo:text-indent="0in" style:auto-text-indent="false"/>
    </style:style>
    <style:style style:name="P190" style:family="paragraph" style:parent-style-name="Text_20_body" style:master-page-name="Converted10">
      <style:paragraph-properties style:page-number="auto"/>
      <style:text-properties fo:font-size="10pt" fo:font-weight="bold" style:font-size-asian="10pt" style:font-weight-asian="bold"/>
    </style:style>
    <style:style style:name="P191" style:family="paragraph" style:parent-style-name="Standard">
      <style:paragraph-properties fo:margin-left="1.6701in" fo:margin-right="0in" fo:margin-top="0.072in" fo:margin-bottom="0in" style:contextual-spacing="false" fo:text-align="left" style:justify-single-word="false" fo:text-indent="0in" style:auto-text-indent="false"/>
    </style:style>
    <style:style style:name="P192" style:family="paragraph" style:parent-style-name="Text_20_body">
      <style:paragraph-properties fo:break-before="column"/>
      <style:text-properties fo:font-size="7.5pt" fo:font-weight="bold" style:font-size-asian="7.5pt" style:font-weight-asian="bold"/>
    </style:style>
    <style:style style:name="P193" style:family="paragraph" style:parent-style-name="Text_20_body">
      <style:paragraph-properties fo:margin-top="0.0791in" fo:margin-bottom="0in" style:contextual-spacing="false"/>
      <style:text-properties fo:font-size="7.5pt" fo:font-weight="bold" style:font-size-asian="7.5pt" style:font-weight-asian="bold"/>
    </style:style>
    <style:style style:name="P194" style:family="paragraph" style:parent-style-name="Standard">
      <style:paragraph-properties fo:margin-left="0.0382in" fo:margin-right="2.0689in" fo:margin-top="0in" fo:margin-bottom="0in" style:contextual-spacing="false" fo:line-height="103%" fo:text-align="justify" style:justify-single-word="false" fo:text-indent="0in" style:auto-text-indent="false">
        <style:tab-stops>
          <style:tab-stop style:position="1.0756in"/>
          <style:tab-stop style:position="2.1929in"/>
        </style:tab-stops>
      </style:paragraph-properties>
    </style:style>
    <style:style style:name="P195" style:family="paragraph" style:parent-style-name="Text_20_body">
      <style:paragraph-properties fo:margin-top="0.0016in" fo:margin-bottom="0in" style:contextual-spacing="false"/>
      <style:text-properties fo:font-size="7.5pt" fo:font-weight="bold" style:font-size-asian="7.5pt" style:font-weight-asian="bold"/>
    </style:style>
    <style:style style:name="P196" style:family="paragraph" style:parent-style-name="Standard">
      <style:paragraph-properties fo:margin-left="0.0661in" fo:margin-right="0in" fo:margin-top="0in" fo:margin-bottom="0in" style:contextual-spacing="false" fo:text-align="justify" style:justify-single-word="false" fo:text-indent="0in" style:auto-text-indent="false"/>
    </style:style>
    <style:style style:name="P197" style:family="paragraph" style:parent-style-name="Standard">
      <style:paragraph-properties fo:margin-left="0.0661in" fo:margin-right="2.0709in" fo:margin-top="0.0035in" fo:margin-bottom="0in" style:contextual-spacing="false" fo:line-height="103%" fo:text-align="justify" style:justify-single-word="false" fo:text-indent="0in" style:auto-text-indent="false"/>
    </style:style>
    <style:style style:name="P198" style:family="paragraph" style:parent-style-name="Text_20_body">
      <style:paragraph-properties fo:margin-top="0.002in" fo:margin-bottom="0in" style:contextual-spacing="false"/>
      <style:text-properties fo:font-size="7.5pt" fo:font-weight="bold" style:font-size-asian="7.5pt" style:font-weight-asian="bold"/>
    </style:style>
    <style:style style:name="P199" style:family="paragraph" style:parent-style-name="Standard">
      <style:paragraph-properties fo:margin-left="0.0382in" fo:margin-right="0in" fo:margin-top="0in" fo:margin-bottom="0in" style:contextual-spacing="false" fo:text-align="justify" style:justify-single-word="false" fo:text-indent="0in" style:auto-text-indent="false"/>
    </style:style>
    <style:style style:name="P200" style:family="paragraph" style:parent-style-name="Standard">
      <style:paragraph-properties fo:margin-left="1.6646in" fo:margin-right="1.7382in" fo:margin-top="0.0035in" fo:margin-bottom="0in" style:contextual-spacing="false" fo:text-align="left" style:justify-single-word="false" fo:text-indent="0in" style:auto-text-indent="false"/>
    </style:style>
    <style:style style:name="P201" style:family="paragraph" style:parent-style-name="Text_20_body">
      <style:paragraph-properties fo:margin-top="0.028in" fo:margin-bottom="0.0008in" style:contextual-spacing="false"/>
      <style:text-properties fo:font-size="10pt" style:font-size-asian="10pt"/>
    </style:style>
    <style:style style:name="P202" style:family="paragraph" style:parent-style-name="Table_20_Paragraph">
      <style:paragraph-properties fo:margin-left="0.0909in" fo:margin-right="0in" fo:margin-top="0.0465in" fo:margin-bottom="0in" style:contextual-spacing="false"/>
    </style:style>
    <style:style style:name="P203" style:family="paragraph" style:parent-style-name="Table_20_Paragraph">
      <style:paragraph-properties fo:margin-left="0.2709in" fo:margin-right="0in" fo:margin-top="0.0465in" fo:margin-bottom="0in" style:contextual-spacing="false"/>
    </style:style>
    <style:style style:name="P204" style:family="paragraph" style:parent-style-name="Table_20_Paragraph">
      <style:paragraph-properties fo:margin-left="0.0071in" fo:margin-right="0in" fo:margin-top="0.0465in" fo:margin-bottom="0in" style:contextual-spacing="false" fo:text-align="center" style:justify-single-word="false"/>
    </style:style>
    <style:style style:name="P205" style:family="paragraph" style:parent-style-name="Table_20_Paragraph">
      <style:paragraph-properties fo:margin-left="0.0075in" fo:margin-right="0.0008in" fo:margin-top="0.0465in" fo:margin-bottom="0in" style:contextual-spacing="false" fo:text-align="center" style:justify-single-word="false"/>
    </style:style>
    <style:style style:name="P206" style:family="paragraph" style:parent-style-name="Table_20_Paragraph">
      <style:paragraph-properties fo:margin-left="0.061in" fo:margin-right="0.0409in" fo:line-height="98%" fo:text-indent="-0.0134in" style:auto-text-indent="false"/>
    </style:style>
    <style:style style:name="P207" style:family="paragraph" style:parent-style-name="Table_20_Paragraph">
      <style:paragraph-properties fo:margin-left="0.4366in" fo:margin-right="0.0366in" fo:line-height="98%" fo:text-indent="-0.3925in" style:auto-text-indent="false"/>
    </style:style>
    <style:style style:name="P208" style:family="paragraph" style:parent-style-name="Table_20_Paragraph">
      <style:paragraph-properties fo:margin-left="0.0555in" fo:margin-right="0.0236in" fo:margin-top="0.048in" fo:margin-bottom="0in" style:contextual-spacing="false" fo:line-height="98%" fo:text-align="center" style:justify-single-word="false"/>
    </style:style>
    <style:style style:name="P209" style:family="paragraph" style:parent-style-name="Table_20_Paragraph">
      <style:paragraph-properties fo:margin-top="0.0429in" fo:margin-bottom="0in" style:contextual-spacing="false"/>
      <style:text-properties style:font-name="Verdana" fo:font-size="5pt" style:font-size-asian="5pt"/>
    </style:style>
    <style:style style:name="P210" style:family="paragraph" style:parent-style-name="Table_20_Paragraph">
      <style:paragraph-properties fo:margin-left="0.0075in" fo:margin-right="0in" fo:text-align="center" style:justify-single-word="false"/>
    </style:style>
    <style:style style:name="P211" style:family="paragraph" style:parent-style-name="Standard">
      <style:paragraph-properties fo:margin-left="1.6819in" fo:margin-right="2.0701in" fo:margin-top="0in" fo:margin-bottom="0in" style:contextual-spacing="false" fo:line-height="103%" fo:text-align="justify" style:justify-single-word="false" fo:text-indent="1.6472in" style:auto-text-indent="false"/>
    </style:style>
    <style:style style:name="P212" style:family="paragraph" style:parent-style-name="List_20_Paragraph" style:list-style-name="WWNum1">
      <style:paragraph-properties fo:margin-left="1.6646in" fo:margin-right="2.0744in" fo:margin-top="0.0028in" fo:margin-bottom="0in" style:contextual-spacing="false" fo:line-height="118%" fo:text-align="justify" style:justify-single-word="false" fo:text-indent="0.828in" style:auto-text-indent="false">
        <style:tab-stops>
          <style:tab-stop style:position="2.5807in"/>
        </style:tab-stops>
      </style:paragraph-properties>
    </style:style>
    <style:style style:name="P213" style:family="paragraph" style:parent-style-name="List_20_Paragraph" style:list-style-name="WWNum1">
      <style:paragraph-properties fo:margin-left="1.6646in" fo:margin-right="2.0752in" fo:margin-top="0.0689in" fo:margin-bottom="0in" style:contextual-spacing="false" fo:line-height="118%" fo:text-align="justify" style:justify-single-word="false" fo:text-indent="0.828in" style:auto-text-indent="false">
        <style:tab-stops>
          <style:tab-stop style:position="2.628in"/>
        </style:tab-stops>
      </style:paragraph-properties>
    </style:style>
    <style:style style:name="P214" style:family="paragraph" style:parent-style-name="List_20_Paragraph" style:list-style-name="WWNum1">
      <style:paragraph-properties fo:margin-left="1.6646in" fo:margin-right="2.0728in" fo:margin-top="0.0681in" fo:margin-bottom="0in" style:contextual-spacing="false" fo:line-height="118%" fo:text-align="justify" style:justify-single-word="false" fo:text-indent="0.828in" style:auto-text-indent="false">
        <style:tab-stops>
          <style:tab-stop style:position="2.6902in"/>
        </style:tab-stops>
      </style:paragraph-properties>
    </style:style>
    <style:style style:name="P215" style:family="paragraph" style:parent-style-name="List_20_Paragraph" style:list-style-name="WWNum1">
      <style:paragraph-properties fo:margin-left="1.6646in" fo:margin-right="2.0728in" fo:margin-top="0.0681in" fo:margin-bottom="0in" style:contextual-spacing="false" fo:line-height="118%" fo:text-align="justify" style:justify-single-word="false" fo:text-indent="0.828in" style:auto-text-indent="false">
        <style:tab-stops>
          <style:tab-stop style:position="2.6846in"/>
        </style:tab-stops>
      </style:paragraph-properties>
    </style:style>
    <style:style style:name="P216" style:family="paragraph" style:parent-style-name="List_20_Paragraph" style:list-style-name="WWNum1">
      <style:paragraph-properties fo:margin-left="1.6646in" fo:margin-right="2.0744in" fo:margin-top="0.0689in" fo:margin-bottom="0in" style:contextual-spacing="false" fo:line-height="118%" fo:text-align="justify" style:justify-single-word="false" fo:text-indent="0.828in" style:auto-text-indent="false">
        <style:tab-stops>
          <style:tab-stop style:position="2.6728in"/>
        </style:tab-stops>
      </style:paragraph-properties>
    </style:style>
    <style:style style:name="P217" style:family="paragraph" style:parent-style-name="Text_20_body" style:master-page-name="Converted11">
      <style:paragraph-properties style:page-number="auto"/>
      <style:text-properties fo:font-size="8pt" style:font-size-asian="8pt"/>
    </style:style>
    <style:style style:name="P218" style:family="paragraph" style:parent-style-name="Text_20_body">
      <style:text-properties fo:font-size="8pt" style:font-size-asian="8pt"/>
    </style:style>
    <style:style style:name="P219" style:family="paragraph" style:parent-style-name="Text_20_body">
      <style:paragraph-properties fo:margin-top="0.0283in" fo:margin-bottom="0in" style:contextual-spacing="false"/>
      <style:text-properties fo:font-size="8pt" style:font-size-asian="8pt"/>
    </style:style>
    <style:style style:name="P220" style:family="paragraph" style:parent-style-name="List_20_Paragraph" style:list-style-name="WWNum1">
      <style:paragraph-properties fo:margin-left="1.6925in" fo:margin-right="2.0102in" fo:margin-top="0in" fo:margin-bottom="0in" style:contextual-spacing="false" fo:line-height="118%" fo:text-align="justify" style:justify-single-word="false" fo:text-indent="0.8382in" style:auto-text-indent="false">
        <style:tab-stops>
          <style:tab-stop style:position="2.7335in"/>
        </style:tab-stops>
      </style:paragraph-properties>
    </style:style>
    <style:style style:name="P221" style:family="paragraph" style:parent-style-name="List_20_Paragraph" style:list-style-name="WWNum1">
      <style:paragraph-properties fo:margin-left="1.6917in" fo:margin-right="2.0083in" fo:margin-top="0.0701in" fo:margin-bottom="0in" style:contextual-spacing="false" fo:line-height="112%" fo:text-align="justify" style:justify-single-word="false" fo:text-indent="0.8354in" style:auto-text-indent="false">
        <style:tab-stops>
          <style:tab-stop style:position="2.752in"/>
        </style:tab-stops>
      </style:paragraph-properties>
    </style:style>
    <style:style style:name="P222" style:family="paragraph" style:parent-style-name="List_20_Paragraph" style:list-style-name="WWNum1">
      <style:paragraph-properties fo:margin-left="1.6929in" fo:margin-right="2.0138in" fo:margin-top="0.0701in" fo:margin-bottom="0in" style:contextual-spacing="false" fo:line-height="119%" fo:text-align="justify" style:justify-single-word="false" fo:text-indent="0.8346in" style:auto-text-indent="false">
        <style:tab-stops>
          <style:tab-stop style:position="2.7799in"/>
        </style:tab-stops>
      </style:paragraph-properties>
    </style:style>
    <style:style style:name="P223" style:family="paragraph" style:parent-style-name="List_20_Paragraph" style:list-style-name="WWNum1">
      <style:paragraph-properties fo:margin-left="1.6925in" fo:margin-right="2.011in" fo:margin-top="0.0646in" fo:margin-bottom="0in" style:contextual-spacing="false" fo:line-height="118%" fo:text-align="justify" style:justify-single-word="false" fo:text-indent="0.8319in" style:auto-text-indent="false">
        <style:tab-stops>
          <style:tab-stop style:position="2.7335in"/>
        </style:tab-stops>
      </style:paragraph-properties>
    </style:style>
    <style:style style:name="P224" style:family="paragraph" style:parent-style-name="List_20_Paragraph" style:list-style-name="WWNum1">
      <style:paragraph-properties fo:margin-left="1.6929in" fo:margin-right="2.0146in" fo:margin-top="0.0681in" fo:margin-bottom="0in" style:contextual-spacing="false" fo:line-height="120%" fo:text-align="justify" style:justify-single-word="false" fo:text-indent="0.8382in" style:auto-text-indent="false">
        <style:tab-stops>
          <style:tab-stop style:position="2.6543in"/>
        </style:tab-stops>
      </style:paragraph-properties>
    </style:style>
    <style:style style:name="P225" style:family="paragraph" style:parent-style-name="Standard">
      <style:paragraph-properties fo:margin-left="1.6929in" fo:margin-right="2.0091in" fo:margin-top="0.0665in" fo:margin-bottom="0in" style:contextual-spacing="false" fo:line-height="118%" fo:text-align="justify" style:justify-single-word="false" fo:text-indent="1.6701in" style:auto-text-indent="false"/>
    </style:style>
    <style:style style:name="P226" style:family="paragraph" style:parent-style-name="Standard">
      <style:paragraph-properties fo:margin-left="1.6929in" fo:margin-right="2.0091in" fo:margin-top="0.0681in" fo:margin-bottom="0in" style:contextual-spacing="false" fo:line-height="118%" fo:text-align="justify" style:justify-single-word="false" fo:text-indent="1.6701in" style:auto-text-indent="false"/>
    </style:style>
    <style:style style:name="P227" style:family="paragraph" style:parent-style-name="Standard">
      <style:paragraph-properties fo:margin-left="1.6929in" fo:margin-right="1.9508in" fo:margin-top="0.0661in" fo:margin-bottom="0in" style:contextual-spacing="false" fo:line-height="120%" fo:text-align="left" style:justify-single-word="false" fo:text-indent="1.6693in" style:auto-text-indent="false"/>
    </style:style>
    <style:style style:name="P228" style:family="paragraph" style:parent-style-name="Text_20_body">
      <style:paragraph-properties fo:margin-top="0.0689in" fo:margin-bottom="0in" style:contextual-spacing="false"/>
      <style:text-properties style:font-name="Arial" fo:font-size="8pt" style:font-size-asian="8pt"/>
    </style:style>
    <style:style style:name="P229" style:family="paragraph" style:parent-style-name="Standard">
      <style:paragraph-properties fo:margin-left="0in" fo:margin-right="0.3181in" fo:margin-top="0.0008in" fo:margin-bottom="0in" style:contextual-spacing="false" fo:text-align="center" style:justify-single-word="false" fo:text-indent="0in" style:auto-text-indent="false"/>
    </style:style>
    <style:style style:name="P230" style:family="paragraph" style:parent-style-name="Text_20_body">
      <style:text-properties style:font-name="Arial" fo:font-size="8pt" style:font-size-asian="8pt"/>
    </style:style>
    <style:style style:name="P231" style:family="paragraph" style:parent-style-name="Text_20_body">
      <style:paragraph-properties fo:margin-top="0.0071in" fo:margin-bottom="0in" style:contextual-spacing="false"/>
      <style:text-properties style:font-name="Arial" fo:font-size="8pt" style:font-size-asian="8pt"/>
    </style:style>
    <style:style style:name="P232" style:family="paragraph" style:parent-style-name="Standard">
      <style:paragraph-properties fo:margin-left="0in" fo:margin-right="0.3165in" fo:margin-top="0in" fo:margin-bottom="0in" style:contextual-spacing="false" fo:text-align="center" style:justify-single-word="false" fo:text-indent="0in" style:auto-text-indent="false"/>
    </style:style>
    <style:style style:name="P233" style:family="paragraph" style:parent-style-name="Standard">
      <style:paragraph-properties fo:margin-left="0in" fo:margin-right="0.3201in" fo:margin-top="0.002in" fo:margin-bottom="0in" style:contextual-spacing="false" fo:text-align="center" style:justify-single-word="false" fo:text-indent="0in" style:auto-text-indent="false"/>
    </style:style>
    <style:style style:name="P234" style:family="paragraph" style:parent-style-name="Text_20_body">
      <style:text-properties style:font-name="Arial" fo:font-size="6pt" fo:font-weight="bold" style:font-size-asian="6pt" style:font-weight-asian="bold"/>
    </style:style>
    <style:style style:name="P235" style:family="paragraph" style:parent-style-name="Text_20_body">
      <style:paragraph-properties fo:margin-top="0.0547in" fo:margin-bottom="0in" style:contextual-spacing="false"/>
      <style:text-properties style:font-name="Arial" fo:font-size="6pt" fo:font-weight="bold" style:font-size-asian="6pt" style:font-weight-asian="bold"/>
    </style:style>
    <style:style style:name="P236" style:family="paragraph" style:parent-style-name="Standard">
      <style:paragraph-properties fo:margin-left="0.3953in" fo:margin-right="0in" fo:margin-top="0in" fo:margin-bottom="0in" style:contextual-spacing="false" fo:text-align="left" style:justify-single-word="false" fo:text-indent="0in" style:auto-text-indent="false">
        <style:tab-stops>
          <style:tab-stop style:position="7.0465in" style:type="right"/>
        </style:tab-stops>
      </style:paragraph-properties>
    </style:style>
    <style:style style:name="P237" style:family="paragraph" style:parent-style-name="Standard" style:master-page-name="Converted12">
      <style:paragraph-properties fo:margin-left="1.6181in" fo:margin-right="0in" fo:margin-top="0.5799in" fo:margin-bottom="0in" style:contextual-spacing="false" fo:text-align="left" style:justify-single-word="false" fo:text-indent="0in" style:auto-text-indent="false" style:page-number="13"/>
    </style:style>
    <style:style style:name="P238" style:family="paragraph" style:parent-style-name="Standard">
      <style:paragraph-properties fo:margin-left="3.2673in" fo:margin-right="2.1402in" fo:margin-top="0.1429in" fo:margin-bottom="0in" style:contextual-spacing="false" fo:text-align="justify" style:justify-single-word="false" fo:text-indent="0in" style:auto-text-indent="false"/>
    </style:style>
    <style:style style:name="P239" style:family="paragraph" style:parent-style-name="Standard">
      <style:paragraph-properties fo:margin-left="3.2874in" fo:margin-right="0in" fo:margin-top="0.1429in" fo:margin-bottom="0in" style:contextual-spacing="false" fo:text-align="justify" style:justify-single-word="false" fo:text-indent="0in" style:auto-text-indent="false"/>
    </style:style>
    <style:style style:name="P240" style:family="paragraph" style:parent-style-name="Text_20_body">
      <style:paragraph-properties fo:margin-left="3.2874in" fo:margin-right="2.1102in" fo:text-align="justify" style:justify-single-word="false"/>
    </style:style>
    <style:style style:name="P241" style:family="paragraph" style:parent-style-name="Standard">
      <style:paragraph-properties fo:margin-left="1.6252in" fo:margin-right="2.111in" fo:margin-top="0.1425in" fo:margin-bottom="0in" style:contextual-spacing="false" fo:text-align="justify" style:justify-single-word="false" fo:text-indent="1.6563in" style:auto-text-indent="false"/>
    </style:style>
    <style:style style:name="P242" style:family="paragraph" style:parent-style-name="Text_20_body">
      <style:paragraph-properties fo:margin-top="0.0583in" fo:margin-bottom="0in" style:contextual-spacing="false"/>
      <style:text-properties fo:font-size="10pt" style:font-size-asian="10pt"/>
    </style:style>
    <style:style style:name="P243" style:family="paragraph" style:parent-style-name="Table_20_Paragraph">
      <style:paragraph-properties fo:margin-left="0.0055in" fo:margin-right="0in" fo:margin-top="0.0307in" fo:margin-bottom="0in" style:contextual-spacing="false" fo:text-align="center" style:justify-single-word="false"/>
    </style:style>
    <style:style style:name="P244" style:family="paragraph" style:parent-style-name="Table_20_Paragraph">
      <style:paragraph-properties fo:margin-left="0.0043in" fo:margin-right="0in" fo:margin-top="0.0307in" fo:margin-bottom="0in" style:contextual-spacing="false" fo:text-align="center" style:justify-single-word="false"/>
    </style:style>
    <style:style style:name="P245" style:family="paragraph" style:parent-style-name="Table_20_Paragraph">
      <style:paragraph-properties fo:margin-top="0.028in" fo:margin-bottom="0in" style:contextual-spacing="false"/>
      <style:text-properties style:font-name="Verdana" fo:font-size="6pt" style:font-size-asian="6pt"/>
    </style:style>
    <style:style style:name="P246" style:family="paragraph" style:parent-style-name="Table_20_Paragraph">
      <style:paragraph-properties fo:margin-left="0.0055in" fo:margin-right="0in" fo:margin-top="0.0008in" fo:margin-bottom="0in" style:contextual-spacing="false" fo:text-align="center" style:justify-single-word="false"/>
    </style:style>
    <style:style style:name="P247" style:family="paragraph" style:parent-style-name="Table_20_Paragraph">
      <style:paragraph-properties fo:margin-left="0.0055in" fo:margin-right="0.0008in" fo:margin-top="0.0008in" fo:margin-bottom="0in" style:contextual-spacing="false" fo:text-align="center" style:justify-single-word="false"/>
    </style:style>
    <style:style style:name="P248" style:family="paragraph" style:parent-style-name="Table_20_Paragraph">
      <style:paragraph-properties fo:margin-left="0.0043in" fo:margin-right="0.0008in" fo:margin-top="0.0008in" fo:margin-bottom="0in" style:contextual-spacing="false" fo:text-align="center" style:justify-single-word="false"/>
    </style:style>
    <style:style style:name="P249" style:family="paragraph" style:parent-style-name="Text_20_body">
      <style:paragraph-properties fo:margin-left="1.6252in" fo:margin-right="2.1138in" fo:margin-top="0.1173in" fo:margin-bottom="0in" style:contextual-spacing="false" fo:text-align="justify" style:justify-single-word="false" fo:text-indent="1.6563in" style:auto-text-indent="false"/>
    </style:style>
    <style:style style:name="P250" style:family="paragraph" style:parent-style-name="Standard">
      <style:paragraph-properties fo:margin-left="3.2819in" fo:margin-right="0in" fo:margin-top="0.1425in" fo:margin-bottom="0in" style:contextual-spacing="false" fo:text-align="left" style:justify-single-word="false" fo:text-indent="0in" style:auto-text-indent="false"/>
    </style:style>
    <style:style style:name="P251" style:family="paragraph" style:parent-style-name="Text_20_body">
      <style:paragraph-properties fo:margin-left="1.6252in" fo:margin-right="0in"/>
    </style:style>
    <style:style style:name="P252" style:family="paragraph" style:parent-style-name="Text_20_body">
      <style:paragraph-properties fo:margin-top="0.0689in" fo:margin-bottom="0in" style:contextual-spacing="false"/>
    </style:style>
    <style:style style:name="P253" style:family="paragraph" style:parent-style-name="Text_20_body">
      <style:paragraph-properties fo:margin-left="2.0602in" fo:margin-right="0in"/>
    </style:style>
    <style:style style:name="P254" style:family="paragraph" style:parent-style-name="Text_20_body">
      <style:paragraph-properties fo:margin-top="0.1429in" fo:margin-bottom="0in" style:contextual-spacing="false"/>
    </style:style>
    <style:style style:name="P255" style:family="paragraph" style:parent-style-name="Standard">
      <style:paragraph-properties fo:margin-left="2.3134in" fo:margin-right="2.2272in" fo:margin-top="0in" fo:margin-bottom="0in" style:contextual-spacing="false" fo:text-align="left" style:justify-single-word="false" fo:text-indent="0.398in" style:auto-text-indent="false"/>
    </style:style>
    <style:style style:name="P256" style:family="paragraph" style:parent-style-name="Text_20_body" style:master-page-name="Converted13">
      <style:paragraph-properties style:page-number="auto"/>
      <style:text-properties fo:font-weight="bold" style:font-weight-asian="bold"/>
    </style:style>
    <style:style style:name="P257" style:family="paragraph" style:parent-style-name="Text_20_body">
      <style:text-properties fo:font-weight="bold" style:font-weight-asian="bold"/>
    </style:style>
    <style:style style:name="P258" style:family="paragraph" style:parent-style-name="Text_20_body">
      <style:paragraph-properties fo:margin-top="0.0571in" fo:margin-bottom="0in" style:contextual-spacing="false"/>
      <style:text-properties fo:font-weight="bold" style:font-weight-asian="bold"/>
    </style:style>
    <style:style style:name="P259" style:family="paragraph" style:parent-style-name="Standard">
      <style:paragraph-properties fo:margin-left="1.5134in" fo:margin-right="0in" fo:margin-top="0in" fo:margin-bottom="0in" style:contextual-spacing="false" fo:text-align="left" style:justify-single-word="false" fo:text-indent="0in" style:auto-text-indent="false"/>
    </style:style>
    <style:style style:name="P260" style:family="paragraph" style:parent-style-name="Text_20_body">
      <style:paragraph-properties fo:margin-top="0.1193in" fo:margin-bottom="0in" style:contextual-spacing="false"/>
      <style:text-properties fo:font-size="10pt" fo:font-weight="bold" style:font-size-asian="10pt" style:font-weight-asian="bold"/>
    </style:style>
    <style:style style:name="P261" style:family="paragraph" style:parent-style-name="Table_20_Paragraph">
      <style:paragraph-properties fo:margin-left="0.0346in" fo:margin-right="0in" fo:line-height="0.1299in">
        <style:tab-stops>
          <style:tab-stop style:position="0.7362in"/>
        </style:tab-stops>
      </style:paragraph-properties>
    </style:style>
    <style:style style:name="P262" style:family="paragraph" style:parent-style-name="Table_20_Paragraph">
      <style:paragraph-properties fo:margin-left="0.0402in" fo:margin-right="0.0189in" fo:line-height="0.1299in" fo:text-align="center" style:justify-single-word="false"/>
    </style:style>
    <style:style style:name="P263" style:family="paragraph" style:parent-style-name="Table_20_Paragraph">
      <style:paragraph-properties fo:margin-left="0in" fo:margin-right="0.0327in" fo:line-height="0.1299in" fo:text-align="right" style:justify-single-word="false"/>
    </style:style>
    <style:style style:name="P264" style:family="paragraph" style:parent-style-name="Table_20_Paragraph">
      <style:paragraph-properties fo:margin-left="0.0346in" fo:margin-right="0in" fo:line-height="0.1299in">
        <style:tab-stops>
          <style:tab-stop style:position="0.7772in"/>
        </style:tab-stops>
      </style:paragraph-properties>
    </style:style>
    <style:style style:name="P265" style:family="paragraph" style:parent-style-name="Table_20_Paragraph">
      <style:paragraph-properties fo:margin-left="0.0217in" fo:margin-right="0.0402in" fo:line-height="0.1299in" fo:text-align="center" style:justify-single-word="false"/>
    </style:style>
    <style:style style:name="P266" style:family="paragraph" style:parent-style-name="Table_20_Paragraph">
      <style:paragraph-properties fo:margin-left="0in" fo:margin-right="0.0335in" fo:line-height="0.1299in" fo:text-align="right" style:justify-single-word="false"/>
    </style:style>
    <style:style style:name="P267" style:family="paragraph" style:parent-style-name="Table_20_Paragraph">
      <style:paragraph-properties fo:margin-left="0.0346in" fo:margin-right="0in" fo:line-height="0.1299in"/>
    </style:style>
    <style:style style:name="P268" style:family="paragraph" style:parent-style-name="Table_20_Paragraph">
      <style:text-properties style:font-name="Times New Roman" fo:font-size="7pt" style:font-size-asian="7pt"/>
    </style:style>
    <style:style style:name="P269" style:family="paragraph" style:parent-style-name="Text_20_body">
      <style:paragraph-properties fo:margin-top="0.0016in" fo:margin-bottom="0in" style:contextual-spacing="false"/>
      <style:text-properties fo:font-weight="bold" style:font-weight-asian="bold"/>
    </style:style>
    <style:style style:name="P270" style:family="paragraph" style:parent-style-name="Standard">
      <style:paragraph-properties fo:margin-left="3.1909in" fo:margin-right="0in" fo:margin-top="0in" fo:margin-bottom="0in" style:contextual-spacing="false" fo:text-align="justify" style:justify-single-word="false" fo:text-indent="0in" style:auto-text-indent="false"/>
    </style:style>
    <style:style style:name="P271" style:family="paragraph" style:parent-style-name="Text_20_body">
      <style:paragraph-properties fo:margin-left="3.1909in" fo:margin-right="2.1661in" fo:margin-top="0.0008in" fo:margin-bottom="0in" style:contextual-spacing="false" fo:text-align="justify" style:justify-single-word="false"/>
    </style:style>
    <style:style style:name="P272" style:family="paragraph" style:parent-style-name="Standard">
      <style:paragraph-properties fo:margin-left="0.1925in" fo:margin-right="1.0307in" fo:margin-top="0.0008in" fo:margin-bottom="0in" style:contextual-spacing="false" fo:text-align="center" style:justify-single-word="false" fo:text-indent="0in" style:auto-text-indent="false"/>
    </style:style>
    <style:style style:name="P273" style:family="paragraph" style:parent-style-name="Text_20_body">
      <style:paragraph-properties fo:margin-left="1.5134in" fo:margin-right="2.1654in" fo:text-align="justify" style:justify-single-word="false" fo:text-indent="1.6772in" style:auto-text-indent="false"/>
    </style:style>
    <style:style style:name="P274" style:family="paragraph" style:parent-style-name="Text_20_body">
      <style:paragraph-properties fo:margin-top="0.0035in" fo:margin-bottom="0in" style:contextual-spacing="false"/>
    </style:style>
    <style:style style:name="P275" style:family="paragraph" style:parent-style-name="Standard">
      <style:paragraph-properties fo:margin-left="3.1917in" fo:margin-right="0in" fo:margin-top="0in" fo:margin-bottom="0in" style:contextual-spacing="false" fo:text-align="left" style:justify-single-word="false" fo:text-indent="0in" style:auto-text-indent="false"/>
    </style:style>
    <style:style style:name="P276" style:family="paragraph" style:parent-style-name="Text_20_body">
      <style:paragraph-properties fo:margin-left="1.5138in" fo:margin-right="0in" fo:margin-top="0.0008in" fo:margin-bottom="0in" style:contextual-spacing="false"/>
    </style:style>
    <style:style style:name="P277" style:family="paragraph" style:parent-style-name="Text_20_body">
      <style:paragraph-properties fo:margin-left="0in" fo:margin-right="0.6535in" fo:text-align="center" style:justify-single-word="false"/>
    </style:style>
    <style:style style:name="P278" style:family="paragraph" style:parent-style-name="Text_20_body">
      <style:paragraph-properties fo:margin-top="0.0016in" fo:margin-bottom="0in" style:contextual-spacing="false"/>
    </style:style>
    <style:style style:name="P279" style:family="paragraph" style:parent-style-name="Standard">
      <style:paragraph-properties fo:margin-left="0in" fo:margin-right="0.652in" fo:margin-top="0in" fo:margin-bottom="0in" style:contextual-spacing="false" fo:text-align="center" style:justify-single-word="false" fo:text-indent="0in" style:auto-text-indent="false"/>
    </style:style>
    <style:style style:name="P280" style:family="paragraph" style:parent-style-name="Standard">
      <style:paragraph-properties fo:margin-left="0in" fo:margin-right="0.652in" fo:margin-top="0.0008in" fo:margin-bottom="0in" style:contextual-spacing="false" fo:text-align="center" style:justify-single-word="false" fo:text-indent="0in" style:auto-text-indent="false"/>
    </style:style>
    <style:style style:name="P281" style:family="paragraph" style:parent-style-name="Text_20_body" style:master-page-name="Converted14">
      <style:paragraph-properties style:page-number="auto"/>
      <style:text-properties fo:font-weight="bold" style:font-weight-asian="bold"/>
    </style:style>
    <style:style style:name="P282" style:family="paragraph" style:parent-style-name="Text_20_body">
      <style:paragraph-properties fo:margin-top="0.1307in" fo:margin-bottom="0in" style:contextual-spacing="false"/>
      <style:text-properties fo:font-weight="bold" style:font-weight-asian="bold"/>
    </style:style>
    <style:style style:name="P283" style:family="paragraph" style:parent-style-name="Standard">
      <style:paragraph-properties fo:margin-left="0in" fo:margin-right="0.152in" fo:margin-top="0in" fo:margin-bottom="0in" style:contextual-spacing="false" fo:text-align="center" style:justify-single-word="false" fo:text-indent="0in" style:auto-text-indent="false"/>
    </style:style>
    <style:style style:name="P284" style:family="paragraph" style:parent-style-name="Text_20_body">
      <style:paragraph-properties fo:margin-top="0.0602in" fo:margin-bottom="0in" style:contextual-spacing="false"/>
      <style:text-properties style:font-name="Arial" fo:font-size="10pt" fo:font-weight="bold" style:font-size-asian="10pt" style:font-weight-asian="bold"/>
    </style:style>
    <style:style style:name="P285" style:family="paragraph" style:parent-style-name="Table_20_Paragraph">
      <style:paragraph-properties fo:margin-left="0.0165in" fo:margin-right="0.0354in" fo:margin-top="0.0335in" fo:margin-bottom="0in" style:contextual-spacing="false" fo:text-align="center" style:justify-single-word="false"/>
    </style:style>
    <style:style style:name="P286" style:family="paragraph" style:parent-style-name="Table_20_Paragraph">
      <style:paragraph-properties fo:margin-left="0.0236in" fo:margin-right="0.0366in" fo:margin-top="0.0335in" fo:margin-bottom="0in" style:contextual-spacing="false" fo:text-align="center" style:justify-single-word="false"/>
    </style:style>
    <style:style style:name="P287" style:family="paragraph" style:parent-style-name="Table_20_Paragraph">
      <style:paragraph-properties fo:margin-left="0.0228in" fo:margin-right="0.0063in" fo:margin-top="0.0335in" fo:margin-bottom="0in" style:contextual-spacing="false" fo:text-align="center" style:justify-single-word="false"/>
    </style:style>
    <style:style style:name="P288" style:family="paragraph" style:parent-style-name="Table_20_Paragraph">
      <style:paragraph-properties fo:margin-left="0.2984in" fo:margin-right="0in" fo:margin-top="0.0335in" fo:margin-bottom="0in" style:contextual-spacing="false"/>
    </style:style>
    <style:style style:name="P289" style:family="paragraph" style:parent-style-name="Table_20_Paragraph">
      <style:paragraph-properties fo:margin-left="0.0283in" fo:margin-right="0.0291in" fo:margin-top="0.0335in" fo:margin-bottom="0in" style:contextual-spacing="false" fo:text-align="center" style:justify-single-word="false"/>
    </style:style>
    <style:style style:name="P290" style:family="paragraph" style:parent-style-name="Table_20_Paragraph">
      <style:paragraph-properties fo:margin-left="0.0307in" fo:margin-right="0.0189in" fo:margin-top="0.0563in" fo:margin-bottom="0in" style:contextual-spacing="false" fo:text-align="center" style:justify-single-word="false"/>
    </style:style>
    <style:style style:name="P291" style:family="paragraph" style:parent-style-name="Table_20_Paragraph">
      <style:paragraph-properties fo:margin-left="0.0256in" fo:margin-right="0.0134in" fo:margin-top="0.0563in" fo:margin-bottom="0in" style:contextual-spacing="false" fo:text-align="center" style:justify-single-word="false"/>
    </style:style>
    <style:style style:name="P292" style:family="paragraph" style:parent-style-name="Table_20_Paragraph">
      <style:paragraph-properties fo:margin-left="0.0228in" fo:margin-right="0.0063in" fo:margin-top="0.0563in" fo:margin-bottom="0in" style:contextual-spacing="false" fo:text-align="center" style:justify-single-word="false"/>
    </style:style>
    <style:style style:name="P293" style:family="paragraph" style:parent-style-name="Table_20_Paragraph">
      <style:paragraph-properties fo:margin-left="0.0736in" fo:margin-right="0in" fo:margin-top="0.0126in" fo:margin-bottom="0in" style:contextual-spacing="false" fo:line-height="109%" fo:text-indent="0.0272in" style:auto-text-indent="false"/>
    </style:style>
    <style:style style:name="P294" style:family="paragraph" style:parent-style-name="Table_20_Paragraph">
      <style:paragraph-properties fo:margin-left="0.0681in" fo:margin-right="0in" fo:margin-top="0.0161in" fo:margin-bottom="0in" style:contextual-spacing="false"/>
    </style:style>
    <style:style style:name="P295" style:family="paragraph" style:parent-style-name="Table_20_Paragraph">
      <style:paragraph-properties fo:margin-left="0.0681in" fo:margin-right="0in" fo:margin-top="0.0035in" fo:margin-bottom="0in" style:contextual-spacing="false"/>
    </style:style>
    <style:style style:name="P296" style:family="paragraph" style:parent-style-name="Table_20_Paragraph">
      <style:paragraph-properties fo:margin-left="0.172in" fo:margin-right="0in" fo:margin-top="0.0161in" fo:margin-bottom="0in" style:contextual-spacing="false"/>
    </style:style>
    <style:style style:name="P297" style:family="paragraph" style:parent-style-name="Table_20_Paragraph">
      <style:paragraph-properties fo:margin-left="0.172in" fo:margin-right="0in" fo:margin-top="0.0035in" fo:margin-bottom="0in" style:contextual-spacing="false"/>
    </style:style>
    <style:style style:name="P298" style:family="paragraph" style:parent-style-name="Table_20_Paragraph">
      <style:paragraph-properties fo:margin-left="0.0327in" fo:margin-right="0.0189in" fo:margin-top="0.0339in" fo:margin-bottom="0in" style:contextual-spacing="false" fo:text-align="center" style:justify-single-word="false"/>
    </style:style>
    <style:style style:name="P299" style:family="paragraph" style:parent-style-name="Table_20_Paragraph">
      <style:paragraph-properties fo:margin-left="0.0311in" fo:margin-right="0.0134in" fo:margin-top="0.0339in" fo:margin-bottom="0in" style:contextual-spacing="false" fo:text-align="center" style:justify-single-word="false"/>
    </style:style>
    <style:style style:name="P300" style:family="paragraph" style:parent-style-name="Table_20_Paragraph">
      <style:paragraph-properties fo:margin-left="0.0228in" fo:margin-right="0in" fo:margin-top="0.0339in" fo:margin-bottom="0in" style:contextual-spacing="false" fo:text-align="center" style:justify-single-word="false"/>
    </style:style>
    <style:style style:name="P301" style:family="paragraph" style:parent-style-name="Table_20_Paragraph">
      <style:paragraph-properties fo:margin-left="0.0252in" fo:margin-right="0.0008in" fo:margin-top="0.0339in" fo:margin-bottom="0in" style:contextual-spacing="false" fo:text-align="center" style:justify-single-word="false"/>
    </style:style>
    <style:style style:name="P302" style:family="paragraph" style:parent-style-name="Table_20_Paragraph">
      <style:paragraph-properties fo:margin-left="0.028in" fo:margin-right="0.0035in" fo:margin-top="0.0339in" fo:margin-bottom="0in" style:contextual-spacing="false" fo:text-align="center" style:justify-single-word="false"/>
    </style:style>
    <style:style style:name="P303" style:family="paragraph" style:parent-style-name="Table_20_Paragraph">
      <style:paragraph-properties fo:margin-left="0.0492in" fo:margin-right="0.0209in" fo:margin-top="0.0339in" fo:margin-bottom="0in" style:contextual-spacing="false" fo:text-align="center" style:justify-single-word="false"/>
    </style:style>
    <style:style style:name="P304" style:family="paragraph" style:parent-style-name="Table_20_Paragraph">
      <style:paragraph-properties fo:margin-left="0.0327in" fo:margin-right="0.0189in" fo:margin-top="0.0547in" fo:margin-bottom="0in" style:contextual-spacing="false" fo:text-align="center" style:justify-single-word="false"/>
    </style:style>
    <style:style style:name="P305" style:family="paragraph" style:parent-style-name="Table_20_Paragraph">
      <style:paragraph-properties fo:margin-left="0.3339in" fo:margin-right="0.1665in" fo:margin-top="0.0154in" fo:margin-bottom="0in" style:contextual-spacing="false" fo:line-height="104%" fo:text-indent="-0.1173in" style:auto-text-indent="false"/>
    </style:style>
    <style:style style:name="P306" style:family="paragraph" style:parent-style-name="Table_20_Paragraph">
      <style:paragraph-properties fo:margin-left="0.0228in" fo:margin-right="0.0016in" fo:margin-top="0.0547in" fo:margin-bottom="0in" style:contextual-spacing="false" fo:text-align="center" style:justify-single-word="false"/>
    </style:style>
    <style:style style:name="P307" style:family="paragraph" style:parent-style-name="Table_20_Paragraph">
      <style:paragraph-properties fo:margin-left="0.0252in" fo:margin-right="0in" fo:margin-top="0.0583in" fo:margin-bottom="0in" style:contextual-spacing="false" fo:text-align="center" style:justify-single-word="false"/>
    </style:style>
    <style:style style:name="P308" style:family="paragraph" style:parent-style-name="Table_20_Paragraph">
      <style:paragraph-properties fo:margin-left="0.028in" fo:margin-right="0.0035in" fo:margin-top="0.0583in" fo:margin-bottom="0in" style:contextual-spacing="false" fo:text-align="center" style:justify-single-word="false"/>
    </style:style>
    <style:style style:name="P309" style:family="paragraph" style:parent-style-name="Table_20_Paragraph">
      <style:paragraph-properties fo:margin-left="0.0492in" fo:margin-right="0.0209in" fo:margin-top="0.0583in" fo:margin-bottom="0in" style:contextual-spacing="false" fo:text-align="center" style:justify-single-word="false"/>
    </style:style>
    <style:style style:name="P310" style:family="paragraph" style:parent-style-name="Table_20_Paragraph">
      <style:paragraph-properties fo:margin-left="0.4098in" fo:margin-right="0.1839in" fo:margin-top="0.0126in" fo:margin-bottom="0in" style:contextual-spacing="false" fo:line-height="109%" fo:text-indent="-0.1256in" style:auto-text-indent="false"/>
    </style:style>
    <style:style style:name="P311" style:family="paragraph" style:parent-style-name="Table_20_Paragraph">
      <style:paragraph-properties fo:margin-left="0.0319in" fo:margin-right="0.0134in" fo:margin-top="0.0563in" fo:margin-bottom="0in" style:contextual-spacing="false" fo:text-align="center" style:justify-single-word="false"/>
    </style:style>
    <style:style style:name="P312" style:family="paragraph" style:parent-style-name="Table_20_Paragraph">
      <style:paragraph-properties fo:margin-left="0.0228in" fo:margin-right="0in" fo:margin-top="0.0563in" fo:margin-bottom="0in" style:contextual-spacing="false" fo:text-align="center" style:justify-single-word="false"/>
    </style:style>
    <style:style style:name="P313" style:family="paragraph" style:parent-style-name="Table_20_Paragraph">
      <style:paragraph-properties fo:margin-left="0.1008in" fo:margin-right="0in" fo:margin-top="0.0126in" fo:margin-bottom="0in" style:contextual-spacing="false"/>
    </style:style>
    <style:style style:name="P314" style:family="paragraph" style:parent-style-name="Table_20_Paragraph">
      <style:paragraph-properties fo:margin-left="0.0736in" fo:margin-right="0in" fo:margin-top="0.0071in" fo:margin-bottom="0in" style:contextual-spacing="false"/>
    </style:style>
    <style:style style:name="P315" style:family="paragraph" style:parent-style-name="Table_20_Paragraph">
      <style:paragraph-properties fo:margin-left="0.0299in" fo:margin-right="0.0189in" fo:margin-top="0.0354in" fo:margin-bottom="0in" style:contextual-spacing="false" fo:text-align="center" style:justify-single-word="false"/>
    </style:style>
    <style:style style:name="P316" style:family="paragraph" style:parent-style-name="Table_20_Paragraph">
      <style:paragraph-properties fo:margin-left="0.0307in" fo:margin-right="0.0134in" fo:margin-top="0.0354in" fo:margin-bottom="0in" style:contextual-spacing="false" fo:text-align="center" style:justify-single-word="false"/>
    </style:style>
    <style:style style:name="P317" style:family="paragraph" style:parent-style-name="Table_20_Paragraph">
      <style:paragraph-properties fo:margin-left="0.0228in" fo:margin-right="0in" fo:margin-top="0.0354in" fo:margin-bottom="0in" style:contextual-spacing="false" fo:text-align="center" style:justify-single-word="false"/>
    </style:style>
    <style:style style:name="P318" style:family="paragraph" style:parent-style-name="Table_20_Paragraph">
      <style:paragraph-properties fo:margin-left="0.0252in" fo:margin-right="0.0165in" fo:margin-top="0.0354in" fo:margin-bottom="0in" style:contextual-spacing="false" fo:text-align="center" style:justify-single-word="false"/>
    </style:style>
    <style:style style:name="P319" style:family="paragraph" style:parent-style-name="Table_20_Paragraph">
      <style:paragraph-properties fo:margin-left="0.028in" fo:margin-right="0.0035in" fo:margin-top="0.0382in" fo:margin-bottom="0in" style:contextual-spacing="false" fo:text-align="center" style:justify-single-word="false"/>
    </style:style>
    <style:style style:name="P320" style:family="paragraph" style:parent-style-name="Table_20_Paragraph">
      <style:paragraph-properties fo:margin-left="0.0492in" fo:margin-right="0.0209in" fo:margin-top="0.0382in" fo:margin-bottom="0in" style:contextual-spacing="false" fo:text-align="center" style:justify-single-word="false"/>
    </style:style>
    <style:style style:name="P321" style:family="paragraph" style:parent-style-name="Table_20_Paragraph">
      <style:paragraph-properties fo:margin-left="0.0311in" fo:margin-right="0.0189in" fo:margin-top="0.0583in" fo:margin-bottom="0in" style:contextual-spacing="false" fo:text-align="center" style:justify-single-word="false"/>
    </style:style>
    <style:style style:name="P322" style:family="paragraph" style:parent-style-name="Table_20_Paragraph">
      <style:paragraph-properties fo:margin-left="0.0307in" fo:margin-right="0.0134in" fo:margin-top="0.0583in" fo:margin-bottom="0in" style:contextual-spacing="false" fo:text-align="center" style:justify-single-word="false"/>
    </style:style>
    <style:style style:name="P323" style:family="paragraph" style:parent-style-name="Table_20_Paragraph">
      <style:paragraph-properties fo:margin-left="0.0228in" fo:margin-right="0in" fo:margin-top="0.0583in" fo:margin-bottom="0in" style:contextual-spacing="false" fo:text-align="center" style:justify-single-word="false"/>
    </style:style>
    <style:style style:name="P324" style:family="paragraph" style:parent-style-name="Table_20_Paragraph">
      <style:paragraph-properties fo:margin-left="0.1008in" fo:margin-right="0in" fo:margin-top="0.0146in" fo:margin-bottom="0in" style:contextual-spacing="false"/>
    </style:style>
    <style:style style:name="P325" style:family="paragraph" style:parent-style-name="Table_20_Paragraph">
      <style:paragraph-properties fo:margin-left="0.1008in" fo:margin-right="0in" fo:margin-top="0.0071in" fo:margin-bottom="0in" style:contextual-spacing="false"/>
    </style:style>
    <style:style style:name="P326" style:family="paragraph" style:parent-style-name="Table_20_Paragraph">
      <style:paragraph-properties fo:margin-left="0.0681in" fo:margin-right="0in" fo:margin-top="0.0181in" fo:margin-bottom="0in" style:contextual-spacing="false"/>
    </style:style>
    <style:style style:name="P327" style:family="paragraph" style:parent-style-name="Table_20_Paragraph">
      <style:paragraph-properties fo:margin-left="0.172in" fo:margin-right="0in" fo:margin-top="0.0146in" fo:margin-bottom="0in" style:contextual-spacing="false"/>
    </style:style>
    <style:style style:name="P328" style:family="paragraph" style:parent-style-name="Table_20_Paragraph">
      <style:paragraph-properties fo:margin-left="0.172in" fo:margin-right="0in" fo:margin-top="0.0071in" fo:margin-bottom="0in" style:contextual-spacing="false"/>
    </style:style>
    <style:style style:name="P329" style:family="paragraph" style:parent-style-name="Table_20_Paragraph">
      <style:paragraph-properties fo:margin-left="0.0319in" fo:margin-right="0.0189in" fo:margin-top="0.0362in" fo:margin-bottom="0in" style:contextual-spacing="false" fo:text-align="center" style:justify-single-word="false"/>
    </style:style>
    <style:style style:name="P330" style:family="paragraph" style:parent-style-name="Table_20_Paragraph">
      <style:paragraph-properties fo:margin-left="0.0346in" fo:margin-right="0.0134in" fo:margin-top="0.0362in" fo:margin-bottom="0in" style:contextual-spacing="false" fo:text-align="center" style:justify-single-word="false"/>
    </style:style>
    <style:style style:name="P331" style:family="paragraph" style:parent-style-name="Table_20_Paragraph">
      <style:paragraph-properties fo:margin-left="0.0228in" fo:margin-right="0in" fo:margin-top="0.0362in" fo:margin-bottom="0in" style:contextual-spacing="false" fo:text-align="center" style:justify-single-word="false"/>
    </style:style>
    <style:style style:name="P332" style:family="paragraph" style:parent-style-name="Table_20_Paragraph">
      <style:paragraph-properties fo:margin-left="0.0756in" fo:margin-right="0in" fo:margin-top="0.0362in" fo:margin-bottom="0in" style:contextual-spacing="false"/>
    </style:style>
    <style:style style:name="P333" style:family="paragraph" style:parent-style-name="Table_20_Paragraph">
      <style:paragraph-properties fo:margin-left="0.028in" fo:margin-right="0.0035in" fo:margin-top="0.0362in" fo:margin-bottom="0in" style:contextual-spacing="false" fo:text-align="center" style:justify-single-word="false"/>
    </style:style>
    <style:style style:name="P334" style:family="paragraph" style:parent-style-name="Table_20_Paragraph">
      <style:paragraph-properties fo:margin-left="0.0492in" fo:margin-right="0.0209in" fo:margin-top="0.0362in" fo:margin-bottom="0in" style:contextual-spacing="false" fo:text-align="center" style:justify-single-word="false"/>
    </style:style>
    <style:style style:name="P335" style:family="paragraph" style:parent-style-name="Table_20_Paragraph">
      <style:paragraph-properties fo:margin-left="0.0291in" fo:margin-right="0.0189in" fo:margin-top="0.0366in" fo:margin-bottom="0in" style:contextual-spacing="false" fo:text-align="center" style:justify-single-word="false"/>
    </style:style>
    <style:style style:name="P336" style:family="paragraph" style:parent-style-name="Table_20_Paragraph">
      <style:paragraph-properties fo:margin-left="0.0236in" fo:margin-right="0.0272in" fo:margin-top="0.0366in" fo:margin-bottom="0in" style:contextual-spacing="false" fo:text-align="center" style:justify-single-word="false"/>
    </style:style>
    <style:style style:name="P337" style:family="paragraph" style:parent-style-name="Table_20_Paragraph">
      <style:paragraph-properties fo:margin-left="0.0228in" fo:margin-right="0in" fo:margin-top="0.0366in" fo:margin-bottom="0in" style:contextual-spacing="false" fo:text-align="center" style:justify-single-word="false"/>
    </style:style>
    <style:style style:name="P338" style:family="paragraph" style:parent-style-name="Table_20_Paragraph">
      <style:paragraph-properties fo:margin-left="0.0756in" fo:margin-right="0in" fo:margin-top="0.0366in" fo:margin-bottom="0in" style:contextual-spacing="false"/>
    </style:style>
    <style:style style:name="P339" style:family="paragraph" style:parent-style-name="Table_20_Paragraph">
      <style:paragraph-properties fo:margin-left="0.028in" fo:margin-right="0.0008in" fo:margin-top="0.0366in" fo:margin-bottom="0in" style:contextual-spacing="false" fo:text-align="center" style:justify-single-word="false"/>
    </style:style>
    <style:style style:name="P340" style:family="paragraph" style:parent-style-name="Table_20_Paragraph">
      <style:paragraph-properties fo:margin-left="0.0492in" fo:margin-right="0.0209in" fo:margin-top="0.0366in" fo:margin-bottom="0in" style:contextual-spacing="false" fo:text-align="center" style:justify-single-word="false"/>
    </style:style>
    <style:style style:name="P341" style:family="paragraph" style:parent-style-name="Table_20_Paragraph">
      <style:paragraph-properties fo:margin-left="0.0319in" fo:margin-right="0.0189in" fo:margin-top="0.0354in" fo:margin-bottom="0in" style:contextual-spacing="false" fo:text-align="center" style:justify-single-word="false"/>
    </style:style>
    <style:style style:name="P342" style:family="paragraph" style:parent-style-name="Table_20_Paragraph">
      <style:paragraph-properties fo:margin-left="0.0335in" fo:margin-right="0.0134in" fo:margin-top="0.0354in" fo:margin-bottom="0in" style:contextual-spacing="false" fo:text-align="center" style:justify-single-word="false"/>
    </style:style>
    <style:style style:name="P343" style:family="paragraph" style:parent-style-name="Table_20_Paragraph">
      <style:paragraph-properties fo:margin-left="0.0252in" fo:margin-right="0in" fo:margin-top="0.0354in" fo:margin-bottom="0in" style:contextual-spacing="false" fo:text-align="center" style:justify-single-word="false"/>
    </style:style>
    <style:style style:name="P344" style:family="paragraph" style:parent-style-name="Table_20_Paragraph">
      <style:paragraph-properties fo:margin-left="0.028in" fo:margin-right="0.0035in" fo:margin-top="0.0354in" fo:margin-bottom="0in" style:contextual-spacing="false" fo:text-align="center" style:justify-single-word="false"/>
    </style:style>
    <style:style style:name="P345" style:family="paragraph" style:parent-style-name="Table_20_Paragraph">
      <style:paragraph-properties fo:margin-left="0.0492in" fo:margin-right="0.0209in" fo:margin-top="0.0354in" fo:margin-bottom="0in" style:contextual-spacing="false" fo:text-align="center" style:justify-single-word="false"/>
    </style:style>
    <style:style style:name="P346" style:family="paragraph" style:parent-style-name="Table_20_Paragraph">
      <style:paragraph-properties fo:margin-left="0.528in" fo:margin-right="0.2165in" fo:margin-top="0.0165in" fo:margin-bottom="0in" style:contextual-spacing="false" fo:line-height="104%" fo:text-indent="-0.2972in" style:auto-text-indent="false"/>
    </style:style>
    <style:style style:name="P347" style:family="paragraph" style:parent-style-name="Table_20_Paragraph">
      <style:paragraph-properties fo:margin-left="0.0307in" fo:margin-right="0.0134in" fo:margin-top="0.0571in" fo:margin-bottom="0in" style:contextual-spacing="false" fo:text-align="center" style:justify-single-word="false"/>
    </style:style>
    <style:style style:name="P348" style:family="paragraph" style:parent-style-name="Table_20_Paragraph">
      <style:paragraph-properties fo:margin-left="0.0228in" fo:margin-right="0in" fo:margin-top="0.0571in" fo:margin-bottom="0in" style:contextual-spacing="false" fo:text-align="center" style:justify-single-word="false"/>
    </style:style>
    <style:style style:name="P349" style:family="paragraph" style:parent-style-name="Table_20_Paragraph">
      <style:paragraph-properties fo:margin-left="0.0252in" fo:margin-right="0.0165in" fo:margin-top="0.0598in" fo:margin-bottom="0in" style:contextual-spacing="false" fo:text-align="center" style:justify-single-word="false"/>
    </style:style>
    <style:style style:name="P350" style:family="paragraph" style:parent-style-name="Table_20_Paragraph">
      <style:paragraph-properties fo:margin-left="0.028in" fo:margin-right="0.0008in" fo:margin-top="0.0598in" fo:margin-bottom="0in" style:contextual-spacing="false" fo:text-align="center" style:justify-single-word="false"/>
    </style:style>
    <style:style style:name="P351" style:family="paragraph" style:parent-style-name="Table_20_Paragraph">
      <style:paragraph-properties fo:margin-left="0.0492in" fo:margin-right="0.0209in" fo:margin-top="0.0598in" fo:margin-bottom="0in" style:contextual-spacing="false" fo:text-align="center" style:justify-single-word="false"/>
    </style:style>
    <style:style style:name="P352" style:family="paragraph" style:parent-style-name="Table_20_Paragraph">
      <style:paragraph-properties fo:margin-left="0.4445in" fo:margin-right="0.1839in" fo:margin-top="0.0146in" fo:margin-bottom="0in" style:contextual-spacing="false" fo:line-height="109%" fo:text-indent="-0.2071in" style:auto-text-indent="false"/>
    </style:style>
    <style:style style:name="P353" style:family="paragraph" style:parent-style-name="Table_20_Paragraph">
      <style:paragraph-properties fo:margin-left="0.2374in" fo:margin-right="0.1665in" fo:margin-top="0.0146in" fo:margin-bottom="0in" style:contextual-spacing="false" fo:line-height="109%" fo:text-indent="-0.0173in" style:auto-text-indent="false"/>
    </style:style>
    <style:style style:name="P354" style:family="paragraph" style:parent-style-name="Table_20_Paragraph">
      <style:paragraph-properties fo:margin-left="0.0228in" fo:margin-right="0.002in" fo:margin-top="0.0575in" fo:margin-bottom="0in" style:contextual-spacing="false" fo:text-align="center" style:justify-single-word="false"/>
    </style:style>
    <style:style style:name="P355" style:family="paragraph" style:parent-style-name="Table_20_Paragraph">
      <style:paragraph-properties fo:margin-left="0.0252in" fo:margin-right="0.0138in" fo:margin-top="0.0575in" fo:margin-bottom="0in" style:contextual-spacing="false" fo:text-align="center" style:justify-single-word="false"/>
    </style:style>
    <style:style style:name="P356" style:family="paragraph" style:parent-style-name="Table_20_Paragraph">
      <style:paragraph-properties fo:margin-left="0.028in" fo:margin-right="0.0035in" fo:margin-top="0.061in" fo:margin-bottom="0in" style:contextual-spacing="false" fo:text-align="center" style:justify-single-word="false"/>
    </style:style>
    <style:style style:name="P357" style:family="paragraph" style:parent-style-name="Table_20_Paragraph">
      <style:paragraph-properties fo:margin-left="0.0492in" fo:margin-right="0.0209in" fo:margin-top="0.0575in" fo:margin-bottom="0in" style:contextual-spacing="false" fo:text-align="center" style:justify-single-word="false"/>
    </style:style>
    <style:style style:name="P358" style:family="paragraph" style:parent-style-name="Table_20_Paragraph">
      <style:paragraph-properties fo:margin-left="0.0354in" fo:margin-right="0.0189in" fo:margin-top="0.0366in" fo:margin-bottom="0in" style:contextual-spacing="false" fo:text-align="center" style:justify-single-word="false"/>
    </style:style>
    <style:style style:name="P359" style:family="paragraph" style:parent-style-name="Table_20_Paragraph">
      <style:paragraph-properties fo:margin-left="0.0366in" fo:margin-right="0.0134in" fo:margin-top="0.0366in" fo:margin-bottom="0in" style:contextual-spacing="false" fo:text-align="center" style:justify-single-word="false"/>
    </style:style>
    <style:style style:name="P360" style:family="paragraph" style:parent-style-name="Table_20_Paragraph">
      <style:paragraph-properties fo:margin-left="0.0252in" fo:margin-right="0in" fo:margin-top="0.0366in" fo:margin-bottom="0in" style:contextual-spacing="false" fo:text-align="center" style:justify-single-word="false"/>
    </style:style>
    <style:style style:name="P361" style:family="paragraph" style:parent-style-name="Table_20_Paragraph">
      <style:paragraph-properties fo:margin-left="0.028in" fo:margin-right="0.0035in" fo:margin-top="0.0402in" fo:margin-bottom="0in" style:contextual-spacing="false" fo:text-align="center" style:justify-single-word="false"/>
    </style:style>
    <style:style style:name="P362" style:family="paragraph" style:parent-style-name="Table_20_Paragraph">
      <style:paragraph-properties fo:margin-left="0.0346in" fo:margin-right="0.0189in" fo:margin-top="0.0366in" fo:margin-bottom="0in" style:contextual-spacing="false" fo:text-align="center" style:justify-single-word="false"/>
    </style:style>
    <style:style style:name="P363" style:family="paragraph" style:parent-style-name="Table_20_Paragraph">
      <style:paragraph-properties fo:margin-left="0.0252in" fo:margin-right="0.0165in" fo:margin-top="0.0366in" fo:margin-bottom="0in" style:contextual-spacing="false" fo:text-align="center" style:justify-single-word="false"/>
    </style:style>
    <style:style style:name="P364" style:family="paragraph" style:parent-style-name="Table_20_Paragraph">
      <style:paragraph-properties fo:margin-left="0.028in" fo:margin-right="0.0035in" fo:margin-top="0.0366in" fo:margin-bottom="0in" style:contextual-spacing="false" fo:text-align="center" style:justify-single-word="false"/>
    </style:style>
    <style:style style:name="P365" style:family="paragraph" style:parent-style-name="Table_20_Paragraph">
      <style:paragraph-properties fo:margin-left="0.5646in" fo:margin-right="0.1839in" fo:margin-top="0.0165in" fo:margin-bottom="0in" style:contextual-spacing="false" fo:line-height="104%" fo:text-indent="-0.2972in" style:auto-text-indent="false"/>
    </style:style>
    <style:style style:name="P366" style:family="paragraph" style:parent-style-name="Table_20_Paragraph">
      <style:paragraph-properties fo:margin-left="0.0366in" fo:margin-right="0.0134in" fo:margin-top="0.0598in" fo:margin-bottom="0in" style:contextual-spacing="false" fo:text-align="center" style:justify-single-word="false"/>
    </style:style>
    <style:style style:name="P367" style:family="paragraph" style:parent-style-name="Table_20_Paragraph">
      <style:paragraph-properties fo:margin-left="0.0228in" fo:margin-right="0in" fo:margin-top="0.0598in" fo:margin-bottom="0in" style:contextual-spacing="false" fo:text-align="center" style:justify-single-word="false"/>
    </style:style>
    <style:style style:name="P368" style:family="paragraph" style:parent-style-name="Table_20_Paragraph">
      <style:paragraph-properties fo:margin-left="0.0252in" fo:margin-right="0in" fo:margin-top="0.0598in" fo:margin-bottom="0in" style:contextual-spacing="false" fo:text-align="center" style:justify-single-word="false"/>
    </style:style>
    <style:style style:name="P369" style:family="paragraph" style:parent-style-name="Table_20_Paragraph">
      <style:paragraph-properties fo:margin-left="0.028in" fo:margin-right="0.0035in" fo:margin-top="0.0598in" fo:margin-bottom="0in" style:contextual-spacing="false" fo:text-align="center" style:justify-single-word="false"/>
    </style:style>
    <style:style style:name="P370" style:family="paragraph" style:parent-style-name="Table_20_Paragraph">
      <style:paragraph-properties fo:margin-left="0.0319in" fo:margin-right="0.0189in" fo:margin-top="0.039in" fo:margin-bottom="0in" style:contextual-spacing="false" fo:text-align="center" style:justify-single-word="false"/>
    </style:style>
    <style:style style:name="P371" style:family="paragraph" style:parent-style-name="Table_20_Paragraph">
      <style:paragraph-properties fo:margin-left="0.0366in" fo:margin-right="0.0134in" fo:margin-top="0.039in" fo:margin-bottom="0in" style:contextual-spacing="false" fo:text-align="center" style:justify-single-word="false"/>
    </style:style>
    <style:style style:name="P372" style:family="paragraph" style:parent-style-name="Table_20_Paragraph">
      <style:paragraph-properties fo:margin-left="0.0228in" fo:margin-right="0in" fo:margin-top="0.039in" fo:margin-bottom="0in" style:contextual-spacing="false" fo:text-align="center" style:justify-single-word="false"/>
    </style:style>
    <style:style style:name="P373" style:family="paragraph" style:parent-style-name="Table_20_Paragraph">
      <style:paragraph-properties fo:margin-left="0.0252in" fo:margin-right="0in" fo:margin-top="0.039in" fo:margin-bottom="0in" style:contextual-spacing="false" fo:text-align="center" style:justify-single-word="false"/>
    </style:style>
    <style:style style:name="P374" style:family="paragraph" style:parent-style-name="Table_20_Paragraph">
      <style:paragraph-properties fo:margin-left="0.028in" fo:margin-right="0.0035in" fo:margin-top="0.039in" fo:margin-bottom="0in" style:contextual-spacing="false" fo:text-align="center" style:justify-single-word="false"/>
    </style:style>
    <style:style style:name="P375" style:family="paragraph" style:parent-style-name="Table_20_Paragraph">
      <style:paragraph-properties fo:margin-left="0.0492in" fo:margin-right="0.0209in" fo:margin-top="0.039in" fo:margin-bottom="0in" style:contextual-spacing="false" fo:text-align="center" style:justify-single-word="false"/>
    </style:style>
    <style:style style:name="P376" style:family="paragraph" style:parent-style-name="Table_20_Paragraph">
      <style:paragraph-properties fo:margin-left="0.0346in" fo:margin-right="0.0189in" fo:margin-top="0.0575in" fo:margin-bottom="0in" style:contextual-spacing="false" fo:text-align="center" style:justify-single-word="false"/>
    </style:style>
    <style:style style:name="P377" style:family="paragraph" style:parent-style-name="Table_20_Paragraph">
      <style:paragraph-properties fo:margin-left="0.2047in" fo:margin-right="0.1665in" fo:margin-top="0.0173in" fo:margin-bottom="0in" style:contextual-spacing="false" fo:line-height="104%" fo:text-indent="-0.0181in" style:auto-text-indent="false"/>
    </style:style>
    <style:style style:name="P378" style:family="paragraph" style:parent-style-name="Table_20_Paragraph">
      <style:paragraph-properties fo:margin-left="0.0228in" fo:margin-right="0.0016in" fo:margin-top="0.0575in" fo:margin-bottom="0in" style:contextual-spacing="false" fo:text-align="center" style:justify-single-word="false"/>
    </style:style>
    <style:style style:name="P379" style:family="paragraph" style:parent-style-name="Table_20_Paragraph">
      <style:paragraph-properties fo:margin-left="0.0252in" fo:margin-right="0in" fo:margin-top="0.0575in" fo:margin-bottom="0in" style:contextual-spacing="false" fo:text-align="center" style:justify-single-word="false"/>
    </style:style>
    <style:style style:name="P380" style:family="paragraph" style:parent-style-name="Table_20_Paragraph">
      <style:paragraph-properties fo:margin-left="0.028in" fo:margin-right="0in" fo:margin-top="0.0602in" fo:margin-bottom="0in" style:contextual-spacing="false" fo:text-align="center" style:justify-single-word="false"/>
    </style:style>
    <style:style style:name="P381" style:family="paragraph" style:parent-style-name="Table_20_Paragraph">
      <style:paragraph-properties fo:margin-left="0.0492in" fo:margin-right="0.0209in" fo:margin-top="0.0602in" fo:margin-bottom="0in" style:contextual-spacing="false" fo:text-align="center" style:justify-single-word="false"/>
    </style:style>
    <style:style style:name="P382" style:family="paragraph" style:parent-style-name="Table_20_Paragraph">
      <style:paragraph-properties fo:margin-left="0.4in" fo:margin-right="0.1839in" fo:margin-top="0.0193in" fo:margin-bottom="0in" style:contextual-spacing="false" fo:line-height="104%" fo:text-indent="-0.1291in" style:auto-text-indent="false"/>
    </style:style>
    <style:style style:name="P383" style:family="paragraph" style:parent-style-name="Table_20_Paragraph">
      <style:paragraph-properties fo:margin-left="0.0272in" fo:margin-right="0.0134in" fo:margin-top="0.0598in" fo:margin-bottom="0in" style:contextual-spacing="false" fo:text-align="center" style:justify-single-word="false"/>
    </style:style>
    <style:style style:name="P384" style:family="paragraph" style:parent-style-name="Table_20_Paragraph">
      <style:paragraph-properties fo:margin-left="0.1008in" fo:margin-right="0in" fo:margin-top="0.0193in" fo:margin-bottom="0in" style:contextual-spacing="false"/>
    </style:style>
    <style:style style:name="P385" style:family="paragraph" style:parent-style-name="Table_20_Paragraph">
      <style:paragraph-properties fo:margin-left="0.0736in" fo:margin-right="0in" fo:margin-top="0.0035in" fo:margin-bottom="0in" style:contextual-spacing="false"/>
    </style:style>
    <style:style style:name="P386" style:family="paragraph" style:parent-style-name="Table_20_Paragraph">
      <style:paragraph-properties fo:margin-left="0.0681in" fo:margin-right="0in" fo:margin-top="0.0193in" fo:margin-bottom="0in" style:contextual-spacing="false"/>
    </style:style>
    <style:style style:name="P387" style:family="paragraph" style:parent-style-name="Table_20_Paragraph">
      <style:paragraph-properties fo:margin-left="0.172in" fo:margin-right="0in" fo:margin-top="0.0193in" fo:margin-bottom="0in" style:contextual-spacing="false"/>
    </style:style>
    <style:style style:name="P388" style:family="paragraph" style:parent-style-name="Table_20_Paragraph">
      <style:paragraph-properties fo:margin-left="0.0339in" fo:margin-right="0.0189in" fo:margin-top="0.0374in" fo:margin-bottom="0in" style:contextual-spacing="false" fo:text-align="center" style:justify-single-word="false"/>
    </style:style>
    <style:style style:name="P389" style:family="paragraph" style:parent-style-name="Table_20_Paragraph">
      <style:paragraph-properties fo:margin-left="0.0307in" fo:margin-right="0.0134in" fo:margin-top="0.0374in" fo:margin-bottom="0in" style:contextual-spacing="false" fo:text-align="center" style:justify-single-word="false"/>
    </style:style>
    <style:style style:name="P390" style:family="paragraph" style:parent-style-name="Table_20_Paragraph">
      <style:paragraph-properties fo:margin-left="0.0228in" fo:margin-right="0in" fo:margin-top="0.0374in" fo:margin-bottom="0in" style:contextual-spacing="false" fo:text-align="center" style:justify-single-word="false"/>
    </style:style>
    <style:style style:name="P391" style:family="paragraph" style:parent-style-name="Table_20_Paragraph">
      <style:paragraph-properties fo:margin-left="0.0252in" fo:margin-right="0in" fo:margin-top="0.0374in" fo:margin-bottom="0in" style:contextual-spacing="false" fo:text-align="center" style:justify-single-word="false"/>
    </style:style>
    <style:style style:name="P392" style:family="paragraph" style:parent-style-name="Table_20_Paragraph">
      <style:paragraph-properties fo:margin-left="0.028in" fo:margin-right="0.0035in" fo:margin-top="0.0374in" fo:margin-bottom="0in" style:contextual-spacing="false" fo:text-align="center" style:justify-single-word="false"/>
    </style:style>
    <style:style style:name="P393" style:family="paragraph" style:parent-style-name="Table_20_Paragraph">
      <style:paragraph-properties fo:margin-left="0.0492in" fo:margin-right="0.0209in" fo:margin-top="0.0374in" fo:margin-bottom="0in" style:contextual-spacing="false" fo:text-align="center" style:justify-single-word="false"/>
    </style:style>
    <style:style style:name="P394" style:family="paragraph" style:parent-style-name="Table_20_Paragraph">
      <style:paragraph-properties fo:margin-left="0.0346in" fo:margin-right="0.0189in" fo:margin-top="0.0382in" fo:margin-bottom="0in" style:contextual-spacing="false" fo:text-align="center" style:justify-single-word="false"/>
    </style:style>
    <style:style style:name="P395" style:family="paragraph" style:parent-style-name="Table_20_Paragraph">
      <style:paragraph-properties fo:margin-left="0.0346in" fo:margin-right="0.0134in" fo:margin-top="0.0382in" fo:margin-bottom="0in" style:contextual-spacing="false" fo:text-align="center" style:justify-single-word="false"/>
    </style:style>
    <style:style style:name="P396" style:family="paragraph" style:parent-style-name="Table_20_Paragraph">
      <style:paragraph-properties fo:margin-left="0.0228in" fo:margin-right="0in" fo:margin-top="0.0382in" fo:margin-bottom="0in" style:contextual-spacing="false" fo:text-align="center" style:justify-single-word="false"/>
    </style:style>
    <style:style style:name="P397" style:family="paragraph" style:parent-style-name="Table_20_Paragraph">
      <style:paragraph-properties fo:margin-left="0.0252in" fo:margin-right="0in" fo:margin-top="0.0382in" fo:margin-bottom="0in" style:contextual-spacing="false" fo:text-align="center" style:justify-single-word="false"/>
    </style:style>
    <style:style style:name="P398" style:family="paragraph" style:parent-style-name="Table_20_Paragraph">
      <style:paragraph-properties fo:margin-left="0.028in" fo:margin-right="0.0035in" fo:margin-top="0.0417in" fo:margin-bottom="0in" style:contextual-spacing="false" fo:text-align="center" style:justify-single-word="false"/>
    </style:style>
    <style:style style:name="P399" style:family="paragraph" style:parent-style-name="Table_20_Paragraph">
      <style:paragraph-properties fo:margin-left="0.028in" fo:margin-right="0.0189in" fo:margin-top="0.0382in" fo:margin-bottom="0in" style:contextual-spacing="false" fo:text-align="center" style:justify-single-word="false"/>
    </style:style>
    <style:style style:name="P400" style:family="paragraph" style:parent-style-name="Table_20_Paragraph">
      <style:paragraph-properties fo:margin-left="0.0311in" fo:margin-right="0.0134in" fo:margin-top="0.0382in" fo:margin-bottom="0in" style:contextual-spacing="false" fo:text-align="center" style:justify-single-word="false"/>
    </style:style>
    <style:style style:name="P401" style:family="paragraph" style:parent-style-name="Table_20_Paragraph">
      <style:paragraph-properties fo:margin-left="0.0291in" fo:margin-right="0.0189in" fo:margin-top="0.061in" fo:margin-bottom="0in" style:contextual-spacing="false" fo:text-align="center" style:justify-single-word="false"/>
    </style:style>
    <style:style style:name="P402" style:family="paragraph" style:parent-style-name="Table_20_Paragraph">
      <style:paragraph-properties fo:margin-left="0.2047in" fo:margin-right="0.1665in" fo:margin-top="0.0181in" fo:margin-bottom="0in" style:contextual-spacing="false" fo:line-height="104%" fo:text-indent="-0.0181in" style:auto-text-indent="false"/>
    </style:style>
    <style:style style:name="P403" style:family="paragraph" style:parent-style-name="Table_20_Paragraph">
      <style:paragraph-properties fo:margin-left="0.0228in" fo:margin-right="0in" fo:margin-top="0.061in" fo:margin-bottom="0in" style:contextual-spacing="false" fo:text-align="center" style:justify-single-word="false"/>
    </style:style>
    <style:style style:name="P404" style:family="paragraph" style:parent-style-name="Table_20_Paragraph">
      <style:paragraph-properties fo:margin-left="0.0252in" fo:margin-right="0in" fo:margin-top="0.061in" fo:margin-bottom="0in" style:contextual-spacing="false" fo:text-align="center" style:justify-single-word="false"/>
    </style:style>
    <style:style style:name="P405" style:family="paragraph" style:parent-style-name="Table_20_Paragraph">
      <style:paragraph-properties fo:margin-left="0.028in" fo:margin-right="0.0008in" fo:margin-top="0.061in" fo:margin-bottom="0in" style:contextual-spacing="false" fo:text-align="center" style:justify-single-word="false"/>
    </style:style>
    <style:style style:name="P406" style:family="paragraph" style:parent-style-name="Table_20_Paragraph">
      <style:paragraph-properties fo:margin-left="0.0492in" fo:margin-right="0.0209in" fo:margin-top="0.061in" fo:margin-bottom="0in" style:contextual-spacing="false" fo:text-align="center" style:justify-single-word="false"/>
    </style:style>
    <style:style style:name="P407" style:family="paragraph" style:parent-style-name="Table_20_Paragraph">
      <style:paragraph-properties fo:margin-left="0.0291in" fo:margin-right="0.0189in" fo:margin-top="0.0402in" fo:margin-bottom="0in" style:contextual-spacing="false" fo:text-align="center" style:justify-single-word="false"/>
    </style:style>
    <style:style style:name="P408" style:family="paragraph" style:parent-style-name="Table_20_Paragraph">
      <style:paragraph-properties fo:margin-left="0.0272in" fo:margin-right="0.0134in" fo:margin-top="0.0402in" fo:margin-bottom="0in" style:contextual-spacing="false" fo:text-align="center" style:justify-single-word="false"/>
    </style:style>
    <style:style style:name="P409" style:family="paragraph" style:parent-style-name="Table_20_Paragraph">
      <style:paragraph-properties fo:margin-left="0.0228in" fo:margin-right="0in" fo:margin-top="0.0402in" fo:margin-bottom="0in" style:contextual-spacing="false" fo:text-align="center" style:justify-single-word="false"/>
    </style:style>
    <style:style style:name="P410" style:family="paragraph" style:parent-style-name="Table_20_Paragraph">
      <style:paragraph-properties fo:margin-left="0.0252in" fo:margin-right="0in" fo:margin-top="0.0402in" fo:margin-bottom="0in" style:contextual-spacing="false" fo:text-align="center" style:justify-single-word="false"/>
    </style:style>
    <style:style style:name="P411" style:family="paragraph" style:parent-style-name="Table_20_Paragraph">
      <style:paragraph-properties fo:margin-left="0.0492in" fo:margin-right="0.0209in" fo:margin-top="0.0402in" fo:margin-bottom="0in" style:contextual-spacing="false" fo:text-align="center" style:justify-single-word="false"/>
    </style:style>
    <style:style style:name="P412" style:family="paragraph" style:parent-style-name="Table_20_Paragraph">
      <style:paragraph-properties fo:margin-top="0.022in" fo:margin-bottom="0in" style:contextual-spacing="false"/>
      <style:text-properties fo:font-size="5pt" fo:font-weight="bold" style:font-size-asian="5pt" style:font-weight-asian="bold"/>
    </style:style>
    <style:style style:name="P413" style:family="paragraph" style:parent-style-name="Table_20_Paragraph">
      <style:paragraph-properties fo:margin-left="0.0319in" fo:margin-right="0.0189in" fo:text-align="center" style:justify-single-word="false"/>
    </style:style>
    <style:style style:name="P414" style:family="paragraph" style:parent-style-name="Table_20_Paragraph">
      <style:paragraph-properties fo:margin-left="0.0272in" fo:margin-right="0.0134in" fo:text-align="center" style:justify-single-word="false"/>
    </style:style>
    <style:style style:name="P415" style:family="paragraph" style:parent-style-name="Table_20_Paragraph">
      <style:paragraph-properties fo:margin-left="0.0228in" fo:margin-right="0in" fo:text-align="center" style:justify-single-word="false"/>
    </style:style>
    <style:style style:name="P416" style:family="paragraph" style:parent-style-name="Table_20_Paragraph">
      <style:paragraph-properties fo:margin-left="0.1008in" fo:margin-right="0in" fo:margin-top="0.0189in" fo:margin-bottom="0in" style:contextual-spacing="false"/>
    </style:style>
    <style:style style:name="P417" style:family="paragraph" style:parent-style-name="Table_20_Paragraph">
      <style:paragraph-properties fo:margin-left="0.1008in" fo:margin-right="0in" fo:margin-top="0.0035in" fo:margin-bottom="0in" style:contextual-spacing="false"/>
    </style:style>
    <style:style style:name="P418" style:family="paragraph" style:parent-style-name="Table_20_Paragraph">
      <style:paragraph-properties fo:margin-left="0.0681in" fo:margin-right="0in" fo:margin-top="0.0189in" fo:margin-bottom="0in" style:contextual-spacing="false"/>
    </style:style>
    <style:style style:name="P419" style:family="paragraph" style:parent-style-name="Table_20_Paragraph">
      <style:paragraph-properties fo:margin-left="0.0681in" fo:margin-right="0in" fo:margin-top="0.0071in" fo:margin-bottom="0in" style:contextual-spacing="false"/>
    </style:style>
    <style:style style:name="P420" style:family="paragraph" style:parent-style-name="Table_20_Paragraph">
      <style:paragraph-properties fo:margin-left="0.172in" fo:margin-right="0in" fo:margin-top="0.0189in" fo:margin-bottom="0in" style:contextual-spacing="false"/>
    </style:style>
    <style:style style:name="P421" style:family="paragraph" style:parent-style-name="Table_20_Paragraph">
      <style:paragraph-properties fo:margin-left="0.4146in" fo:margin-right="0.1839in" fo:margin-top="0.0201in" fo:margin-bottom="0in" style:contextual-spacing="false" fo:line-height="104%" fo:text-indent="-0.0583in" style:auto-text-indent="false"/>
    </style:style>
    <style:style style:name="P422" style:family="paragraph" style:parent-style-name="Table_20_Paragraph">
      <style:paragraph-properties fo:margin-left="0.0311in" fo:margin-right="0.0134in" fo:margin-top="0.0598in" fo:margin-bottom="0in" style:contextual-spacing="false" fo:text-align="center" style:justify-single-word="false"/>
    </style:style>
    <style:style style:name="P423" style:family="paragraph" style:parent-style-name="Table_20_Paragraph">
      <style:paragraph-properties fo:margin-left="0.0228in" fo:margin-right="0.0063in" fo:margin-top="0.0598in" fo:margin-bottom="0in" style:contextual-spacing="false" fo:text-align="center" style:justify-single-word="false"/>
    </style:style>
    <style:style style:name="P424" style:family="paragraph" style:parent-style-name="Table_20_Paragraph">
      <style:paragraph-properties fo:margin-left="0.0252in" fo:margin-right="0in" fo:margin-top="0.0634in" fo:margin-bottom="0in" style:contextual-spacing="false" fo:text-align="center" style:justify-single-word="false"/>
    </style:style>
    <style:style style:name="P425" style:family="paragraph" style:parent-style-name="Table_20_Paragraph">
      <style:paragraph-properties fo:margin-left="0.028in" fo:margin-right="0.0035in" fo:margin-top="0.0634in" fo:margin-bottom="0in" style:contextual-spacing="false" fo:text-align="center" style:justify-single-word="false"/>
    </style:style>
    <style:style style:name="P426" style:family="paragraph" style:parent-style-name="Table_20_Paragraph">
      <style:paragraph-properties fo:margin-left="0.0492in" fo:margin-right="0.0209in" fo:margin-top="0.0634in" fo:margin-bottom="0in" style:contextual-spacing="false" fo:text-align="center" style:justify-single-word="false"/>
    </style:style>
    <style:style style:name="P427" style:family="paragraph" style:parent-style-name="Table_20_Paragraph">
      <style:paragraph-properties fo:margin-left="0.028in" fo:margin-right="0.0189in" fo:margin-top="0.0374in" fo:margin-bottom="0in" style:contextual-spacing="false" fo:text-align="center" style:justify-single-word="false"/>
    </style:style>
    <style:style style:name="P428" style:family="paragraph" style:parent-style-name="Table_20_Paragraph">
      <style:paragraph-properties fo:margin-left="0.0366in" fo:margin-right="0.0134in" fo:margin-top="0.0374in" fo:margin-bottom="0in" style:contextual-spacing="false" fo:text-align="center" style:justify-single-word="false"/>
    </style:style>
    <style:style style:name="P429" style:family="paragraph" style:parent-style-name="Table_20_Paragraph">
      <style:paragraph-properties fo:margin-left="0.028in" fo:margin-right="0.0035in" fo:margin-top="0.0409in" fo:margin-bottom="0in" style:contextual-spacing="false" fo:text-align="center" style:justify-single-word="false"/>
    </style:style>
    <style:style style:name="P430" style:family="paragraph" style:parent-style-name="Table_20_Paragraph">
      <style:paragraph-properties fo:margin-left="0.0492in" fo:margin-right="0.0209in" fo:margin-top="0.0409in" fo:margin-bottom="0in" style:contextual-spacing="false" fo:text-align="center" style:justify-single-word="false"/>
    </style:style>
    <style:style style:name="P431" style:family="paragraph" style:parent-style-name="Table_20_Paragraph">
      <style:paragraph-properties fo:margin-left="0.4575in" fo:margin-right="0.2862in" fo:margin-top="0.0189in" fo:margin-bottom="0in" style:contextual-spacing="false" fo:line-height="109%" fo:text-indent="-0.1602in" style:auto-text-indent="false"/>
    </style:style>
    <style:style style:name="P432" style:family="paragraph" style:parent-style-name="Table_20_Paragraph">
      <style:paragraph-properties fo:margin-left="0.0319in" fo:margin-right="0.0134in" fo:margin-top="0.0626in" fo:margin-bottom="0in" style:contextual-spacing="false" fo:text-align="center" style:justify-single-word="false"/>
    </style:style>
    <style:style style:name="P433" style:family="paragraph" style:parent-style-name="Table_20_Paragraph">
      <style:paragraph-properties fo:margin-left="0.0228in" fo:margin-right="0in" fo:margin-top="0.0626in" fo:margin-bottom="0in" style:contextual-spacing="false" fo:text-align="center" style:justify-single-word="false"/>
    </style:style>
    <style:style style:name="P434" style:family="paragraph" style:parent-style-name="Table_20_Paragraph">
      <style:paragraph-properties fo:margin-left="0.0756in" fo:margin-right="0in" fo:margin-top="0.0626in" fo:margin-bottom="0in" style:contextual-spacing="false"/>
    </style:style>
    <style:style style:name="P435" style:family="paragraph" style:parent-style-name="Table_20_Paragraph">
      <style:paragraph-properties fo:margin-left="0.028in" fo:margin-right="0.0035in" fo:margin-top="0.0654in" fo:margin-bottom="0in" style:contextual-spacing="false" fo:text-align="center" style:justify-single-word="false"/>
    </style:style>
    <style:style style:name="P436" style:family="paragraph" style:parent-style-name="Table_20_Paragraph">
      <style:paragraph-properties fo:margin-left="0.0492in" fo:margin-right="0.0209in" fo:margin-top="0.0626in" fo:margin-bottom="0in" style:contextual-spacing="false" fo:text-align="center" style:justify-single-word="false"/>
    </style:style>
    <style:style style:name="P437" style:family="paragraph" style:parent-style-name="Table_20_Paragraph">
      <style:paragraph-properties fo:margin-left="0.0283in" fo:margin-right="0.0189in" fo:margin-top="0.0402in" fo:margin-bottom="0in" style:contextual-spacing="false" fo:text-align="center" style:justify-single-word="false"/>
    </style:style>
    <style:style style:name="P438" style:family="paragraph" style:parent-style-name="Table_20_Paragraph">
      <style:paragraph-properties fo:margin-left="0.0354in" fo:margin-right="0.0134in" fo:margin-top="0.0402in" fo:margin-bottom="0in" style:contextual-spacing="false" fo:text-align="center" style:justify-single-word="false"/>
    </style:style>
    <style:style style:name="P439" style:family="paragraph" style:parent-style-name="Table_20_Paragraph">
      <style:paragraph-properties fo:margin-left="0.0228in" fo:margin-right="0.0063in" fo:margin-top="0.0402in" fo:margin-bottom="0in" style:contextual-spacing="false" fo:text-align="center" style:justify-single-word="false"/>
    </style:style>
    <style:style style:name="P440" style:family="paragraph" style:parent-style-name="Table_20_Paragraph">
      <style:paragraph-properties fo:margin-left="0.0252in" fo:margin-right="0.0008in" fo:margin-top="0.0402in" fo:margin-bottom="0in" style:contextual-spacing="false" fo:text-align="center" style:justify-single-word="false"/>
    </style:style>
    <style:style style:name="P441" style:family="paragraph" style:parent-style-name="Text_20_body">
      <style:paragraph-properties fo:margin-top="0.0811in" fo:margin-bottom="0in" style:contextual-spacing="false"/>
      <style:text-properties style:font-name="Arial" fo:font-size="6pt" fo:font-weight="bold" style:font-size-asian="6pt" style:font-weight-asian="bold"/>
    </style:style>
    <style:style style:name="P442" style:family="paragraph" style:parent-style-name="Standard" style:master-page-name="Converted15">
      <style:paragraph-properties fo:margin-left="1.4902in" fo:margin-right="0in" fo:margin-top="0.5217in" fo:margin-bottom="0in" style:contextual-spacing="false" fo:text-align="left" style:justify-single-word="false" fo:text-indent="0in" style:auto-text-indent="false" style:page-number="16"/>
    </style:style>
    <style:style style:name="P443" style:family="paragraph" style:parent-style-name="Text_20_body">
      <style:paragraph-properties fo:margin-top="0.0118in" fo:margin-bottom="0in" style:contextual-spacing="false"/>
      <style:text-properties fo:font-size="8pt" fo:font-weight="bold" style:font-size-asian="8pt" style:font-weight-asian="bold"/>
    </style:style>
    <style:style style:name="P444" style:family="paragraph" style:parent-style-name="Standard">
      <style:paragraph-properties fo:margin-left="3.3283in" fo:margin-right="2.0228in" fo:margin-top="0.0008in" fo:margin-bottom="0in" style:contextual-spacing="false" fo:line-height="105%" fo:text-align="justify" style:justify-single-word="false" fo:text-indent="0in" style:auto-text-indent="false"/>
    </style:style>
    <style:style style:name="P445" style:family="paragraph" style:parent-style-name="Text_20_body">
      <style:paragraph-properties fo:margin-top="0.0047in" fo:margin-bottom="0in" style:contextual-spacing="false"/>
      <style:text-properties fo:font-size="8pt" fo:font-weight="bold" style:font-size-asian="8pt" style:font-weight-asian="bold"/>
    </style:style>
    <style:style style:name="P446" style:family="paragraph" style:parent-style-name="Standard">
      <style:paragraph-properties fo:margin-left="3.3555in" fo:margin-right="0in" fo:margin-top="0in" fo:margin-bottom="0in" style:contextual-spacing="false" fo:text-align="justify" style:justify-single-word="false" fo:text-indent="0in" style:auto-text-indent="false"/>
    </style:style>
    <style:style style:name="P447" style:family="paragraph" style:parent-style-name="Standard">
      <style:paragraph-properties fo:margin-left="3.3555in" fo:margin-right="2.0228in" fo:margin-top="0.0063in" fo:margin-bottom="0in" style:contextual-spacing="false" fo:line-height="105%" fo:text-align="justify" style:justify-single-word="false" fo:text-indent="0in" style:auto-text-indent="false"/>
    </style:style>
    <style:style style:name="P448" style:family="paragraph" style:parent-style-name="Standard">
      <style:paragraph-properties fo:margin-left="0in" fo:margin-right="0.5201in" fo:margin-top="0.1091in" fo:margin-bottom="0in" style:contextual-spacing="false" fo:text-align="center" style:justify-single-word="false" fo:text-indent="0in" style:auto-text-indent="false"/>
    </style:style>
    <style:style style:name="P449" style:family="paragraph" style:parent-style-name="Text_20_body">
      <style:paragraph-properties fo:margin-top="0.0126in" fo:margin-bottom="0in" style:contextual-spacing="false"/>
      <style:text-properties fo:font-size="8pt" fo:font-weight="bold" style:font-size-asian="8pt" style:font-weight-asian="bold"/>
    </style:style>
    <style:style style:name="P450" style:family="paragraph" style:parent-style-name="Standard">
      <style:paragraph-properties fo:margin-left="1.4902in" fo:margin-right="2.022in" fo:margin-top="0in" fo:margin-bottom="0in" style:contextual-spacing="false" fo:line-height="105%" fo:text-align="justify" style:justify-single-word="false" fo:text-indent="1.8654in" style:auto-text-indent="false"/>
    </style:style>
    <style:style style:name="P451" style:family="paragraph" style:parent-style-name="Standard">
      <style:paragraph-properties fo:margin-left="1.4902in" fo:margin-right="0in" fo:margin-top="0in" fo:margin-bottom="0in" style:contextual-spacing="false" fo:line-height="0.1339in" fo:text-align="left" style:justify-single-word="false" fo:text-indent="0in" style:auto-text-indent="false"/>
    </style:style>
    <style:style style:name="P452" style:family="paragraph" style:parent-style-name="Text_20_body">
      <style:paragraph-properties fo:margin-top="0.0083in" fo:margin-bottom="0in" style:contextual-spacing="false"/>
      <style:text-properties fo:font-size="7.5pt" style:font-size-asian="7.5pt"/>
    </style:style>
    <style:style style:name="P453" style:family="paragraph" style:parent-style-name="Table_20_Paragraph">
      <style:paragraph-properties fo:margin-top="0.0319in" fo:margin-bottom="0in" style:contextual-spacing="false"/>
      <style:text-properties style:font-name="Verdana" fo:font-size="4.5pt" style:font-size-asian="4.5pt"/>
    </style:style>
    <style:style style:name="P454" style:family="paragraph" style:parent-style-name="Table_20_Paragraph">
      <style:paragraph-properties fo:margin-left="0.0028in" fo:margin-right="0.002in" fo:text-align="center" style:justify-single-word="false"/>
    </style:style>
    <style:style style:name="P455" style:family="paragraph" style:parent-style-name="Table_20_Paragraph">
      <style:paragraph-properties fo:margin-left="0.1346in" fo:margin-right="0in"/>
    </style:style>
    <style:style style:name="P456" style:family="paragraph" style:parent-style-name="Table_20_Paragraph">
      <style:paragraph-properties fo:margin-left="0.1563in" fo:margin-right="0in"/>
    </style:style>
    <style:style style:name="P457" style:family="paragraph" style:parent-style-name="Table_20_Paragraph">
      <style:paragraph-properties fo:margin-left="0.0016in" fo:margin-right="0.0016in" fo:text-align="center" style:justify-single-word="false"/>
    </style:style>
    <style:style style:name="P458" style:family="paragraph" style:parent-style-name="Table_20_Paragraph">
      <style:paragraph-properties fo:text-align="center" style:justify-single-word="false"/>
    </style:style>
    <style:style style:name="P459" style:family="paragraph" style:parent-style-name="Table_20_Paragraph">
      <style:paragraph-properties fo:margin-left="0.0272in" fo:margin-right="0.0264in" fo:margin-top="0.0571in" fo:margin-bottom="0in" style:contextual-spacing="false" style:line-height-at-least="0.0835in" fo:text-indent="0.0047in" style:auto-text-indent="false"/>
    </style:style>
    <style:style style:name="P460" style:family="paragraph" style:parent-style-name="Table_20_Paragraph">
      <style:paragraph-properties fo:margin-left="0.0091in" fo:margin-right="0.0091in" fo:text-align="center" style:justify-single-word="false"/>
    </style:style>
    <style:style style:name="P461" style:family="paragraph" style:parent-style-name="Table_20_Paragraph">
      <style:paragraph-properties fo:margin-left="0in" fo:margin-right="0.0043in" fo:text-align="center" style:justify-single-word="false"/>
    </style:style>
    <style:style style:name="P462" style:family="paragraph" style:parent-style-name="Table_20_Paragraph">
      <style:paragraph-properties fo:margin-left="0.0043in" fo:margin-right="0.0154in" fo:text-align="center" style:justify-single-word="false"/>
    </style:style>
    <style:style style:name="P463" style:family="paragraph" style:parent-style-name="Table_20_Paragraph">
      <style:paragraph-properties fo:margin-top="0.0752in" fo:margin-bottom="0in" style:contextual-spacing="false"/>
      <style:text-properties style:font-name="Verdana" fo:font-size="4.5pt" style:font-size-asian="4.5pt"/>
    </style:style>
    <style:style style:name="P464" style:family="paragraph" style:parent-style-name="Table_20_Paragraph">
      <style:paragraph-properties fo:margin-left="0.0008in" fo:margin-right="0.0028in" fo:text-align="center" style:justify-single-word="false"/>
    </style:style>
    <style:style style:name="P465" style:family="paragraph" style:parent-style-name="Table_20_Paragraph">
      <style:paragraph-properties fo:margin-left="0.1591in" fo:margin-right="0.1547in" fo:margin-top="0.0453in" fo:margin-bottom="0in" style:contextual-spacing="false" style:line-height-at-least="0.0835in" fo:text-align="justify" style:justify-single-word="false" fo:text-indent="0.011in" style:auto-text-indent="false"/>
    </style:style>
    <style:style style:name="P466" style:family="paragraph" style:parent-style-name="Table_20_Paragraph">
      <style:paragraph-properties fo:margin-top="0.0335in" fo:margin-bottom="0in" style:contextual-spacing="false"/>
      <style:text-properties style:font-name="Verdana" fo:font-size="4.5pt" style:font-size-asian="4.5pt"/>
    </style:style>
    <style:style style:name="P467" style:family="paragraph" style:parent-style-name="Table_20_Paragraph">
      <style:paragraph-properties fo:margin-left="0.0189in" fo:margin-right="0in" fo:line-height="108%" fo:text-indent="0.1283in" style:auto-text-indent="false"/>
    </style:style>
    <style:style style:name="P468" style:family="paragraph" style:parent-style-name="Table_20_Paragraph">
      <style:paragraph-properties fo:margin-left="0.0016in" fo:margin-right="0in" fo:text-align="center" style:justify-single-word="false"/>
    </style:style>
    <style:style style:name="P469" style:family="paragraph" style:parent-style-name="Table_20_Paragraph">
      <style:paragraph-properties fo:margin-left="0in" fo:margin-right="0.002in" fo:text-align="center" style:justify-single-word="false"/>
    </style:style>
    <style:style style:name="P470" style:family="paragraph" style:parent-style-name="Table_20_Paragraph">
      <style:paragraph-properties fo:margin-left="0.0043in" fo:margin-right="0in" fo:text-align="center" style:justify-single-word="false"/>
    </style:style>
    <style:style style:name="P471" style:family="paragraph" style:parent-style-name="Standard">
      <style:paragraph-properties fo:margin-left="1.4902in" fo:margin-right="1.9945in" fo:margin-top="0.1146in" fo:margin-bottom="0in" style:contextual-spacing="false" fo:line-height="105%" fo:text-align="justify" style:justify-single-word="false" fo:text-indent="1.8654in" style:auto-text-indent="false"/>
    </style:style>
    <style:style style:name="P472" style:family="paragraph" style:parent-style-name="Text_20_body">
      <style:paragraph-properties fo:margin-top="0.0016in" fo:margin-bottom="0in" style:contextual-spacing="false"/>
      <style:text-properties fo:font-size="7.5pt" style:font-size-asian="7.5pt"/>
    </style:style>
    <style:style style:name="P473" style:family="paragraph" style:parent-style-name="Table_20_Paragraph">
      <style:text-properties style:font-name="Verdana" fo:font-size="4pt" style:font-size-asian="4pt"/>
    </style:style>
    <style:style style:name="P474" style:family="paragraph" style:parent-style-name="Table_20_Paragraph">
      <style:paragraph-properties fo:margin-top="0.011in" fo:margin-bottom="0in" style:contextual-spacing="false"/>
      <style:text-properties style:font-name="Verdana" fo:font-size="4pt" style:font-size-asian="4pt"/>
    </style:style>
    <style:style style:name="P475" style:family="paragraph" style:parent-style-name="Table_20_Paragraph">
      <style:paragraph-properties fo:margin-left="0.0071in" fo:margin-right="0.0016in" fo:text-align="center" style:justify-single-word="false"/>
    </style:style>
    <style:style style:name="P476" style:family="paragraph" style:parent-style-name="Table_20_Paragraph">
      <style:paragraph-properties fo:margin-top="0.0429in" fo:margin-bottom="0in" style:contextual-spacing="false"/>
      <style:text-properties style:font-name="Verdana" fo:font-size="4pt" style:font-size-asian="4pt"/>
    </style:style>
    <style:style style:name="P477" style:family="paragraph" style:parent-style-name="Table_20_Paragraph">
      <style:paragraph-properties fo:margin-left="0.1929in" fo:margin-right="0in"/>
    </style:style>
    <style:style style:name="P478" style:family="paragraph" style:parent-style-name="Table_20_Paragraph">
      <style:paragraph-properties fo:margin-left="0.0071in" fo:margin-right="0in" fo:text-align="center" style:justify-single-word="false"/>
    </style:style>
    <style:style style:name="P479" style:family="paragraph" style:parent-style-name="Table_20_Paragraph">
      <style:paragraph-properties fo:margin-left="0.0075in" fo:margin-right="0.0008in" fo:text-align="center" style:justify-single-word="false"/>
    </style:style>
    <style:style style:name="P480" style:family="paragraph" style:parent-style-name="Table_20_Paragraph">
      <style:paragraph-properties fo:margin-top="0.0075in" fo:margin-bottom="0in" style:contextual-spacing="false"/>
      <style:text-properties style:font-name="Verdana" fo:font-size="4pt" style:font-size-asian="4pt"/>
    </style:style>
    <style:style style:name="P481" style:family="paragraph" style:parent-style-name="Table_20_Paragraph">
      <style:paragraph-properties fo:margin-left="0.0492in" fo:margin-right="0.0409in" fo:margin-top="0.0008in" fo:margin-bottom="0in" style:contextual-spacing="false" fo:line-height="105%" fo:text-indent="0.0043in" style:auto-text-indent="false"/>
    </style:style>
    <style:style style:name="P482" style:family="paragraph" style:parent-style-name="Table_20_Paragraph">
      <style:paragraph-properties fo:margin-left="0.0091in" fo:margin-right="0.0016in" fo:text-align="center" style:justify-single-word="false"/>
    </style:style>
    <style:style style:name="P483" style:family="paragraph" style:parent-style-name="Table_20_Paragraph">
      <style:paragraph-properties fo:margin-left="0.0083in" fo:margin-right="0in" fo:text-align="center" style:justify-single-word="false"/>
    </style:style>
    <style:style style:name="P484" style:family="paragraph" style:parent-style-name="Table_20_Paragraph">
      <style:paragraph-properties fo:margin-left="0.002in" fo:margin-right="0.0008in" fo:text-align="center" style:justify-single-word="false"/>
    </style:style>
    <style:style style:name="P485" style:family="paragraph" style:parent-style-name="Table_20_Paragraph">
      <style:text-properties style:font-name="Verdana" fo:font-size="4.5pt" style:font-size-asian="4.5pt"/>
    </style:style>
    <style:style style:name="P486" style:family="paragraph" style:parent-style-name="Table_20_Paragraph">
      <style:paragraph-properties fo:margin-top="0.0346in" fo:margin-bottom="0in" style:contextual-spacing="false"/>
      <style:text-properties style:font-name="Verdana" fo:font-size="4.5pt" style:font-size-asian="4.5pt"/>
    </style:style>
    <style:style style:name="P487" style:family="paragraph" style:parent-style-name="Table_20_Paragraph">
      <style:paragraph-properties fo:margin-left="0in" fo:margin-right="0.0016in" fo:margin-top="0.0008in" fo:margin-bottom="0in" style:contextual-spacing="false" fo:text-align="center" style:justify-single-word="false"/>
    </style:style>
    <style:style style:name="P488" style:family="paragraph" style:parent-style-name="Table_20_Paragraph">
      <style:paragraph-properties fo:margin-top="0.0283in" fo:margin-bottom="0in" style:contextual-spacing="false"/>
      <style:text-properties style:font-name="Verdana" fo:font-size="4.5pt" style:font-size-asian="4.5pt"/>
    </style:style>
    <style:style style:name="P489" style:family="paragraph" style:parent-style-name="Table_20_Paragraph">
      <style:paragraph-properties fo:margin-left="0.1902in" fo:margin-right="0.1846in" fo:margin-top="0.0008in" fo:margin-bottom="0in" style:contextual-spacing="false" fo:line-height="108%" fo:text-align="justify" style:justify-single-word="false" fo:text-indent="0.011in" style:auto-text-indent="false"/>
    </style:style>
    <style:style style:name="P490" style:family="paragraph" style:parent-style-name="Table_20_Paragraph">
      <style:paragraph-properties fo:margin-top="0.0701in" fo:margin-bottom="0in" style:contextual-spacing="false"/>
      <style:text-properties style:font-name="Verdana" fo:font-size="4.5pt" style:font-size-asian="4.5pt"/>
    </style:style>
    <style:style style:name="P491" style:family="paragraph" style:parent-style-name="Table_20_Paragraph">
      <style:paragraph-properties fo:margin-left="0.0201in" fo:margin-right="0in" fo:line-height="108%" fo:text-indent="0.1283in" style:auto-text-indent="false"/>
    </style:style>
    <style:style style:name="P492" style:family="paragraph" style:parent-style-name="Table_20_Paragraph">
      <style:paragraph-properties fo:margin-left="0.0071in" fo:margin-right="0.0008in" fo:margin-top="0.0008in" fo:margin-bottom="0in" style:contextual-spacing="false" fo:text-align="center" style:justify-single-word="false"/>
    </style:style>
    <style:style style:name="P493" style:family="paragraph" style:parent-style-name="Table_20_Paragraph">
      <style:paragraph-properties fo:margin-left="0.0075in" fo:margin-right="0in" fo:margin-top="0.0008in" fo:margin-bottom="0in" style:contextual-spacing="false" fo:text-align="center" style:justify-single-word="false"/>
    </style:style>
    <style:style style:name="P494" style:family="paragraph" style:parent-style-name="Table_20_Paragraph">
      <style:paragraph-properties fo:margin-top="0.0547in" fo:margin-bottom="0in" style:contextual-spacing="false"/>
      <style:text-properties style:font-name="Verdana" fo:font-size="4pt" style:font-size-asian="4pt"/>
    </style:style>
    <style:style style:name="P495" style:family="paragraph" style:parent-style-name="Table_20_Paragraph">
      <style:paragraph-properties fo:margin-left="0.0091in" fo:margin-right="0in" fo:text-align="center" style:justify-single-word="false"/>
    </style:style>
    <style:style style:name="P496" style:family="paragraph" style:parent-style-name="Table_20_Paragraph">
      <style:paragraph-properties fo:margin-left="0.002in" fo:margin-right="0in" fo:text-align="center" style:justify-single-word="false"/>
    </style:style>
    <style:style style:name="P497" style:family="paragraph" style:parent-style-name="Standard">
      <style:paragraph-properties fo:margin-left="1.4902in" fo:margin-right="1.9965in" fo:margin-top="0.1146in" fo:margin-bottom="0in" style:contextual-spacing="false" fo:line-height="105%" fo:text-align="justify" style:justify-single-word="false" fo:text-indent="1.8654in" style:auto-text-indent="false"/>
    </style:style>
    <style:style style:name="P498" style:family="paragraph" style:parent-style-name="Text_20_body">
      <style:paragraph-properties fo:margin-top="0.011in" fo:margin-bottom="0in" style:contextual-spacing="false"/>
      <style:text-properties fo:font-size="8pt" style:font-size-asian="8pt"/>
    </style:style>
    <style:style style:name="P499" style:family="paragraph" style:parent-style-name="Standard">
      <style:paragraph-properties fo:margin-left="0.1957in" fo:margin-right="1.0307in" fo:margin-top="0.0008in" fo:margin-bottom="0in" style:contextual-spacing="false" fo:text-align="center" style:justify-single-word="false" fo:text-indent="0in" style:auto-text-indent="false"/>
    </style:style>
    <style:style style:name="P500" style:family="paragraph" style:parent-style-name="Text_20_body">
      <style:paragraph-properties fo:margin-top="0.0181in" fo:margin-bottom="0in" style:contextual-spacing="false"/>
      <style:text-properties fo:font-size="8pt" style:font-size-asian="8pt"/>
    </style:style>
    <style:style style:name="P501" style:family="paragraph" style:parent-style-name="Standard">
      <style:paragraph-properties fo:margin-left="0in" fo:margin-right="0.8335in" fo:margin-top="0.0008in" fo:margin-bottom="0in" style:contextual-spacing="false" fo:text-align="center" style:justify-single-word="false" fo:text-indent="0in" style:auto-text-indent="false"/>
    </style:style>
    <style:style style:name="P502" style:family="paragraph" style:parent-style-name="Standard">
      <style:paragraph-properties fo:margin-left="0in" fo:margin-right="0.8335in" fo:margin-top="0.0063in" fo:margin-bottom="0in" style:contextual-spacing="false" fo:text-align="center" style:justify-single-word="false" fo:text-indent="0in" style:auto-text-indent="false"/>
    </style:style>
    <style:style style:name="P503" style:family="paragraph" style:parent-style-name="Text_20_body" style:master-page-name="Converted16">
      <style:paragraph-properties style:page-number="auto"/>
      <style:text-properties fo:font-weight="bold" style:font-weight-asian="bold"/>
    </style:style>
    <style:style style:name="P504" style:family="paragraph" style:parent-style-name="Standard">
      <style:paragraph-properties fo:margin-left="1.4299in" fo:margin-right="0in" fo:margin-top="0in" fo:margin-bottom="0in" style:contextual-spacing="false" fo:text-align="left" style:justify-single-word="false" fo:text-indent="0in" style:auto-text-indent="false"/>
    </style:style>
    <style:style style:name="P505" style:family="paragraph" style:parent-style-name="Text_20_body">
      <style:paragraph-properties fo:margin-top="0.0799in" fo:margin-bottom="0in" style:contextual-spacing="false"/>
      <style:text-properties fo:font-weight="bold" style:font-weight-asian="bold"/>
    </style:style>
    <style:style style:name="P506" style:family="paragraph" style:parent-style-name="Standard">
      <style:paragraph-properties fo:margin-left="3.0689in" fo:margin-right="1.9299in" fo:margin-top="0.0008in" fo:margin-bottom="0in" style:contextual-spacing="false" fo:text-align="justify" style:justify-single-word="false" fo:text-indent="0in" style:auto-text-indent="false"/>
    </style:style>
    <style:style style:name="P507" style:family="paragraph" style:parent-style-name="Standard">
      <style:paragraph-properties fo:margin-left="3.0689in" fo:margin-right="0in" fo:margin-top="0.1417in" fo:margin-bottom="0in" style:contextual-spacing="false" fo:line-height="0.1429in" fo:text-align="justify" style:justify-single-word="false" fo:text-indent="0in" style:auto-text-indent="false"/>
    </style:style>
    <style:style style:name="P508" style:family="paragraph" style:parent-style-name="Text_20_body">
      <style:paragraph-properties fo:margin-left="3.0689in" fo:margin-right="1.9307in" fo:text-align="justify" style:justify-single-word="false"/>
    </style:style>
    <style:style style:name="P509" style:family="paragraph" style:parent-style-name="Standard">
      <style:paragraph-properties fo:margin-left="0.1445in" fo:margin-right="1.1752in" fo:margin-top="0.1327in" fo:margin-bottom="0in" style:contextual-spacing="false" fo:text-align="center" style:justify-single-word="false" fo:text-indent="0in" style:auto-text-indent="false"/>
    </style:style>
    <style:style style:name="P510" style:family="paragraph" style:parent-style-name="Standard">
      <style:paragraph-properties fo:margin-left="1.4299in" fo:margin-right="1.9283in" fo:margin-top="0.1429in" fo:margin-bottom="0in" style:contextual-spacing="false" fo:text-align="left" style:justify-single-word="false" fo:text-indent="1.6382in" style:auto-text-indent="false">
        <style:tab-stops>
          <style:tab-stop style:position="3.6528in"/>
          <style:tab-stop style:position="4.1472in"/>
          <style:tab-stop style:position="5.0402in"/>
        </style:tab-stops>
      </style:paragraph-properties>
    </style:style>
    <style:style style:name="P511" style:family="paragraph" style:parent-style-name="Text_20_body">
      <style:paragraph-properties fo:margin-top="0.0075in" fo:margin-bottom="0.0008in" style:contextual-spacing="false"/>
      <style:text-properties fo:font-size="7.5pt" style:font-size-asian="7.5pt"/>
    </style:style>
    <style:style style:name="P512" style:family="paragraph" style:parent-style-name="Table_20_Paragraph">
      <style:paragraph-properties fo:margin-top="0.0193in" fo:margin-bottom="0in" style:contextual-spacing="false"/>
      <style:text-properties style:font-name="Verdana" fo:font-size="4pt" style:font-size-asian="4pt"/>
    </style:style>
    <style:style style:name="P513" style:family="paragraph" style:parent-style-name="Table_20_Paragraph">
      <style:paragraph-properties fo:margin-left="0.0047in" fo:margin-right="0in" fo:margin-top="0.0008in" fo:margin-bottom="0in" style:contextual-spacing="false" fo:text-align="center" style:justify-single-word="false"/>
    </style:style>
    <style:style style:name="P514" style:family="paragraph" style:parent-style-name="Table_20_Paragraph">
      <style:paragraph-properties fo:margin-top="0.0453in" fo:margin-bottom="0in" style:contextual-spacing="false"/>
      <style:text-properties style:font-name="Verdana" fo:font-size="4pt" style:font-size-asian="4pt"/>
    </style:style>
    <style:style style:name="P515" style:family="paragraph" style:parent-style-name="Table_20_Paragraph">
      <style:paragraph-properties fo:margin-left="0.1547in" fo:margin-right="0in"/>
    </style:style>
    <style:style style:name="P516" style:family="paragraph" style:parent-style-name="Table_20_Paragraph">
      <style:paragraph-properties fo:margin-left="0.0055in" fo:margin-right="0.0008in" fo:text-align="center" style:justify-single-word="false"/>
    </style:style>
    <style:style style:name="P517" style:family="paragraph" style:parent-style-name="Table_20_Paragraph">
      <style:paragraph-properties fo:margin-left="0.0055in" fo:margin-right="0.0047in" fo:text-align="center" style:justify-single-word="false"/>
    </style:style>
    <style:style style:name="P518" style:family="paragraph" style:parent-style-name="Table_20_Paragraph">
      <style:paragraph-properties fo:margin-top="0.0098in" fo:margin-bottom="0in" style:contextual-spacing="false"/>
      <style:text-properties style:font-name="Verdana" fo:font-size="4pt" style:font-size-asian="4pt"/>
    </style:style>
    <style:style style:name="P519" style:family="paragraph" style:parent-style-name="Table_20_Paragraph">
      <style:paragraph-properties fo:margin-left="0.1898in" fo:margin-right="0.061in" fo:line-height="106%" fo:text-indent="-0.1217in" style:auto-text-indent="false"/>
    </style:style>
    <style:style style:name="P520" style:family="paragraph" style:parent-style-name="Table_20_Paragraph">
      <style:paragraph-properties fo:margin-left="0.0071in" fo:margin-right="0.0071in" fo:text-align="center" style:justify-single-word="false"/>
    </style:style>
    <style:style style:name="P521" style:family="paragraph" style:parent-style-name="Table_20_Paragraph">
      <style:paragraph-properties fo:margin-top="0.0583in" fo:margin-bottom="0in" style:contextual-spacing="false"/>
      <style:text-properties style:font-name="Verdana" fo:font-size="4pt" style:font-size-asian="4pt"/>
    </style:style>
    <style:style style:name="P522" style:family="paragraph" style:parent-style-name="Table_20_Paragraph">
      <style:paragraph-properties fo:margin-left="0.0055in" fo:margin-right="0.0043in" fo:text-align="center" style:justify-single-word="false"/>
    </style:style>
    <style:style style:name="P523" style:family="paragraph" style:parent-style-name="Table_20_Paragraph">
      <style:paragraph-properties fo:margin-top="0.0382in" fo:margin-bottom="0in" style:contextual-spacing="false"/>
      <style:text-properties style:font-name="Verdana" fo:font-size="4pt" style:font-size-asian="4pt"/>
    </style:style>
    <style:style style:name="P524" style:family="paragraph" style:parent-style-name="Table_20_Paragraph">
      <style:paragraph-properties fo:margin-left="0.0228in" fo:margin-right="0in" fo:margin-top="0.0008in" fo:margin-bottom="0in" style:contextual-spacing="false" fo:text-align="center" style:justify-single-word="false"/>
    </style:style>
    <style:style style:name="P525" style:family="paragraph" style:parent-style-name="Table_20_Paragraph">
      <style:paragraph-properties fo:margin-top="0.0571in" fo:margin-bottom="0in" style:contextual-spacing="false"/>
      <style:text-properties style:font-name="Verdana" fo:font-size="4pt" style:font-size-asian="4pt"/>
    </style:style>
    <style:style style:name="P526" style:family="paragraph" style:parent-style-name="Table_20_Paragraph">
      <style:paragraph-properties fo:margin-left="0.0417in" fo:margin-right="0.0299in" fo:line-height="145%" fo:text-indent="0.0382in" style:auto-text-indent="false"/>
    </style:style>
    <style:style style:name="P527" style:family="paragraph" style:parent-style-name="Table_20_Paragraph">
      <style:paragraph-properties fo:margin-left="0.0055in" fo:margin-right="0.0016in" fo:text-align="center" style:justify-single-word="false"/>
    </style:style>
    <style:style style:name="P528" style:family="paragraph" style:parent-style-name="Table_20_Paragraph">
      <style:paragraph-properties fo:margin-left="0.0043in" fo:margin-right="0.002in" fo:text-align="center" style:justify-single-word="false"/>
    </style:style>
    <style:style style:name="P529" style:family="paragraph" style:parent-style-name="Table_20_Paragraph">
      <style:paragraph-properties fo:margin-left="0.0055in" fo:margin-right="0.002in" fo:text-align="center" style:justify-single-word="false"/>
    </style:style>
    <style:style style:name="P530" style:family="paragraph" style:parent-style-name="Table_20_Paragraph">
      <style:paragraph-properties fo:margin-left="0.0071in" fo:margin-right="0.0047in" fo:text-align="center" style:justify-single-word="false"/>
    </style:style>
    <style:style style:name="P531" style:family="paragraph" style:parent-style-name="Text_20_body">
      <style:paragraph-properties fo:margin-left="1.7634in" fo:margin-right="1.7382in" fo:margin-top="0.1102in" fo:margin-bottom="0in" style:contextual-spacing="false" fo:text-indent="1.6382in" style:auto-text-indent="false"/>
    </style:style>
    <style:style style:name="P532" style:family="paragraph" style:parent-style-name="Text_20_body">
      <style:paragraph-properties fo:margin-top="0.1417in" fo:margin-bottom="0in" style:contextual-spacing="false"/>
    </style:style>
    <style:style style:name="P533" style:family="paragraph" style:parent-style-name="Text_20_body">
      <style:paragraph-properties fo:margin-left="0in" fo:margin-right="0.4728in" fo:margin-top="0.0008in" fo:margin-bottom="0in" style:contextual-spacing="false" fo:text-align="center" style:justify-single-word="false"/>
    </style:style>
    <style:style style:name="P534" style:family="paragraph" style:parent-style-name="Standard">
      <style:paragraph-properties fo:margin-left="0in" fo:margin-right="0.4709in" fo:margin-top="0in" fo:margin-bottom="0in" style:contextual-spacing="false" fo:line-height="0.1429in" fo:text-align="center" style:justify-single-word="false" fo:text-indent="0in" style:auto-text-indent="false"/>
    </style:style>
    <style:style style:name="P535" style:family="paragraph" style:parent-style-name="Standard">
      <style:paragraph-properties fo:margin-left="0in" fo:margin-right="0.4717in" fo:margin-top="0in" fo:margin-bottom="0in" style:contextual-spacing="false" fo:line-height="0.1429in" fo:text-align="center" style:justify-single-word="false" fo:text-indent="0in" style:auto-text-indent="false"/>
    </style:style>
    <style:style style:name="P536" style:family="paragraph" style:parent-style-name="Text_20_body" style:master-page-name="Converted17">
      <style:paragraph-properties style:page-number="auto"/>
      <style:text-properties fo:font-weight="bold" style:font-weight-asian="bold"/>
    </style:style>
    <style:style style:name="P537" style:family="paragraph" style:parent-style-name="Text_20_body">
      <style:paragraph-properties fo:margin-top="0.0063in" fo:margin-bottom="0in" style:contextual-spacing="false"/>
      <style:text-properties fo:font-weight="bold" style:font-weight-asian="bold"/>
    </style:style>
    <style:style style:name="P538" style:family="paragraph" style:parent-style-name="Standard">
      <style:paragraph-properties fo:margin-left="1.4602in" fo:margin-right="0in" fo:margin-top="0in" fo:margin-bottom="0in" style:contextual-spacing="false" fo:text-align="left" style:justify-single-word="false" fo:text-indent="0in" style:auto-text-indent="false"/>
    </style:style>
    <style:style style:name="P539" style:family="paragraph" style:parent-style-name="Standard">
      <style:paragraph-properties fo:margin-left="3.3654in" fo:margin-right="1.7839in" fo:margin-top="0in" fo:margin-bottom="0in" style:contextual-spacing="false" fo:line-height="102%" fo:text-align="justify" style:justify-single-word="false" fo:text-indent="0in" style:auto-text-indent="false"/>
    </style:style>
    <style:style style:name="P540" style:family="paragraph" style:parent-style-name="Standard">
      <style:paragraph-properties fo:margin-left="3.3929in" fo:margin-right="0in" fo:margin-top="0.0008in" fo:margin-bottom="0in" style:contextual-spacing="false" fo:text-align="justify" style:justify-single-word="false" fo:text-indent="0in" style:auto-text-indent="false"/>
    </style:style>
    <style:style style:name="P541" style:family="paragraph" style:parent-style-name="Text_20_body">
      <style:paragraph-properties fo:margin-left="3.3929in" fo:margin-right="1.7835in" fo:margin-top="0.0028in" fo:margin-bottom="0in" style:contextual-spacing="false" fo:line-height="102%" fo:text-align="justify" style:justify-single-word="false"/>
    </style:style>
    <style:style style:name="P542" style:family="paragraph" style:parent-style-name="Standard">
      <style:paragraph-properties fo:margin-left="0in" fo:margin-right="0.4236in" fo:margin-top="0.1161in" fo:margin-bottom="0in" style:contextual-spacing="false" fo:text-align="center" style:justify-single-word="false" fo:text-indent="0in" style:auto-text-indent="false"/>
    </style:style>
    <style:style style:name="P543" style:family="paragraph" style:parent-style-name="Standard">
      <style:paragraph-properties fo:margin-left="1.4602in" fo:margin-right="1.7835in" fo:margin-top="0in" fo:margin-bottom="0in" style:contextual-spacing="false" fo:line-height="102%" fo:text-align="justify" style:justify-single-word="false" fo:text-indent="1.9327in" style:auto-text-indent="false"/>
    </style:style>
    <style:style style:name="P544" style:family="paragraph" style:parent-style-name="Text_20_body">
      <style:paragraph-properties fo:margin-top="0in" fo:margin-bottom="0.0008in" style:contextual-spacing="false"/>
      <style:text-properties fo:font-size="8pt" style:font-size-asian="8pt"/>
    </style:style>
    <style:style style:name="P545" style:family="paragraph" style:parent-style-name="Table_20_Paragraph">
      <style:paragraph-properties fo:margin-top="0.0035in" fo:margin-bottom="0in" style:contextual-spacing="false"/>
      <style:text-properties style:font-name="Verdana" fo:font-size="4pt" style:font-size-asian="4pt"/>
    </style:style>
    <style:style style:name="P546" style:family="paragraph" style:parent-style-name="Table_20_Paragraph">
      <style:paragraph-properties fo:margin-left="0.2335in" fo:margin-right="0in"/>
    </style:style>
    <style:style style:name="P547" style:family="paragraph" style:parent-style-name="Table_20_Paragraph">
      <style:paragraph-properties fo:margin-left="0.0035in" fo:margin-right="0in" fo:text-align="center" style:justify-single-word="false"/>
    </style:style>
    <style:style style:name="P548" style:family="paragraph" style:parent-style-name="Table_20_Paragraph">
      <style:paragraph-properties fo:margin-left="0.0516in" fo:margin-right="0in"/>
    </style:style>
    <style:style style:name="P549" style:family="paragraph" style:parent-style-name="Table_20_Paragraph">
      <style:paragraph-properties fo:margin-left="0.0618in" fo:margin-right="0in"/>
    </style:style>
    <style:style style:name="P550" style:family="paragraph" style:parent-style-name="Table_20_Paragraph">
      <style:paragraph-properties fo:margin-top="0.0291in" fo:margin-bottom="0in" style:contextual-spacing="false"/>
      <style:text-properties style:font-name="Verdana" fo:font-size="4pt" style:font-size-asian="4pt"/>
    </style:style>
    <style:style style:name="P551" style:family="paragraph" style:parent-style-name="Table_20_Paragraph">
      <style:paragraph-properties fo:margin-left="0.0071in" fo:margin-right="0.0055in" fo:text-align="center" style:justify-single-word="false"/>
    </style:style>
    <style:style style:name="P552" style:family="paragraph" style:parent-style-name="Table_20_Paragraph">
      <style:paragraph-properties fo:margin-left="0.0063in" fo:margin-right="0in" fo:text-align="center" style:justify-single-word="false"/>
    </style:style>
    <style:style style:name="P553" style:family="paragraph" style:parent-style-name="Table_20_Paragraph">
      <style:paragraph-properties fo:margin-left="0.0882in" fo:margin-right="0in"/>
    </style:style>
    <style:style style:name="P554" style:family="paragraph" style:parent-style-name="Table_20_Paragraph">
      <style:paragraph-properties fo:margin-top="0.0409in" fo:margin-bottom="0in" style:contextual-spacing="false"/>
      <style:text-properties style:font-name="Verdana" fo:font-size="4pt" style:font-size-asian="4pt"/>
    </style:style>
    <style:style style:name="P555" style:family="paragraph" style:parent-style-name="Table_20_Paragraph">
      <style:paragraph-properties fo:margin-left="0.0618in" fo:margin-right="0.0516in" fo:line-height="108%" fo:text-indent="0.0929in" style:auto-text-indent="false"/>
    </style:style>
    <style:style style:name="P556" style:family="paragraph" style:parent-style-name="Table_20_Paragraph">
      <style:paragraph-properties fo:margin-left="0.0543in" fo:margin-right="0in" fo:line-height="108%" fo:text-indent="0.1291in" style:auto-text-indent="false"/>
    </style:style>
    <style:style style:name="P557" style:family="paragraph" style:parent-style-name="Table_20_Paragraph">
      <style:paragraph-properties fo:margin-top="0.0091in" fo:margin-bottom="0in" style:contextual-spacing="false"/>
      <style:text-properties style:font-name="Verdana" fo:font-size="4pt" style:font-size-asian="4pt"/>
    </style:style>
    <style:style style:name="P558" style:family="paragraph" style:parent-style-name="Table_20_Paragraph">
      <style:paragraph-properties fo:margin-left="0.072in" fo:margin-right="0in" fo:margin-top="0.0008in" fo:margin-bottom="0in" style:contextual-spacing="false"/>
    </style:style>
    <style:style style:name="P559" style:family="paragraph" style:parent-style-name="Table_20_Paragraph">
      <style:paragraph-properties fo:margin-left="0.0547in" fo:margin-right="0in" fo:margin-top="0.0008in" fo:margin-bottom="0in" style:contextual-spacing="false"/>
    </style:style>
    <style:style style:name="P560" style:family="paragraph" style:parent-style-name="Table_20_Paragraph">
      <style:paragraph-properties fo:margin-left="0.0071in" fo:margin-right="0.0008in" fo:margin-top="0.0543in" fo:margin-bottom="0in" style:contextual-spacing="false" fo:text-align="center" style:justify-single-word="false"/>
    </style:style>
    <style:style style:name="P561" style:family="paragraph" style:parent-style-name="Table_20_Paragraph">
      <style:paragraph-properties fo:margin-left="0.0083in" fo:margin-right="0.0016in" fo:margin-top="0.0543in" fo:margin-bottom="0in" style:contextual-spacing="false" fo:text-align="center" style:justify-single-word="false"/>
    </style:style>
    <style:style style:name="P562" style:family="paragraph" style:parent-style-name="Table_20_Paragraph">
      <style:paragraph-properties fo:margin-left="0.0055in" fo:margin-right="0in" fo:margin-top="0.0543in" fo:margin-bottom="0in" style:contextual-spacing="false" fo:text-align="center" style:justify-single-word="false"/>
    </style:style>
    <style:style style:name="P563" style:family="paragraph" style:parent-style-name="Table_20_Paragraph">
      <style:paragraph-properties fo:margin-left="0.0346in" fo:margin-right="0in" fo:margin-top="0.0008in" fo:margin-bottom="0in" style:contextual-spacing="false"/>
    </style:style>
    <style:style style:name="P564" style:family="paragraph" style:parent-style-name="Table_20_Paragraph">
      <style:paragraph-properties fo:margin-left="0.0075in" fo:margin-right="0in" fo:margin-top="0.0008in" fo:margin-bottom="0in" style:contextual-spacing="false"/>
    </style:style>
    <style:style style:name="P565" style:family="paragraph" style:parent-style-name="Table_20_Paragraph">
      <style:paragraph-properties fo:margin-left="0.0071in" fo:margin-right="0.002in" fo:margin-top="0.0543in" fo:margin-bottom="0in" style:contextual-spacing="false" fo:text-align="center" style:justify-single-word="false"/>
    </style:style>
    <style:style style:name="P566" style:family="paragraph" style:parent-style-name="Table_20_Paragraph">
      <style:paragraph-properties fo:margin-left="0.0083in" fo:margin-right="0.002in" fo:margin-top="0.0543in" fo:margin-bottom="0in" style:contextual-spacing="false" fo:text-align="center" style:justify-single-word="false"/>
    </style:style>
    <style:style style:name="P567" style:family="paragraph" style:parent-style-name="Table_20_Paragraph">
      <style:paragraph-properties fo:margin-left="0.0063in" fo:margin-right="0in" fo:margin-top="0.0543in" fo:margin-bottom="0in" style:contextual-spacing="false" fo:text-align="center" style:justify-single-word="false"/>
    </style:style>
    <style:style style:name="P568" style:family="paragraph" style:parent-style-name="Text_20_body">
      <style:paragraph-properties fo:margin-top="0.0283in" fo:margin-bottom="0in" style:contextual-spacing="false"/>
    </style:style>
    <style:style style:name="P569" style:family="paragraph" style:parent-style-name="Text_20_body">
      <style:paragraph-properties fo:margin-left="1.4602in" fo:margin-right="1.7571in" fo:line-height="102%" fo:text-align="justify" style:justify-single-word="false" fo:text-indent="1.9327in" style:auto-text-indent="false"/>
    </style:style>
    <style:style style:name="P570" style:family="paragraph" style:parent-style-name="Text_20_body">
      <style:paragraph-properties fo:margin-top="0.0055in" fo:margin-bottom="0in" style:contextual-spacing="false"/>
    </style:style>
    <style:style style:name="P571" style:family="paragraph" style:parent-style-name="Text_20_body">
      <style:paragraph-properties fo:margin-left="0in" fo:margin-right="0.6339in" fo:margin-top="0.0008in" fo:margin-bottom="0in" style:contextual-spacing="false" fo:text-align="center" style:justify-single-word="false"/>
    </style:style>
    <style:style style:name="P572" style:family="paragraph" style:parent-style-name="Text_20_body">
      <style:paragraph-properties fo:margin-top="0.0083in" fo:margin-bottom="0in" style:contextual-spacing="false"/>
    </style:style>
    <style:style style:name="P573" style:family="paragraph" style:parent-style-name="Standard">
      <style:paragraph-properties fo:margin-left="0in" fo:margin-right="0.6354in" fo:margin-top="0in" fo:margin-bottom="0in" style:contextual-spacing="false" fo:text-align="center" style:justify-single-word="false" fo:text-indent="0in" style:auto-text-indent="false"/>
    </style:style>
    <style:style style:name="P574" style:family="paragraph" style:parent-style-name="Standard">
      <style:paragraph-properties fo:margin-left="0in" fo:margin-right="0.6362in" fo:margin-top="0.0028in" fo:margin-bottom="0in" style:contextual-spacing="false" fo:text-align="center" style:justify-single-word="false" fo:text-indent="0in" style:auto-text-indent="false"/>
    </style:style>
    <style:style style:name="P575" style:family="paragraph" style:parent-style-name="Text_20_body" style:master-page-name="Converted18">
      <style:paragraph-properties style:page-number="auto"/>
      <style:text-properties fo:font-weight="bold" style:font-weight-asian="bold"/>
    </style:style>
    <style:style style:name="P576" style:family="paragraph" style:parent-style-name="Text_20_body">
      <style:paragraph-properties fo:margin-top="0.0339in" fo:margin-bottom="0in" style:contextual-spacing="false"/>
      <style:text-properties fo:font-weight="bold" style:font-weight-asian="bold"/>
    </style:style>
    <style:style style:name="P577" style:family="paragraph" style:parent-style-name="Standard">
      <style:paragraph-properties fo:margin-left="1.5161in" fo:margin-right="0in" fo:margin-top="0in" fo:margin-bottom="0in" style:contextual-spacing="false" fo:text-align="left" style:justify-single-word="false" fo:text-indent="0in" style:auto-text-indent="false"/>
    </style:style>
    <style:style style:name="P578" style:family="paragraph" style:parent-style-name="Standard">
      <style:paragraph-properties fo:margin-left="3.3736in" fo:margin-right="1.8398in" fo:margin-top="0.1425in" fo:margin-bottom="0in" style:contextual-spacing="false" fo:text-align="justify" style:justify-single-word="false" fo:text-indent="0in" style:auto-text-indent="false"/>
    </style:style>
    <style:style style:name="P579" style:family="paragraph" style:parent-style-name="Standard">
      <style:paragraph-properties fo:margin-left="3.4016in" fo:margin-right="0in" fo:margin-top="0.1409in" fo:margin-bottom="0in" style:contextual-spacing="false" fo:line-height="0.1429in" fo:text-align="justify" style:justify-single-word="false" fo:text-indent="0in" style:auto-text-indent="false"/>
    </style:style>
    <style:style style:name="P580" style:family="paragraph" style:parent-style-name="Text_20_body">
      <style:paragraph-properties fo:margin-left="3.4016in" fo:margin-right="1.8409in" fo:text-align="justify" style:justify-single-word="false"/>
    </style:style>
    <style:style style:name="P581" style:family="paragraph" style:parent-style-name="Standard">
      <style:paragraph-properties fo:margin-left="0in" fo:margin-right="0.4228in" fo:margin-top="0.139in" fo:margin-bottom="0in" style:contextual-spacing="false" fo:text-align="center" style:justify-single-word="false" fo:text-indent="0in" style:auto-text-indent="false"/>
    </style:style>
    <style:style style:name="P582" style:family="paragraph" style:parent-style-name="Standard">
      <style:paragraph-properties fo:margin-left="1.5161in" fo:margin-right="1.839in" fo:margin-top="0.1425in" fo:margin-bottom="0in" style:contextual-spacing="false" fo:text-align="justify" style:justify-single-word="false" fo:text-indent="1.8846in" style:auto-text-indent="false"/>
    </style:style>
    <style:style style:name="P583" style:family="paragraph" style:parent-style-name="Text_20_body">
      <style:paragraph-properties fo:margin-top="0.0075in" fo:margin-bottom="0in" style:contextual-spacing="false"/>
      <style:text-properties fo:font-size="7.5pt" style:font-size-asian="7.5pt"/>
    </style:style>
    <style:style style:name="P584" style:family="paragraph" style:parent-style-name="Table_20_Paragraph">
      <style:paragraph-properties fo:margin-top="0.0654in" fo:margin-bottom="0in" style:contextual-spacing="false"/>
      <style:text-properties style:font-name="Verdana" fo:font-size="4pt" style:font-size-asian="4pt"/>
    </style:style>
    <style:style style:name="P585" style:family="paragraph" style:parent-style-name="Table_20_Paragraph">
      <style:paragraph-properties fo:margin-left="0.1717in" fo:margin-right="0in"/>
    </style:style>
    <style:style style:name="P586" style:family="paragraph" style:parent-style-name="Table_20_Paragraph">
      <style:paragraph-properties fo:margin-left="0.0547in" fo:margin-right="0in"/>
    </style:style>
    <style:style style:name="P587" style:family="paragraph" style:parent-style-name="Table_20_Paragraph">
      <style:paragraph-properties fo:margin-left="0.0945in" fo:margin-right="0in"/>
    </style:style>
    <style:style style:name="P588" style:family="paragraph" style:parent-style-name="Table_20_Paragraph">
      <style:paragraph-properties fo:margin-top="0.0228in" fo:margin-bottom="0in" style:contextual-spacing="false"/>
      <style:text-properties style:font-name="Verdana" fo:font-size="4pt" style:font-size-asian="4pt"/>
    </style:style>
    <style:style style:name="P589" style:family="paragraph" style:parent-style-name="Table_20_Paragraph">
      <style:paragraph-properties fo:margin-left="0.0008in" fo:margin-right="0.0016in" fo:text-align="center" style:justify-single-word="false"/>
    </style:style>
    <style:style style:name="P590" style:family="paragraph" style:parent-style-name="Table_20_Paragraph">
      <style:paragraph-properties fo:margin-left="0.0008in" fo:margin-right="0.0008in" fo:text-align="center" style:justify-single-word="false"/>
    </style:style>
    <style:style style:name="P591" style:family="paragraph" style:parent-style-name="Table_20_Paragraph">
      <style:paragraph-properties fo:margin-left="0.0016in" fo:margin-right="0.0008in" fo:text-align="center" style:justify-single-word="false"/>
    </style:style>
    <style:style style:name="P592" style:family="paragraph" style:parent-style-name="Table_20_Paragraph">
      <style:paragraph-properties fo:margin-left="0.0807in" fo:margin-right="0in"/>
    </style:style>
    <style:style style:name="P593" style:family="paragraph" style:parent-style-name="Table_20_Paragraph">
      <style:paragraph-properties fo:margin-top="0.0043in" fo:margin-bottom="0in" style:contextual-spacing="false"/>
      <style:text-properties style:font-name="Verdana" fo:font-size="4pt" style:font-size-asian="4pt"/>
    </style:style>
    <style:style style:name="P594" style:family="paragraph" style:parent-style-name="Table_20_Paragraph">
      <style:paragraph-properties fo:margin-left="0.0555in" fo:margin-right="0in"/>
    </style:style>
    <style:style style:name="P595" style:family="paragraph" style:parent-style-name="Table_20_Paragraph">
      <style:paragraph-properties fo:margin-top="0.0354in" fo:margin-bottom="0in" style:contextual-spacing="false"/>
      <style:text-properties style:font-name="Verdana" fo:font-size="4pt" style:font-size-asian="4pt"/>
    </style:style>
    <style:style style:name="P596" style:family="paragraph" style:parent-style-name="Table_20_Paragraph">
      <style:paragraph-properties fo:margin-left="0.0398in" fo:margin-right="0in" fo:margin-top="0.0008in" fo:margin-bottom="0in" style:contextual-spacing="false" fo:line-height="106%" fo:text-indent="-0.0146in" style:auto-text-indent="false"/>
    </style:style>
    <style:style style:name="P597" style:family="paragraph" style:parent-style-name="Table_20_Paragraph">
      <style:paragraph-properties fo:margin-left="0.0563in" fo:margin-right="0in"/>
    </style:style>
    <style:style style:name="P598" style:family="paragraph" style:parent-style-name="Table_20_Paragraph">
      <style:paragraph-properties fo:margin-left="0.0772in" fo:margin-right="0in"/>
    </style:style>
    <style:style style:name="P599" style:family="paragraph" style:parent-style-name="Table_20_Paragraph">
      <style:paragraph-properties fo:margin-left="0.0626in" fo:margin-right="0in" fo:margin-top="0.0134in" fo:margin-bottom="0in" style:contextual-spacing="false" style:line-height-at-least="0.0693in" fo:text-indent="0.1008in" style:auto-text-indent="false"/>
    </style:style>
    <style:style style:name="P600" style:family="paragraph" style:parent-style-name="Table_20_Paragraph">
      <style:paragraph-properties fo:margin-left="0.0008in" fo:margin-right="0in" fo:margin-top="0.0516in" fo:margin-bottom="0in" style:contextual-spacing="false" fo:text-align="center" style:justify-single-word="false"/>
    </style:style>
    <style:style style:name="P601" style:family="paragraph" style:parent-style-name="Table_20_Paragraph">
      <style:paragraph-properties fo:margin-left="0.0016in" fo:margin-right="0in" fo:margin-top="0.0516in" fo:margin-bottom="0in" style:contextual-spacing="false" fo:text-align="center" style:justify-single-word="false"/>
    </style:style>
    <style:style style:name="P602" style:family="paragraph" style:parent-style-name="Table_20_Paragraph">
      <style:paragraph-properties fo:margin-left="0.0319in" fo:margin-right="0in"/>
    </style:style>
    <style:style style:name="P603" style:family="paragraph" style:parent-style-name="Table_20_Paragraph">
      <style:paragraph-properties fo:margin-left="0.0016in" fo:margin-right="0in"/>
    </style:style>
    <style:style style:name="P604" style:family="paragraph" style:parent-style-name="Table_20_Paragraph">
      <style:paragraph-properties fo:margin-left="0.0016in" fo:margin-right="0.0008in" fo:margin-top="0.0516in" fo:margin-bottom="0in" style:contextual-spacing="false" fo:text-align="center" style:justify-single-word="false"/>
    </style:style>
    <style:style style:name="P605" style:family="paragraph" style:parent-style-name="Table_20_Paragraph">
      <style:paragraph-properties fo:margin-left="0.0008in" fo:margin-right="0.0008in" fo:margin-top="0.0516in" fo:margin-bottom="0in" style:contextual-spacing="false" fo:text-align="center" style:justify-single-word="false"/>
    </style:style>
    <style:style style:name="P606" style:family="paragraph" style:parent-style-name="Text_20_body">
      <style:paragraph-properties fo:margin-top="0.061in" fo:margin-bottom="0in" style:contextual-spacing="false"/>
    </style:style>
    <style:style style:name="P607" style:family="paragraph" style:parent-style-name="Text_20_body">
      <style:paragraph-properties fo:margin-left="1.5161in" fo:margin-right="1.8146in" fo:margin-top="0.0008in" fo:margin-bottom="0in" style:contextual-spacing="false" fo:text-align="justify" style:justify-single-word="false" fo:text-indent="1.8846in" style:auto-text-indent="false"/>
    </style:style>
    <style:style style:name="P608" style:family="paragraph" style:parent-style-name="Text_20_body">
      <style:paragraph-properties fo:margin-top="0.1402in" fo:margin-bottom="0in" style:contextual-spacing="false"/>
    </style:style>
    <style:style style:name="P609" style:family="paragraph" style:parent-style-name="Text_20_body">
      <style:paragraph-properties fo:margin-left="0in" fo:margin-right="0.6299in" fo:text-align="center" style:justify-single-word="false"/>
    </style:style>
    <style:style style:name="P610" style:family="paragraph" style:parent-style-name="Standard">
      <style:paragraph-properties fo:margin-left="0in" fo:margin-right="0.6291in" fo:margin-top="0in" fo:margin-bottom="0in" style:contextual-spacing="false" fo:line-height="0.1429in" fo:text-align="center" style:justify-single-word="false" fo:text-indent="0in" style:auto-text-indent="false"/>
    </style:style>
    <style:style style:name="P611" style:family="paragraph" style:parent-style-name="Standard">
      <style:paragraph-properties fo:margin-left="0in" fo:margin-right="0.6283in" fo:margin-top="0in" fo:margin-bottom="0in" style:contextual-spacing="false" fo:line-height="0.1429in" fo:text-align="center" style:justify-single-word="false" fo:text-indent="0in" style:auto-text-indent="false"/>
    </style:style>
    <style:style style:name="P612" style:family="paragraph" style:parent-style-name="Text_20_body" style:master-page-name="Converted19">
      <style:paragraph-properties style:page-number="auto"/>
      <style:text-properties fo:font-weight="bold" style:font-weight-asian="bold"/>
    </style:style>
    <style:style style:name="P613" style:family="paragraph" style:parent-style-name="Text_20_body">
      <style:paragraph-properties fo:margin-top="0.0201in" fo:margin-bottom="0in" style:contextual-spacing="false"/>
      <style:text-properties fo:font-weight="bold" style:font-weight-asian="bold"/>
    </style:style>
    <style:style style:name="P614" style:family="paragraph" style:parent-style-name="Standard">
      <style:paragraph-properties fo:margin-left="1.4717in" fo:margin-right="0in" fo:margin-top="0in" fo:margin-bottom="0in" style:contextual-spacing="false" fo:text-align="left" style:justify-single-word="false" fo:text-indent="0in" style:auto-text-indent="false"/>
    </style:style>
    <style:style style:name="P615" style:family="paragraph" style:parent-style-name="Text_20_body">
      <style:paragraph-properties fo:margin-top="0.0043in" fo:margin-bottom="0in" style:contextual-spacing="false"/>
      <style:text-properties fo:font-weight="bold" style:font-weight-asian="bold"/>
    </style:style>
    <style:style style:name="P616" style:family="paragraph" style:parent-style-name="Standard">
      <style:paragraph-properties fo:margin-left="3.3665in" fo:margin-right="1.7945in" fo:margin-top="0in" fo:margin-bottom="0in" style:contextual-spacing="false" fo:line-height="102%" fo:text-align="justify" style:justify-single-word="false" fo:text-indent="0in" style:auto-text-indent="false"/>
    </style:style>
    <style:style style:name="P617" style:family="paragraph" style:parent-style-name="Standard">
      <style:paragraph-properties fo:margin-left="3.3945in" fo:margin-right="0in" fo:margin-top="0in" fo:margin-bottom="0in" style:contextual-spacing="false" fo:text-align="justify" style:justify-single-word="false" fo:text-indent="0in" style:auto-text-indent="false"/>
    </style:style>
    <style:style style:name="P618" style:family="paragraph" style:parent-style-name="Text_20_body">
      <style:paragraph-properties fo:margin-left="3.3945in" fo:margin-right="1.7953in" fo:margin-top="0.002in" fo:margin-bottom="0in" style:contextual-spacing="false" fo:line-height="102%" fo:text-align="justify" style:justify-single-word="false"/>
    </style:style>
    <style:style style:name="P619" style:family="paragraph" style:parent-style-name="Standard">
      <style:paragraph-properties fo:margin-left="0in" fo:margin-right="0.4236in" fo:margin-top="0.1118in" fo:margin-bottom="0in" style:contextual-spacing="false" fo:text-align="center" style:justify-single-word="false" fo:text-indent="0in" style:auto-text-indent="false"/>
    </style:style>
    <style:style style:name="P620" style:family="paragraph" style:parent-style-name="Standard">
      <style:paragraph-properties fo:margin-left="1.4717in" fo:margin-right="1.7937in" fo:margin-top="0.0008in" fo:margin-bottom="0in" style:contextual-spacing="false" fo:line-height="102%" fo:text-align="justify" style:justify-single-word="false" fo:text-indent="1.922in" style:auto-text-indent="false"/>
    </style:style>
    <style:style style:name="P621" style:family="paragraph" style:parent-style-name="Table_20_Paragraph">
      <style:paragraph-properties fo:margin-top="0.002in" fo:margin-bottom="0in" style:contextual-spacing="false"/>
      <style:text-properties style:font-name="Verdana" fo:font-size="4pt" style:font-size-asian="4pt"/>
    </style:style>
    <style:style style:name="P622" style:family="paragraph" style:parent-style-name="Table_20_Paragraph">
      <style:paragraph-properties fo:margin-left="0.0063in" fo:margin-right="0.0016in" fo:text-align="center" style:justify-single-word="false"/>
    </style:style>
    <style:style style:name="P623" style:family="paragraph" style:parent-style-name="Table_20_Paragraph">
      <style:paragraph-properties fo:margin-left="0.0102in" fo:margin-right="0in" fo:text-align="center" style:justify-single-word="false"/>
    </style:style>
    <style:style style:name="P624" style:family="paragraph" style:parent-style-name="Table_20_Paragraph">
      <style:paragraph-properties fo:margin-top="0.028in" fo:margin-bottom="0in" style:contextual-spacing="false"/>
      <style:text-properties style:font-name="Verdana" fo:font-size="4pt" style:font-size-asian="4pt"/>
    </style:style>
    <style:style style:name="P625" style:family="paragraph" style:parent-style-name="Table_20_Paragraph">
      <style:paragraph-properties fo:margin-left="0.1909in" fo:margin-right="0in"/>
    </style:style>
    <style:style style:name="P626" style:family="paragraph" style:parent-style-name="Table_20_Paragraph">
      <style:paragraph-properties fo:margin-left="0.0098in" fo:margin-right="0.0016in" fo:text-align="center" style:justify-single-word="false"/>
    </style:style>
    <style:style style:name="P627" style:family="paragraph" style:parent-style-name="Table_20_Paragraph">
      <style:paragraph-properties fo:margin-left="0.0102in" fo:margin-right="0.0008in" fo:text-align="center" style:justify-single-word="false"/>
    </style:style>
    <style:style style:name="P628" style:family="paragraph" style:parent-style-name="Table_20_Paragraph">
      <style:paragraph-properties fo:margin-top="0.0398in" fo:margin-bottom="0in" style:contextual-spacing="false"/>
      <style:text-properties style:font-name="Verdana" fo:font-size="4pt" style:font-size-asian="4pt"/>
    </style:style>
    <style:style style:name="P629" style:family="paragraph" style:parent-style-name="Table_20_Paragraph">
      <style:paragraph-properties fo:margin-left="0.1189in" fo:margin-right="0.1047in" fo:line-height="108%" fo:text-indent="0.1in" style:auto-text-indent="false"/>
    </style:style>
    <style:style style:name="P630" style:family="paragraph" style:parent-style-name="Table_20_Paragraph">
      <style:paragraph-properties fo:margin-top="0.0083in" fo:margin-bottom="0in" style:contextual-spacing="false"/>
      <style:text-properties style:font-name="Verdana" fo:font-size="4pt" style:font-size-asian="4pt"/>
    </style:style>
    <style:style style:name="P631" style:family="paragraph" style:parent-style-name="Table_20_Paragraph">
      <style:paragraph-properties fo:margin-left="0.0102in" fo:margin-right="0.0035in" fo:text-align="center" style:justify-single-word="false"/>
    </style:style>
    <style:style style:name="P632" style:family="paragraph" style:parent-style-name="Table_20_Paragraph">
      <style:paragraph-properties fo:margin-top="0.0028in" fo:margin-bottom="0in" style:contextual-spacing="false"/>
      <style:text-properties style:font-name="Verdana" fo:font-size="4pt" style:font-size-asian="4pt"/>
    </style:style>
    <style:style style:name="P633" style:family="paragraph" style:parent-style-name="Table_20_Paragraph">
      <style:paragraph-properties fo:margin-left="0.1661in" fo:margin-right="0in" fo:margin-top="0.0008in" fo:margin-bottom="0in" style:contextual-spacing="false"/>
    </style:style>
    <style:style style:name="P634" style:family="paragraph" style:parent-style-name="Table_20_Paragraph">
      <style:paragraph-properties fo:margin-left="0.1102in" fo:margin-right="0in" fo:margin-top="0.0047in" fo:margin-bottom="0in" style:contextual-spacing="false"/>
    </style:style>
    <style:style style:name="P635" style:family="paragraph" style:parent-style-name="Table_20_Paragraph">
      <style:paragraph-properties fo:margin-left="0.2043in" fo:margin-right="0.0661in" fo:line-height="108%" fo:text-indent="-0.0335in" style:auto-text-indent="false"/>
    </style:style>
    <style:style style:name="P636" style:family="paragraph" style:parent-style-name="Table_20_Paragraph">
      <style:paragraph-properties fo:margin-left="0.0098in" fo:margin-right="0in" fo:text-align="center" style:justify-single-word="false"/>
    </style:style>
    <style:style style:name="P637" style:family="paragraph" style:parent-style-name="Text_20_body">
      <style:paragraph-properties fo:margin-top="0.0256in" fo:margin-bottom="0in" style:contextual-spacing="false"/>
    </style:style>
    <style:style style:name="P638" style:family="paragraph" style:parent-style-name="Text_20_body">
      <style:paragraph-properties fo:margin-left="1.4717in" fo:margin-right="1.7689in" fo:line-height="102%" fo:text-align="justify" style:justify-single-word="false" fo:text-indent="1.922in" style:auto-text-indent="false"/>
    </style:style>
    <style:style style:name="P639" style:family="paragraph" style:parent-style-name="Text_20_body">
      <style:paragraph-properties fo:margin-left="0in" fo:margin-right="0.6346in" fo:text-align="center" style:justify-single-word="false"/>
    </style:style>
    <style:style style:name="P640" style:family="paragraph" style:parent-style-name="Standard">
      <style:paragraph-properties fo:margin-left="0in" fo:margin-right="0.6327in" fo:margin-top="0in" fo:margin-bottom="0in" style:contextual-spacing="false" fo:text-align="center" style:justify-single-word="false" fo:text-indent="0in" style:auto-text-indent="false"/>
    </style:style>
    <style:style style:name="P641" style:family="paragraph" style:parent-style-name="Standard">
      <style:paragraph-properties fo:margin-left="0in" fo:margin-right="0.6335in" fo:margin-top="0.002in" fo:margin-bottom="0in" style:contextual-spacing="false" fo:text-align="center" style:justify-single-word="false" fo:text-indent="0in" style:auto-text-indent="false"/>
    </style:style>
    <style:style style:name="P642" style:family="paragraph" style:parent-style-name="Text_20_body" style:master-page-name="Converted20">
      <style:paragraph-properties style:page-number="auto"/>
      <style:text-properties fo:font-weight="bold" style:font-weight-asian="bold"/>
    </style:style>
    <style:style style:name="P643" style:family="paragraph" style:parent-style-name="Text_20_body">
      <style:paragraph-properties fo:margin-top="0.0217in" fo:margin-bottom="0in" style:contextual-spacing="false"/>
      <style:text-properties fo:font-weight="bold" style:font-weight-asian="bold"/>
    </style:style>
    <style:style style:name="P644" style:family="paragraph" style:parent-style-name="Standard">
      <style:paragraph-properties fo:margin-left="1.5583in" fo:margin-right="0in" fo:margin-top="0in" fo:margin-bottom="0in" style:contextual-spacing="false" fo:text-align="left" style:justify-single-word="false" fo:text-indent="0in" style:auto-text-indent="false"/>
    </style:style>
    <style:style style:name="P645" style:family="paragraph" style:parent-style-name="Text_20_body">
      <style:paragraph-properties fo:margin-top="0.0047in" fo:margin-bottom="0in" style:contextual-spacing="false"/>
      <style:text-properties fo:font-weight="bold" style:font-weight-asian="bold"/>
    </style:style>
    <style:style style:name="P646" style:family="paragraph" style:parent-style-name="Standard">
      <style:paragraph-properties fo:margin-left="3.2492in" fo:margin-right="2.052in" fo:margin-top="0in" fo:margin-bottom="0in" style:contextual-spacing="false" fo:line-height="101%" fo:text-align="justify" style:justify-single-word="false" fo:text-indent="0in" style:auto-text-indent="false"/>
    </style:style>
    <style:style style:name="P647" style:family="paragraph" style:parent-style-name="Text_20_body">
      <style:paragraph-properties fo:margin-top="0.002in" fo:margin-bottom="0in" style:contextual-spacing="false"/>
      <style:text-properties fo:font-weight="bold" style:font-weight-asian="bold"/>
    </style:style>
    <style:style style:name="P648" style:family="paragraph" style:parent-style-name="Standard">
      <style:paragraph-properties fo:margin-left="3.2492in" fo:margin-right="0in" fo:margin-top="0in" fo:margin-bottom="0in" style:contextual-spacing="false" fo:text-align="justify" style:justify-single-word="false" fo:text-indent="0in" style:auto-text-indent="false"/>
    </style:style>
    <style:style style:name="P649" style:family="paragraph" style:parent-style-name="Text_20_body">
      <style:paragraph-properties fo:margin-left="3.2492in" fo:margin-right="2.0528in" fo:margin-top="0.0016in" fo:margin-bottom="0in" style:contextual-spacing="false" fo:line-height="101%" fo:text-align="justify" style:justify-single-word="false" fo:text-indent="-0.0008in" style:auto-text-indent="false"/>
    </style:style>
    <style:style style:name="P650" style:family="paragraph" style:parent-style-name="Text_20_body">
      <style:paragraph-properties fo:margin-top="0.1374in" fo:margin-bottom="0in" style:contextual-spacing="false"/>
    </style:style>
    <style:style style:name="P651" style:family="paragraph" style:parent-style-name="Standard">
      <style:paragraph-properties fo:margin-left="0in" fo:margin-right="0.7161in" fo:margin-top="0in" fo:margin-bottom="0in" style:contextual-spacing="false" fo:text-align="center" style:justify-single-word="false" fo:text-indent="0in" style:auto-text-indent="false"/>
    </style:style>
    <style:style style:name="P652" style:family="paragraph" style:parent-style-name="Text_20_body">
      <style:paragraph-properties fo:margin-left="1.5591in" fo:margin-right="2.0528in" fo:line-height="101%" fo:text-align="justify" style:justify-single-word="false" fo:text-indent="1.6902in" style:auto-text-indent="false"/>
    </style:style>
    <style:style style:name="P653" style:family="paragraph" style:parent-style-name="Standard">
      <style:paragraph-properties fo:margin-left="3.2807in" fo:margin-right="0in" fo:margin-top="0.1409in" fo:margin-bottom="0in" style:contextual-spacing="false" fo:text-align="left" style:justify-single-word="false" fo:text-indent="0in" style:auto-text-indent="false"/>
    </style:style>
    <style:style style:name="P654" style:family="paragraph" style:parent-style-name="Text_20_body">
      <style:paragraph-properties fo:margin-left="1.5591in" fo:margin-right="0in" fo:margin-top="0.0016in" fo:margin-bottom="0in" style:contextual-spacing="false"/>
    </style:style>
    <style:style style:name="P655" style:family="paragraph" style:parent-style-name="Text_20_body">
      <style:paragraph-properties fo:margin-top="0.0047in" fo:margin-bottom="0in" style:contextual-spacing="false"/>
    </style:style>
    <style:style style:name="P656" style:family="paragraph" style:parent-style-name="Text_20_body">
      <style:paragraph-properties fo:margin-left="0in" fo:margin-right="0.4937in" fo:text-align="center" style:justify-single-word="false"/>
    </style:style>
    <style:style style:name="P657" style:family="paragraph" style:parent-style-name="Text_20_body">
      <style:paragraph-properties fo:margin-top="0.0063in" fo:margin-bottom="0in" style:contextual-spacing="false"/>
    </style:style>
    <style:style style:name="P658" style:family="paragraph" style:parent-style-name="Standard">
      <style:paragraph-properties fo:margin-left="0in" fo:margin-right="0.4925in" fo:margin-top="0.0008in" fo:margin-bottom="0in" style:contextual-spacing="false" fo:text-align="center" style:justify-single-word="false" fo:text-indent="0in" style:auto-text-indent="false"/>
    </style:style>
    <style:style style:name="P659" style:family="paragraph" style:parent-style-name="Standard">
      <style:paragraph-properties fo:margin-left="0in" fo:margin-right="0.4925in" fo:margin-top="0.0016in" fo:margin-bottom="0in" style:contextual-spacing="false" fo:text-align="center" style:justify-single-word="false" fo:text-indent="0in" style:auto-text-indent="false"/>
    </style:style>
    <style:style style:name="P660" style:family="paragraph" style:parent-style-name="Text_20_body" style:master-page-name="Converted21">
      <style:paragraph-properties style:page-number="auto"/>
      <style:text-properties fo:font-size="10pt" fo:font-weight="bold" style:font-size-asian="10pt" style:font-weight-asian="bold"/>
    </style:style>
    <style:style style:name="P661" style:family="paragraph" style:parent-style-name="Text_20_body">
      <style:paragraph-properties fo:margin-top="0.0547in" fo:margin-bottom="0in" style:contextual-spacing="false"/>
      <style:text-properties fo:font-size="10pt" fo:font-weight="bold" style:font-size-asian="10pt" style:font-weight-asian="bold"/>
    </style:style>
    <style:style style:name="P662" style:family="paragraph" style:parent-style-name="Standard">
      <style:paragraph-properties fo:margin-left="2.2236in" fo:margin-right="0in" fo:line-height="0.1402in" fo:text-indent="0in" style:auto-text-indent="false"/>
    </style:style>
    <style:style style:name="P663" style:family="paragraph" style:parent-style-name="Text_20_body">
      <style:paragraph-properties fo:margin-top="0.0016in" fo:margin-bottom="0.0008in" style:contextual-spacing="false"/>
      <style:text-properties fo:font-weight="bold" style:font-weight-asian="bold"/>
    </style:style>
    <style:style style:name="P664" style:family="paragraph" style:parent-style-name="Table_20_Paragraph">
      <style:paragraph-properties fo:margin-top="0.002in" fo:margin-bottom="0in" style:contextual-spacing="false"/>
      <style:text-properties style:font-name="Verdana" fo:font-size="9pt" fo:font-weight="bold" style:font-size-asian="9pt" style:font-weight-asian="bold"/>
    </style:style>
    <style:style style:name="P665" style:family="paragraph" style:parent-style-name="Table_20_Paragraph">
      <style:paragraph-properties fo:margin-left="0.5339in" fo:margin-right="0in" fo:line-height="0.052in"/>
    </style:style>
    <style:style style:name="P666" style:family="paragraph" style:parent-style-name="Table_20_Paragraph">
      <style:paragraph-properties fo:margin-left="0.2744in" fo:margin-right="0in" fo:line-height="0.052in"/>
    </style:style>
    <style:style style:name="P667" style:family="paragraph" style:parent-style-name="Table_20_Paragraph">
      <style:paragraph-properties fo:margin-top="0.0035in" fo:margin-bottom="0in" style:contextual-spacing="false"/>
      <style:text-properties style:font-name="Verdana" fo:font-size="5.5pt" fo:font-weight="bold" style:font-size-asian="5.5pt" style:font-weight-asian="bold"/>
    </style:style>
    <style:style style:name="P668" style:family="paragraph" style:parent-style-name="Table_20_Paragraph">
      <style:paragraph-properties fo:margin-left="0.0366in" fo:margin-right="0in" fo:line-height="0.1535in"/>
    </style:style>
    <style:style style:name="P669" style:family="paragraph" style:parent-style-name="Table_20_Paragraph">
      <style:paragraph-properties fo:margin-left="0.0665in" fo:margin-right="0in" fo:line-height="0.1535in"/>
    </style:style>
    <style:style style:name="P670" style:family="paragraph" style:parent-style-name="Table_20_Paragraph">
      <style:paragraph-properties fo:margin-top="0.0028in" fo:margin-bottom="0.0008in" style:contextual-spacing="false"/>
      <style:text-properties style:font-name="Verdana" fo:font-size="9pt" fo:font-weight="bold" style:font-size-asian="9pt" style:font-weight-asian="bold"/>
    </style:style>
    <style:style style:name="P671" style:family="paragraph" style:parent-style-name="Table_20_Paragraph">
      <style:paragraph-properties fo:margin-left="0.0693in" fo:margin-right="0in" fo:line-height="0.05in"/>
    </style:style>
    <style:style style:name="P672" style:family="paragraph" style:parent-style-name="Table_20_Paragraph">
      <style:paragraph-properties fo:margin-top="0.0063in" fo:margin-bottom="0in" style:contextual-spacing="false"/>
      <style:text-properties style:font-name="Verdana" fo:font-size="5.5pt" fo:font-weight="bold" style:font-size-asian="5.5pt" style:font-weight-asian="bold"/>
    </style:style>
    <style:style style:name="P673" style:family="paragraph" style:parent-style-name="Table_20_Paragraph">
      <style:paragraph-properties fo:margin-left="0.2898in" fo:margin-right="0in" fo:line-height="0.052in"/>
    </style:style>
    <style:style style:name="P674" style:family="paragraph" style:parent-style-name="Table_20_Paragraph">
      <style:paragraph-properties fo:margin-top="0.0063in" fo:margin-bottom="0in" style:contextual-spacing="false"/>
      <style:text-properties style:font-name="Verdana" fo:font-size="3pt" fo:font-weight="bold" style:font-size-asian="3pt" style:font-weight-asian="bold"/>
    </style:style>
    <style:style style:name="P675" style:family="paragraph" style:parent-style-name="Table_20_Paragraph">
      <style:paragraph-properties fo:margin-left="0.2236in" fo:margin-right="0in" fo:line-height="0.1508in"/>
    </style:style>
    <style:style style:name="P676" style:family="paragraph" style:parent-style-name="Table_20_Paragraph">
      <style:paragraph-properties fo:margin-left="0.1374in" fo:margin-right="0in" fo:line-height="0.052in"/>
    </style:style>
    <style:style style:name="P677" style:family="paragraph" style:parent-style-name="Table_20_Paragraph">
      <style:paragraph-properties fo:margin-left="0.1528in" fo:margin-right="0in" fo:line-height="0.052in"/>
    </style:style>
    <style:style style:name="P678" style:family="paragraph" style:parent-style-name="Table_20_Paragraph">
      <style:paragraph-properties fo:margin-top="0.0047in" fo:margin-bottom="0in" style:contextual-spacing="false"/>
      <style:text-properties style:font-name="Verdana" fo:font-size="5.5pt" fo:font-weight="bold" style:font-size-asian="5.5pt" style:font-weight-asian="bold"/>
    </style:style>
    <style:style style:name="P679" style:family="paragraph" style:parent-style-name="Table_20_Paragraph">
      <style:paragraph-properties fo:margin-left="0.1189in" fo:margin-right="0in" fo:line-height="0.0634in"/>
    </style:style>
    <style:style style:name="P680" style:family="paragraph" style:parent-style-name="Table_20_Paragraph">
      <style:paragraph-properties fo:margin-top="0.0071in" fo:margin-bottom="0.0008in" style:contextual-spacing="false"/>
      <style:text-properties style:font-name="Verdana" fo:font-size="5.5pt" fo:font-weight="bold" style:font-size-asian="5.5pt" style:font-weight-asian="bold"/>
    </style:style>
    <style:style style:name="P681" style:family="paragraph" style:parent-style-name="Table_20_Paragraph">
      <style:paragraph-properties fo:margin-left="0.1091in" fo:margin-right="0in" fo:line-height="0.052in"/>
    </style:style>
    <style:style style:name="P682" style:family="paragraph" style:parent-style-name="Table_20_Paragraph">
      <style:paragraph-properties fo:margin-left="0.3055in" fo:margin-right="0in" fo:line-height="0.052in"/>
    </style:style>
    <style:style style:name="P683" style:family="paragraph" style:parent-style-name="Table_20_Paragraph">
      <style:paragraph-properties fo:margin-left="0.3535in" fo:margin-right="0in" fo:line-height="0.05in"/>
    </style:style>
    <style:style style:name="P684" style:family="paragraph" style:parent-style-name="Table_20_Paragraph">
      <style:paragraph-properties fo:margin-left="0.2736in" fo:margin-right="0in" fo:line-height="0.052in"/>
    </style:style>
    <style:style style:name="P685" style:family="paragraph" style:parent-style-name="Table_20_Paragraph">
      <style:paragraph-properties fo:margin-top="0.002in" fo:margin-bottom="0in" style:contextual-spacing="false"/>
      <style:text-properties style:font-name="Verdana" fo:font-size="7.5pt" fo:font-weight="bold" style:font-size-asian="7.5pt" style:font-weight-asian="bold"/>
    </style:style>
    <style:style style:name="P686" style:family="paragraph" style:parent-style-name="Table_20_Paragraph">
      <style:paragraph-properties fo:margin-left="0.2382in" fo:margin-right="0in" fo:line-height="0.05in"/>
    </style:style>
    <style:style style:name="P687" style:family="paragraph" style:parent-style-name="Table_20_Paragraph">
      <style:paragraph-properties fo:margin-top="0.0008in" fo:margin-bottom="0in" style:contextual-spacing="false"/>
      <style:text-properties style:font-name="Verdana" fo:font-size="2.5pt" fo:font-weight="bold" style:font-size-asian="2.5pt" style:font-weight-asian="bold"/>
    </style:style>
    <style:style style:name="P688" style:family="paragraph" style:parent-style-name="Table_20_Paragraph">
      <style:paragraph-properties fo:margin-left="0.0445in" fo:margin-right="0in"/>
    </style:style>
    <style:style style:name="P689" style:family="paragraph" style:parent-style-name="Table_20_Paragraph">
      <style:paragraph-properties fo:margin-top="0.0008in" fo:margin-bottom="0in" style:contextual-spacing="false"/>
      <style:text-properties style:font-name="Verdana" fo:font-size="7.5pt" fo:font-weight="bold" style:font-size-asian="7.5pt" style:font-weight-asian="bold"/>
    </style:style>
    <style:style style:name="P690" style:family="paragraph" style:parent-style-name="Table_20_Paragraph">
      <style:text-properties style:font-name="Verdana" fo:font-size="7.5pt" fo:font-weight="bold" style:font-size-asian="7.5pt" style:font-weight-asian="bold"/>
    </style:style>
    <style:style style:name="P691" style:family="paragraph" style:parent-style-name="Table_20_Paragraph">
      <style:paragraph-properties fo:margin-top="0.0075in" fo:margin-bottom="0in" style:contextual-spacing="false"/>
      <style:text-properties style:font-name="Verdana" fo:font-size="4.5pt" fo:font-weight="bold" style:font-size-asian="4.5pt" style:font-weight-asian="bold"/>
    </style:style>
    <style:style style:name="P692" style:family="paragraph" style:parent-style-name="Table_20_Paragraph">
      <style:paragraph-properties fo:margin-left="0.3016in" fo:margin-right="0in" fo:line-height="0.0673in"/>
    </style:style>
    <style:style style:name="P693" style:family="paragraph" style:parent-style-name="Table_20_Paragraph">
      <style:paragraph-properties fo:margin-left="0.322in" fo:margin-right="0in" fo:line-height="0.052in"/>
    </style:style>
    <style:style style:name="P694" style:family="paragraph" style:parent-style-name="Table_20_Paragraph">
      <style:paragraph-properties fo:margin-left="0.1102in" fo:margin-right="0in" fo:line-height="0.0646in"/>
    </style:style>
    <style:style style:name="P695" style:family="paragraph" style:parent-style-name="Table_20_Paragraph">
      <style:paragraph-properties fo:margin-left="0.0839in" fo:margin-right="0in" fo:line-height="0.052in"/>
    </style:style>
    <style:style style:name="P696" style:family="paragraph" style:parent-style-name="Table_20_Paragraph">
      <style:paragraph-properties fo:margin-left="0.3484in" fo:margin-right="0in" fo:line-height="0.052in"/>
    </style:style>
    <style:style style:name="P697" style:family="paragraph" style:parent-style-name="Table_20_Paragraph">
      <style:paragraph-properties fo:margin-left="0.3201in" fo:margin-right="0in" fo:line-height="0.052in"/>
    </style:style>
    <style:style style:name="P698" style:family="paragraph" style:parent-style-name="Table_20_Paragraph">
      <style:paragraph-properties fo:margin-left="0.2598in" fo:margin-right="0in" fo:line-height="0.052in"/>
    </style:style>
    <style:style style:name="P699" style:family="paragraph" style:parent-style-name="Table_20_Paragraph">
      <style:paragraph-properties fo:margin-top="0.0075in" fo:margin-bottom="0in" style:contextual-spacing="false"/>
      <style:text-properties style:font-name="Verdana" fo:font-size="3pt" fo:font-weight="bold" style:font-size-asian="3pt" style:font-weight-asian="bold"/>
    </style:style>
    <style:style style:name="P700" style:family="paragraph" style:parent-style-name="Table_20_Paragraph">
      <style:paragraph-properties fo:margin-left="0.3618in" fo:margin-right="0in" fo:line-height="0.1354in"/>
    </style:style>
    <style:style style:name="P701" style:family="paragraph" style:parent-style-name="Table_20_Paragraph">
      <style:paragraph-properties fo:margin-left="0.1193in" fo:margin-right="0in" fo:line-height="0.052in"/>
    </style:style>
    <style:style style:name="P702" style:family="paragraph" style:parent-style-name="Table_20_Paragraph">
      <style:paragraph-properties fo:margin-left="0.1839in" fo:margin-right="0in" fo:line-height="0.052in"/>
    </style:style>
    <style:style style:name="P703" style:family="paragraph" style:parent-style-name="Table_20_Paragraph">
      <style:paragraph-properties fo:margin-top="0.0008in" fo:margin-bottom="0in" style:contextual-spacing="false"/>
      <style:text-properties style:font-name="Verdana" fo:font-size="3.5pt" fo:font-weight="bold" style:font-size-asian="3.5pt" style:font-weight-asian="bold"/>
    </style:style>
    <style:style style:name="P704" style:family="paragraph" style:parent-style-name="Table_20_Paragraph">
      <style:paragraph-properties fo:margin-left="0.1543in" fo:margin-right="0in" fo:line-height="0.1346in"/>
    </style:style>
    <style:style style:name="P705" style:family="paragraph" style:parent-style-name="Table_20_Paragraph">
      <style:paragraph-properties fo:margin-left="0.0744in" fo:margin-right="0in" fo:line-height="0.052in"/>
    </style:style>
    <style:style style:name="P706" style:family="paragraph" style:parent-style-name="Table_20_Paragraph">
      <style:paragraph-properties fo:margin-left="0.25in" fo:margin-right="0in" fo:line-height="0.1346in"/>
    </style:style>
    <style:style style:name="P707" style:family="paragraph" style:parent-style-name="Table_20_Paragraph">
      <style:paragraph-properties fo:margin-left="0.4728in" fo:margin-right="0in" fo:line-height="0.052in"/>
    </style:style>
    <style:style style:name="P708" style:family="paragraph" style:parent-style-name="Table_20_Paragraph">
      <style:paragraph-properties fo:margin-left="0.4063in" fo:margin-right="0in" fo:line-height="0.052in"/>
    </style:style>
    <style:style style:name="P709" style:family="paragraph" style:parent-style-name="Table_20_Paragraph">
      <style:paragraph-properties fo:margin-left="0.1508in" fo:margin-right="0in" fo:line-height="0.052in"/>
    </style:style>
    <style:style style:name="P710" style:family="paragraph" style:parent-style-name="Table_20_Paragraph">
      <style:paragraph-properties fo:margin-left="0.0492in" fo:margin-right="0in"/>
    </style:style>
    <style:style style:name="P711" style:family="paragraph" style:parent-style-name="Table_20_Paragraph">
      <style:paragraph-properties fo:margin-left="0.3335in" fo:margin-right="0in" fo:line-height="0.052in"/>
    </style:style>
    <style:style style:name="P712" style:family="paragraph" style:parent-style-name="Table_20_Paragraph">
      <style:paragraph-properties fo:margin-left="0.0728in" fo:margin-right="0in" fo:line-height="0.052in"/>
    </style:style>
    <style:style style:name="P713" style:family="paragraph" style:parent-style-name="Table_20_Paragraph">
      <style:paragraph-properties fo:margin-left="0.0311in" fo:margin-right="0in" fo:line-height="0.052in"/>
    </style:style>
    <style:style style:name="P714" style:family="paragraph" style:parent-style-name="Table_20_Paragraph">
      <style:paragraph-properties fo:margin-left="0.0854in" fo:margin-right="0in" fo:line-height="0.052in"/>
    </style:style>
    <style:style style:name="P715" style:family="paragraph" style:parent-style-name="Text_20_body" style:master-page-name="Converted22">
      <style:paragraph-properties style:page-number="auto"/>
      <style:text-properties fo:font-size="10pt" fo:font-weight="bold" style:font-size-asian="10pt" style:font-weight-asian="bold"/>
    </style:style>
    <style:style style:name="P716" style:family="paragraph" style:parent-style-name="Text_20_body">
      <style:paragraph-properties fo:margin-top="0.1654in" fo:margin-bottom="0in" style:contextual-spacing="false"/>
      <style:text-properties fo:font-size="10pt" fo:font-weight="bold" style:font-size-asian="10pt" style:font-weight-asian="bold"/>
    </style:style>
    <style:style style:name="P717" style:family="paragraph" style:parent-style-name="Standard">
      <style:paragraph-properties fo:margin-left="1.5563in" fo:margin-right="0in" fo:margin-top="0.0717in" fo:margin-bottom="0in" style:contextual-spacing="false" fo:text-align="left" style:justify-single-word="false" fo:text-indent="0in" style:auto-text-indent="false"/>
    </style:style>
    <style:style style:name="P718" style:family="paragraph" style:parent-style-name="Text_20_body">
      <style:paragraph-properties fo:margin-top="0.0772in" fo:margin-bottom="0in" style:contextual-spacing="false"/>
      <style:text-properties fo:font-size="7.5pt" fo:font-weight="bold" style:font-size-asian="7.5pt" style:font-weight-asian="bold"/>
    </style:style>
    <style:style style:name="P719" style:family="paragraph" style:parent-style-name="Standard">
      <style:paragraph-properties fo:margin-left="0.0453in" fo:margin-right="2.198in" fo:margin-top="0in" fo:margin-bottom="0in" style:contextual-spacing="false" fo:line-height="102%" fo:text-align="justify" style:justify-single-word="false" fo:text-indent="0in" style:auto-text-indent="false"/>
    </style:style>
    <style:style style:name="P720" style:family="paragraph" style:parent-style-name="Text_20_body">
      <style:paragraph-properties fo:margin-top="0.0035in" fo:margin-bottom="0in" style:contextual-spacing="false"/>
      <style:text-properties fo:font-size="7.5pt" fo:font-weight="bold" style:font-size-asian="7.5pt" style:font-weight-asian="bold"/>
    </style:style>
    <style:style style:name="P721" style:family="paragraph" style:parent-style-name="Standard">
      <style:paragraph-properties fo:margin-left="0.0453in" fo:margin-right="0in" fo:margin-top="0.0008in" fo:margin-bottom="0in" style:contextual-spacing="false" fo:text-align="justify" style:justify-single-word="false" fo:text-indent="0in" style:auto-text-indent="false"/>
    </style:style>
    <style:style style:name="P722" style:family="paragraph" style:parent-style-name="Standard">
      <style:paragraph-properties fo:margin-left="0.0453in" fo:margin-right="2.198in" fo:margin-top="0.0028in" fo:margin-bottom="0in" style:contextual-spacing="false" fo:line-height="102%" fo:text-align="justify" style:justify-single-word="false" fo:text-indent="0in" style:auto-text-indent="false"/>
    </style:style>
    <style:style style:name="P723" style:family="paragraph" style:parent-style-name="Text_20_body">
      <style:paragraph-properties fo:margin-top="0.0043in" fo:margin-bottom="0in" style:contextual-spacing="false"/>
      <style:text-properties fo:font-size="7.5pt" fo:font-weight="bold" style:font-size-asian="7.5pt" style:font-weight-asian="bold"/>
    </style:style>
    <style:style style:name="P724" style:family="paragraph" style:parent-style-name="Standard">
      <style:paragraph-properties fo:margin-left="0.0453in" fo:margin-right="0in" fo:margin-top="0in" fo:margin-bottom="0in" style:contextual-spacing="false" fo:text-align="justify" style:justify-single-word="false" fo:text-indent="0in" style:auto-text-indent="false"/>
    </style:style>
    <style:style style:name="P725" style:family="paragraph" style:parent-style-name="Standard">
      <style:paragraph-properties fo:margin-left="1.5563in" fo:margin-right="2.0972in" fo:margin-top="0.0028in" fo:margin-bottom="0in" style:contextual-spacing="false" fo:line-height="102%" fo:text-align="left" style:justify-single-word="false" fo:text-indent="0in" style:auto-text-indent="false"/>
    </style:style>
    <style:style style:name="P726" style:family="paragraph" style:parent-style-name="Text_20_body">
      <style:paragraph-properties fo:margin-top="0.0043in" fo:margin-bottom="0.0008in" style:contextual-spacing="false"/>
      <style:text-properties fo:font-size="8pt" style:font-size-asian="8pt"/>
    </style:style>
    <style:style style:name="P727" style:family="paragraph" style:parent-style-name="Table_20_Paragraph">
      <style:paragraph-properties fo:margin-left="0.3189in" fo:margin-right="0in" fo:margin-top="0.089in" fo:margin-bottom="0in" style:contextual-spacing="false"/>
    </style:style>
    <style:style style:name="P728" style:family="paragraph" style:parent-style-name="Table_20_Paragraph">
      <style:paragraph-properties fo:margin-left="0.5047in" fo:margin-right="0in" fo:margin-top="0.089in" fo:margin-bottom="0in" style:contextual-spacing="false"/>
    </style:style>
    <style:style style:name="P729" style:family="paragraph" style:parent-style-name="Table_20_Paragraph">
      <style:paragraph-properties fo:margin-left="0.0047in" fo:margin-right="0in" fo:margin-top="0.089in" fo:margin-bottom="0in" style:contextual-spacing="false" fo:text-align="center" style:justify-single-word="false"/>
    </style:style>
    <style:style style:name="P730" style:family="paragraph" style:parent-style-name="Table_20_Paragraph">
      <style:paragraph-properties fo:margin-left="0.0272in" fo:margin-right="0.0228in" fo:margin-top="0.089in" fo:margin-bottom="0in" style:contextual-spacing="false" fo:text-align="center" style:justify-single-word="false"/>
    </style:style>
    <style:style style:name="P731" style:family="paragraph" style:parent-style-name="Table_20_Paragraph">
      <style:paragraph-properties fo:margin-top="0.0165in" fo:margin-bottom="0in" style:contextual-spacing="false"/>
      <style:text-properties style:font-name="Verdana" fo:font-size="5.5pt" style:font-size-asian="5.5pt"/>
    </style:style>
    <style:style style:name="P732" style:family="paragraph" style:parent-style-name="Table_20_Paragraph">
      <style:paragraph-properties fo:margin-left="0.2118in" fo:margin-right="0in" fo:margin-top="0.0008in" fo:margin-bottom="0in" style:contextual-spacing="false" fo:line-height="102%" fo:text-indent="-0.0835in" style:auto-text-indent="false"/>
    </style:style>
    <style:style style:name="P733" style:family="paragraph" style:parent-style-name="Table_20_Paragraph">
      <style:paragraph-properties fo:margin-left="0.0909in" fo:margin-right="0.0508in" fo:margin-top="0.0634in" fo:margin-bottom="0in" style:contextual-spacing="false" fo:line-height="102%" fo:text-indent="0.3945in" style:auto-text-indent="false"/>
    </style:style>
    <style:style style:name="P734" style:family="paragraph" style:parent-style-name="Table_20_Paragraph">
      <style:paragraph-properties fo:margin-left="0.411in" fo:margin-right="0in" fo:line-height="0.0925in"/>
    </style:style>
    <style:style style:name="P735" style:family="paragraph" style:parent-style-name="Table_20_Paragraph">
      <style:paragraph-properties fo:margin-top="0.0646in" fo:margin-bottom="0in" style:contextual-spacing="false"/>
      <style:text-properties style:font-name="Verdana" fo:font-size="5.5pt" style:font-size-asian="5.5pt"/>
    </style:style>
    <style:style style:name="P736" style:family="paragraph" style:parent-style-name="Table_20_Paragraph">
      <style:paragraph-properties fo:margin-left="0.0047in" fo:margin-right="0.0016in" fo:text-align="center" style:justify-single-word="false"/>
    </style:style>
    <style:style style:name="P737" style:family="paragraph" style:parent-style-name="Table_20_Paragraph">
      <style:paragraph-properties fo:margin-left="0.0043in" fo:margin-right="0.0272in" fo:text-align="center" style:justify-single-word="false"/>
    </style:style>
    <style:style style:name="P738" style:family="paragraph" style:parent-style-name="Table_20_Paragraph">
      <style:paragraph-properties fo:margin-left="0.2827in" fo:margin-right="0in" fo:margin-top="0.0008in" fo:margin-bottom="0in" style:contextual-spacing="false" fo:line-height="102%" fo:text-indent="-0.0835in" style:auto-text-indent="false"/>
    </style:style>
    <style:style style:name="P739" style:family="paragraph" style:parent-style-name="Table_20_Paragraph">
      <style:paragraph-properties fo:margin-left="0.0575in" fo:margin-right="0.0528in" fo:margin-top="0.0634in" fo:margin-bottom="0in" style:contextual-spacing="false" fo:line-height="102%" fo:text-align="center" style:justify-single-word="false" fo:text-indent="-0.0008in" style:auto-text-indent="false"/>
    </style:style>
    <style:style style:name="P740" style:family="paragraph" style:parent-style-name="Table_20_Paragraph">
      <style:paragraph-properties fo:margin-left="0.3945in" fo:margin-right="0.1307in" fo:margin-top="0.0008in" fo:margin-bottom="0in" style:contextual-spacing="false" fo:line-height="102%" fo:text-indent="-0.2217in" style:auto-text-indent="false"/>
    </style:style>
    <style:style style:name="P741" style:family="paragraph" style:parent-style-name="Table_20_Paragraph">
      <style:paragraph-properties fo:margin-left="0.0909in" fo:margin-right="0.0508in" fo:margin-top="0.0634in" fo:margin-bottom="0in" style:contextual-spacing="false" fo:line-height="102%" fo:text-indent="0.3953in" style:auto-text-indent="false"/>
    </style:style>
    <style:style style:name="P742" style:family="paragraph" style:parent-style-name="Table_20_Paragraph">
      <style:paragraph-properties fo:margin-left="0.1535in" fo:margin-right="0in" fo:margin-top="0.0008in" fo:margin-bottom="0in" style:contextual-spacing="false" fo:line-height="102%" fo:text-indent="-0.0654in" style:auto-text-indent="false"/>
    </style:style>
    <style:style style:name="P743" style:family="paragraph" style:parent-style-name="Table_20_Paragraph">
      <style:paragraph-properties fo:margin-left="0.2299in" fo:margin-right="0.1075in" fo:margin-top="0.0634in" fo:margin-bottom="0in" style:contextual-spacing="false" fo:line-height="102%" fo:text-indent="0.2571in" style:auto-text-indent="false"/>
    </style:style>
    <style:style style:name="P744" style:family="paragraph" style:parent-style-name="Table_20_Paragraph">
      <style:paragraph-properties fo:margin-top="0.0173in" fo:margin-bottom="0in" style:contextual-spacing="false"/>
      <style:text-properties style:font-name="Verdana" fo:font-size="5.5pt" style:font-size-asian="5.5pt"/>
    </style:style>
    <style:style style:name="P745" style:family="paragraph" style:parent-style-name="Table_20_Paragraph">
      <style:paragraph-properties fo:margin-left="0.3146in" fo:margin-right="0.1307in" fo:line-height="102%" fo:text-indent="-0.098in" style:auto-text-indent="false"/>
    </style:style>
    <style:style style:name="P746" style:family="paragraph" style:parent-style-name="Table_20_Paragraph">
      <style:paragraph-properties fo:margin-left="0.0571in" fo:margin-right="0.0535in" fo:margin-top="0.0634in" fo:margin-bottom="0in" style:contextual-spacing="false" fo:line-height="102%" fo:text-align="center" style:justify-single-word="false"/>
    </style:style>
    <style:style style:name="P747" style:family="paragraph" style:parent-style-name="Table_20_Paragraph">
      <style:paragraph-properties fo:margin-left="0.2575in" fo:margin-right="0in" fo:line-height="102%" fo:text-indent="-0.0866in" style:auto-text-indent="false"/>
    </style:style>
    <style:style style:name="P748" style:family="paragraph" style:parent-style-name="Table_20_Paragraph">
      <style:paragraph-properties fo:margin-left="0.0429in" fo:margin-right="0in"/>
    </style:style>
    <style:style style:name="P749" style:family="paragraph" style:parent-style-name="Table_20_Paragraph">
      <style:paragraph-properties fo:margin-left="0.0791in" fo:margin-right="0in" fo:margin-top="0.0016in" fo:margin-bottom="0in" style:contextual-spacing="false"/>
    </style:style>
    <style:style style:name="P750" style:family="paragraph" style:parent-style-name="Table_20_Paragraph">
      <style:paragraph-properties fo:margin-left="0.3638in" fo:margin-right="0in" fo:line-height="102%" fo:text-indent="-0.1846in" style:auto-text-indent="false"/>
    </style:style>
    <style:style style:name="P751" style:family="paragraph" style:parent-style-name="Table_20_Paragraph">
      <style:paragraph-properties fo:margin-left="0.1827in" fo:margin-right="0.1791in" fo:margin-top="0.0634in" fo:margin-bottom="0in" style:contextual-spacing="false" fo:line-height="102%" fo:text-align="center" style:justify-single-word="false" fo:text-indent="0.0272in" style:auto-text-indent="false"/>
    </style:style>
    <style:style style:name="P752" style:family="paragraph" style:parent-style-name="Table_20_Paragraph">
      <style:paragraph-properties fo:margin-left="0.0047in" fo:margin-right="0.002in" fo:text-align="center" style:justify-single-word="false"/>
    </style:style>
    <style:style style:name="P753" style:family="paragraph" style:parent-style-name="Standard">
      <style:paragraph-properties fo:margin-left="3.2055in" fo:margin-right="0in" fo:margin-top="0.1201in" fo:margin-bottom="0in" style:contextual-spacing="false" fo:text-align="left" style:justify-single-word="false" fo:text-indent="0in" style:auto-text-indent="false"/>
    </style:style>
    <style:style style:name="P754" style:family="paragraph" style:parent-style-name="Standard">
      <style:paragraph-properties fo:margin-left="1.5563in" fo:margin-right="0in" fo:margin-top="0.0035in" fo:margin-bottom="0in" style:contextual-spacing="false" fo:text-align="left" style:justify-single-word="false" fo:text-indent="0in" style:auto-text-indent="false"/>
    </style:style>
    <style:style style:name="P755" style:family="paragraph" style:parent-style-name="Text_20_body">
      <style:paragraph-properties fo:margin-top="0.0047in" fo:margin-bottom="0in" style:contextual-spacing="false"/>
      <style:text-properties fo:font-size="7.5pt" style:font-size-asian="7.5pt"/>
    </style:style>
    <style:style style:name="P756" style:family="paragraph" style:parent-style-name="Standard">
      <style:paragraph-properties fo:margin-left="0in" fo:margin-right="0.6425in" fo:margin-top="0.0008in" fo:margin-bottom="0in" style:contextual-spacing="false" fo:text-align="center" style:justify-single-word="false" fo:text-indent="0in" style:auto-text-indent="false"/>
    </style:style>
    <style:style style:name="P757" style:family="paragraph" style:parent-style-name="Standard">
      <style:paragraph-properties fo:margin-left="0in" fo:margin-right="0.6402in" fo:margin-top="0in" fo:margin-bottom="0in" style:contextual-spacing="false" fo:text-align="center" style:justify-single-word="false" fo:text-indent="0in" style:auto-text-indent="false"/>
    </style:style>
    <style:style style:name="P758" style:family="paragraph" style:parent-style-name="Standard">
      <style:paragraph-properties fo:margin-left="0in" fo:margin-right="0.6402in" fo:margin-top="0.0028in" fo:margin-bottom="0in" style:contextual-spacing="false" fo:text-align="center" style:justify-single-word="false" fo:text-indent="0in" style:auto-text-indent="false"/>
    </style:style>
    <style:style style:name="P759" style:family="paragraph" style:parent-style-name="Text_20_body" style:master-page-name="Converted23">
      <style:paragraph-properties style:page-number="auto"/>
      <style:text-properties fo:font-weight="bold" style:font-weight-asian="bold"/>
    </style:style>
    <style:style style:name="P760" style:family="paragraph" style:parent-style-name="Text_20_body">
      <style:paragraph-properties fo:margin-top="0.0543in" fo:margin-bottom="0in" style:contextual-spacing="false"/>
      <style:text-properties fo:font-weight="bold" style:font-weight-asian="bold"/>
    </style:style>
    <style:style style:name="P761" style:family="paragraph" style:parent-style-name="Standard">
      <style:paragraph-properties fo:margin-left="1.5283in" fo:margin-right="0in" fo:margin-top="0in" fo:margin-bottom="0in" style:contextual-spacing="false" fo:text-align="left" style:justify-single-word="false" fo:text-indent="0in" style:auto-text-indent="false"/>
    </style:style>
    <style:style style:name="P762" style:family="paragraph" style:parent-style-name="Standard">
      <style:paragraph-properties fo:margin-left="3.1972in" fo:margin-right="2.1953in" fo:margin-top="0.1417in" fo:margin-bottom="0in" style:contextual-spacing="false" fo:text-align="justify" style:justify-single-word="false" fo:text-indent="0in" style:auto-text-indent="false"/>
    </style:style>
    <style:style style:name="P763" style:family="paragraph" style:parent-style-name="Standard">
      <style:paragraph-properties fo:margin-left="3.1972in" fo:margin-right="0in" fo:margin-top="0.1398in" fo:margin-bottom="0in" style:contextual-spacing="false" fo:line-height="0.1429in" fo:text-align="justify" style:justify-single-word="false" fo:text-indent="0in" style:auto-text-indent="false"/>
    </style:style>
    <style:style style:name="P764" style:family="paragraph" style:parent-style-name="Text_20_body">
      <style:paragraph-properties fo:margin-left="3.1972in" fo:margin-right="2.1953in" fo:text-align="justify" style:justify-single-word="false"/>
    </style:style>
    <style:style style:name="P765" style:family="paragraph" style:parent-style-name="Text_20_body">
      <style:paragraph-properties fo:margin-left="1.5283in" fo:margin-right="2.1972in" fo:margin-top="0.1366in" fo:margin-bottom="0in" style:contextual-spacing="false" fo:text-align="justify" style:justify-single-word="false" fo:text-indent="1.6598in" style:auto-text-indent="false"/>
    </style:style>
    <style:style style:name="P766" style:family="paragraph" style:parent-style-name="Standard">
      <style:paragraph-properties fo:margin-left="0.198in" fo:margin-right="1.0307in" fo:margin-top="0.139in" fo:margin-bottom="0in" style:contextual-spacing="false" fo:text-align="center" style:justify-single-word="false" fo:text-indent="0in" style:auto-text-indent="false"/>
    </style:style>
    <style:style style:name="P767" style:family="paragraph" style:parent-style-name="Text_20_body">
      <style:paragraph-properties fo:margin-left="1.5283in" fo:margin-right="2.1965in" fo:margin-top="0.1417in" fo:margin-bottom="0in" style:contextual-spacing="false" fo:text-align="justify" style:justify-single-word="false" fo:text-indent="1.6598in" style:auto-text-indent="false"/>
    </style:style>
    <style:style style:name="P768" style:family="paragraph" style:parent-style-name="Text_20_body">
      <style:paragraph-properties fo:margin-left="1.5283in" fo:margin-right="2.1965in" fo:margin-top="0.1398in" fo:margin-bottom="0in" style:contextual-spacing="false" fo:text-align="justify" style:justify-single-word="false" fo:text-indent="1.6598in" style:auto-text-indent="false"/>
    </style:style>
    <style:style style:name="P769" style:family="paragraph" style:parent-style-name="Standard">
      <style:paragraph-properties fo:margin-left="3.1882in" fo:margin-right="0in" fo:margin-top="0.1327in" fo:margin-bottom="0in" style:contextual-spacing="false" fo:text-align="justify" style:justify-single-word="false" fo:text-indent="0in" style:auto-text-indent="false"/>
    </style:style>
    <style:style style:name="P770" style:family="paragraph" style:parent-style-name="Text_20_body">
      <style:paragraph-properties fo:margin-left="1.5283in" fo:margin-right="0in" fo:line-height="0.1425in"/>
    </style:style>
    <style:style style:name="P771" style:family="paragraph" style:parent-style-name="Text_20_body">
      <style:paragraph-properties fo:margin-left="0in" fo:margin-right="0.6693in" fo:text-align="center" style:justify-single-word="false"/>
    </style:style>
    <style:style style:name="P772" style:family="paragraph" style:parent-style-name="Standard">
      <style:paragraph-properties fo:margin-left="0in" fo:margin-right="0.6689in" fo:margin-top="0in" fo:margin-bottom="0in" style:contextual-spacing="false" fo:line-height="0.1429in" fo:text-align="center" style:justify-single-word="false" fo:text-indent="0in" style:auto-text-indent="false"/>
    </style:style>
    <style:style style:name="P773" style:family="paragraph" style:parent-style-name="Standard">
      <style:paragraph-properties fo:margin-left="0in" fo:margin-right="0.6827in" fo:margin-top="0in" fo:margin-bottom="0in" style:contextual-spacing="false" fo:line-height="0.1429in" fo:text-align="center" style:justify-single-word="false" fo:text-indent="0in" style:auto-text-indent="false"/>
    </style:style>
    <style:style style:name="P774" style:family="paragraph" style:parent-style-name="Text_20_body" style:master-page-name="Converted24">
      <style:paragraph-properties style:page-number="auto"/>
      <style:text-properties fo:font-weight="bold" style:font-weight-asian="bold"/>
    </style:style>
    <style:style style:name="P775" style:family="paragraph" style:parent-style-name="Text_20_body">
      <style:paragraph-properties fo:margin-top="0.048in" fo:margin-bottom="0in" style:contextual-spacing="false"/>
      <style:text-properties fo:font-weight="bold" style:font-weight-asian="bold"/>
    </style:style>
    <style:style style:name="P776" style:family="paragraph" style:parent-style-name="Standard">
      <style:paragraph-properties fo:margin-left="1.4701in" fo:margin-right="0in" fo:margin-top="0in" fo:margin-bottom="0in" style:contextual-spacing="false" fo:text-align="left" style:justify-single-word="false" fo:text-indent="0in" style:auto-text-indent="false"/>
    </style:style>
    <style:style style:name="P777" style:family="paragraph" style:parent-style-name="Text_20_body">
      <style:paragraph-properties fo:margin-top="0.1256in" fo:margin-bottom="0in" style:contextual-spacing="false"/>
      <style:text-properties fo:font-size="10pt" fo:font-weight="bold" style:font-size-asian="10pt" style:font-weight-asian="bold"/>
    </style:style>
    <style:style style:name="P778" style:family="paragraph" style:parent-style-name="Table_20_Paragraph">
      <style:paragraph-properties fo:margin-left="0.0346in" fo:margin-right="0in" fo:margin-top="0.0028in" fo:margin-bottom="0in" style:contextual-spacing="false" fo:line-height="0.1307in">
        <style:tab-stops>
          <style:tab-stop style:position="0.75in"/>
        </style:tab-stops>
      </style:paragraph-properties>
    </style:style>
    <style:style style:name="P779" style:family="paragraph" style:parent-style-name="Table_20_Paragraph">
      <style:paragraph-properties fo:margin-left="0.0417in" fo:margin-right="0.0209in" fo:margin-top="0.0028in" fo:margin-bottom="0in" style:contextual-spacing="false" fo:line-height="0.1307in" fo:text-align="center" style:justify-single-word="false"/>
    </style:style>
    <style:style style:name="P780" style:family="paragraph" style:parent-style-name="Table_20_Paragraph">
      <style:paragraph-properties fo:margin-left="0.0437in" fo:margin-right="0in" fo:margin-top="0.0028in" fo:margin-bottom="0in" style:contextual-spacing="false" fo:line-height="0.1307in" fo:text-align="center" style:justify-single-word="false"/>
    </style:style>
    <style:style style:name="P781" style:family="paragraph" style:parent-style-name="Table_20_Paragraph">
      <style:paragraph-properties fo:margin-left="0.0346in" fo:margin-right="0in" fo:margin-top="0.0028in" fo:margin-bottom="0in" style:contextual-spacing="false" fo:line-height="0.1307in">
        <style:tab-stops>
          <style:tab-stop style:position="0.7917in"/>
        </style:tab-stops>
      </style:paragraph-properties>
    </style:style>
    <style:style style:name="P782" style:family="paragraph" style:parent-style-name="Table_20_Paragraph">
      <style:paragraph-properties fo:margin-left="0.0209in" fo:margin-right="0.0417in" fo:margin-top="0.0028in" fo:margin-bottom="0in" style:contextual-spacing="false" fo:line-height="0.1307in" fo:text-align="center" style:justify-single-word="false"/>
    </style:style>
    <style:style style:name="P783" style:family="paragraph" style:parent-style-name="Table_20_Paragraph">
      <style:paragraph-properties fo:margin-left="0.0437in" fo:margin-right="0.0008in" fo:margin-top="0.0028in" fo:margin-bottom="0in" style:contextual-spacing="false" fo:line-height="0.1307in" fo:text-align="center" style:justify-single-word="false"/>
    </style:style>
    <style:style style:name="P784" style:family="paragraph" style:parent-style-name="Table_20_Paragraph">
      <style:paragraph-properties fo:margin-left="0.0346in" fo:margin-right="0in" fo:margin-top="0.0028in" fo:margin-bottom="0in" style:contextual-spacing="false" fo:line-height="0.1299in"/>
    </style:style>
    <style:style style:name="P785" style:family="paragraph" style:parent-style-name="Standard">
      <style:paragraph-properties fo:margin-left="3.1811in" fo:margin-right="0in" fo:margin-top="0in" fo:margin-bottom="0in" style:contextual-spacing="false" fo:text-align="justify" style:justify-single-word="false" fo:text-indent="0in" style:auto-text-indent="false"/>
    </style:style>
    <style:style style:name="P786" style:family="paragraph" style:parent-style-name="Text_20_body">
      <style:paragraph-properties fo:margin-left="3.1811in" fo:margin-right="2.1264in" fo:margin-top="0.0035in" fo:margin-bottom="0in" style:contextual-spacing="false" fo:line-height="102%" fo:text-align="justify" style:justify-single-word="false"/>
    </style:style>
    <style:style style:name="P787" style:family="paragraph" style:parent-style-name="Standard">
      <style:paragraph-properties fo:margin-left="0.1854in" fo:margin-right="1.0307in" fo:margin-top="0in" fo:margin-bottom="0in" style:contextual-spacing="false" fo:text-align="center" style:justify-single-word="false" fo:text-indent="0in" style:auto-text-indent="false"/>
    </style:style>
    <style:style style:name="P788" style:family="paragraph" style:parent-style-name="Standard">
      <style:paragraph-properties fo:margin-left="1.4701in" fo:margin-right="2.1264in" fo:margin-top="0in" fo:margin-bottom="0in" style:contextual-spacing="false" fo:line-height="102%" fo:text-align="justify" style:justify-single-word="false" fo:text-indent="1.7102in" style:auto-text-indent="false"/>
    </style:style>
    <style:style style:name="P789" style:family="paragraph" style:parent-style-name="Table_20_Paragraph">
      <style:paragraph-properties fo:margin-left="0.0047in" fo:margin-right="0.0252in" fo:margin-top="0.039in" fo:margin-bottom="0in" style:contextual-spacing="false" fo:text-align="center" style:justify-single-word="false"/>
    </style:style>
    <style:style style:name="P790" style:family="paragraph" style:parent-style-name="Table_20_Paragraph">
      <style:paragraph-properties fo:margin-left="0in" fo:margin-right="0.0209in" fo:margin-top="0.039in" fo:margin-bottom="0in" style:contextual-spacing="false" fo:text-align="center" style:justify-single-word="false"/>
    </style:style>
    <style:style style:name="P791" style:family="paragraph" style:parent-style-name="Table_20_Paragraph">
      <style:paragraph-properties fo:margin-left="0.0063in" fo:margin-right="0.0016in" fo:margin-top="0.039in" fo:margin-bottom="0in" style:contextual-spacing="false" fo:text-align="center" style:justify-single-word="false"/>
    </style:style>
    <style:style style:name="P792" style:family="paragraph" style:parent-style-name="Table_20_Paragraph">
      <style:paragraph-properties fo:margin-left="0.2839in" fo:margin-right="0in" fo:margin-top="0.039in" fo:margin-bottom="0in" style:contextual-spacing="false"/>
    </style:style>
    <style:style style:name="P793" style:family="paragraph" style:parent-style-name="Table_20_Paragraph">
      <style:paragraph-properties fo:margin-left="0.0055in" fo:margin-right="0.0264in" fo:margin-top="0.039in" fo:margin-bottom="0in" style:contextual-spacing="false" fo:text-align="center" style:justify-single-word="false"/>
    </style:style>
    <style:style style:name="P794" style:family="paragraph" style:parent-style-name="Table_20_Paragraph">
      <style:paragraph-properties fo:margin-left="0.0252in" fo:margin-right="0.0201in" fo:margin-top="0.0547in" fo:margin-bottom="0in" style:contextual-spacing="false" fo:text-align="center" style:justify-single-word="false"/>
    </style:style>
    <style:style style:name="P795" style:family="paragraph" style:parent-style-name="Table_20_Paragraph">
      <style:paragraph-properties fo:margin-left="0.0283in" fo:margin-right="0.0217in" fo:margin-top="0.0547in" fo:margin-bottom="0in" style:contextual-spacing="false" fo:text-align="center" style:justify-single-word="false"/>
    </style:style>
    <style:style style:name="P796" style:family="paragraph" style:parent-style-name="Table_20_Paragraph">
      <style:paragraph-properties fo:margin-left="0.0063in" fo:margin-right="0in" fo:margin-top="0.0547in" fo:margin-bottom="0in" style:contextual-spacing="false" fo:text-align="center" style:justify-single-word="false"/>
    </style:style>
    <style:style style:name="P797" style:family="paragraph" style:parent-style-name="Table_20_Paragraph">
      <style:paragraph-properties fo:margin-left="0.078in" fo:margin-right="0in" fo:margin-top="0.0547in" fo:margin-bottom="0in" style:contextual-spacing="false"/>
    </style:style>
    <style:style style:name="P798" style:family="paragraph" style:parent-style-name="Table_20_Paragraph">
      <style:paragraph-properties fo:margin-left="0.0591in" fo:margin-right="0in" fo:margin-top="0.0547in" fo:margin-bottom="0in" style:contextual-spacing="false"/>
    </style:style>
    <style:style style:name="P799" style:family="paragraph" style:parent-style-name="Table_20_Paragraph">
      <style:paragraph-properties fo:margin-left="0.0264in" fo:margin-right="0.0209in" fo:margin-top="0.0547in" fo:margin-bottom="0in" style:contextual-spacing="false" fo:text-align="center" style:justify-single-word="false"/>
    </style:style>
    <style:style style:name="P800" style:family="paragraph" style:parent-style-name="Standard">
      <style:paragraph-properties fo:margin-left="3.1811in" fo:margin-right="0in" fo:margin-top="0.1398in" fo:margin-bottom="0in" style:contextual-spacing="false" fo:text-align="left" style:justify-single-word="false" fo:text-indent="0in" style:auto-text-indent="false"/>
    </style:style>
    <style:style style:name="P801" style:family="paragraph" style:parent-style-name="Text_20_body">
      <style:paragraph-properties fo:margin-left="1.4701in" fo:margin-right="0in" fo:margin-top="0.0035in" fo:margin-bottom="0in" style:contextual-spacing="false"/>
    </style:style>
    <style:style style:name="P802" style:family="paragraph" style:parent-style-name="Text_20_body">
      <style:paragraph-properties fo:margin-top="0.0098in" fo:margin-bottom="0in" style:contextual-spacing="false"/>
    </style:style>
    <style:style style:name="P803" style:family="paragraph" style:parent-style-name="Text_20_body">
      <style:paragraph-properties fo:margin-left="0in" fo:margin-right="0.6575in" fo:text-align="center" style:justify-single-word="false"/>
    </style:style>
    <style:style style:name="P804" style:family="paragraph" style:parent-style-name="Text_20_body">
      <style:paragraph-properties fo:margin-top="0.0102in" fo:margin-bottom="0in" style:contextual-spacing="false"/>
    </style:style>
    <style:style style:name="P805" style:family="paragraph" style:parent-style-name="Standard">
      <style:paragraph-properties fo:margin-left="0in" fo:margin-right="0.6555in" fo:margin-top="0in" fo:margin-bottom="0in" style:contextual-spacing="false" fo:text-align="center" style:justify-single-word="false" fo:text-indent="0in" style:auto-text-indent="false"/>
    </style:style>
    <style:style style:name="P806" style:family="paragraph" style:parent-style-name="Standard">
      <style:paragraph-properties fo:margin-left="0in" fo:margin-right="0.6563in" fo:margin-top="0.0035in" fo:margin-bottom="0in" style:contextual-spacing="false" fo:text-align="center" style:justify-single-word="false" fo:text-indent="0in" style:auto-text-indent="false"/>
    </style:style>
    <style:style style:name="P807" style:family="paragraph" style:parent-style-name="Text_20_body" style:master-page-name="Converted25">
      <style:paragraph-properties style:page-number="auto"/>
      <style:text-properties fo:font-weight="bold" style:font-weight-asian="bold"/>
    </style:style>
    <style:style style:name="P808" style:family="paragraph" style:parent-style-name="Text_20_body">
      <style:paragraph-properties fo:margin-top="0.1083in" fo:margin-bottom="0in" style:contextual-spacing="false"/>
      <style:text-properties fo:font-weight="bold" style:font-weight-asian="bold"/>
    </style:style>
    <style:style style:name="P809" style:family="paragraph" style:parent-style-name="Standard">
      <style:paragraph-properties fo:margin-left="1.5535in" fo:margin-right="0in" fo:margin-top="0in" fo:margin-bottom="0in" style:contextual-spacing="false" fo:text-align="left" style:justify-single-word="false" fo:text-indent="0in" style:auto-text-indent="false"/>
    </style:style>
    <style:style style:name="P810" style:family="paragraph" style:parent-style-name="Standard">
      <style:paragraph-properties fo:margin-left="3.261in" fo:margin-right="2.0354in" fo:margin-top="0in" fo:margin-bottom="0in" style:contextual-spacing="false" fo:line-height="102%" fo:text-align="justify" style:justify-single-word="false" fo:text-indent="0.0055in" style:auto-text-indent="false"/>
    </style:style>
    <style:style style:name="P811" style:family="paragraph" style:parent-style-name="Standard">
      <style:paragraph-properties fo:margin-left="3.2638in" fo:margin-right="0in" fo:margin-top="0in" fo:margin-bottom="0in" style:contextual-spacing="false" fo:text-align="justify" style:justify-single-word="false" fo:text-indent="0in" style:auto-text-indent="false"/>
    </style:style>
    <style:style style:name="P812" style:family="paragraph" style:parent-style-name="Text_20_body">
      <style:paragraph-properties fo:margin-left="3.2638in" fo:margin-right="2.0346in" fo:margin-top="0.0035in" fo:margin-bottom="0in" style:contextual-spacing="false" fo:line-height="102%" fo:text-align="justify" style:justify-single-word="false"/>
    </style:style>
    <style:style style:name="P813" style:family="paragraph" style:parent-style-name="Standard">
      <style:paragraph-properties fo:margin-left="0in" fo:margin-right="0.6799in" fo:margin-top="0in" fo:margin-bottom="0in" style:contextual-spacing="false" fo:text-align="center" style:justify-single-word="false" fo:text-indent="0in" style:auto-text-indent="false"/>
    </style:style>
    <style:style style:name="P814" style:family="paragraph" style:parent-style-name="Standard">
      <style:paragraph-properties fo:margin-left="1.5535in" fo:margin-right="2.0346in" fo:margin-top="0in" fo:margin-bottom="0in" style:contextual-spacing="false" fo:line-height="102%" fo:text-align="justify" style:justify-single-word="false" fo:text-indent="1.7102in" style:auto-text-indent="false"/>
    </style:style>
    <style:style style:name="P815" style:family="paragraph" style:parent-style-name="Text_20_body">
      <style:paragraph-properties fo:margin-left="1.5535in" fo:margin-right="2.0362in" fo:line-height="102%" fo:text-align="justify" style:justify-single-word="false" fo:text-indent="1.7102in" style:auto-text-indent="false"/>
    </style:style>
    <style:style style:name="P816" style:family="paragraph" style:parent-style-name="Text_20_body">
      <style:paragraph-properties fo:margin-top="0.011in" fo:margin-bottom="0in" style:contextual-spacing="false"/>
    </style:style>
    <style:style style:name="P817" style:family="paragraph" style:parent-style-name="Text_20_body">
      <style:paragraph-properties fo:margin-left="0in" fo:margin-right="0.4827in" fo:text-align="center" style:justify-single-word="false"/>
    </style:style>
    <style:style style:name="P818" style:family="paragraph" style:parent-style-name="Standard">
      <style:paragraph-properties fo:margin-left="0in" fo:margin-right="0.4799in" fo:margin-top="0.0008in" fo:margin-bottom="0in" style:contextual-spacing="false" fo:text-align="center" style:justify-single-word="false" fo:text-indent="0in" style:auto-text-indent="false"/>
    </style:style>
    <style:style style:name="P819" style:family="paragraph" style:parent-style-name="Standard">
      <style:paragraph-properties fo:margin-left="0in" fo:margin-right="0.4819in" fo:margin-top="0.0035in" fo:margin-bottom="0in" style:contextual-spacing="false" fo:text-align="center" style:justify-single-word="false" fo:text-indent="0in" style:auto-text-indent="false"/>
    </style:style>
    <style:style style:name="P820" style:family="paragraph" style:parent-style-name="Text_20_body" style:master-page-name="Converted26">
      <style:paragraph-properties style:page-number="auto"/>
      <style:text-properties fo:font-weight="bold" style:font-weight-asian="bold"/>
    </style:style>
    <style:style style:name="P821" style:family="paragraph" style:parent-style-name="Text_20_body">
      <style:paragraph-properties fo:margin-top="0.0945in" fo:margin-bottom="0in" style:contextual-spacing="false"/>
      <style:text-properties fo:font-weight="bold" style:font-weight-asian="bold"/>
    </style:style>
    <style:style style:name="P822" style:family="paragraph" style:parent-style-name="Standard">
      <style:paragraph-properties fo:margin-left="1.5453in" fo:margin-right="0in" fo:margin-top="0in" fo:margin-bottom="0in" style:contextual-spacing="false" fo:text-align="left" style:justify-single-word="false" fo:text-indent="0in" style:auto-text-indent="false"/>
    </style:style>
    <style:style style:name="P823" style:family="paragraph" style:parent-style-name="Standard">
      <style:paragraph-properties fo:margin-left="3.2453in" fo:margin-right="2.148in" fo:margin-top="0in" fo:margin-bottom="0in" style:contextual-spacing="false" fo:text-align="justify" style:justify-single-word="false" fo:text-indent="0in" style:auto-text-indent="false"/>
    </style:style>
    <style:style style:name="P824" style:family="paragraph" style:parent-style-name="Standard">
      <style:paragraph-properties fo:margin-left="3.2181in" fo:margin-right="0in" fo:margin-top="0in" fo:margin-bottom="0in" style:contextual-spacing="false" fo:text-align="justify" style:justify-single-word="false" fo:text-indent="0in" style:auto-text-indent="false"/>
    </style:style>
    <style:style style:name="P825" style:family="paragraph" style:parent-style-name="Text_20_body">
      <style:paragraph-properties fo:margin-left="3.2181in" fo:margin-right="2.1472in" fo:text-align="justify" style:justify-single-word="false"/>
    </style:style>
    <style:style style:name="P826" style:family="paragraph" style:parent-style-name="Standard">
      <style:paragraph-properties fo:margin-left="0in" fo:margin-right="0.7866in" fo:margin-top="0in" fo:margin-bottom="0in" style:contextual-spacing="false" fo:text-align="center" style:justify-single-word="false" fo:text-indent="0in" style:auto-text-indent="false"/>
    </style:style>
    <style:style style:name="P827" style:family="paragraph" style:parent-style-name="Text_20_body">
      <style:paragraph-properties fo:margin-left="1.5453in" fo:margin-right="2.1465in" fo:text-align="justify" style:justify-single-word="false" fo:text-indent="1.672in" style:auto-text-indent="false"/>
    </style:style>
    <style:style style:name="P828" style:family="paragraph" style:parent-style-name="Table_20_Paragraph">
      <style:paragraph-properties fo:margin-left="0.0063in" fo:margin-right="0.0252in" fo:margin-top="0.0362in" fo:margin-bottom="0in" style:contextual-spacing="false" fo:text-align="center" style:justify-single-word="false"/>
    </style:style>
    <style:style style:name="P829" style:family="paragraph" style:parent-style-name="Table_20_Paragraph">
      <style:paragraph-properties fo:margin-left="0.0071in" fo:margin-right="0.028in" fo:margin-top="0.0362in" fo:margin-bottom="0in" style:contextual-spacing="false" fo:text-align="center" style:justify-single-word="false"/>
    </style:style>
    <style:style style:name="P830" style:family="paragraph" style:parent-style-name="Table_20_Paragraph">
      <style:paragraph-properties fo:margin-left="0.0091in" fo:margin-right="0.0016in" fo:margin-top="0.0362in" fo:margin-bottom="0in" style:contextual-spacing="false" fo:text-align="center" style:justify-single-word="false"/>
    </style:style>
    <style:style style:name="P831" style:family="paragraph" style:parent-style-name="Table_20_Paragraph">
      <style:paragraph-properties fo:margin-left="0.3134in" fo:margin-right="0in" fo:margin-top="0.0362in" fo:margin-bottom="0in" style:contextual-spacing="false"/>
    </style:style>
    <style:style style:name="P832" style:family="paragraph" style:parent-style-name="Table_20_Paragraph">
      <style:paragraph-properties fo:margin-left="0.0102in" fo:margin-right="0.0264in" fo:margin-top="0.0362in" fo:margin-bottom="0in" style:contextual-spacing="false" fo:text-align="center" style:justify-single-word="false"/>
    </style:style>
    <style:style style:name="P833" style:family="paragraph" style:parent-style-name="Table_20_Paragraph">
      <style:paragraph-properties fo:margin-left="0.0252in" fo:margin-right="0.0189in" fo:margin-top="0.0827in" fo:margin-bottom="0in" style:contextual-spacing="false" fo:text-align="center" style:justify-single-word="false"/>
    </style:style>
    <style:style style:name="P834" style:family="paragraph" style:parent-style-name="Table_20_Paragraph">
      <style:paragraph-properties fo:margin-left="0.028in" fo:margin-right="0.0209in" fo:margin-top="0.0827in" fo:margin-bottom="0in" style:contextual-spacing="false" fo:text-align="center" style:justify-single-word="false"/>
    </style:style>
    <style:style style:name="P835" style:family="paragraph" style:parent-style-name="Table_20_Paragraph">
      <style:paragraph-properties fo:margin-left="0.0091in" fo:margin-right="0in" fo:margin-top="0.0827in" fo:margin-bottom="0in" style:contextual-spacing="false" fo:text-align="center" style:justify-single-word="false"/>
    </style:style>
    <style:style style:name="P836" style:family="paragraph" style:parent-style-name="Table_20_Paragraph">
      <style:paragraph-properties fo:margin-left="0.0874in" fo:margin-right="0in" fo:margin-top="0.0827in" fo:margin-bottom="0in" style:contextual-spacing="false"/>
    </style:style>
    <style:style style:name="P837" style:family="paragraph" style:parent-style-name="Table_20_Paragraph">
      <style:paragraph-properties fo:margin-left="0.0602in" fo:margin-right="0in" fo:margin-top="0.0827in" fo:margin-bottom="0in" style:contextual-spacing="false"/>
    </style:style>
    <style:style style:name="P838" style:family="paragraph" style:parent-style-name="Table_20_Paragraph">
      <style:paragraph-properties fo:margin-left="0.0264in" fo:margin-right="0.0161in" fo:margin-top="0.0827in" fo:margin-bottom="0in" style:contextual-spacing="false" fo:text-align="center" style:justify-single-word="false"/>
    </style:style>
    <style:style style:name="P839" style:family="paragraph" style:parent-style-name="Standard">
      <style:paragraph-properties fo:margin-left="1.5453in" fo:margin-right="2.1457in" fo:margin-top="0.1429in" fo:margin-bottom="0in" style:contextual-spacing="false" fo:text-align="justify" style:justify-single-word="false" fo:text-indent="1.672in" style:auto-text-indent="false"/>
    </style:style>
    <style:style style:name="P840" style:family="paragraph" style:parent-style-name="Text_20_body">
      <style:paragraph-properties fo:margin-left="3.2181in" fo:margin-right="0in" fo:margin-top="0.0008in" fo:margin-bottom="0in" style:contextual-spacing="false"/>
    </style:style>
    <style:style style:name="P841" style:family="paragraph" style:parent-style-name="Text_20_body">
      <style:paragraph-properties fo:margin-left="1.5453in" fo:margin-right="0in"/>
    </style:style>
    <style:style style:name="P842" style:family="paragraph" style:parent-style-name="Text_20_body">
      <style:paragraph-properties fo:margin-left="0in" fo:margin-right="0.6028in" fo:text-align="center" style:justify-single-word="false"/>
    </style:style>
    <style:style style:name="P843" style:family="paragraph" style:parent-style-name="Standard">
      <style:paragraph-properties fo:margin-left="0in" fo:margin-right="0.6016in" fo:margin-top="0in" fo:margin-bottom="0in" style:contextual-spacing="false" fo:text-align="center" style:justify-single-word="false" fo:text-indent="0in" style:auto-text-indent="false"/>
    </style:style>
    <style:style style:name="P844" style:family="paragraph" style:parent-style-name="Standard">
      <style:paragraph-properties fo:margin-left="0in" fo:margin-right="0.602in" fo:margin-top="0.0008in" fo:margin-bottom="0in" style:contextual-spacing="false" fo:text-align="center" style:justify-single-word="false" fo:text-indent="0in" style:auto-text-indent="false"/>
    </style:style>
    <style:style style:name="P845" style:family="paragraph" style:parent-style-name="Text_20_body" style:master-page-name="Converted27">
      <style:paragraph-properties style:page-number="auto"/>
      <style:text-properties fo:font-weight="bold" style:font-weight-asian="bold"/>
    </style:style>
    <style:style style:name="P846" style:family="paragraph" style:parent-style-name="Standard">
      <style:paragraph-properties fo:margin-left="1.5693in" fo:margin-right="0in" fo:margin-top="0in" fo:margin-bottom="0in" style:contextual-spacing="false" fo:text-align="left" style:justify-single-word="false" fo:text-indent="0in" style:auto-text-indent="false"/>
    </style:style>
    <style:style style:name="P847" style:family="paragraph" style:parent-style-name="Standard">
      <style:paragraph-properties fo:margin-left="3.2508in" fo:margin-right="2.1693in" fo:margin-top="0.1417in" fo:margin-bottom="0in" style:contextual-spacing="false" fo:line-height="99%" fo:text-align="justify" style:justify-single-word="false" fo:text-indent="0in" style:auto-text-indent="false"/>
    </style:style>
    <style:style style:name="P848" style:family="paragraph" style:parent-style-name="Standard">
      <style:paragraph-properties fo:margin-left="3.2236in" fo:margin-right="0in" fo:margin-top="0.1402in" fo:margin-bottom="0in" style:contextual-spacing="false" fo:line-height="0.1429in" fo:text-align="justify" style:justify-single-word="false" fo:text-indent="0in" style:auto-text-indent="false"/>
    </style:style>
    <style:style style:name="P849" style:family="paragraph" style:parent-style-name="Text_20_body">
      <style:paragraph-properties fo:margin-left="3.2236in" fo:margin-right="2.1693in" fo:margin-top="0.0008in" fo:margin-bottom="0in" style:contextual-spacing="false" fo:line-height="99%" fo:text-align="justify" style:justify-single-word="false"/>
    </style:style>
    <style:style style:name="P850" style:family="paragraph" style:parent-style-name="Standard">
      <style:paragraph-properties fo:margin-left="0.248in" fo:margin-right="1.0307in" fo:margin-top="0.1402in" fo:margin-bottom="0in" style:contextual-spacing="false" fo:text-align="center" style:justify-single-word="false" fo:text-indent="0in" style:auto-text-indent="false"/>
    </style:style>
    <style:style style:name="P851" style:family="paragraph" style:parent-style-name="Text_20_body">
      <style:paragraph-properties fo:margin-left="1.5693in" fo:margin-right="2.1689in" fo:margin-top="0.1417in" fo:margin-bottom="0in" style:contextual-spacing="false" fo:line-height="99%" fo:text-align="justify" style:justify-single-word="false" fo:text-indent="1.6535in" style:auto-text-indent="false"/>
    </style:style>
    <style:style style:name="P852" style:family="paragraph" style:parent-style-name="Text_20_body">
      <style:paragraph-properties fo:margin-top="0.0071in" fo:margin-bottom="0in" style:contextual-spacing="false"/>
      <style:text-properties fo:font-size="8pt" style:font-size-asian="8pt"/>
    </style:style>
    <style:style style:name="P853" style:family="paragraph" style:parent-style-name="Table_20_Paragraph">
      <style:paragraph-properties fo:margin-left="0.0055in" fo:margin-right="0.0244in" fo:margin-top="0.0346in" fo:margin-bottom="0in" style:contextual-spacing="false" fo:text-align="center" style:justify-single-word="false"/>
    </style:style>
    <style:style style:name="P854" style:family="paragraph" style:parent-style-name="Table_20_Paragraph">
      <style:paragraph-properties fo:margin-left="0.0055in" fo:margin-right="0.0264in" fo:margin-top="0.0346in" fo:margin-bottom="0in" style:contextual-spacing="false" fo:text-align="center" style:justify-single-word="false"/>
    </style:style>
    <style:style style:name="P855" style:family="paragraph" style:parent-style-name="Table_20_Paragraph">
      <style:paragraph-properties fo:margin-left="0.0071in" fo:margin-right="0.0016in" fo:margin-top="0.0346in" fo:margin-bottom="0in" style:contextual-spacing="false" fo:text-align="center" style:justify-single-word="false"/>
    </style:style>
    <style:style style:name="P856" style:family="paragraph" style:parent-style-name="Table_20_Paragraph">
      <style:paragraph-properties fo:margin-left="0.3083in" fo:margin-right="0in" fo:margin-top="0.0346in" fo:margin-bottom="0in" style:contextual-spacing="false"/>
    </style:style>
    <style:style style:name="P857" style:family="paragraph" style:parent-style-name="Table_20_Paragraph">
      <style:paragraph-properties fo:margin-left="0.0063in" fo:margin-right="0.0256in" fo:margin-top="0.0346in" fo:margin-bottom="0in" style:contextual-spacing="false" fo:text-align="center" style:justify-single-word="false"/>
    </style:style>
    <style:style style:name="P858" style:family="paragraph" style:parent-style-name="Table_20_Paragraph">
      <style:paragraph-properties fo:margin-left="0.0244in" fo:margin-right="0.0189in" fo:margin-top="0.0807in" fo:margin-bottom="0in" style:contextual-spacing="false" fo:text-align="center" style:justify-single-word="false"/>
    </style:style>
    <style:style style:name="P859" style:family="paragraph" style:parent-style-name="Table_20_Paragraph">
      <style:paragraph-properties fo:margin-left="0.0264in" fo:margin-right="0.0209in" fo:margin-top="0.0807in" fo:margin-bottom="0in" style:contextual-spacing="false" fo:text-align="center" style:justify-single-word="false"/>
    </style:style>
    <style:style style:name="P860" style:family="paragraph" style:parent-style-name="Table_20_Paragraph">
      <style:paragraph-properties fo:margin-left="0.0071in" fo:margin-right="0in" fo:margin-top="0.0807in" fo:margin-bottom="0in" style:contextual-spacing="false" fo:text-align="center" style:justify-single-word="false"/>
    </style:style>
    <style:style style:name="P861" style:family="paragraph" style:parent-style-name="Table_20_Paragraph">
      <style:paragraph-properties fo:margin-left="0.0862in" fo:margin-right="0in" fo:margin-top="0.0807in" fo:margin-bottom="0in" style:contextual-spacing="false"/>
    </style:style>
    <style:style style:name="P862" style:family="paragraph" style:parent-style-name="Table_20_Paragraph">
      <style:paragraph-properties fo:margin-left="0.0583in" fo:margin-right="0in" fo:margin-top="0.0807in" fo:margin-bottom="0in" style:contextual-spacing="false"/>
    </style:style>
    <style:style style:name="P863" style:family="paragraph" style:parent-style-name="Table_20_Paragraph">
      <style:paragraph-properties fo:margin-left="0.0256in" fo:margin-right="0.0193in" fo:margin-top="0.0807in" fo:margin-bottom="0in" style:contextual-spacing="false" fo:text-align="center" style:justify-single-word="false"/>
    </style:style>
    <style:style style:name="P864" style:family="paragraph" style:parent-style-name="Standard">
      <style:paragraph-properties fo:margin-left="1.5693in" fo:margin-right="2.1673in" fo:margin-top="0.1402in" fo:margin-bottom="0in" style:contextual-spacing="false" fo:line-height="99%" fo:text-align="justify" style:justify-single-word="false" fo:text-indent="1.6535in" style:auto-text-indent="false"/>
    </style:style>
    <style:style style:name="P865" style:family="paragraph" style:parent-style-name="Text_20_body">
      <style:paragraph-properties fo:margin-left="3.2236in" fo:margin-right="0in" fo:margin-top="0.1409in" fo:margin-bottom="0in" style:contextual-spacing="false" fo:line-height="0.1429in"/>
    </style:style>
    <style:style style:name="P866" style:family="paragraph" style:parent-style-name="Text_20_body">
      <style:paragraph-properties fo:margin-left="1.5693in" fo:margin-right="0in" fo:line-height="0.1429in"/>
    </style:style>
    <style:style style:name="P867" style:family="paragraph" style:parent-style-name="Text_20_body">
      <style:paragraph-properties fo:margin-left="0in" fo:margin-right="0.6008in" fo:text-align="center" style:justify-single-word="false"/>
    </style:style>
    <style:style style:name="P868" style:family="paragraph" style:parent-style-name="Standard">
      <style:paragraph-properties fo:margin-left="0in" fo:margin-right="0.5992in" fo:margin-top="0in" fo:margin-bottom="0in" style:contextual-spacing="false" fo:line-height="0.1429in" fo:text-align="center" style:justify-single-word="false" fo:text-indent="0in" style:auto-text-indent="false"/>
    </style:style>
    <style:style style:name="P869" style:family="paragraph" style:parent-style-name="Standard">
      <style:paragraph-properties fo:margin-left="0in" fo:margin-right="0.6in" fo:margin-top="0in" fo:margin-bottom="0in" style:contextual-spacing="false" fo:line-height="0.1429in" fo:text-align="center" style:justify-single-word="false" fo:text-indent="0in" style:auto-text-indent="false"/>
    </style:style>
    <style:style style:name="P870" style:family="paragraph" style:parent-style-name="Text_20_body" style:master-page-name="Converted28">
      <style:paragraph-properties style:page-number="auto"/>
      <style:text-properties fo:font-size="9pt" fo:font-weight="bold" style:font-size-asian="9pt" style:font-weight-asian="bold"/>
    </style:style>
    <style:style style:name="P871" style:family="paragraph" style:parent-style-name="Text_20_body">
      <style:paragraph-properties fo:margin-top="0.0634in" fo:margin-bottom="0in" style:contextual-spacing="false"/>
      <style:text-properties fo:font-size="9pt" fo:font-weight="bold" style:font-size-asian="9pt" style:font-weight-asian="bold"/>
    </style:style>
    <style:style style:name="P872" style:family="paragraph" style:parent-style-name="Standard">
      <style:paragraph-properties fo:margin-left="1.4071in" fo:margin-right="0in" fo:margin-top="0in" fo:margin-bottom="0in" style:contextual-spacing="false" fo:text-align="left" style:justify-single-word="false" fo:text-indent="0in" style:auto-text-indent="false"/>
    </style:style>
    <style:style style:name="P873" style:family="paragraph" style:parent-style-name="Text_20_body">
      <style:paragraph-properties fo:margin-top="0.002in" fo:margin-bottom="0in" style:contextual-spacing="false"/>
      <style:text-properties fo:font-size="9pt" fo:font-weight="bold" style:font-size-asian="9pt" style:font-weight-asian="bold"/>
    </style:style>
    <style:style style:name="P874" style:family="paragraph" style:parent-style-name="Heading_20_8">
      <style:paragraph-properties fo:margin-left="3.1882in" fo:margin-right="1.8354in" fo:text-align="justify" style:justify-single-word="false">
        <style:tab-stops>
          <style:tab-stop style:position="4.7598in"/>
        </style:tab-stops>
      </style:paragraph-properties>
    </style:style>
    <style:style style:name="P875" style:family="paragraph" style:parent-style-name="Text_20_body">
      <style:paragraph-properties fo:margin-top="0.0043in" fo:margin-bottom="0in" style:contextual-spacing="false"/>
      <style:text-properties fo:font-size="9pt" fo:font-weight="bold" style:font-size-asian="9pt" style:font-weight-asian="bold"/>
    </style:style>
    <style:style style:name="P876" style:family="paragraph" style:parent-style-name="Standard">
      <style:paragraph-properties fo:margin-left="3.1882in" fo:margin-right="0in" fo:margin-top="0in" fo:margin-bottom="0in" style:contextual-spacing="false" fo:text-align="justify" style:justify-single-word="false" fo:text-indent="0in" style:auto-text-indent="false"/>
    </style:style>
    <style:style style:name="P877" style:family="paragraph" style:parent-style-name="Standard">
      <style:paragraph-properties fo:margin-left="3.1882in" fo:margin-right="1.8654in" fo:margin-top="0.0016in" fo:margin-bottom="0in" style:contextual-spacing="false" fo:text-align="justify" style:justify-single-word="false" fo:text-indent="-0.0008in" style:auto-text-indent="false"/>
    </style:style>
    <style:style style:name="P878" style:family="paragraph" style:parent-style-name="Text_20_body">
      <style:paragraph-properties fo:margin-top="0.0083in" fo:margin-bottom="0in" style:contextual-spacing="false"/>
      <style:text-properties fo:font-size="9pt" style:font-size-asian="9pt"/>
    </style:style>
    <style:style style:name="P879" style:family="paragraph" style:parent-style-name="Heading_20_8">
      <style:paragraph-properties fo:margin-left="0.2201in" fo:margin-right="1.0307in"/>
      <style:text-properties fo:letter-spacing="-0.0016in"/>
    </style:style>
    <style:style style:name="P880" style:family="paragraph" style:parent-style-name="Text_20_body">
      <style:paragraph-properties fo:margin-top="0.0256in" fo:margin-bottom="0in" style:contextual-spacing="false"/>
      <style:text-properties fo:font-size="9pt" fo:font-weight="bold" style:font-size-asian="9pt" style:font-weight-asian="bold"/>
    </style:style>
    <style:style style:name="P881" style:family="paragraph" style:parent-style-name="Standard">
      <style:paragraph-properties fo:margin-left="1.4071in" fo:margin-right="1.8654in" fo:margin-top="0in" fo:margin-bottom="0in" style:contextual-spacing="false" fo:text-align="justify" style:justify-single-word="false" fo:text-indent="1.7811in" style:auto-text-indent="false"/>
    </style:style>
    <style:style style:name="P882" style:family="paragraph" style:parent-style-name="Standard">
      <style:paragraph-properties fo:margin-left="1.4071in" fo:margin-right="1.839in" fo:margin-top="0.0008in" fo:margin-bottom="0in" style:contextual-spacing="false" fo:text-align="justify" style:justify-single-word="false" fo:text-indent="1.7807in" style:auto-text-indent="false"/>
    </style:style>
    <style:style style:name="P883" style:family="paragraph" style:parent-style-name="Text_20_body">
      <style:paragraph-properties fo:margin-top="0.1075in" fo:margin-bottom="0in" style:contextual-spacing="false"/>
      <style:text-properties fo:font-size="9pt" fo:font-weight="bold" style:font-size-asian="9pt" style:font-weight-asian="bold"/>
    </style:style>
    <style:style style:name="P884" style:family="paragraph" style:parent-style-name="Standard">
      <style:paragraph-properties fo:margin-left="0in" fo:margin-right="0.1634in" fo:margin-top="0in" fo:margin-bottom="0in" style:contextual-spacing="false" fo:text-align="center" style:justify-single-word="false" fo:text-indent="0in" style:auto-text-indent="false"/>
    </style:style>
    <style:style style:name="P885" style:family="paragraph" style:parent-style-name="Text_20_body">
      <style:text-properties fo:font-size="9pt" style:font-size-asian="9pt"/>
    </style:style>
    <style:style style:name="P886" style:family="paragraph" style:parent-style-name="Text_20_body">
      <style:paragraph-properties fo:margin-top="0.0035in" fo:margin-bottom="0in" style:contextual-spacing="false"/>
      <style:text-properties fo:font-size="9pt" style:font-size-asian="9pt"/>
    </style:style>
    <style:style style:name="P887" style:family="paragraph" style:parent-style-name="Heading_20_8">
      <style:paragraph-properties fo:margin-left="0in" fo:margin-right="0.4346in"/>
    </style:style>
    <style:style style:name="P888" style:family="paragraph" style:parent-style-name="Heading_20_9">
      <style:paragraph-properties fo:margin-left="0in" fo:margin-right="0.4291in" fo:margin-top="0.0008in" fo:margin-bottom="0in" style:contextual-spacing="false" fo:text-align="center" style:justify-single-word="false"/>
    </style:style>
    <style:style style:name="P889" style:family="paragraph" style:parent-style-name="Text_20_body" style:master-page-name="Converted29">
      <style:paragraph-properties style:page-number="auto"/>
      <style:text-properties fo:font-weight="bold" style:font-weight-asian="bold"/>
    </style:style>
    <style:style style:name="P890" style:family="paragraph" style:parent-style-name="Text_20_body">
      <style:paragraph-properties fo:margin-top="0.0398in" fo:margin-bottom="0in" style:contextual-spacing="false"/>
      <style:text-properties fo:font-weight="bold" style:font-weight-asian="bold"/>
    </style:style>
    <style:style style:name="P891" style:family="paragraph" style:parent-style-name="Standard">
      <style:paragraph-properties fo:margin-left="1.5972in" fo:margin-right="0in" fo:margin-top="0in" fo:margin-bottom="0in" style:contextual-spacing="false" fo:text-align="left" style:justify-single-word="false" fo:text-indent="0in" style:auto-text-indent="false"/>
    </style:style>
    <style:style style:name="P892" style:family="paragraph" style:parent-style-name="Text_20_body">
      <style:paragraph-properties fo:margin-top="0.1398in" fo:margin-bottom="0in" style:contextual-spacing="false"/>
      <style:text-properties fo:font-weight="bold" style:font-weight-asian="bold"/>
    </style:style>
    <style:style style:name="P893" style:family="paragraph" style:parent-style-name="Standard">
      <style:paragraph-properties fo:margin-left="3.2555in" fo:margin-right="2.1016in" fo:margin-top="0in" fo:margin-bottom="0in" style:contextual-spacing="false" fo:text-align="justify" style:justify-single-word="false" fo:text-indent="0in" style:auto-text-indent="false"/>
    </style:style>
    <style:style style:name="P894" style:family="paragraph" style:parent-style-name="Standard">
      <style:paragraph-properties fo:margin-left="3.2555in" fo:margin-right="0in" fo:margin-top="0.1382in" fo:margin-bottom="0in" style:contextual-spacing="false" fo:line-height="0.1429in" fo:text-align="left" style:justify-single-word="false" fo:text-indent="0in" style:auto-text-indent="false">
        <style:tab-stops>
          <style:tab-stop style:position="3.5598in"/>
          <style:tab-stop style:position="4.6138in"/>
          <style:tab-stop style:position="5.5925in"/>
        </style:tab-stops>
      </style:paragraph-properties>
    </style:style>
    <style:style style:name="P895" style:family="paragraph" style:parent-style-name="Text_20_body">
      <style:paragraph-properties fo:margin-left="3.2555in" fo:margin-right="2.102in" fo:margin-top="0.0008in" fo:margin-bottom="0in" style:contextual-spacing="false" fo:line-height="99%" fo:text-indent="-0.0008in" style:auto-text-indent="false">
        <style:tab-stops>
          <style:tab-stop style:position="4.0953in"/>
          <style:tab-stop style:position="4.5689in"/>
          <style:tab-stop style:position="4.6154in"/>
          <style:tab-stop style:position="4.8799in"/>
          <style:tab-stop style:position="5.628in"/>
          <style:tab-stop style:position="5.7008in"/>
        </style:tab-stops>
      </style:paragraph-properties>
    </style:style>
    <style:style style:name="P896" style:family="paragraph" style:parent-style-name="Standard">
      <style:paragraph-properties fo:margin-left="3.2555in" fo:margin-right="0in" fo:margin-top="0.0646in" fo:margin-bottom="0in" style:contextual-spacing="false" fo:text-align="left" style:justify-single-word="false" fo:text-indent="0in" style:auto-text-indent="false"/>
    </style:style>
    <style:style style:name="P897" style:family="paragraph" style:parent-style-name="Standard">
      <style:paragraph-properties fo:margin-left="3.228in" fo:margin-right="0in" fo:margin-top="0.1382in" fo:margin-bottom="0in" style:contextual-spacing="false" fo:text-align="left" style:justify-single-word="false" fo:text-indent="0in" style:auto-text-indent="false"/>
    </style:style>
    <style:style style:name="P898" style:family="paragraph" style:parent-style-name="Text_20_body">
      <style:paragraph-properties fo:margin-left="1.5972in" fo:margin-right="2.1047in" fo:margin-top="0.0799in" fo:margin-bottom="0in" style:contextual-spacing="false" fo:text-align="justify" style:justify-single-word="false" fo:text-indent="1.6299in" style:auto-text-indent="false"/>
    </style:style>
    <style:style style:name="P899" style:family="paragraph" style:parent-style-name="Text_20_body">
      <style:paragraph-properties fo:margin-top="0.0035in" fo:margin-bottom="0in" style:contextual-spacing="false"/>
      <style:text-properties fo:font-size="7.5pt" style:font-size-asian="7.5pt"/>
    </style:style>
    <style:style style:name="P900" style:family="paragraph" style:parent-style-name="Table_20_Paragraph">
      <style:paragraph-properties fo:margin-left="0.0091in" fo:margin-right="0.0028in" fo:margin-top="0.0244in" fo:margin-bottom="0in" style:contextual-spacing="false" fo:text-align="center" style:justify-single-word="false"/>
    </style:style>
    <style:style style:name="P901" style:family="paragraph" style:parent-style-name="Table_20_Paragraph">
      <style:paragraph-properties fo:margin-left="0.0055in" fo:margin-right="0in" fo:margin-top="0.0244in" fo:margin-bottom="0in" style:contextual-spacing="false" fo:text-align="center" style:justify-single-word="false"/>
    </style:style>
    <style:style style:name="P902" style:family="paragraph" style:parent-style-name="Table_20_Paragraph">
      <style:paragraph-properties fo:margin-left="0.0047in" fo:margin-right="0in" fo:margin-top="0.0244in" fo:margin-bottom="0in" style:contextual-spacing="false" fo:text-align="center" style:justify-single-word="false"/>
    </style:style>
    <style:style style:name="P903" style:family="paragraph" style:parent-style-name="Table_20_Paragraph">
      <style:paragraph-properties fo:margin-left="0.0035in" fo:margin-right="0in" fo:margin-top="0.0244in" fo:margin-bottom="0in" style:contextual-spacing="false" fo:text-align="center" style:justify-single-word="false"/>
    </style:style>
    <style:style style:name="P904" style:family="paragraph" style:parent-style-name="Table_20_Paragraph">
      <style:paragraph-properties fo:margin-left="0.0091in" fo:margin-right="0.0035in" fo:margin-top="0.0909in" fo:margin-bottom="0in" style:contextual-spacing="false" fo:text-align="center" style:justify-single-word="false"/>
    </style:style>
    <style:style style:name="P905" style:family="paragraph" style:parent-style-name="Table_20_Paragraph">
      <style:paragraph-properties fo:margin-left="0.0055in" fo:margin-right="0.0008in" fo:margin-top="0.0909in" fo:margin-bottom="0in" style:contextual-spacing="false" fo:text-align="center" style:justify-single-word="false"/>
    </style:style>
    <style:style style:name="P906" style:family="paragraph" style:parent-style-name="Table_20_Paragraph">
      <style:paragraph-properties fo:margin-left="0.0047in" fo:margin-right="0.0016in" fo:margin-top="0.0909in" fo:margin-bottom="0in" style:contextual-spacing="false" fo:text-align="center" style:justify-single-word="false"/>
    </style:style>
    <style:style style:name="P907" style:family="paragraph" style:parent-style-name="Table_20_Paragraph">
      <style:paragraph-properties fo:margin-left="0.4098in" fo:margin-right="0.1217in" fo:margin-top="0.0244in" fo:margin-bottom="0in" style:contextual-spacing="false" fo:text-indent="-0.2764in" style:auto-text-indent="false"/>
    </style:style>
    <style:style style:name="P908" style:family="paragraph" style:parent-style-name="Text_20_body">
      <style:paragraph-properties fo:margin-left="3.228in" fo:margin-right="0in" fo:margin-top="0.1398in" fo:margin-bottom="0in" style:contextual-spacing="false" fo:line-height="0.1429in"/>
    </style:style>
    <style:style style:name="P909" style:family="paragraph" style:parent-style-name="Text_20_body">
      <style:paragraph-properties fo:margin-left="1.5972in" fo:margin-right="0in" fo:line-height="0.1429in"/>
    </style:style>
    <style:style style:name="P910" style:family="paragraph" style:parent-style-name="Text_20_body">
      <style:paragraph-properties fo:margin-top="0.1398in" fo:margin-bottom="0in" style:contextual-spacing="false"/>
    </style:style>
    <style:style style:name="P911" style:family="paragraph" style:parent-style-name="Text_20_body">
      <style:paragraph-properties fo:margin-left="0in" fo:margin-right="0.5071in" fo:text-align="center" style:justify-single-word="false"/>
    </style:style>
    <style:style style:name="P912" style:family="paragraph" style:parent-style-name="Standard">
      <style:paragraph-properties fo:margin-left="0in" fo:margin-right="0.5035in" fo:margin-top="0in" fo:margin-bottom="0in" style:contextual-spacing="false" fo:line-height="0.1429in" fo:text-align="center" style:justify-single-word="false" fo:text-indent="0in" style:auto-text-indent="false"/>
    </style:style>
    <style:style style:name="P913" style:family="paragraph" style:parent-style-name="Standard">
      <style:paragraph-properties fo:margin-left="0in" fo:margin-right="0.5043in" fo:margin-top="0in" fo:margin-bottom="0in" style:contextual-spacing="false" fo:line-height="0.1429in" fo:text-align="center" style:justify-single-word="false" fo:text-indent="0in" style:auto-text-indent="false"/>
    </style:style>
    <style:style style:name="P914" style:family="paragraph" style:parent-style-name="Text_20_body" style:master-page-name="Converted30">
      <style:paragraph-properties style:page-number="auto"/>
      <style:text-properties fo:font-weight="bold" style:font-weight-asian="bold"/>
    </style:style>
    <style:style style:name="P915" style:family="paragraph" style:parent-style-name="Standard">
      <style:paragraph-properties fo:margin-left="1.7165in" fo:margin-right="0in" fo:margin-top="0in" fo:margin-bottom="0in" style:contextual-spacing="false" fo:text-align="left" style:justify-single-word="false" fo:text-indent="0in" style:auto-text-indent="false"/>
    </style:style>
    <style:style style:name="P916" style:family="paragraph" style:parent-style-name="Standard">
      <style:paragraph-properties fo:margin-left="3.3902in" fo:margin-right="1.9717in" fo:margin-top="0in" fo:margin-bottom="0in" style:contextual-spacing="false" fo:text-align="justify" style:justify-single-word="false" fo:text-indent="0in" style:auto-text-indent="false"/>
    </style:style>
    <style:style style:name="P917" style:family="paragraph" style:parent-style-name="Standard">
      <style:paragraph-properties fo:margin-left="3.3902in" fo:margin-right="0in" fo:margin-top="0in" fo:margin-bottom="0in" style:contextual-spacing="false" fo:text-align="justify" style:justify-single-word="false" fo:text-indent="0in" style:auto-text-indent="false"/>
    </style:style>
    <style:style style:name="P918" style:family="paragraph" style:parent-style-name="Text_20_body">
      <style:paragraph-properties fo:margin-left="3.3909in" fo:margin-right="1.9709in" fo:margin-top="0.0008in" fo:margin-bottom="0in" style:contextual-spacing="false" fo:text-align="justify" style:justify-single-word="false" fo:text-indent="-0.0008in" style:auto-text-indent="false"/>
    </style:style>
    <style:style style:name="P919" style:family="paragraph" style:parent-style-name="Text_20_body">
      <style:paragraph-properties fo:margin-left="1.7165in" fo:margin-right="1.9717in" fo:margin-top="0.1366in" fo:margin-bottom="0in" style:contextual-spacing="false" fo:text-align="justify" style:justify-single-word="false" fo:text-indent="1.6736in" style:auto-text-indent="false"/>
    </style:style>
    <style:style style:name="P920" style:family="paragraph" style:parent-style-name="Text_20_body">
      <style:paragraph-properties fo:margin-top="0.0016in" fo:margin-bottom="0in" style:contextual-spacing="false"/>
      <style:text-properties fo:font-size="8pt" style:font-size-asian="8pt"/>
    </style:style>
    <style:style style:name="P921" style:family="paragraph" style:parent-style-name="Table_20_Paragraph">
      <style:paragraph-properties fo:margin-left="0.2598in" fo:margin-right="0in" fo:margin-top="0.0398in" fo:margin-bottom="0in" style:contextual-spacing="false"/>
    </style:style>
    <style:style style:name="P922" style:family="paragraph" style:parent-style-name="Table_20_Paragraph">
      <style:paragraph-properties fo:margin-left="0.3465in" fo:margin-right="0in" fo:margin-top="0.0398in" fo:margin-bottom="0in" style:contextual-spacing="false"/>
    </style:style>
    <style:style style:name="P923" style:family="paragraph" style:parent-style-name="Table_20_Paragraph">
      <style:paragraph-properties fo:margin-left="0.0744in" fo:margin-right="0.0547in" fo:margin-top="0.0398in" fo:margin-bottom="0in" style:contextual-spacing="false" fo:text-align="center" style:justify-single-word="false"/>
    </style:style>
    <style:style style:name="P924" style:family="paragraph" style:parent-style-name="Table_20_Paragraph">
      <style:paragraph-properties fo:margin-left="0.0047in" fo:margin-right="0.0071in" fo:margin-top="0.0398in" fo:margin-bottom="0in" style:contextual-spacing="false" fo:text-align="center" style:justify-single-word="false"/>
    </style:style>
    <style:style style:name="P925" style:family="paragraph" style:parent-style-name="Table_20_Paragraph">
      <style:paragraph-properties fo:margin-top="0.0201in" fo:margin-bottom="0in" style:contextual-spacing="false"/>
      <style:text-properties style:font-name="Verdana" fo:font-size="5pt" style:font-size-asian="5pt"/>
    </style:style>
    <style:style style:name="P926" style:family="paragraph" style:parent-style-name="Table_20_Paragraph">
      <style:paragraph-properties fo:margin-left="0in" fo:margin-right="0.0634in" fo:line-height="0.0839in" fo:text-align="right" style:justify-single-word="false"/>
    </style:style>
    <style:style style:name="P927" style:family="paragraph" style:parent-style-name="Table_20_Paragraph">
      <style:paragraph-properties fo:margin-left="0in" fo:margin-right="0.1181in" fo:line-height="0.0839in" fo:text-align="right" style:justify-single-word="false"/>
    </style:style>
    <style:style style:name="P928" style:family="paragraph" style:parent-style-name="Table_20_Paragraph">
      <style:paragraph-properties fo:margin-top="0.0126in" fo:margin-bottom="0in" style:contextual-spacing="false"/>
      <style:text-properties style:font-name="Verdana" fo:font-size="5pt" style:font-size-asian="5pt"/>
    </style:style>
    <style:style style:name="P929" style:family="paragraph" style:parent-style-name="Table_20_Paragraph">
      <style:paragraph-properties fo:margin-left="0.0366in" fo:margin-right="0.0299in" fo:text-align="justify" style:justify-single-word="false"/>
    </style:style>
    <style:style style:name="P930" style:family="paragraph" style:parent-style-name="Table_20_Paragraph">
      <style:paragraph-properties fo:margin-top="0.0547in" fo:margin-bottom="0in" style:contextual-spacing="false"/>
      <style:text-properties style:font-name="Verdana" fo:font-size="5pt" style:font-size-asian="5pt"/>
    </style:style>
    <style:style style:name="P931" style:family="paragraph" style:parent-style-name="Table_20_Paragraph">
      <style:paragraph-properties fo:margin-left="0.0744in" fo:margin-right="0.0445in" fo:text-align="center" style:justify-single-word="false"/>
    </style:style>
    <style:style style:name="P932" style:family="paragraph" style:parent-style-name="Table_20_Paragraph">
      <style:paragraph-properties fo:margin-top="0.0118in" fo:margin-bottom="0in" style:contextual-spacing="false"/>
      <style:text-properties style:font-name="Verdana" fo:font-size="5pt" style:font-size-asian="5pt"/>
    </style:style>
    <style:style style:name="P933" style:family="paragraph" style:parent-style-name="Table_20_Paragraph">
      <style:paragraph-properties fo:margin-left="0.0071in" fo:margin-right="0.002in" fo:text-align="center" style:justify-single-word="false"/>
    </style:style>
    <style:style style:name="P934" style:family="paragraph" style:parent-style-name="Table_20_Paragraph">
      <style:paragraph-properties fo:margin-top="0.0543in" fo:margin-bottom="0in" style:contextual-spacing="false"/>
      <style:text-properties style:font-name="Verdana" fo:font-size="5pt" style:font-size-asian="5pt"/>
    </style:style>
    <style:style style:name="P935" style:family="paragraph" style:parent-style-name="Table_20_Paragraph">
      <style:paragraph-properties fo:margin-left="0.0055in" fo:margin-right="0.0008in" fo:line-height="0.0839in" fo:text-align="center" style:justify-single-word="false"/>
    </style:style>
    <style:style style:name="P936" style:family="paragraph" style:parent-style-name="Table_20_Paragraph">
      <style:paragraph-properties fo:margin-left="0.0055in" fo:margin-right="0in" fo:line-height="0.0839in" fo:text-align="center" style:justify-single-word="false"/>
    </style:style>
    <style:style style:name="P937" style:family="paragraph" style:parent-style-name="Table_20_Paragraph">
      <style:paragraph-properties fo:margin-left="0.0327in" fo:margin-right="0.0252in" fo:text-align="center" style:justify-single-word="false" fo:text-indent="0.022in" style:auto-text-indent="false"/>
    </style:style>
    <style:style style:name="P938" style:family="paragraph" style:parent-style-name="Table_20_Paragraph">
      <style:paragraph-properties fo:margin-left="0.0744in" fo:margin-right="0.0693in" fo:text-align="center" style:justify-single-word="false"/>
    </style:style>
    <style:style style:name="P939" style:family="paragraph" style:parent-style-name="Table_20_Paragraph">
      <style:paragraph-properties fo:margin-left="0.3661in" fo:margin-right="0.0909in" fo:text-indent="-0.1252in" style:auto-text-indent="false"/>
    </style:style>
    <style:style style:name="P940" style:family="paragraph" style:parent-style-name="Table_20_Paragraph">
      <style:paragraph-properties fo:margin-top="0.0134in" fo:margin-bottom="0in" style:contextual-spacing="false"/>
      <style:text-properties style:font-name="Verdana" fo:font-size="5pt" style:font-size-asian="5pt"/>
    </style:style>
    <style:style style:name="P941" style:family="paragraph" style:parent-style-name="Table_20_Paragraph">
      <style:paragraph-properties fo:margin-left="0.0744in" fo:margin-right="0.0429in" fo:line-height="99%" fo:text-align="center" style:justify-single-word="false"/>
    </style:style>
    <style:style style:name="P942" style:family="paragraph" style:parent-style-name="Table_20_Paragraph">
      <style:paragraph-properties fo:margin-top="0.011in" fo:margin-bottom="0in" style:contextual-spacing="false"/>
      <style:text-properties style:font-name="Verdana" fo:font-size="5pt" style:font-size-asian="5pt"/>
    </style:style>
    <style:style style:name="P943" style:family="paragraph" style:parent-style-name="Table_20_Paragraph">
      <style:paragraph-properties fo:margin-left="0.0071in" fo:margin-right="0.002in" fo:margin-top="0.0008in" fo:margin-bottom="0in" style:contextual-spacing="false" fo:text-align="center" style:justify-single-word="false"/>
    </style:style>
    <style:style style:name="P944" style:family="paragraph" style:parent-style-name="Text_20_body">
      <style:paragraph-properties fo:margin-left="1.7339in" fo:margin-right="1.9752in" fo:text-align="justify" style:justify-single-word="false" fo:text-indent="1.6646in" style:auto-text-indent="false"/>
    </style:style>
    <style:style style:name="P945" style:family="paragraph" style:parent-style-name="Text_20_body">
      <style:paragraph-properties fo:margin-left="0in" fo:margin-right="0.2547in" fo:margin-top="0.0008in" fo:margin-bottom="0in" style:contextual-spacing="false" fo:text-align="center" style:justify-single-word="false"/>
    </style:style>
    <style:style style:name="P946" style:family="paragraph" style:parent-style-name="Standard">
      <style:paragraph-properties fo:margin-left="0in" fo:margin-right="0.2547in" fo:margin-top="0in" fo:margin-bottom="0in" style:contextual-spacing="false" fo:text-align="center" style:justify-single-word="false" fo:text-indent="0in" style:auto-text-indent="false"/>
    </style:style>
    <style:style style:name="P947" style:family="paragraph" style:parent-style-name="Text_20_body" style:master-page-name="Converted31">
      <style:paragraph-properties style:page-number="auto"/>
      <style:text-properties fo:font-weight="bold" style:font-weight-asian="bold"/>
    </style:style>
    <style:style style:name="P948" style:family="paragraph" style:parent-style-name="Text_20_body">
      <style:paragraph-properties fo:margin-top="0.0453in" fo:margin-bottom="0in" style:contextual-spacing="false"/>
      <style:text-properties fo:font-weight="bold" style:font-weight-asian="bold"/>
    </style:style>
    <style:style style:name="P949" style:family="paragraph" style:parent-style-name="Standard">
      <style:paragraph-properties fo:margin-left="1.5555in" fo:margin-right="0in" fo:margin-top="0in" fo:margin-bottom="0in" style:contextual-spacing="false" fo:text-align="left" style:justify-single-word="false" fo:text-indent="0in" style:auto-text-indent="false"/>
    </style:style>
    <style:style style:name="P950" style:family="paragraph" style:parent-style-name="Text_20_body">
      <style:paragraph-properties fo:margin-top="0.0102in" fo:margin-bottom="0in" style:contextual-spacing="false"/>
      <style:text-properties fo:font-weight="bold" style:font-weight-asian="bold"/>
    </style:style>
    <style:style style:name="P951" style:family="paragraph" style:parent-style-name="Standard">
      <style:paragraph-properties fo:margin-left="3.2626in" fo:margin-right="2.0402in" fo:margin-top="0in" fo:margin-bottom="0in" style:contextual-spacing="false" fo:line-height="102%" fo:text-align="justify" style:justify-single-word="false" fo:text-indent="0in" style:auto-text-indent="false"/>
    </style:style>
    <style:style style:name="P952" style:family="paragraph" style:parent-style-name="Standard">
      <style:paragraph-properties fo:margin-left="3.2626in" fo:margin-right="0in" fo:margin-top="0in" fo:margin-bottom="0in" style:contextual-spacing="false" fo:text-align="justify" style:justify-single-word="false" fo:text-indent="0in" style:auto-text-indent="false"/>
    </style:style>
    <style:style style:name="P953" style:family="paragraph" style:parent-style-name="Text_20_body">
      <style:paragraph-properties fo:margin-left="3.2626in" fo:margin-right="2.0417in" fo:margin-top="0.0043in" fo:margin-bottom="0in" style:contextual-spacing="false" fo:line-height="102%" fo:text-align="justify" style:justify-single-word="false"/>
    </style:style>
    <style:style style:name="P954" style:family="paragraph" style:parent-style-name="Standard">
      <style:paragraph-properties fo:margin-left="0in" fo:margin-right="0.6811in" fo:margin-top="0.0008in" fo:margin-bottom="0in" style:contextual-spacing="false" fo:text-align="center" style:justify-single-word="false" fo:text-indent="0in" style:auto-text-indent="false"/>
    </style:style>
    <style:style style:name="P955" style:family="paragraph" style:parent-style-name="Standard">
      <style:paragraph-properties fo:margin-left="1.55in" fo:margin-right="2.0402in" fo:margin-top="0in" fo:margin-bottom="0in" style:contextual-spacing="false" fo:line-height="102%" fo:text-align="justify" style:justify-single-word="false" fo:text-indent="1.7126in" style:auto-text-indent="false"/>
    </style:style>
    <style:style style:name="P956" style:family="paragraph" style:parent-style-name="Standard">
      <style:paragraph-properties fo:margin-left="3.2654in" fo:margin-right="0in" fo:margin-top="0in" fo:margin-bottom="0in" style:contextual-spacing="false" fo:text-align="justify" style:justify-single-word="false" fo:text-indent="0in" style:auto-text-indent="false"/>
    </style:style>
    <style:style style:name="P957" style:family="paragraph" style:parent-style-name="Text_20_body">
      <style:paragraph-properties fo:margin-left="1.55in" fo:margin-right="0in" fo:margin-top="0.0035in" fo:margin-bottom="0in" style:contextual-spacing="false"/>
      <style:text-properties fo:letter-spacing="-0.0016in"/>
    </style:style>
    <style:style style:name="P958" style:family="paragraph" style:parent-style-name="Text_20_body">
      <style:paragraph-properties fo:margin-left="0in" fo:margin-right="0.4929in" fo:margin-top="0.1425in" fo:margin-bottom="0in" style:contextual-spacing="false" fo:text-align="center" style:justify-single-word="false"/>
    </style:style>
    <style:style style:name="P959" style:family="paragraph" style:parent-style-name="Text_20_body">
      <style:paragraph-properties fo:margin-top="0.0146in" fo:margin-bottom="0in" style:contextual-spacing="false"/>
    </style:style>
    <style:style style:name="P960" style:family="paragraph" style:parent-style-name="Standard">
      <style:paragraph-properties fo:margin-left="0in" fo:margin-right="0.4902in" fo:margin-top="0in" fo:margin-bottom="0in" style:contextual-spacing="false" fo:text-align="center" style:justify-single-word="false" fo:text-indent="0in" style:auto-text-indent="false"/>
    </style:style>
    <style:style style:name="P961" style:family="paragraph" style:parent-style-name="Standard">
      <style:paragraph-properties fo:margin-left="0in" fo:margin-right="0.4902in" fo:margin-top="0.0035in" fo:margin-bottom="0in" style:contextual-spacing="false" fo:text-align="center" style:justify-single-word="false" fo:text-indent="0in" style:auto-text-indent="false"/>
    </style:style>
    <style:style style:name="P962" style:family="paragraph" style:parent-style-name="Text_20_body" style:master-page-name="Converted32">
      <style:paragraph-properties style:page-number="auto"/>
      <style:text-properties fo:font-size="8pt" fo:font-weight="bold" style:font-size-asian="8pt" style:font-weight-asian="bold"/>
    </style:style>
    <style:style style:name="P963" style:family="paragraph" style:parent-style-name="Text_20_body">
      <style:text-properties fo:font-size="8pt" fo:font-weight="bold" style:font-size-asian="8pt" style:font-weight-asian="bold"/>
    </style:style>
    <style:style style:name="P964" style:family="paragraph" style:parent-style-name="Text_20_body">
      <style:paragraph-properties fo:margin-top="0.0409in" fo:margin-bottom="0in" style:contextual-spacing="false"/>
      <style:text-properties fo:font-size="8pt" fo:font-weight="bold" style:font-size-asian="8pt" style:font-weight-asian="bold"/>
    </style:style>
    <style:style style:name="P965" style:family="paragraph" style:parent-style-name="Standard">
      <style:paragraph-properties fo:margin-left="1.5319in" fo:margin-right="0in" fo:margin-top="0in" fo:margin-bottom="0in" style:contextual-spacing="false" fo:text-align="left" style:justify-single-word="false" fo:text-indent="0in" style:auto-text-indent="false"/>
    </style:style>
    <style:style style:name="P966" style:family="paragraph" style:parent-style-name="Text_20_body">
      <style:paragraph-properties fo:margin-top="0.0043in" fo:margin-bottom="0in" style:contextual-spacing="false"/>
      <style:text-properties fo:font-size="8pt" fo:font-weight="bold" style:font-size-asian="8pt" style:font-weight-asian="bold"/>
    </style:style>
    <style:style style:name="P967" style:family="paragraph" style:parent-style-name="Standard">
      <style:paragraph-properties fo:margin-left="3.2563in" fo:margin-right="2.0146in" fo:margin-top="0in" fo:margin-bottom="0in" style:contextual-spacing="false" fo:line-height="103%" fo:text-align="justify" style:justify-single-word="false" fo:text-indent="0.0055in" style:auto-text-indent="false"/>
    </style:style>
    <style:style style:name="P968" style:family="paragraph" style:parent-style-name="Standard">
      <style:paragraph-properties fo:margin-left="3.2591in" fo:margin-right="0in" fo:margin-top="0.1335in" fo:margin-bottom="0in" style:contextual-spacing="false" fo:text-align="justify" style:justify-single-word="false" fo:text-indent="0in" style:auto-text-indent="false"/>
    </style:style>
    <style:style style:name="P969" style:family="paragraph" style:parent-style-name="Standard">
      <style:paragraph-properties fo:margin-left="3.2591in" fo:margin-right="2.0134in" fo:margin-top="0.0016in" fo:margin-bottom="0in" style:contextual-spacing="false" fo:text-align="justify" style:justify-single-word="false" fo:text-indent="0in" style:auto-text-indent="false"/>
    </style:style>
    <style:style style:name="P970" style:family="paragraph" style:parent-style-name="Standard">
      <style:paragraph-properties fo:margin-left="0in" fo:margin-right="0.7382in" fo:margin-top="0.1299in" fo:margin-bottom="0in" style:contextual-spacing="false" fo:text-align="center" style:justify-single-word="false" fo:text-indent="0in" style:auto-text-indent="false"/>
    </style:style>
    <style:style style:name="P971" style:family="paragraph" style:parent-style-name="Text_20_body">
      <style:paragraph-properties fo:margin-top="0.0008in" fo:margin-bottom="0in" style:contextual-spacing="false"/>
      <style:text-properties fo:font-size="8pt" fo:font-weight="bold" style:font-size-asian="8pt" style:font-weight-asian="bold"/>
    </style:style>
    <style:style style:name="P972" style:family="paragraph" style:parent-style-name="Standard">
      <style:paragraph-properties fo:margin-left="3.2591in" fo:margin-right="0in" fo:margin-top="0.0008in" fo:margin-bottom="0in" style:contextual-spacing="false" fo:text-align="justify" style:justify-single-word="false" fo:text-indent="0in" style:auto-text-indent="false"/>
    </style:style>
    <style:style style:name="P973" style:family="paragraph" style:parent-style-name="Standard">
      <style:paragraph-properties fo:margin-left="1.5319in" fo:margin-right="2.0154in" fo:margin-top="0.0008in" fo:margin-bottom="0in" style:contextual-spacing="false" fo:text-align="justify" style:justify-single-word="false" fo:text-indent="-0.0008in" style:auto-text-indent="false"/>
    </style:style>
    <style:style style:name="P974" style:family="paragraph" style:parent-style-name="Text_20_body">
      <style:paragraph-properties fo:margin-top="0.0071in" fo:margin-bottom="0.0008in" style:contextual-spacing="false"/>
      <style:text-properties fo:font-size="8pt" style:font-size-asian="8pt"/>
    </style:style>
    <style:style style:name="P975" style:family="paragraph" style:parent-style-name="Table_20_Paragraph">
      <style:paragraph-properties fo:margin-left="0.0028in" fo:margin-right="0in" fo:margin-top="0.028in" fo:margin-bottom="0in" style:contextual-spacing="false" fo:text-align="center" style:justify-single-word="false"/>
    </style:style>
    <style:style style:name="P976" style:family="paragraph" style:parent-style-name="Table_20_Paragraph">
      <style:paragraph-properties fo:margin-left="0.0028in" fo:margin-right="0.0008in" fo:margin-top="0.028in" fo:margin-bottom="0in" style:contextual-spacing="false" fo:text-align="center" style:justify-single-word="false"/>
    </style:style>
    <style:style style:name="P977" style:family="paragraph" style:parent-style-name="Table_20_Paragraph">
      <style:paragraph-properties fo:margin-left="0.002in" fo:margin-right="0in" fo:margin-top="0.028in" fo:margin-bottom="0in" style:contextual-spacing="false" fo:text-align="center" style:justify-single-word="false"/>
    </style:style>
    <style:style style:name="P978" style:family="paragraph" style:parent-style-name="Table_20_Paragraph">
      <style:paragraph-properties fo:margin-left="0.002in" fo:margin-right="0.002in" fo:margin-top="0.028in" fo:margin-bottom="0in" style:contextual-spacing="false" fo:text-align="center" style:justify-single-word="false"/>
    </style:style>
    <style:style style:name="P979" style:family="paragraph" style:parent-style-name="Standard">
      <style:paragraph-properties fo:margin-left="1.5319in" fo:margin-right="2.0008in" fo:margin-top="0.1339in" fo:margin-bottom="0in" style:contextual-spacing="false" fo:text-align="left" style:justify-single-word="false" fo:text-indent="1.7272in" style:auto-text-indent="false"/>
    </style:style>
    <style:style style:name="P980" style:family="paragraph" style:parent-style-name="Text_20_body">
      <style:paragraph-properties fo:margin-top="0.1311in" fo:margin-bottom="0in" style:contextual-spacing="false"/>
      <style:text-properties fo:font-size="8pt" style:font-size-asian="8pt"/>
    </style:style>
    <style:style style:name="P981" style:family="paragraph" style:parent-style-name="Standard">
      <style:paragraph-properties fo:margin-left="0in" fo:margin-right="0.4819in" fo:margin-top="0in" fo:margin-bottom="0in" style:contextual-spacing="false" fo:text-align="center" style:justify-single-word="false" fo:text-indent="0in" style:auto-text-indent="false"/>
    </style:style>
    <style:style style:name="P982" style:family="paragraph" style:parent-style-name="Text_20_body">
      <style:paragraph-properties fo:margin-top="0.0008in" fo:margin-bottom="0in" style:contextual-spacing="false"/>
      <style:text-properties fo:font-size="8pt" style:font-size-asian="8pt"/>
    </style:style>
    <style:style style:name="P983" style:family="paragraph" style:parent-style-name="Standard">
      <style:paragraph-properties fo:margin-left="0in" fo:margin-right="0.4811in" fo:margin-top="0in" fo:margin-bottom="0in" style:contextual-spacing="false" fo:text-align="center" style:justify-single-word="false" fo:text-indent="0in" style:auto-text-indent="false"/>
    </style:style>
    <style:style style:name="P984" style:family="paragraph" style:parent-style-name="Standard">
      <style:paragraph-properties fo:margin-left="0in" fo:margin-right="0.4827in" fo:margin-top="0.0016in" fo:margin-bottom="0in" style:contextual-spacing="false" fo:text-align="center" style:justify-single-word="false" fo:text-indent="0in" style:auto-text-indent="false"/>
    </style:style>
    <style:style style:name="P985" style:family="paragraph" style:parent-style-name="Text_20_body" style:master-page-name="Converted33">
      <style:paragraph-properties style:page-number="auto"/>
      <style:text-properties fo:font-size="9pt" fo:font-weight="bold" style:font-size-asian="9pt" style:font-weight-asian="bold"/>
    </style:style>
    <style:style style:name="P986" style:family="paragraph" style:parent-style-name="Text_20_body">
      <style:paragraph-properties fo:margin-top="0.122in" fo:margin-bottom="0in" style:contextual-spacing="false"/>
      <style:text-properties fo:font-size="9pt" fo:font-weight="bold" style:font-size-asian="9pt" style:font-weight-asian="bold"/>
    </style:style>
    <style:style style:name="P987" style:family="paragraph" style:parent-style-name="Standard">
      <style:paragraph-properties fo:margin-left="1.4835in" fo:margin-right="0in" fo:margin-top="0.0008in" fo:margin-bottom="0in" style:contextual-spacing="false" fo:text-align="left" style:justify-single-word="false" fo:text-indent="0in" style:auto-text-indent="false"/>
    </style:style>
    <style:style style:name="P988" style:family="paragraph" style:parent-style-name="Heading_20_8">
      <style:paragraph-properties fo:margin-left="3.2453in" fo:margin-right="1.9689in" fo:margin-top="0.1508in" fo:margin-bottom="0in" style:contextual-spacing="false" fo:text-align="justify" style:justify-single-word="false" fo:text-indent="0.0055in" style:auto-text-indent="false"/>
    </style:style>
    <style:style style:name="P989" style:family="paragraph" style:parent-style-name="Standard">
      <style:paragraph-properties fo:margin-left="3.2484in" fo:margin-right="0in" fo:margin-top="0.15in" fo:margin-bottom="0in" style:contextual-spacing="false" fo:line-height="0.1516in" fo:text-align="justify" style:justify-single-word="false" fo:text-indent="0in" style:auto-text-indent="false"/>
    </style:style>
    <style:style style:name="P990" style:family="paragraph" style:parent-style-name="Standard">
      <style:paragraph-properties fo:margin-left="3.2484in" fo:margin-right="1.9681in" fo:margin-top="0in" fo:margin-bottom="0in" style:contextual-spacing="false" fo:text-align="justify" style:justify-single-word="false" fo:text-indent="0in" style:auto-text-indent="false"/>
    </style:style>
    <style:style style:name="P991" style:family="paragraph" style:parent-style-name="Heading_20_8">
      <style:paragraph-properties fo:margin-left="0in" fo:margin-right="0.6898in" fo:margin-top="0.1492in" fo:margin-bottom="0in" style:contextual-spacing="false"/>
      <style:text-properties fo:letter-spacing="-0.0016in"/>
    </style:style>
    <style:style style:name="P992" style:family="paragraph" style:parent-style-name="Standard">
      <style:paragraph-properties fo:margin-left="1.4835in" fo:margin-right="1.9665in" fo:margin-top="0.1508in" fo:margin-bottom="0in" style:contextual-spacing="false" fo:text-align="justify" style:justify-single-word="false" fo:text-indent="1.7646in" style:auto-text-indent="false"/>
    </style:style>
    <style:style style:name="P993" style:family="paragraph" style:parent-style-name="Standard">
      <style:paragraph-properties fo:margin-left="1.4835in" fo:margin-right="1.9693in" fo:margin-top="0.1484in" fo:margin-bottom="0in" style:contextual-spacing="false" fo:text-align="justify" style:justify-single-word="false" fo:text-indent="1.7646in" style:auto-text-indent="false"/>
    </style:style>
    <style:style style:name="P994" style:family="paragraph" style:parent-style-name="Text_20_body">
      <style:paragraph-properties fo:margin-top="0.1508in" fo:margin-bottom="0in" style:contextual-spacing="false"/>
      <style:text-properties fo:font-size="9pt" style:font-size-asian="9pt"/>
    </style:style>
    <style:style style:name="P995" style:family="paragraph" style:parent-style-name="Standard">
      <style:paragraph-properties fo:margin-left="0in" fo:margin-right="0.4862in" fo:margin-top="0in" fo:margin-bottom="0in" style:contextual-spacing="false" fo:text-align="center" style:justify-single-word="false" fo:text-indent="0in" style:auto-text-indent="false"/>
    </style:style>
    <style:style style:name="P996" style:family="paragraph" style:parent-style-name="Heading_20_8">
      <style:paragraph-properties fo:margin-left="0in" fo:margin-right="0.4835in" fo:line-height="0.1516in"/>
    </style:style>
    <style:style style:name="P997" style:family="paragraph" style:parent-style-name="Heading_20_9">
      <style:paragraph-properties fo:margin-left="0in" fo:margin-right="0.4854in" fo:margin-top="0in" fo:margin-bottom="0in" style:contextual-spacing="false" fo:line-height="0.1516in" fo:text-align="center" style:justify-single-word="false"/>
    </style:style>
    <style:style style:name="P998" style:family="paragraph" style:parent-style-name="Text_20_body" style:master-page-name="Converted34">
      <style:paragraph-properties style:page-number="auto"/>
      <style:text-properties fo:font-size="8pt" fo:font-weight="bold" style:font-size-asian="8pt" style:font-weight-asian="bold"/>
    </style:style>
    <style:style style:name="P999" style:family="paragraph" style:parent-style-name="Text_20_body">
      <style:paragraph-properties fo:margin-top="0.1228in" fo:margin-bottom="0in" style:contextual-spacing="false"/>
      <style:text-properties fo:font-size="8pt" fo:font-weight="bold" style:font-size-asian="8pt" style:font-weight-asian="bold"/>
    </style:style>
    <style:style style:name="P1000" style:family="paragraph" style:parent-style-name="Standard">
      <style:paragraph-properties fo:margin-left="1.5437in" fo:margin-right="0in" fo:margin-top="0in" fo:margin-bottom="0in" style:contextual-spacing="false" fo:text-align="left" style:justify-single-word="false" fo:text-indent="0in" style:auto-text-indent="false"/>
    </style:style>
    <style:style style:name="P1001" style:family="paragraph" style:parent-style-name="Text_20_body">
      <style:paragraph-properties fo:margin-top="0.0134in" fo:margin-bottom="0in" style:contextual-spacing="false"/>
      <style:text-properties fo:font-size="8pt" fo:font-weight="bold" style:font-size-asian="8pt" style:font-weight-asian="bold"/>
    </style:style>
    <style:style style:name="P1002" style:family="paragraph" style:parent-style-name="Standard">
      <style:paragraph-properties fo:margin-left="3.1917in" fo:margin-right="1.7382in" fo:margin-top="0in" fo:margin-bottom="0in" style:contextual-spacing="false" fo:line-height="105%" fo:text-align="left" style:justify-single-word="false" fo:text-indent="0in" style:auto-text-indent="false"/>
    </style:style>
    <style:style style:name="P1003" style:family="paragraph" style:parent-style-name="Text_20_body">
      <style:paragraph-properties fo:margin-top="0.0055in" fo:margin-bottom="0in" style:contextual-spacing="false"/>
      <style:text-properties fo:font-size="8pt" fo:font-weight="bold" style:font-size-asian="8pt" style:font-weight-asian="bold"/>
    </style:style>
    <style:style style:name="P1004" style:family="paragraph" style:parent-style-name="Standard">
      <style:paragraph-properties fo:margin-left="3.1917in" fo:margin-right="0in" fo:margin-top="0in" fo:margin-bottom="0in" style:contextual-spacing="false" fo:text-align="left" style:justify-single-word="false" fo:text-indent="0in" style:auto-text-indent="false">
        <style:tab-stops>
          <style:tab-stop style:position="3.4846in"/>
          <style:tab-stop style:position="4.5228in"/>
          <style:tab-stop style:position="5.4862in"/>
        </style:tab-stops>
      </style:paragraph-properties>
    </style:style>
    <style:style style:name="P1005" style:family="paragraph" style:parent-style-name="Standard">
      <style:paragraph-properties fo:margin-left="3.1917in" fo:margin-right="2.2091in" fo:margin-top="0.0063in" fo:margin-bottom="0in" style:contextual-spacing="false" fo:line-height="105%" fo:text-align="left" style:justify-single-word="false" fo:text-indent="0in" style:auto-text-indent="false">
        <style:tab-stops>
          <style:tab-stop style:position="3.5555in"/>
          <style:tab-stop style:position="3.8555in"/>
          <style:tab-stop style:position="4.2783in"/>
          <style:tab-stop style:position="4.4874in"/>
          <style:tab-stop style:position="4.7874in"/>
          <style:tab-stop style:position="5.0736in"/>
          <style:tab-stop style:position="5.5217in"/>
        </style:tab-stops>
      </style:paragraph-properties>
    </style:style>
    <style:style style:name="P1006" style:family="paragraph" style:parent-style-name="Text_20_body">
      <style:paragraph-properties fo:margin-top="0.0047in" fo:margin-bottom="0in" style:contextual-spacing="false"/>
      <style:text-properties fo:font-size="8pt" style:font-size-asian="8pt"/>
    </style:style>
    <style:style style:name="P1007" style:family="paragraph" style:parent-style-name="Standard">
      <style:paragraph-properties fo:margin-left="1.5429in" fo:margin-right="2.2091in" fo:margin-top="0in" fo:margin-bottom="0in" style:contextual-spacing="false" fo:line-height="105%" fo:text-align="justify" style:justify-single-word="false" fo:text-indent="1.6484in" style:auto-text-indent="false"/>
    </style:style>
    <style:style style:name="P1008" style:family="paragraph" style:parent-style-name="Text_20_body">
      <style:paragraph-properties fo:margin-top="0.0043in" fo:margin-bottom="0in" style:contextual-spacing="false"/>
      <style:text-properties fo:font-size="8pt" style:font-size-asian="8pt"/>
    </style:style>
    <style:style style:name="P1009" style:family="paragraph" style:parent-style-name="Standard">
      <style:paragraph-properties fo:margin-left="1.5429in" fo:margin-right="2.2098in" fo:margin-top="0in" fo:margin-bottom="0in" style:contextual-spacing="false" fo:line-height="105%" fo:text-align="justify" style:justify-single-word="false" fo:text-indent="1.648in" style:auto-text-indent="false"/>
    </style:style>
    <style:style style:name="P1010" style:family="paragraph" style:parent-style-name="Text_20_body">
      <style:paragraph-properties fo:margin-top="0.0126in" fo:margin-bottom="0in" style:contextual-spacing="false"/>
      <style:text-properties fo:font-size="8pt" style:font-size-asian="8pt"/>
    </style:style>
    <style:style style:name="P1011" style:family="paragraph" style:parent-style-name="Standard">
      <style:paragraph-properties fo:margin-left="0in" fo:margin-right="0.6673in" fo:margin-top="0in" fo:margin-bottom="0in" style:contextual-spacing="false" fo:text-align="center" style:justify-single-word="false" fo:text-indent="0in" style:auto-text-indent="false"/>
    </style:style>
    <style:style style:name="P1012" style:family="paragraph" style:parent-style-name="Text_20_body">
      <style:paragraph-properties fo:margin-top="0.0193in" fo:margin-bottom="0in" style:contextual-spacing="false"/>
      <style:text-properties fo:font-size="8pt" style:font-size-asian="8pt"/>
    </style:style>
    <style:style style:name="P1013" style:family="paragraph" style:parent-style-name="Standard">
      <style:paragraph-properties fo:margin-left="0in" fo:margin-right="0.6654in" fo:margin-top="0in" fo:margin-bottom="0in" style:contextual-spacing="false" fo:text-align="center" style:justify-single-word="false" fo:text-indent="0in" style:auto-text-indent="false"/>
    </style:style>
    <style:style style:name="P1014" style:family="paragraph" style:parent-style-name="Standard">
      <style:paragraph-properties fo:margin-left="0in" fo:margin-right="0.6661in" fo:margin-top="0.0063in" fo:margin-bottom="0in" style:contextual-spacing="false" fo:text-align="center" style:justify-single-word="false" fo:text-indent="0in" style:auto-text-indent="false"/>
    </style:style>
    <style:style style:name="P1015" style:family="paragraph" style:parent-style-name="Text_20_body" style:master-page-name="Converted35">
      <style:paragraph-properties style:page-number="auto"/>
      <style:text-properties fo:font-weight="bold" style:font-weight-asian="bold"/>
    </style:style>
    <style:style style:name="P1016" style:family="paragraph" style:parent-style-name="Text_20_body">
      <style:paragraph-properties fo:margin-top="0.1055in" fo:margin-bottom="0in" style:contextual-spacing="false"/>
      <style:text-properties fo:font-weight="bold" style:font-weight-asian="bold"/>
    </style:style>
    <style:style style:name="P1017" style:family="paragraph" style:parent-style-name="Standard">
      <style:paragraph-properties fo:margin-left="1.4807in" fo:margin-right="0in" fo:margin-top="0in" fo:margin-bottom="0in" style:contextual-spacing="false" fo:text-align="left" style:justify-single-word="false" fo:text-indent="0in" style:auto-text-indent="false"/>
    </style:style>
    <style:style style:name="P1018" style:family="paragraph" style:parent-style-name="Text_20_body">
      <style:paragraph-properties fo:margin-top="0.0083in" fo:margin-bottom="0in" style:contextual-spacing="false"/>
      <style:text-properties fo:font-weight="bold" style:font-weight-asian="bold"/>
    </style:style>
    <style:style style:name="P1019" style:family="paragraph" style:parent-style-name="Standard">
      <style:paragraph-properties fo:margin-left="3.2307in" fo:margin-right="2.0898in" fo:margin-top="0in" fo:margin-bottom="0in" style:contextual-spacing="false" fo:line-height="103%" fo:text-align="justify" style:justify-single-word="false" fo:text-indent="0in" style:auto-text-indent="false"/>
    </style:style>
    <style:style style:name="P1020" style:family="paragraph" style:parent-style-name="Standard">
      <style:paragraph-properties fo:margin-left="3.202in" fo:margin-right="0in" fo:margin-top="0.0008in" fo:margin-bottom="0in" style:contextual-spacing="false" fo:text-align="justify" style:justify-single-word="false" fo:text-indent="0in" style:auto-text-indent="false"/>
    </style:style>
    <style:style style:name="P1021" style:family="paragraph" style:parent-style-name="Text_20_body">
      <style:paragraph-properties fo:margin-left="3.202in" fo:margin-right="2.089in" fo:margin-top="0.0043in" fo:margin-bottom="0in" style:contextual-spacing="false" fo:line-height="103%" fo:text-align="justify" style:justify-single-word="false"/>
    </style:style>
    <style:style style:name="P1022" style:family="paragraph" style:parent-style-name="Standard">
      <style:paragraph-properties fo:margin-left="0in" fo:margin-right="0.7992in" fo:margin-top="0in" fo:margin-bottom="0in" style:contextual-spacing="false" fo:text-align="center" style:justify-single-word="false" fo:text-indent="0in" style:auto-text-indent="false"/>
    </style:style>
    <style:style style:name="P1023" style:family="paragraph" style:parent-style-name="Text_20_body">
      <style:paragraph-properties fo:margin-left="1.4807in" fo:margin-right="2.0882in" fo:margin-top="0.0008in" fo:margin-bottom="0in" style:contextual-spacing="false" fo:line-height="103%" fo:text-align="justify" style:justify-single-word="false" fo:text-indent="1.7217in" style:auto-text-indent="false"/>
    </style:style>
    <style:style style:name="P1024" style:family="paragraph" style:parent-style-name="Table_20_Paragraph">
      <style:paragraph-properties fo:margin-left="0.4091in" fo:margin-right="0in" fo:margin-top="0.0398in" fo:margin-bottom="0in" style:contextual-spacing="false"/>
    </style:style>
    <style:style style:name="P1025" style:family="paragraph" style:parent-style-name="Table_20_Paragraph">
      <style:paragraph-properties fo:margin-left="0.222in" fo:margin-right="0in" fo:margin-top="0.0398in" fo:margin-bottom="0in" style:contextual-spacing="false"/>
    </style:style>
    <style:style style:name="P1026" style:family="paragraph" style:parent-style-name="Table_20_Paragraph">
      <style:paragraph-properties fo:margin-left="0.0091in" fo:margin-right="0.0035in" fo:margin-top="0.0398in" fo:margin-bottom="0in" style:contextual-spacing="false" fo:text-align="center" style:justify-single-word="false"/>
    </style:style>
    <style:style style:name="P1027" style:family="paragraph" style:parent-style-name="Table_20_Paragraph">
      <style:paragraph-properties fo:margin-left="0.3209in" fo:margin-right="0in" fo:margin-top="0.0398in" fo:margin-bottom="0in" style:contextual-spacing="false"/>
    </style:style>
    <style:style style:name="P1028" style:family="paragraph" style:parent-style-name="Table_20_Paragraph">
      <style:paragraph-properties fo:margin-left="0.0047in" fo:margin-right="0.0264in" fo:margin-top="0.0398in" fo:margin-bottom="0in" style:contextual-spacing="false" fo:text-align="center" style:justify-single-word="false"/>
    </style:style>
    <style:style style:name="P1029" style:family="paragraph" style:parent-style-name="Table_20_Paragraph">
      <style:paragraph-properties fo:margin-left="0.5138in" fo:margin-right="0in" fo:margin-top="0.0445in" fo:margin-bottom="0in" style:contextual-spacing="false" fo:line-height="102%" fo:text-indent="-0.439in" style:auto-text-indent="false"/>
    </style:style>
    <style:style style:name="P1030" style:family="paragraph" style:parent-style-name="Table_20_Paragraph">
      <style:paragraph-properties fo:margin-left="0.0571in" fo:margin-right="0in" fo:margin-top="0.0445in" fo:margin-bottom="0in" style:contextual-spacing="false" fo:line-height="102%" fo:text-indent="0.1736in" style:auto-text-indent="false"/>
    </style:style>
    <style:style style:name="P1031" style:family="paragraph" style:parent-style-name="Table_20_Paragraph">
      <style:paragraph-properties fo:margin-top="0.002in" fo:margin-bottom="0in" style:contextual-spacing="false"/>
      <style:text-properties style:font-name="Verdana" fo:font-size="5pt" style:font-size-asian="5pt"/>
    </style:style>
    <style:style style:name="P1032" style:family="paragraph" style:parent-style-name="Table_20_Paragraph">
      <style:paragraph-properties fo:margin-left="0.0091in" fo:margin-right="0.0071in" fo:margin-top="0.0008in" fo:margin-bottom="0in" style:contextual-spacing="false" fo:text-align="center" style:justify-single-word="false"/>
    </style:style>
    <style:style style:name="P1033" style:family="paragraph" style:parent-style-name="Table_20_Paragraph">
      <style:paragraph-properties fo:margin-left="0.089in" fo:margin-right="0in" fo:margin-top="0.0008in" fo:margin-bottom="0in" style:contextual-spacing="false"/>
    </style:style>
    <style:style style:name="P1034" style:family="paragraph" style:parent-style-name="Table_20_Paragraph">
      <style:paragraph-properties fo:margin-left="0.0602in" fo:margin-right="0in" fo:margin-top="0.0008in" fo:margin-bottom="0in" style:contextual-spacing="false"/>
    </style:style>
    <style:style style:name="P1035" style:family="paragraph" style:parent-style-name="Table_20_Paragraph">
      <style:paragraph-properties fo:margin-left="0.0264in" fo:margin-right="0.0217in" fo:margin-top="0.0008in" fo:margin-bottom="0in" style:contextual-spacing="false" fo:text-align="center" style:justify-single-word="false"/>
    </style:style>
    <style:style style:name="P1036" style:family="paragraph" style:parent-style-name="Standard">
      <style:paragraph-properties fo:margin-left="1.4799in" fo:margin-right="2.0874in" fo:margin-top="0in" fo:margin-bottom="0in" style:contextual-spacing="false" fo:line-height="103%" fo:text-align="justify" style:justify-single-word="false" fo:text-indent="1.7217in" style:auto-text-indent="false"/>
    </style:style>
    <style:style style:name="P1037" style:family="paragraph" style:parent-style-name="Text_20_body">
      <style:paragraph-properties fo:margin-left="3.202in" fo:margin-right="0in"/>
    </style:style>
    <style:style style:name="P1038" style:family="paragraph" style:parent-style-name="Text_20_body">
      <style:paragraph-properties fo:margin-left="1.4799in" fo:margin-right="0in" fo:margin-top="0.0043in" fo:margin-bottom="0in" style:contextual-spacing="false"/>
    </style:style>
    <style:style style:name="P1039" style:family="paragraph" style:parent-style-name="Text_20_body">
      <style:paragraph-properties fo:margin-left="0in" fo:margin-right="0.6102in" fo:text-align="center" style:justify-single-word="false"/>
    </style:style>
    <style:style style:name="P1040" style:family="paragraph" style:parent-style-name="Text_20_body">
      <style:paragraph-properties fo:margin-top="0.0126in" fo:margin-bottom="0in" style:contextual-spacing="false"/>
    </style:style>
    <style:style style:name="P1041" style:family="paragraph" style:parent-style-name="Standard">
      <style:paragraph-properties fo:margin-left="0in" fo:margin-right="0.6083in" fo:margin-top="0.0008in" fo:margin-bottom="0in" style:contextual-spacing="false" fo:text-align="center" style:justify-single-word="false" fo:text-indent="0in" style:auto-text-indent="false"/>
    </style:style>
    <style:style style:name="P1042" style:family="paragraph" style:parent-style-name="Standard">
      <style:paragraph-properties fo:margin-left="0in" fo:margin-right="0.6083in" fo:margin-top="0.0043in" fo:margin-bottom="0in" style:contextual-spacing="false" fo:text-align="center" style:justify-single-word="false" fo:text-indent="0in" style:auto-text-indent="false"/>
    </style:style>
    <style:style style:name="P1043" style:family="paragraph" style:parent-style-name="Text_20_body" style:master-page-name="Converted36">
      <style:paragraph-properties style:page-number="auto"/>
      <style:text-properties fo:font-size="10pt" fo:font-weight="bold" style:font-size-asian="10pt" style:font-weight-asian="bold"/>
    </style:style>
    <style:style style:name="P1044" style:family="paragraph" style:parent-style-name="Text_20_body">
      <style:paragraph-properties fo:margin-top="0.0075in" fo:margin-bottom="0in" style:contextual-spacing="false"/>
      <style:text-properties fo:font-size="10pt" fo:font-weight="bold" style:font-size-asian="10pt" style:font-weight-asian="bold"/>
    </style:style>
    <style:style style:name="P1045" style:family="paragraph" style:parent-style-name="Standard">
      <style:paragraph-properties fo:margin-left="1.5047in" fo:margin-right="0in" fo:margin-top="0.0709in" fo:margin-bottom="0in" style:contextual-spacing="false" fo:text-align="left" style:justify-single-word="false" fo:text-indent="0in" style:auto-text-indent="false"/>
    </style:style>
    <style:style style:name="P1046" style:family="paragraph" style:parent-style-name="Text_20_body">
      <style:paragraph-properties fo:break-before="column"/>
      <style:text-properties fo:font-size="8pt" fo:font-weight="bold" style:font-size-asian="8pt" style:font-weight-asian="bold"/>
    </style:style>
    <style:style style:name="P1047" style:family="paragraph" style:parent-style-name="Text_20_body">
      <style:paragraph-properties fo:margin-top="0.0728in" fo:margin-bottom="0in" style:contextual-spacing="false"/>
      <style:text-properties fo:font-size="8pt" fo:font-weight="bold" style:font-size-asian="8pt" style:font-weight-asian="bold"/>
    </style:style>
    <style:style style:name="P1048" style:family="paragraph" style:parent-style-name="Standard">
      <style:paragraph-properties fo:margin-left="0.0465in" fo:margin-right="2.0311in" fo:margin-top="0in" fo:margin-bottom="0in" style:contextual-spacing="false" fo:line-height="101%" fo:text-align="justify" style:justify-single-word="false" fo:text-indent="0in" style:auto-text-indent="false"/>
    </style:style>
    <style:style style:name="P1049" style:family="paragraph" style:parent-style-name="Standard">
      <style:paragraph-properties fo:margin-left="0.0492in" fo:margin-right="0in" fo:margin-top="0.0008in" fo:margin-bottom="0in" style:contextual-spacing="false" fo:text-align="justify" style:justify-single-word="false" fo:text-indent="0in" style:auto-text-indent="false"/>
    </style:style>
    <style:style style:name="P1050" style:family="paragraph" style:parent-style-name="Standard">
      <style:paragraph-properties fo:margin-left="0.0492in" fo:margin-right="2.0311in" fo:margin-top="0.0008in" fo:margin-bottom="0in" style:contextual-spacing="false" fo:line-height="101%" fo:text-align="justify" style:justify-single-word="false" fo:text-indent="0in" style:auto-text-indent="false"/>
    </style:style>
    <style:style style:name="P1051" style:family="paragraph" style:parent-style-name="Standard">
      <style:paragraph-properties fo:margin-left="0.0492in" fo:margin-right="0in" fo:margin-top="0.1346in" fo:margin-bottom="0in" style:contextual-spacing="false" fo:text-align="justify" style:justify-single-word="false" fo:text-indent="0in" style:auto-text-indent="false"/>
    </style:style>
    <style:style style:name="P1052" style:family="paragraph" style:parent-style-name="Standard">
      <style:paragraph-properties fo:margin-left="1.5055in" fo:margin-right="2.0283in" fo:margin-top="0.002in" fo:margin-bottom="0in" style:contextual-spacing="false" fo:line-height="101%" fo:text-align="justify" style:justify-single-word="false" fo:text-indent="0in" style:auto-text-indent="false"/>
    </style:style>
    <style:style style:name="P1053" style:family="paragraph" style:parent-style-name="Text_20_body">
      <style:paragraph-properties fo:margin-top="0.0035in" fo:margin-bottom="0in" style:contextual-spacing="false"/>
      <style:text-properties fo:font-size="8pt" style:font-size-asian="8pt"/>
    </style:style>
    <style:style style:name="P1054" style:family="paragraph" style:parent-style-name="Table_20_Paragraph">
      <style:paragraph-properties fo:margin-left="0.0063in" fo:margin-right="0.0008in" fo:margin-top="0.0575in" fo:margin-bottom="0in" style:contextual-spacing="false" fo:text-align="center" style:justify-single-word="false"/>
    </style:style>
    <style:style style:name="P1055" style:family="paragraph" style:parent-style-name="Table_20_Paragraph">
      <style:paragraph-properties fo:margin-left="0.0071in" fo:margin-right="0.0008in" fo:margin-top="0.0575in" fo:margin-bottom="0in" style:contextual-spacing="false" fo:text-align="center" style:justify-single-word="false"/>
    </style:style>
    <style:style style:name="P1056" style:family="paragraph" style:parent-style-name="Table_20_Paragraph">
      <style:paragraph-properties fo:margin-left="0.0071in" fo:margin-right="0in" fo:margin-top="0.0575in" fo:margin-bottom="0in" style:contextual-spacing="false" fo:text-align="center" style:justify-single-word="false"/>
    </style:style>
    <style:style style:name="P1057" style:family="paragraph" style:parent-style-name="Table_20_Paragraph">
      <style:paragraph-properties fo:margin-left="0.0083in" fo:margin-right="0.0008in" fo:margin-top="0.0575in" fo:margin-bottom="0in" style:contextual-spacing="false" fo:text-align="center" style:justify-single-word="false"/>
    </style:style>
    <style:style style:name="P1058" style:family="paragraph" style:parent-style-name="Table_20_Paragraph">
      <style:paragraph-properties fo:margin-left="0.0091in" fo:margin-right="0in" fo:margin-top="0.0575in" fo:margin-bottom="0in" style:contextual-spacing="false" fo:text-align="center" style:justify-single-word="false"/>
    </style:style>
    <style:style style:name="P1059" style:family="paragraph" style:parent-style-name="Table_20_Paragraph">
      <style:paragraph-properties fo:margin-left="0.0063in" fo:margin-right="0.0016in" fo:margin-top="0.0563in" fo:margin-bottom="0in" style:contextual-spacing="false" fo:text-align="center" style:justify-single-word="false"/>
    </style:style>
    <style:style style:name="P1060" style:family="paragraph" style:parent-style-name="Table_20_Paragraph">
      <style:paragraph-properties fo:margin-left="0.0071in" fo:margin-right="0in" fo:margin-top="0.0563in" fo:margin-bottom="0in" style:contextual-spacing="false" fo:text-align="center" style:justify-single-word="false"/>
    </style:style>
    <style:style style:name="P1061" style:family="paragraph" style:parent-style-name="Table_20_Paragraph">
      <style:paragraph-properties fo:margin-left="0.0083in" fo:margin-right="0in" fo:margin-top="0.0563in" fo:margin-bottom="0in" style:contextual-spacing="false" fo:text-align="center" style:justify-single-word="false"/>
    </style:style>
    <style:style style:name="P1062" style:family="paragraph" style:parent-style-name="Table_20_Paragraph">
      <style:paragraph-properties fo:margin-left="0.0091in" fo:margin-right="0.0008in" fo:margin-top="0.0563in" fo:margin-bottom="0in" style:contextual-spacing="false" fo:text-align="center" style:justify-single-word="false"/>
    </style:style>
    <style:style style:name="P1063" style:family="paragraph" style:parent-style-name="Table_20_Paragraph">
      <style:paragraph-properties fo:margin-left="0.0063in" fo:margin-right="0.0008in" fo:margin-top="0.0555in" fo:margin-bottom="0in" style:contextual-spacing="false" fo:text-align="center" style:justify-single-word="false"/>
    </style:style>
    <style:style style:name="P1064" style:family="paragraph" style:parent-style-name="Table_20_Paragraph">
      <style:paragraph-properties fo:margin-left="0.0071in" fo:margin-right="0in" fo:margin-top="0.0555in" fo:margin-bottom="0in" style:contextual-spacing="false" fo:text-align="center" style:justify-single-word="false"/>
    </style:style>
    <style:style style:name="P1065" style:family="paragraph" style:parent-style-name="Table_20_Paragraph">
      <style:paragraph-properties fo:margin-left="0.0083in" fo:margin-right="0in" fo:margin-top="0.0555in" fo:margin-bottom="0in" style:contextual-spacing="false" fo:text-align="center" style:justify-single-word="false"/>
    </style:style>
    <style:style style:name="P1066" style:family="paragraph" style:parent-style-name="Table_20_Paragraph">
      <style:paragraph-properties fo:margin-left="0.0091in" fo:margin-right="0.0008in" fo:margin-top="0.0555in" fo:margin-bottom="0in" style:contextual-spacing="false" fo:text-align="center" style:justify-single-word="false"/>
    </style:style>
    <style:style style:name="P1067" style:family="paragraph" style:parent-style-name="Table_20_Paragraph">
      <style:paragraph-properties fo:margin-left="0.5299in" fo:margin-right="0in" fo:margin-top="0.0291in" fo:margin-bottom="0in" style:contextual-spacing="false" fo:line-height="103%" fo:text-indent="-0.2535in" style:auto-text-indent="false"/>
    </style:style>
    <style:style style:name="P1068" style:family="paragraph" style:parent-style-name="Table_20_Paragraph">
      <style:paragraph-properties fo:margin-left="0.0071in" fo:margin-right="0in" fo:margin-top="0.0728in" fo:margin-bottom="0in" style:contextual-spacing="false" fo:text-align="center" style:justify-single-word="false"/>
    </style:style>
    <style:style style:name="P1069" style:family="paragraph" style:parent-style-name="Table_20_Paragraph">
      <style:paragraph-properties fo:margin-left="0.0083in" fo:margin-right="0in" fo:margin-top="0.0728in" fo:margin-bottom="0in" style:contextual-spacing="false" fo:text-align="center" style:justify-single-word="false"/>
    </style:style>
    <style:style style:name="P1070" style:family="paragraph" style:parent-style-name="Table_20_Paragraph">
      <style:paragraph-properties fo:margin-left="0.0091in" fo:margin-right="0.0008in" fo:margin-top="0.0728in" fo:margin-bottom="0in" style:contextual-spacing="false" fo:text-align="center" style:justify-single-word="false"/>
    </style:style>
    <style:style style:name="P1071" style:family="paragraph" style:parent-style-name="Table_20_Paragraph">
      <style:paragraph-properties fo:margin-left="0.0063in" fo:margin-right="0.002in" fo:margin-top="0.0563in" fo:margin-bottom="0in" style:contextual-spacing="false" fo:text-align="center" style:justify-single-word="false"/>
    </style:style>
    <style:style style:name="P1072" style:family="paragraph" style:parent-style-name="Table_20_Paragraph">
      <style:paragraph-properties fo:margin-left="0.0063in" fo:margin-right="0in" fo:margin-top="0.0555in" fo:margin-bottom="0in" style:contextual-spacing="false" fo:text-align="center" style:justify-single-word="false"/>
    </style:style>
    <style:style style:name="P1073" style:family="paragraph" style:parent-style-name="Table_20_Paragraph">
      <style:paragraph-properties fo:margin-left="0.0071in" fo:margin-right="0.0016in" fo:margin-top="0.0555in" fo:margin-bottom="0in" style:contextual-spacing="false" fo:text-align="center" style:justify-single-word="false"/>
    </style:style>
    <style:style style:name="P1074" style:family="paragraph" style:parent-style-name="Table_20_Paragraph">
      <style:paragraph-properties fo:margin-left="0.0071in" fo:margin-right="0.0008in" fo:margin-top="0.0555in" fo:margin-bottom="0in" style:contextual-spacing="false" fo:text-align="center" style:justify-single-word="false"/>
    </style:style>
    <style:style style:name="P1075" style:family="paragraph" style:parent-style-name="Table_20_Paragraph">
      <style:paragraph-properties fo:margin-left="0.0083in" fo:margin-right="0.0008in" fo:margin-top="0.0555in" fo:margin-bottom="0in" style:contextual-spacing="false" fo:text-align="center" style:justify-single-word="false"/>
    </style:style>
    <style:style style:name="P1076" style:family="paragraph" style:parent-style-name="Table_20_Paragraph">
      <style:paragraph-properties fo:margin-left="0.0063in" fo:margin-right="0.0016in" fo:margin-top="0.0728in" fo:margin-bottom="0in" style:contextual-spacing="false" fo:text-align="center" style:justify-single-word="false"/>
    </style:style>
    <style:style style:name="P1077" style:family="paragraph" style:parent-style-name="Table_20_Paragraph">
      <style:paragraph-properties fo:margin-left="0.1398in" fo:margin-right="0in" fo:margin-top="0.0291in" fo:margin-bottom="0in" style:contextual-spacing="false"/>
    </style:style>
    <style:style style:name="P1078" style:family="paragraph" style:parent-style-name="Table_20_Paragraph">
      <style:paragraph-properties fo:margin-left="0.1398in" fo:margin-right="0in" fo:margin-top="0.002in" fo:margin-bottom="0in" style:contextual-spacing="false"/>
    </style:style>
    <style:style style:name="P1079" style:family="paragraph" style:parent-style-name="Table_20_Paragraph">
      <style:paragraph-properties fo:margin-left="0.0839in" fo:margin-right="0in" fo:margin-top="0.0291in" fo:margin-bottom="0in" style:contextual-spacing="false"/>
    </style:style>
    <style:style style:name="P1080" style:family="paragraph" style:parent-style-name="Table_20_Paragraph">
      <style:paragraph-properties fo:margin-left="0.0839in" fo:margin-right="0in" fo:margin-top="0.002in" fo:margin-bottom="0in" style:contextual-spacing="false"/>
    </style:style>
    <style:style style:name="P1081" style:family="paragraph" style:parent-style-name="Table_20_Paragraph">
      <style:paragraph-properties fo:margin-left="0.122in" fo:margin-right="0in" fo:margin-top="0.0291in" fo:margin-bottom="0in" style:contextual-spacing="false"/>
    </style:style>
    <style:style style:name="P1082" style:family="paragraph" style:parent-style-name="Table_20_Paragraph">
      <style:paragraph-properties fo:margin-left="0.122in" fo:margin-right="0in" fo:margin-top="0.002in" fo:margin-bottom="0in" style:contextual-spacing="false"/>
    </style:style>
    <style:style style:name="P1083" style:family="paragraph" style:parent-style-name="Table_20_Paragraph">
      <style:paragraph-properties fo:margin-left="0.0071in" fo:margin-right="0.0047in" fo:margin-top="0.0563in" fo:margin-bottom="0in" style:contextual-spacing="false" fo:text-align="center" style:justify-single-word="false"/>
    </style:style>
    <style:style style:name="P1084" style:family="paragraph" style:parent-style-name="Table_20_Paragraph">
      <style:paragraph-properties fo:margin-left="0.0083in" fo:margin-right="0.0008in" fo:margin-top="0.0563in" fo:margin-bottom="0in" style:contextual-spacing="false" fo:text-align="center" style:justify-single-word="false"/>
    </style:style>
    <style:style style:name="P1085" style:family="paragraph" style:parent-style-name="Table_20_Paragraph">
      <style:paragraph-properties fo:margin-left="0.0063in" fo:margin-right="0.0016in" fo:margin-top="0.0555in" fo:margin-bottom="0in" style:contextual-spacing="false" fo:text-align="center" style:justify-single-word="false"/>
    </style:style>
    <style:style style:name="P1086" style:family="paragraph" style:parent-style-name="Table_20_Paragraph">
      <style:paragraph-properties fo:margin-left="0.4709in" fo:margin-right="0.298in" fo:margin-top="0.0291in" fo:margin-bottom="0in" style:contextual-spacing="false" fo:line-height="103%" fo:text-indent="-0.1654in" style:auto-text-indent="false"/>
    </style:style>
    <style:style style:name="P1087" style:family="paragraph" style:parent-style-name="Table_20_Paragraph">
      <style:paragraph-properties fo:margin-left="0.0083in" fo:margin-right="0.0008in" fo:margin-top="0.0728in" fo:margin-bottom="0in" style:contextual-spacing="false" fo:text-align="center" style:justify-single-word="false"/>
    </style:style>
    <style:style style:name="P1088" style:family="paragraph" style:parent-style-name="Standard">
      <style:paragraph-properties fo:margin-left="3.2402in" fo:margin-right="0in" fo:margin-top="0in" fo:margin-bottom="0in" style:contextual-spacing="false" fo:text-align="left" style:justify-single-word="false" fo:text-indent="0in" style:auto-text-indent="false"/>
    </style:style>
    <style:style style:name="P1089" style:family="paragraph" style:parent-style-name="Standard">
      <style:paragraph-properties fo:margin-left="1.5047in" fo:margin-right="0in" fo:margin-top="0.0008in" fo:margin-bottom="0in" style:contextual-spacing="false" fo:text-align="left" style:justify-single-word="false" fo:text-indent="0in" style:auto-text-indent="false"/>
    </style:style>
    <style:style style:name="P1090" style:family="paragraph" style:parent-style-name="Standard">
      <style:paragraph-properties fo:margin-left="0in" fo:margin-right="0.528in" fo:margin-top="0in" fo:margin-bottom="0in" style:contextual-spacing="false" fo:text-align="center" style:justify-single-word="false" fo:text-indent="0in" style:auto-text-indent="false"/>
    </style:style>
    <style:style style:name="P1091" style:family="paragraph" style:parent-style-name="Text_20_body">
      <style:paragraph-properties fo:margin-top="0.0028in" fo:margin-bottom="0in" style:contextual-spacing="false"/>
      <style:text-properties fo:font-size="8pt" style:font-size-asian="8pt"/>
    </style:style>
    <style:style style:name="P1092" style:family="paragraph" style:parent-style-name="Standard">
      <style:paragraph-properties fo:margin-left="0in" fo:margin-right="0.5252in" fo:margin-top="0in" fo:margin-bottom="0in" style:contextual-spacing="false" fo:text-align="center" style:justify-single-word="false" fo:text-indent="0in" style:auto-text-indent="false"/>
    </style:style>
    <style:style style:name="P1093" style:family="paragraph" style:parent-style-name="Standard">
      <style:paragraph-properties fo:margin-left="0in" fo:margin-right="0.5264in" fo:margin-top="0.002in" fo:margin-bottom="0in" style:contextual-spacing="false" fo:text-align="center" style:justify-single-word="false" fo:text-indent="0in" style:auto-text-indent="false"/>
    </style:style>
    <style:style style:name="P1094" style:family="paragraph" style:parent-style-name="Text_20_body" style:master-page-name="Converted37">
      <style:paragraph-properties style:page-number="auto"/>
      <style:text-properties fo:font-size="8pt" fo:font-weight="bold" style:font-size-asian="8pt" style:font-weight-asian="bold"/>
    </style:style>
    <style:style style:name="P1095" style:family="paragraph" style:parent-style-name="Text_20_body">
      <style:paragraph-properties fo:margin-top="0.0945in" fo:margin-bottom="0in" style:contextual-spacing="false"/>
      <style:text-properties fo:font-size="8pt" fo:font-weight="bold" style:font-size-asian="8pt" style:font-weight-asian="bold"/>
    </style:style>
    <style:style style:name="P1096" style:family="paragraph" style:parent-style-name="Standard">
      <style:paragraph-properties fo:margin-left="0in" fo:margin-right="0.4161in" fo:margin-top="0in" fo:margin-bottom="0in" style:contextual-spacing="false" fo:text-align="center" style:justify-single-word="false" fo:text-indent="0in" style:auto-text-indent="false"/>
    </style:style>
    <style:style style:name="P1097" style:family="paragraph" style:parent-style-name="Text_20_body">
      <style:paragraph-properties fo:margin-top="0.1244in" fo:margin-bottom="0in" style:contextual-spacing="false"/>
      <style:text-properties style:font-name="Arial" fo:font-size="8pt" style:font-size-asian="8pt"/>
    </style:style>
    <style:style style:name="P1098" style:family="paragraph" style:parent-style-name="Standard">
      <style:paragraph-properties fo:margin-left="1.3146in" fo:margin-right="1.7307in" fo:margin-top="0in" fo:margin-bottom="0in" style:contextual-spacing="false" fo:text-align="justify" style:justify-single-word="false" fo:text-indent="0in" style:auto-text-indent="false"/>
    </style:style>
    <style:style style:name="P1099" style:family="paragraph" style:parent-style-name="Standard">
      <style:paragraph-properties fo:margin-left="1.3146in" fo:margin-right="1.7311in" fo:margin-top="0in" fo:margin-bottom="0in" style:contextual-spacing="false" fo:line-height="99%" fo:text-align="justify" style:justify-single-word="false" fo:text-indent="0in" style:auto-text-indent="false"/>
    </style:style>
    <style:style style:name="P1100" style:family="paragraph" style:parent-style-name="Standard">
      <style:paragraph-properties fo:margin-left="1.3146in" fo:margin-right="0in" fo:margin-top="0.1236in" fo:margin-bottom="0in" style:contextual-spacing="false" fo:text-align="justify" style:justify-single-word="false" fo:text-indent="0in" style:auto-text-indent="false"/>
    </style:style>
    <style:style style:name="P1101" style:family="paragraph" style:parent-style-name="Text_20_body">
      <style:paragraph-properties fo:margin-top="0.1236in" fo:margin-bottom="0in" style:contextual-spacing="false"/>
      <style:text-properties style:font-name="Arial" fo:font-size="8pt" style:font-size-asian="8pt"/>
    </style:style>
    <style:style style:name="P1102" style:family="paragraph" style:parent-style-name="Standard">
      <style:paragraph-properties fo:margin-left="0in" fo:margin-right="0.4165in" fo:margin-top="0in" fo:margin-bottom="0in" style:contextual-spacing="false" fo:line-height="0.1272in" fo:text-align="center" style:justify-single-word="false" fo:text-indent="0in" style:auto-text-indent="false"/>
    </style:style>
    <style:style style:name="P1103" style:family="paragraph" style:parent-style-name="Standard">
      <style:paragraph-properties fo:margin-left="0in" fo:margin-right="0.4161in" fo:margin-top="0in" fo:margin-bottom="0in" style:contextual-spacing="false" fo:line-height="0.1272in" fo:text-align="center" style:justify-single-word="false" fo:text-indent="0in" style:auto-text-indent="false"/>
    </style:style>
    <style:style style:name="P1104" style:family="paragraph" style:parent-style-name="Text_20_body" style:master-page-name="Converted38">
      <style:paragraph-properties style:page-number="auto"/>
      <style:text-properties style:font-name="Arial" fo:font-size="8pt" style:font-size-asian="8pt"/>
    </style:style>
    <style:style style:name="P1105" style:family="paragraph" style:parent-style-name="Text_20_body">
      <style:paragraph-properties fo:margin-top="0.0319in" fo:margin-bottom="0in" style:contextual-spacing="false"/>
      <style:text-properties style:font-name="Arial" fo:font-size="8pt" style:font-size-asian="8pt"/>
    </style:style>
    <style:style style:name="P1106" style:family="paragraph" style:parent-style-name="Standard">
      <style:paragraph-properties fo:margin-left="0.9752in" fo:margin-right="1.7382in" fo:margin-top="0in" fo:margin-bottom="0in" style:contextual-spacing="false" fo:line-height="104%" fo:text-align="left" style:justify-single-word="false" fo:text-indent="0in" style:auto-text-indent="false"/>
    </style:style>
    <style:style style:name="P1107" style:family="paragraph" style:parent-style-name="Text_20_body">
      <style:paragraph-properties fo:margin-top="0.0047in" fo:margin-bottom="0in" style:contextual-spacing="false"/>
      <style:text-properties style:font-name="Arial" fo:font-size="8pt" fo:font-weight="bold" style:font-size-asian="8pt" style:font-weight-asian="bold"/>
    </style:style>
    <style:style style:name="P1108" style:family="paragraph" style:parent-style-name="Standard">
      <style:paragraph-properties fo:margin-left="0.9752in" fo:margin-right="0in" fo:margin-top="0.0008in" fo:margin-bottom="0in" style:contextual-spacing="false" fo:text-align="left" style:justify-single-word="false" fo:text-indent="0in" style:auto-text-indent="false"/>
    </style:style>
    <style:style style:name="P1109" style:family="paragraph" style:parent-style-name="Text_20_body">
      <style:paragraph-properties fo:margin-top="0.0098in" fo:margin-bottom="0in" style:contextual-spacing="false"/>
      <style:text-properties style:font-name="Arial" fo:font-size="8pt" fo:font-weight="bold" style:font-size-asian="8pt" style:font-weight-asian="bold"/>
    </style:style>
    <style:style style:name="P1110" style:family="paragraph" style:parent-style-name="Standard">
      <style:paragraph-properties fo:margin-left="0.9752in" fo:margin-right="0in" fo:margin-top="0in" fo:margin-bottom="0in" style:contextual-spacing="false" fo:text-align="left" style:justify-single-word="false" fo:text-indent="0in" style:auto-text-indent="false"/>
    </style:style>
    <style:style style:name="P1111" style:family="paragraph" style:parent-style-name="Standard">
      <style:paragraph-properties fo:margin-left="0.9752in" fo:margin-right="1.7382in" fo:margin-top="0.0055in" fo:margin-bottom="0in" style:contextual-spacing="false" fo:line-height="104%" fo:text-align="left" style:justify-single-word="false" fo:text-indent="0in" style:auto-text-indent="false"/>
    </style:style>
    <style:style style:name="P1112" style:family="paragraph" style:parent-style-name="Standard">
      <style:paragraph-properties fo:margin-left="0.9752in" fo:margin-right="1.8445in" fo:margin-top="0.0047in" fo:margin-bottom="0in" style:contextual-spacing="false" fo:line-height="104%" fo:text-align="justify" style:justify-single-word="false" fo:text-indent="0in" style:auto-text-indent="false"/>
    </style:style>
    <style:style style:name="P1113" style:family="paragraph" style:parent-style-name="Standard">
      <style:paragraph-properties fo:margin-left="0.9752in" fo:margin-right="1.839in" fo:margin-top="0in" fo:margin-bottom="0in" style:contextual-spacing="false" fo:line-height="104%" fo:text-align="justify" style:justify-single-word="false" fo:text-indent="0in" style:auto-text-indent="false"/>
    </style:style>
    <style:style style:name="P1114" style:family="paragraph" style:parent-style-name="Table_20_Paragraph">
      <style:paragraph-properties fo:margin-left="0.0071in" fo:margin-right="0in" fo:margin-top="0.028in" fo:margin-bottom="0in" style:contextual-spacing="false" fo:text-align="center" style:justify-single-word="false"/>
    </style:style>
    <style:style style:name="P1115" style:family="paragraph" style:parent-style-name="Table_20_Paragraph">
      <style:paragraph-properties fo:margin-left="0.3866in" fo:margin-right="0in" fo:margin-top="0.028in" fo:margin-bottom="0in" style:contextual-spacing="false"/>
    </style:style>
    <style:style style:name="P1116" style:family="paragraph" style:parent-style-name="Table_20_Paragraph">
      <style:paragraph-properties fo:margin-left="0.0925in" fo:margin-right="0in" fo:margin-top="0.028in" fo:margin-bottom="0in" style:contextual-spacing="false"/>
    </style:style>
    <style:style style:name="P1117" style:family="paragraph" style:parent-style-name="Table_20_Paragraph">
      <style:paragraph-properties fo:margin-left="0.0453in" fo:margin-right="0in" fo:margin-top="0.0047in" fo:margin-bottom="0in" style:contextual-spacing="false"/>
    </style:style>
    <style:style style:name="P1118" style:family="paragraph" style:parent-style-name="Table_20_Paragraph">
      <style:paragraph-properties fo:margin-left="0.0756in" fo:margin-right="0.0902in" fo:margin-top="0.028in" fo:margin-bottom="0in" style:contextual-spacing="false" fo:line-height="105%" fo:text-indent="0.0791in" style:auto-text-indent="false"/>
    </style:style>
    <style:style style:name="P1119" style:family="paragraph" style:parent-style-name="Table_20_Paragraph">
      <style:paragraph-properties fo:margin-left="0.078in" fo:margin-right="0.0665in" fo:margin-top="0.028in" fo:margin-bottom="0in" style:contextual-spacing="false" fo:line-height="105%" fo:text-indent="0.0035in" style:auto-text-indent="false"/>
    </style:style>
    <style:style style:name="P1120" style:family="paragraph" style:parent-style-name="Table_20_Paragraph">
      <style:paragraph-properties fo:margin-left="0.0402in" fo:margin-right="0.0299in" fo:margin-top="0.028in" fo:margin-bottom="0in" style:contextual-spacing="false" fo:line-height="105%" fo:text-align="center" style:justify-single-word="false"/>
    </style:style>
    <style:style style:name="P1121" style:family="paragraph" style:parent-style-name="Table_20_Paragraph">
      <style:paragraph-properties fo:margin-left="0.0882in" fo:margin-right="0.078in" fo:margin-top="0.028in" fo:margin-bottom="0in" style:contextual-spacing="false" fo:line-height="105%" fo:text-align="center" style:justify-single-word="false"/>
    </style:style>
    <style:style style:name="P1122" style:family="paragraph" style:parent-style-name="Table_20_Paragraph">
      <style:paragraph-properties fo:margin-left="0.0291in" fo:margin-right="0.0209in" fo:margin-top="0.028in" fo:margin-bottom="0in" style:contextual-spacing="false" fo:line-height="105%">
        <style:tab-stops>
          <style:tab-stop style:position="0.5866in"/>
          <style:tab-stop style:position="1.0535in"/>
        </style:tab-stops>
      </style:paragraph-properties>
    </style:style>
    <style:style style:name="P1123" style:family="paragraph" style:parent-style-name="Table_20_Paragraph">
      <style:paragraph-properties fo:margin-left="0.0075in" fo:margin-right="0in" fo:margin-top="0.028in" fo:margin-bottom="0in" style:contextual-spacing="false" fo:text-align="center" style:justify-single-word="false"/>
    </style:style>
    <style:style style:name="P1124" style:family="paragraph" style:parent-style-name="Table_20_Paragraph">
      <style:paragraph-properties fo:margin-left="0.0346in" fo:margin-right="0.0264in" fo:margin-top="0.028in" fo:margin-bottom="0in" style:contextual-spacing="false" fo:text-align="center" style:justify-single-word="false"/>
    </style:style>
    <style:style style:name="P1125" style:family="paragraph" style:parent-style-name="Table_20_Paragraph">
      <style:paragraph-properties fo:margin-left="0.0091in" fo:margin-right="0.0008in" fo:margin-top="0.028in" fo:margin-bottom="0in" style:contextual-spacing="false" fo:text-align="center" style:justify-single-word="false"/>
    </style:style>
    <style:style style:name="P1126" style:family="paragraph" style:parent-style-name="Table_20_Paragraph">
      <style:paragraph-properties fo:margin-left="0.0882in" fo:margin-right="0.0791in" fo:margin-top="0.028in" fo:margin-bottom="0in" style:contextual-spacing="false" fo:text-align="center" style:justify-single-word="false"/>
    </style:style>
    <style:style style:name="P1127" style:family="paragraph" style:parent-style-name="Table_20_Paragraph">
      <style:paragraph-properties fo:margin-left="0.0091in" fo:margin-right="0in" fo:margin-top="0.028in" fo:margin-bottom="0in" style:contextual-spacing="false" fo:text-align="center" style:justify-single-word="false"/>
    </style:style>
    <style:style style:name="P1128" style:family="paragraph" style:parent-style-name="Table_20_Paragraph">
      <style:paragraph-properties fo:margin-left="0.0882in" fo:margin-right="0.0783in" fo:margin-top="0.028in" fo:margin-bottom="0in" style:contextual-spacing="false" fo:text-align="center" style:justify-single-word="false"/>
    </style:style>
    <style:style style:name="P1129" style:family="paragraph" style:parent-style-name="Table_20_Paragraph">
      <style:paragraph-properties fo:margin-left="0in" fo:margin-right="0.0189in" fo:margin-top="0.028in" fo:margin-bottom="0in" style:contextual-spacing="false" fo:text-align="right" style:justify-single-word="false"/>
    </style:style>
    <style:style style:name="P1130" style:family="paragraph" style:parent-style-name="Table_20_Paragraph">
      <style:paragraph-properties fo:margin-left="0.0346in" fo:margin-right="0in" fo:margin-top="0.028in" fo:margin-bottom="0in" style:contextual-spacing="false" fo:text-align="center" style:justify-single-word="false"/>
    </style:style>
    <style:style style:name="P1131" style:family="paragraph" style:parent-style-name="Table_20_Paragraph">
      <style:text-properties style:font-name="Times New Roman" fo:font-size="8pt" style:font-size-asian="8pt"/>
    </style:style>
    <style:style style:name="P1132" style:family="paragraph" style:parent-style-name="Table_20_Paragraph">
      <style:paragraph-properties fo:margin-left="0.0882in" fo:margin-right="0in" fo:margin-top="0.028in" fo:margin-bottom="0in" style:contextual-spacing="false" fo:text-align="center" style:justify-single-word="false"/>
    </style:style>
    <style:style style:name="P1133" style:family="paragraph" style:parent-style-name="Standard">
      <style:paragraph-properties fo:margin-left="0.9752in" fo:margin-right="0in" fo:margin-top="0.0047in" fo:margin-bottom="0in" style:contextual-spacing="false" fo:text-align="left" style:justify-single-word="false" fo:text-indent="0in" style:auto-text-indent="false"/>
    </style:style>
    <style:style style:name="P1134" style:family="paragraph" style:parent-style-name="Standard">
      <style:paragraph-properties fo:margin-left="0.9752in" fo:margin-right="0in" fo:margin-top="0.0055in" fo:margin-bottom="0in" style:contextual-spacing="false" fo:text-align="left" style:justify-single-word="false" fo:text-indent="0in" style:auto-text-indent="false"/>
    </style:style>
    <style:style style:name="P1135" style:family="paragraph" style:parent-style-name="Standard">
      <style:paragraph-properties fo:margin-left="0.9752in" fo:margin-right="1.5992in" fo:margin-top="0.0047in" fo:margin-bottom="0in" style:contextual-spacing="false" fo:line-height="104%" fo:text-align="left" style:justify-single-word="false" fo:text-indent="0in" style:auto-text-indent="false"/>
    </style:style>
    <style:style style:name="P1136" style:family="paragraph" style:parent-style-name="Text_20_body" style:master-page-name="Converted39">
      <style:paragraph-properties style:page-number="auto"/>
      <style:text-properties style:font-name="Arial" fo:font-size="11pt" style:font-size-asian="11pt"/>
    </style:style>
    <style:style style:name="P1137" style:family="paragraph" style:parent-style-name="Text_20_body">
      <style:paragraph-properties fo:margin-top="0.0555in" fo:margin-bottom="0in" style:contextual-spacing="false"/>
      <style:text-properties style:font-name="Arial" fo:font-size="11pt" style:font-size-asian="11pt"/>
    </style:style>
    <style:style style:name="P1138" style:family="paragraph" style:parent-style-name="Heading_20_5">
      <style:paragraph-properties fo:margin-left="0in" fo:margin-right="0.3925in" fo:margin-top="0.0008in" fo:margin-bottom="0in" style:contextual-spacing="false" fo:line-height="100%" fo:text-align="center" style:justify-single-word="false"/>
    </style:style>
    <style:style style:name="P1139" style:family="paragraph" style:parent-style-name="Standard">
      <style:paragraph-properties fo:margin-left="0.3937in" fo:margin-right="0.7846in" fo:margin-top="0.1819in" fo:margin-bottom="0in" style:contextual-spacing="false" fo:line-height="95%" fo:text-align="justify" style:justify-single-word="false" fo:text-indent="0in" style:auto-text-indent="false"/>
    </style:style>
    <style:style style:name="P1140" style:family="paragraph" style:parent-style-name="Standard">
      <style:paragraph-properties fo:margin-left="0in" fo:margin-right="0.3917in" fo:margin-top="0.1846in" fo:margin-bottom="0in" style:contextual-spacing="false" fo:text-align="center" style:justify-single-word="false" fo:text-indent="0in" style:auto-text-indent="false"/>
    </style:style>
    <style:style style:name="P1141" style:family="paragraph" style:parent-style-name="Standard">
      <style:paragraph-properties fo:margin-left="0in" fo:margin-right="0.3917in" fo:margin-top="0.1744in" fo:margin-bottom="0in" style:contextual-spacing="false" fo:line-height="0.1874in" fo:text-align="center" style:justify-single-word="false" fo:text-indent="0in" style:auto-text-indent="false"/>
    </style:style>
    <style:style style:name="P1142" style:family="paragraph" style:parent-style-name="Standard">
      <style:paragraph-properties fo:margin-left="0in" fo:margin-right="0.3917in" fo:margin-top="0in" fo:margin-bottom="0in" style:contextual-spacing="false" fo:line-height="0.1874in" fo:text-align="center" style:justify-single-word="false" fo:text-indent="0in" style:auto-text-indent="false"/>
    </style:style>
    <style:style style:name="P1143" style:family="paragraph" style:parent-style-name="Text_20_body" style:master-page-name="Converted40">
      <style:paragraph-properties style:page-number="auto"/>
      <style:text-properties style:font-name="Source Sans Pro" fo:font-size="11pt" fo:font-weight="bold" style:font-size-asian="11pt" style:font-weight-asian="bold"/>
    </style:style>
    <style:style style:name="P1144" style:family="paragraph" style:parent-style-name="Text_20_body">
      <style:paragraph-properties fo:margin-top="0.0547in" fo:margin-bottom="0in" style:contextual-spacing="false"/>
      <style:text-properties style:font-name="Source Sans Pro" fo:font-size="11pt" fo:font-weight="bold" style:font-size-asian="11pt" style:font-weight-asian="bold"/>
    </style:style>
    <style:style style:name="P1145" style:family="paragraph" style:parent-style-name="Standard">
      <style:paragraph-properties fo:margin-left="2.1181in" fo:margin-right="0in" fo:margin-top="0.0008in" fo:margin-bottom="0in" style:contextual-spacing="false" fo:text-align="left" style:justify-single-word="false" fo:text-indent="0in" style:auto-text-indent="false"/>
    </style:style>
    <style:style style:name="P1146" style:family="paragraph" style:parent-style-name="Text_20_body">
      <style:text-properties style:font-name="Source Sans Pro" fo:font-weight="bold" style:font-weight-asian="bold"/>
    </style:style>
    <style:style style:name="P1147" style:family="paragraph" style:parent-style-name="Text_20_body">
      <style:paragraph-properties fo:margin-top="0.0646in" fo:margin-bottom="0in" style:contextual-spacing="false"/>
      <style:text-properties style:font-name="Source Sans Pro" fo:font-weight="bold" style:font-weight-asian="bold"/>
    </style:style>
    <style:style style:name="P1148" style:family="paragraph" style:parent-style-name="Standard">
      <style:paragraph-properties fo:margin-left="2.3272in" fo:margin-right="2.7193in" fo:margin-top="0in" fo:margin-bottom="0in" style:contextual-spacing="false" fo:line-height="190%" fo:text-align="center" style:justify-single-word="false" fo:text-indent="0in" style:auto-text-indent="false"/>
    </style:style>
    <style:style style:name="P1149" style:family="paragraph" style:parent-style-name="Text_20_body">
      <style:paragraph-properties fo:margin-left="1.45in" fo:margin-right="1.8728in" fo:line-height="113%" fo:text-align="justify" style:justify-single-word="false"/>
    </style:style>
    <style:style style:name="P1150" style:family="paragraph" style:parent-style-name="Text_20_body">
      <style:paragraph-properties fo:margin-left="1.45in" fo:margin-right="1.9508in" fo:margin-top="0.1091in" fo:margin-bottom="0in" style:contextual-spacing="false" fo:line-height="113%"/>
    </style:style>
    <style:style style:name="P1151" style:family="paragraph" style:parent-style-name="Standard">
      <style:paragraph-properties fo:margin-left="1.45in" fo:margin-right="0in" fo:margin-top="0.1075in" fo:margin-bottom="0in" style:contextual-spacing="false" fo:text-align="left" style:justify-single-word="false" fo:text-indent="0in" style:auto-text-indent="false"/>
    </style:style>
    <style:style style:name="P1152" style:family="paragraph" style:parent-style-name="Text_20_body">
      <style:paragraph-properties fo:margin-left="1.45in" fo:margin-right="1.7382in" fo:margin-top="0.1252in" fo:margin-bottom="0in" style:contextual-spacing="false" fo:line-height="113%" fo:text-indent="-0.0008in" style:auto-text-indent="false"/>
    </style:style>
    <style:style style:name="P1153" style:family="paragraph" style:parent-style-name="Text_20_body">
      <style:paragraph-properties fo:margin-left="1.45in" fo:margin-right="1.7382in" fo:margin-top="0.1075in" fo:margin-bottom="0in" style:contextual-spacing="false" fo:line-height="113%" fo:text-indent="-0.0008in" style:auto-text-indent="false"/>
    </style:style>
    <style:style style:name="P1154" style:family="paragraph" style:parent-style-name="Text_20_body">
      <style:paragraph-properties fo:margin-left="1.45in" fo:margin-right="0in" fo:margin-top="0.1071in" fo:margin-bottom="0in" style:contextual-spacing="false"/>
    </style:style>
    <style:style style:name="P1155" style:family="paragraph" style:parent-style-name="Text_20_body">
      <style:text-properties style:font-name="Cambria"/>
    </style:style>
    <style:style style:name="P1156" style:family="paragraph" style:parent-style-name="Text_20_body">
      <style:paragraph-properties fo:margin-top="0.111in" fo:margin-bottom="0in" style:contextual-spacing="false"/>
      <style:text-properties style:font-name="Cambria"/>
    </style:style>
    <style:style style:name="P1157" style:family="paragraph" style:parent-style-name="Standard">
      <style:paragraph-properties fo:margin-left="2.6063in" fo:margin-right="2.9925in" fo:margin-top="0in" fo:margin-bottom="0in" style:contextual-spacing="false" fo:line-height="113%" fo:text-align="left" style:justify-single-word="false" fo:text-indent="0.4374in" style:auto-text-indent="false"/>
    </style:style>
    <style:style style:name="P1158" style:family="paragraph" style:parent-style-name="Text_20_body" style:master-page-name="Converted41">
      <style:paragraph-properties fo:margin-top="0.1717in" fo:margin-bottom="0in" style:contextual-spacing="false" style:page-number="auto"/>
      <style:text-properties style:font-name="Cambria" fo:font-size="11pt" fo:font-weight="bold" style:font-size-asian="11pt" style:font-weight-asian="bold"/>
    </style:style>
    <style:style style:name="P1159" style:family="paragraph" style:parent-style-name="Heading_20_5">
      <style:paragraph-properties fo:margin-left="0in" fo:margin-right="0.3925in" fo:line-height="100%" fo:text-align="center" style:justify-single-word="false"/>
    </style:style>
    <style:style style:name="P1160" style:family="paragraph" style:parent-style-name="Text_20_body">
      <style:paragraph-properties fo:margin-top="0.1846in" fo:margin-bottom="0in" style:contextual-spacing="false"/>
      <style:text-properties style:font-name="Source Sans Pro" fo:font-size="11pt" fo:font-weight="bold" style:font-size-asian="11pt" style:font-weight-asian="bold"/>
    </style:style>
    <style:style style:name="P1161" style:family="paragraph" style:parent-style-name="Standard">
      <style:paragraph-properties fo:margin-left="1.5807in" fo:margin-right="0in" fo:margin-top="0in" fo:margin-bottom="0in" style:contextual-spacing="false" fo:text-align="left" style:justify-single-word="false" fo:text-indent="0in" style:auto-text-indent="false"/>
    </style:style>
    <style:style style:name="P1162" style:family="paragraph" style:parent-style-name="Text_20_body">
      <style:paragraph-properties fo:margin-top="0.0409in" fo:margin-bottom="0in" style:contextual-spacing="false"/>
      <style:text-properties style:font-name="Times New Roman" fo:font-size="8pt" fo:font-weight="bold" style:font-size-asian="8pt" style:font-weight-asian="bold"/>
    </style:style>
    <style:style style:name="P1163" style:family="paragraph" style:parent-style-name="Standard">
      <style:paragraph-properties fo:margin-left="1.5807in" fo:margin-right="0in" fo:margin-top="0.0008in" fo:margin-bottom="0in" style:contextual-spacing="false" fo:text-align="left" style:justify-single-word="false" fo:text-indent="0in" style:auto-text-indent="false"/>
    </style:style>
    <style:style style:name="P1164" style:family="paragraph" style:parent-style-name="Standard">
      <style:paragraph-properties fo:margin-left="1.5807in" fo:margin-right="0in" fo:margin-top="0.0201in" fo:margin-bottom="0in" style:contextual-spacing="false" fo:text-align="left" style:justify-single-word="false" fo:text-indent="0in" style:auto-text-indent="false"/>
    </style:style>
    <style:style style:name="P1165" style:family="paragraph" style:parent-style-name="Text_20_body">
      <style:paragraph-properties fo:margin-top="0.0417in" fo:margin-bottom="0in" style:contextual-spacing="false"/>
      <style:text-properties style:font-name="Times New Roman" fo:font-size="8pt" style:font-size-asian="8pt"/>
    </style:style>
    <style:style style:name="P1166" style:family="paragraph" style:parent-style-name="Standard">
      <style:paragraph-properties fo:margin-left="1.5807in" fo:margin-right="1.8902in" fo:margin-top="0in" fo:margin-bottom="0in" style:contextual-spacing="false" fo:line-height="116%" fo:text-align="justify" style:justify-single-word="false" fo:text-indent="0in" style:auto-text-indent="false"/>
    </style:style>
    <style:style style:name="P1167" style:family="paragraph" style:parent-style-name="Text_20_body">
      <style:paragraph-properties fo:margin-top="0.0209in" fo:margin-bottom="0in" style:contextual-spacing="false"/>
      <style:text-properties style:font-name="Times New Roman" fo:font-size="8pt" style:font-size-asian="8pt"/>
    </style:style>
    <style:style style:name="P1168" style:family="paragraph" style:parent-style-name="Standard">
      <style:paragraph-properties fo:margin-left="1.5807in" fo:margin-right="1.8846in" fo:margin-top="0in" fo:margin-bottom="0in" style:contextual-spacing="false" fo:line-height="116%" fo:text-align="justify" style:justify-single-word="false" fo:text-indent="0in" style:auto-text-indent="false"/>
    </style:style>
    <style:style style:name="P1169" style:family="paragraph" style:parent-style-name="Text_20_body">
      <style:paragraph-properties fo:margin-top="0.0217in" fo:margin-bottom="0in" style:contextual-spacing="false"/>
      <style:text-properties style:font-name="Times New Roman" fo:font-size="8pt" style:font-size-asian="8pt"/>
    </style:style>
    <style:style style:name="P1170" style:family="paragraph" style:parent-style-name="Text_20_body">
      <style:text-properties style:font-name="Times New Roman" fo:font-size="8pt" style:font-size-asian="8pt"/>
    </style:style>
    <style:style style:name="P1171" style:family="paragraph" style:parent-style-name="Text_20_body">
      <style:paragraph-properties fo:margin-top="0.0618in" fo:margin-bottom="0in" style:contextual-spacing="false"/>
      <style:text-properties style:font-name="Times New Roman" fo:font-size="8pt" style:font-size-asian="8pt"/>
    </style:style>
    <style:style style:name="P1172" style:family="paragraph" style:parent-style-name="Text_20_body">
      <style:paragraph-properties fo:margin-top="0.1028in" fo:margin-bottom="0in" style:contextual-spacing="false"/>
      <style:text-properties style:font-name="Times New Roman" fo:font-size="8pt" style:font-size-asian="8pt"/>
    </style:style>
    <style:style style:name="P1173" style:family="paragraph" style:parent-style-name="Standard">
      <style:paragraph-properties fo:margin-left="2.852in" fo:margin-right="3.1598in" fo:margin-top="0in" fo:margin-bottom="0in" style:contextual-spacing="false" fo:line-height="116%" fo:text-align="center" style:justify-single-word="false" fo:text-indent="0in" style:auto-text-indent="false"/>
    </style:style>
    <style:style style:name="P1174" style:family="paragraph" style:parent-style-name="Text_20_body" style:master-page-name="Converted42">
      <style:paragraph-properties style:page-number="auto"/>
      <style:text-properties style:font-name="Times New Roman" fo:font-size="10pt" fo:font-weight="bold" style:font-size-asian="10pt" style:font-weight-asian="bold"/>
    </style:style>
    <style:style style:name="P1175" style:family="paragraph" style:parent-style-name="Text_20_body">
      <style:paragraph-properties fo:margin-top="0.1283in" fo:margin-bottom="0.0008in" style:contextual-spacing="false"/>
      <style:text-properties style:font-name="Times New Roman" fo:font-size="10pt" fo:font-weight="bold" style:font-size-asian="10pt" style:font-weight-asian="bold"/>
    </style:style>
    <style:style style:name="P1176" style:family="paragraph" style:parent-style-name="Standard">
      <style:paragraph-properties fo:margin-left="0.9819in" fo:margin-right="0in" fo:line-height="0.0272in" fo:text-indent="0in" style:auto-text-indent="false"/>
    </style:style>
    <style:style style:name="P1177" style:family="paragraph" style:parent-style-name="Standard">
      <style:paragraph-properties fo:margin-left="1.1752in" fo:margin-right="1.0307in" fo:margin-top="0.1126in" fo:margin-bottom="0in" style:contextual-spacing="false" fo:text-align="center" style:justify-single-word="false" fo:text-indent="0in" style:auto-text-indent="false"/>
    </style:style>
    <style:style style:name="P1178" style:family="paragraph" style:parent-style-name="Text_20_body">
      <style:paragraph-properties fo:margin-top="0.0126in" fo:margin-bottom="0in" style:contextual-spacing="false"/>
      <style:text-properties style:font-name="Times New Roman" fo:font-size="8pt" fo:font-weight="bold" style:font-size-asian="8pt" style:font-weight-asian="bold"/>
    </style:style>
    <style:style style:name="P1179" style:family="paragraph" style:parent-style-name="Standard">
      <style:paragraph-properties fo:margin-left="1.4445in" fo:margin-right="1.6583in" fo:margin-top="0in" fo:margin-bottom="0in" style:contextual-spacing="false" fo:line-height="105%" fo:text-align="center" style:justify-single-word="false" fo:text-indent="0in" style:auto-text-indent="false"/>
    </style:style>
    <style:style style:name="P1180" style:family="paragraph" style:parent-style-name="Text_20_body">
      <style:paragraph-properties fo:margin-top="0.0055in" fo:margin-bottom="0in" style:contextual-spacing="false"/>
      <style:text-properties style:font-name="Times New Roman" fo:font-size="8pt" fo:font-weight="bold" style:font-size-asian="8pt" style:font-weight-asian="bold"/>
    </style:style>
    <style:style style:name="P1181" style:family="paragraph" style:parent-style-name="Standard">
      <style:paragraph-properties fo:margin-left="1.5126in" fo:margin-right="1.702in" fo:margin-top="0in" fo:margin-bottom="0in" style:contextual-spacing="false" fo:line-height="105%" fo:text-align="justify" style:justify-single-word="false" fo:text-indent="0in" style:auto-text-indent="false"/>
    </style:style>
    <style:style style:name="P1182" style:family="paragraph" style:parent-style-name="Text_20_body">
      <style:paragraph-properties fo:margin-top="0.0075in" fo:margin-bottom="0in" style:contextual-spacing="false"/>
      <style:text-properties style:font-name="Times New Roman" fo:font-size="8pt" style:font-size-asian="8pt"/>
    </style:style>
    <style:style style:name="P1183" style:family="paragraph" style:parent-style-name="Standard">
      <style:paragraph-properties fo:margin-left="1.5126in" fo:margin-right="0in" fo:margin-top="0in" fo:margin-bottom="0in" style:contextual-spacing="false" fo:text-align="left" style:justify-single-word="false" fo:text-indent="0in" style:auto-text-indent="false"/>
    </style:style>
    <style:style style:name="P1184" style:family="paragraph" style:parent-style-name="Standard">
      <style:paragraph-properties fo:margin-left="1.5126in" fo:margin-right="1.7in" fo:margin-top="0.0063in" fo:margin-bottom="0in" style:contextual-spacing="false" fo:line-height="105%" fo:text-align="justify" style:justify-single-word="false" fo:text-indent="0in" style:auto-text-indent="false"/>
    </style:style>
    <style:style style:name="P1185" style:family="paragraph" style:parent-style-name="Text_20_body">
      <style:paragraph-properties fo:margin-top="0.0055in" fo:margin-bottom="0in" style:contextual-spacing="false"/>
      <style:text-properties style:font-name="Times New Roman" fo:font-size="8pt" style:font-size-asian="8pt"/>
    </style:style>
    <style:style style:name="P1186" style:family="paragraph" style:parent-style-name="Standard">
      <style:paragraph-properties fo:margin-left="1.5126in" fo:margin-right="0in" fo:margin-top="0in" fo:margin-bottom="0in" style:contextual-spacing="false" fo:text-align="justify" style:justify-single-word="false" fo:text-indent="0in" style:auto-text-indent="false"/>
    </style:style>
    <style:style style:name="P1187" style:family="paragraph" style:parent-style-name="Text_20_body">
      <style:paragraph-properties fo:margin-top="0.0181in" fo:margin-bottom="0in" style:contextual-spacing="false"/>
      <style:text-properties style:font-name="Times New Roman" fo:font-size="8pt" style:font-size-asian="8pt"/>
    </style:style>
    <style:style style:name="P1188" style:family="paragraph" style:parent-style-name="Standard">
      <style:paragraph-properties fo:margin-left="1.4854in" fo:margin-right="0in" fo:margin-top="0in" fo:margin-bottom="0in" style:contextual-spacing="false" fo:text-align="justify" style:justify-single-word="false" fo:text-indent="0in" style:auto-text-indent="false"/>
    </style:style>
    <style:style style:name="P1189" style:family="paragraph" style:parent-style-name="Text_20_body">
      <style:paragraph-properties fo:margin-top="0.0429in" fo:margin-bottom="0in" style:contextual-spacing="false"/>
      <style:text-properties style:font-name="Times New Roman" fo:font-size="8pt" style:font-size-asian="8pt"/>
    </style:style>
    <style:style style:name="P1190" style:family="paragraph" style:parent-style-name="Standard">
      <style:paragraph-properties fo:margin-left="0in" fo:margin-right="0.4327in" fo:margin-top="0.0008in" fo:margin-bottom="0in" style:contextual-spacing="false" fo:text-align="center" style:justify-single-word="false" fo:text-indent="0in" style:auto-text-indent="false"/>
    </style:style>
    <style:style style:name="P1191" style:family="paragraph" style:parent-style-name="Standard">
      <style:paragraph-properties fo:margin-left="0in" fo:margin-right="0.1839in" fo:margin-top="0.0055in" fo:margin-bottom="0in" style:contextual-spacing="false" fo:text-align="center" style:justify-single-word="false" fo:text-indent="0in" style:auto-text-indent="false"/>
    </style:style>
    <style:style style:name="P1192" style:family="paragraph" style:parent-style-name="Text_20_body" style:master-page-name="Converted43">
      <style:paragraph-properties style:page-number="auto"/>
      <style:text-properties style:font-name="Times New Roman" fo:font-size="7.5pt" fo:font-weight="bold" style:font-size-asian="7.5pt" style:font-weight-asian="bold"/>
    </style:style>
    <style:style style:name="P1193" style:family="paragraph" style:parent-style-name="Text_20_body">
      <style:text-properties style:font-name="Times New Roman" fo:font-size="7.5pt" fo:font-weight="bold" style:font-size-asian="7.5pt" style:font-weight-asian="bold"/>
    </style:style>
    <style:style style:name="P1194" style:family="paragraph" style:parent-style-name="Text_20_body">
      <style:paragraph-properties fo:margin-top="0.0291in" fo:margin-bottom="0in" style:contextual-spacing="false"/>
      <style:text-properties style:font-name="Times New Roman" fo:font-size="7.5pt" fo:font-weight="bold" style:font-size-asian="7.5pt" style:font-weight-asian="bold"/>
    </style:style>
    <style:style style:name="P1195" style:family="paragraph" style:parent-style-name="Standard">
      <style:paragraph-properties fo:margin-left="0in" fo:margin-right="0.1173in" fo:margin-top="0in" fo:margin-bottom="0in" style:contextual-spacing="false" fo:text-align="center" style:justify-single-word="false" fo:text-indent="0in" style:auto-text-indent="false"/>
    </style:style>
    <style:style style:name="P1196" style:family="paragraph" style:parent-style-name="Text_20_body">
      <style:paragraph-properties fo:margin-top="0.0398in" fo:margin-bottom="0in" style:contextual-spacing="false"/>
      <style:text-properties style:font-name="Times New Roman" fo:font-size="7.5pt" fo:font-weight="bold" style:font-size-asian="7.5pt" style:font-weight-asian="bold"/>
    </style:style>
    <style:style style:name="P1197" style:family="paragraph" style:parent-style-name="Standard">
      <style:paragraph-properties fo:margin-left="2.3272in" fo:margin-right="2.4402in" fo:margin-top="0in" fo:margin-bottom="0in" style:contextual-spacing="false" fo:line-height="125%" fo:text-align="center" style:justify-single-word="false" fo:text-indent="0in" style:auto-text-indent="false"/>
    </style:style>
    <style:style style:name="P1198" style:family="paragraph" style:parent-style-name="Text_20_body">
      <style:text-properties style:font-name="Times New Roman" fo:font-size="9.5pt" fo:font-weight="bold" style:font-size-asian="9.5pt" style:font-weight-asian="bold"/>
    </style:style>
    <style:style style:name="P1199" style:family="paragraph" style:parent-style-name="Table_20_Paragraph">
      <style:paragraph-properties fo:margin-top="0.0008in" fo:margin-bottom="0in" style:contextual-spacing="false"/>
      <style:text-properties style:font-name="Times New Roman" fo:font-size="1pt" fo:font-weight="bold" style:font-size-asian="1pt" style:font-weight-asian="bold"/>
    </style:style>
    <style:style style:name="P1200" style:family="paragraph" style:parent-style-name="Table_20_Paragraph">
      <style:paragraph-properties fo:margin-left="2.0291in" fo:margin-right="0in" fo:line-height="0.0689in"/>
    </style:style>
    <style:style style:name="P1201" style:family="paragraph" style:parent-style-name="Table_20_Paragraph">
      <style:paragraph-properties fo:margin-top="0.0008in" fo:margin-bottom="0in" style:contextual-spacing="false"/>
      <style:text-properties style:font-name="Times New Roman" fo:font-size="1.5pt" fo:font-weight="bold" style:font-size-asian="1.5pt" style:font-weight-asian="bold"/>
    </style:style>
    <style:style style:name="P1202" style:family="paragraph" style:parent-style-name="Table_20_Paragraph">
      <style:paragraph-properties fo:margin-left="0.028in" fo:margin-right="0in" fo:line-height="0.0528in"/>
    </style:style>
    <style:style style:name="P1203" style:family="paragraph" style:parent-style-name="Table_20_Paragraph">
      <style:paragraph-properties fo:margin-top="0.002in" fo:margin-bottom="0in" style:contextual-spacing="false"/>
      <style:text-properties style:font-name="Times New Roman" fo:font-size="1.5pt" fo:font-weight="bold" style:font-size-asian="1.5pt" style:font-weight-asian="bold"/>
    </style:style>
    <style:style style:name="P1204" style:family="paragraph" style:parent-style-name="Table_20_Paragraph">
      <style:paragraph-properties fo:margin-left="0.4264in" fo:margin-right="0in" fo:line-height="0.052in"/>
    </style:style>
    <style:style style:name="P1205" style:family="paragraph" style:parent-style-name="Table_20_Paragraph">
      <style:paragraph-properties fo:margin-top="0.0043in" fo:margin-bottom="0in" style:contextual-spacing="false"/>
      <style:text-properties style:font-name="Times New Roman" fo:font-size="1.5pt" fo:font-weight="bold" style:font-size-asian="1.5pt" style:font-weight-asian="bold"/>
    </style:style>
    <style:style style:name="P1206" style:family="paragraph" style:parent-style-name="Table_20_Paragraph">
      <style:paragraph-properties fo:margin-left="0.4008in" fo:margin-right="0in" fo:line-height="0.061in"/>
    </style:style>
    <style:style style:name="P1207" style:family="paragraph" style:parent-style-name="Table_20_Paragraph">
      <style:paragraph-properties fo:margin-left="0.1563in" fo:margin-right="0in" fo:line-height="0.0646in"/>
    </style:style>
    <style:style style:name="P1208" style:family="paragraph" style:parent-style-name="Table_20_Paragraph">
      <style:paragraph-properties fo:margin-left="0.2272in" fo:margin-right="0in" fo:line-height="0.0528in"/>
    </style:style>
    <style:style style:name="P1209" style:family="paragraph" style:parent-style-name="Table_20_Paragraph">
      <style:paragraph-properties fo:margin-left="0.1661in" fo:margin-right="0in" fo:line-height="0.0528in"/>
    </style:style>
    <style:style style:name="P1210" style:family="paragraph" style:parent-style-name="Table_20_Paragraph">
      <style:paragraph-properties fo:margin-left="0.0244in" fo:margin-right="0in" fo:line-height="0.0709in"/>
    </style:style>
    <style:style style:name="P1211" style:family="paragraph" style:parent-style-name="Table_20_Paragraph">
      <style:paragraph-properties fo:margin-left="0.028in" fo:margin-right="0in" fo:line-height="0.0709in"/>
    </style:style>
    <style:style style:name="P1212" style:family="paragraph" style:parent-style-name="Table_20_Paragraph">
      <style:paragraph-properties fo:margin-left="0.0252in" fo:margin-right="0in" fo:margin-top="0.0008in" fo:margin-bottom="0in" style:contextual-spacing="false"/>
    </style:style>
    <style:style style:name="P1213" style:family="paragraph" style:parent-style-name="Table_20_Paragraph">
      <style:paragraph-properties fo:margin-left="0in" fo:margin-right="0.052in" fo:line-height="0.0709in" fo:text-align="center" style:justify-single-word="false"/>
    </style:style>
    <style:style style:name="P1214" style:family="paragraph" style:parent-style-name="Table_20_Paragraph">
      <style:paragraph-properties fo:margin-left="0.0382in" fo:margin-right="0.0118in" fo:line-height="0.0874in" fo:text-align="center" style:justify-single-word="false"/>
    </style:style>
    <style:style style:name="P1215" style:family="paragraph" style:parent-style-name="Table_20_Paragraph">
      <style:text-properties style:font-name="Times New Roman" fo:font-size="5pt" style:font-size-asian="5pt"/>
    </style:style>
    <style:style style:name="P1216" style:family="paragraph" style:parent-style-name="Table_20_Paragraph">
      <style:paragraph-properties fo:margin-left="0.0244in" fo:margin-right="0in" fo:line-height="0.0689in"/>
    </style:style>
    <style:style style:name="P1217" style:family="paragraph" style:parent-style-name="Table_20_Paragraph">
      <style:paragraph-properties fo:margin-left="0.028in" fo:margin-right="0in" fo:line-height="0.0689in"/>
    </style:style>
    <style:style style:name="P1218" style:family="paragraph" style:parent-style-name="Table_20_Paragraph">
      <style:paragraph-properties fo:margin-left="0.0228in" fo:margin-right="0in" fo:margin-top="0.0201in" fo:margin-bottom="0in" style:contextual-spacing="false"/>
    </style:style>
    <style:style style:name="P1219" style:family="paragraph" style:parent-style-name="Table_20_Paragraph">
      <style:paragraph-properties fo:margin-left="0.0307in" fo:margin-right="0in" fo:line-height="0.0807in"/>
    </style:style>
    <style:style style:name="P1220" style:family="paragraph" style:parent-style-name="Table_20_Paragraph">
      <style:paragraph-properties fo:margin-left="0.0035in" fo:margin-right="0.052in" fo:line-height="0.0689in" fo:text-align="center" style:justify-single-word="false"/>
    </style:style>
    <style:style style:name="P1221" style:family="paragraph" style:parent-style-name="Table_20_Paragraph">
      <style:paragraph-properties fo:margin-left="0.0382in" fo:margin-right="0.0118in" fo:line-height="0.0854in" fo:text-align="center" style:justify-single-word="false"/>
    </style:style>
    <style:style style:name="P1222" style:family="paragraph" style:parent-style-name="Table_20_Paragraph">
      <style:paragraph-properties fo:margin-left="0.0311in" fo:margin-right="0in" fo:margin-top="0.0728in" fo:margin-bottom="0in" style:contextual-spacing="false" fo:text-align="center" style:justify-single-word="false"/>
    </style:style>
    <style:style style:name="P1223" style:family="paragraph" style:parent-style-name="Table_20_Paragraph">
      <style:paragraph-properties fo:margin-left="0.0244in" fo:margin-right="0in" fo:line-height="0.0693in"/>
    </style:style>
    <style:style style:name="P1224" style:family="paragraph" style:parent-style-name="Table_20_Paragraph">
      <style:paragraph-properties fo:margin-left="0.0264in" fo:margin-right="0in" fo:line-height="0.0689in"/>
    </style:style>
    <style:style style:name="P1225" style:family="paragraph" style:parent-style-name="Table_20_Paragraph">
      <style:paragraph-properties fo:margin-left="0.0252in" fo:margin-right="0in" fo:line-height="0.0791in"/>
    </style:style>
    <style:style style:name="P1226" style:family="paragraph" style:parent-style-name="Table_20_Paragraph">
      <style:paragraph-properties fo:margin-left="0in" fo:margin-right="0.052in" fo:line-height="0.0693in" fo:text-align="center" style:justify-single-word="false"/>
    </style:style>
    <style:style style:name="P1227" style:family="paragraph" style:parent-style-name="Table_20_Paragraph">
      <style:paragraph-properties fo:margin-left="0.0382in" fo:margin-right="0.011in" fo:line-height="0.089in" fo:text-align="center" style:justify-single-word="false"/>
    </style:style>
    <style:style style:name="P1228" style:family="paragraph" style:parent-style-name="Table_20_Paragraph">
      <style:paragraph-properties fo:margin-left="0.0244in" fo:margin-right="0in" fo:line-height="0.0673in"/>
    </style:style>
    <style:style style:name="P1229" style:family="paragraph" style:parent-style-name="Table_20_Paragraph">
      <style:paragraph-properties fo:margin-left="0.0244in" fo:margin-right="0in" fo:line-height="0.0665in"/>
    </style:style>
    <style:style style:name="P1230" style:family="paragraph" style:parent-style-name="Table_20_Paragraph">
      <style:paragraph-properties fo:margin-left="0.0264in" fo:margin-right="0in" fo:line-height="0.0772in"/>
    </style:style>
    <style:style style:name="P1231" style:family="paragraph" style:parent-style-name="Table_20_Paragraph">
      <style:paragraph-properties fo:margin-left="0.0283in" fo:margin-right="0in" fo:margin-top="0.0299in" fo:margin-bottom="0in" style:contextual-spacing="false"/>
    </style:style>
    <style:style style:name="P1232" style:family="paragraph" style:parent-style-name="Table_20_Paragraph">
      <style:paragraph-properties fo:margin-left="0.0035in" fo:margin-right="0.052in" fo:line-height="0.0673in" fo:text-align="center" style:justify-single-word="false"/>
    </style:style>
    <style:style style:name="P1233" style:family="paragraph" style:parent-style-name="Table_20_Paragraph">
      <style:paragraph-properties fo:margin-left="0.0382in" fo:margin-right="0.0102in" fo:line-height="0.0866in" fo:text-align="center" style:justify-single-word="false"/>
    </style:style>
    <style:style style:name="P1234" style:family="paragraph" style:parent-style-name="Table_20_Paragraph">
      <style:paragraph-properties fo:margin-left="0.0374in" fo:margin-right="0in" fo:margin-top="0.0945in" fo:margin-bottom="0in" style:contextual-spacing="false" fo:text-align="center" style:justify-single-word="false"/>
    </style:style>
    <style:style style:name="P1235" style:family="paragraph" style:parent-style-name="Table_20_Paragraph">
      <style:paragraph-properties fo:margin-left="0.0244in" fo:margin-right="0in" fo:line-height="0.0728in"/>
    </style:style>
    <style:style style:name="P1236" style:family="paragraph" style:parent-style-name="Table_20_Paragraph">
      <style:paragraph-properties fo:margin-left="0.0256in" fo:margin-right="0in" fo:line-height="0.0728in"/>
    </style:style>
    <style:style style:name="P1237" style:family="paragraph" style:parent-style-name="Table_20_Paragraph">
      <style:paragraph-properties fo:margin-left="0.0256in" fo:margin-right="0in" fo:margin-top="0.0201in" fo:margin-bottom="0in" style:contextual-spacing="false"/>
    </style:style>
    <style:style style:name="P1238" style:family="paragraph" style:parent-style-name="Table_20_Paragraph">
      <style:paragraph-properties fo:margin-left="0.0256in" fo:margin-right="0in" fo:line-height="0.0811in"/>
    </style:style>
    <style:style style:name="P1239" style:family="paragraph" style:parent-style-name="Table_20_Paragraph">
      <style:paragraph-properties fo:margin-left="0.0252in" fo:margin-right="0in" fo:margin-top="0.0311in" fo:margin-bottom="0in" style:contextual-spacing="false"/>
    </style:style>
    <style:style style:name="P1240" style:family="paragraph" style:parent-style-name="Table_20_Paragraph">
      <style:paragraph-properties fo:margin-left="0.0035in" fo:margin-right="0.052in" fo:line-height="0.0728in" fo:text-align="center" style:justify-single-word="false"/>
    </style:style>
    <style:style style:name="P1241" style:family="paragraph" style:parent-style-name="Table_20_Paragraph">
      <style:paragraph-properties fo:margin-left="0.0382in" fo:margin-right="0.011in" fo:line-height="0.0862in" fo:text-align="center" style:justify-single-word="false"/>
    </style:style>
    <style:style style:name="P1242" style:family="paragraph" style:parent-style-name="Table_20_Paragraph">
      <style:paragraph-properties fo:margin-left="0.0339in" fo:margin-right="0in" fo:line-height="0.0862in" fo:text-align="center" style:justify-single-word="false"/>
    </style:style>
    <style:style style:name="P1243" style:family="paragraph" style:parent-style-name="Table_20_Paragraph">
      <style:paragraph-properties fo:margin-left="0.0244in" fo:margin-right="0in" fo:line-height="0.072in"/>
    </style:style>
    <style:style style:name="P1244" style:family="paragraph" style:parent-style-name="Table_20_Paragraph">
      <style:paragraph-properties fo:margin-left="0.0256in" fo:margin-right="0in" fo:line-height="0.0717in"/>
    </style:style>
    <style:style style:name="P1245" style:family="paragraph" style:parent-style-name="Table_20_Paragraph">
      <style:paragraph-properties fo:margin-left="0.0256in" fo:margin-right="0in" fo:line-height="0.0835in"/>
    </style:style>
    <style:style style:name="P1246" style:family="paragraph" style:parent-style-name="Table_20_Paragraph">
      <style:paragraph-properties fo:margin-left="0in" fo:margin-right="0.052in" fo:line-height="0.072in" fo:text-align="center" style:justify-single-word="false"/>
    </style:style>
    <style:style style:name="P1247" style:family="paragraph" style:parent-style-name="Table_20_Paragraph">
      <style:paragraph-properties fo:margin-left="0.0382in" fo:margin-right="0.0008in" fo:line-height="0.0846in" fo:text-align="center" style:justify-single-word="false"/>
    </style:style>
    <style:style style:name="P1248" style:family="paragraph" style:parent-style-name="Table_20_Paragraph">
      <style:paragraph-properties fo:margin-left="0.022in" fo:margin-right="0in" fo:line-height="0.0681in"/>
    </style:style>
    <style:style style:name="P1249" style:family="paragraph" style:parent-style-name="Table_20_Paragraph">
      <style:paragraph-properties fo:margin-left="0.0283in" fo:margin-right="0in" fo:line-height="0.0752in"/>
    </style:style>
    <style:style style:name="P1250" style:family="paragraph" style:parent-style-name="Table_20_Paragraph">
      <style:paragraph-properties fo:margin-left="0in" fo:margin-right="0.052in" fo:line-height="0.0689in" fo:text-align="center" style:justify-single-word="false"/>
    </style:style>
    <style:style style:name="P1251" style:family="paragraph" style:parent-style-name="Table_20_Paragraph">
      <style:paragraph-properties fo:margin-left="0.0382in" fo:margin-right="0.0102in" fo:line-height="0.0783in" fo:text-align="center" style:justify-single-word="false"/>
    </style:style>
    <style:style style:name="P1252" style:family="paragraph" style:parent-style-name="Table_20_Paragraph">
      <style:paragraph-properties fo:margin-left="0.0299in" fo:margin-right="0in" fo:line-height="0.0783in" fo:text-align="center" style:justify-single-word="false"/>
    </style:style>
    <style:style style:name="P1253" style:family="paragraph" style:parent-style-name="Table_20_Paragraph">
      <style:paragraph-properties fo:margin-left="0.0244in" fo:margin-right="0in" fo:line-height="0.0736in"/>
    </style:style>
    <style:style style:name="P1254" style:family="paragraph" style:parent-style-name="Table_20_Paragraph">
      <style:paragraph-properties fo:margin-left="0.0256in" fo:margin-right="0in" fo:line-height="0.0701in"/>
    </style:style>
    <style:style style:name="P1255" style:family="paragraph" style:parent-style-name="Table_20_Paragraph">
      <style:paragraph-properties fo:margin-left="0.0264in" fo:margin-right="0in" fo:margin-top="0.0165in" fo:margin-bottom="0in" style:contextual-spacing="false"/>
    </style:style>
    <style:style style:name="P1256" style:family="paragraph" style:parent-style-name="Table_20_Paragraph">
      <style:paragraph-properties fo:margin-left="0.0252in" fo:margin-right="0in"/>
    </style:style>
    <style:style style:name="P1257" style:family="paragraph" style:parent-style-name="Table_20_Paragraph">
      <style:paragraph-properties fo:margin-left="0.0043in" fo:margin-right="0.052in" fo:line-height="0.0701in" fo:text-align="center" style:justify-single-word="false"/>
    </style:style>
    <style:style style:name="P1258" style:family="paragraph" style:parent-style-name="Table_20_Paragraph">
      <style:paragraph-properties fo:margin-left="0.0382in" fo:margin-right="0in" fo:line-height="0.0835in" fo:text-align="center" style:justify-single-word="false"/>
    </style:style>
    <style:style style:name="P1259" style:family="paragraph" style:parent-style-name="Table_20_Paragraph">
      <style:paragraph-properties fo:margin-left="0.0244in" fo:margin-right="0in" fo:line-height="0.0744in"/>
    </style:style>
    <style:style style:name="P1260" style:family="paragraph" style:parent-style-name="Table_20_Paragraph">
      <style:paragraph-properties fo:margin-left="0.0256in" fo:margin-right="0in" fo:line-height="0.0736in"/>
    </style:style>
    <style:style style:name="P1261" style:family="paragraph" style:parent-style-name="Table_20_Paragraph">
      <style:paragraph-properties fo:margin-left="0.0193in" fo:margin-right="0in" fo:margin-top="0.0134in" fo:margin-bottom="0in" style:contextual-spacing="false"/>
    </style:style>
    <style:style style:name="P1262" style:family="paragraph" style:parent-style-name="Table_20_Paragraph">
      <style:paragraph-properties fo:margin-left="0.0256in" fo:margin-right="0in" fo:line-height="0.0819in"/>
    </style:style>
    <style:style style:name="P1263" style:family="paragraph" style:parent-style-name="Table_20_Paragraph">
      <style:paragraph-properties fo:margin-left="0in" fo:margin-right="0.052in" fo:line-height="0.0744in" fo:text-align="center" style:justify-single-word="false"/>
    </style:style>
    <style:style style:name="P1264" style:family="paragraph" style:parent-style-name="Table_20_Paragraph">
      <style:paragraph-properties fo:margin-left="0.0256in" fo:margin-right="0in" fo:line-height="0.0744in"/>
    </style:style>
    <style:style style:name="P1265" style:family="paragraph" style:parent-style-name="Table_20_Paragraph">
      <style:paragraph-properties fo:margin-left="0.028in" fo:margin-right="0in" fo:line-height="0.0874in"/>
    </style:style>
    <style:style style:name="P1266" style:family="paragraph" style:parent-style-name="Table_20_Paragraph">
      <style:paragraph-properties fo:margin-left="0.0075in" fo:margin-right="0.052in" fo:line-height="0.0744in" fo:text-align="center" style:justify-single-word="false"/>
    </style:style>
    <style:style style:name="P1267" style:family="paragraph" style:parent-style-name="Table_20_Paragraph">
      <style:paragraph-properties fo:margin-left="0.0382in" fo:margin-right="0.0035in" fo:line-height="0.0839in" fo:text-align="center" style:justify-single-word="false"/>
    </style:style>
    <style:style style:name="P1268" style:family="paragraph" style:parent-style-name="Table_20_Paragraph">
      <style:paragraph-properties fo:margin-left="0.0244in" fo:margin-right="0in" fo:line-height="0.0638in"/>
    </style:style>
    <style:style style:name="P1269" style:family="paragraph" style:parent-style-name="Table_20_Paragraph">
      <style:paragraph-properties fo:margin-left="0.0252in" fo:margin-right="0in" fo:line-height="0.0634in"/>
    </style:style>
    <style:style style:name="P1270" style:family="paragraph" style:parent-style-name="Table_20_Paragraph">
      <style:paragraph-properties fo:margin-left="0.0264in" fo:margin-right="0in" fo:line-height="0.0701in"/>
    </style:style>
    <style:style style:name="P1271" style:family="paragraph" style:parent-style-name="Table_20_Paragraph">
      <style:paragraph-properties fo:margin-left="0.0256in" fo:margin-right="0in" fo:margin-top="0.0272in" fo:margin-bottom="0in" style:contextual-spacing="false"/>
    </style:style>
    <style:style style:name="P1272" style:family="paragraph" style:parent-style-name="Table_20_Paragraph">
      <style:paragraph-properties fo:margin-left="0.011in" fo:margin-right="0.052in" fo:line-height="0.0638in" fo:text-align="center" style:justify-single-word="false"/>
    </style:style>
    <style:style style:name="P1273" style:family="paragraph" style:parent-style-name="Table_20_Paragraph">
      <style:paragraph-properties fo:margin-left="0.0382in" fo:margin-right="0.0102in" fo:line-height="0.0736in" fo:text-align="center" style:justify-single-word="false"/>
    </style:style>
    <style:style style:name="P1274" style:family="paragraph" style:parent-style-name="Table_20_Paragraph">
      <style:paragraph-properties fo:margin-left="0.0244in" fo:margin-right="0in" fo:line-height="0.0717in"/>
    </style:style>
    <style:style style:name="P1275" style:family="paragraph" style:parent-style-name="Table_20_Paragraph">
      <style:paragraph-properties fo:margin-left="0.0264in" fo:margin-right="0in" fo:line-height="0.0709in"/>
    </style:style>
    <style:style style:name="P1276" style:family="paragraph" style:parent-style-name="Table_20_Paragraph">
      <style:paragraph-properties fo:margin-left="0.0264in" fo:margin-right="0in" fo:line-height="0.078in"/>
    </style:style>
    <style:style style:name="P1277" style:family="paragraph" style:parent-style-name="Table_20_Paragraph">
      <style:paragraph-properties fo:margin-left="0.0291in" fo:margin-right="0in" fo:margin-top="0.0335in" fo:margin-bottom="0in" style:contextual-spacing="false"/>
    </style:style>
    <style:style style:name="P1278" style:family="paragraph" style:parent-style-name="Table_20_Paragraph">
      <style:paragraph-properties fo:margin-left="0.011in" fo:margin-right="0.052in" fo:line-height="0.0717in" fo:text-align="center" style:justify-single-word="false"/>
    </style:style>
    <style:style style:name="P1279" style:family="paragraph" style:parent-style-name="Table_20_Paragraph">
      <style:paragraph-properties fo:margin-left="0.0382in" fo:margin-right="0.0118in" fo:line-height="0.0811in" fo:text-align="center" style:justify-single-word="false"/>
    </style:style>
    <style:style style:name="P1280" style:family="paragraph" style:parent-style-name="Table_20_Paragraph">
      <style:paragraph-properties fo:margin-left="0.0244in" fo:margin-right="0in" fo:line-height="0.0701in"/>
    </style:style>
    <style:style style:name="P1281" style:family="paragraph" style:parent-style-name="Table_20_Paragraph">
      <style:paragraph-properties fo:margin-left="0.0264in" fo:margin-right="0in" fo:line-height="0.0665in"/>
    </style:style>
    <style:style style:name="P1282" style:family="paragraph" style:parent-style-name="Table_20_Paragraph">
      <style:paragraph-properties fo:margin-left="0.0335in" fo:margin-right="0in" fo:margin-top="0.0272in" fo:margin-bottom="0in" style:contextual-spacing="false"/>
    </style:style>
    <style:style style:name="P1283" style:family="paragraph" style:parent-style-name="Table_20_Paragraph">
      <style:paragraph-properties fo:margin-left="0.0209in" fo:margin-right="0.052in" fo:line-height="0.0673in" fo:text-align="center" style:justify-single-word="false"/>
    </style:style>
    <style:style style:name="P1284" style:family="paragraph" style:parent-style-name="Table_20_Paragraph">
      <style:paragraph-properties fo:margin-left="0.0382in" fo:margin-right="0.011in" fo:line-height="0.0799in" fo:text-align="center" style:justify-single-word="false"/>
    </style:style>
    <style:style style:name="P1285" style:family="paragraph" style:parent-style-name="Table_20_Paragraph">
      <style:paragraph-properties fo:margin-left="0.0374in" fo:margin-right="0in" fo:line-height="0.0799in" fo:text-align="center" style:justify-single-word="false"/>
    </style:style>
    <style:style style:name="P1286" style:family="paragraph" style:parent-style-name="Table_20_Paragraph">
      <style:paragraph-properties fo:margin-left="0.0244in" fo:margin-right="0in" fo:line-height="0.0661in"/>
    </style:style>
    <style:style style:name="P1287" style:family="paragraph" style:parent-style-name="Table_20_Paragraph">
      <style:paragraph-properties fo:margin-left="0.0256in" fo:margin-right="0in" fo:line-height="0.0661in"/>
    </style:style>
    <style:style style:name="P1288" style:family="paragraph" style:parent-style-name="Table_20_Paragraph">
      <style:paragraph-properties fo:margin-left="0.0291in" fo:margin-right="0in" fo:line-height="0.0756in"/>
    </style:style>
    <style:style style:name="P1289" style:family="paragraph" style:parent-style-name="Table_20_Paragraph">
      <style:paragraph-properties fo:margin-left="0.0256in" fo:margin-right="0in" fo:margin-top="0.0299in" fo:margin-bottom="0in" style:contextual-spacing="false"/>
    </style:style>
    <style:style style:name="P1290" style:family="paragraph" style:parent-style-name="Table_20_Paragraph">
      <style:paragraph-properties fo:margin-left="0.0134in" fo:margin-right="0.052in" fo:line-height="0.0661in" fo:text-align="center" style:justify-single-word="false"/>
    </style:style>
    <style:style style:name="P1291" style:family="paragraph" style:parent-style-name="Table_20_Paragraph">
      <style:paragraph-properties fo:margin-left="0.0382in" fo:margin-right="0.011in" fo:line-height="0.0791in" fo:text-align="center" style:justify-single-word="false"/>
    </style:style>
    <style:style style:name="P1292" style:family="paragraph" style:parent-style-name="Table_20_Paragraph">
      <style:paragraph-properties fo:margin-left="0.028in" fo:margin-right="0in" fo:line-height="0.0827in"/>
    </style:style>
    <style:style style:name="P1293" style:family="paragraph" style:parent-style-name="Table_20_Paragraph">
      <style:paragraph-properties fo:margin-left="0.0165in" fo:margin-right="0.052in" fo:line-height="0.0728in" fo:text-align="center" style:justify-single-word="false"/>
    </style:style>
    <style:style style:name="P1294" style:family="paragraph" style:parent-style-name="Table_20_Paragraph">
      <style:paragraph-properties fo:margin-left="0.0437in" fo:margin-right="0in" fo:line-height="0.0862in" fo:text-align="center" style:justify-single-word="false"/>
    </style:style>
    <style:style style:name="P1295" style:family="paragraph" style:parent-style-name="Table_20_Paragraph">
      <style:paragraph-properties fo:margin-left="0.0256in" fo:margin-right="0in" fo:line-height="0.0709in"/>
    </style:style>
    <style:style style:name="P1296" style:family="paragraph" style:parent-style-name="Table_20_Paragraph">
      <style:paragraph-properties fo:margin-left="0.0291in" fo:margin-right="0in" fo:line-height="0.0827in"/>
    </style:style>
    <style:style style:name="P1297" style:family="paragraph" style:parent-style-name="Table_20_Paragraph">
      <style:paragraph-properties fo:margin-left="0.0291in" fo:margin-right="0in" fo:margin-top="0.0311in" fo:margin-bottom="0in" style:contextual-spacing="false"/>
    </style:style>
    <style:style style:name="P1298" style:family="paragraph" style:parent-style-name="Table_20_Paragraph">
      <style:paragraph-properties fo:margin-left="0.0209in" fo:margin-right="0.052in" fo:line-height="0.0744in" fo:text-align="center" style:justify-single-word="false"/>
    </style:style>
    <style:style style:name="P1299" style:family="paragraph" style:parent-style-name="Table_20_Paragraph">
      <style:paragraph-properties fo:margin-left="0.0382in" fo:margin-right="0.011in" fo:line-height="0.0839in" fo:text-align="center" style:justify-single-word="false"/>
    </style:style>
    <style:style style:name="P1300" style:family="paragraph" style:parent-style-name="Table_20_Paragraph">
      <style:paragraph-properties fo:margin-left="0.0252in" fo:margin-right="0in" fo:line-height="0.0693in"/>
    </style:style>
    <style:style style:name="P1301" style:family="paragraph" style:parent-style-name="Table_20_Paragraph">
      <style:paragraph-properties fo:margin-left="0.0311in" fo:margin-right="0in" fo:margin-top="0.0236in" fo:margin-bottom="0in" style:contextual-spacing="false"/>
    </style:style>
    <style:style style:name="P1302" style:family="paragraph" style:parent-style-name="Table_20_Paragraph">
      <style:paragraph-properties fo:margin-left="0.0209in" fo:margin-right="0.052in" fo:line-height="0.0701in" fo:text-align="center" style:justify-single-word="false"/>
    </style:style>
    <style:style style:name="P1303" style:family="paragraph" style:parent-style-name="Table_20_Paragraph">
      <style:paragraph-properties fo:margin-left="0.0382in" fo:margin-right="0.0075in" fo:line-height="0.0835in" fo:text-align="center" style:justify-single-word="false"/>
    </style:style>
    <style:style style:name="P1304" style:family="paragraph" style:parent-style-name="Table_20_Paragraph">
      <style:paragraph-properties fo:margin-left="0.0307in" fo:margin-right="0in" fo:line-height="0.0689in"/>
    </style:style>
    <style:style style:name="P1305" style:family="paragraph" style:parent-style-name="Table_20_Paragraph">
      <style:paragraph-properties fo:margin-left="0.0319in" fo:margin-right="0in" fo:line-height="0.0756in"/>
    </style:style>
    <style:style style:name="P1306" style:family="paragraph" style:parent-style-name="Table_20_Paragraph">
      <style:paragraph-properties fo:margin-left="0.0291in" fo:margin-right="0in" fo:margin-top="0.0272in" fo:margin-bottom="0in" style:contextual-spacing="false"/>
    </style:style>
    <style:style style:name="P1307" style:family="paragraph" style:parent-style-name="Table_20_Paragraph">
      <style:paragraph-properties fo:margin-left="0.0209in" fo:margin-right="0.052in" fo:line-height="0.0693in" fo:text-align="center" style:justify-single-word="false"/>
    </style:style>
    <style:style style:name="P1308" style:family="paragraph" style:parent-style-name="Table_20_Paragraph">
      <style:paragraph-properties fo:margin-left="0.0382in" fo:margin-right="0.0091in" fo:line-height="0.0772in" fo:text-align="center" style:justify-single-word="false"/>
    </style:style>
    <style:style style:name="P1309" style:family="paragraph" style:parent-style-name="Table_20_Paragraph">
      <style:paragraph-properties fo:margin-left="0.0272in" fo:margin-right="0in" fo:line-height="0.0819in" fo:text-align="center" style:justify-single-word="false"/>
    </style:style>
    <style:style style:name="P1310" style:family="paragraph" style:parent-style-name="Table_20_Paragraph">
      <style:paragraph-properties fo:margin-left="0.0311in" fo:margin-right="0in" fo:line-height="0.0689in"/>
    </style:style>
    <style:style style:name="P1311" style:family="paragraph" style:parent-style-name="Table_20_Paragraph">
      <style:paragraph-properties fo:margin-left="0.0311in" fo:margin-right="0in" fo:line-height="0.078in"/>
    </style:style>
    <style:style style:name="P1312" style:family="paragraph" style:parent-style-name="Table_20_Paragraph">
      <style:paragraph-properties fo:margin-left="0.0146in" fo:margin-right="0.052in" fo:line-height="0.0693in" fo:text-align="center" style:justify-single-word="false"/>
    </style:style>
    <style:style style:name="P1313" style:family="paragraph" style:parent-style-name="Table_20_Paragraph">
      <style:paragraph-properties fo:margin-left="0.0382in" fo:margin-right="0.0118in" fo:line-height="0.0791in" fo:text-align="center" style:justify-single-word="false"/>
    </style:style>
    <style:style style:name="P1314" style:family="paragraph" style:parent-style-name="Table_20_Paragraph">
      <style:paragraph-properties fo:margin-left="0.0307in" fo:margin-right="0in" fo:line-height="0.072in"/>
    </style:style>
    <style:style style:name="P1315" style:family="paragraph" style:parent-style-name="Table_20_Paragraph">
      <style:paragraph-properties fo:margin-left="0.0311in" fo:margin-right="0in" fo:line-height="0.0807in"/>
    </style:style>
    <style:style style:name="P1316" style:family="paragraph" style:parent-style-name="Table_20_Paragraph">
      <style:paragraph-properties fo:margin-left="0.0173in" fo:margin-right="0.052in" fo:line-height="0.0728in" fo:text-align="center" style:justify-single-word="false"/>
    </style:style>
    <style:style style:name="P1317" style:family="paragraph" style:parent-style-name="Table_20_Paragraph">
      <style:paragraph-properties fo:margin-left="0.0382in" fo:margin-right="0.0102in" fo:line-height="0.0827in" fo:text-align="center" style:justify-single-word="false"/>
    </style:style>
    <style:style style:name="P1318" style:family="paragraph" style:parent-style-name="Table_20_Paragraph">
      <style:paragraph-properties fo:margin-left="0.0374in" fo:margin-right="0in" fo:line-height="0.0827in" fo:text-align="center" style:justify-single-word="false"/>
    </style:style>
    <style:style style:name="P1319" style:family="paragraph" style:parent-style-name="Text_20_body">
      <style:paragraph-properties fo:margin-top="0.0492in" fo:margin-bottom="0in" style:contextual-spacing="false"/>
      <style:text-properties style:font-name="Times New Roman" fo:font-size="7.5pt" fo:font-weight="bold" style:font-size-asian="7.5pt" style:font-weight-asian="bold"/>
    </style:style>
    <style:style style:name="P1320" style:family="paragraph" style:parent-style-name="Standard">
      <style:paragraph-properties fo:margin-left="0in" fo:margin-right="0.4189in" fo:margin-top="0in" fo:margin-bottom="0in" style:contextual-spacing="false" fo:text-align="center" style:justify-single-word="false" fo:text-indent="0in" style:auto-text-indent="false"/>
    </style:style>
    <style:style style:name="P1321" style:family="paragraph" style:parent-style-name="Standard">
      <style:paragraph-properties fo:margin-left="0in" fo:margin-right="0.1709in" fo:margin-top="0.0071in" fo:margin-bottom="0in" style:contextual-spacing="false" fo:text-align="center" style:justify-single-word="false" fo:text-indent="0in" style:auto-text-indent="false"/>
    </style:style>
    <style:style style:name="P1322" style:family="paragraph" style:parent-style-name="Text_20_body">
      <style:text-properties style:font-name="Times New Roman" fo:font-size="6pt" fo:font-weight="bold" style:font-size-asian="6pt" style:font-weight-asian="bold"/>
    </style:style>
    <style:style style:name="P1323" style:family="paragraph" style:parent-style-name="Text_20_body">
      <style:paragraph-properties fo:margin-top="0.0465in" fo:margin-bottom="0in" style:contextual-spacing="false"/>
      <style:text-properties style:font-name="Times New Roman" fo:font-size="6pt" fo:font-weight="bold" style:font-size-asian="6pt" style:font-weight-asian="bold"/>
    </style:style>
    <style:style style:name="P1324" style:family="paragraph" style:parent-style-name="Standard">
      <style:paragraph-properties fo:margin-left="0.3953in" fo:margin-right="0in" fo:margin-top="0.0008in" fo:margin-bottom="0in" style:contextual-spacing="false" fo:text-align="left" style:justify-single-word="false" fo:text-indent="0in" style:auto-text-indent="false">
        <style:tab-stops>
          <style:tab-stop style:position="7.0465in" style:type="right"/>
        </style:tab-stops>
      </style:paragraph-properties>
    </style:style>
    <style:style style:name="P1325" style:family="paragraph" style:parent-style-name="Text_20_body" style:master-page-name="Converted44">
      <style:paragraph-properties style:page-number="45"/>
      <style:text-properties style:font-name="Lato Black" fo:font-size="8pt" fo:font-weight="bold" style:font-size-asian="8pt" style:font-weight-asian="bold"/>
    </style:style>
    <style:style style:name="P1326" style:family="paragraph" style:parent-style-name="Text_20_body">
      <style:text-properties style:font-name="Lato Black" fo:font-size="8pt" fo:font-weight="bold" style:font-size-asian="8pt" style:font-weight-asian="bold"/>
    </style:style>
    <style:style style:name="P1327" style:family="paragraph" style:parent-style-name="Text_20_body">
      <style:paragraph-properties fo:margin-top="0.0272in" fo:margin-bottom="0in" style:contextual-spacing="false"/>
      <style:text-properties style:font-name="Lato Black" fo:font-size="8pt" fo:font-weight="bold" style:font-size-asian="8pt" style:font-weight-asian="bold"/>
    </style:style>
    <style:style style:name="P1328" style:family="paragraph" style:parent-style-name="Standard">
      <style:paragraph-properties fo:margin-left="0in" fo:margin-right="0.3118in" fo:margin-top="0in" fo:margin-bottom="0in" style:contextual-spacing="false" fo:text-align="center" style:justify-single-word="false" fo:text-indent="0in" style:auto-text-indent="false"/>
    </style:style>
    <style:style style:name="P1329" style:family="paragraph" style:parent-style-name="Text_20_body">
      <style:text-properties style:font-name="Times New Roman" fo:font-size="8pt" fo:font-weight="bold" style:font-size-asian="8pt" style:font-weight-asian="bold"/>
    </style:style>
    <style:style style:name="P1330" style:family="paragraph" style:parent-style-name="Text_20_body">
      <style:paragraph-properties fo:margin-top="0.0689in" fo:margin-bottom="0in" style:contextual-spacing="false"/>
      <style:text-properties style:font-name="Times New Roman" fo:font-size="8pt" fo:font-weight="bold" style:font-size-asian="8pt" style:font-weight-asian="bold"/>
    </style:style>
    <style:style style:name="P1331" style:family="paragraph" style:parent-style-name="Standard">
      <style:paragraph-properties fo:margin-left="0in" fo:margin-right="0.3134in" fo:margin-top="0in" fo:margin-bottom="0in" style:contextual-spacing="false" fo:text-align="center" style:justify-single-word="false" fo:text-indent="0in" style:auto-text-indent="false"/>
    </style:style>
    <style:style style:name="P1332" style:family="paragraph" style:parent-style-name="Text_20_body">
      <style:paragraph-properties fo:margin-top="0.022in" fo:margin-bottom="0in" style:contextual-spacing="false"/>
      <style:text-properties style:font-name="Times New Roman" fo:font-size="8pt" fo:font-weight="bold" style:font-size-asian="8pt" style:font-weight-asian="bold"/>
    </style:style>
    <style:style style:name="P1333" style:family="paragraph" style:parent-style-name="Standard">
      <style:paragraph-properties fo:margin-left="1.6327in" fo:margin-right="2.0256in" fo:margin-top="0in" fo:margin-bottom="0in" style:contextual-spacing="false" fo:text-align="justify" style:justify-single-word="false" fo:text-indent="0in" style:auto-text-indent="false"/>
    </style:style>
    <style:style style:name="P1334" style:family="paragraph" style:parent-style-name="Standard">
      <style:paragraph-properties fo:margin-left="1.6327in" fo:margin-right="2.0264in" fo:margin-top="0.0772in" fo:margin-bottom="0in" style:contextual-spacing="false" fo:text-align="justify" style:justify-single-word="false" fo:text-indent="-0.0008in" style:auto-text-indent="false"/>
    </style:style>
    <style:style style:name="P1335" style:family="paragraph" style:parent-style-name="Text_20_body">
      <style:paragraph-properties fo:margin-top="0.0228in" fo:margin-bottom="0in" style:contextual-spacing="false"/>
      <style:text-properties style:font-name="Times New Roman" fo:font-size="8pt" style:font-size-asian="8pt"/>
    </style:style>
    <style:style style:name="P1336" style:family="paragraph" style:parent-style-name="Standard">
      <style:paragraph-properties fo:margin-left="1.6327in" fo:margin-right="0in" fo:margin-top="0in" fo:margin-bottom="0in" style:contextual-spacing="false" fo:text-align="justify" style:justify-single-word="false" fo:text-indent="0in" style:auto-text-indent="false"/>
    </style:style>
    <style:style style:name="P1337" style:family="paragraph" style:parent-style-name="Text_20_body">
      <style:paragraph-properties fo:margin-top="0.0445in" fo:margin-bottom="0in" style:contextual-spacing="false"/>
      <style:text-properties style:font-name="Times New Roman" fo:font-size="8pt" style:font-size-asian="8pt"/>
    </style:style>
    <style:style style:name="P1338" style:family="paragraph" style:parent-style-name="Standard">
      <style:paragraph-properties fo:margin-left="1.6591in" fo:margin-right="0in" fo:margin-top="0in" fo:margin-bottom="0in" style:contextual-spacing="false" fo:text-align="justify" style:justify-single-word="false" fo:text-indent="0in" style:auto-text-indent="false"/>
    </style:style>
    <style:style style:name="P1339" style:family="paragraph" style:parent-style-name="Text_20_body">
      <style:paragraph-properties fo:margin-top="0.1189in" fo:margin-bottom="0in" style:contextual-spacing="false"/>
      <style:text-properties style:font-name="Times New Roman" fo:font-size="8pt" style:font-size-asian="8pt"/>
    </style:style>
    <style:style style:name="P1340" style:family="paragraph" style:parent-style-name="Standard">
      <style:paragraph-properties fo:margin-left="3.0189in" fo:margin-right="3.248in" fo:margin-top="0in" fo:margin-bottom="0in" style:contextual-spacing="false" fo:text-align="left" style:justify-single-word="false" fo:text-indent="-0.2425in" style:auto-text-indent="false"/>
    </style:style>
    <style:style style:name="P1341" style:family="paragraph" style:parent-style-name="Text_20_body" style:master-page-name="Converted45">
      <style:paragraph-properties style:page-number="auto"/>
      <style:text-properties style:font-name="Times New Roman" fo:font-size="11pt" fo:font-weight="bold" style:font-size-asian="11pt" style:font-weight-asian="bold"/>
    </style:style>
    <style:style style:name="P1342" style:family="paragraph" style:parent-style-name="Text_20_body">
      <style:text-properties style:font-name="Times New Roman" fo:font-size="11pt" fo:font-weight="bold" style:font-size-asian="11pt" style:font-weight-asian="bold"/>
    </style:style>
    <style:style style:name="P1343" style:family="paragraph" style:parent-style-name="Text_20_body">
      <style:paragraph-properties fo:margin-top="0.048in" fo:margin-bottom="0in" style:contextual-spacing="false"/>
      <style:text-properties style:font-name="Times New Roman" fo:font-size="11pt" fo:font-weight="bold" style:font-size-asian="11pt" style:font-weight-asian="bold"/>
    </style:style>
    <style:style style:name="P1344" style:family="paragraph" style:parent-style-name="Heading_20_5">
      <style:paragraph-properties fo:margin-left="0in" fo:margin-right="0.3917in" fo:line-height="100%" fo:text-align="center" style:justify-single-word="false"/>
    </style:style>
    <style:style style:name="P1345" style:family="paragraph" style:parent-style-name="Text_20_body">
      <style:paragraph-properties fo:margin-top="0.0327in" fo:margin-bottom="0in" style:contextual-spacing="false"/>
      <style:text-properties style:font-name="Source Sans Pro" fo:font-size="11pt" fo:font-weight="bold" style:font-size-asian="11pt" style:font-weight-asian="bold"/>
    </style:style>
    <style:style style:name="P1346" style:family="paragraph" style:parent-style-name="Heading_20_9">
      <style:paragraph-properties fo:margin-left="0in" fo:margin-right="0.4953in" fo:text-align="center" style:justify-single-word="false"/>
    </style:style>
    <style:style style:name="P1347" style:family="paragraph" style:parent-style-name="Text_20_body">
      <style:paragraph-properties fo:margin-top="0.0035in" fo:margin-bottom="0in" style:contextual-spacing="false"/>
      <style:text-properties style:font-name="Times New Roman" fo:font-weight="bold" style:font-weight-asian="bold"/>
    </style:style>
    <style:style style:name="P1348" style:family="paragraph" style:parent-style-name="Standard">
      <style:paragraph-properties fo:margin-left="3.8307in" fo:margin-right="1.8445in" fo:margin-top="0in" fo:margin-bottom="0in" style:contextual-spacing="false" fo:line-height="101%" fo:text-align="justify" style:justify-single-word="false" fo:text-indent="0in" style:auto-text-indent="false"/>
    </style:style>
    <style:style style:name="P1349" style:family="paragraph" style:parent-style-name="Text_20_body">
      <style:paragraph-properties fo:margin-top="0.061in" fo:margin-bottom="0in" style:contextual-spacing="false"/>
      <style:text-properties style:font-name="Times New Roman" fo:font-weight="bold" style:font-weight-asian="bold"/>
    </style:style>
    <style:style style:name="P1350" style:family="paragraph" style:parent-style-name="Text_20_body">
      <style:paragraph-properties fo:margin-left="1.3508in" fo:margin-right="1.8472in" fo:line-height="101%" fo:text-align="justify" style:justify-single-word="false" fo:text-indent="0.7035in" style:auto-text-indent="false"/>
    </style:style>
    <style:style style:name="P1351" style:family="paragraph" style:parent-style-name="Text_20_body">
      <style:paragraph-properties fo:margin-top="0.002in" fo:margin-bottom="0in" style:contextual-spacing="false"/>
      <style:text-properties style:font-name="Times New Roman"/>
    </style:style>
    <style:style style:name="P1352" style:family="paragraph" style:parent-style-name="Text_20_body">
      <style:paragraph-properties fo:margin-left="1.3508in" fo:margin-right="1.8516in" fo:line-height="101%" fo:text-align="justify" style:justify-single-word="false" fo:text-indent="0.7035in" style:auto-text-indent="false"/>
    </style:style>
    <style:style style:name="P1353" style:family="paragraph" style:parent-style-name="Text_20_body">
      <style:paragraph-properties fo:margin-top="0.0016in" fo:margin-bottom="0in" style:contextual-spacing="false"/>
      <style:text-properties style:font-name="Times New Roman"/>
    </style:style>
    <style:style style:name="P1354" style:family="paragraph" style:parent-style-name="Standard">
      <style:paragraph-properties fo:margin-left="1.3508in" fo:margin-right="1.8472in" fo:margin-top="0in" fo:margin-bottom="0in" style:contextual-spacing="false" fo:line-height="101%" fo:text-align="justify" style:justify-single-word="false" fo:text-indent="0.7043in" style:auto-text-indent="false"/>
    </style:style>
    <style:style style:name="P1355" style:family="paragraph" style:parent-style-name="Standard">
      <style:paragraph-properties fo:margin-left="1.3508in" fo:margin-right="1.8453in" fo:margin-top="0in" fo:margin-bottom="0in" style:contextual-spacing="false" fo:line-height="101%" fo:text-align="justify" style:justify-single-word="false" fo:text-indent="0.7043in" style:auto-text-indent="false"/>
    </style:style>
    <style:style style:name="P1356" style:family="paragraph" style:parent-style-name="Standard">
      <style:paragraph-properties fo:margin-left="1.3508in" fo:margin-right="2.0602in" fo:margin-top="0in" fo:margin-bottom="0in" style:contextual-spacing="false" fo:line-height="101%" fo:text-align="justify" style:justify-single-word="false" fo:text-indent="0.7043in" style:auto-text-indent="false"/>
    </style:style>
    <style:style style:name="P1357" style:family="paragraph" style:parent-style-name="Text_20_body">
      <style:paragraph-properties fo:margin-left="1.3508in" fo:margin-right="1.8472in" fo:margin-top="0.0008in" fo:margin-bottom="0in" style:contextual-spacing="false" fo:line-height="101%" fo:text-align="justify" style:justify-single-word="false" fo:text-indent="0.7043in" style:auto-text-indent="false"/>
    </style:style>
    <style:style style:name="P1358" style:family="paragraph" style:parent-style-name="Text_20_body">
      <style:paragraph-properties fo:margin-left="1.3508in" fo:margin-right="1.852in" fo:line-height="101%" fo:text-align="justify" style:justify-single-word="false" fo:text-indent="0.7043in" style:auto-text-indent="false"/>
    </style:style>
    <style:style style:name="P1359" style:family="paragraph" style:parent-style-name="Text_20_body">
      <style:paragraph-properties fo:margin-left="1.3508in" fo:margin-right="1.852in" fo:line-height="101%" fo:text-align="justify" style:justify-single-word="false" fo:text-indent="0.7035in" style:auto-text-indent="false"/>
    </style:style>
    <style:style style:name="P1360" style:family="paragraph" style:parent-style-name="Text_20_body">
      <style:paragraph-properties fo:margin-left="0in" fo:margin-right="0.4925in" fo:text-align="center" style:justify-single-word="false"/>
    </style:style>
    <style:style style:name="P1361" style:family="paragraph" style:parent-style-name="Text_20_body">
      <style:text-properties style:font-name="Times New Roman"/>
    </style:style>
    <style:style style:name="P1362" style:family="paragraph" style:parent-style-name="Text_20_body">
      <style:paragraph-properties fo:margin-top="0.0055in" fo:margin-bottom="0in" style:contextual-spacing="false"/>
      <style:text-properties style:font-name="Times New Roman"/>
    </style:style>
    <style:style style:name="P1363" style:family="paragraph" style:parent-style-name="Standard">
      <style:paragraph-properties fo:margin-left="0in" fo:margin-right="0.4957in" fo:margin-top="0.0008in" fo:margin-bottom="0in" style:contextual-spacing="false" fo:text-align="center" style:justify-single-word="false" fo:text-indent="0in" style:auto-text-indent="false"/>
    </style:style>
    <style:style style:name="P1364" style:family="paragraph" style:parent-style-name="Standard">
      <style:paragraph-properties fo:margin-left="0in" fo:margin-right="0.4945in" fo:margin-top="0.0016in" fo:margin-bottom="0in" style:contextual-spacing="false" fo:text-align="center" style:justify-single-word="false" fo:text-indent="0in" style:auto-text-indent="false"/>
    </style:style>
    <style:style style:name="P1365" style:family="paragraph" style:parent-style-name="Text_20_body" style:master-page-name="Converted46">
      <style:paragraph-properties style:page-number="47"/>
      <style:text-properties style:font-name="Times New Roman" fo:font-size="11pt" fo:font-style="italic" fo:font-weight="bold" style:font-size-asian="11pt" style:font-style-asian="italic" style:font-weight-asian="bold"/>
    </style:style>
    <style:style style:name="P1366" style:family="paragraph" style:parent-style-name="Text_20_body">
      <style:paragraph-properties fo:margin-top="0.0583in" fo:margin-bottom="0in" style:contextual-spacing="false"/>
      <style:text-properties style:font-name="Times New Roman" fo:font-size="11pt" fo:font-style="italic" fo:font-weight="bold" style:font-size-asian="11pt" style:font-style-asian="italic" style:font-weight-asian="bold"/>
    </style:style>
    <style:style style:name="P1367" style:family="paragraph" style:parent-style-name="Heading_20_5">
      <style:paragraph-properties fo:margin-left="0in" fo:margin-right="0.3909in" fo:line-height="100%" fo:text-align="center" style:justify-single-word="false"/>
    </style:style>
    <style:style style:name="P1368" style:family="paragraph" style:parent-style-name="Standard">
      <style:paragraph-properties fo:margin-left="0.3937in" fo:margin-right="0.7819in" fo:margin-top="0.1646in" fo:margin-bottom="0in" style:contextual-spacing="false" fo:line-height="95%" fo:text-align="left" style:justify-single-word="false" fo:text-indent="0in" style:auto-text-indent="false"/>
    </style:style>
    <style:style style:name="P1369" style:family="paragraph" style:parent-style-name="Text_20_body">
      <style:paragraph-properties fo:margin-top="0.1709in" fo:margin-bottom="0in" style:contextual-spacing="false"/>
      <style:text-properties style:font-name="Source Sans Pro" fo:font-size="11pt" style:font-size-asian="11pt"/>
    </style:style>
    <style:style style:name="P1370" style:family="paragraph" style:parent-style-name="Standard">
      <style:paragraph-properties fo:margin-left="0.3937in" fo:margin-right="0in" fo:margin-top="0.0008in" fo:margin-bottom="0in" style:contextual-spacing="false" fo:line-height="0.1874in" fo:text-align="justify" style:justify-single-word="false" fo:text-indent="0in" style:auto-text-indent="false"/>
    </style:style>
    <style:style style:name="P1371" style:family="paragraph" style:parent-style-name="Standard">
      <style:paragraph-properties fo:margin-left="0.3937in" fo:margin-right="0.7854in" fo:margin-top="0.0028in" fo:margin-bottom="0in" style:contextual-spacing="false" fo:line-height="95%" fo:text-align="justify" style:justify-single-word="false" fo:text-indent="0in" style:auto-text-indent="false"/>
    </style:style>
    <style:style style:name="P1372" style:family="paragraph" style:parent-style-name="Standard">
      <style:paragraph-properties fo:margin-left="0.3937in" fo:margin-right="0in" fo:margin-top="0in" fo:margin-bottom="0in" style:contextual-spacing="false" fo:line-height="0.1882in" fo:text-align="justify" style:justify-single-word="false" fo:text-indent="0in" style:auto-text-indent="false"/>
    </style:style>
    <style:style style:name="P1373" style:family="paragraph" style:parent-style-name="Text_20_body">
      <style:paragraph-properties fo:margin-top="0.1736in" fo:margin-bottom="0in" style:contextual-spacing="false"/>
      <style:text-properties style:font-name="Source Sans Pro" fo:font-size="11pt" style:font-size-asian="11pt"/>
    </style:style>
    <style:style style:name="P1374" style:family="paragraph" style:parent-style-name="Standard">
      <style:paragraph-properties fo:margin-left="0.3937in" fo:margin-right="0.7846in" fo:margin-top="0in" fo:margin-bottom="0in" style:contextual-spacing="false" fo:line-height="95%" fo:text-align="justify" style:justify-single-word="false" fo:text-indent="0in" style:auto-text-indent="false"/>
    </style:style>
    <style:style style:name="P1375" style:family="paragraph" style:parent-style-name="Standard">
      <style:paragraph-properties fo:margin-left="0.3937in" fo:margin-right="0in" fo:margin-top="0in" fo:margin-bottom="0in" style:contextual-spacing="false" fo:line-height="0.1898in" fo:text-align="justify" style:justify-single-word="false" fo:text-indent="0in" style:auto-text-indent="false"/>
    </style:style>
    <style:style style:name="P1376" style:family="paragraph" style:parent-style-name="Text_20_body">
      <style:paragraph-properties fo:margin-top="0.1728in" fo:margin-bottom="0in" style:contextual-spacing="false"/>
      <style:text-properties style:font-name="Source Sans Pro" fo:font-size="11pt" style:font-size-asian="11pt"/>
    </style:style>
    <style:style style:name="P1377" style:family="paragraph" style:parent-style-name="Standard">
      <style:paragraph-properties fo:margin-left="0.3937in" fo:margin-right="0.7854in" fo:margin-top="0.0008in" fo:margin-bottom="0in" style:contextual-spacing="false" fo:line-height="95%" fo:text-align="justify" style:justify-single-word="false" fo:text-indent="0in" style:auto-text-indent="false"/>
    </style:style>
    <style:style style:name="P1378" style:family="paragraph" style:parent-style-name="Standard">
      <style:paragraph-properties fo:margin-left="0.3937in" fo:margin-right="0in" fo:margin-top="0in" fo:margin-bottom="0in" style:contextual-spacing="false" fo:line-height="0.189in" fo:text-align="justify" style:justify-single-word="false" fo:text-indent="0in" style:auto-text-indent="false"/>
    </style:style>
    <style:style style:name="P1379" style:family="paragraph" style:parent-style-name="Standard">
      <style:paragraph-properties fo:margin-left="0.3937in" fo:margin-right="0.7819in" fo:margin-top="0in" fo:margin-bottom="0in" style:contextual-spacing="false" fo:line-height="95%" fo:text-align="left" style:justify-single-word="false" fo:text-indent="0in" style:auto-text-indent="false"/>
    </style:style>
    <style:style style:name="P1380" style:family="paragraph" style:parent-style-name="Text_20_body" style:master-page-name="Converted47">
      <style:paragraph-properties style:page-number="auto"/>
      <style:text-properties style:font-name="Source Sans Pro" fo:font-size="11pt" style:font-size-asian="11pt"/>
    </style:style>
    <style:style style:name="P1381" style:family="paragraph" style:parent-style-name="Text_20_body">
      <style:text-properties style:font-name="Source Sans Pro" fo:font-size="11pt" style:font-size-asian="11pt"/>
    </style:style>
    <style:style style:name="P1382" style:family="paragraph" style:parent-style-name="Text_20_body">
      <style:paragraph-properties fo:margin-top="0.1354in" fo:margin-bottom="0in" style:contextual-spacing="false"/>
      <style:text-properties style:font-name="Source Sans Pro" fo:font-size="11pt" style:font-size-asian="11pt"/>
    </style:style>
    <style:style style:name="P1383" style:family="paragraph" style:parent-style-name="Standard">
      <style:paragraph-properties fo:margin-left="0.3937in" fo:margin-right="0.7854in" fo:margin-top="0in" fo:margin-bottom="0in" style:contextual-spacing="false" fo:line-height="95%" fo:text-align="justify" style:justify-single-word="false" fo:text-indent="0in" style:auto-text-indent="false"/>
    </style:style>
    <style:style style:name="P1384" style:family="paragraph" style:parent-style-name="Standard">
      <style:paragraph-properties fo:margin-left="0.3937in" fo:margin-right="0in" fo:margin-top="0in" fo:margin-bottom="0in" style:contextual-spacing="false" fo:line-height="0.1917in" fo:text-align="justify" style:justify-single-word="false" fo:text-indent="0in" style:auto-text-indent="false"/>
    </style:style>
    <style:style style:name="P1385" style:family="paragraph" style:parent-style-name="Standard">
      <style:paragraph-properties fo:margin-left="0.3937in" fo:margin-right="0in" fo:margin-top="0in" fo:margin-bottom="0in" style:contextual-spacing="false" fo:line-height="0.1909in" fo:text-align="justify" style:justify-single-word="false" fo:text-indent="0in" style:auto-text-indent="false"/>
    </style:style>
    <style:style style:name="P1386" style:family="paragraph" style:parent-style-name="Text_20_body">
      <style:paragraph-properties fo:margin-top="0.1661in" fo:margin-bottom="0in" style:contextual-spacing="false"/>
      <style:text-properties style:font-name="Source Sans Pro" fo:font-size="11pt" style:font-size-asian="11pt"/>
    </style:style>
    <style:style style:name="P1387" style:family="paragraph" style:parent-style-name="Standard">
      <style:paragraph-properties fo:margin-left="0.3937in" fo:margin-right="0in" fo:margin-top="0in" fo:margin-bottom="0in" style:contextual-spacing="false" fo:line-height="0.1874in" fo:text-align="left" style:justify-single-word="false" fo:text-indent="0in" style:auto-text-indent="false"/>
    </style:style>
    <style:style style:name="P1388" style:family="paragraph" style:parent-style-name="Standard">
      <style:paragraph-properties fo:margin-left="0.3937in" fo:margin-right="0in" fo:margin-top="0in" fo:margin-bottom="0in" style:contextual-spacing="false" fo:line-height="0.1874in" fo:text-align="justify" style:justify-single-word="false" fo:text-indent="0in" style:auto-text-indent="false"/>
    </style:style>
    <style:style style:name="P1389" style:family="paragraph" style:parent-style-name="Standard">
      <style:paragraph-properties fo:margin-left="0.3937in" fo:margin-right="0.7819in" fo:margin-top="0.0035in" fo:margin-bottom="0in" style:contextual-spacing="false" fo:line-height="95%" fo:text-align="left" style:justify-single-word="false" fo:text-indent="0in" style:auto-text-indent="false"/>
    </style:style>
    <style:style style:name="P1390" style:family="paragraph" style:parent-style-name="Heading_20_1" style:master-page-name="Converted48">
      <style:paragraph-properties fo:margin-left="0in" fo:margin-right="0.3602in" fo:margin-top="0.0591in" fo:margin-bottom="0in" style:contextual-spacing="false" style:page-number="auto"/>
    </style:style>
    <style:style style:name="P1391" style:family="paragraph" style:parent-style-name="Standard">
      <style:paragraph-properties fo:margin-left="0in" fo:margin-right="0.3665in" fo:margin-top="0.2193in" fo:margin-bottom="0in" style:contextual-spacing="false" fo:line-height="0.1953in" fo:text-align="center" style:justify-single-word="false" fo:text-indent="0in" style:auto-text-indent="false"/>
    </style:style>
    <style:style style:name="P1392" style:family="paragraph" style:parent-style-name="Standard">
      <style:paragraph-properties fo:margin-left="0in" fo:margin-right="0.3665in" fo:margin-top="0in" fo:margin-bottom="0in" style:contextual-spacing="false" fo:line-height="0.1953in" fo:text-align="center" style:justify-single-word="false" fo:text-indent="0in" style:auto-text-indent="false"/>
    </style:style>
    <style:style style:name="P1393" style:family="paragraph" style:parent-style-name="Text_20_body">
      <style:paragraph-properties fo:margin-top="0.0862in" fo:margin-bottom="0in" style:contextual-spacing="false"/>
      <style:text-properties style:font-name="Source Sans Pro" fo:font-size="10pt" style:font-size-asian="10pt"/>
    </style:style>
    <style:style style:name="P1394" style:family="paragraph" style:parent-style-name="Standard">
      <style:paragraph-properties fo:margin-left="0.3937in" fo:margin-right="5.8898in" fo:margin-top="0.0008in" fo:margin-bottom="0in" style:contextual-spacing="false" fo:line-height="111%" fo:text-align="left" style:justify-single-word="false" fo:text-indent="0in" style:auto-text-indent="false"/>
    </style:style>
    <style:style style:name="P1395" style:family="paragraph" style:parent-style-name="Text_20_body">
      <style:paragraph-properties fo:margin-top="0.1244in" fo:margin-bottom="0in" style:contextual-spacing="false"/>
      <style:text-properties style:font-name="Source Sans Pro" fo:font-size="10pt" style:font-size-asian="10pt"/>
    </style:style>
    <style:style style:name="P1396" style:family="paragraph" style:parent-style-name="Standard">
      <style:paragraph-properties fo:margin-left="0in" fo:margin-right="0.9083in" fo:margin-top="0.0008in" fo:margin-bottom="0in" style:contextual-spacing="false" fo:text-align="right" style:justify-single-word="false" fo:text-indent="0in" style:auto-text-indent="false"/>
    </style:style>
    <style:style style:name="P1397" style:family="paragraph" style:parent-style-name="Frame_20_contents">
      <style:paragraph-properties fo:margin-left="0.0417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P1398" style:family="paragraph" style:parent-style-name="Frame_20_contents">
      <style:paragraph-properties fo:margin-left="0.0138in" fo:margin-right="0in" fo:margin-top="0.0138in" fo:margin-bottom="0in" style:contextual-spacing="false" fo:text-align="left" style:justify-single-word="false" fo:text-indent="0in" style:auto-text-indent="false"/>
    </style:style>
    <style:style style:name="P1399" style:family="paragraph" style:parent-style-name="Frame_20_contents">
      <style:paragraph-properties fo:margin-left="0.0138in" fo:margin-right="0in" fo:margin-top="0.0138in" fo:margin-bottom="0in" style:contextual-spacing="false" fo:line-height="0.1874in" fo:text-align="left" style:justify-single-word="false" fo:text-indent="0in" style:auto-text-indent="false"/>
    </style:style>
    <style:style style:name="P1400" style:family="paragraph" style:parent-style-name="Frame_20_contents">
      <style:paragraph-properties fo:margin-left="0.0138in" fo:margin-right="0in" fo:margin-top="0in" fo:margin-bottom="0in" style:contextual-spacing="false" fo:line-height="0.1874in" fo:text-align="left" style:justify-single-word="false" fo:text-indent="0in" style:auto-text-indent="false"/>
    </style:style>
    <style:style style:name="P1401" style:family="paragraph" style:parent-style-name="Frame_20_contents">
      <style:paragraph-properties fo:margin-left="0.0138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T1" style:family="text">
      <style:text-properties fo:color="#40586f" style:font-name="Source Sans Pro" fo:font-size="8pt" fo:letter-spacing="0.0098in" style:font-size-asian="8pt"/>
    </style:style>
    <style:style style:name="T2" style:family="text">
      <style:text-properties fo:color="#40586f" style:font-name="Source Sans Pro" fo:font-size="8pt" fo:letter-spacing="0.0264in" style:font-size-asian="8pt"/>
    </style:style>
    <style:style style:name="T3" style:family="text">
      <style:text-properties fo:color="#40586f" style:font-name="Source Sans Pro" fo:font-size="8pt" style:font-size-asian="8pt"/>
    </style:style>
    <style:style style:name="T4" style:family="text">
      <style:text-properties fo:color="#40586f" style:font-name="Source Sans Pro" fo:font-size="8pt" fo:letter-spacing="0.028in" style:font-size-asian="8pt"/>
    </style:style>
    <style:style style:name="T5" style:family="text">
      <style:text-properties fo:color="#40586f" style:font-name="Source Sans Pro" fo:font-size="8pt" fo:letter-spacing="0.0071in" style:font-size-asian="8pt"/>
    </style:style>
    <style:style style:name="T6" style:family="text">
      <style:text-properties fo:color="#40586f" style:font-name="Source Sans Pro" fo:font-size="8pt" fo:letter-spacing="0.0283in" style:font-size-asian="8pt"/>
    </style:style>
    <style:style style:name="T7" style:family="text">
      <style:text-properties fo:color="#40586f" style:font-name="Source Sans Pro" fo:font-size="8pt" fo:letter-spacing="0.0055in" style:font-size-asian="8pt"/>
    </style:style>
    <style:style style:name="T8" style:family="text">
      <style:text-properties fo:color="#074b85" fo:letter-spacing="0.0236in" fo:font-weight="bold" style:font-weight-asian="bold"/>
    </style:style>
    <style:style style:name="T9" style:family="text">
      <style:text-properties fo:color="#074b85" fo:letter-spacing="0.0244in" fo:font-weight="bold" style:font-weight-asian="bold" style:text-scale="150%"/>
    </style:style>
    <style:style style:name="T10" style:family="text">
      <style:text-properties fo:color="#074b85" fo:letter-spacing="0.0228in" fo:font-weight="bold" style:font-weight-asian="bold"/>
    </style:style>
    <style:style style:name="T11" style:family="text">
      <style:text-properties fo:color="#40586f" style:font-name="Source Sans Pro" fo:font-size="12pt" fo:letter-spacing="0.0083in" style:font-size-asian="12pt"/>
    </style:style>
    <style:style style:name="T12" style:family="text">
      <style:text-properties fo:color="#40586f" style:font-name="Source Sans Pro" fo:font-size="12pt" fo:letter-spacing="0.0335in" style:font-size-asian="12pt"/>
    </style:style>
    <style:style style:name="T13" style:family="text">
      <style:text-properties fo:color="#40586f" style:font-name="Source Sans Pro" fo:font-size="12pt" fo:letter-spacing="0.0146in" style:font-size-asian="12pt"/>
    </style:style>
    <style:style style:name="T14" style:family="text">
      <style:text-properties fo:color="#40586f" style:font-name="Source Sans Pro" fo:font-size="12pt" fo:letter-spacing="0.0339in" style:font-size-asian="12pt"/>
    </style:style>
    <style:style style:name="T15" style:family="text">
      <style:text-properties fo:color="#40586f" style:font-name="Source Sans Pro" fo:font-size="12pt" fo:letter-spacing="0.0047in" style:font-size-asian="12pt"/>
    </style:style>
    <style:style style:name="T16" style:family="text">
      <style:text-properties fo:color="#40586f" style:font-name="Source Sans Pro" fo:font-size="12pt" fo:letter-spacing="0.0327in" style:font-size-asian="12pt"/>
    </style:style>
    <style:style style:name="T17" style:family="text">
      <style:text-properties fo:color="#40586f" style:font-name="Source Sans Pro" fo:font-size="12pt" fo:letter-spacing="0.0126in" style:font-size-asian="12pt"/>
    </style:style>
    <style:style style:name="T18" style:family="text">
      <style:text-properties fo:color="#231f20" style:font-name="Source Sans Pro"/>
    </style:style>
    <style:style style:name="T19" style:family="text">
      <style:text-properties fo:color="#231f20" style:font-name="Source Sans Pro" fo:letter-spacing="-0.0035in"/>
    </style:style>
    <style:style style:name="T20" style:family="text">
      <style:text-properties fo:color="#231f20" style:font-name="Source Sans Pro" fo:letter-spacing="-0.0028in"/>
    </style:style>
    <style:style style:name="T21" style:family="text">
      <style:text-properties fo:color="#231f20" style:font-name="Source Sans Pro" fo:letter-spacing="-0.0016in"/>
    </style:style>
    <style:style style:name="T22" style:family="text">
      <style:text-properties fo:color="#0f6bab" style:font-name="Source Sans Pro" fo:font-size="12pt" fo:letter-spacing="-0.0016in" style:font-size-asian="12pt"/>
    </style:style>
    <style:style style:name="T23" style:family="text">
      <style:text-properties fo:color="#231f20" fo:letter-spacing="0.0134in" fo:font-weight="bold" style:font-weight-asian="bold"/>
    </style:style>
    <style:style style:name="T24" style:family="text">
      <style:text-properties fo:color="#231f20" fo:letter-spacing="0.0311in" fo:font-weight="bold" style:font-weight-asian="bold"/>
    </style:style>
    <style:style style:name="T25" style:family="text">
      <style:text-properties fo:color="#231f20" fo:letter-spacing="0.0138in" fo:font-weight="bold" style:font-weight-asian="bold"/>
    </style:style>
    <style:style style:name="T26" style:family="text">
      <style:text-properties fo:color="#231f20" fo:letter-spacing="0.0335in" fo:font-weight="bold" style:font-weight-asian="bold"/>
    </style:style>
    <style:style style:name="T27" style:family="text">
      <style:text-properties fo:color="#231f20" fo:letter-spacing="0.0083in" fo:font-weight="bold" style:font-weight-asian="bold"/>
    </style:style>
    <style:style style:name="T28" style:family="text">
      <style:text-properties fo:color="#231f20" fo:letter-spacing="0.0327in" fo:font-weight="bold" style:font-weight-asian="bold"/>
    </style:style>
    <style:style style:name="T29" style:family="text">
      <style:text-properties fo:color="#231f20" fo:letter-spacing="0.0146in" fo:font-weight="bold" style:font-weight-asian="bold"/>
    </style:style>
    <style:style style:name="T30" style:family="text">
      <style:text-properties fo:color="#231f20" fo:letter-spacing="0.0126in" fo:font-weight="bold" style:font-weight-asian="bold"/>
    </style:style>
    <style:style style:name="T31" style:family="text">
      <style:text-properties fo:color="#231f20"/>
    </style:style>
    <style:style style:name="T32" style:family="text">
      <style:text-properties fo:color="#231f20" fo:letter-spacing="-0.0055in"/>
    </style:style>
    <style:style style:name="T33" style:family="text">
      <style:text-properties fo:color="#231f20" fo:letter-spacing="-0.0047in"/>
    </style:style>
    <style:style style:name="T34" style:family="text">
      <style:text-properties fo:color="#231f20" fo:letter-spacing="-0.0016in"/>
    </style:style>
    <style:style style:name="T35" style:family="text">
      <style:text-properties fo:color="#0f6bab" style:font-name="Source Sans Pro" fo:font-size="10pt" fo:letter-spacing="-0.0016in" style:font-size-asian="10pt"/>
    </style:style>
    <style:style style:name="T36" style:family="text">
      <style:text-properties fo:color="#231f20" fo:letter-spacing="-0.0028in"/>
    </style:style>
    <style:style style:name="T37" style:family="text">
      <style:text-properties fo:color="#231f20" fo:letter-spacing="-0.002in"/>
    </style:style>
    <style:style style:name="T38" style:family="text">
      <style:text-properties fo:color="#0f6bab" style:font-name="Source Sans Pro" fo:font-size="10pt" style:font-size-asian="10pt"/>
    </style:style>
    <style:style style:name="T39" style:family="text">
      <style:text-properties fo:color="#231f20" fo:letter-spacing="-0.0035in"/>
    </style:style>
    <style:style style:name="T40" style:family="text">
      <style:text-properties fo:color="#231f20" fo:letter-spacing="-0.0134in"/>
    </style:style>
    <style:style style:name="T41" style:family="text">
      <style:text-properties fo:color="#231f20" style:font-name="Source Sans Pro" fo:font-size="12pt" style:font-size-asian="12pt"/>
    </style:style>
    <style:style style:name="T42" style:family="text">
      <style:text-properties fo:color="#231f20" style:font-name="Source Sans Pro" fo:font-size="12pt" fo:letter-spacing="-0.0063in" style:font-size-asian="12pt"/>
    </style:style>
    <style:style style:name="T43" style:family="text">
      <style:text-properties fo:color="#231f20" style:font-name="Source Sans Pro" fo:font-size="12pt" fo:letter-spacing="-0.0016in" style:font-size-asian="12pt"/>
    </style:style>
    <style:style style:name="T44" style:family="text">
      <style:text-properties fo:color="#25408f" fo:font-weight="bold" style:font-weight-asian="bold"/>
    </style:style>
    <style:style style:name="T45" style:family="text">
      <style:text-properties fo:color="#25408f" fo:letter-spacing="-0.0047in" fo:font-weight="bold" style:font-weight-asian="bold"/>
    </style:style>
    <style:style style:name="T46" style:family="text">
      <style:text-properties fo:color="#25408f" fo:letter-spacing="-0.0028in" fo:font-weight="bold" style:font-weight-asian="bold"/>
    </style:style>
    <style:style style:name="T47" style:family="text">
      <style:text-properties fo:color="#25408f" fo:letter-spacing="-0.0016in" fo:font-weight="bold" style:font-weight-asian="bold"/>
    </style:style>
    <style:style style:name="T48" style:family="text">
      <style:text-properties fo:color="#231f20" style:font-name="Source Sans Pro" fo:font-size="10pt" style:font-size-asian="10pt"/>
    </style:style>
    <style:style style:name="T49" style:family="text">
      <style:text-properties fo:color="#231f20" style:font-name="Source Sans Pro" fo:font-size="10pt" fo:letter-spacing="-0.0075in" style:font-size-asian="10pt"/>
    </style:style>
    <style:style style:name="T50" style:family="text">
      <style:text-properties fo:color="#231f20" style:font-name="Source Sans Pro" fo:font-size="10pt" fo:letter-spacing="-0.0071in" style:font-size-asian="10pt"/>
    </style:style>
    <style:style style:name="T51" style:family="text">
      <style:text-properties fo:color="#25408f" fo:letter-spacing="-0.0043in" fo:font-weight="bold" style:font-weight-asian="bold"/>
    </style:style>
    <style:style style:name="T52" style:family="text">
      <style:text-properties fo:color="#25408f" fo:letter-spacing="-0.0035in" fo:font-weight="bold" style:font-weight-asian="bold"/>
    </style:style>
    <style:style style:name="T53" style:family="text">
      <style:text-properties fo:color="#231f20" style:font-name="Source Sans Pro" fo:font-size="10pt" fo:letter-spacing="-0.0035in" style:font-size-asian="10pt"/>
    </style:style>
    <style:style style:name="T54" style:family="text">
      <style:text-properties fo:color="#231f20" style:font-name="Source Sans Pro" fo:font-size="10pt" fo:letter-spacing="-0.0028in" style:font-size-asian="10pt"/>
    </style:style>
    <style:style style:name="T55" style:family="text">
      <style:text-properties fo:color="#231f20" style:font-name="Source Sans Pro" fo:font-size="10pt" fo:letter-spacing="-0.0016in" style:font-size-asian="10pt"/>
    </style:style>
    <style:style style:name="T56" style:family="text">
      <style:text-properties fo:color="#25408f" fo:letter-spacing="-0.002in" fo:font-weight="bold" style:font-weight-asian="bold"/>
    </style:style>
    <style:style style:name="T57" style:family="text">
      <style:text-properties fo:color="#231f20" style:font-name="Source Sans Pro" fo:font-size="10pt" fo:letter-spacing="-0.002in" style:font-size-asian="10pt"/>
    </style:style>
    <style:style style:name="T58" style:family="text">
      <style:text-properties fo:color="#25408f" style:font-name="Source Sans Pro Semibold" fo:letter-spacing="-0.0016in" fo:font-weight="bold" style:font-weight-asian="bold"/>
    </style:style>
    <style:style style:name="T59" style:family="text">
      <style:text-properties fo:color="#25408f" style:font-name="Source Sans Pro Semibold" fo:letter-spacing="-0.0043in" fo:font-weight="bold" style:font-weight-asian="bold"/>
    </style:style>
    <style:style style:name="T60" style:family="text">
      <style:text-properties fo:color="#231f20" style:font-name="Source Sans Pro" fo:font-size="10pt" fo:letter-spacing="-0.0047in" style:font-size-asian="10pt"/>
    </style:style>
    <style:style style:name="T61" style:family="text">
      <style:text-properties fo:color="#25408f" fo:letter-spacing="-0.0083in" fo:font-weight="bold" style:font-weight-asian="bold"/>
    </style:style>
    <style:style style:name="T62" style:family="text">
      <style:text-properties fo:color="#25408f" fo:letter-spacing="-0.0071in" fo:font-weight="bold" style:font-weight-asian="bold"/>
    </style:style>
    <style:style style:name="T63" style:family="text">
      <style:text-properties fo:color="#231f20" style:font-name="Source Sans Pro" fo:font-size="10pt" fo:letter-spacing="0.0228in" style:font-size-asian="10pt"/>
    </style:style>
    <style:style style:name="T64" style:family="text">
      <style:text-properties fo:color="#25408f" fo:letter-spacing="-0.0063in" fo:font-weight="bold" style:font-weight-asian="bold"/>
    </style:style>
    <style:style style:name="T65" style:family="text">
      <style:text-properties fo:color="#25408f" fo:letter-spacing="-0.0055in" fo:font-weight="bold" style:font-weight-asian="bold"/>
    </style:style>
    <style:style style:name="T66" style:family="text">
      <style:text-properties fo:color="#25408f" fo:letter-spacing="-0.0008in" fo:font-weight="bold" style:font-weight-asian="bold"/>
    </style:style>
    <style:style style:name="T67" style:family="text">
      <style:text-properties fo:color="#25408f" fo:letter-spacing="-0.0075in" fo:font-weight="bold" style:font-weight-asian="bold"/>
    </style:style>
    <style:style style:name="T68" style:family="text">
      <style:text-properties fo:color="#25408f" fo:letter-spacing="0.0008in" fo:font-weight="bold" style:font-weight-asian="bold"/>
    </style:style>
    <style:style style:name="T69" style:family="text">
      <style:text-properties fo:color="#25408f" fo:letter-spacing="0.002in" fo:font-weight="bold" style:font-weight-asian="bold"/>
    </style:style>
    <style:style style:name="T70" style:family="text">
      <style:text-properties fo:color="#231f20" style:font-name="Source Sans Pro" fo:font-size="10pt" fo:letter-spacing="-0.0043in" style:font-size-asian="10pt"/>
    </style:style>
    <style:style style:name="T71" style:family="text">
      <style:text-properties fo:color="#231f20" fo:letter-spacing="-0.0118in"/>
    </style:style>
    <style:style style:name="T72" style:family="text">
      <style:text-properties fo:color="#231f20" style:font-name="Source Sans Pro" fo:font-size="19pt" style:font-size-asian="19pt"/>
    </style:style>
    <style:style style:name="T73" style:family="text">
      <style:text-properties fo:color="#231f20" style:font-name="Source Sans Pro" fo:font-size="19pt" fo:letter-spacing="-0.0138in" style:font-size-asian="19pt"/>
    </style:style>
    <style:style style:name="T74" style:family="text">
      <style:text-properties fo:color="#231f20" style:font-name="Source Sans Pro" fo:font-size="19pt" fo:letter-spacing="-0.0134in" style:font-size-asian="19pt"/>
    </style:style>
    <style:style style:name="T75" style:family="text">
      <style:text-properties fo:color="#231f20" style:font-name="Source Sans Pro" fo:font-size="12pt" fo:letter-spacing="-0.0075in" style:font-size-asian="12pt"/>
    </style:style>
    <style:style style:name="T76" style:family="text">
      <style:text-properties fo:color="#ffffff" style:font-name="Lato Black" fo:font-size="6pt" fo:font-weight="bold" style:font-size-asian="6pt" style:font-weight-asian="bold"/>
    </style:style>
    <style:style style:name="T77" style:family="text">
      <style:text-properties fo:color="#ffffff" style:font-name="Lato Black" fo:font-size="6pt" fo:letter-spacing="0.0134in" fo:font-weight="bold" style:font-size-asian="6pt" style:font-weight-asian="bold"/>
    </style:style>
    <style:style style:name="T78" style:family="text">
      <style:text-properties fo:color="#ffffff" style:font-name="Lato Black" fo:font-size="6pt" fo:letter-spacing="0.0083in" fo:font-weight="bold" style:font-size-asian="6pt" style:font-weight-asian="bold"/>
    </style:style>
    <style:style style:name="T79" style:family="text">
      <style:text-properties fo:color="#ffffff" style:font-name="Lato Black" fo:font-size="6pt" fo:letter-spacing="0.0098in" fo:font-weight="bold" style:font-size-asian="6pt" style:font-weight-asian="bold"/>
    </style:style>
    <style:style style:name="T80" style:family="text">
      <style:text-properties fo:color="#ffffff" style:font-name="Lato Black" fo:font-size="6pt" fo:letter-spacing="0.0138in" fo:font-weight="bold" style:font-size-asian="6pt" style:font-weight-asian="bold"/>
    </style:style>
    <style:style style:name="T81" style:family="text">
      <style:text-properties fo:color="#ffffff" style:font-name="Lato Black" fo:font-size="6pt" fo:letter-spacing="-0.0016in" fo:font-weight="bold" style:font-size-asian="6pt" style:font-weight-asian="bold"/>
    </style:style>
    <style:style style:name="T82" style:family="text">
      <style:text-properties fo:color="#ffffff" style:font-name="Lato Black" fo:font-size="6pt" fo:letter-spacing="-0.0035in" fo:font-weight="bold" style:font-size-asian="6pt" style:font-weight-asian="bold"/>
    </style:style>
    <style:style style:name="T83" style:family="text">
      <style:text-properties fo:color="#231f20" fo:letter-spacing="0.0417in"/>
    </style:style>
    <style:style style:name="T84" style:family="text">
      <style:text-properties fo:color="#231f20" style:font-name="Source Sans Pro" fo:letter-spacing="-0.0047in"/>
    </style:style>
    <style:style style:name="T85" style:family="text">
      <style:text-properties style:text-underline-style="solid" style:text-underline-width="auto" style:text-underline-color="font-color"/>
    </style:style>
    <style:style style:name="T86" style:family="text">
      <style:text-properties fo:letter-spacing="0.0083in" style:text-underline-style="solid" style:text-underline-width="auto" style:text-underline-color="font-color"/>
    </style:style>
    <style:style style:name="T87" style:family="text">
      <style:text-properties fo:letter-spacing="0.0071in" style:text-underline-style="solid" style:text-underline-width="auto" style:text-underline-color="font-color"/>
    </style:style>
    <style:style style:name="T88" style:family="text">
      <style:text-properties fo:letter-spacing="-0.0016in" style:text-underline-style="solid" style:text-underline-width="auto" style:text-underline-color="font-color"/>
    </style:style>
    <style:style style:name="T89" style:family="text">
      <style:text-properties fo:font-size="7.5pt" fo:font-weight="bold" style:font-size-asian="7.5pt" style:font-weight-asian="bold"/>
    </style:style>
    <style:style style:name="T90" style:family="text">
      <style:text-properties fo:font-size="7.5pt" style:font-size-asian="7.5pt"/>
    </style:style>
    <style:style style:name="T91" style:family="text">
      <style:text-properties fo:font-size="7.5pt" fo:letter-spacing="0.0555in" style:font-size-asian="7.5pt"/>
    </style:style>
    <style:style style:name="T92" style:family="text">
      <style:text-properties fo:font-size="7.5pt" fo:letter-spacing="0.0555in" fo:font-weight="bold" style:font-size-asian="7.5pt" style:font-weight-asian="bold"/>
    </style:style>
    <style:style style:name="T93" style:family="text">
      <style:text-properties fo:font-size="7.5pt" fo:letter-spacing="0.0339in" fo:font-weight="bold" style:font-size-asian="7.5pt" style:font-weight-asian="bold"/>
    </style:style>
    <style:style style:name="T94" style:family="text">
      <style:text-properties fo:font-size="7.5pt" fo:letter-spacing="0.0362in" fo:font-weight="bold" style:font-size-asian="7.5pt" style:font-weight-asian="bold"/>
    </style:style>
    <style:style style:name="T95" style:family="text">
      <style:text-properties fo:font-size="7.5pt" fo:letter-spacing="0.0346in" fo:font-weight="bold" style:font-size-asian="7.5pt" style:font-weight-asian="bold"/>
    </style:style>
    <style:style style:name="T96" style:family="text">
      <style:text-properties fo:font-size="7.5pt" fo:letter-spacing="0.0354in" fo:font-weight="bold" style:font-size-asian="7.5pt" style:font-weight-asian="bold"/>
    </style:style>
    <style:style style:name="T97" style:family="text">
      <style:text-properties fo:font-size="7.5pt" fo:letter-spacing="0.0335in" style:font-size-asian="7.5pt"/>
    </style:style>
    <style:style style:name="T98" style:family="text">
      <style:text-properties fo:font-size="7.5pt" fo:letter-spacing="-0.0035in" style:font-size-asian="7.5pt"/>
    </style:style>
    <style:style style:name="T99" style:family="text">
      <style:text-properties fo:font-size="7.5pt" fo:letter-spacing="0.028in" style:font-size-asian="7.5pt"/>
    </style:style>
    <style:style style:name="T100" style:family="text">
      <style:text-properties fo:font-size="7.5pt" fo:letter-spacing="-0.0016in" fo:font-weight="bold" style:font-size-asian="7.5pt" style:font-weight-asian="bold"/>
    </style:style>
    <style:style style:name="T101" style:family="text">
      <style:text-properties fo:font-size="7.5pt" fo:letter-spacing="0.028in" fo:font-weight="bold" style:font-size-asian="7.5pt" style:font-weight-asian="bold"/>
    </style:style>
    <style:style style:name="T102" style:family="text">
      <style:text-properties fo:font-size="7.5pt" fo:letter-spacing="0.0098in" style:font-size-asian="7.5pt"/>
    </style:style>
    <style:style style:name="T103" style:family="text">
      <style:text-properties fo:font-size="7.5pt" fo:letter-spacing="0.0134in" style:font-size-asian="7.5pt"/>
    </style:style>
    <style:style style:name="T104" style:family="text">
      <style:text-properties fo:font-size="7.5pt" fo:letter-spacing="0.0126in" style:font-size-asian="7.5pt"/>
    </style:style>
    <style:style style:name="T105" style:family="text">
      <style:text-properties fo:font-size="7.5pt" fo:letter-spacing="0.0118in" style:font-size-asian="7.5pt"/>
    </style:style>
    <style:style style:name="T106" style:family="text">
      <style:text-properties fo:font-size="7.5pt" fo:letter-spacing="0.011in" style:font-size-asian="7.5pt"/>
    </style:style>
    <style:style style:name="T107" style:family="text">
      <style:text-properties style:font-name="Verdana" fo:font-size="4.5pt" fo:letter-spacing="-0.0016in" fo:font-weight="bold" style:font-size-asian="4.5pt" style:font-weight-asian="bold"/>
    </style:style>
    <style:style style:name="T108" style:family="text">
      <style:text-properties style:font-name="Verdana" fo:font-size="4.5pt" fo:letter-spacing="-0.0028in" fo:font-weight="bold" style:font-size-asian="4.5pt" style:font-weight-asian="bold"/>
    </style:style>
    <style:style style:name="T109" style:family="text">
      <style:text-properties style:font-name="Verdana" fo:font-size="4.5pt" fo:font-weight="bold" style:font-size-asian="4.5pt" style:font-weight-asian="bold"/>
    </style:style>
    <style:style style:name="T110" style:family="text">
      <style:text-properties style:font-name="Verdana" fo:font-size="4.5pt" fo:letter-spacing="-0.0055in" fo:font-weight="bold" style:font-size-asian="4.5pt" style:font-weight-asian="bold"/>
    </style:style>
    <style:style style:name="T111" style:family="text">
      <style:text-properties style:font-name="Verdana" fo:font-size="4.5pt" fo:letter-spacing="0.028in" fo:font-weight="bold" style:font-size-asian="4.5pt" style:font-weight-asian="bold"/>
    </style:style>
    <style:style style:name="T112" style:family="text">
      <style:text-properties style:font-name="Verdana" fo:font-size="4.5pt" fo:letter-spacing="-0.0043in" fo:font-weight="bold" style:font-size-asian="4.5pt" style:font-weight-asian="bold"/>
    </style:style>
    <style:style style:name="T113" style:family="text">
      <style:text-properties style:font-name="Verdana" fo:font-size="5pt" fo:letter-spacing="-0.0016in" style:font-size-asian="5pt"/>
    </style:style>
    <style:style style:name="T114" style:family="text">
      <style:text-properties style:font-name="Verdana" fo:font-size="5pt" fo:letter-spacing="-0.0035in" style:font-size-asian="5pt"/>
    </style:style>
    <style:style style:name="T115" style:family="text">
      <style:text-properties style:font-name="Verdana" fo:font-size="5pt" style:font-size-asian="5pt"/>
    </style:style>
    <style:style style:name="T116" style:family="text">
      <style:text-properties style:font-name="Verdana" fo:font-size="5pt" fo:letter-spacing="-0.0055in" style:font-size-asian="5pt"/>
    </style:style>
    <style:style style:name="T117" style:family="text">
      <style:text-properties style:font-name="Verdana" fo:font-size="5pt" fo:letter-spacing="-0.0028in" style:font-size-asian="5pt"/>
    </style:style>
    <style:style style:name="T118" style:family="text">
      <style:text-properties style:font-name="Verdana" fo:font-size="5pt" fo:letter-spacing="-0.0071in" style:font-size-asian="5pt"/>
    </style:style>
    <style:style style:name="T119" style:family="text">
      <style:text-properties fo:font-size="7.5pt" fo:letter-spacing="0.0063in" fo:font-weight="bold" style:font-size-asian="7.5pt" style:font-weight-asian="bold"/>
    </style:style>
    <style:style style:name="T120" style:family="text">
      <style:text-properties fo:font-size="7.5pt" fo:letter-spacing="0.0071in" fo:font-weight="bold" style:font-size-asian="7.5pt" style:font-weight-asian="bold"/>
    </style:style>
    <style:style style:name="T121" style:family="text">
      <style:text-properties fo:font-size="7.5pt" fo:letter-spacing="0.0071in" style:font-size-asian="7.5pt"/>
    </style:style>
    <style:style style:name="T122" style:family="text">
      <style:text-properties fo:font-size="7.5pt" fo:letter-spacing="0.0063in" style:font-size-asian="7.5pt"/>
    </style:style>
    <style:style style:name="T123" style:family="text">
      <style:text-properties fo:font-size="7.5pt" fo:letter-spacing="0.0075in" style:font-size-asian="7.5pt"/>
    </style:style>
    <style:style style:name="T124" style:family="text">
      <style:text-properties fo:font-size="7.5pt" fo:letter-spacing="-0.0016in" style:font-size-asian="7.5pt"/>
    </style:style>
    <style:style style:name="T125" style:family="text">
      <style:text-properties fo:font-size="7.5pt" fo:letter-spacing="0.0083in" style:font-size-asian="7.5pt"/>
    </style:style>
    <style:style style:name="T126" style:family="text">
      <style:text-properties fo:font-size="7.5pt" fo:letter-spacing="0.0102in" fo:font-weight="bold" style:font-size-asian="7.5pt" style:font-weight-asian="bold"/>
    </style:style>
    <style:style style:name="T127" style:family="text">
      <style:text-properties fo:font-size="7.5pt" fo:letter-spacing="0.0091in" fo:font-weight="bold" style:font-size-asian="7.5pt" style:font-weight-asian="bold"/>
    </style:style>
    <style:style style:name="T128" style:family="text">
      <style:text-properties fo:font-size="7.5pt" fo:letter-spacing="0.011in" fo:font-weight="bold" style:font-size-asian="7.5pt" style:font-weight-asian="bold"/>
    </style:style>
    <style:style style:name="T129" style:family="text">
      <style:text-properties fo:font-size="10pt" style:text-underline-style="solid" style:text-underline-width="auto" style:text-underline-color="font-color" fo:font-weight="bold" style:font-size-asian="10pt" style:font-weight-asian="bold"/>
    </style:style>
    <style:style style:name="T130" style:family="text">
      <style:text-properties fo:font-size="10pt" fo:letter-spacing="-0.002in" style:text-underline-style="solid" style:text-underline-width="auto" style:text-underline-color="font-color" fo:font-weight="bold" style:font-size-asian="10pt" style:font-weight-asian="bold"/>
    </style:style>
    <style:style style:name="T131" style:family="text">
      <style:text-properties fo:font-size="10pt" fo:letter-spacing="-0.0016in" style:text-underline-style="solid" style:text-underline-width="auto" style:text-underline-color="font-color" fo:font-weight="bold" style:font-size-asian="10pt" style:font-weight-asian="bold"/>
    </style:style>
    <style:style style:name="T132" style:family="text">
      <style:text-properties fo:font-size="8.5pt" fo:font-weight="bold" style:font-size-asian="8.5pt" style:font-weight-asian="bold"/>
    </style:style>
    <style:style style:name="T133" style:family="text">
      <style:text-properties fo:font-size="8.5pt" fo:letter-spacing="0.0209in" fo:font-weight="bold" style:font-size-asian="8.5pt" style:font-weight-asian="bold"/>
    </style:style>
    <style:style style:name="T134" style:family="text">
      <style:text-properties fo:font-size="8.5pt" fo:letter-spacing="0.022in" fo:font-weight="bold" style:font-size-asian="8.5pt" style:font-weight-asian="bold"/>
    </style:style>
    <style:style style:name="T135" style:family="text">
      <style:text-properties fo:font-size="8.5pt" fo:letter-spacing="0.0201in" fo:font-weight="bold" style:font-size-asian="8.5pt" style:font-weight-asian="bold"/>
    </style:style>
    <style:style style:name="T136" style:family="text">
      <style:text-properties fo:font-size="8.5pt" fo:letter-spacing="-0.0035in" fo:font-weight="bold" style:font-size-asian="8.5pt" style:font-weight-asian="bold"/>
    </style:style>
    <style:style style:name="T137" style:family="text">
      <style:text-properties fo:font-weight="bold" style:font-weight-asian="bold"/>
    </style:style>
    <style:style style:name="T138" style:family="text">
      <style:text-properties fo:letter-spacing="0.028in"/>
    </style:style>
    <style:style style:name="T139" style:family="text">
      <style:text-properties fo:font-size="8.5pt" fo:letter-spacing="-0.0016in" fo:font-weight="bold" style:font-size-asian="8.5pt" style:font-weight-asian="bold"/>
    </style:style>
    <style:style style:name="T140" style:family="text">
      <style:text-properties fo:letter-spacing="0.022in"/>
    </style:style>
    <style:style style:name="T141" style:family="text">
      <style:text-properties fo:letter-spacing="0.0209in"/>
    </style:style>
    <style:style style:name="T142" style:family="text">
      <style:text-properties fo:letter-spacing="0.0236in"/>
    </style:style>
    <style:style style:name="T143" style:family="text">
      <style:text-properties fo:letter-spacing="0.0228in"/>
    </style:style>
    <style:style style:name="T144" style:family="text">
      <style:text-properties fo:letter-spacing="0.0555in"/>
    </style:style>
    <style:style style:name="T145" style:family="text">
      <style:text-properties fo:letter-spacing="-0.0016in"/>
    </style:style>
    <style:style style:name="T146" style:family="text">
      <style:text-properties fo:letter-spacing="0.0083in"/>
    </style:style>
    <style:style style:name="T147" style:family="text">
      <style:text-properties fo:letter-spacing="0.0071in"/>
    </style:style>
    <style:style style:name="T148" style:family="text">
      <style:text-properties fo:letter-spacing="0.0091in"/>
    </style:style>
    <style:style style:name="T149" style:family="text">
      <style:text-properties fo:letter-spacing="0.0102in"/>
    </style:style>
    <style:style style:name="T150" style:family="text">
      <style:text-properties fo:letter-spacing="0.0098in"/>
    </style:style>
    <style:style style:name="T151" style:family="text">
      <style:text-properties fo:font-size="8.5pt" fo:letter-spacing="0.0098in" fo:font-weight="bold" style:font-size-asian="8.5pt" style:font-weight-asian="bold"/>
    </style:style>
    <style:style style:name="T152" style:family="text">
      <style:text-properties fo:font-size="8.5pt" fo:letter-spacing="0.0126in" fo:font-weight="bold" style:font-size-asian="8.5pt" style:font-weight-asian="bold"/>
    </style:style>
    <style:style style:name="T153" style:family="text">
      <style:text-properties fo:font-size="8.5pt" fo:letter-spacing="0.0102in" fo:font-weight="bold" style:font-size-asian="8.5pt" style:font-weight-asian="bold"/>
    </style:style>
    <style:style style:name="T154" style:family="text">
      <style:text-properties fo:font-size="8.5pt" fo:letter-spacing="0.011in" fo:font-weight="bold" style:font-size-asian="8.5pt" style:font-weight-asian="bold"/>
    </style:style>
    <style:style style:name="T155" style:family="text">
      <style:text-properties style:text-underline-style="solid" style:text-underline-width="auto" style:text-underline-color="font-color" style:text-scale="105%"/>
    </style:style>
    <style:style style:name="T156" style:family="text">
      <style:text-properties fo:letter-spacing="-0.0071in" style:text-underline-style="solid" style:text-underline-width="auto" style:text-underline-color="font-color" style:text-scale="105%"/>
    </style:style>
    <style:style style:name="T157" style:family="text">
      <style:text-properties fo:letter-spacing="-0.0016in" style:text-underline-style="solid" style:text-underline-width="auto" style:text-underline-color="font-color" style:text-scale="105%"/>
    </style:style>
    <style:style style:name="T158" style:family="text">
      <style:text-properties fo:font-size="8.5pt" fo:letter-spacing="0.028in" fo:font-weight="bold" style:font-size-asian="8.5pt" style:font-weight-asian="bold"/>
    </style:style>
    <style:style style:name="T159" style:family="text">
      <style:text-properties fo:font-size="8.5pt" fo:letter-spacing="0.0161in" fo:font-weight="bold" style:font-size-asian="8.5pt" style:font-weight-asian="bold"/>
    </style:style>
    <style:style style:name="T160" style:family="text">
      <style:text-properties fo:font-size="8.5pt" fo:letter-spacing="0.0165in" fo:font-weight="bold" style:font-size-asian="8.5pt" style:font-weight-asian="bold"/>
    </style:style>
    <style:style style:name="T161" style:family="text">
      <style:text-properties fo:font-size="8.5pt" fo:letter-spacing="0.0154in" fo:font-weight="bold" style:font-size-asian="8.5pt" style:font-weight-asian="bold"/>
    </style:style>
    <style:style style:name="T162" style:family="text">
      <style:text-properties fo:letter-spacing="0.0035in"/>
    </style:style>
    <style:style style:name="T163" style:family="text">
      <style:text-properties fo:letter-spacing="0.0043in"/>
    </style:style>
    <style:style style:name="T164" style:family="text">
      <style:text-properties fo:letter-spacing="0.0047in"/>
    </style:style>
    <style:style style:name="T165" style:family="text">
      <style:text-properties fo:letter-spacing="0.0055in"/>
    </style:style>
    <style:style style:name="T166" style:family="text">
      <style:text-properties fo:font-size="8.5pt" fo:letter-spacing="0.0047in" fo:font-weight="bold" style:font-size-asian="8.5pt" style:font-weight-asian="bold"/>
    </style:style>
    <style:style style:name="T167" style:family="text">
      <style:text-properties fo:font-size="8.5pt" fo:letter-spacing="0.0075in" fo:font-weight="bold" style:font-size-asian="8.5pt" style:font-weight-asian="bold"/>
    </style:style>
    <style:style style:name="T168" style:family="text">
      <style:text-properties fo:letter-spacing="0.0075in" style:text-underline-style="solid" style:text-underline-width="auto" style:text-underline-color="font-color"/>
    </style:style>
    <style:style style:name="T169" style:family="text">
      <style:text-properties fo:font-size="7.5pt" fo:letter-spacing="0.0335in" fo:font-weight="bold" style:font-size-asian="7.5pt" style:font-weight-asian="bold"/>
    </style:style>
    <style:style style:name="T170" style:family="text">
      <style:text-properties fo:font-size="7.5pt" fo:letter-spacing="-0.0035in" fo:font-weight="bold" style:font-size-asian="7.5pt" style:font-weight-asian="bold"/>
    </style:style>
    <style:style style:name="T171" style:family="text">
      <style:text-properties fo:font-size="7.5pt" fo:letter-spacing="0.002in" style:font-size-asian="7.5pt"/>
    </style:style>
    <style:style style:name="T172" style:family="text">
      <style:text-properties fo:font-size="7.5pt" fo:letter-spacing="0.0035in" style:font-size-asian="7.5pt"/>
    </style:style>
    <style:style style:name="T173" style:family="text">
      <style:text-properties fo:font-size="7.5pt" fo:letter-spacing="0.0043in" style:font-size-asian="7.5pt"/>
    </style:style>
    <style:style style:name="T174" style:family="text">
      <style:text-properties fo:font-size="7pt" fo:font-weight="bold" style:font-size-asian="7pt" style:font-weight-asian="bold" style:text-scale="105%"/>
    </style:style>
    <style:style style:name="T175" style:family="text">
      <style:text-properties fo:font-size="7pt" fo:font-style="italic" style:font-size-asian="7pt" style:font-style-asian="italic" style:text-scale="105%"/>
    </style:style>
    <style:style style:name="T176" style:family="text">
      <style:text-properties fo:font-size="7pt" fo:letter-spacing="-0.0047in" fo:font-style="italic" style:font-size-asian="7pt" style:font-style-asian="italic" style:text-scale="105%"/>
    </style:style>
    <style:style style:name="T177" style:family="text">
      <style:text-properties fo:font-size="7pt" fo:letter-spacing="-0.0035in" fo:font-style="italic" style:font-size-asian="7pt" style:font-style-asian="italic" style:text-scale="105%"/>
    </style:style>
    <style:style style:name="T178" style:family="text">
      <style:text-properties fo:font-size="7pt" fo:letter-spacing="-0.0016in" fo:font-style="italic" style:font-size-asian="7pt" style:font-style-asian="italic" style:text-scale="105%"/>
    </style:style>
    <style:style style:name="T179" style:family="text">
      <style:text-properties style:font-name="Verdana" fo:font-size="7pt" fo:font-style="italic" style:font-size-asian="7pt" style:font-style-asian="italic" style:text-scale="105%"/>
    </style:style>
    <style:style style:name="T180" style:family="text">
      <style:text-properties style:font-name="Verdana" fo:font-size="7pt" fo:letter-spacing="-0.0083in" fo:font-style="italic" style:font-size-asian="7pt" style:font-style-asian="italic" style:text-scale="105%"/>
    </style:style>
    <style:style style:name="T181" style:family="text">
      <style:text-properties fo:font-size="7pt" fo:letter-spacing="-0.0083in" fo:font-style="italic" style:font-size-asian="7pt" style:font-style-asian="italic" style:text-scale="105%"/>
    </style:style>
    <style:style style:name="T182" style:family="text">
      <style:text-properties fo:font-size="7pt" fo:letter-spacing="-0.0075in" fo:font-style="italic" style:font-size-asian="7pt" style:font-style-asian="italic" style:text-scale="105%"/>
    </style:style>
    <style:style style:name="T183" style:family="text">
      <style:text-properties fo:font-size="7pt" fo:letter-spacing="-0.0071in" fo:font-style="italic" style:font-size-asian="7pt" style:font-style-asian="italic" style:text-scale="105%"/>
    </style:style>
    <style:style style:name="T184" style:family="text">
      <style:text-properties style:font-name="Verdana" fo:font-size="7pt" fo:font-style="italic" fo:font-weight="bold" style:font-size-asian="7pt" style:font-style-asian="italic" style:font-weight-asian="bold" style:text-scale="105%"/>
    </style:style>
    <style:style style:name="T185" style:family="text">
      <style:text-properties style:font-name="Verdana" fo:font-size="7pt" fo:letter-spacing="-0.0063in" fo:font-style="italic" fo:font-weight="bold" style:font-size-asian="7pt" style:font-style-asian="italic" style:font-weight-asian="bold" style:text-scale="105%"/>
    </style:style>
    <style:style style:name="T186" style:family="text">
      <style:text-properties style:font-name="Verdana" fo:font-size="7pt" fo:letter-spacing="-0.0075in" fo:font-style="italic" style:font-size-asian="7pt" style:font-style-asian="italic" style:text-scale="105%"/>
    </style:style>
    <style:style style:name="T187" style:family="text">
      <style:text-properties style:font-name="Verdana" fo:font-size="7pt" fo:letter-spacing="-0.0071in" fo:font-style="italic" style:font-size-asian="7pt" style:font-style-asian="italic" style:text-scale="105%"/>
    </style:style>
    <style:style style:name="T188" style:family="text">
      <style:text-properties style:font-name="Verdana" fo:font-size="7pt" fo:letter-spacing="-0.0063in" fo:font-style="italic" style:font-size-asian="7pt" style:font-style-asian="italic" style:text-scale="105%"/>
    </style:style>
    <style:style style:name="T189" style:family="text">
      <style:text-properties fo:font-size="7pt" fo:letter-spacing="0.002in" fo:font-style="italic" style:font-size-asian="7pt" style:font-style-asian="italic" style:text-scale="105%"/>
    </style:style>
    <style:style style:name="T190" style:family="text">
      <style:text-properties fo:font-size="7pt" fo:letter-spacing="-0.0016in" fo:font-weight="bold" style:font-size-asian="7pt" style:font-weight-asian="bold" style:text-scale="105%"/>
    </style:style>
    <style:style style:name="T191" style:family="text">
      <style:text-properties fo:font-size="7.5pt" fo:letter-spacing="0.0028in" style:font-size-asian="7.5pt"/>
    </style:style>
    <style:style style:name="T192" style:family="text">
      <style:text-properties fo:font-size="7.5pt" fo:letter-spacing="0.0035in" fo:font-weight="bold" style:font-size-asian="7.5pt" style:font-weight-asian="bold"/>
    </style:style>
    <style:style style:name="T193" style:family="text">
      <style:text-properties fo:font-size="7.5pt" fo:letter-spacing="0.0055in" fo:font-weight="bold" style:font-size-asian="7.5pt" style:font-weight-asian="bold"/>
    </style:style>
    <style:style style:name="T194" style:family="text">
      <style:text-properties fo:font-size="7.5pt" fo:letter-spacing="0.0047in" fo:font-weight="bold" style:font-size-asian="7.5pt" style:font-weight-asian="bold"/>
    </style:style>
    <style:style style:name="T195" style:family="text">
      <style:text-properties fo:font-size="8.5pt" fo:letter-spacing="-0.0016in" style:text-underline-style="solid" style:text-underline-width="auto" style:text-underline-color="font-color" fo:font-weight="bold" style:font-size-asian="8.5pt" style:font-weight-asian="bold"/>
    </style:style>
    <style:style style:name="T196" style:family="text">
      <style:text-properties fo:font-size="8.5pt" fo:letter-spacing="-0.0055in" style:text-underline-style="solid" style:text-underline-width="auto" style:text-underline-color="font-color" fo:font-weight="bold" style:font-size-asian="8.5pt" style:font-weight-asian="bold"/>
    </style:style>
    <style:style style:name="T197" style:family="text">
      <style:text-properties fo:font-size="8.5pt" fo:letter-spacing="-0.0071in" fo:font-weight="bold" style:font-size-asian="8.5pt" style:font-weight-asian="bold"/>
    </style:style>
    <style:style style:name="T198" style:family="text">
      <style:text-properties fo:font-size="8.5pt" fo:letter-spacing="-0.0063in" fo:font-weight="bold" style:font-size-asian="8.5pt" style:font-weight-asian="bold"/>
    </style:style>
    <style:style style:name="T199" style:family="text">
      <style:text-properties fo:font-size="8.5pt" style:font-size-asian="8.5pt"/>
    </style:style>
    <style:style style:name="T200" style:family="text">
      <style:text-properties fo:font-size="8.5pt" fo:letter-spacing="0.0465in" style:font-size-asian="8.5pt"/>
    </style:style>
    <style:style style:name="T201" style:family="text">
      <style:text-properties fo:font-size="8.5pt" fo:letter-spacing="0.048in" fo:font-weight="bold" style:font-size-asian="8.5pt" style:font-weight-asian="bold"/>
    </style:style>
    <style:style style:name="T202" style:family="text">
      <style:text-properties fo:letter-spacing="-0.0008in"/>
    </style:style>
    <style:style style:name="T203" style:family="text">
      <style:text-properties fo:letter-spacing="-0.0071in"/>
    </style:style>
    <style:style style:name="T204" style:family="text">
      <style:text-properties fo:font-size="8.5pt" fo:letter-spacing="-0.0055in" style:font-size-asian="8.5pt"/>
    </style:style>
    <style:style style:name="T205" style:family="text">
      <style:text-properties style:font-name="Verdana" fo:font-size="5.5pt" fo:letter-spacing="-0.0016in" fo:font-weight="bold" style:font-size-asian="5.5pt" style:font-weight-asian="bold"/>
    </style:style>
    <style:style style:name="T206" style:family="text">
      <style:text-properties style:font-name="Verdana" fo:font-size="5.5pt" fo:font-weight="bold" style:font-size-asian="5.5pt" style:font-weight-asian="bold"/>
    </style:style>
    <style:style style:name="T207" style:family="text">
      <style:text-properties style:font-name="Verdana" fo:font-size="5.5pt" fo:letter-spacing="-0.0008in" fo:font-weight="bold" style:font-size-asian="5.5pt" style:font-weight-asian="bold"/>
    </style:style>
    <style:style style:name="T208" style:family="text">
      <style:text-properties style:font-name="Verdana" fo:font-size="5.5pt" fo:letter-spacing="-0.0035in" fo:font-weight="bold" style:font-size-asian="5.5pt" style:font-weight-asian="bold"/>
    </style:style>
    <style:style style:name="T209" style:family="text">
      <style:text-properties fo:color="#000009" style:font-name="Verdana" fo:font-size="5pt" fo:letter-spacing="-0.0016in" fo:font-weight="bold" style:font-size-asian="5pt" style:font-weight-asian="bold"/>
    </style:style>
    <style:style style:name="T210" style:family="text">
      <style:text-properties fo:color="#000009" style:font-name="Verdana" fo:font-size="5pt" fo:letter-spacing="-0.0047in" fo:font-weight="bold" style:font-size-asian="5pt" style:font-weight-asian="bold"/>
    </style:style>
    <style:style style:name="T211" style:family="text">
      <style:text-properties fo:color="#000009" style:font-name="Verdana" fo:font-size="5pt" fo:letter-spacing="0.028in" fo:font-weight="bold" style:font-size-asian="5pt" style:font-weight-asian="bold"/>
    </style:style>
    <style:style style:name="T212" style:family="text">
      <style:text-properties style:font-name="Verdana" fo:font-size="5pt" fo:letter-spacing="-0.0016in" fo:font-weight="bold" style:font-size-asian="5pt" style:font-weight-asian="bold"/>
    </style:style>
    <style:style style:name="T213" style:family="text">
      <style:text-properties style:font-name="Verdana" fo:font-size="5pt" fo:letter-spacing="-0.0047in" fo:font-weight="bold" style:font-size-asian="5pt" style:font-weight-asian="bold"/>
    </style:style>
    <style:style style:name="T214" style:family="text">
      <style:text-properties style:font-name="Verdana" fo:font-size="5pt" fo:letter-spacing="0.028in" fo:font-weight="bold" style:font-size-asian="5pt" style:font-weight-asian="bold"/>
    </style:style>
    <style:style style:name="T215" style:family="text">
      <style:text-properties style:font-name="Verdana" fo:font-size="5pt" fo:letter-spacing="-0.0028in" fo:font-weight="bold" style:font-size-asian="5pt" style:font-weight-asian="bold"/>
    </style:style>
    <style:style style:name="T216" style:family="text">
      <style:text-properties fo:color="#000009" style:font-name="Verdana" fo:font-size="5pt" style:font-size-asian="5pt"/>
    </style:style>
    <style:style style:name="T217" style:family="text">
      <style:text-properties fo:color="#000009" style:font-name="Verdana" fo:font-size="5pt" fo:letter-spacing="0.028in" style:font-size-asian="5pt"/>
    </style:style>
    <style:style style:name="T218" style:family="text">
      <style:text-properties fo:color="#000009" style:font-name="Verdana" fo:font-size="5pt" fo:letter-spacing="-0.0063in" style:font-size-asian="5pt"/>
    </style:style>
    <style:style style:name="T219" style:family="text">
      <style:text-properties fo:color="#000009" style:font-name="Verdana" fo:font-size="5pt" fo:letter-spacing="-0.0055in" style:font-size-asian="5pt"/>
    </style:style>
    <style:style style:name="T220" style:family="text">
      <style:text-properties fo:color="#000009" style:font-name="Verdana" fo:font-size="5pt" fo:letter-spacing="-0.0016in" style:font-size-asian="5pt"/>
    </style:style>
    <style:style style:name="T221" style:family="text">
      <style:text-properties fo:letter-spacing="-0.0035in"/>
    </style:style>
    <style:style style:name="T222" style:family="text">
      <style:text-properties fo:letter-spacing="-0.0028in"/>
    </style:style>
    <style:style style:name="T223" style:family="text">
      <style:text-properties fo:font-size="8.5pt" fo:letter-spacing="-0.0043in" fo:font-weight="bold" style:font-size-asian="8.5pt" style:font-weight-asian="bold"/>
    </style:style>
    <style:style style:name="T224" style:family="text">
      <style:text-properties fo:font-size="8.5pt" fo:letter-spacing="-0.0028in" fo:font-weight="bold" style:font-size-asian="8.5pt" style:font-weight-asian="bold"/>
    </style:style>
    <style:style style:name="T225" style:family="text">
      <style:text-properties fo:font-size="8.5pt" fo:letter-spacing="-0.002in" fo:font-weight="bold" style:font-size-asian="8.5pt" style:font-weight-asian="bold"/>
    </style:style>
    <style:style style:name="T226" style:family="text">
      <style:text-properties fo:font-size="7.5pt" style:text-underline-style="solid" style:text-underline-width="auto" style:text-underline-color="font-color" fo:font-weight="bold" style:font-size-asian="7.5pt" style:font-weight-asian="bold"/>
    </style:style>
    <style:style style:name="T227" style:family="text">
      <style:text-properties fo:font-size="7.5pt" fo:letter-spacing="0.0055in" style:text-underline-style="solid" style:text-underline-width="auto" style:text-underline-color="font-color" fo:font-weight="bold" style:font-size-asian="7.5pt" style:font-weight-asian="bold"/>
    </style:style>
    <style:style style:name="T228" style:family="text">
      <style:text-properties fo:font-size="7.5pt" fo:letter-spacing="-0.0016in" style:text-underline-style="solid" style:text-underline-width="auto" style:text-underline-color="font-color" fo:font-weight="bold" style:font-size-asian="7.5pt" style:font-weight-asian="bold"/>
    </style:style>
    <style:style style:name="T229" style:family="text">
      <style:text-properties fo:font-size="7.5pt" fo:letter-spacing="-0.0028in" fo:font-weight="bold" style:font-size-asian="7.5pt" style:font-weight-asian="bold"/>
    </style:style>
    <style:style style:name="T230" style:family="text">
      <style:text-properties fo:font-size="7.5pt" fo:letter-spacing="0.0118in" fo:font-weight="bold" style:font-size-asian="7.5pt" style:font-weight-asian="bold"/>
    </style:style>
    <style:style style:name="T231" style:family="text">
      <style:text-properties fo:font-size="7.5pt" fo:letter-spacing="0.0516in" fo:font-weight="bold" style:font-size-asian="7.5pt" style:font-weight-asian="bold"/>
    </style:style>
    <style:style style:name="T232" style:family="text">
      <style:text-properties fo:font-size="7.5pt" fo:letter-spacing="0.052in" fo:font-weight="bold" style:font-size-asian="7.5pt" style:font-weight-asian="bold"/>
    </style:style>
    <style:style style:name="T233" style:family="text">
      <style:text-properties fo:font-size="7.5pt" fo:letter-spacing="0.0508in" style:font-size-asian="7.5pt"/>
    </style:style>
    <style:style style:name="T234" style:family="text">
      <style:text-properties fo:font-size="7.5pt" fo:letter-spacing="0.0528in" style:font-size-asian="7.5pt"/>
    </style:style>
    <style:style style:name="T235" style:family="text">
      <style:text-properties style:font-name="Verdana" fo:font-size="5pt" fo:letter-spacing="-0.0008in" fo:font-weight="bold" style:font-size-asian="5pt" style:font-weight-asian="bold"/>
    </style:style>
    <style:style style:name="T236" style:family="text">
      <style:text-properties style:font-name="Verdana" fo:font-size="5pt" fo:letter-spacing="-0.0035in" fo:font-weight="bold" style:font-size-asian="5pt" style:font-weight-asian="bold"/>
    </style:style>
    <style:style style:name="T237" style:family="text">
      <style:text-properties fo:color="#000009" style:font-name="Verdana" fo:font-size="5pt" fo:letter-spacing="-0.002in" style:font-size-asian="5pt"/>
    </style:style>
    <style:style style:name="T238" style:family="text">
      <style:text-properties fo:color="#000009" style:font-name="Verdana" fo:font-size="5pt" fo:letter-spacing="-0.0008in" style:font-size-asian="5pt"/>
    </style:style>
    <style:style style:name="T239" style:family="text">
      <style:text-properties style:font-name="Verdana" fo:font-size="7.5pt" style:font-size-asian="7.5pt"/>
    </style:style>
    <style:style style:name="T240" style:family="text">
      <style:text-properties style:font-name="Verdana" fo:font-size="7.5pt" fo:letter-spacing="0.0555in" style:font-size-asian="7.5pt"/>
    </style:style>
    <style:style style:name="T241" style:family="text">
      <style:text-properties style:font-name="Verdana" fo:font-size="7.5pt" fo:letter-spacing="0.0236in" style:font-size-asian="7.5pt"/>
    </style:style>
    <style:style style:name="T242" style:family="text">
      <style:text-properties style:font-name="Verdana" fo:font-size="7.5pt" fo:letter-spacing="0.0165in" style:font-size-asian="7.5pt"/>
    </style:style>
    <style:style style:name="T243" style:family="text">
      <style:text-properties fo:color="#070707" fo:font-size="8pt" style:font-size-asian="8pt" style:text-scale="105%"/>
    </style:style>
    <style:style style:name="T244" style:family="text">
      <style:text-properties fo:color="#070707" fo:font-size="8pt" fo:letter-spacing="0.028in" style:font-size-asian="8pt" style:text-scale="105%"/>
    </style:style>
    <style:style style:name="T245" style:family="text">
      <style:text-properties fo:color="#070707" fo:font-size="8pt" fo:letter-spacing="0.0236in" style:font-size-asian="8pt" style:text-scale="105%"/>
    </style:style>
    <style:style style:name="T246" style:family="text">
      <style:text-properties fo:color="#070707" fo:font-size="8pt" style:font-size-asian="8pt" style:text-scale="110%"/>
    </style:style>
    <style:style style:name="T247" style:family="text">
      <style:text-properties fo:color="#070707" fo:font-size="8.5pt" style:font-size-asian="8.5pt" style:text-scale="110%"/>
    </style:style>
    <style:style style:name="T248" style:family="text">
      <style:text-properties fo:color="#070707" fo:font-size="8pt" fo:letter-spacing="0.028in" style:font-size-asian="8pt" style:text-scale="110%"/>
    </style:style>
    <style:style style:name="T249" style:family="text">
      <style:text-properties fo:color="#212121" fo:font-size="8pt" style:font-size-asian="8pt" style:text-scale="110%"/>
    </style:style>
    <style:style style:name="T250" style:family="text">
      <style:text-properties fo:color="#212121" fo:font-size="8pt" fo:letter-spacing="-0.0028in" style:font-size-asian="8pt" style:text-scale="110%"/>
    </style:style>
    <style:style style:name="T251" style:family="text">
      <style:text-properties fo:color="#070707" fo:font-size="8pt" fo:letter-spacing="-0.0008in" style:font-size-asian="8pt" style:text-scale="110%"/>
    </style:style>
    <style:style style:name="T252" style:family="text">
      <style:text-properties fo:color="#070707" fo:font-size="8pt" fo:letter-spacing="-0.002in" style:font-size-asian="8pt" style:text-scale="110%"/>
    </style:style>
    <style:style style:name="T253" style:family="text">
      <style:text-properties fo:color="#070707" fo:font-size="8pt" fo:letter-spacing="-0.0035in" style:font-size-asian="8pt" style:text-scale="110%"/>
    </style:style>
    <style:style style:name="T254" style:family="text">
      <style:text-properties fo:color="#070707" style:font-name="Arial" fo:font-size="8pt" fo:font-weight="bold" style:font-size-asian="8pt" style:font-weight-asian="bold" style:text-scale="105%"/>
    </style:style>
    <style:style style:name="T255" style:family="text">
      <style:text-properties fo:color="#070707" style:font-name="Arial" fo:font-size="8pt" style:font-size-asian="8pt" style:text-scale="105%"/>
    </style:style>
    <style:style style:name="T256" style:family="text">
      <style:text-properties fo:color="#070707" style:font-name="Arial" fo:font-size="8pt" fo:letter-spacing="0.028in" style:font-size-asian="8pt" style:text-scale="105%"/>
    </style:style>
    <style:style style:name="T257" style:family="text">
      <style:text-properties fo:color="#070707" style:font-name="Arial" fo:font-size="8pt" fo:letter-spacing="0.0193in" style:font-size-asian="8pt" style:text-scale="105%"/>
    </style:style>
    <style:style style:name="T258" style:family="text">
      <style:text-properties fo:color="#070707" style:font-name="Arial" fo:font-size="8pt" fo:letter-spacing="0.0228in" style:font-size-asian="8pt" style:text-scale="105%"/>
    </style:style>
    <style:style style:name="T259" style:family="text">
      <style:text-properties fo:color="#070707" style:font-name="Arial" fo:font-size="8pt" fo:letter-spacing="0.0161in" style:font-size-asian="8pt" style:text-scale="105%"/>
    </style:style>
    <style:style style:name="T260" style:family="text">
      <style:text-properties fo:color="#070707" style:font-name="Arial" fo:font-size="8pt" fo:letter-spacing="0.0189in" style:font-size-asian="8pt" style:text-scale="105%"/>
    </style:style>
    <style:style style:name="T261" style:family="text">
      <style:text-properties fo:color="#070707" style:font-name="Arial" fo:font-size="8pt" fo:letter-spacing="0.0244in" style:font-size-asian="8pt" style:text-scale="105%"/>
    </style:style>
    <style:style style:name="T262" style:family="text">
      <style:text-properties fo:color="#070707" style:font-name="Arial" fo:font-size="8pt" fo:letter-spacing="0.0228in" fo:font-weight="bold" style:font-size-asian="8pt" style:font-weight-asian="bold" style:text-scale="105%"/>
    </style:style>
    <style:style style:name="T263" style:family="text">
      <style:text-properties fo:color="#070707" style:font-name="Arial" fo:font-size="8pt" fo:letter-spacing="0.028in" fo:font-weight="bold" style:font-size-asian="8pt" style:font-weight-asian="bold" style:text-scale="105%"/>
    </style:style>
    <style:style style:name="T264" style:family="text">
      <style:text-properties fo:color="#070707" style:font-name="Arial" fo:font-size="8pt" fo:letter-spacing="0.0256in" style:font-size-asian="8pt" style:text-scale="105%"/>
    </style:style>
    <style:style style:name="T265" style:family="text">
      <style:text-properties fo:color="#070707" style:font-name="Arial" fo:font-size="8pt" fo:letter-spacing="0.0264in" style:font-size-asian="8pt" style:text-scale="105%"/>
    </style:style>
    <style:style style:name="T266" style:family="text">
      <style:text-properties fo:color="#070707" style:font-name="Arial" fo:font-size="8pt" style:font-size-asian="8pt" style:text-scale="110%"/>
    </style:style>
    <style:style style:name="T267" style:family="text">
      <style:text-properties fo:color="#070707" style:font-name="Arial" fo:font-size="8pt" fo:letter-spacing="0.0083in" style:font-size-asian="8pt" style:text-scale="110%"/>
    </style:style>
    <style:style style:name="T268" style:family="text">
      <style:text-properties fo:color="#070707" style:font-name="Arial" fo:font-size="8pt" fo:letter-spacing="-0.0055in" style:font-size-asian="8pt" style:text-scale="110%"/>
    </style:style>
    <style:style style:name="T269" style:family="text">
      <style:text-properties fo:color="#070707" style:font-name="Arial" fo:font-size="8pt" fo:letter-spacing="0.0016in" style:font-size-asian="8pt" style:text-scale="110%"/>
    </style:style>
    <style:style style:name="T270" style:family="text">
      <style:text-properties fo:color="#070707" style:font-name="Arial" fo:font-size="8pt" fo:letter-spacing="0.0047in" style:font-size-asian="8pt" style:text-scale="110%"/>
    </style:style>
    <style:style style:name="T271" style:family="text">
      <style:text-properties fo:color="#070707" style:font-name="Arial" fo:font-size="8pt" fo:letter-spacing="0.002in" style:font-size-asian="8pt" style:text-scale="110%"/>
    </style:style>
    <style:style style:name="T272" style:family="text">
      <style:text-properties fo:color="#070707" style:font-name="Arial" fo:font-size="8pt" fo:letter-spacing="-0.0016in" style:font-size-asian="8pt" style:text-scale="110%"/>
    </style:style>
    <style:style style:name="T273" style:family="text">
      <style:text-properties fo:color="#070707" style:font-name="Arial" fo:font-size="8pt" fo:letter-spacing="-0.0016in" fo:font-weight="bold" style:font-size-asian="8pt" style:font-weight-asian="bold" style:text-scale="110%"/>
    </style:style>
    <style:style style:name="T274" style:family="text">
      <style:text-properties fo:color="#070707" style:font-name="Arial" fo:font-size="8pt" fo:letter-spacing="0.002in" fo:font-weight="bold" style:font-size-asian="8pt" style:font-weight-asian="bold" style:text-scale="110%"/>
    </style:style>
    <style:style style:name="T275" style:family="text">
      <style:text-properties fo:color="#070707" style:font-name="Arial" fo:font-size="8pt" fo:letter-spacing="0.0008in" fo:font-weight="bold" style:font-size-asian="8pt" style:font-weight-asian="bold" style:text-scale="110%"/>
    </style:style>
    <style:style style:name="T276" style:family="text">
      <style:text-properties fo:color="#070707" style:font-name="Arial" fo:font-size="8pt" fo:letter-spacing="-0.0055in" fo:font-weight="bold" style:font-size-asian="8pt" style:font-weight-asian="bold" style:text-scale="110%"/>
    </style:style>
    <style:style style:name="T277" style:family="text">
      <style:text-properties fo:color="#070707" style:font-name="Arial" fo:font-size="8pt" fo:letter-spacing="0.0016in" fo:font-weight="bold" style:font-size-asian="8pt" style:font-weight-asian="bold" style:text-scale="110%"/>
    </style:style>
    <style:style style:name="T278" style:family="text">
      <style:text-properties fo:color="#070707" style:font-name="Arial" fo:font-size="8pt" fo:letter-spacing="-0.0016in" fo:font-weight="bold" style:font-size-asian="8pt" style:font-weight-asian="bold" style:text-scale="115%"/>
    </style:style>
    <style:style style:name="T279" style:family="text">
      <style:text-properties fo:color="#070707" style:font-name="Arial" fo:font-size="8pt" fo:letter-spacing="0.0035in" fo:font-weight="bold" style:font-size-asian="8pt" style:font-weight-asian="bold" style:text-scale="115%"/>
    </style:style>
    <style:style style:name="T280" style:family="text">
      <style:text-properties fo:color="#070707" style:font-name="Arial" fo:font-size="8pt" fo:font-weight="bold" style:font-size-asian="8pt" style:font-weight-asian="bold" style:text-scale="115%"/>
    </style:style>
    <style:style style:name="T281" style:family="text">
      <style:text-properties fo:color="#070707" style:font-name="Arial" fo:font-size="8pt" fo:letter-spacing="-0.002in" fo:font-weight="bold" style:font-size-asian="8pt" style:font-weight-asian="bold" style:text-scale="115%"/>
    </style:style>
    <style:style style:name="T282" style:family="text">
      <style:text-properties fo:color="#070707" style:font-name="Arial" fo:font-size="8pt" fo:letter-spacing="-0.0028in" fo:font-weight="bold" style:font-size-asian="8pt" style:font-weight-asian="bold" style:text-scale="115%"/>
    </style:style>
    <style:style style:name="T283" style:family="text">
      <style:text-properties fo:color="#425970" style:text-position="8% 100%" style:font-name="Arial" fo:font-size="6pt" fo:font-weight="bold" style:font-size-asian="6pt" style:font-weight-asian="bold"/>
    </style:style>
    <style:style style:name="T284" style:family="text">
      <style:text-properties fo:color="#647789" style:text-position="8% 100%" style:font-name="Arial" fo:font-size="6pt" fo:font-weight="bold" style:font-size-asian="6pt" style:font-weight-asian="bold"/>
    </style:style>
    <style:style style:name="T285" style:family="text">
      <style:text-properties fo:color="#647789" style:text-position="8% 100%" style:font-name="Arial" fo:font-size="6pt" fo:letter-spacing="-0.0063in" fo:font-weight="bold" style:font-size-asian="6pt" style:font-weight-asian="bold"/>
    </style:style>
    <style:style style:name="T286" style:family="text">
      <style:text-properties fo:color="#425970" style:text-position="8% 100%" style:font-name="Arial" fo:font-size="6pt" fo:letter-spacing="-0.0008in" fo:font-weight="bold" style:font-size-asian="6pt" style:font-weight-asian="bold"/>
    </style:style>
    <style:style style:name="T287" style:family="text">
      <style:text-properties fo:color="#425970" style:text-position="8% 100%" style:font-name="Arial" fo:font-size="6pt" fo:letter-spacing="0.0016in" fo:font-weight="bold" style:font-size-asian="6pt" style:font-weight-asian="bold"/>
    </style:style>
    <style:style style:name="T288" style:family="text">
      <style:text-properties fo:color="#425970" style:text-position="8% 100%" style:font-name="Arial" fo:font-size="6pt" fo:letter-spacing="-0.0047in" fo:font-weight="bold" style:font-size-asian="6pt" style:font-weight-asian="bold"/>
    </style:style>
    <style:style style:name="T289" style:family="text">
      <style:text-properties fo:color="#425970" style:text-position="8% 100%" style:font-name="Arial" fo:font-size="6pt" fo:letter-spacing="-0.0016in" fo:font-weight="bold" style:font-size-asian="6pt" style:font-weight-asian="bold"/>
    </style:style>
    <style:style style:name="T290" style:family="text">
      <style:text-properties fo:color="#40586f" style:font-name="Lato Black" fo:font-size="6pt" fo:letter-spacing="-0.0035in" fo:font-weight="bold" style:font-size-asian="6pt" style:font-weight-asian="bold"/>
    </style:style>
    <style:style style:name="T291" style:family="text">
      <style:text-properties fo:font-size="8.5pt" style:text-underline-style="solid" style:text-underline-width="auto" style:text-underline-color="font-color" fo:font-weight="bold" style:font-size-asian="8.5pt" style:font-weight-asian="bold"/>
    </style:style>
    <style:style style:name="T292" style:family="text">
      <style:text-properties fo:font-size="8.5pt" fo:letter-spacing="-0.0083in" style:text-underline-style="solid" style:text-underline-width="auto" style:text-underline-color="font-color" fo:font-weight="bold" style:font-size-asian="8.5pt" style:font-weight-asian="bold"/>
    </style:style>
    <style:style style:name="T293" style:family="text">
      <style:text-properties fo:font-size="8.5pt" fo:letter-spacing="-0.0075in" style:text-underline-style="solid" style:text-underline-width="auto" style:text-underline-color="font-color" fo:font-weight="bold" style:font-size-asian="8.5pt" style:font-weight-asian="bold"/>
    </style:style>
    <style:style style:name="T294" style:family="text">
      <style:text-properties fo:font-size="8.5pt" fo:letter-spacing="0.05in" style:font-size-asian="8.5pt"/>
    </style:style>
    <style:style style:name="T295" style:family="text">
      <style:text-properties fo:font-size="8.5pt" fo:letter-spacing="0.0516in" fo:font-weight="bold" style:font-size-asian="8.5pt" style:font-weight-asian="bold"/>
    </style:style>
    <style:style style:name="T296" style:family="text">
      <style:text-properties fo:font-size="8.5pt" fo:letter-spacing="0.0508in" fo:font-weight="bold" style:font-size-asian="8.5pt" style:font-weight-asian="bold"/>
    </style:style>
    <style:style style:name="T297" style:family="text">
      <style:text-properties fo:letter-spacing="-0.0016in" fo:font-weight="bold" style:font-weight-asian="bold"/>
    </style:style>
    <style:style style:name="T298" style:family="text">
      <style:text-properties fo:font-size="8.5pt" fo:letter-spacing="-0.0035in" style:font-size-asian="8.5pt"/>
    </style:style>
    <style:style style:name="T299" style:family="text">
      <style:text-properties fo:font-size="8.5pt" fo:font-style="italic" fo:font-weight="bold" style:font-size-asian="8.5pt" style:font-style-asian="italic" style:font-weight-asian="bold"/>
    </style:style>
    <style:style style:name="T300" style:family="text">
      <style:text-properties fo:font-size="8.5pt" fo:letter-spacing="-0.0035in" fo:font-style="italic" fo:font-weight="bold" style:font-size-asian="8.5pt" style:font-style-asian="italic" style:font-weight-asian="bold"/>
    </style:style>
    <style:style style:name="T301" style:family="text">
      <style:text-properties fo:font-size="8.5pt" fo:letter-spacing="0.028in" style:font-size-asian="8.5pt"/>
    </style:style>
    <style:style style:name="T302" style:family="text">
      <style:text-properties style:font-name="Verdana" fo:font-size="6pt" fo:letter-spacing="-0.0016in" fo:font-weight="bold" style:font-size-asian="6pt" style:font-weight-asian="bold" style:text-scale="105%"/>
    </style:style>
    <style:style style:name="T303" style:family="text">
      <style:text-properties style:font-name="Verdana" fo:font-size="6pt" fo:font-weight="bold" style:font-size-asian="6pt" style:font-weight-asian="bold" style:text-scale="105%"/>
    </style:style>
    <style:style style:name="T304" style:family="text">
      <style:text-properties style:font-name="Verdana" fo:font-size="6pt" fo:letter-spacing="-0.0035in" fo:font-weight="bold" style:font-size-asian="6pt" style:font-weight-asian="bold" style:text-scale="105%"/>
    </style:style>
    <style:style style:name="T305" style:family="text">
      <style:text-properties style:font-name="Verdana" fo:font-size="6pt" fo:letter-spacing="0.0016in" fo:font-weight="bold" style:font-size-asian="6pt" style:font-weight-asian="bold" style:text-scale="105%"/>
    </style:style>
    <style:style style:name="T306" style:family="text">
      <style:text-properties style:font-name="Verdana" fo:font-size="6pt" fo:letter-spacing="0.002in" fo:font-weight="bold" style:font-size-asian="6pt" style:font-weight-asian="bold" style:text-scale="105%"/>
    </style:style>
    <style:style style:name="T307" style:family="text">
      <style:text-properties style:font-name="Verdana" fo:font-size="6pt" fo:letter-spacing="-0.0016in" style:font-size-asian="6pt" style:text-scale="105%"/>
    </style:style>
    <style:style style:name="T308" style:family="text">
      <style:text-properties fo:font-size="8.5pt" fo:letter-spacing="0.0138in" fo:font-weight="bold" style:font-size-asian="8.5pt" style:font-weight-asian="bold"/>
    </style:style>
    <style:style style:name="T309" style:family="text">
      <style:text-properties fo:font-size="8.5pt" fo:letter-spacing="0.0138in" style:font-size-asian="8.5pt"/>
    </style:style>
    <style:style style:name="T310" style:family="text">
      <style:text-properties fo:font-size="8.5pt" fo:letter-spacing="0.0146in" style:font-size-asian="8.5pt"/>
    </style:style>
    <style:style style:name="T311" style:family="text">
      <style:text-properties fo:letter-spacing="-0.0075in"/>
    </style:style>
    <style:style style:name="T312" style:family="text">
      <style:text-properties fo:font-size="8.5pt" fo:letter-spacing="-0.0102in" fo:font-weight="bold" style:font-size-asian="8.5pt" style:font-weight-asian="bold"/>
    </style:style>
    <style:style style:name="T313" style:family="text">
      <style:text-properties fo:font-size="8.5pt" fo:letter-spacing="-0.0098in" fo:font-weight="bold" style:font-size-asian="8.5pt" style:font-weight-asian="bold"/>
    </style:style>
    <style:style style:name="T314" style:family="text">
      <style:text-properties fo:font-size="8.5pt" fo:letter-spacing="-0.0028in" style:text-underline-style="solid" style:text-underline-width="auto" style:text-underline-color="font-color" fo:font-weight="bold" style:font-size-asian="8.5pt" style:font-weight-asian="bold"/>
    </style:style>
    <style:style style:name="T315" style:family="text">
      <style:text-properties fo:font-size="8.5pt" fo:letter-spacing="-0.002in" style:text-underline-style="solid" style:text-underline-width="auto" style:text-underline-color="font-color" fo:font-weight="bold" style:font-size-asian="8.5pt" style:font-weight-asian="bold"/>
    </style:style>
    <style:style style:name="T316" style:family="text">
      <style:text-properties style:font-name="Verdana" fo:font-size="8.5pt" fo:letter-spacing="-0.0016in" fo:font-weight="bold" style:font-size-asian="8.5pt" style:font-weight-asian="bold"/>
    </style:style>
    <style:style style:name="T317" style:family="text">
      <style:text-properties style:font-name="Verdana" fo:font-size="8.5pt" fo:font-weight="bold" style:font-size-asian="8.5pt" style:font-weight-asian="bold"/>
    </style:style>
    <style:style style:name="T318" style:family="text">
      <style:text-properties style:font-name="Verdana" fo:font-size="8.5pt" fo:letter-spacing="-0.0035in" fo:font-weight="bold" style:font-size-asian="8.5pt" style:font-weight-asian="bold"/>
    </style:style>
    <style:style style:name="T319" style:family="text">
      <style:text-properties style:font-name="Verdana" fo:font-size="8.5pt" fo:letter-spacing="-0.0028in" fo:font-weight="bold" style:font-size-asian="8.5pt" style:font-weight-asian="bold"/>
    </style:style>
    <style:style style:name="T320" style:family="text">
      <style:text-properties style:font-name="Verdana" fo:font-size="8.5pt" fo:letter-spacing="-0.0016in" style:font-size-asian="8.5pt"/>
    </style:style>
    <style:style style:name="T321" style:family="text">
      <style:text-properties fo:font-size="8.5pt" fo:letter-spacing="0.0382in" style:font-size-asian="8.5pt" style:text-scale="150%"/>
    </style:style>
    <style:style style:name="T322" style:family="text">
      <style:text-properties fo:font-size="8.5pt" fo:letter-spacing="0.0398in" fo:font-weight="bold" style:font-size-asian="8.5pt" style:font-weight-asian="bold" style:text-scale="150%"/>
    </style:style>
    <style:style style:name="T323" style:family="text">
      <style:text-properties fo:font-style="italic" fo:font-weight="bold" style:font-style-asian="italic" style:font-weight-asian="bold"/>
    </style:style>
    <style:style style:name="T324" style:family="text">
      <style:text-properties fo:font-size="8.5pt" fo:letter-spacing="0.0193in" fo:font-weight="bold" style:font-size-asian="8.5pt" style:font-weight-asian="bold"/>
    </style:style>
    <style:style style:name="T325" style:family="text">
      <style:text-properties fo:font-size="8.5pt" fo:letter-spacing="0.0228in" fo:font-weight="bold" style:font-size-asian="8.5pt" style:font-weight-asian="bold"/>
    </style:style>
    <style:style style:name="T326" style:family="text">
      <style:text-properties fo:font-size="8.5pt" fo:letter-spacing="0.0193in" style:font-size-asian="8.5pt"/>
    </style:style>
    <style:style style:name="T327" style:family="text">
      <style:text-properties fo:font-size="8.5pt" fo:letter-spacing="0.022in" style:font-size-asian="8.5pt"/>
    </style:style>
    <style:style style:name="T328" style:family="text">
      <style:text-properties fo:font-size="8.5pt" fo:letter-spacing="0.0201in" style:font-size-asian="8.5pt"/>
    </style:style>
    <style:style style:name="T329" style:family="text">
      <style:text-properties fo:letter-spacing="-0.002in"/>
    </style:style>
    <style:style style:name="T330" style:family="text">
      <style:text-properties fo:font-size="8.5pt" fo:letter-spacing="-0.0008in" fo:font-weight="bold" style:font-size-asian="8.5pt" style:font-weight-asian="bold"/>
    </style:style>
    <style:style style:name="T331" style:family="text">
      <style:text-properties style:font-name="Arial" fo:font-size="8.5pt" fo:letter-spacing="-0.0291in" style:text-underline-style="solid" style:text-underline-width="auto" style:text-underline-color="font-color" fo:font-weight="bold" style:font-size-asian="8.5pt" style:font-weight-asian="bold" style:text-scale="110%"/>
    </style:style>
    <style:style style:name="T332" style:family="text">
      <style:text-properties style:font-name="Arial" fo:font-size="8.5pt" style:text-underline-style="solid" style:text-underline-width="auto" style:text-underline-color="font-color" fo:font-weight="bold" style:font-size-asian="8.5pt" style:font-weight-asian="bold" style:text-scale="110%"/>
    </style:style>
    <style:style style:name="T333" style:family="text">
      <style:text-properties style:font-name="Arial" fo:font-size="8.5pt" fo:letter-spacing="0.0181in" style:text-underline-style="solid" style:text-underline-width="auto" style:text-underline-color="font-color" fo:font-weight="bold" style:font-size-asian="8.5pt" style:font-weight-asian="bold" style:text-scale="110%"/>
    </style:style>
    <style:style style:name="T334" style:family="text">
      <style:text-properties style:font-name="Arial" fo:font-size="8.5pt" fo:letter-spacing="0.0063in" style:text-underline-style="solid" style:text-underline-width="auto" style:text-underline-color="font-color" fo:font-weight="bold" style:font-size-asian="8.5pt" style:font-weight-asian="bold" style:text-scale="110%"/>
    </style:style>
    <style:style style:name="T335" style:family="text">
      <style:text-properties style:font-name="Arial" fo:font-size="8.5pt" fo:letter-spacing="0.0071in" style:text-underline-style="solid" style:text-underline-width="auto" style:text-underline-color="font-color" fo:font-weight="bold" style:font-size-asian="8.5pt" style:font-weight-asian="bold" style:text-scale="110%"/>
    </style:style>
    <style:style style:name="T336" style:family="text">
      <style:text-properties style:font-name="Arial" fo:font-size="8.5pt" fo:letter-spacing="0.0098in" style:text-underline-style="solid" style:text-underline-width="auto" style:text-underline-color="font-color" fo:font-weight="bold" style:font-size-asian="8.5pt" style:font-weight-asian="bold" style:text-scale="110%"/>
    </style:style>
    <style:style style:name="T337" style:family="text">
      <style:text-properties style:font-name="Arial" fo:font-size="8.5pt" fo:letter-spacing="0.0299in" style:text-underline-style="solid" style:text-underline-width="auto" style:text-underline-color="font-color" fo:font-weight="bold" style:font-size-asian="8.5pt" style:font-weight-asian="bold" style:text-scale="110%"/>
    </style:style>
    <style:style style:name="T338" style:family="text">
      <style:text-properties style:font-name="Arial" fo:font-size="8.5pt" fo:letter-spacing="-0.0016in" style:text-underline-style="solid" style:text-underline-width="auto" style:text-underline-color="font-color" fo:font-weight="bold" style:font-size-asian="8.5pt" style:font-weight-asian="bold" style:text-scale="110%"/>
    </style:style>
    <style:style style:name="T339" style:family="text">
      <style:text-properties fo:color="#151515" fo:font-size="5pt" fo:letter-spacing="-0.0016in" fo:font-weight="bold" style:font-size-asian="5pt" style:font-weight-asian="bold" style:text-scale="110%"/>
    </style:style>
    <style:style style:name="T340" style:family="text">
      <style:text-properties fo:font-size="5pt" fo:letter-spacing="-0.0016in" fo:font-weight="bold" style:font-size-asian="5pt" style:font-weight-asian="bold" style:text-scale="105%"/>
    </style:style>
    <style:style style:name="T341" style:family="text">
      <style:text-properties fo:font-size="5pt" fo:letter-spacing="-0.0016in" fo:font-weight="bold" style:font-size-asian="5pt" style:font-weight-asian="bold" style:text-scale="110%"/>
    </style:style>
    <style:style style:name="T342" style:family="text">
      <style:text-properties fo:font-size="5pt" fo:letter-spacing="-0.0016in" fo:font-weight="bold" style:font-size-asian="5pt" style:font-weight-asian="bold" style:text-scale="120%"/>
    </style:style>
    <style:style style:name="T343" style:family="text">
      <style:text-properties fo:color="#232323" fo:font-size="5pt" style:font-size-asian="5pt"/>
    </style:style>
    <style:style style:name="T344" style:family="text">
      <style:text-properties fo:color="#232323" fo:font-size="5pt" fo:letter-spacing="0.0008in" style:font-size-asian="5pt"/>
    </style:style>
    <style:style style:name="T345" style:family="text">
      <style:text-properties fo:color="#232323" fo:font-size="5pt" fo:letter-spacing="0.0075in" style:font-size-asian="5pt"/>
    </style:style>
    <style:style style:name="T346" style:family="text">
      <style:text-properties fo:color="#151515" fo:font-size="5pt" style:font-size-asian="5pt"/>
    </style:style>
    <style:style style:name="T347" style:family="text">
      <style:text-properties fo:color="#151515" fo:font-size="5pt" fo:letter-spacing="0.0071in" style:font-size-asian="5pt"/>
    </style:style>
    <style:style style:name="T348" style:family="text">
      <style:text-properties fo:color="#232323" fo:font-size="5pt" fo:letter-spacing="-0.0016in" style:font-size-asian="5pt"/>
    </style:style>
    <style:style style:name="T349" style:family="text">
      <style:text-properties fo:color="#232323" fo:font-size="5pt" fo:letter-spacing="0.0189in" style:font-size-asian="5pt"/>
    </style:style>
    <style:style style:name="T350" style:family="text">
      <style:text-properties fo:color="#151515" fo:font-size="5pt" fo:letter-spacing="0.028in" style:font-size-asian="5pt"/>
    </style:style>
    <style:style style:name="T351" style:family="text">
      <style:text-properties fo:color="#232323" fo:font-size="5pt" fo:letter-spacing="-0.0047in" style:font-size-asian="5pt"/>
    </style:style>
    <style:style style:name="T352" style:family="text">
      <style:text-properties fo:color="#232323" fo:font-size="5pt" fo:letter-spacing="-0.0016in" style:font-size-asian="5pt" style:text-scale="120%"/>
    </style:style>
    <style:style style:name="T353" style:family="text">
      <style:text-properties fo:color="#232323" fo:font-size="5pt" fo:letter-spacing="-0.0016in" style:font-size-asian="5pt" style:text-scale="115%"/>
    </style:style>
    <style:style style:name="T354" style:family="text">
      <style:text-properties fo:color="#232323" fo:font-size="5pt" fo:letter-spacing="0.0063in" style:font-size-asian="5pt"/>
    </style:style>
    <style:style style:name="T355" style:family="text">
      <style:text-properties fo:color="#232323" fo:font-size="5pt" fo:letter-spacing="0.0091in" style:font-size-asian="5pt"/>
    </style:style>
    <style:style style:name="T356" style:family="text">
      <style:text-properties fo:color="#232323" fo:font-size="5pt" fo:letter-spacing="0.002in" style:font-size-asian="5pt"/>
    </style:style>
    <style:style style:name="T357" style:family="text">
      <style:text-properties fo:color="#232323" fo:font-size="5pt" fo:letter-spacing="0.0071in" style:font-size-asian="5pt"/>
    </style:style>
    <style:style style:name="T358" style:family="text">
      <style:text-properties fo:color="#343434" fo:font-size="5pt" fo:letter-spacing="-0.0016in" style:font-size-asian="5pt"/>
    </style:style>
    <style:style style:name="T359" style:family="text">
      <style:text-properties fo:color="#232323" fo:font-size="5pt" fo:letter-spacing="0.0016in" style:font-size-asian="5pt"/>
    </style:style>
    <style:style style:name="T360" style:family="text">
      <style:text-properties fo:color="#232323" fo:font-size="5pt" fo:letter-spacing="-0.0083in" style:font-size-asian="5pt"/>
    </style:style>
    <style:style style:name="T361" style:family="text">
      <style:text-properties fo:color="#232323" fo:font-size="5pt" fo:letter-spacing="-0.0028in" style:font-size-asian="5pt"/>
    </style:style>
    <style:style style:name="T362" style:family="text">
      <style:text-properties fo:color="#232323" fo:font-size="5pt" fo:letter-spacing="-0.002in" style:font-size-asian="5pt"/>
    </style:style>
    <style:style style:name="T363" style:family="text">
      <style:text-properties fo:color="#343434" fo:font-size="5pt" fo:letter-spacing="-0.0016in" style:font-size-asian="5pt" style:text-scale="120%"/>
    </style:style>
    <style:style style:name="T364" style:family="text">
      <style:text-properties fo:color="#232323" fo:font-size="5pt" fo:letter-spacing="-0.0016in" style:font-size-asian="5pt" style:text-scale="105%"/>
    </style:style>
    <style:style style:name="T365" style:family="text">
      <style:text-properties fo:color="#232323" fo:font-size="5pt" fo:letter-spacing="0.0008in" style:font-size-asian="5pt" style:text-scale="105%"/>
    </style:style>
    <style:style style:name="T366" style:family="text">
      <style:text-properties fo:color="#232323" fo:font-size="5pt" fo:letter-spacing="0.028in" style:font-size-asian="5pt" style:text-scale="105%"/>
    </style:style>
    <style:style style:name="T367" style:family="text">
      <style:text-properties fo:color="#232323" fo:font-size="5pt" style:font-size-asian="5pt" style:text-scale="105%"/>
    </style:style>
    <style:style style:name="T368" style:family="text">
      <style:text-properties fo:color="#232323" fo:font-size="5pt" style:font-size-asian="5pt" style:text-scale="110%"/>
    </style:style>
    <style:style style:name="T369" style:family="text">
      <style:text-properties fo:color="#232323" fo:font-size="5pt" fo:letter-spacing="0.0055in" style:font-size-asian="5pt" style:text-scale="110%"/>
    </style:style>
    <style:style style:name="T370" style:family="text">
      <style:text-properties fo:color="#232323" fo:font-size="5pt" fo:letter-spacing="-0.0028in" style:font-size-asian="5pt" style:text-scale="110%"/>
    </style:style>
    <style:style style:name="T371" style:family="text">
      <style:text-properties fo:color="#232323" fo:font-size="5pt" fo:letter-spacing="0.011in" style:font-size-asian="5pt"/>
    </style:style>
    <style:style style:name="T372" style:family="text">
      <style:text-properties fo:color="#232323" fo:font-size="5pt" fo:letter-spacing="0.0098in" style:font-size-asian="5pt"/>
    </style:style>
    <style:style style:name="T373" style:family="text">
      <style:text-properties fo:color="#232323" fo:font-size="5pt" fo:letter-spacing="0.028in" style:font-size-asian="5pt"/>
    </style:style>
    <style:style style:name="T374" style:family="text">
      <style:text-properties fo:color="#151515" fo:font-size="5pt" fo:letter-spacing="-0.0047in" style:font-size-asian="5pt"/>
    </style:style>
    <style:style style:name="T375" style:family="text">
      <style:text-properties fo:color="#232323" fo:font-size="5pt" fo:letter-spacing="-0.0035in" style:font-size-asian="5pt"/>
    </style:style>
    <style:style style:name="T376" style:family="text">
      <style:text-properties fo:color="#232323" fo:font-size="5pt" fo:letter-spacing="-0.0071in" style:font-size-asian="5pt"/>
    </style:style>
    <style:style style:name="T377" style:family="text">
      <style:text-properties fo:color="#232323" fo:font-size="5pt" fo:letter-spacing="0.0126in" style:font-size-asian="5pt"/>
    </style:style>
    <style:style style:name="T378" style:family="text">
      <style:text-properties fo:color="#232323" fo:font-size="5pt" fo:letter-spacing="0.0063in" style:font-size-asian="5pt" style:text-scale="110%"/>
    </style:style>
    <style:style style:name="T379" style:family="text">
      <style:text-properties fo:color="#151515" fo:font-size="5pt" style:font-size-asian="5pt" style:text-scale="110%"/>
    </style:style>
    <style:style style:name="T380" style:family="text">
      <style:text-properties fo:color="#151515" fo:font-size="5pt" fo:letter-spacing="0.0091in" style:font-size-asian="5pt" style:text-scale="110%"/>
    </style:style>
    <style:style style:name="T381" style:family="text">
      <style:text-properties fo:color="#232323" fo:font-size="5pt" fo:letter-spacing="-0.0016in" style:font-size-asian="5pt" style:text-scale="110%"/>
    </style:style>
    <style:style style:name="T382" style:family="text">
      <style:text-properties fo:color="#151515" fo:font-size="5pt" fo:letter-spacing="-0.0035in" style:font-size-asian="5pt"/>
    </style:style>
    <style:style style:name="T383" style:family="text">
      <style:text-properties fo:color="#151515" fo:font-size="5pt" fo:letter-spacing="0.0126in" style:font-size-asian="5pt"/>
    </style:style>
    <style:style style:name="T384" style:family="text">
      <style:text-properties fo:color="#232323" fo:font-size="5pt" fo:letter-spacing="0.0055in" style:font-size-asian="5pt"/>
    </style:style>
    <style:style style:name="T385" style:family="text">
      <style:text-properties fo:color="#151515" fo:font-size="5pt" fo:letter-spacing="-0.002in" style:font-size-asian="5pt"/>
    </style:style>
    <style:style style:name="T386" style:family="text">
      <style:text-properties fo:color="#232323" fo:font-size="5pt" style:font-size-asian="5pt" style:text-scale="115%"/>
    </style:style>
    <style:style style:name="T387" style:family="text">
      <style:text-properties fo:color="#151515" fo:font-size="5pt" fo:letter-spacing="-0.0035in" style:font-size-asian="5pt" style:text-scale="115%"/>
    </style:style>
    <style:style style:name="T388" style:family="text">
      <style:text-properties fo:color="#151515" fo:font-size="5pt" fo:letter-spacing="0.0055in" style:font-size-asian="5pt"/>
    </style:style>
    <style:style style:name="T389" style:family="text">
      <style:text-properties fo:color="#232323" fo:font-size="5pt" fo:letter-spacing="0.0028in" style:font-size-asian="5pt"/>
    </style:style>
    <style:style style:name="T390" style:family="text">
      <style:text-properties fo:color="#232323" fo:font-size="5pt" fo:letter-spacing="-0.0008in" style:font-size-asian="5pt"/>
    </style:style>
    <style:style style:name="T391" style:family="text">
      <style:text-properties fo:color="#232323" fo:font-size="5pt" fo:letter-spacing="0.0043in" style:font-size-asian="5pt" style:text-scale="110%"/>
    </style:style>
    <style:style style:name="T392" style:family="text">
      <style:text-properties fo:color="#151515" fo:font-size="5pt" fo:letter-spacing="-0.0028in" style:font-size-asian="5pt" style:text-scale="110%"/>
    </style:style>
    <style:style style:name="T393" style:family="text">
      <style:text-properties fo:color="#232323" fo:font-size="5pt" fo:letter-spacing="-0.0043in" style:font-size-asian="5pt"/>
    </style:style>
    <style:style style:name="T394" style:family="text">
      <style:text-properties fo:color="#151515" fo:font-size="5pt" fo:letter-spacing="0.0008in" style:font-size-asian="5pt"/>
    </style:style>
    <style:style style:name="T395" style:family="text">
      <style:text-properties fo:color="#232323" fo:font-size="5pt" fo:letter-spacing="0.0071in" style:font-size-asian="5pt" style:text-scale="110%"/>
    </style:style>
    <style:style style:name="T396" style:family="text">
      <style:text-properties fo:color="#232323" fo:font-size="5pt" fo:letter-spacing="0.0256in" style:font-size-asian="5pt"/>
    </style:style>
    <style:style style:name="T397" style:family="text">
      <style:text-properties fo:color="#232323" fo:font-size="5pt" fo:letter-spacing="0.0161in" style:font-size-asian="5pt"/>
    </style:style>
    <style:style style:name="T398" style:family="text">
      <style:text-properties fo:color="#232323" fo:font-size="5pt" fo:letter-spacing="0.0134in" style:font-size-asian="5pt"/>
    </style:style>
    <style:style style:name="T399" style:family="text">
      <style:text-properties fo:color="#151515" fo:font-size="5pt" fo:letter-spacing="0.0083in" style:font-size-asian="5pt"/>
    </style:style>
    <style:style style:name="T400" style:family="text">
      <style:text-properties fo:color="#151515" fo:font-size="5pt" fo:letter-spacing="0.0118in" style:font-size-asian="5pt"/>
    </style:style>
    <style:style style:name="T401" style:family="text">
      <style:text-properties fo:color="#151515" fo:font-size="5pt" fo:letter-spacing="0.0063in" style:font-size-asian="5pt"/>
    </style:style>
    <style:style style:name="T402" style:family="text">
      <style:text-properties fo:color="#151515" fo:font-size="5pt" fo:letter-spacing="0.0209in" style:font-size-asian="5pt"/>
    </style:style>
    <style:style style:name="T403" style:family="text">
      <style:text-properties fo:color="#151515" fo:font-size="5pt" fo:letter-spacing="0.0189in" style:font-size-asian="5pt"/>
    </style:style>
    <style:style style:name="T404" style:family="text">
      <style:text-properties fo:color="#151515" fo:font-size="5pt" fo:letter-spacing="0.0071in" style:font-size-asian="5pt" style:text-scale="110%"/>
    </style:style>
    <style:style style:name="T405" style:family="text">
      <style:text-properties fo:color="#232323" fo:font-size="5pt" fo:letter-spacing="0.0083in" style:font-size-asian="5pt" style:text-scale="105%"/>
    </style:style>
    <style:style style:name="T406" style:family="text">
      <style:text-properties fo:color="#232323" fo:font-size="5pt" fo:letter-spacing="0.0047in" style:font-size-asian="5pt" style:text-scale="105%"/>
    </style:style>
    <style:style style:name="T407" style:family="text">
      <style:text-properties fo:color="#151515" fo:font-size="5pt" fo:letter-spacing="-0.0016in" style:font-size-asian="5pt" style:text-scale="105%"/>
    </style:style>
    <style:style style:name="T408" style:family="text">
      <style:text-properties fo:color="#151515" fo:font-size="5pt" fo:letter-spacing="-0.0043in" style:font-size-asian="5pt"/>
    </style:style>
    <style:style style:name="T409" style:family="text">
      <style:text-properties fo:color="#151515" fo:font-size="5pt" fo:letter-spacing="-0.0035in" style:font-size-asian="5pt" style:text-scale="105%"/>
    </style:style>
    <style:style style:name="T410" style:family="text">
      <style:text-properties fo:color="#151515" fo:font-size="5pt" fo:letter-spacing="-0.0008in" style:font-size-asian="5pt" style:text-scale="105%"/>
    </style:style>
    <style:style style:name="T411" style:family="text">
      <style:text-properties fo:color="#151515" fo:font-size="5pt" fo:letter-spacing="0.011in" style:font-size-asian="5pt"/>
    </style:style>
    <style:style style:name="T412" style:family="text">
      <style:text-properties fo:color="#232323" fo:font-size="5pt" fo:letter-spacing="0.0047in" style:font-size-asian="5pt"/>
    </style:style>
    <style:style style:name="T413" style:family="text">
      <style:text-properties fo:color="#232323" fo:font-size="5pt" fo:letter-spacing="-0.0016in" style:font-size-asian="5pt" style:font-size-complex="5pt" style:text-scale="105%"/>
    </style:style>
    <style:style style:name="T414" style:family="text">
      <style:text-properties fo:color="#232323" fo:font-size="5pt" fo:letter-spacing="-0.0035in" style:font-size-asian="5pt" style:font-size-complex="5pt" style:text-scale="105%"/>
    </style:style>
    <style:style style:name="T415" style:family="text">
      <style:text-properties fo:color="#232323" fo:font-size="5pt" fo:letter-spacing="0.028in" style:font-size-asian="5pt" style:font-size-complex="5pt" style:text-scale="105%"/>
    </style:style>
    <style:style style:name="T416" style:family="text">
      <style:text-properties fo:color="#151515" fo:font-size="5pt" style:font-size-asian="5pt" style:font-size-complex="5pt"/>
    </style:style>
    <style:style style:name="T417" style:family="text">
      <style:text-properties fo:color="#151515" fo:font-size="5pt" fo:letter-spacing="0.0075in" style:font-size-asian="5pt" style:font-size-complex="5pt"/>
    </style:style>
    <style:style style:name="T418" style:family="text">
      <style:text-properties fo:color="#151515" fo:font-size="5pt" fo:letter-spacing="-0.0016in" style:font-size-asian="5pt" style:font-size-complex="5pt"/>
    </style:style>
    <style:style style:name="T419" style:family="text">
      <style:text-properties fo:color="#232323" fo:font-size="5pt" fo:letter-spacing="0.0146in" style:font-size-asian="5pt"/>
    </style:style>
    <style:style style:name="T420" style:family="text">
      <style:text-properties fo:color="#232323" fo:font-size="5pt" fo:letter-spacing="0.0035in" style:font-size-asian="5pt" style:text-scale="105%"/>
    </style:style>
    <style:style style:name="T421" style:family="text">
      <style:text-properties fo:color="#151515" fo:font-size="5pt" style:font-size-asian="5pt" style:text-scale="105%"/>
    </style:style>
    <style:style style:name="T422" style:family="text">
      <style:text-properties fo:color="#151515" fo:font-size="5pt" fo:letter-spacing="-0.0016in" style:font-size-asian="5pt"/>
    </style:style>
    <style:style style:name="T423" style:family="text">
      <style:text-properties fo:color="#151515" fo:font-size="5pt" fo:letter-spacing="0.0028in" style:font-size-asian="5pt"/>
    </style:style>
    <style:style style:name="T424" style:family="text">
      <style:text-properties fo:color="#151515" fo:font-size="5pt" fo:letter-spacing="0.0016in" style:font-size-asian="5pt"/>
    </style:style>
    <style:style style:name="T425" style:family="text">
      <style:text-properties fo:color="#151515" fo:font-size="5pt" fo:letter-spacing="-0.0008in" style:font-size-asian="5pt"/>
    </style:style>
    <style:style style:name="T426" style:family="text">
      <style:text-properties fo:color="#151515" fo:font-size="5pt" fo:letter-spacing="-0.0071in" style:font-size-asian="5pt"/>
    </style:style>
    <style:style style:name="T427" style:family="text">
      <style:text-properties fo:color="#151515" fo:font-size="5pt" fo:letter-spacing="0.0102in" style:font-size-asian="5pt"/>
    </style:style>
    <style:style style:name="T428" style:family="text">
      <style:text-properties fo:color="#151515" fo:font-size="5pt" fo:letter-spacing="0.0043in" style:font-size-asian="5pt"/>
    </style:style>
    <style:style style:name="T429" style:family="text">
      <style:text-properties fo:color="#151515" fo:font-size="5pt" fo:letter-spacing="-0.0028in" style:font-size-asian="5pt"/>
    </style:style>
    <style:style style:name="T430" style:family="text">
      <style:text-properties fo:color="#151515" fo:font-size="5pt" fo:letter-spacing="0.002in" style:font-size-asian="5pt"/>
    </style:style>
    <style:style style:name="T431" style:family="text">
      <style:text-properties fo:color="#151515" fo:font-size="5pt" fo:letter-spacing="-0.0016in" style:font-size-asian="5pt" style:font-size-complex="5pt" style:text-scale="105%"/>
    </style:style>
    <style:style style:name="T432" style:family="text">
      <style:text-properties fo:color="#151515" fo:font-size="5pt" fo:letter-spacing="-0.0035in" style:font-size-asian="5pt" style:font-size-complex="5pt" style:text-scale="105%"/>
    </style:style>
    <style:style style:name="T433" style:family="text">
      <style:text-properties fo:color="#343434" fo:font-size="5pt" fo:letter-spacing="-0.0016in" style:font-size-asian="5pt" style:font-size-complex="5pt" style:text-scale="105%"/>
    </style:style>
    <style:style style:name="T434" style:family="text">
      <style:text-properties fo:color="#343434" fo:font-size="5pt" fo:letter-spacing="0.028in" style:font-size-asian="5pt" style:font-size-complex="5pt" style:text-scale="105%"/>
    </style:style>
    <style:style style:name="T435" style:family="text">
      <style:text-properties fo:color="#232323" fo:font-size="5pt" fo:letter-spacing="-0.0028in" style:font-size-asian="5pt" style:text-scale="105%"/>
    </style:style>
    <style:style style:name="T436" style:family="text">
      <style:text-properties fo:color="#151515" fo:font-size="5pt" fo:letter-spacing="-0.002in" style:font-size-asian="5pt" style:text-scale="105%"/>
    </style:style>
    <style:style style:name="T437" style:family="text">
      <style:text-properties fo:color="#232323" fo:font-size="5pt" fo:letter-spacing="0.0035in" style:font-size-asian="5pt"/>
    </style:style>
    <style:style style:name="T438" style:family="text">
      <style:text-properties fo:color="#151515" fo:font-size="5pt" style:font-size-asian="5pt" style:text-scale="115%"/>
    </style:style>
    <style:style style:name="T439" style:family="text">
      <style:text-properties fo:color="#151515" fo:font-size="5pt" fo:letter-spacing="-0.0016in" style:font-size-asian="5pt" style:text-scale="115%"/>
    </style:style>
    <style:style style:name="T440" style:family="text">
      <style:text-properties fo:color="#232323" fo:font-size="5pt" fo:letter-spacing="0.0016in" style:font-size-asian="5pt" style:text-scale="115%"/>
    </style:style>
    <style:style style:name="T441" style:family="text">
      <style:text-properties fo:color="#151515" fo:font-size="5pt" fo:letter-spacing="-0.0028in" style:font-size-asian="5pt" style:text-scale="115%"/>
    </style:style>
    <style:style style:name="T442" style:family="text">
      <style:text-properties fo:color="#232323" fo:font-size="5pt" fo:letter-spacing="-0.0008in" style:font-size-asian="5pt" style:text-scale="105%"/>
    </style:style>
    <style:style style:name="T443" style:family="text">
      <style:text-properties fo:color="#232323" fo:font-size="5pt" fo:letter-spacing="0.0118in" style:font-size-asian="5pt"/>
    </style:style>
    <style:style style:name="T444" style:family="text">
      <style:text-properties fo:color="#151515" fo:font-size="5pt" fo:letter-spacing="0.0043in" style:font-size-asian="5pt" style:text-scale="110%"/>
    </style:style>
    <style:style style:name="T445" style:family="text">
      <style:text-properties fo:font-size="8pt" style:text-underline-style="solid" style:text-underline-width="auto" style:text-underline-color="font-color" fo:font-weight="bold" style:font-size-asian="8pt" style:font-weight-asian="bold" style:text-scale="105%"/>
    </style:style>
    <style:style style:name="T446" style:family="text">
      <style:text-properties fo:font-size="8pt" fo:letter-spacing="-0.0075in" style:text-underline-style="solid" style:text-underline-width="auto" style:text-underline-color="font-color" fo:font-weight="bold" style:font-size-asian="8pt" style:font-weight-asian="bold" style:text-scale="105%"/>
    </style:style>
    <style:style style:name="T447" style:family="text">
      <style:text-properties fo:font-size="8pt" fo:letter-spacing="-0.0016in" style:text-underline-style="solid" style:text-underline-width="auto" style:text-underline-color="font-color" fo:font-weight="bold" style:font-size-asian="8pt" style:font-weight-asian="bold" style:text-scale="105%"/>
    </style:style>
    <style:style style:name="T448" style:family="text">
      <style:text-properties fo:font-size="8pt" fo:font-weight="bold" style:font-size-asian="8pt" style:font-weight-asian="bold" style:text-scale="105%"/>
    </style:style>
    <style:style style:name="T449" style:family="text">
      <style:text-properties fo:font-size="8pt" style:font-size-asian="8pt" style:text-scale="105%"/>
    </style:style>
    <style:style style:name="T450" style:family="text">
      <style:text-properties fo:font-size="8pt" fo:letter-spacing="0.0409in" style:font-size-asian="8pt" style:text-scale="150%"/>
    </style:style>
    <style:style style:name="T451" style:family="text">
      <style:text-properties fo:font-size="8pt" fo:letter-spacing="0.0425in" fo:font-weight="bold" style:font-size-asian="8pt" style:font-weight-asian="bold" style:text-scale="150%"/>
    </style:style>
    <style:style style:name="T452" style:family="text">
      <style:text-properties fo:font-size="8pt" fo:letter-spacing="-0.0035in" fo:font-weight="bold" style:font-size-asian="8pt" style:font-weight-asian="bold" style:text-scale="105%"/>
    </style:style>
    <style:style style:name="T453" style:family="text">
      <style:text-properties fo:font-size="8pt" fo:letter-spacing="-0.002in" style:font-size-asian="8pt" style:text-scale="105%"/>
    </style:style>
    <style:style style:name="T454" style:family="text">
      <style:text-properties fo:font-size="8pt" fo:letter-spacing="-0.0008in" style:font-size-asian="8pt" style:text-scale="105%"/>
    </style:style>
    <style:style style:name="T455" style:family="text">
      <style:text-properties fo:font-size="8pt" fo:letter-spacing="-0.0016in" fo:font-weight="bold" style:font-size-asian="8pt" style:font-weight-asian="bold" style:text-scale="105%"/>
    </style:style>
    <style:style style:name="T456" style:family="text">
      <style:text-properties fo:font-size="8pt" fo:letter-spacing="0.028in" style:font-size-asian="8pt" style:text-scale="105%"/>
    </style:style>
    <style:style style:name="T457" style:family="text">
      <style:text-properties fo:font-size="8pt" fo:letter-spacing="0.028in" fo:font-weight="bold" style:font-size-asian="8pt" style:font-weight-asian="bold" style:text-scale="105%"/>
    </style:style>
    <style:style style:name="T458" style:family="text">
      <style:text-properties fo:font-size="8pt" fo:letter-spacing="-0.0063in" style:font-size-asian="8pt" style:text-scale="105%"/>
    </style:style>
    <style:style style:name="T459" style:family="text">
      <style:text-properties fo:font-size="8pt" fo:letter-spacing="-0.0055in" style:font-size-asian="8pt" style:text-scale="105%"/>
    </style:style>
    <style:style style:name="T460" style:family="text">
      <style:text-properties fo:font-size="8pt" fo:letter-spacing="-0.0016in" style:font-size-asian="8pt" style:text-scale="105%"/>
    </style:style>
    <style:style style:name="T461" style:family="text">
      <style:text-properties style:font-name="Verdana" fo:font-size="4.5pt" fo:letter-spacing="-0.0035in" fo:font-weight="bold" style:font-size-asian="4.5pt" style:font-weight-asian="bold" style:text-scale="110%"/>
    </style:style>
    <style:style style:name="T462" style:family="text">
      <style:text-properties style:font-name="Verdana" fo:font-size="4.5pt" fo:letter-spacing="-0.0016in" fo:font-weight="bold" style:font-size-asian="4.5pt" style:font-weight-asian="bold" style:text-scale="110%"/>
    </style:style>
    <style:style style:name="T463" style:family="text">
      <style:text-properties style:font-name="Verdana" fo:font-size="4.5pt" fo:letter-spacing="-0.0016in" fo:font-weight="bold" style:font-size-asian="4.5pt" style:font-weight-asian="bold" style:text-scale="105%"/>
    </style:style>
    <style:style style:name="T464" style:family="text">
      <style:text-properties style:font-name="Verdana" fo:font-size="4.5pt" fo:letter-spacing="-0.0028in" fo:font-weight="bold" style:font-size-asian="4.5pt" style:font-weight-asian="bold" style:text-scale="105%"/>
    </style:style>
    <style:style style:name="T465" style:family="text">
      <style:text-properties style:font-name="Verdana" fo:font-size="4.5pt" fo:letter-spacing="-0.0043in" fo:font-weight="bold" style:font-size-asian="4.5pt" style:font-weight-asian="bold" style:text-scale="110%"/>
    </style:style>
    <style:style style:name="T466" style:family="text">
      <style:text-properties style:font-name="Verdana" fo:font-size="4.5pt" fo:letter-spacing="0.028in" fo:font-weight="bold" style:font-size-asian="4.5pt" style:font-weight-asian="bold" style:text-scale="110%"/>
    </style:style>
    <style:style style:name="T467" style:family="text">
      <style:text-properties style:font-name="Verdana" fo:font-size="4.5pt" fo:letter-spacing="-0.0047in" fo:font-weight="bold" style:font-size-asian="4.5pt" style:font-weight-asian="bold" style:text-scale="110%"/>
    </style:style>
    <style:style style:name="T468" style:family="text">
      <style:text-properties style:font-name="Verdana" fo:font-size="4.5pt" fo:letter-spacing="-0.002in" fo:font-weight="bold" style:font-size-asian="4.5pt" style:font-weight-asian="bold" style:text-scale="110%"/>
    </style:style>
    <style:style style:name="T469" style:family="text">
      <style:text-properties style:font-name="Verdana" fo:font-size="4.5pt" fo:letter-spacing="-0.0071in" fo:font-weight="bold" style:font-size-asian="4.5pt" style:font-weight-asian="bold" style:text-scale="110%"/>
    </style:style>
    <style:style style:name="T470" style:family="text">
      <style:text-properties style:font-name="Verdana" fo:font-size="4.5pt" fo:letter-spacing="0.002in" fo:font-weight="bold" style:font-size-asian="4.5pt" style:font-weight-asian="bold"/>
    </style:style>
    <style:style style:name="T471" style:family="text">
      <style:text-properties style:font-name="Verdana" fo:font-size="4.5pt" fo:letter-spacing="-0.0035in" fo:font-weight="bold" style:font-size-asian="4.5pt" style:font-weight-asian="bold"/>
    </style:style>
    <style:style style:name="T472" style:family="text">
      <style:text-properties style:font-name="Verdana" fo:font-size="4.5pt" fo:letter-spacing="-0.0047in" style:font-size-asian="4.5pt" style:text-scale="105%"/>
    </style:style>
    <style:style style:name="T473" style:family="text">
      <style:text-properties style:font-name="Verdana" fo:font-size="4.5pt" fo:letter-spacing="-0.0035in" style:font-size-asian="4.5pt" style:text-scale="110%"/>
    </style:style>
    <style:style style:name="T474" style:family="text">
      <style:text-properties style:font-name="Verdana" fo:font-size="4.5pt" fo:letter-spacing="-0.0016in" style:font-size-asian="4.5pt" style:text-scale="110%"/>
    </style:style>
    <style:style style:name="T475" style:family="text">
      <style:text-properties style:font-name="Verdana" fo:font-size="4.5pt" fo:letter-spacing="0.028in" style:font-size-asian="4.5pt" style:text-scale="110%"/>
    </style:style>
    <style:style style:name="T476" style:family="text">
      <style:text-properties style:font-name="Verdana" fo:font-size="4.5pt" fo:letter-spacing="-0.0028in" style:font-size-asian="4.5pt" style:text-scale="110%"/>
    </style:style>
    <style:style style:name="T477" style:family="text">
      <style:text-properties style:font-name="Verdana" fo:font-size="4.5pt" fo:letter-spacing="-0.0071in" style:font-size-asian="4.5pt" style:text-scale="110%"/>
    </style:style>
    <style:style style:name="T478" style:family="text">
      <style:text-properties style:font-name="Verdana" fo:font-size="4.5pt" fo:letter-spacing="-0.0028in" fo:font-weight="bold" style:font-size-asian="4.5pt" style:font-weight-asian="bold" style:text-scale="110%"/>
    </style:style>
    <style:style style:name="T479" style:family="text">
      <style:text-properties style:font-name="Verdana" fo:font-size="4pt" fo:letter-spacing="-0.0028in" fo:font-weight="bold" style:font-size-asian="4pt" style:font-weight-asian="bold" style:text-scale="105%"/>
    </style:style>
    <style:style style:name="T480" style:family="text">
      <style:text-properties style:font-name="Verdana" fo:font-size="4pt" fo:letter-spacing="-0.0016in" fo:font-weight="bold" style:font-size-asian="4pt" style:font-weight-asian="bold" style:text-scale="105%"/>
    </style:style>
    <style:style style:name="T481" style:family="text">
      <style:text-properties style:font-name="Verdana" fo:font-size="4pt" fo:letter-spacing="-0.0043in" fo:font-weight="bold" style:font-size-asian="4pt" style:font-weight-asian="bold" style:text-scale="105%"/>
    </style:style>
    <style:style style:name="T482" style:family="text">
      <style:text-properties style:font-name="Verdana" fo:font-size="4pt" fo:letter-spacing="0.028in" fo:font-weight="bold" style:font-size-asian="4pt" style:font-weight-asian="bold" style:text-scale="105%"/>
    </style:style>
    <style:style style:name="T483" style:family="text">
      <style:text-properties style:font-name="Verdana" fo:font-size="4pt" fo:letter-spacing="-0.0047in" fo:font-weight="bold" style:font-size-asian="4pt" style:font-weight-asian="bold" style:text-scale="105%"/>
    </style:style>
    <style:style style:name="T484" style:family="text">
      <style:text-properties style:font-name="Verdana" fo:font-size="4pt" fo:letter-spacing="-0.0016in" fo:font-weight="bold" style:font-size-asian="4pt" style:font-weight-asian="bold"/>
    </style:style>
    <style:style style:name="T485" style:family="text">
      <style:text-properties style:font-name="Verdana" fo:font-size="4pt" fo:letter-spacing="-0.0008in" fo:font-weight="bold" style:font-size-asian="4pt" style:font-weight-asian="bold"/>
    </style:style>
    <style:style style:name="T486" style:family="text">
      <style:text-properties style:font-name="Verdana" fo:font-size="4pt" fo:letter-spacing="-0.0035in" fo:font-weight="bold" style:font-size-asian="4pt" style:font-weight-asian="bold"/>
    </style:style>
    <style:style style:name="T487" style:family="text">
      <style:text-properties style:font-name="Verdana" fo:font-size="4.5pt" fo:letter-spacing="-0.0055in" style:font-size-asian="4.5pt" style:text-scale="110%"/>
    </style:style>
    <style:style style:name="T488" style:family="text">
      <style:text-properties style:font-name="Verdana" fo:font-size="4pt" fo:letter-spacing="-0.0071in" style:font-size-asian="4pt" style:text-scale="105%"/>
    </style:style>
    <style:style style:name="T489" style:family="text">
      <style:text-properties style:font-name="Verdana" fo:font-size="4pt" fo:letter-spacing="-0.0071in" fo:font-weight="bold" style:font-size-asian="4pt" style:font-weight-asian="bold" style:text-scale="105%"/>
    </style:style>
    <style:style style:name="T490" style:family="text">
      <style:text-properties style:font-name="Verdana" fo:font-size="4pt" fo:letter-spacing="-0.0016in" style:font-size-asian="4pt" style:text-scale="105%"/>
    </style:style>
    <style:style style:name="T491" style:family="text">
      <style:text-properties fo:font-size="8pt" fo:letter-spacing="-0.0071in" style:font-size-asian="8pt" style:text-scale="105%"/>
    </style:style>
    <style:style style:name="T492" style:family="text">
      <style:text-properties fo:font-size="8pt" fo:letter-spacing="-0.0055in" fo:font-weight="bold" style:font-size-asian="8pt" style:font-weight-asian="bold" style:text-scale="105%"/>
    </style:style>
    <style:style style:name="T493" style:family="text">
      <style:text-properties fo:font-size="8pt" fo:letter-spacing="-0.0047in" fo:font-weight="bold" style:font-size-asian="8pt" style:font-weight-asian="bold" style:text-scale="105%"/>
    </style:style>
    <style:style style:name="T494" style:family="text">
      <style:text-properties fo:font-size="8pt" fo:letter-spacing="-0.0075in" fo:font-weight="bold" style:font-size-asian="8pt" style:font-weight-asian="bold" style:text-scale="105%"/>
    </style:style>
    <style:style style:name="T495" style:family="text">
      <style:text-properties fo:font-size="8pt" fo:letter-spacing="-0.0071in" fo:font-weight="bold" style:font-size-asian="8pt" style:font-weight-asian="bold" style:text-scale="105%"/>
    </style:style>
    <style:style style:name="T496" style:family="text">
      <style:text-properties fo:font-size="8.5pt" fo:letter-spacing="0.0437in" style:font-size-asian="8.5pt" style:text-scale="150%"/>
    </style:style>
    <style:style style:name="T497" style:family="text">
      <style:text-properties fo:font-size="8.5pt" fo:letter-spacing="0.0453in" fo:font-weight="bold" style:font-size-asian="8.5pt" style:font-weight-asian="bold" style:text-scale="150%"/>
    </style:style>
    <style:style style:name="T498" style:family="text">
      <style:text-properties fo:letter-spacing="-0.0083in"/>
    </style:style>
    <style:style style:name="T499" style:family="text">
      <style:text-properties fo:font-size="8.5pt" fo:letter-spacing="-0.0016in" style:font-size-asian="8.5pt"/>
    </style:style>
    <style:style style:name="T500" style:family="text">
      <style:text-properties style:font-name="Verdana" fo:font-size="4pt" fo:letter-spacing="-0.0035in" fo:font-weight="bold" style:font-size-asian="4pt" style:font-weight-asian="bold" style:text-scale="105%"/>
    </style:style>
    <style:style style:name="T501" style:family="text">
      <style:text-properties style:font-name="Verdana" fo:font-size="4pt" fo:letter-spacing="0.0008in" fo:font-weight="bold" style:font-size-asian="4pt" style:font-weight-asian="bold" style:text-scale="105%"/>
    </style:style>
    <style:style style:name="T502" style:family="text">
      <style:text-properties style:font-name="Verdana" fo:font-size="4pt" fo:letter-spacing="-0.0055in" fo:font-weight="bold" style:font-size-asian="4pt" style:font-weight-asian="bold" style:text-scale="105%"/>
    </style:style>
    <style:style style:name="T503" style:family="text">
      <style:text-properties style:font-name="Verdana" fo:font-size="4pt" fo:letter-spacing="-0.0028in" style:font-size-asian="4pt" style:text-scale="105%"/>
    </style:style>
    <style:style style:name="T504" style:family="text">
      <style:text-properties style:font-name="Verdana" fo:font-size="4pt" fo:letter-spacing="-0.0035in" style:font-size-asian="4pt" style:text-scale="105%"/>
    </style:style>
    <style:style style:name="T505" style:family="text">
      <style:text-properties style:font-name="Verdana" fo:font-size="4pt" fo:font-weight="bold" style:font-size-asian="4pt" style:font-weight-asian="bold"/>
    </style:style>
    <style:style style:name="T506" style:family="text">
      <style:text-properties style:font-name="Verdana" fo:font-size="4pt" style:font-size-asian="4pt" style:text-scale="105%"/>
    </style:style>
    <style:style style:name="T507" style:family="text">
      <style:text-properties style:font-name="Verdana" fo:font-size="4pt" fo:letter-spacing="0.028in" style:font-size-asian="4pt" style:text-scale="105%"/>
    </style:style>
    <style:style style:name="T508" style:family="text">
      <style:text-properties style:font-name="Verdana" fo:font-size="4pt" fo:letter-spacing="-0.0043in" style:font-size-asian="4pt" style:text-scale="105%"/>
    </style:style>
    <style:style style:name="T509" style:family="text">
      <style:text-properties fo:letter-spacing="0.028in" fo:font-weight="bold" style:font-weight-asian="bold"/>
    </style:style>
    <style:style style:name="T510" style:family="text">
      <style:text-properties fo:letter-spacing="0.0272in"/>
    </style:style>
    <style:style style:name="T511" style:family="text">
      <style:text-properties fo:letter-spacing="-0.0063in"/>
    </style:style>
    <style:style style:name="T512" style:family="text">
      <style:text-properties fo:font-size="8.5pt" fo:letter-spacing="-0.0055in" fo:font-weight="bold" style:font-size-asian="8.5pt" style:font-weight-asian="bold"/>
    </style:style>
    <style:style style:name="T513" style:family="text">
      <style:text-properties fo:font-size="8.5pt" fo:letter-spacing="-0.0075in" fo:font-weight="bold" style:font-size-asian="8.5pt" style:font-weight-asian="bold"/>
    </style:style>
    <style:style style:name="T514" style:family="text">
      <style:text-properties fo:font-size="8.5pt" fo:letter-spacing="0.002in" style:text-underline-style="solid" style:text-underline-width="auto" style:text-underline-color="font-color" fo:font-weight="bold" style:font-size-asian="8.5pt" style:font-weight-asian="bold"/>
    </style:style>
    <style:style style:name="T515" style:family="text">
      <style:text-properties fo:font-size="8.5pt" fo:letter-spacing="0.0028in" style:text-underline-style="solid" style:text-underline-width="auto" style:text-underline-color="font-color" fo:font-weight="bold" style:font-size-asian="8.5pt" style:font-weight-asian="bold"/>
    </style:style>
    <style:style style:name="T516" style:family="text">
      <style:text-properties fo:font-size="8.5pt" fo:letter-spacing="0.0437in" style:font-size-asian="8.5pt"/>
    </style:style>
    <style:style style:name="T517" style:family="text">
      <style:text-properties fo:font-size="8.5pt" fo:letter-spacing="0.0445in" fo:font-weight="bold" style:font-size-asian="8.5pt" style:font-weight-asian="bold"/>
    </style:style>
    <style:style style:name="T518" style:family="text">
      <style:text-properties fo:font-size="8.5pt" fo:letter-spacing="0.0453in" fo:font-weight="bold" style:font-size-asian="8.5pt" style:font-weight-asian="bold"/>
    </style:style>
    <style:style style:name="T519" style:family="text">
      <style:text-properties fo:font-size="8.5pt" fo:letter-spacing="0.0555in" fo:font-weight="bold" style:font-size-asian="8.5pt" style:font-weight-asian="bold"/>
    </style:style>
    <style:style style:name="T520" style:family="text">
      <style:text-properties fo:font-size="8.5pt" fo:letter-spacing="0.0555in" style:font-size-asian="8.5pt"/>
    </style:style>
    <style:style style:name="T521" style:family="text">
      <style:text-properties style:font-name="Verdana" fo:font-size="4pt" fo:letter-spacing="-0.0016in" fo:font-weight="bold" style:font-size-asian="4pt" style:font-weight-asian="bold" style:text-scale="110%"/>
    </style:style>
    <style:style style:name="T522" style:family="text">
      <style:text-properties style:font-name="Verdana" fo:font-size="4pt" fo:letter-spacing="-0.0035in" fo:font-weight="bold" style:font-size-asian="4pt" style:font-weight-asian="bold" style:text-scale="110%"/>
    </style:style>
    <style:style style:name="T523" style:family="text">
      <style:text-properties style:font-name="Verdana" fo:font-size="4pt" fo:font-weight="bold" style:font-size-asian="4pt" style:font-weight-asian="bold" style:text-scale="105%"/>
    </style:style>
    <style:style style:name="T524" style:family="text">
      <style:text-properties style:font-name="Verdana" fo:font-size="4pt" fo:letter-spacing="0.0055in" fo:font-weight="bold" style:font-size-asian="4pt" style:font-weight-asian="bold" style:text-scale="110%"/>
    </style:style>
    <style:style style:name="T525" style:family="text">
      <style:text-properties style:font-name="Verdana" fo:font-size="4pt" fo:letter-spacing="-0.0071in" fo:font-weight="bold" style:font-size-asian="4pt" style:font-weight-asian="bold" style:text-scale="110%"/>
    </style:style>
    <style:style style:name="T526" style:family="text">
      <style:text-properties style:font-name="Verdana" fo:font-size="4pt" fo:letter-spacing="0.002in" fo:font-weight="bold" style:font-size-asian="4pt" style:font-weight-asian="bold" style:text-scale="110%"/>
    </style:style>
    <style:style style:name="T527" style:family="text">
      <style:text-properties style:font-name="Verdana" fo:font-size="4pt" fo:font-weight="bold" style:font-size-asian="4pt" style:font-weight-asian="bold" style:text-scale="110%"/>
    </style:style>
    <style:style style:name="T528" style:family="text">
      <style:text-properties style:font-name="Verdana" fo:font-size="4pt" fo:letter-spacing="-0.0055in" fo:font-weight="bold" style:font-size-asian="4pt" style:font-weight-asian="bold" style:text-scale="110%"/>
    </style:style>
    <style:style style:name="T529" style:family="text">
      <style:text-properties style:font-name="Verdana" fo:font-size="4pt" fo:letter-spacing="0.028in" fo:font-weight="bold" style:font-size-asian="4pt" style:font-weight-asian="bold" style:text-scale="110%"/>
    </style:style>
    <style:style style:name="T530" style:family="text">
      <style:text-properties style:font-name="Verdana" fo:font-size="4pt" fo:letter-spacing="-0.0028in" fo:font-weight="bold" style:font-size-asian="4pt" style:font-weight-asian="bold" style:text-scale="110%"/>
    </style:style>
    <style:style style:name="T531" style:family="text">
      <style:text-properties style:font-name="Verdana" fo:font-size="4pt" style:font-size-asian="4pt" style:text-scale="110%"/>
    </style:style>
    <style:style style:name="T532" style:family="text">
      <style:text-properties style:font-name="Verdana" fo:font-size="4pt" fo:letter-spacing="-0.0055in" style:font-size-asian="4pt" style:text-scale="110%"/>
    </style:style>
    <style:style style:name="T533" style:family="text">
      <style:text-properties style:font-name="Verdana" fo:font-size="4pt" fo:letter-spacing="0.028in" style:font-size-asian="4pt" style:text-scale="110%"/>
    </style:style>
    <style:style style:name="T534" style:family="text">
      <style:text-properties style:font-name="Verdana" fo:font-size="4pt" fo:letter-spacing="-0.0028in" style:font-size-asian="4pt" style:text-scale="110%"/>
    </style:style>
    <style:style style:name="T535" style:family="text">
      <style:text-properties style:font-name="Verdana" fo:font-size="4pt" fo:letter-spacing="-0.0008in" style:font-size-asian="4pt"/>
    </style:style>
    <style:style style:name="T536" style:family="text">
      <style:text-properties style:font-name="Verdana" fo:font-size="4pt" style:font-size-asian="4pt"/>
    </style:style>
    <style:style style:name="T537" style:family="text">
      <style:text-properties style:font-name="Verdana" fo:font-size="4pt" fo:letter-spacing="0.0075in" style:font-size-asian="4pt"/>
    </style:style>
    <style:style style:name="T538" style:family="text">
      <style:text-properties style:font-name="Verdana" fo:font-size="4pt" fo:letter-spacing="0.0091in" style:font-size-asian="4pt"/>
    </style:style>
    <style:style style:name="T539" style:family="text">
      <style:text-properties style:font-name="Verdana" fo:font-size="4pt" fo:letter-spacing="-0.0016in" style:font-size-asian="4pt"/>
    </style:style>
    <style:style style:name="T540" style:family="text">
      <style:text-properties style:font-name="Verdana" fo:font-size="4pt" fo:letter-spacing="-0.0016in" style:font-size-asian="4pt" style:text-scale="110%"/>
    </style:style>
    <style:style style:name="T541" style:family="text">
      <style:text-properties style:font-name="Verdana" fo:font-size="4pt" fo:letter-spacing="-0.0071in" style:font-size-asian="4pt" style:text-scale="110%"/>
    </style:style>
    <style:style style:name="T542" style:family="text">
      <style:text-properties fo:letter-spacing="0.002in"/>
    </style:style>
    <style:style style:name="T543" style:family="text">
      <style:text-properties fo:letter-spacing="0.0028in"/>
    </style:style>
    <style:style style:name="T544" style:family="text">
      <style:text-properties fo:font-size="8.5pt" fo:letter-spacing="0.002in" fo:font-weight="bold" style:font-size-asian="8.5pt" style:font-weight-asian="bold"/>
    </style:style>
    <style:style style:name="T545" style:family="text">
      <style:text-properties fo:font-size="8.5pt" fo:letter-spacing="0.0028in" fo:font-weight="bold" style:font-size-asian="8.5pt" style:font-weight-asian="bold"/>
    </style:style>
    <style:style style:name="T546" style:family="text">
      <style:text-properties fo:font-size="8.5pt" fo:letter-spacing="0.0016in" fo:font-weight="bold" style:font-size-asian="8.5pt" style:font-weight-asian="bold"/>
    </style:style>
    <style:style style:name="T547" style:family="text">
      <style:text-properties fo:font-size="8.5pt" fo:letter-spacing="0.0374in" style:font-size-asian="8.5pt"/>
    </style:style>
    <style:style style:name="T548" style:family="text">
      <style:text-properties fo:font-size="8.5pt" fo:letter-spacing="0.039in" fo:font-weight="bold" style:font-size-asian="8.5pt" style:font-weight-asian="bold"/>
    </style:style>
    <style:style style:name="T549" style:family="text">
      <style:text-properties fo:font-size="8.5pt" fo:letter-spacing="0.0535in" fo:font-weight="bold" style:font-size-asian="8.5pt" style:font-weight-asian="bold"/>
    </style:style>
    <style:style style:name="T550" style:family="text">
      <style:text-properties fo:letter-spacing="-0.0028in" fo:font-weight="bold" style:font-weight-asian="bold"/>
    </style:style>
    <style:style style:name="T551" style:family="text">
      <style:text-properties fo:letter-spacing="-0.002in" fo:font-weight="bold" style:font-weight-asian="bold"/>
    </style:style>
    <style:style style:name="T552" style:family="text">
      <style:text-properties fo:font-size="8.5pt" fo:letter-spacing="0.0016in" style:text-underline-style="solid" style:text-underline-width="auto" style:text-underline-color="font-color" fo:font-weight="bold" style:font-size-asian="8.5pt" style:font-weight-asian="bold"/>
    </style:style>
    <style:style style:name="T553" style:family="text">
      <style:text-properties fo:font-size="8.5pt" fo:letter-spacing="0.0429in" style:font-size-asian="8.5pt"/>
    </style:style>
    <style:style style:name="T554" style:family="text">
      <style:text-properties fo:font-size="8.5pt" fo:letter-spacing="0.0437in" fo:font-weight="bold" style:font-size-asian="8.5pt" style:font-weight-asian="bold"/>
    </style:style>
    <style:style style:name="T555" style:family="text">
      <style:text-properties style:font-name="Verdana" fo:font-size="4pt" fo:letter-spacing="0.0035in" fo:font-weight="bold" style:font-size-asian="4pt" style:font-weight-asian="bold" style:text-scale="105%"/>
    </style:style>
    <style:style style:name="T556" style:family="text">
      <style:text-properties style:font-name="Verdana" fo:font-size="4pt" fo:letter-spacing="0.0165in" style:font-size-asian="4pt" style:text-scale="105%"/>
    </style:style>
    <style:style style:name="T557" style:family="text">
      <style:text-properties fo:letter-spacing="0.0016in"/>
    </style:style>
    <style:style style:name="T558" style:family="text">
      <style:text-properties fo:font-size="8.5pt" fo:letter-spacing="0.0035in" fo:font-weight="bold" style:font-size-asian="8.5pt" style:font-weight-asian="bold"/>
    </style:style>
    <style:style style:name="T559" style:family="text">
      <style:text-properties fo:color="#000009" fo:font-size="8.5pt" style:text-underline-style="solid" style:text-underline-width="auto" style:text-underline-color="#000009" fo:font-weight="bold" style:font-size-asian="8.5pt" style:font-weight-asian="bold"/>
    </style:style>
    <style:style style:name="T560" style:family="text">
      <style:text-properties fo:color="#000009" fo:font-size="8.5pt" fo:letter-spacing="0.0016in" style:text-underline-style="solid" style:text-underline-width="auto" style:text-underline-color="#000009" fo:font-weight="bold" style:font-size-asian="8.5pt" style:font-weight-asian="bold"/>
    </style:style>
    <style:style style:name="T561" style:family="text">
      <style:text-properties fo:color="#000009" fo:font-size="8.5pt" fo:letter-spacing="-0.0016in" style:text-underline-style="solid" style:text-underline-width="auto" style:text-underline-color="#000009" fo:font-weight="bold" style:font-size-asian="8.5pt" style:font-weight-asian="bold"/>
    </style:style>
    <style:style style:name="T562" style:family="text">
      <style:text-properties fo:color="#000009" fo:font-size="8.5pt" fo:font-weight="bold" style:font-size-asian="8.5pt" style:font-weight-asian="bold"/>
    </style:style>
    <style:style style:name="T563" style:family="text">
      <style:text-properties fo:font-size="8.5pt" fo:letter-spacing="0.0472in" style:font-size-asian="8.5pt" style:text-scale="150%"/>
    </style:style>
    <style:style style:name="T564" style:family="text">
      <style:text-properties fo:font-size="8.5pt" fo:letter-spacing="0.0484in" fo:font-weight="bold" style:font-size-asian="8.5pt" style:font-weight-asian="bold" style:text-scale="150%"/>
    </style:style>
    <style:style style:name="T565" style:family="text">
      <style:text-properties fo:font-style="italic" style:font-style-asian="italic"/>
    </style:style>
    <style:style style:name="T566" style:family="text">
      <style:text-properties fo:color="#000009" fo:font-size="8.5pt" fo:letter-spacing="0.0244in" fo:font-weight="bold" style:font-size-asian="8.5pt" style:font-weight-asian="bold"/>
    </style:style>
    <style:style style:name="T567" style:family="text">
      <style:text-properties fo:color="#000009" fo:font-size="8.5pt" fo:letter-spacing="0.0264in" fo:font-weight="bold" style:font-size-asian="8.5pt" style:font-weight-asian="bold"/>
    </style:style>
    <style:style style:name="T568" style:family="text">
      <style:text-properties fo:color="#000009" fo:font-size="8.5pt" style:font-size-asian="8.5pt"/>
    </style:style>
    <style:style style:name="T569" style:family="text">
      <style:text-properties fo:color="#000009" fo:font-size="8.5pt" fo:letter-spacing="0.0236in" style:font-size-asian="8.5pt"/>
    </style:style>
    <style:style style:name="T570" style:family="text">
      <style:text-properties fo:color="#000009" fo:font-size="8.5pt" fo:letter-spacing="0.0244in" style:font-size-asian="8.5pt"/>
    </style:style>
    <style:style style:name="T571" style:family="text">
      <style:text-properties fo:color="#000009" fo:font-size="8.5pt" fo:letter-spacing="-0.0035in" style:font-size-asian="8.5pt"/>
    </style:style>
    <style:style style:name="T572" style:family="text">
      <style:text-properties fo:color="#000009"/>
    </style:style>
    <style:style style:name="T573" style:family="text">
      <style:text-properties fo:color="#000009" fo:letter-spacing="0.0008in"/>
    </style:style>
    <style:style style:name="T574" style:family="text">
      <style:text-properties fo:color="#000009" fo:letter-spacing="0.0016in"/>
    </style:style>
    <style:style style:name="T575" style:family="text">
      <style:text-properties fo:color="#000009" fo:letter-spacing="-0.0016in"/>
    </style:style>
    <style:style style:name="T576" style:family="text">
      <style:text-properties fo:color="#000009" fo:letter-spacing="0.002in"/>
    </style:style>
    <style:style style:name="T577" style:family="text">
      <style:text-properties fo:color="#000009" fo:font-size="8.5pt" fo:letter-spacing="0.0028in" fo:font-weight="bold" style:font-size-asian="8.5pt" style:font-weight-asian="bold"/>
    </style:style>
    <style:style style:name="T578" style:family="text">
      <style:text-properties fo:color="#000009" fo:font-size="8.5pt" fo:letter-spacing="0.0035in" fo:font-weight="bold" style:font-size-asian="8.5pt" style:font-weight-asian="bold"/>
    </style:style>
    <style:style style:name="T579" style:family="text">
      <style:text-properties fo:color="#000009" fo:font-size="8.5pt" fo:letter-spacing="-0.0016in" fo:font-weight="bold" style:font-size-asian="8.5pt" style:font-weight-asian="bold"/>
    </style:style>
    <style:style style:name="T580" style:family="text">
      <style:text-properties style:text-position="-14% 100%" style:font-name="Times New Roman" fo:font-size="3.5pt" fo:letter-spacing="0.0272in" style:font-size-asian="3.5pt"/>
    </style:style>
    <style:style style:name="T581" style:family="text">
      <style:text-properties fo:font-size="7.5pt" fo:letter-spacing="0.0516in" style:font-size-asian="7.5pt"/>
    </style:style>
    <style:style style:name="T582" style:family="text">
      <style:text-properties fo:font-size="7.5pt" fo:letter-spacing="0.0398in" fo:font-weight="bold" style:font-size-asian="7.5pt" style:font-weight-asian="bold"/>
    </style:style>
    <style:style style:name="T583" style:family="text">
      <style:text-properties fo:font-size="7.5pt" fo:letter-spacing="0.0409in" fo:font-weight="bold" style:font-size-asian="7.5pt" style:font-weight-asian="bold"/>
    </style:style>
    <style:style style:name="T584" style:family="text">
      <style:text-properties fo:font-size="7.5pt" fo:letter-spacing="0.0402in" style:font-size-asian="7.5pt"/>
    </style:style>
    <style:style style:name="T585" style:family="text">
      <style:text-properties fo:font-size="7.5pt" fo:letter-spacing="0.0409in" style:font-size-asian="7.5pt"/>
    </style:style>
    <style:style style:name="T586" style:family="text">
      <style:text-properties fo:font-size="7.5pt" fo:letter-spacing="0.0402in" fo:font-weight="bold" style:font-size-asian="7.5pt" style:font-weight-asian="bold"/>
    </style:style>
    <style:style style:name="T587" style:family="text">
      <style:text-properties fo:font-size="7.5pt" fo:letter-spacing="0.0543in" style:font-size-asian="7.5pt"/>
    </style:style>
    <style:style style:name="T588" style:family="text">
      <style:text-properties style:font-name="Verdana" fo:font-size="5.5pt" fo:letter-spacing="-0.0028in" fo:font-weight="bold" style:font-size-asian="5.5pt" style:font-weight-asian="bold"/>
    </style:style>
    <style:style style:name="T589" style:family="text">
      <style:text-properties style:font-name="Verdana" fo:font-size="5.5pt" fo:letter-spacing="-0.0063in" fo:font-weight="bold" style:font-size-asian="5.5pt" style:font-weight-asian="bold"/>
    </style:style>
    <style:style style:name="T590" style:family="text">
      <style:text-properties style:font-name="Verdana" fo:font-size="5.5pt" fo:letter-spacing="0.028in" fo:font-weight="bold" style:font-size-asian="5.5pt" style:font-weight-asian="bold"/>
    </style:style>
    <style:style style:name="T591" style:family="text">
      <style:text-properties style:font-name="Verdana" fo:font-size="5.5pt" fo:letter-spacing="-0.002in" fo:font-weight="bold" style:font-size-asian="5.5pt" style:font-weight-asian="bold"/>
    </style:style>
    <style:style style:name="T592" style:family="text">
      <style:text-properties style:font-name="Verdana" fo:font-size="5.5pt" style:font-size-asian="5.5pt"/>
    </style:style>
    <style:style style:name="T593" style:family="text">
      <style:text-properties style:font-name="Verdana" fo:font-size="5.5pt" fo:letter-spacing="0.028in" style:font-size-asian="5.5pt"/>
    </style:style>
    <style:style style:name="T594" style:family="text">
      <style:text-properties style:font-name="Verdana" fo:font-size="5.5pt" fo:letter-spacing="-0.0063in" style:font-size-asian="5.5pt"/>
    </style:style>
    <style:style style:name="T595" style:family="text">
      <style:text-properties style:font-name="Verdana" fo:font-size="5.5pt" fo:letter-spacing="-0.0016in" style:font-size-asian="5.5pt"/>
    </style:style>
    <style:style style:name="T596" style:family="text">
      <style:text-properties style:font-name="Verdana" fo:font-size="5.5pt" fo:letter-spacing="-0.0071in" style:font-size-asian="5.5pt"/>
    </style:style>
    <style:style style:name="T597" style:family="text">
      <style:text-properties style:font-name="Verdana" fo:font-size="5.5pt" fo:letter-spacing="-0.0071in" fo:font-weight="bold" style:font-size-asian="5.5pt" style:font-weight-asian="bold"/>
    </style:style>
    <style:style style:name="T598" style:family="text">
      <style:text-properties style:font-name="Verdana" fo:font-size="5.5pt" fo:letter-spacing="-0.0043in" style:font-size-asian="5.5pt"/>
    </style:style>
    <style:style style:name="T599" style:family="text">
      <style:text-properties style:font-name="Verdana" fo:font-size="5.5pt" fo:letter-spacing="-0.0055in" fo:font-weight="bold" style:font-size-asian="5.5pt" style:font-weight-asian="bold"/>
    </style:style>
    <style:style style:name="T600" style:family="text">
      <style:text-properties style:font-name="Verdana" fo:font-size="5.5pt" fo:letter-spacing="-0.0047in" style:font-size-asian="5.5pt"/>
    </style:style>
    <style:style style:name="T601" style:family="text">
      <style:text-properties style:font-name="Verdana" fo:font-size="5.5pt" fo:letter-spacing="-0.0055in" style:font-size-asian="5.5pt"/>
    </style:style>
    <style:style style:name="T602" style:family="text">
      <style:text-properties fo:font-size="7.5pt" fo:letter-spacing="0.0134in" fo:font-weight="bold" style:font-size-asian="7.5pt" style:font-weight-asian="bold"/>
    </style:style>
    <style:style style:name="T603" style:family="text">
      <style:text-properties fo:font-size="7.5pt" fo:letter-spacing="-0.0028in" style:font-size-asian="7.5pt"/>
    </style:style>
    <style:style style:name="T604" style:family="text">
      <style:text-properties fo:font-size="7.5pt" fo:letter-spacing="0.0047in" style:font-size-asian="7.5pt"/>
    </style:style>
    <style:style style:name="T605" style:family="text">
      <style:text-properties fo:font-size="7.5pt" fo:letter-spacing="0.0075in" fo:font-weight="bold" style:font-size-asian="7.5pt" style:font-weight-asian="bold"/>
    </style:style>
    <style:style style:name="T606" style:family="text">
      <style:text-properties fo:font-size="8.5pt" fo:letter-spacing="0.0528in" style:font-size-asian="8.5pt"/>
    </style:style>
    <style:style style:name="T607" style:family="text">
      <style:text-properties fo:font-size="8.5pt" fo:letter-spacing="0.0543in" fo:font-weight="bold" style:font-size-asian="8.5pt" style:font-weight-asian="bold"/>
    </style:style>
    <style:style style:name="T608" style:family="text">
      <style:text-properties fo:letter-spacing="-0.0043in" fo:font-weight="bold" style:font-weight-asian="bold"/>
    </style:style>
    <style:style style:name="T609" style:family="text">
      <style:text-properties fo:font-size="8.5pt" fo:letter-spacing="0.0173in" fo:font-weight="bold" style:font-size-asian="8.5pt" style:font-weight-asian="bold"/>
    </style:style>
    <style:style style:name="T610" style:family="text">
      <style:text-properties fo:font-size="8.5pt" fo:letter-spacing="0.0189in" fo:font-weight="bold" style:font-size-asian="8.5pt" style:font-weight-asian="bold"/>
    </style:style>
    <style:style style:name="T611" style:family="text">
      <style:text-properties fo:font-size="8.5pt" fo:letter-spacing="0.0173in" style:font-size-asian="8.5pt"/>
    </style:style>
    <style:style style:name="T612" style:family="text">
      <style:text-properties fo:font-size="8.5pt" fo:letter-spacing="0.0181in" style:font-size-asian="8.5pt"/>
    </style:style>
    <style:style style:name="T613" style:family="text">
      <style:text-properties fo:font-size="8.5pt" fo:letter-spacing="0.0161in" style:font-size-asian="8.5pt"/>
    </style:style>
    <style:style style:name="T614" style:family="text">
      <style:text-properties fo:letter-spacing="-0.0043in"/>
    </style:style>
    <style:style style:name="T615" style:family="text">
      <style:text-properties fo:font-size="8.5pt" fo:letter-spacing="-0.0047in" fo:font-weight="bold" style:font-size-asian="8.5pt" style:font-weight-asian="bold"/>
    </style:style>
    <style:style style:name="T616" style:family="text">
      <style:text-properties fo:font-size="8.5pt" fo:letter-spacing="0.0075in" style:text-underline-style="solid" style:text-underline-width="auto" style:text-underline-color="font-color" fo:font-weight="bold" style:font-size-asian="8.5pt" style:font-weight-asian="bold"/>
    </style:style>
    <style:style style:name="T617" style:family="text">
      <style:text-properties fo:font-size="8.5pt" fo:letter-spacing="0.0071in" style:text-underline-style="solid" style:text-underline-width="auto" style:text-underline-color="font-color" fo:font-weight="bold" style:font-size-asian="8.5pt" style:font-weight-asian="bold"/>
    </style:style>
    <style:style style:name="T618" style:family="text">
      <style:text-properties fo:font-size="8.5pt" fo:letter-spacing="0.0457in" style:font-size-asian="8.5pt" style:text-scale="150%"/>
    </style:style>
    <style:style style:name="T619" style:family="text">
      <style:text-properties fo:font-size="8.5pt" fo:letter-spacing="0.0472in" fo:font-weight="bold" style:font-size-asian="8.5pt" style:font-weight-asian="bold" style:text-scale="150%"/>
    </style:style>
    <style:style style:name="T620" style:family="text">
      <style:text-properties style:font-name="Verdana" fo:font-size="5pt" fo:font-weight="bold" style:font-size-asian="5pt" style:font-weight-asian="bold"/>
    </style:style>
    <style:style style:name="T621" style:family="text">
      <style:text-properties style:font-name="Verdana" fo:font-size="5pt" fo:letter-spacing="0.0016in" fo:font-weight="bold" style:font-size-asian="5pt" style:font-weight-asian="bold"/>
    </style:style>
    <style:style style:name="T622" style:family="text">
      <style:text-properties style:font-name="Verdana" fo:font-size="5pt" fo:letter-spacing="0.0008in" fo:font-weight="bold" style:font-size-asian="5pt" style:font-weight-asian="bold"/>
    </style:style>
    <style:style style:name="T623" style:family="text">
      <style:text-properties style:font-name="Verdana" fo:font-size="5pt" fo:letter-spacing="0.0008in" style:font-size-asian="5pt"/>
    </style:style>
    <style:style style:name="T624" style:family="text">
      <style:text-properties fo:font-size="8.5pt" fo:letter-spacing="0.0272in" style:font-size-asian="8.5pt"/>
    </style:style>
    <style:style style:name="T625" style:family="text">
      <style:text-properties fo:font-size="8.5pt" fo:letter-spacing="0.0283in" style:font-size-asian="8.5pt"/>
    </style:style>
    <style:style style:name="T626" style:family="text">
      <style:text-properties fo:letter-spacing="0.0063in"/>
    </style:style>
    <style:style style:name="T627" style:family="text">
      <style:text-properties fo:font-size="8.5pt" fo:letter-spacing="0.0071in" fo:font-weight="bold" style:font-size-asian="8.5pt" style:font-weight-asian="bold"/>
    </style:style>
    <style:style style:name="T628" style:family="text">
      <style:text-properties fo:font-size="8.5pt" fo:letter-spacing="0.0091in" fo:font-weight="bold" style:font-size-asian="8.5pt" style:font-weight-asian="bold"/>
    </style:style>
    <style:style style:name="T629" style:family="text">
      <style:text-properties fo:font-size="8.5pt" fo:letter-spacing="0.0063in" style:text-underline-style="solid" style:text-underline-width="auto" style:text-underline-color="font-color" fo:font-weight="bold" style:font-size-asian="8.5pt" style:font-weight-asian="bold"/>
    </style:style>
    <style:style style:name="T630" style:family="text">
      <style:text-properties fo:font-size="8.5pt" fo:letter-spacing="0.048in" style:font-size-asian="8.5pt" style:text-scale="150%"/>
    </style:style>
    <style:style style:name="T631" style:family="text">
      <style:text-properties fo:font-size="8.5pt" fo:letter-spacing="0.0492in" fo:font-weight="bold" style:font-size-asian="8.5pt" style:font-weight-asian="bold" style:text-scale="150%"/>
    </style:style>
    <style:style style:name="T632" style:family="text">
      <style:text-properties fo:font-size="8.5pt" fo:letter-spacing="0.0555in" fo:font-weight="bold" style:font-size-asian="8.5pt" style:font-weight-asian="bold" style:text-scale="150%"/>
    </style:style>
    <style:style style:name="T633" style:family="text">
      <style:text-properties fo:font-size="8.5pt" fo:letter-spacing="0.039in" fo:font-weight="bold" style:font-size-asian="8.5pt" style:font-weight-asian="bold" style:text-scale="150%"/>
    </style:style>
    <style:style style:name="T634" style:family="text">
      <style:text-properties style:font-name="Verdana" fo:font-size="5pt" fo:letter-spacing="-0.0043in" fo:font-weight="bold" style:font-size-asian="5pt" style:font-weight-asian="bold"/>
    </style:style>
    <style:style style:name="T635" style:family="text">
      <style:text-properties style:font-name="Verdana" fo:font-size="5pt" fo:letter-spacing="-0.0043in" style:font-size-asian="5pt"/>
    </style:style>
    <style:style style:name="T636" style:family="text">
      <style:text-properties style:font-name="Verdana" fo:font-size="5pt" fo:letter-spacing="-0.002in" style:font-size-asian="5pt"/>
    </style:style>
    <style:style style:name="T637" style:family="text">
      <style:text-properties fo:font-size="8.5pt" fo:letter-spacing="-0.0028in" style:font-size-asian="8.5pt"/>
    </style:style>
    <style:style style:name="T638" style:family="text">
      <style:text-properties fo:font-size="8.5pt" fo:letter-spacing="-0.002in" style:font-size-asian="8.5pt"/>
    </style:style>
    <style:style style:name="T639" style:family="text">
      <style:text-properties fo:font-size="8.5pt" fo:font-style="italic" style:font-size-asian="8.5pt" style:font-style-asian="italic"/>
    </style:style>
    <style:style style:name="T640" style:family="text">
      <style:text-properties fo:letter-spacing="0.0028in" fo:font-weight="bold" style:font-weight-asian="bold"/>
    </style:style>
    <style:style style:name="T641" style:family="text">
      <style:text-properties fo:letter-spacing="0.0047in" fo:font-weight="bold" style:font-weight-asian="bold"/>
    </style:style>
    <style:style style:name="T642" style:family="text">
      <style:text-properties fo:font-size="8.5pt" fo:letter-spacing="-0.0047in" style:text-underline-style="solid" style:text-underline-width="auto" style:text-underline-color="font-color" fo:font-weight="bold" style:font-size-asian="8.5pt" style:font-weight-asian="bold"/>
    </style:style>
    <style:style style:name="T643" style:family="text">
      <style:text-properties fo:font-size="8.5pt" fo:letter-spacing="0.0516in" style:font-size-asian="8.5pt"/>
    </style:style>
    <style:style style:name="T644" style:family="text">
      <style:text-properties fo:font-size="8.5pt" fo:letter-spacing="0.0528in" fo:font-weight="bold" style:font-size-asian="8.5pt" style:font-weight-asian="bold"/>
    </style:style>
    <style:style style:name="T645" style:family="text">
      <style:text-properties fo:font-size="8.5pt" fo:letter-spacing="-0.0047in" style:font-size-asian="8.5pt"/>
    </style:style>
    <style:style style:name="T646" style:family="text">
      <style:text-properties fo:font-size="8.5pt" fo:letter-spacing="-0.0047in" fo:font-style="italic" fo:font-weight="bold" style:font-size-asian="8.5pt" style:font-style-asian="italic" style:font-weight-asian="bold"/>
    </style:style>
    <style:style style:name="T647" style:family="text">
      <style:text-properties fo:font-size="8.5pt" fo:letter-spacing="-0.0055in" fo:font-style="italic" fo:font-weight="bold" style:font-size-asian="8.5pt" style:font-style-asian="italic" style:font-weight-asian="bold"/>
    </style:style>
    <style:style style:name="T648" style:family="text">
      <style:text-properties fo:font-size="8.5pt" fo:letter-spacing="-0.0055in" fo:font-style="italic" style:font-size-asian="8.5pt" style:font-style-asian="italic"/>
    </style:style>
    <style:style style:name="T649" style:family="text">
      <style:text-properties fo:font-size="8.5pt" fo:letter-spacing="-0.0043in" style:font-size-asian="8.5pt"/>
    </style:style>
    <style:style style:name="T650" style:family="text">
      <style:text-properties fo:font-size="8.5pt" fo:letter-spacing="-0.0063in" style:font-size-asian="8.5pt"/>
    </style:style>
    <style:style style:name="T651" style:family="text">
      <style:text-properties fo:letter-spacing="-0.0035in" fo:font-weight="bold" style:font-weight-asian="bold"/>
    </style:style>
    <style:style style:name="T652" style:family="text">
      <style:text-properties fo:letter-spacing="-0.0055in"/>
    </style:style>
    <style:style style:name="T653" style:family="text">
      <style:text-properties fo:letter-spacing="-0.0102in"/>
    </style:style>
    <style:style style:name="T654" style:family="text">
      <style:text-properties fo:letter-spacing="-0.0091in"/>
    </style:style>
    <style:style style:name="T655" style:family="text">
      <style:text-properties fo:font-size="9pt" style:text-underline-style="solid" style:text-underline-width="auto" style:text-underline-color="font-color" fo:font-weight="bold" style:font-size-asian="9pt" style:font-weight-asian="bold"/>
    </style:style>
    <style:style style:name="T656" style:family="text">
      <style:text-properties fo:font-size="9pt" fo:letter-spacing="-0.0016in" style:text-underline-style="solid" style:text-underline-width="auto" style:text-underline-color="font-color" fo:font-weight="bold" style:font-size-asian="9pt" style:font-weight-asian="bold"/>
    </style:style>
    <style:style style:name="T657" style:family="text">
      <style:text-properties fo:font-size="9pt" style:font-size-asian="9pt"/>
    </style:style>
    <style:style style:name="T658" style:family="text">
      <style:text-properties fo:font-size="9pt" fo:letter-spacing="0.0472in" style:font-size-asian="9pt"/>
    </style:style>
    <style:style style:name="T659" style:family="text">
      <style:text-properties fo:font-size="9pt" fo:font-weight="bold" style:font-size-asian="9pt" style:font-weight-asian="bold"/>
    </style:style>
    <style:style style:name="T660" style:family="text">
      <style:text-properties fo:font-size="9pt" fo:letter-spacing="0.0472in" fo:font-weight="bold" style:font-size-asian="9pt" style:font-weight-asian="bold"/>
    </style:style>
    <style:style style:name="T661" style:family="text">
      <style:text-properties fo:font-size="9pt" fo:letter-spacing="0.0465in" fo:font-weight="bold" style:font-size-asian="9pt" style:font-weight-asian="bold"/>
    </style:style>
    <style:style style:name="T662" style:family="text">
      <style:text-properties fo:font-size="9pt" fo:letter-spacing="-0.0016in" fo:font-weight="bold" style:font-size-asian="9pt" style:font-weight-asian="bold"/>
    </style:style>
    <style:style style:name="T663" style:family="text">
      <style:text-properties fo:font-size="9pt" fo:letter-spacing="0.028in" style:font-size-asian="9pt"/>
    </style:style>
    <style:style style:name="T664" style:family="text">
      <style:text-properties fo:font-size="9pt" fo:letter-spacing="0.0189in" style:font-size-asian="9pt"/>
    </style:style>
    <style:style style:name="T665" style:family="text">
      <style:text-properties fo:font-size="9pt" fo:letter-spacing="0.0189in" fo:font-weight="bold" style:font-size-asian="9pt" style:font-weight-asian="bold"/>
    </style:style>
    <style:style style:name="T666" style:family="text">
      <style:text-properties fo:font-size="9pt" fo:letter-spacing="0.0138in" style:font-size-asian="9pt"/>
    </style:style>
    <style:style style:name="T667" style:family="text">
      <style:text-properties fo:font-size="9pt" fo:letter-spacing="-0.011in" style:font-size-asian="9pt"/>
    </style:style>
    <style:style style:name="T668" style:family="text">
      <style:text-properties fo:font-size="9pt" fo:letter-spacing="0.0173in" style:font-size-asian="9pt"/>
    </style:style>
    <style:style style:name="T669" style:family="text">
      <style:text-properties fo:font-size="9pt" fo:letter-spacing="0.0165in" style:font-size-asian="9pt"/>
    </style:style>
    <style:style style:name="T670" style:family="text">
      <style:text-properties fo:font-size="9pt" fo:letter-spacing="-0.0236in" style:font-size-asian="9pt"/>
    </style:style>
    <style:style style:name="T671" style:family="text">
      <style:text-properties fo:font-size="9pt" fo:letter-spacing="0.0161in" style:font-size-asian="9pt"/>
    </style:style>
    <style:style style:name="T672" style:family="text">
      <style:text-properties fo:font-size="9pt" fo:letter-spacing="-0.002in" style:font-size-asian="9pt"/>
    </style:style>
    <style:style style:name="T673" style:family="text">
      <style:text-properties fo:font-size="9pt" fo:letter-spacing="-0.0091in" style:font-size-asian="9pt"/>
    </style:style>
    <style:style style:name="T674" style:family="text">
      <style:text-properties fo:font-size="9pt" fo:letter-spacing="0.0555in" style:font-size-asian="9pt"/>
    </style:style>
    <style:style style:name="T675" style:family="text">
      <style:text-properties fo:font-size="9pt" fo:letter-spacing="-0.0016in" style:font-size-asian="9pt"/>
    </style:style>
    <style:style style:name="T676" style:family="text">
      <style:text-properties fo:font-size="9pt" fo:letter-spacing="-0.0063in" style:font-size-asian="9pt"/>
    </style:style>
    <style:style style:name="T677" style:family="text">
      <style:text-properties fo:font-size="9pt" fo:letter-spacing="-0.0055in" style:font-size-asian="9pt"/>
    </style:style>
    <style:style style:name="T678" style:family="text">
      <style:text-properties fo:font-size="9pt" fo:letter-spacing="-0.0047in" style:font-size-asian="9pt"/>
    </style:style>
    <style:style style:name="T679" style:family="text">
      <style:text-properties fo:font-size="9pt" fo:letter-spacing="-0.0083in" style:font-size-asian="9pt"/>
    </style:style>
    <style:style style:name="T680" style:family="text">
      <style:text-properties style:text-underline-style="none"/>
    </style:style>
    <style:style style:name="T681" style:family="text">
      <style:text-properties fo:letter-spacing="-0.0016in" style:text-underline-style="none"/>
    </style:style>
    <style:style style:name="T682" style:family="text">
      <style:text-properties fo:letter-spacing="-0.0008in" style:text-underline-style="none"/>
    </style:style>
    <style:style style:name="T683" style:family="text">
      <style:text-properties fo:font-size="8.5pt" style:text-underline-style="solid" style:text-underline-width="auto" style:text-underline-color="#000000" fo:font-weight="bold" style:font-size-asian="8.5pt" style:font-weight-asian="bold"/>
    </style:style>
    <style:style style:name="T684" style:family="text">
      <style:text-properties fo:font-size="8.5pt" fo:letter-spacing="-0.0083in" style:text-underline-style="solid" style:text-underline-width="auto" style:text-underline-color="#000000" fo:font-weight="bold" style:font-size-asian="8.5pt" style:font-weight-asian="bold"/>
    </style:style>
    <style:style style:name="T685" style:family="text">
      <style:text-properties fo:font-size="8.5pt" fo:letter-spacing="-0.0075in" style:text-underline-style="solid" style:text-underline-width="auto" style:text-underline-color="#000000" fo:font-weight="bold" style:font-size-asian="8.5pt" style:font-weight-asian="bold"/>
    </style:style>
    <style:style style:name="T686" style:family="text">
      <style:text-properties fo:font-size="8.5pt" fo:letter-spacing="-0.0016in" style:text-underline-style="solid" style:text-underline-width="auto" style:text-underline-color="#000000" fo:font-weight="bold" style:font-size-asian="8.5pt" style:font-weight-asian="bold"/>
    </style:style>
    <style:style style:name="T687" style:family="text">
      <style:text-properties fo:font-size="8.5pt" fo:letter-spacing="-0.0071in" style:font-size-asian="8.5pt"/>
    </style:style>
    <style:style style:name="T688" style:family="text">
      <style:text-properties fo:font-size="8.5pt" fo:letter-spacing="-0.0083in" style:font-size-asian="8.5pt"/>
    </style:style>
    <style:style style:name="T689" style:family="text">
      <style:text-properties fo:font-size="8.5pt" fo:letter-spacing="-0.0008in" style:font-size-asian="8.5pt"/>
    </style:style>
    <style:style style:name="T690" style:family="text">
      <style:text-properties fo:letter-spacing="0.0181in" fo:font-weight="bold" style:font-weight-asian="bold"/>
    </style:style>
    <style:style style:name="T691" style:family="text">
      <style:text-properties fo:letter-spacing="0.0193in" fo:font-weight="bold" style:font-weight-asian="bold"/>
    </style:style>
    <style:style style:name="T692" style:family="text">
      <style:text-properties fo:letter-spacing="0.0173in"/>
    </style:style>
    <style:style style:name="T693" style:family="text">
      <style:text-properties fo:letter-spacing="0.0181in"/>
    </style:style>
    <style:style style:name="T694" style:family="text">
      <style:text-properties fo:font-size="8.5pt" fo:letter-spacing="-0.0035in" style:text-underline-style="solid" style:text-underline-width="auto" style:text-underline-color="font-color" fo:font-weight="bold" style:font-size-asian="8.5pt" style:font-weight-asian="bold"/>
    </style:style>
    <style:style style:name="T695" style:family="text">
      <style:text-properties fo:font-size="8.5pt" fo:letter-spacing="0.0374in" style:font-size-asian="8.5pt" style:text-scale="150%"/>
    </style:style>
    <style:style style:name="T696" style:family="text">
      <style:text-properties fo:letter-spacing="-0.0047in"/>
    </style:style>
    <style:style style:name="T697" style:family="text">
      <style:text-properties style:font-name="Verdana" fo:font-size="5pt" fo:letter-spacing="-0.0055in" fo:font-weight="bold" style:font-size-asian="5pt" style:font-weight-asian="bold"/>
    </style:style>
    <style:style style:name="T698" style:family="text">
      <style:text-properties style:font-name="Verdana" fo:font-size="5pt" fo:letter-spacing="-0.0063in" style:font-size-asian="5pt"/>
    </style:style>
    <style:style style:name="T699" style:family="text">
      <style:text-properties style:font-name="Verdana" fo:font-size="5pt" fo:letter-spacing="0.028in" style:font-size-asian="5pt"/>
    </style:style>
    <style:style style:name="T700" style:family="text">
      <style:text-properties style:font-name="Verdana" fo:font-size="5pt" fo:letter-spacing="-0.0047in" style:font-size-asian="5pt"/>
    </style:style>
    <style:style style:name="T701" style:family="text">
      <style:text-properties fo:font-size="8.5pt" fo:letter-spacing="0.0555in" fo:font-style="italic" style:font-size-asian="8.5pt" style:font-style-asian="italic"/>
    </style:style>
    <style:style style:name="T702" style:family="text">
      <style:text-properties fo:font-size="8.5pt" fo:letter-spacing="0.0252in" fo:font-weight="bold" style:font-size-asian="8.5pt" style:font-weight-asian="bold"/>
    </style:style>
    <style:style style:name="T703" style:family="text">
      <style:text-properties fo:font-size="8.5pt" fo:letter-spacing="0.0264in" fo:font-weight="bold" style:font-size-asian="8.5pt" style:font-weight-asian="bold"/>
    </style:style>
    <style:style style:name="T704" style:family="text">
      <style:text-properties fo:font-size="8.5pt" fo:letter-spacing="0.0244in" style:font-size-asian="8.5pt"/>
    </style:style>
    <style:style style:name="T705" style:family="text">
      <style:text-properties fo:font-size="8.5pt" fo:letter-spacing="0.0252in" style:font-size-asian="8.5pt"/>
    </style:style>
    <style:style style:name="T706" style:family="text">
      <style:text-properties fo:font-size="8.5pt" fo:letter-spacing="0.0083in" fo:font-weight="bold" style:font-size-asian="8.5pt" style:font-weight-asian="bold"/>
    </style:style>
    <style:style style:name="T707" style:family="text">
      <style:text-properties fo:font-size="8pt" style:text-underline-style="solid" style:text-underline-width="auto" style:text-underline-color="font-color" fo:font-weight="bold" style:font-size-asian="8pt" style:font-weight-asian="bold"/>
    </style:style>
    <style:style style:name="T708" style:family="text">
      <style:text-properties fo:font-size="8pt" fo:letter-spacing="-0.0028in" style:text-underline-style="solid" style:text-underline-width="auto" style:text-underline-color="font-color" fo:font-weight="bold" style:font-size-asian="8pt" style:font-weight-asian="bold"/>
    </style:style>
    <style:style style:name="T709" style:family="text">
      <style:text-properties fo:font-size="8pt" fo:letter-spacing="-0.002in" style:text-underline-style="solid" style:text-underline-width="auto" style:text-underline-color="font-color" fo:font-weight="bold" style:font-size-asian="8pt" style:font-weight-asian="bold"/>
    </style:style>
    <style:style style:name="T710" style:family="text">
      <style:text-properties fo:font-size="8pt" fo:letter-spacing="-0.0016in" style:text-underline-style="solid" style:text-underline-width="auto" style:text-underline-color="font-color" fo:font-weight="bold" style:font-size-asian="8pt" style:font-weight-asian="bold"/>
    </style:style>
    <style:style style:name="T711" style:family="text">
      <style:text-properties fo:font-size="8.5pt" fo:font-weight="bold" style:font-size-asian="8.5pt" style:font-weight-asian="bold" style:text-scale="105%"/>
    </style:style>
    <style:style style:name="T712" style:family="text">
      <style:text-properties fo:font-size="8pt" style:font-size-asian="8pt"/>
    </style:style>
    <style:style style:name="T713" style:family="text">
      <style:text-properties fo:font-size="8pt" fo:letter-spacing="0.0484in" style:font-size-asian="8pt"/>
    </style:style>
    <style:style style:name="T714" style:family="text">
      <style:text-properties fo:font-size="8pt" fo:font-weight="bold" style:font-size-asian="8pt" style:font-weight-asian="bold"/>
    </style:style>
    <style:style style:name="T715" style:family="text">
      <style:text-properties fo:font-size="8pt" fo:letter-spacing="0.05in" fo:font-weight="bold" style:font-size-asian="8pt" style:font-weight-asian="bold"/>
    </style:style>
    <style:style style:name="T716" style:family="text">
      <style:text-properties fo:font-size="8pt" fo:letter-spacing="-0.0035in" fo:font-weight="bold" style:font-size-asian="8pt" style:font-weight-asian="bold"/>
    </style:style>
    <style:style style:name="T717" style:family="text">
      <style:text-properties fo:font-size="8pt" fo:letter-spacing="-0.0016in" fo:font-weight="bold" style:font-size-asian="8pt" style:font-weight-asian="bold"/>
    </style:style>
    <style:style style:name="T718" style:family="text">
      <style:text-properties fo:font-size="8pt" fo:letter-spacing="0.0437in" fo:font-weight="bold" style:font-size-asian="8pt" style:font-weight-asian="bold"/>
    </style:style>
    <style:style style:name="T719" style:family="text">
      <style:text-properties fo:font-size="8pt" fo:letter-spacing="0.0472in" fo:font-weight="bold" style:font-size-asian="8pt" style:font-weight-asian="bold"/>
    </style:style>
    <style:style style:name="T720" style:family="text">
      <style:text-properties fo:font-size="8pt" fo:letter-spacing="0.0465in" style:font-size-asian="8pt"/>
    </style:style>
    <style:style style:name="T721" style:family="text">
      <style:text-properties fo:font-size="8pt" fo:letter-spacing="0.0453in" style:font-size-asian="8pt"/>
    </style:style>
    <style:style style:name="T722" style:family="text">
      <style:text-properties fo:font-size="8pt" fo:letter-spacing="-0.0016in" style:font-size-asian="8pt"/>
    </style:style>
    <style:style style:name="T723" style:family="text">
      <style:text-properties fo:font-size="8pt" fo:font-style="italic" fo:font-weight="bold" style:font-size-asian="8pt" style:font-style-asian="italic" style:font-weight-asian="bold"/>
    </style:style>
    <style:style style:name="T724" style:family="text">
      <style:text-properties fo:font-size="8pt" fo:letter-spacing="0.028in" fo:font-style="italic" fo:font-weight="bold" style:font-size-asian="8pt" style:font-style-asian="italic" style:font-weight-asian="bold"/>
    </style:style>
    <style:style style:name="T725" style:family="text">
      <style:text-properties style:font-name="Verdana" fo:font-size="6.5pt" fo:letter-spacing="-0.0016in" fo:font-weight="bold" style:font-size-asian="6.5pt" style:font-weight-asian="bold"/>
    </style:style>
    <style:style style:name="T726" style:family="text">
      <style:text-properties style:font-name="Verdana" fo:font-size="6.5pt" fo:font-weight="bold" style:font-size-asian="6.5pt" style:font-weight-asian="bold"/>
    </style:style>
    <style:style style:name="T727" style:family="text">
      <style:text-properties style:font-name="Verdana" fo:font-size="6.5pt" fo:letter-spacing="0.0016in" fo:font-weight="bold" style:font-size-asian="6.5pt" style:font-weight-asian="bold"/>
    </style:style>
    <style:style style:name="T728" style:family="text">
      <style:text-properties style:font-name="Verdana" fo:font-size="6.5pt" fo:letter-spacing="-0.0035in" fo:font-weight="bold" style:font-size-asian="6.5pt" style:font-weight-asian="bold"/>
    </style:style>
    <style:style style:name="T729" style:family="text">
      <style:text-properties style:font-name="Verdana" fo:font-size="6.5pt" style:font-size-asian="6.5pt"/>
    </style:style>
    <style:style style:name="T730" style:family="text">
      <style:text-properties style:font-name="Verdana" fo:font-size="6.5pt" fo:letter-spacing="-0.0035in" style:font-size-asian="6.5pt"/>
    </style:style>
    <style:style style:name="T731" style:family="text">
      <style:text-properties style:font-name="Verdana" fo:font-size="6.5pt" fo:letter-spacing="-0.0016in" style:font-size-asian="6.5pt"/>
    </style:style>
    <style:style style:name="T732" style:family="text">
      <style:text-properties style:font-name="Verdana" fo:font-size="6.5pt" fo:letter-spacing="-0.0028in" style:font-size-asian="6.5pt"/>
    </style:style>
    <style:style style:name="T733" style:family="text">
      <style:text-properties fo:font-size="8pt" fo:letter-spacing="-0.0043in" style:font-size-asian="8pt"/>
    </style:style>
    <style:style style:name="T734" style:family="text">
      <style:text-properties fo:font-size="8pt" fo:letter-spacing="-0.002in" style:font-size-asian="8pt"/>
    </style:style>
    <style:style style:name="T735" style:family="text">
      <style:text-properties fo:font-size="8pt" fo:letter-spacing="-0.0035in" style:font-size-asian="8pt"/>
    </style:style>
    <style:style style:name="T736" style:family="text">
      <style:text-properties fo:font-size="8pt" fo:letter-spacing="-0.0028in" style:font-size-asian="8pt"/>
    </style:style>
    <style:style style:name="T737" style:family="text">
      <style:text-properties fo:font-size="8pt" fo:letter-spacing="-0.002in" fo:font-weight="bold" style:font-size-asian="8pt" style:font-weight-asian="bold"/>
    </style:style>
    <style:style style:name="T738" style:family="text">
      <style:text-properties fo:font-size="8pt" fo:letter-spacing="-0.0028in" fo:font-weight="bold" style:font-size-asian="8pt" style:font-weight-asian="bold"/>
    </style:style>
    <style:style style:name="T739" style:family="text">
      <style:text-properties fo:font-size="9pt" fo:letter-spacing="-0.0075in" style:text-underline-style="solid" style:text-underline-width="auto" style:text-underline-color="font-color" fo:font-weight="bold" style:font-size-asian="9pt" style:font-weight-asian="bold"/>
    </style:style>
    <style:style style:name="T740" style:family="text">
      <style:text-properties fo:font-size="9pt" fo:letter-spacing="-0.0083in" style:text-underline-style="solid" style:text-underline-width="auto" style:text-underline-color="font-color" fo:font-weight="bold" style:font-size-asian="9pt" style:font-weight-asian="bold"/>
    </style:style>
    <style:style style:name="T741" style:family="text">
      <style:text-properties fo:font-size="9pt" fo:letter-spacing="0.0382in" style:font-size-asian="9pt" style:text-scale="150%"/>
    </style:style>
    <style:style style:name="T742" style:family="text">
      <style:text-properties fo:font-size="9pt" fo:letter-spacing="0.0402in" fo:font-weight="bold" style:font-size-asian="9pt" style:font-weight-asian="bold" style:text-scale="150%"/>
    </style:style>
    <style:style style:name="T743" style:family="text">
      <style:text-properties fo:font-size="9pt" fo:letter-spacing="-0.0035in" fo:font-weight="bold" style:font-size-asian="9pt" style:font-weight-asian="bold"/>
    </style:style>
    <style:style style:name="T744" style:family="text">
      <style:text-properties fo:font-size="9pt" fo:letter-spacing="-0.0008in" fo:font-weight="bold" style:font-size-asian="9pt" style:font-weight-asian="bold"/>
    </style:style>
    <style:style style:name="T745" style:family="text">
      <style:text-properties fo:font-size="9pt" fo:letter-spacing="-0.0008in" style:font-size-asian="9pt"/>
    </style:style>
    <style:style style:name="T746" style:family="text">
      <style:text-properties fo:font-size="9pt" fo:font-style="italic" fo:font-weight="bold" style:font-size-asian="9pt" style:font-style-asian="italic" style:font-weight-asian="bold"/>
    </style:style>
    <style:style style:name="T747" style:family="text">
      <style:text-properties fo:font-size="9pt" fo:letter-spacing="-0.0008in" fo:font-style="italic" fo:font-weight="bold" style:font-size-asian="9pt" style:font-style-asian="italic" style:font-weight-asian="bold"/>
    </style:style>
    <style:style style:name="T748" style:family="text">
      <style:text-properties fo:font-size="9pt" fo:letter-spacing="-0.0075in" style:font-size-asian="9pt"/>
    </style:style>
    <style:style style:name="T749" style:family="text">
      <style:text-properties fo:font-size="9pt" fo:letter-spacing="-0.0071in" style:font-size-asian="9pt"/>
    </style:style>
    <style:style style:name="T750" style:family="text">
      <style:text-properties fo:letter-spacing="-0.0091in" style:text-underline-style="none"/>
    </style:style>
    <style:style style:name="T751" style:family="text">
      <style:text-properties fo:font-size="8pt" style:text-underline-style="solid" style:text-underline-width="auto" style:text-underline-color="#000000" fo:font-weight="bold" style:font-size-asian="8pt" style:font-weight-asian="bold" style:text-scale="105%"/>
    </style:style>
    <style:style style:name="T752" style:family="text">
      <style:text-properties fo:font-size="8pt" fo:letter-spacing="-0.0071in" style:text-underline-style="solid" style:text-underline-width="auto" style:text-underline-color="#000000" fo:font-weight="bold" style:font-size-asian="8pt" style:font-weight-asian="bold" style:text-scale="105%"/>
    </style:style>
    <style:style style:name="T753" style:family="text">
      <style:text-properties fo:font-size="8pt" fo:letter-spacing="-0.0016in" style:text-underline-style="solid" style:text-underline-width="auto" style:text-underline-color="#000000" fo:font-weight="bold" style:font-size-asian="8pt" style:font-weight-asian="bold" style:text-scale="105%"/>
    </style:style>
    <style:style style:name="T754" style:family="text">
      <style:text-properties fo:font-size="8pt" fo:letter-spacing="0.0555in" fo:font-weight="bold" style:font-size-asian="8pt" style:font-weight-asian="bold" style:text-scale="105%"/>
    </style:style>
    <style:style style:name="T755" style:family="text">
      <style:text-properties fo:font-size="8pt" fo:letter-spacing="-0.0043in" style:font-size-asian="8pt" style:text-scale="105%"/>
    </style:style>
    <style:style style:name="T756" style:family="text">
      <style:text-properties fo:font-size="8pt" fo:letter-spacing="-0.0028in" style:font-size-asian="8pt" style:text-scale="105%"/>
    </style:style>
    <style:style style:name="T757" style:family="text">
      <style:text-properties fo:font-size="8pt" fo:letter-spacing="0.0555in" style:font-size-asian="8pt" style:text-scale="105%"/>
    </style:style>
    <style:style style:name="T758" style:family="text">
      <style:text-properties fo:font-size="8pt" fo:font-style="italic" fo:font-weight="bold" style:font-size-asian="8pt" style:font-style-asian="italic" style:font-weight-asian="bold" style:text-scale="105%"/>
    </style:style>
    <style:style style:name="T759" style:family="text">
      <style:text-properties fo:font-size="8pt" fo:font-style="italic" style:font-size-asian="8pt" style:font-style-asian="italic" style:text-scale="105%"/>
    </style:style>
    <style:style style:name="T760" style:family="text">
      <style:text-properties fo:font-size="8pt" fo:letter-spacing="-0.0063in" fo:font-weight="bold" style:font-size-asian="8pt" style:font-weight-asian="bold" style:text-scale="105%"/>
    </style:style>
    <style:style style:name="T761" style:family="text">
      <style:text-properties fo:font-size="8pt" fo:letter-spacing="-0.0083in" fo:font-weight="bold" style:font-size-asian="8pt" style:font-weight-asian="bold" style:text-scale="105%"/>
    </style:style>
    <style:style style:name="T762" style:family="text">
      <style:text-properties fo:font-size="8.5pt" fo:letter-spacing="0.0465in" style:font-size-asian="8.5pt" style:text-scale="150%"/>
    </style:style>
    <style:style style:name="T763" style:family="text">
      <style:text-properties fo:font-size="8.5pt" fo:letter-spacing="0.048in" fo:font-weight="bold" style:font-size-asian="8.5pt" style:font-weight-asian="bold" style:text-scale="150%"/>
    </style:style>
    <style:style style:name="T764" style:family="text">
      <style:text-properties fo:letter-spacing="0.0256in"/>
    </style:style>
    <style:style style:name="T765" style:family="text">
      <style:text-properties style:font-name="Verdana" fo:font-size="5pt" fo:letter-spacing="0.002in" fo:font-weight="bold" style:font-size-asian="5pt" style:font-weight-asian="bold"/>
    </style:style>
    <style:style style:name="T766" style:family="text">
      <style:text-properties style:font-name="Verdana" fo:font-size="5pt" fo:letter-spacing="0.0016in" style:font-size-asian="5pt"/>
    </style:style>
    <style:style style:name="T767" style:family="text">
      <style:text-properties fo:letter-spacing="0.0098in" fo:font-weight="bold" style:font-weight-asian="bold"/>
    </style:style>
    <style:style style:name="T768" style:family="text">
      <style:text-properties fo:letter-spacing="0.0118in" fo:font-weight="bold" style:font-weight-asian="bold"/>
    </style:style>
    <style:style style:name="T769" style:family="text">
      <style:text-properties fo:letter-spacing="0.011in"/>
    </style:style>
    <style:style style:name="T770" style:family="text">
      <style:text-properties fo:letter-spacing="0.0118in"/>
    </style:style>
    <style:style style:name="T771" style:family="text">
      <style:text-properties fo:font-size="8pt" fo:letter-spacing="0.048in" style:font-size-asian="8pt"/>
    </style:style>
    <style:style style:name="T772" style:family="text">
      <style:text-properties fo:font-size="8pt" fo:letter-spacing="0.0492in" fo:font-weight="bold" style:font-size-asian="8pt" style:font-weight-asian="bold"/>
    </style:style>
    <style:style style:name="T773" style:family="text">
      <style:text-properties fo:font-size="8pt" fo:letter-spacing="0.0327in" fo:font-weight="bold" style:font-size-asian="8pt" style:font-weight-asian="bold"/>
    </style:style>
    <style:style style:name="T774" style:family="text">
      <style:text-properties fo:font-size="8pt" fo:letter-spacing="0.0362in" fo:font-weight="bold" style:font-size-asian="8pt" style:font-weight-asian="bold"/>
    </style:style>
    <style:style style:name="T775" style:family="text">
      <style:text-properties fo:font-size="8pt" fo:letter-spacing="0.0335in" style:font-size-asian="8pt"/>
    </style:style>
    <style:style style:name="T776" style:family="text">
      <style:text-properties fo:font-size="8pt" fo:letter-spacing="0.0327in" fo:font-style="italic" fo:font-weight="bold" style:font-size-asian="8pt" style:font-style-asian="italic" style:font-weight-asian="bold"/>
    </style:style>
    <style:style style:name="T777" style:family="text">
      <style:text-properties fo:font-size="8pt" fo:letter-spacing="0.0346in" fo:font-style="italic" fo:font-weight="bold" style:font-size-asian="8pt" style:font-style-asian="italic" style:font-weight-asian="bold"/>
    </style:style>
    <style:style style:name="T778" style:family="text">
      <style:text-properties fo:font-size="8pt" fo:letter-spacing="-0.0035in" fo:font-style="italic" fo:font-weight="bold" style:font-size-asian="8pt" style:font-style-asian="italic" style:font-weight-asian="bold"/>
    </style:style>
    <style:style style:name="T779" style:family="text">
      <style:text-properties style:font-name="Verdana" fo:font-size="5pt" fo:letter-spacing="0.0028in" style:font-size-asian="5pt"/>
    </style:style>
    <style:style style:name="T780" style:family="text">
      <style:text-properties style:font-name="Verdana" fo:font-size="5pt" fo:letter-spacing="0.0035in" style:font-size-asian="5pt"/>
    </style:style>
    <style:style style:name="T781" style:family="text">
      <style:text-properties style:font-name="Verdana" fo:font-size="5pt" fo:letter-spacing="0.0043in" style:font-size-asian="5pt"/>
    </style:style>
    <style:style style:name="T782" style:family="text">
      <style:text-properties style:font-name="Verdana" fo:font-size="5pt" fo:letter-spacing="0.0047in" style:font-size-asian="5pt"/>
    </style:style>
    <style:style style:name="T783" style:family="text">
      <style:text-properties style:font-name="Verdana" fo:font-size="5pt" fo:letter-spacing="0.0055in" style:font-size-asian="5pt"/>
    </style:style>
    <style:style style:name="T784" style:family="text">
      <style:text-properties fo:font-size="8pt" fo:letter-spacing="0.0083in" fo:font-weight="bold" style:font-size-asian="8pt" style:font-weight-asian="bold"/>
    </style:style>
    <style:style style:name="T785" style:family="text">
      <style:text-properties fo:font-size="8pt" fo:letter-spacing="0.0098in" fo:font-weight="bold" style:font-size-asian="8pt" style:font-weight-asian="bold"/>
    </style:style>
    <style:style style:name="T786" style:family="text">
      <style:text-properties fo:font-size="8pt" fo:letter-spacing="0.0083in" style:font-size-asian="8pt"/>
    </style:style>
    <style:style style:name="T787" style:family="text">
      <style:text-properties fo:font-size="8pt" fo:letter-spacing="0.0098in" style:font-size-asian="8pt"/>
    </style:style>
    <style:style style:name="T788" style:family="text">
      <style:text-properties fo:font-size="8pt" fo:letter-spacing="0.0091in" style:font-size-asian="8pt"/>
    </style:style>
    <style:style style:name="T789" style:family="text">
      <style:text-properties fo:font-size="8pt" fo:letter-spacing="-0.0008in" style:font-size-asian="8pt"/>
    </style:style>
    <style:style style:name="T790" style:family="text">
      <style:text-properties style:font-name="Arial" fo:font-size="8pt" fo:letter-spacing="-0.0016in" style:font-size-asian="8pt"/>
    </style:style>
    <style:style style:name="T791" style:family="text">
      <style:text-properties style:font-name="Arial" fo:font-size="8pt" style:font-size-asian="8pt"/>
    </style:style>
    <style:style style:name="T792" style:family="text">
      <style:text-properties fo:color="#000009" style:font-name="Arial" fo:font-size="8pt" style:font-size-asian="8pt"/>
    </style:style>
    <style:style style:name="T793" style:family="text">
      <style:text-properties style:font-name="Arial" fo:font-size="8pt" fo:letter-spacing="-0.0047in" style:font-size-asian="8pt"/>
    </style:style>
    <style:style style:name="T794" style:family="text">
      <style:text-properties style:font-name="Arial" fo:font-size="8pt" fo:letter-spacing="-0.0043in" style:font-size-asian="8pt"/>
    </style:style>
    <style:style style:name="T795" style:family="text">
      <style:text-properties style:font-name="Arial" fo:font-size="8pt" fo:letter-spacing="-0.0063in" style:font-size-asian="8pt"/>
    </style:style>
    <style:style style:name="T796" style:family="text">
      <style:text-properties style:font-name="Arial" fo:font-size="8pt" fo:letter-spacing="-0.0055in" style:font-size-asian="8pt"/>
    </style:style>
    <style:style style:name="T797" style:family="text">
      <style:text-properties style:font-name="Arial" fo:font-size="8pt" fo:letter-spacing="-0.0008in" style:font-size-asian="8pt"/>
    </style:style>
    <style:style style:name="T798" style:family="text">
      <style:text-properties style:font-name="Arial" fo:font-size="8pt" fo:letter-spacing="0.0035in" style:font-size-asian="8pt"/>
    </style:style>
    <style:style style:name="T799" style:family="text">
      <style:text-properties style:font-name="Arial" fo:font-size="8pt" fo:letter-spacing="0.0043in" style:font-size-asian="8pt"/>
    </style:style>
    <style:style style:name="T800" style:family="text">
      <style:text-properties style:font-name="Arial" fo:font-size="8pt" fo:font-weight="bold" style:font-size-asian="8pt" style:font-weight-asian="bold" style:text-scale="105%"/>
    </style:style>
    <style:style style:name="T801" style:family="text">
      <style:text-properties style:font-name="Arial" fo:font-size="8pt" fo:letter-spacing="0.0236in" fo:font-weight="bold" style:font-size-asian="8pt" style:font-weight-asian="bold" style:text-scale="105%"/>
    </style:style>
    <style:style style:name="T802" style:family="text">
      <style:text-properties style:font-name="Arial" fo:font-size="8pt" fo:letter-spacing="0.0201in" fo:font-weight="bold" style:font-size-asian="8pt" style:font-weight-asian="bold" style:text-scale="105%"/>
    </style:style>
    <style:style style:name="T803" style:family="text">
      <style:text-properties style:font-name="Arial" fo:font-size="8pt" fo:letter-spacing="0.028in" fo:font-weight="bold" style:font-size-asian="8pt" style:font-weight-asian="bold" style:text-scale="105%"/>
    </style:style>
    <style:style style:name="T804" style:family="text">
      <style:text-properties style:font-name="Arial" fo:font-size="8pt" fo:font-weight="bold" style:font-size-asian="8pt" style:font-weight-asian="bold"/>
    </style:style>
    <style:style style:name="T805" style:family="text">
      <style:text-properties style:font-name="Arial" fo:font-size="8pt" fo:letter-spacing="0.0055in" fo:font-weight="bold" style:font-size-asian="8pt" style:font-weight-asian="bold"/>
    </style:style>
    <style:style style:name="T806" style:family="text">
      <style:text-properties style:font-name="Arial" fo:font-size="8pt" fo:letter-spacing="0.0071in" fo:font-weight="bold" style:font-size-asian="8pt" style:font-weight-asian="bold"/>
    </style:style>
    <style:style style:name="T807" style:family="text">
      <style:text-properties style:font-name="Arial" fo:font-size="8pt" fo:letter-spacing="-0.0016in" fo:font-weight="bold" style:font-size-asian="8pt" style:font-weight-asian="bold"/>
    </style:style>
    <style:style style:name="T808" style:family="text">
      <style:text-properties style:font-name="Arial" fo:font-size="8pt" fo:letter-spacing="0.0075in" fo:font-weight="bold" style:font-size-asian="8pt" style:font-weight-asian="bold"/>
    </style:style>
    <style:style style:name="T809" style:family="text">
      <style:text-properties style:font-name="Arial" fo:font-size="8pt" fo:letter-spacing="0.0047in" style:font-size-asian="8pt"/>
    </style:style>
    <style:style style:name="T810" style:family="text">
      <style:text-properties style:font-name="Arial" fo:font-size="8pt" fo:letter-spacing="0.0071in" style:font-size-asian="8pt"/>
    </style:style>
    <style:style style:name="T811" style:family="text">
      <style:text-properties style:font-name="Arial" fo:font-size="8pt" fo:letter-spacing="0.0075in" style:font-size-asian="8pt"/>
    </style:style>
    <style:style style:name="T812" style:family="text">
      <style:text-properties style:font-name="Arial" fo:font-size="8pt" fo:letter-spacing="0.0118in" fo:font-weight="bold" style:font-size-asian="8pt" style:font-weight-asian="bold" style:text-scale="105%"/>
    </style:style>
    <style:style style:name="T813" style:family="text">
      <style:text-properties style:font-name="Arial" fo:font-size="8pt" style:font-size-asian="8pt" style:text-scale="105%"/>
    </style:style>
    <style:style style:name="T814" style:family="text">
      <style:text-properties style:font-name="Arial" fo:font-size="8pt" fo:letter-spacing="0.011in" style:font-size-asian="8pt" style:text-scale="105%"/>
    </style:style>
    <style:style style:name="T815" style:family="text">
      <style:text-properties style:font-name="Arial" fo:font-size="8pt" fo:letter-spacing="0.0146in" style:font-size-asian="8pt" style:text-scale="105%"/>
    </style:style>
    <style:style style:name="T816" style:family="text">
      <style:text-properties style:font-name="Arial" fo:font-size="8pt" fo:letter-spacing="-0.0035in" fo:font-weight="bold" style:font-size-asian="8pt" style:font-weight-asian="bold"/>
    </style:style>
    <style:style style:name="T817" style:family="text">
      <style:text-properties style:font-name="Arial" fo:font-size="8pt" fo:letter-spacing="-0.0035in" style:font-size-asian="8pt"/>
    </style:style>
    <style:style style:name="T818" style:family="text">
      <style:text-properties style:font-name="Arial" fo:font-size="8pt" fo:letter-spacing="0.0028in" style:font-size-asian="8pt"/>
    </style:style>
    <style:style style:name="T819" style:family="text">
      <style:text-properties style:font-name="Arial" fo:font-size="8pt" fo:letter-spacing="-0.0043in" style:font-size-asian="8pt" style:text-scale="105%"/>
    </style:style>
    <style:style style:name="T820" style:family="text">
      <style:text-properties style:font-name="Arial" fo:font-size="8pt" fo:letter-spacing="-0.002in" style:font-size-asian="8pt" style:text-scale="105%"/>
    </style:style>
    <style:style style:name="T821" style:family="text">
      <style:text-properties fo:font-size="6.5pt" fo:letter-spacing="-0.0028in" fo:font-weight="bold" style:font-size-asian="6.5pt" style:font-weight-asian="bold" style:text-scale="105%"/>
    </style:style>
    <style:style style:name="T822" style:family="text">
      <style:text-properties fo:font-size="6.5pt" fo:letter-spacing="-0.0016in" fo:font-weight="bold" style:font-size-asian="6.5pt" style:font-weight-asian="bold" style:text-scale="105%"/>
    </style:style>
    <style:style style:name="T823" style:family="text">
      <style:text-properties fo:font-size="6.5pt" fo:letter-spacing="0.028in" fo:font-weight="bold" style:font-size-asian="6.5pt" style:font-weight-asian="bold" style:text-scale="105%"/>
    </style:style>
    <style:style style:name="T824" style:family="text">
      <style:text-properties fo:font-size="6.5pt" fo:font-weight="bold" style:font-size-asian="6.5pt" style:font-weight-asian="bold" style:text-scale="105%"/>
    </style:style>
    <style:style style:name="T825" style:family="text">
      <style:text-properties fo:font-size="6.5pt" fo:letter-spacing="0.0071in" fo:font-weight="bold" style:font-size-asian="6.5pt" style:font-weight-asian="bold" style:text-scale="105%"/>
    </style:style>
    <style:style style:name="T826" style:family="text">
      <style:text-properties fo:font-size="6.5pt" fo:letter-spacing="-0.0071in" style:font-size-asian="6.5pt" style:text-scale="105%"/>
    </style:style>
    <style:style style:name="T827" style:family="text">
      <style:text-properties fo:font-size="6.5pt" fo:letter-spacing="-0.0028in" style:font-size-asian="6.5pt" style:text-scale="105%"/>
    </style:style>
    <style:style style:name="T828" style:family="text">
      <style:text-properties fo:font-size="6.5pt" style:font-size-asian="6.5pt"/>
    </style:style>
    <style:style style:name="T829" style:family="text">
      <style:text-properties fo:font-size="6.5pt" fo:letter-spacing="0.028in" style:font-size-asian="6.5pt" style:text-scale="105%"/>
    </style:style>
    <style:style style:name="T830" style:family="text">
      <style:text-properties fo:font-size="6.5pt" fo:letter-spacing="-0.0016in" style:font-size-asian="6.5pt" style:text-scale="105%"/>
    </style:style>
    <style:style style:name="T831" style:family="text">
      <style:text-properties fo:font-size="6.5pt" style:font-size-asian="6.5pt" style:text-scale="105%"/>
    </style:style>
    <style:style style:name="T832" style:family="text">
      <style:text-properties style:font-name="Arial" fo:font-size="8pt" fo:letter-spacing="0.028in" style:font-size-asian="8pt" style:text-scale="105%"/>
    </style:style>
    <style:style style:name="T833" style:family="text">
      <style:text-properties style:font-name="Arial" fo:font-size="8pt" fo:letter-spacing="0.0272in" style:font-size-asian="8pt" style:text-scale="105%"/>
    </style:style>
    <style:style style:name="T834" style:family="text">
      <style:text-properties style:font-name="Arial" fo:font-size="8pt" fo:letter-spacing="0.0236in" style:font-size-asian="8pt" style:text-scale="105%"/>
    </style:style>
    <style:style style:name="T835" style:family="text">
      <style:text-properties style:font-name="Arial" fo:font-size="8pt" fo:letter-spacing="-0.0016in" style:font-size-asian="8pt" style:text-scale="105%"/>
    </style:style>
    <style:style style:name="T836" style:family="text">
      <style:text-properties style:font-name="Arial" fo:font-size="8pt" fo:letter-spacing="0.022in" style:font-size-asian="8pt"/>
    </style:style>
    <style:style style:name="T837" style:family="text">
      <style:text-properties style:font-name="Arial" fo:font-size="8pt" fo:letter-spacing="0.0228in" style:font-size-asian="8pt"/>
    </style:style>
    <style:style style:name="T838" style:family="text">
      <style:text-properties style:font-name="Arial" fo:font-size="8pt" fo:letter-spacing="0.0102in" style:font-size-asian="8pt"/>
    </style:style>
    <style:style style:name="T839" style:family="text">
      <style:text-properties style:font-name="Arial" fo:font-size="8pt" fo:letter-spacing="0.0098in" style:font-size-asian="8pt"/>
    </style:style>
    <style:style style:name="T840" style:family="text">
      <style:text-properties style:font-name="Arial" fo:font-size="8pt" fo:letter-spacing="0.002in" style:font-size-asian="8pt"/>
    </style:style>
    <style:style style:name="T841" style:family="text">
      <style:text-properties style:font-name="Arial" fo:font-size="8pt" fo:letter-spacing="-0.002in" fo:font-weight="bold" style:font-size-asian="8pt" style:font-weight-asian="bold"/>
    </style:style>
    <style:style style:name="T842" style:family="text">
      <style:text-properties style:font-name="Arial" fo:font-size="8pt" fo:letter-spacing="0.0035in" fo:font-weight="bold" style:font-size-asian="8pt" style:font-weight-asian="bold"/>
    </style:style>
    <style:style style:name="T843" style:family="text">
      <style:text-properties style:font-name="Arial" fo:font-size="8pt" fo:letter-spacing="-0.0008in" style:font-size-asian="8pt" style:text-scale="105%"/>
    </style:style>
    <style:style style:name="T844" style:family="text">
      <style:text-properties style:font-name="Arial" fo:font-size="8pt" fo:letter-spacing="-0.0063in" style:font-size-asian="8pt" style:text-scale="105%"/>
    </style:style>
    <style:style style:name="T845" style:family="text">
      <style:text-properties style:font-name="Arial" fo:font-size="8pt" fo:letter-spacing="0.0154in" fo:font-weight="bold" style:font-size-asian="8pt" style:font-weight-asian="bold"/>
    </style:style>
    <style:style style:name="T846" style:family="text">
      <style:text-properties style:font-name="Arial" fo:font-size="8pt" fo:letter-spacing="-0.0075in" fo:font-weight="bold" style:font-size-asian="8pt" style:font-weight-asian="bold" style:text-scale="105%"/>
    </style:style>
    <style:style style:name="T847" style:family="text">
      <style:text-properties style:font-name="Arial" fo:font-size="8pt" fo:letter-spacing="-0.0063in" fo:font-weight="bold" style:font-size-asian="8pt" style:font-weight-asian="bold" style:text-scale="105%"/>
    </style:style>
    <style:style style:name="T848" style:family="text">
      <style:text-properties style:font-name="Arial" fo:font-size="8pt" fo:letter-spacing="-0.0075in" style:font-size-asian="8pt" style:text-scale="105%"/>
    </style:style>
    <style:style style:name="T849" style:family="text">
      <style:text-properties fo:color="#231f20" style:font-name="Source Sans Pro" fo:font-size="11pt" style:font-size-asian="11pt"/>
    </style:style>
    <style:style style:name="T850" style:family="text">
      <style:text-properties fo:color="#231f20" style:font-name="Source Sans Pro" fo:font-size="11pt" fo:letter-spacing="-0.0047in" style:font-size-asian="11pt"/>
    </style:style>
    <style:style style:name="T851" style:family="text">
      <style:text-properties fo:color="#231f20" style:font-name="Source Sans Pro" fo:font-size="11pt" fo:letter-spacing="-0.0075in" style:font-size-asian="11pt"/>
    </style:style>
    <style:style style:name="T852" style:family="text">
      <style:text-properties fo:color="#231f20" style:font-name="Source Sans Pro" fo:font-size="11pt" fo:letter-spacing="-0.0008in" style:font-size-asian="11pt"/>
    </style:style>
    <style:style style:name="T853" style:family="text">
      <style:text-properties fo:color="#231f20" style:font-name="Source Sans Pro" fo:font-size="11pt" fo:letter-spacing="-0.0043in" style:font-size-asian="11pt"/>
    </style:style>
    <style:style style:name="T854" style:family="text">
      <style:text-properties fo:color="#231f20" style:font-name="Source Sans Pro" fo:font-size="11pt" fo:letter-spacing="-0.0016in" style:font-size-asian="11pt"/>
    </style:style>
    <style:style style:name="T855" style:family="text">
      <style:text-properties fo:color="#231f20" style:font-name="Source Sans Pro" fo:font-size="11pt" fo:letter-spacing="-0.002in" style:font-size-asian="11pt"/>
    </style:style>
    <style:style style:name="T856" style:family="text">
      <style:text-properties fo:color="#231f20" style:font-name="Source Sans Pro" fo:font-size="11pt" fo:font-weight="bold" style:font-size-asian="11pt" style:font-weight-asian="bold"/>
    </style:style>
    <style:style style:name="T857" style:family="text">
      <style:text-properties fo:color="#231f20" style:font-name="Source Sans Pro" fo:font-size="11pt" fo:letter-spacing="-0.0008in" fo:font-weight="bold" style:font-size-asian="11pt" style:font-weight-asian="bold"/>
    </style:style>
    <style:style style:name="T858" style:family="text">
      <style:text-properties fo:color="#231f20" style:font-name="Source Sans Pro" fo:font-size="11pt" fo:letter-spacing="-0.0016in" fo:font-weight="bold" style:font-size-asian="11pt" style:font-weight-asian="bold"/>
    </style:style>
    <style:style style:name="T859" style:family="text">
      <style:text-properties fo:color="#231f20" style:font-name="Source Sans Pro" fo:font-size="11pt" fo:letter-spacing="-0.0047in" fo:font-weight="bold" style:font-size-asian="11pt" style:font-weight-asian="bold"/>
    </style:style>
    <style:style style:name="T860" style:family="text">
      <style:text-properties fo:color="#231f20" style:font-name="Source Sans Pro" fo:font-size="11pt" fo:letter-spacing="-0.0028in" fo:font-weight="bold" style:font-size-asian="11pt" style:font-weight-asian="bold"/>
    </style:style>
    <style:style style:name="T861" style:family="text">
      <style:text-properties fo:color="#231f20" style:font-name="Source Sans Pro" fo:font-size="11pt" fo:letter-spacing="-0.0035in" fo:font-weight="bold" style:font-size-asian="11pt" style:font-weight-asian="bold"/>
    </style:style>
    <style:style style:name="T862" style:family="text">
      <style:text-properties fo:color="#231f20" style:font-name="Source Sans Pro" fo:font-size="11pt" fo:letter-spacing="-0.0075in" fo:font-weight="bold" style:font-size-asian="11pt" style:font-weight-asian="bold"/>
    </style:style>
    <style:style style:name="T863" style:family="text">
      <style:text-properties style:font-name="Cambria" fo:font-size="8.5pt" fo:letter-spacing="-0.0016in" fo:font-weight="bold" style:font-size-asian="8.5pt" style:font-weight-asian="bold"/>
    </style:style>
    <style:style style:name="T864" style:family="text">
      <style:text-properties style:font-name="Cambria" fo:font-size="8.5pt" fo:letter-spacing="-0.0047in" fo:font-weight="bold" style:font-size-asian="8.5pt" style:font-weight-asian="bold"/>
    </style:style>
    <style:style style:name="T865" style:family="text">
      <style:text-properties style:font-name="Cambria" fo:font-size="8.5pt" fo:letter-spacing="-0.0035in" fo:font-weight="bold" style:font-size-asian="8.5pt" style:font-weight-asian="bold"/>
    </style:style>
    <style:style style:name="T866" style:family="text">
      <style:text-properties style:font-name="Cambria" fo:font-size="8.5pt" fo:letter-spacing="0.028in" fo:font-weight="bold" style:font-size-asian="8.5pt" style:font-weight-asian="bold"/>
    </style:style>
    <style:style style:name="T867" style:family="text">
      <style:text-properties style:font-name="Cambria" fo:font-size="8.5pt" fo:font-weight="bold" style:font-size-asian="8.5pt" style:font-weight-asian="bold"/>
    </style:style>
    <style:style style:name="T868" style:family="text">
      <style:text-properties style:font-name="Cambria" fo:letter-spacing="-0.0016in"/>
    </style:style>
    <style:style style:name="T869" style:family="text">
      <style:text-properties style:font-name="Cambria" fo:letter-spacing="-0.0035in"/>
    </style:style>
    <style:style style:name="T870" style:family="text">
      <style:text-properties style:font-name="Cambria" fo:letter-spacing="-0.0028in"/>
    </style:style>
    <style:style style:name="T871" style:family="text">
      <style:text-properties style:font-name="Cambria" fo:letter-spacing="-0.002in"/>
    </style:style>
    <style:style style:name="T872" style:family="text">
      <style:text-properties style:font-name="Cambria" fo:letter-spacing="0.028in"/>
    </style:style>
    <style:style style:name="T873" style:family="text">
      <style:text-properties style:font-name="Cambria"/>
    </style:style>
    <style:style style:name="T874" style:family="text">
      <style:text-properties style:font-name="Cambria" fo:letter-spacing="-0.0071in"/>
    </style:style>
    <style:style style:name="T875" style:family="text">
      <style:text-properties style:font-name="Cambria" fo:letter-spacing="-0.0063in"/>
    </style:style>
    <style:style style:name="T876" style:family="text">
      <style:text-properties style:font-name="Cambria" fo:letter-spacing="-0.0055in"/>
    </style:style>
    <style:style style:name="T877" style:family="text">
      <style:text-properties style:font-name="Cambria" fo:letter-spacing="-0.0047in"/>
    </style:style>
    <style:style style:name="T878" style:family="text">
      <style:text-properties style:font-name="Cambria" fo:letter-spacing="-0.0016in" style:text-scale="95%"/>
    </style:style>
    <style:style style:name="T879" style:family="text">
      <style:text-properties style:font-name="Cambria" fo:letter-spacing="-0.0016in" style:text-scale="85%"/>
    </style:style>
    <style:style style:name="T880" style:family="text">
      <style:text-properties style:font-name="Cambria" fo:letter-spacing="-0.0043in"/>
    </style:style>
    <style:style style:name="T881" style:family="text">
      <style:text-properties style:font-name="Cambria" fo:font-size="8.5pt" fo:letter-spacing="-0.002in" fo:font-weight="bold" style:font-size-asian="8.5pt" style:font-weight-asian="bold"/>
    </style:style>
    <style:style style:name="T882" style:family="text">
      <style:text-properties style:font-name="Cambria" fo:letter-spacing="-0.0008in"/>
    </style:style>
    <style:style style:name="T883" style:family="text">
      <style:text-properties style:font-name="Cambria" fo:font-size="8.5pt" fo:letter-spacing="-0.0071in" fo:font-weight="bold" style:font-size-asian="8.5pt" style:font-weight-asian="bold"/>
    </style:style>
    <style:style style:name="T884" style:family="text">
      <style:text-properties style:font-name="Cambria" fo:font-size="8.5pt" fo:letter-spacing="-0.0063in" fo:font-weight="bold" style:font-size-asian="8.5pt" style:font-weight-asian="bold"/>
    </style:style>
    <style:style style:name="T885" style:family="text">
      <style:text-properties style:font-name="Times New Roman" fo:font-size="8pt" fo:font-weight="bold" style:font-size-asian="8pt" style:font-weight-asian="bold"/>
    </style:style>
    <style:style style:name="T886" style:family="text">
      <style:text-properties style:font-name="Times New Roman" fo:font-size="8pt" fo:letter-spacing="0.0016in" fo:font-weight="bold" style:font-size-asian="8pt" style:font-weight-asian="bold"/>
    </style:style>
    <style:style style:name="T887" style:family="text">
      <style:text-properties style:font-name="Times New Roman" fo:font-size="8pt" fo:letter-spacing="0.002in" fo:font-weight="bold" style:font-size-asian="8pt" style:font-weight-asian="bold"/>
    </style:style>
    <style:style style:name="T888" style:family="text">
      <style:text-properties style:font-name="Times New Roman" fo:font-size="8pt" fo:letter-spacing="-0.0016in" fo:font-weight="bold" style:font-size-asian="8pt" style:font-weight-asian="bold"/>
    </style:style>
    <style:style style:name="T889" style:family="text">
      <style:text-properties style:font-name="Times New Roman" fo:font-size="8pt" style:font-size-asian="8pt"/>
    </style:style>
    <style:style style:name="T890" style:family="text">
      <style:text-properties style:font-name="Times New Roman" fo:font-size="8pt" fo:letter-spacing="0.0008in" style:font-size-asian="8pt"/>
    </style:style>
    <style:style style:name="T891" style:family="text">
      <style:text-properties style:font-name="Times New Roman" fo:font-size="8pt" fo:letter-spacing="0.0016in" style:font-size-asian="8pt"/>
    </style:style>
    <style:style style:name="T892" style:family="text">
      <style:text-properties style:font-name="Times New Roman" fo:font-size="8pt" fo:letter-spacing="-0.0016in" style:font-size-asian="8pt"/>
    </style:style>
    <style:style style:name="T893" style:family="text">
      <style:text-properties style:font-name="Times New Roman" fo:font-size="8pt" fo:letter-spacing="0.028in" style:font-size-asian="8pt"/>
    </style:style>
    <style:style style:name="T894" style:family="text">
      <style:text-properties fo:color="#000009" style:font-name="Times New Roman" fo:font-size="8pt" style:font-size-asian="8pt"/>
    </style:style>
    <style:style style:name="T895" style:family="text">
      <style:text-properties fo:color="#000009" style:font-name="Times New Roman" fo:font-size="8pt" fo:letter-spacing="0.028in" style:font-size-asian="8pt"/>
    </style:style>
    <style:style style:name="T896" style:family="text">
      <style:text-properties fo:color="#000009" style:font-name="Times New Roman" fo:font-size="8pt" fo:font-weight="bold" style:font-size-asian="8pt" style:font-weight-asian="bold"/>
    </style:style>
    <style:style style:name="T897" style:family="text">
      <style:text-properties fo:color="#000009" style:font-name="Times New Roman" fo:font-size="8pt" fo:letter-spacing="0.0016in" fo:font-weight="bold" style:font-size-asian="8pt" style:font-weight-asian="bold"/>
    </style:style>
    <style:style style:name="T898" style:family="text">
      <style:text-properties fo:color="#000009" style:font-name="Times New Roman" fo:font-size="8pt" fo:letter-spacing="0.0008in" style:font-size-asian="8pt"/>
    </style:style>
    <style:style style:name="T899" style:family="text">
      <style:text-properties fo:color="#000009" style:font-name="Times New Roman" fo:font-size="8pt" fo:letter-spacing="0.0016in" style:font-size-asian="8pt"/>
    </style:style>
    <style:style style:name="T900" style:family="text">
      <style:text-properties fo:color="#000009" style:font-name="Times New Roman" fo:font-size="8pt" fo:letter-spacing="0.002in" style:font-size-asian="8pt"/>
    </style:style>
    <style:style style:name="T901" style:family="text">
      <style:text-properties fo:color="#000009" style:font-name="Times New Roman" fo:font-size="8pt" fo:letter-spacing="-0.0016in" style:font-size-asian="8pt"/>
    </style:style>
    <style:style style:name="T902" style:family="text">
      <style:text-properties fo:color="#000009" style:font-name="Times New Roman" fo:font-size="8pt" fo:letter-spacing="0.0008in" fo:font-weight="bold" style:font-size-asian="8pt" style:font-weight-asian="bold"/>
    </style:style>
    <style:style style:name="T903" style:family="text">
      <style:text-properties fo:color="#000009" style:font-name="Times New Roman" fo:font-size="8pt" fo:letter-spacing="0.002in" fo:font-weight="bold" style:font-size-asian="8pt" style:font-weight-asian="bold"/>
    </style:style>
    <style:style style:name="T904" style:family="text">
      <style:text-properties fo:color="#000009" style:font-name="Times New Roman" fo:font-size="8pt" fo:letter-spacing="-0.002in" fo:font-weight="bold" style:font-size-asian="8pt" style:font-weight-asian="bold"/>
    </style:style>
    <style:style style:name="T905" style:family="text">
      <style:text-properties fo:color="#000009" style:font-name="Times New Roman" fo:font-size="8pt" fo:letter-spacing="0.028in" fo:font-weight="bold" style:font-size-asian="8pt" style:font-weight-asian="bold"/>
    </style:style>
    <style:style style:name="T906" style:family="text">
      <style:text-properties fo:color="#000008" style:font-name="Times New Roman" fo:font-size="8pt" fo:font-weight="bold" style:font-size-asian="8pt" style:font-weight-asian="bold" style:text-scale="105%"/>
    </style:style>
    <style:style style:name="T907" style:family="text">
      <style:text-properties fo:color="#000008" style:font-name="Times New Roman" fo:font-size="8pt" fo:letter-spacing="-0.0063in" fo:font-weight="bold" style:font-size-asian="8pt" style:font-weight-asian="bold" style:text-scale="105%"/>
    </style:style>
    <style:style style:name="T908" style:family="text">
      <style:text-properties fo:color="#000008" style:font-name="Times New Roman" fo:font-size="8pt" fo:letter-spacing="-0.0071in" fo:font-weight="bold" style:font-size-asian="8pt" style:font-weight-asian="bold" style:text-scale="105%"/>
    </style:style>
    <style:style style:name="T909" style:family="text">
      <style:text-properties fo:color="#000008" style:font-name="Times New Roman" fo:font-size="8pt" fo:letter-spacing="-0.0016in" fo:font-weight="bold" style:font-size-asian="8pt" style:font-weight-asian="bold" style:text-scale="105%"/>
    </style:style>
    <style:style style:name="T910" style:family="text">
      <style:text-properties fo:color="#000008" style:font-name="Times New Roman" fo:font-size="8pt" fo:letter-spacing="-0.0035in" fo:font-weight="bold" style:font-size-asian="8pt" style:font-weight-asian="bold" style:text-scale="105%"/>
    </style:style>
    <style:style style:name="T911" style:family="text">
      <style:text-properties style:font-name="Times New Roman" fo:font-size="8pt" style:font-size-asian="8pt" style:text-scale="105%"/>
    </style:style>
    <style:style style:name="T912" style:family="text">
      <style:text-properties fo:color="#000008" style:font-name="Times New Roman" fo:font-size="8pt" style:font-size-asian="8pt" style:text-scale="105%"/>
    </style:style>
    <style:style style:name="T913" style:family="text">
      <style:text-properties fo:color="#000008" style:font-name="Times New Roman" fo:font-size="8pt" fo:letter-spacing="-0.0028in" fo:font-weight="bold" style:font-size-asian="8pt" style:font-weight-asian="bold" style:text-scale="105%"/>
    </style:style>
    <style:style style:name="T914" style:family="text">
      <style:text-properties fo:color="#000008" style:font-name="Times New Roman" fo:font-size="8pt" fo:letter-spacing="-0.0028in" style:font-size-asian="8pt" style:text-scale="105%"/>
    </style:style>
    <style:style style:name="T915" style:family="text">
      <style:text-properties fo:color="#000008" style:font-name="Times New Roman" fo:font-size="8pt" fo:letter-spacing="-0.002in" style:font-size-asian="8pt" style:text-scale="105%"/>
    </style:style>
    <style:style style:name="T916" style:family="text">
      <style:text-properties fo:color="#000008" style:font-name="Times New Roman" fo:font-size="8pt" fo:letter-spacing="-0.0016in" style:font-size-asian="8pt" style:text-scale="105%"/>
    </style:style>
    <style:style style:name="T917" style:family="text">
      <style:text-properties fo:color="#000008" style:font-name="Times New Roman" fo:font-size="8pt" fo:letter-spacing="-0.0043in" style:font-size-asian="8pt" style:text-scale="105%"/>
    </style:style>
    <style:style style:name="T918" style:family="text">
      <style:text-properties fo:color="#000008" style:font-name="Times New Roman" fo:font-size="8pt" fo:letter-spacing="-0.0035in" style:font-size-asian="8pt" style:text-scale="105%"/>
    </style:style>
    <style:style style:name="T919" style:family="text">
      <style:text-properties fo:color="#000008" style:font-name="Times New Roman" fo:font-size="8pt" fo:letter-spacing="0.0028in" fo:font-weight="bold" style:font-size-asian="8pt" style:font-weight-asian="bold" style:text-scale="105%"/>
    </style:style>
    <style:style style:name="T920" style:family="text">
      <style:text-properties fo:color="#000008" style:font-name="Times New Roman" fo:font-size="8pt" fo:letter-spacing="0.0035in" fo:font-weight="bold" style:font-size-asian="8pt" style:font-weight-asian="bold" style:text-scale="105%"/>
    </style:style>
    <style:style style:name="T921" style:family="text">
      <style:text-properties fo:color="#000008" style:font-name="Times New Roman" fo:font-size="8pt" fo:letter-spacing="-0.0043in" fo:font-weight="bold" style:font-size-asian="8pt" style:font-weight-asian="bold" style:text-scale="105%"/>
    </style:style>
    <style:style style:name="T922" style:family="text">
      <style:text-properties fo:color="#1d1d1f" style:font-name="Times New Roman" fo:font-size="7.5pt" fo:font-weight="bold" style:font-size-asian="7.5pt" style:font-weight-asian="bold" style:text-scale="105%"/>
    </style:style>
    <style:style style:name="T923" style:family="text">
      <style:text-properties fo:color="#030303" style:font-name="Times New Roman" fo:font-size="7.5pt" fo:font-weight="bold" style:font-size-asian="7.5pt" style:font-weight-asian="bold" style:text-scale="105%"/>
    </style:style>
    <style:style style:name="T924" style:family="text">
      <style:text-properties fo:color="#030303" style:font-name="Times New Roman" fo:font-size="7.5pt" fo:letter-spacing="0.0035in" fo:font-weight="bold" style:font-size-asian="7.5pt" style:font-weight-asian="bold" style:text-scale="105%"/>
    </style:style>
    <style:style style:name="T925" style:family="text">
      <style:text-properties fo:color="#030303" style:font-name="Times New Roman" fo:font-size="8pt" style:font-size-asian="8pt" style:text-scale="105%"/>
    </style:style>
    <style:style style:name="T926" style:family="text">
      <style:text-properties fo:color="#030303" style:font-name="Times New Roman" fo:font-size="8pt" fo:letter-spacing="0.0083in" style:font-size-asian="8pt" style:text-scale="105%"/>
    </style:style>
    <style:style style:name="T927" style:family="text">
      <style:text-properties fo:color="#1d1d1f" style:font-name="Times New Roman" fo:font-size="7.5pt" fo:letter-spacing="0.0043in" fo:font-weight="bold" style:font-size-asian="7.5pt" style:font-weight-asian="bold" style:text-scale="105%"/>
    </style:style>
    <style:style style:name="T928" style:family="text">
      <style:text-properties fo:color="#1d1d1f" style:font-name="Times New Roman" fo:font-size="7.5pt" fo:letter-spacing="0.0075in" fo:font-weight="bold" style:font-size-asian="7.5pt" style:font-weight-asian="bold" style:text-scale="105%"/>
    </style:style>
    <style:style style:name="T929" style:family="text">
      <style:text-properties fo:color="#030303" style:font-name="Times New Roman" fo:font-size="7.5pt" fo:letter-spacing="-0.0016in" fo:font-weight="bold" style:font-size-asian="7.5pt" style:font-weight-asian="bold" style:text-scale="105%"/>
    </style:style>
    <style:style style:name="T930" style:family="text">
      <style:text-properties fo:color="#1d1d1f" style:font-name="Times New Roman" fo:font-size="7.5pt" fo:letter-spacing="-0.0016in" fo:font-weight="bold" style:font-size-asian="7.5pt" style:font-weight-asian="bold" style:text-scale="105%"/>
    </style:style>
    <style:style style:name="T931" style:family="text">
      <style:text-properties fo:color="#1d1d1f" style:font-name="Times New Roman" fo:font-size="7.5pt" fo:letter-spacing="0.028in" fo:font-weight="bold" style:font-size-asian="7.5pt" style:font-weight-asian="bold" style:text-scale="105%"/>
    </style:style>
    <style:style style:name="T932" style:family="text">
      <style:text-properties fo:color="#383838" style:font-name="Times New Roman" fo:font-size="5pt" fo:letter-spacing="-0.0016in" style:font-size-asian="5pt" style:text-scale="105%"/>
    </style:style>
    <style:style style:name="T933" style:family="text">
      <style:text-properties fo:color="#383838" fo:font-size="5pt" style:font-size-asian="5pt" style:text-scale="105%"/>
    </style:style>
    <style:style style:name="T934" style:family="text">
      <style:text-properties fo:color="#1d1d1f" fo:font-size="5pt" style:font-size-asian="5pt" style:text-scale="105%"/>
    </style:style>
    <style:style style:name="T935" style:family="text">
      <style:text-properties fo:color="#030303" fo:font-size="5pt" style:font-size-asian="5pt" style:text-scale="105%"/>
    </style:style>
    <style:style style:name="T936" style:family="text">
      <style:text-properties fo:color="#1d1d1f" fo:font-size="5pt" fo:letter-spacing="0.0055in" style:font-size-asian="5pt" style:text-scale="105%"/>
    </style:style>
    <style:style style:name="T937" style:family="text">
      <style:text-properties fo:color="#1d1d1f" fo:font-size="5pt" fo:letter-spacing="-0.0016in" style:font-size-asian="5pt" style:text-scale="105%"/>
    </style:style>
    <style:style style:name="T938" style:family="text">
      <style:text-properties fo:color="#383838" fo:font-size="5pt" fo:letter-spacing="-0.0016in" style:font-size-asian="5pt" style:text-scale="105%"/>
    </style:style>
    <style:style style:name="T939" style:family="text">
      <style:text-properties fo:color="#383838" fo:font-size="5pt" style:font-size-asian="5pt" style:text-scale="110%"/>
    </style:style>
    <style:style style:name="T940" style:family="text">
      <style:text-properties fo:color="#030303" fo:font-size="5pt" style:font-size-asian="5pt" style:text-scale="110%"/>
    </style:style>
    <style:style style:name="T941" style:family="text">
      <style:text-properties fo:color="#4b4b4f" fo:font-size="5pt" style:font-size-asian="5pt" style:text-scale="110%"/>
    </style:style>
    <style:style style:name="T942" style:family="text">
      <style:text-properties fo:color="#1d1d1f" fo:font-size="5pt" style:font-size-asian="5pt" style:text-scale="110%"/>
    </style:style>
    <style:style style:name="T943" style:family="text">
      <style:text-properties fo:color="#1d1d1f" fo:font-size="5pt" fo:letter-spacing="0.0071in" style:font-size-asian="5pt" style:text-scale="110%"/>
    </style:style>
    <style:style style:name="T944" style:family="text">
      <style:text-properties fo:color="#030303" fo:font-size="5pt" fo:letter-spacing="-0.0016in" style:font-size-asian="5pt" style:text-scale="110%"/>
    </style:style>
    <style:style style:name="T945" style:family="text">
      <style:text-properties fo:color="#1d1d1f" fo:font-size="5pt" fo:letter-spacing="-0.0016in" style:font-size-asian="5pt" style:text-scale="110%"/>
    </style:style>
    <style:style style:name="T946" style:family="text">
      <style:text-properties fo:color="#383838" fo:font-size="5pt" fo:letter-spacing="-0.0016in" style:font-size-asian="5pt" style:text-scale="110%"/>
    </style:style>
    <style:style style:name="T947" style:family="text">
      <style:text-properties fo:color="#383838" style:font-name="Times New Roman" fo:font-size="5pt" style:font-size-asian="5pt" style:text-scale="105%"/>
    </style:style>
    <style:style style:name="T948" style:family="text">
      <style:text-properties fo:color="#030303" style:font-name="Times New Roman" fo:font-size="5pt" style:font-size-asian="5pt" style:text-scale="105%"/>
    </style:style>
    <style:style style:name="T949" style:family="text">
      <style:text-properties fo:color="#4b4b4f" style:font-name="Times New Roman" fo:font-size="5pt" style:font-size-asian="5pt" style:text-scale="105%"/>
    </style:style>
    <style:style style:name="T950" style:family="text">
      <style:text-properties fo:color="#4b4b4f" style:font-name="Times New Roman" fo:font-size="5pt" fo:letter-spacing="0.0016in" style:font-size-asian="5pt" style:text-scale="105%"/>
    </style:style>
    <style:style style:name="T951" style:family="text">
      <style:text-properties fo:color="#383838" style:font-name="Times New Roman" fo:font-size="5pt" fo:letter-spacing="0.0047in" style:font-size-asian="5pt" style:text-scale="105%"/>
    </style:style>
    <style:style style:name="T952" style:family="text">
      <style:text-properties fo:color="#1d1d1f" style:font-name="Times New Roman" fo:font-size="5pt" fo:letter-spacing="-0.0016in" style:font-size-asian="5pt" style:text-scale="105%"/>
    </style:style>
    <style:style style:name="T953" style:family="text">
      <style:text-properties fo:color="#626262" style:font-name="Times New Roman" fo:font-size="5pt" fo:letter-spacing="-0.0016in" style:font-size-asian="5pt" style:text-scale="105%"/>
    </style:style>
    <style:style style:name="T954" style:family="text">
      <style:text-properties fo:color="#4b4b4f" style:font-name="Times New Roman" fo:font-size="5pt" fo:letter-spacing="-0.0016in" style:font-size-asian="5pt" style:text-scale="105%"/>
    </style:style>
    <style:style style:name="T955" style:family="text">
      <style:text-properties fo:color="#030303" style:font-name="Times New Roman" fo:font-size="6pt" fo:font-weight="bold" style:font-size-asian="6pt" style:font-weight-asian="bold" style:text-scale="105%"/>
    </style:style>
    <style:style style:name="T956" style:family="text">
      <style:text-properties fo:color="#030303" style:font-name="Times New Roman" fo:font-size="6pt" fo:letter-spacing="0.0075in" fo:font-weight="bold" style:font-size-asian="6pt" style:font-weight-asian="bold" style:text-scale="105%"/>
    </style:style>
    <style:style style:name="T957" style:family="text">
      <style:text-properties fo:color="#030303" fo:font-size="5.5pt" fo:font-weight="bold" style:font-size-asian="5.5pt" style:font-weight-asian="bold" style:text-scale="105%"/>
    </style:style>
    <style:style style:name="T958" style:family="text">
      <style:text-properties fo:color="#030303" fo:font-size="5.5pt" fo:letter-spacing="-0.0055in" fo:font-weight="bold" style:font-size-asian="5.5pt" style:font-weight-asian="bold" style:text-scale="105%"/>
    </style:style>
    <style:style style:name="T959" style:family="text">
      <style:text-properties fo:color="#030303" style:font-name="Times New Roman" fo:font-size="6pt" fo:letter-spacing="-0.0016in" fo:font-weight="bold" style:font-size-asian="6pt" style:font-weight-asian="bold" style:text-scale="105%"/>
    </style:style>
    <style:style style:name="T960" style:family="text">
      <style:text-properties fo:color="#383838" fo:font-size="5pt" fo:letter-spacing="0.0043in" style:font-size-asian="5pt" style:text-scale="105%"/>
    </style:style>
    <style:style style:name="T961" style:family="text">
      <style:text-properties fo:color="#383838" fo:font-size="5pt" fo:letter-spacing="0.0028in" style:font-size-asian="5pt" style:text-scale="105%"/>
    </style:style>
    <style:style style:name="T962" style:family="text">
      <style:text-properties fo:color="#383838" fo:font-size="5pt" fo:letter-spacing="-0.0016in" style:font-size-asian="5pt"/>
    </style:style>
    <style:style style:name="T963" style:family="text">
      <style:text-properties fo:color="#1d1d1f" style:font-name="Times New Roman" fo:font-size="5.5pt" style:font-size-asian="5.5pt" style:text-scale="105%"/>
    </style:style>
    <style:style style:name="T964" style:family="text">
      <style:text-properties fo:color="#383838" style:font-name="Times New Roman" fo:font-size="5.5pt" style:font-size-asian="5.5pt" style:text-scale="105%"/>
    </style:style>
    <style:style style:name="T965" style:family="text">
      <style:text-properties fo:color="#1d1d1f" style:font-name="Times New Roman" fo:font-size="5.5pt" fo:letter-spacing="0.0028in" style:font-size-asian="5.5pt" style:text-scale="105%"/>
    </style:style>
    <style:style style:name="T966" style:family="text">
      <style:text-properties fo:color="#383838" style:font-name="Times New Roman" fo:font-size="5.5pt" fo:letter-spacing="0.0134in" style:font-size-asian="5.5pt" style:text-scale="105%"/>
    </style:style>
    <style:style style:name="T967" style:family="text">
      <style:text-properties fo:color="#383838" style:font-name="Times New Roman" fo:font-size="5.5pt" fo:letter-spacing="0.0154in" style:font-size-asian="5.5pt" style:text-scale="105%"/>
    </style:style>
    <style:style style:name="T968" style:family="text">
      <style:text-properties fo:color="#030303" style:font-name="Times New Roman" fo:font-size="5.5pt" fo:letter-spacing="-0.0035in" style:font-size-asian="5.5pt" style:text-scale="105%"/>
    </style:style>
    <style:style style:name="T969" style:family="text">
      <style:text-properties fo:color="#1d1d1f" style:font-name="Times New Roman" fo:font-size="5pt" style:font-size-asian="5pt" style:text-scale="105%"/>
    </style:style>
    <style:style style:name="T970" style:family="text">
      <style:text-properties fo:color="#030303" style:font-name="Times New Roman" fo:font-size="5pt" fo:letter-spacing="-0.0016in" style:font-size-asian="5pt" style:text-scale="105%"/>
    </style:style>
    <style:style style:name="T971" style:family="text">
      <style:text-properties fo:color="#030303" style:font-name="Times New Roman" fo:font-size="6pt" fo:letter-spacing="0.0035in" fo:font-weight="bold" style:font-size-asian="6pt" style:font-weight-asian="bold" style:text-scale="105%"/>
    </style:style>
    <style:style style:name="T972" style:family="text">
      <style:text-properties fo:color="#030303" fo:font-size="5.5pt" fo:letter-spacing="0.002in" fo:font-weight="bold" style:font-size-asian="5.5pt" style:font-weight-asian="bold" style:text-scale="105%"/>
    </style:style>
    <style:style style:name="T973" style:family="text">
      <style:text-properties fo:color="#030303" style:font-name="Times New Roman" fo:font-size="6pt" fo:font-weight="bold" style:font-size-asian="6pt" style:font-weight-asian="bold"/>
    </style:style>
    <style:style style:name="T974" style:family="text">
      <style:text-properties fo:color="#1d1d1f" style:font-name="Times New Roman" fo:font-size="6pt" fo:font-weight="bold" style:font-size-asian="6pt" style:font-weight-asian="bold"/>
    </style:style>
    <style:style style:name="T975" style:family="text">
      <style:text-properties fo:color="#383838" style:font-name="Times New Roman" fo:font-size="6pt" fo:font-weight="bold" style:font-size-asian="6pt" style:font-weight-asian="bold"/>
    </style:style>
    <style:style style:name="T976" style:family="text">
      <style:text-properties fo:color="#1d1d1f" style:font-name="Times New Roman" fo:font-size="6pt" fo:letter-spacing="-0.0028in" fo:font-weight="bold" style:font-size-asian="6pt" style:font-weight-asian="bold"/>
    </style:style>
    <style:style style:name="T977" style:family="text">
      <style:text-properties fo:color="#030303" style:font-name="Times New Roman" fo:font-size="6pt" fo:letter-spacing="0.0091in" fo:font-weight="bold" style:font-size-asian="6pt" style:font-weight-asian="bold"/>
    </style:style>
    <style:style style:name="T978" style:family="text">
      <style:text-properties fo:color="#030303" style:font-name="Times New Roman" fo:font-size="6pt" fo:letter-spacing="-0.0016in" fo:font-weight="bold" style:font-size-asian="6pt" style:font-weight-asian="bold"/>
    </style:style>
    <style:style style:name="T979" style:family="text">
      <style:text-properties fo:color="#383838" style:font-name="Times New Roman" fo:font-size="6pt" fo:letter-spacing="-0.0016in" fo:font-weight="bold" style:font-size-asian="6pt" style:font-weight-asian="bold"/>
    </style:style>
    <style:style style:name="T980" style:family="text">
      <style:text-properties fo:color="#1d1d1f" style:font-name="Times New Roman" fo:font-size="6pt" fo:letter-spacing="-0.0016in" fo:font-weight="bold" style:font-size-asian="6pt" style:font-weight-asian="bold"/>
    </style:style>
    <style:style style:name="T981" style:family="text">
      <style:text-properties fo:color="#383838" fo:font-size="5pt" style:font-size-asian="5pt"/>
    </style:style>
    <style:style style:name="T982" style:family="text">
      <style:text-properties fo:color="#1d1d1f" fo:font-size="5pt" style:font-size-asian="5pt"/>
    </style:style>
    <style:style style:name="T983" style:family="text">
      <style:text-properties fo:color="#383838" fo:font-size="5pt" fo:letter-spacing="0.0091in" style:font-size-asian="5pt"/>
    </style:style>
    <style:style style:name="T984" style:family="text">
      <style:text-properties fo:color="#383838" fo:font-size="5pt" fo:letter-spacing="0.0008in" style:font-size-asian="5pt"/>
    </style:style>
    <style:style style:name="T985" style:family="text">
      <style:text-properties fo:color="#4b4b4f" fo:font-size="5pt" fo:letter-spacing="-0.0016in" style:font-size-asian="5pt"/>
    </style:style>
    <style:style style:name="T986" style:family="text">
      <style:text-properties fo:color="#1d1d1f" fo:font-size="5pt" fo:letter-spacing="-0.0016in" style:font-size-asian="5pt"/>
    </style:style>
    <style:style style:name="T987" style:family="text">
      <style:text-properties fo:color="#1d1d1f" fo:font-size="5pt" fo:letter-spacing="0.0035in" style:font-size-asian="5pt" style:text-scale="110%"/>
    </style:style>
    <style:style style:name="T988" style:family="text">
      <style:text-properties fo:color="#626262" style:font-name="Times New Roman" fo:font-size="5pt" style:font-size-asian="5pt" style:text-scale="105%"/>
    </style:style>
    <style:style style:name="T989" style:family="text">
      <style:text-properties fo:color="#383838" style:font-name="Times New Roman" fo:font-size="5pt" fo:letter-spacing="0.0016in" style:font-size-asian="5pt" style:text-scale="105%"/>
    </style:style>
    <style:style style:name="T990" style:family="text">
      <style:text-properties fo:color="#383838" style:font-name="Times New Roman" fo:font-size="5pt" fo:letter-spacing="0.0055in" style:font-size-asian="5pt" style:text-scale="105%"/>
    </style:style>
    <style:style style:name="T991" style:family="text">
      <style:text-properties fo:color="#030303" style:font-name="Times New Roman" fo:font-size="6pt" fo:letter-spacing="0.0043in" fo:font-weight="bold" style:font-size-asian="6pt" style:font-weight-asian="bold" style:text-scale="105%"/>
    </style:style>
    <style:style style:name="T992" style:family="text">
      <style:text-properties fo:color="#030303" fo:font-size="5.5pt" fo:letter-spacing="0.0008in" fo:font-weight="bold" style:font-size-asian="5.5pt" style:font-weight-asian="bold" style:text-scale="105%"/>
    </style:style>
    <style:style style:name="T993" style:family="text">
      <style:text-properties fo:color="#4b4b4f" fo:font-size="5pt" style:font-size-asian="5pt" style:text-scale="105%"/>
    </style:style>
    <style:style style:name="T994" style:family="text">
      <style:text-properties fo:color="#383838" fo:font-size="5pt" fo:letter-spacing="0.0091in" style:font-size-asian="5pt" style:text-scale="105%"/>
    </style:style>
    <style:style style:name="T995" style:family="text">
      <style:text-properties fo:color="#383838" fo:font-size="5pt" fo:letter-spacing="0.0008in" style:font-size-asian="5pt" style:text-scale="105%"/>
    </style:style>
    <style:style style:name="T996" style:family="text">
      <style:text-properties fo:color="#1d1d1f" fo:font-size="5pt" fo:letter-spacing="0.011in" style:font-size-asian="5pt" style:text-scale="105%"/>
    </style:style>
    <style:style style:name="T997" style:family="text">
      <style:text-properties fo:color="#030303" fo:font-size="5pt" fo:letter-spacing="-0.0035in" style:font-size-asian="5pt" style:text-scale="105%"/>
    </style:style>
    <style:style style:name="T998" style:family="text">
      <style:text-properties fo:color="#383838" fo:font-size="5pt" fo:letter-spacing="-0.0035in" style:font-size-asian="5pt" style:text-scale="105%"/>
    </style:style>
    <style:style style:name="T999" style:family="text">
      <style:text-properties fo:color="#383838" style:font-name="Times New Roman" fo:font-size="5pt" style:font-size-asian="5pt"/>
    </style:style>
    <style:style style:name="T1000" style:family="text">
      <style:text-properties fo:color="#030303" style:font-name="Times New Roman" fo:font-size="5pt" style:font-size-asian="5pt"/>
    </style:style>
    <style:style style:name="T1001" style:family="text">
      <style:text-properties fo:color="#626262" style:font-name="Times New Roman" fo:font-size="5pt" style:font-size-asian="5pt"/>
    </style:style>
    <style:style style:name="T1002" style:family="text">
      <style:text-properties fo:color="#1d1d1f" style:font-name="Times New Roman" fo:font-size="5pt" style:font-size-asian="5pt"/>
    </style:style>
    <style:style style:name="T1003" style:family="text">
      <style:text-properties fo:color="#1d1d1f" style:font-name="Times New Roman" fo:font-size="5pt" fo:letter-spacing="0.0043in" style:font-size-asian="5pt"/>
    </style:style>
    <style:style style:name="T1004" style:family="text">
      <style:text-properties fo:color="#383838" style:font-name="Times New Roman" fo:font-size="5pt" fo:letter-spacing="0.0047in" style:font-size-asian="5pt"/>
    </style:style>
    <style:style style:name="T1005" style:family="text">
      <style:text-properties fo:color="#383838" style:font-name="Times New Roman" fo:font-size="5pt" fo:letter-spacing="-0.0016in" style:font-size-asian="5pt"/>
    </style:style>
    <style:style style:name="T1006" style:family="text">
      <style:text-properties fo:color="#1d1d1f" style:font-name="Times New Roman" fo:font-size="5pt" fo:letter-spacing="-0.0016in" style:font-size-asian="5pt"/>
    </style:style>
    <style:style style:name="T1007" style:family="text">
      <style:text-properties fo:color="#626262" style:font-name="Times New Roman" fo:font-size="5pt" fo:letter-spacing="-0.0016in" style:font-size-asian="5pt"/>
    </style:style>
    <style:style style:name="T1008" style:family="text">
      <style:text-properties fo:color="#1d1d1f" style:font-name="Times New Roman" fo:font-size="6pt" fo:letter-spacing="-0.0035in" fo:font-weight="bold" style:font-size-asian="6pt" style:font-weight-asian="bold"/>
    </style:style>
    <style:style style:name="T1009" style:family="text">
      <style:text-properties fo:color="#1d1d1f" style:font-name="Times New Roman" fo:font-size="6pt" fo:letter-spacing="0.0008in" fo:font-weight="bold" style:font-size-asian="6pt" style:font-weight-asian="bold"/>
    </style:style>
    <style:style style:name="T1010" style:family="text">
      <style:text-properties fo:color="#383838" fo:font-size="5pt" fo:letter-spacing="-0.0028in" style:font-size-asian="5pt" style:text-scale="110%"/>
    </style:style>
    <style:style style:name="T1011" style:family="text">
      <style:text-properties fo:color="#030303" style:font-name="Times New Roman" fo:font-size="5.5pt" style:font-size-asian="5.5pt" style:text-scale="105%"/>
    </style:style>
    <style:style style:name="T1012" style:family="text">
      <style:text-properties fo:color="#1d1d1f" style:font-name="Times New Roman" fo:font-size="5.5pt" fo:letter-spacing="0.0209in" style:font-size-asian="5.5pt" style:text-scale="105%"/>
    </style:style>
    <style:style style:name="T1013" style:family="text">
      <style:text-properties fo:color="#1d1d1f" style:font-name="Times New Roman" fo:font-size="5.5pt" fo:letter-spacing="0.0161in" style:font-size-asian="5.5pt" style:text-scale="105%"/>
    </style:style>
    <style:style style:name="T1014" style:family="text">
      <style:text-properties fo:color="#1d1d1f" style:font-name="Times New Roman" fo:font-size="5.5pt" fo:letter-spacing="-0.0047in" style:font-size-asian="5.5pt" style:text-scale="105%"/>
    </style:style>
    <style:style style:name="T1015" style:family="text">
      <style:text-properties fo:color="#383838" style:font-name="Times New Roman" fo:font-size="5.5pt" fo:letter-spacing="-0.0047in" style:font-size-asian="5.5pt" style:text-scale="105%"/>
    </style:style>
    <style:style style:name="T1016" style:family="text">
      <style:text-properties fo:color="#030303" style:font-name="Times New Roman" fo:font-size="6pt" fo:letter-spacing="-0.0008in" fo:font-weight="bold" style:font-size-asian="6pt" style:font-weight-asian="bold"/>
    </style:style>
    <style:style style:name="T1017" style:family="text">
      <style:text-properties fo:color="#1d1d1f" style:font-name="Times New Roman" fo:font-size="6pt" fo:letter-spacing="0.0134in" fo:font-weight="bold" style:font-size-asian="6pt" style:font-weight-asian="bold"/>
    </style:style>
    <style:style style:name="T1018" style:family="text">
      <style:text-properties fo:color="#030303" style:font-name="Times New Roman" fo:font-size="6pt" fo:letter-spacing="0.0016in" fo:font-weight="bold" style:font-size-asian="6pt" style:font-weight-asian="bold"/>
    </style:style>
    <style:style style:name="T1019" style:family="text">
      <style:text-properties fo:color="#383838" fo:font-size="5pt" fo:letter-spacing="-0.0063in" style:font-size-asian="5pt"/>
    </style:style>
    <style:style style:name="T1020" style:family="text">
      <style:text-properties fo:color="#383838" fo:font-size="5pt" fo:letter-spacing="0.0016in" style:font-size-asian="5pt"/>
    </style:style>
    <style:style style:name="T1021" style:family="text">
      <style:text-properties fo:color="#383838" style:font-name="Times New Roman" fo:font-size="5.5pt" fo:letter-spacing="-0.0016in" style:font-size-asian="5.5pt" style:text-scale="105%"/>
    </style:style>
    <style:style style:name="T1022" style:family="text">
      <style:text-properties fo:color="#1d1d1f" style:font-name="Times New Roman" fo:font-size="5.5pt" fo:letter-spacing="-0.0016in" style:font-size-asian="5.5pt" style:text-scale="105%"/>
    </style:style>
    <style:style style:name="T1023" style:family="text">
      <style:text-properties fo:color="#1d1d1f" fo:font-size="5pt" fo:letter-spacing="0.0071in" style:font-size-asian="5pt"/>
    </style:style>
    <style:style style:name="T1024" style:family="text">
      <style:text-properties fo:color="#030303" style:font-name="Times New Roman" fo:font-size="6pt" fo:letter-spacing="-0.011in" fo:font-weight="bold" style:font-size-asian="6pt" style:font-weight-asian="bold"/>
    </style:style>
    <style:style style:name="T1025" style:family="text">
      <style:text-properties fo:color="#383838" fo:font-size="5pt" fo:letter-spacing="-0.0028in" style:font-size-asian="5pt" style:text-scale="105%"/>
    </style:style>
    <style:style style:name="T1026" style:family="text">
      <style:text-properties fo:color="#383838" fo:font-size="5pt" fo:letter-spacing="-0.0008in" style:font-size-asian="5pt" style:text-scale="105%"/>
    </style:style>
    <style:style style:name="T1027" style:family="text">
      <style:text-properties fo:color="#4b4b4f" fo:font-size="5pt" fo:letter-spacing="-0.0028in" style:font-size-asian="5pt" style:text-scale="105%"/>
    </style:style>
    <style:style style:name="T1028" style:family="text">
      <style:text-properties fo:color="#030303" fo:font-size="5pt" fo:letter-spacing="-0.0028in" style:font-size-asian="5pt" style:text-scale="105%"/>
    </style:style>
    <style:style style:name="T1029" style:family="text">
      <style:text-properties fo:color="#1d1d1f" fo:font-size="5pt" fo:letter-spacing="-0.0028in" style:font-size-asian="5pt" style:text-scale="105%"/>
    </style:style>
    <style:style style:name="T1030" style:family="text">
      <style:text-properties fo:color="#1d1d1f" fo:font-size="5pt" fo:letter-spacing="0.0047in" style:font-size-asian="5pt" style:text-scale="110%"/>
    </style:style>
    <style:style style:name="T1031" style:family="text">
      <style:text-properties fo:color="#383838" style:font-name="Times New Roman" fo:font-size="5pt" fo:letter-spacing="0.0043in" style:font-size-asian="5pt" style:text-scale="105%"/>
    </style:style>
    <style:style style:name="T1032" style:family="text">
      <style:text-properties fo:color="#383838" style:font-name="Times New Roman" fo:font-size="5pt" fo:letter-spacing="0.0035in" style:font-size-asian="5pt" style:text-scale="105%"/>
    </style:style>
    <style:style style:name="T1033" style:family="text">
      <style:text-properties fo:color="#1d1d1f" style:font-name="Times New Roman" fo:font-size="6pt" fo:letter-spacing="-0.0008in" fo:font-weight="bold" style:font-size-asian="6pt" style:font-weight-asian="bold"/>
    </style:style>
    <style:style style:name="T1034" style:family="text">
      <style:text-properties fo:color="#030303" style:font-name="Times New Roman" fo:font-size="6pt" fo:letter-spacing="0.0055in" fo:font-weight="bold" style:font-size-asian="6pt" style:font-weight-asian="bold"/>
    </style:style>
    <style:style style:name="T1035" style:family="text">
      <style:text-properties fo:color="#4b4b4f" fo:font-size="5pt" fo:letter-spacing="-0.0035in" style:font-size-asian="5pt" style:text-scale="105%"/>
    </style:style>
    <style:style style:name="T1036" style:family="text">
      <style:text-properties fo:color="#4b4b4f" fo:font-size="5pt" fo:letter-spacing="-0.0016in" style:font-size-asian="5pt" style:text-scale="105%"/>
    </style:style>
    <style:style style:name="T1037" style:family="text">
      <style:text-properties fo:color="#1d1d1f" fo:font-size="5pt" fo:letter-spacing="-0.0028in" style:font-size-asian="5pt" style:text-scale="110%"/>
    </style:style>
    <style:style style:name="T1038" style:family="text">
      <style:text-properties fo:color="#4b4b4f" fo:font-size="5pt" fo:letter-spacing="-0.0028in" style:font-size-asian="5pt" style:text-scale="110%"/>
    </style:style>
    <style:style style:name="T1039" style:family="text">
      <style:text-properties fo:color="#030303" fo:font-size="5pt" fo:letter-spacing="-0.0016in" style:font-size-asian="5pt" style:text-scale="105%"/>
    </style:style>
    <style:style style:name="T1040" style:family="text">
      <style:text-properties fo:color="#383838" style:font-name="Times New Roman" fo:font-size="5pt" fo:letter-spacing="0.0083in" style:font-size-asian="5pt" style:text-scale="105%"/>
    </style:style>
    <style:style style:name="T1041" style:family="text">
      <style:text-properties fo:color="#030303" style:font-name="Times New Roman" fo:font-size="6pt" fo:letter-spacing="-0.0028in" fo:font-weight="bold" style:font-size-asian="6pt" style:font-weight-asian="bold"/>
    </style:style>
    <style:style style:name="T1042" style:family="text">
      <style:text-properties fo:color="#1d1d1f" fo:font-size="5pt" fo:letter-spacing="0.0016in" style:font-size-asian="5pt"/>
    </style:style>
    <style:style style:name="T1043" style:family="text">
      <style:text-properties fo:color="#1d1d1f" fo:font-size="5pt" fo:letter-spacing="0.0075in" style:font-size-asian="5pt"/>
    </style:style>
    <style:style style:name="T1044" style:family="text">
      <style:text-properties fo:color="#030303" fo:font-size="5pt" fo:letter-spacing="-0.0016in" style:font-size-asian="5pt"/>
    </style:style>
    <style:style style:name="T1045" style:family="text">
      <style:text-properties fo:color="#383838" fo:font-size="5pt" fo:letter-spacing="-0.0028in" style:font-size-asian="5pt"/>
    </style:style>
    <style:style style:name="T1046" style:family="text">
      <style:text-properties fo:color="#1d1d1f" fo:font-size="5pt" fo:letter-spacing="-0.0028in" style:font-size-asian="5pt"/>
    </style:style>
    <style:style style:name="T1047" style:family="text">
      <style:text-properties fo:color="#383838" fo:font-size="5.5pt" fo:letter-spacing="-0.0016in" style:font-size-asian="5.5pt"/>
    </style:style>
    <style:style style:name="T1048" style:family="text">
      <style:text-properties fo:color="#1d1d1f" fo:font-size="5.5pt" fo:letter-spacing="-0.0016in" style:font-size-asian="5.5pt"/>
    </style:style>
    <style:style style:name="T1049" style:family="text">
      <style:text-properties fo:color="#030303" fo:font-size="5.5pt" fo:letter-spacing="-0.0016in" style:font-size-asian="5.5pt"/>
    </style:style>
    <style:style style:name="T1050" style:family="text">
      <style:text-properties fo:color="#383838" fo:font-size="5.5pt" fo:letter-spacing="0.0075in" style:font-size-asian="5.5pt"/>
    </style:style>
    <style:style style:name="T1051" style:family="text">
      <style:text-properties fo:color="#1d1d1f" style:font-name="Times New Roman" fo:font-size="6pt" fo:letter-spacing="-0.0047in" fo:font-weight="bold" style:font-size-asian="6pt" style:font-weight-asian="bold"/>
    </style:style>
    <style:style style:name="T1052" style:family="text">
      <style:text-properties fo:color="#1d1d1f" fo:font-size="5.5pt" fo:font-weight="bold" style:font-size-asian="5.5pt" style:font-weight-asian="bold"/>
    </style:style>
    <style:style style:name="T1053" style:family="text">
      <style:text-properties fo:color="#1d1d1f" fo:font-size="5.5pt" fo:letter-spacing="-0.002in" fo:font-weight="bold" style:font-size-asian="5.5pt" style:font-weight-asian="bold"/>
    </style:style>
    <style:style style:name="T1054" style:family="text">
      <style:text-properties fo:color="#030303" fo:font-size="5pt" style:font-size-asian="5pt"/>
    </style:style>
    <style:style style:name="T1055" style:family="text">
      <style:text-properties fo:color="#4b4b4f" fo:font-size="5pt" style:font-size-asian="5pt"/>
    </style:style>
    <style:style style:name="T1056" style:family="text">
      <style:text-properties fo:color="#383838" fo:font-size="5pt" fo:letter-spacing="0.0035in" style:font-size-asian="5pt"/>
    </style:style>
    <style:style style:name="T1057" style:family="text">
      <style:text-properties fo:color="#383838" style:font-name="Times New Roman" fo:font-size="6pt" style:font-size-asian="6pt"/>
    </style:style>
    <style:style style:name="T1058" style:family="text">
      <style:text-properties fo:color="#1d1d1f" style:font-name="Times New Roman" fo:font-size="6pt" style:font-size-asian="6pt"/>
    </style:style>
    <style:style style:name="T1059" style:family="text">
      <style:text-properties fo:color="#383838" style:font-name="Times New Roman" fo:font-size="6pt" fo:letter-spacing="0.0008in" style:font-size-asian="6pt"/>
    </style:style>
    <style:style style:name="T1060" style:family="text">
      <style:text-properties fo:color="#383838" style:font-name="Times New Roman" fo:font-size="6pt" fo:letter-spacing="-0.0016in" style:font-size-asian="6pt"/>
    </style:style>
    <style:style style:name="T1061" style:family="text">
      <style:text-properties fo:color="#1d1d1f" style:font-name="Times New Roman" fo:font-size="6pt" fo:letter-spacing="-0.0016in" style:font-size-asian="6pt"/>
    </style:style>
    <style:style style:name="T1062" style:family="text">
      <style:text-properties fo:color="#030303" style:font-name="Times New Roman" fo:font-size="6pt" fo:letter-spacing="-0.0016in" style:font-size-asian="6pt"/>
    </style:style>
    <style:style style:name="T1063" style:family="text">
      <style:text-properties fo:color="#1d1d1f" style:font-name="Times New Roman" fo:font-size="5pt" fo:letter-spacing="0.0008in" style:font-size-asian="5pt" style:text-scale="105%"/>
    </style:style>
    <style:style style:name="T1064" style:family="text">
      <style:text-properties fo:color="#383838" style:font-name="Times New Roman" fo:font-size="5pt" fo:letter-spacing="0.0063in" style:font-size-asian="5pt" style:text-scale="105%"/>
    </style:style>
    <style:style style:name="T1065" style:family="text">
      <style:text-properties fo:color="#1d1d1f" fo:font-size="5.5pt" fo:letter-spacing="0.0035in" fo:font-weight="bold" style:font-size-asian="5.5pt" style:font-weight-asian="bold"/>
    </style:style>
    <style:style style:name="T1066" style:family="text">
      <style:text-properties fo:color="#383838" fo:font-size="5pt" fo:letter-spacing="0.0181in" style:font-size-asian="5pt"/>
    </style:style>
    <style:style style:name="T1067" style:family="text">
      <style:text-properties fo:color="#383838" fo:font-size="5pt" fo:letter-spacing="0.0035in" style:font-size-asian="5pt" style:text-scale="105%"/>
    </style:style>
    <style:style style:name="T1068" style:family="text">
      <style:text-properties fo:color="#1d1d1f" fo:font-size="5pt" fo:letter-spacing="0.0091in" style:font-size-asian="5pt" style:text-scale="105%"/>
    </style:style>
    <style:style style:name="T1069" style:family="text">
      <style:text-properties fo:color="#1d1d1f" style:font-name="Times New Roman" fo:font-size="5.5pt" style:font-size-asian="5.5pt" style:text-scale="110%"/>
    </style:style>
    <style:style style:name="T1070" style:family="text">
      <style:text-properties fo:color="#383838" style:font-name="Times New Roman" fo:font-size="5.5pt" style:font-size-asian="5.5pt" style:text-scale="110%"/>
    </style:style>
    <style:style style:name="T1071" style:family="text">
      <style:text-properties fo:color="#383838" style:font-name="Times New Roman" fo:font-size="5.5pt" fo:letter-spacing="-0.0008in" style:font-size-asian="5.5pt" style:text-scale="110%"/>
    </style:style>
    <style:style style:name="T1072" style:family="text">
      <style:text-properties fo:color="#1d1d1f" style:font-name="Times New Roman" fo:font-size="5.5pt" fo:letter-spacing="-0.0016in" style:font-size-asian="5.5pt" style:text-scale="110%"/>
    </style:style>
    <style:style style:name="T1073" style:family="text">
      <style:text-properties fo:color="#383838" style:font-name="Times New Roman" fo:font-size="5.5pt" fo:letter-spacing="-0.0016in" style:font-size-asian="5.5pt" style:text-scale="110%"/>
    </style:style>
    <style:style style:name="T1074" style:family="text">
      <style:text-properties fo:color="#1d1d1f" style:font-name="Times New Roman" fo:font-size="5pt" fo:letter-spacing="0.0028in" style:font-size-asian="5pt" style:text-scale="105%"/>
    </style:style>
    <style:style style:name="T1075" style:family="text">
      <style:text-properties fo:color="#1d1d1f" fo:font-size="5.5pt" fo:letter-spacing="-0.0016in" fo:font-weight="bold" style:font-size-asian="5.5pt" style:font-weight-asian="bold"/>
    </style:style>
    <style:style style:name="T1076" style:family="text">
      <style:text-properties fo:color="#383838" fo:font-size="5pt" fo:letter-spacing="0.0165in" style:font-size-asian="5pt" style:text-scale="105%"/>
    </style:style>
    <style:style style:name="T1077" style:family="text">
      <style:text-properties fo:color="#383838" fo:font-size="5pt" fo:letter-spacing="0.0047in" style:font-size-asian="5pt" style:text-scale="105%"/>
    </style:style>
    <style:style style:name="T1078" style:family="text">
      <style:text-properties fo:color="#383838" fo:font-size="5pt" fo:letter-spacing="0.0055in" style:font-size-asian="5pt" style:text-scale="105%"/>
    </style:style>
    <style:style style:name="T1079" style:family="text">
      <style:text-properties fo:color="#1d1d1f" fo:font-size="5pt" fo:letter-spacing="-0.0035in" style:font-size-asian="5pt" style:text-scale="105%"/>
    </style:style>
    <style:style style:name="T1080" style:family="text">
      <style:text-properties fo:color="#383838" fo:font-size="5pt" fo:letter-spacing="-0.002in" style:font-size-asian="5pt" style:text-scale="105%"/>
    </style:style>
    <style:style style:name="T1081" style:family="text">
      <style:text-properties fo:color="#383838" style:font-name="Times New Roman" fo:font-size="5pt" fo:letter-spacing="0.002in" style:font-size-asian="5pt" style:text-scale="105%"/>
    </style:style>
    <style:style style:name="T1082" style:family="text">
      <style:text-properties fo:color="#383838" style:font-name="Times New Roman" fo:font-size="5pt" fo:letter-spacing="0.0075in" style:font-size-asian="5pt" style:text-scale="105%"/>
    </style:style>
    <style:style style:name="T1083" style:family="text">
      <style:text-properties fo:color="#1d1d1f" fo:font-size="5.5pt" fo:letter-spacing="0.0016in" fo:font-weight="bold" style:font-size-asian="5.5pt" style:font-weight-asian="bold"/>
    </style:style>
    <style:style style:name="T1084" style:family="text">
      <style:text-properties fo:color="#383838" fo:font-size="5pt" fo:letter-spacing="-0.0063in" style:font-size-asian="5pt" style:text-scale="105%"/>
    </style:style>
    <style:style style:name="T1085" style:family="text">
      <style:text-properties fo:color="#1d1d1f" fo:font-size="5pt" fo:letter-spacing="0.0075in" style:font-size-asian="5pt" style:text-scale="105%"/>
    </style:style>
    <style:style style:name="T1086" style:family="text">
      <style:text-properties fo:color="#383838" fo:font-size="5pt" fo:letter-spacing="0.0063in" style:font-size-asian="5pt" style:text-scale="105%"/>
    </style:style>
    <style:style style:name="T1087" style:family="text">
      <style:text-properties fo:color="#1d1d1f" fo:font-size="5pt" fo:letter-spacing="0.0083in" style:font-size-asian="5pt" style:text-scale="105%"/>
    </style:style>
    <style:style style:name="T1088" style:family="text">
      <style:text-properties fo:color="#383838" style:font-name="Times New Roman" fo:font-size="5.5pt" fo:letter-spacing="0.0098in" style:font-size-asian="5.5pt" style:text-scale="105%"/>
    </style:style>
    <style:style style:name="T1089" style:family="text">
      <style:text-properties fo:color="#383838" style:font-name="Times New Roman" fo:font-size="5pt" fo:letter-spacing="-0.0016in" style:font-size-asian="5pt" style:text-scale="110%"/>
    </style:style>
    <style:style style:name="T1090" style:family="text">
      <style:text-properties fo:color="#1d1d1f" style:font-name="Times New Roman" fo:font-size="5pt" fo:letter-spacing="-0.0016in" style:font-size-asian="5pt" style:text-scale="110%"/>
    </style:style>
    <style:style style:name="T1091" style:family="text">
      <style:text-properties fo:color="#383838" fo:font-size="5pt" fo:letter-spacing="0.0098in" style:font-size-asian="5pt" style:text-scale="105%"/>
    </style:style>
    <style:style style:name="T1092" style:family="text">
      <style:text-properties fo:color="#1d1d1f" fo:font-size="5pt" fo:letter-spacing="0.0071in" style:font-size-asian="5pt" style:text-scale="105%"/>
    </style:style>
    <style:style style:name="T1093" style:family="text">
      <style:text-properties fo:color="#1d1d1f" fo:font-size="5pt" fo:letter-spacing="0.0098in" style:font-size-asian="5pt" style:text-scale="105%"/>
    </style:style>
    <style:style style:name="T1094" style:family="text">
      <style:text-properties fo:color="#1d1d1f" style:font-name="Times New Roman" fo:font-size="6pt" fo:letter-spacing="0.0055in" fo:font-weight="bold" style:font-size-asian="6pt" style:font-weight-asian="bold"/>
    </style:style>
    <style:style style:name="T1095" style:family="text">
      <style:text-properties fo:color="#4b4b4f" style:font-name="Times New Roman" fo:font-size="6pt" style:font-size-asian="6pt"/>
    </style:style>
    <style:style style:name="T1096" style:family="text">
      <style:text-properties fo:color="#030303" style:font-name="Times New Roman" fo:font-size="6pt" style:font-size-asian="6pt"/>
    </style:style>
    <style:style style:name="T1097" style:family="text">
      <style:text-properties fo:color="#030303" style:font-name="Times New Roman" fo:font-size="6pt" fo:letter-spacing="-0.0035in" style:font-size-asian="6pt"/>
    </style:style>
    <style:style style:name="T1098" style:family="text">
      <style:text-properties fo:color="#383838" style:font-name="Times New Roman" fo:font-size="6pt" fo:letter-spacing="0.0035in" style:font-size-asian="6pt"/>
    </style:style>
    <style:style style:name="T1099" style:family="text">
      <style:text-properties fo:color="#030303" style:font-name="Times New Roman" fo:font-size="5pt" fo:letter-spacing="-0.0016in" style:font-size-asian="5pt" style:text-scale="110%"/>
    </style:style>
    <style:style style:name="T1100" style:family="text">
      <style:text-properties fo:color="#626262" style:font-name="Times New Roman" fo:font-size="5pt" fo:letter-spacing="-0.0016in" style:font-size-asian="5pt" style:text-scale="110%"/>
    </style:style>
    <style:style style:name="T1101" style:family="text">
      <style:text-properties fo:color="#4b4b4f" style:font-name="Times New Roman" fo:font-size="5pt" fo:letter-spacing="-0.0016in" style:font-size-asian="5pt" style:text-scale="110%"/>
    </style:style>
    <style:style style:name="T1102" style:family="text">
      <style:text-properties fo:color="#030303" fo:font-size="5pt" fo:letter-spacing="0.0035in" style:font-size-asian="5pt"/>
    </style:style>
    <style:style style:name="T1103" style:family="text">
      <style:text-properties fo:color="#1d1d1f" fo:font-size="5pt" fo:letter-spacing="0.0063in" style:font-size-asian="5pt"/>
    </style:style>
    <style:style style:name="T1104" style:family="text">
      <style:text-properties fo:color="#383838" fo:font-size="5pt" fo:letter-spacing="0.0075in" style:font-size-asian="5pt"/>
    </style:style>
    <style:style style:name="T1105" style:family="text">
      <style:text-properties fo:color="#383838" style:font-name="Times New Roman" fo:font-size="5.5pt" fo:letter-spacing="-0.0028in" style:font-size-asian="5.5pt" style:text-scale="110%"/>
    </style:style>
    <style:style style:name="T1106" style:family="text">
      <style:text-properties fo:color="#030303" style:font-name="Times New Roman" fo:font-size="5.5pt" style:font-size-asian="5.5pt" style:text-scale="110%"/>
    </style:style>
    <style:style style:name="T1107" style:family="text">
      <style:text-properties fo:color="#383838" style:font-name="Times New Roman" fo:font-size="5.5pt" fo:letter-spacing="-0.0047in" style:font-size-asian="5.5pt" style:text-scale="110%"/>
    </style:style>
    <style:style style:name="T1108" style:family="text">
      <style:text-properties fo:color="#383838" style:font-name="Times New Roman" fo:font-size="5.5pt" fo:letter-spacing="-0.0071in" style:font-size-asian="5.5pt" style:text-scale="110%"/>
    </style:style>
    <style:style style:name="T1109" style:family="text">
      <style:text-properties fo:color="#383838" style:font-name="Times New Roman" fo:font-size="5pt" fo:letter-spacing="0.0008in" style:font-size-asian="5pt" style:text-scale="105%"/>
    </style:style>
    <style:style style:name="T1110" style:family="text">
      <style:text-properties fo:color="#1d1d1f" style:font-name="Times New Roman" fo:font-size="6pt" fo:letter-spacing="0.002in" fo:font-weight="bold" style:font-size-asian="6pt" style:font-weight-asian="bold"/>
    </style:style>
    <style:style style:name="T1111" style:family="text">
      <style:text-properties fo:color="#1d1d1f" fo:font-size="5pt" fo:letter-spacing="0.0146in" style:font-size-asian="5pt"/>
    </style:style>
    <style:style style:name="T1112" style:family="text">
      <style:text-properties fo:color="#4b4b4f" fo:font-size="5pt" fo:letter-spacing="0.0063in" style:font-size-asian="5pt" style:text-scale="105%"/>
    </style:style>
    <style:style style:name="T1113" style:family="text">
      <style:text-properties fo:color="#383838" fo:font-size="5pt" fo:letter-spacing="0.0016in" style:font-size-asian="5pt" style:text-scale="105%"/>
    </style:style>
    <style:style style:name="T1114" style:family="text">
      <style:text-properties fo:color="#030303" fo:font-size="5pt" fo:letter-spacing="0.0098in" style:font-size-asian="5pt" style:text-scale="110%"/>
    </style:style>
    <style:style style:name="T1115" style:family="text">
      <style:text-properties fo:color="#383838" fo:font-size="5pt" fo:letter-spacing="0.0102in" style:font-size-asian="5pt" style:text-scale="110%"/>
    </style:style>
    <style:style style:name="T1116" style:family="text">
      <style:text-properties fo:color="#4b4b4f" style:font-name="Times New Roman" fo:font-size="5.5pt" fo:letter-spacing="-0.0016in" style:font-size-asian="5.5pt" style:text-scale="105%"/>
    </style:style>
    <style:style style:name="T1117" style:family="text">
      <style:text-properties fo:color="#030303" style:font-name="Times New Roman" fo:font-size="5.5pt" fo:letter-spacing="-0.0016in" style:font-size-asian="5.5pt" style:text-scale="105%"/>
    </style:style>
    <style:style style:name="T1118" style:family="text">
      <style:text-properties fo:color="#030303" style:font-name="Times New Roman" fo:font-size="6pt" fo:letter-spacing="-0.0098in" fo:font-weight="bold" style:font-size-asian="6pt" style:font-weight-asian="bold"/>
    </style:style>
    <style:style style:name="T1119" style:family="text">
      <style:text-properties fo:color="#030303" style:font-name="Times New Roman" fo:font-size="6pt" fo:letter-spacing="-0.0102in" fo:font-weight="bold" style:font-size-asian="6pt" style:font-weight-asian="bold"/>
    </style:style>
    <style:style style:name="T1120" style:family="text">
      <style:text-properties fo:color="#1d1d1f" style:font-name="Times New Roman" fo:font-size="6pt" fo:letter-spacing="0.0043in" fo:font-weight="bold" style:font-size-asian="6pt" style:font-weight-asian="bold"/>
    </style:style>
    <style:style style:name="T1121" style:family="text">
      <style:text-properties fo:color="#383838" fo:font-size="5pt" fo:letter-spacing="0.0083in" style:font-size-asian="5pt" style:text-scale="105%"/>
    </style:style>
    <style:style style:name="T1122" style:family="text">
      <style:text-properties fo:color="#1d1d1f" fo:font-size="5pt" fo:letter-spacing="0.0098in" style:font-size-asian="5pt" style:text-scale="110%"/>
    </style:style>
    <style:style style:name="T1123" style:family="text">
      <style:text-properties fo:color="#383838" style:font-name="Times New Roman" fo:font-size="5.5pt" fo:letter-spacing="0.0016in" style:font-size-asian="5.5pt" style:text-scale="110%"/>
    </style:style>
    <style:style style:name="T1124" style:family="text">
      <style:text-properties fo:color="#4b4b4f" fo:font-size="5pt" fo:letter-spacing="0.0071in" style:font-size-asian="5pt" style:text-scale="105%"/>
    </style:style>
    <style:style style:name="T1125" style:family="text">
      <style:text-properties fo:color="#1d1d1f" style:font-name="Times New Roman" fo:font-size="5.5pt" fo:letter-spacing="0.0126in" style:font-size-asian="5.5pt" style:text-scale="105%"/>
    </style:style>
    <style:style style:name="T1126" style:family="text">
      <style:text-properties fo:color="#383838" style:font-name="Times New Roman" fo:font-size="5pt" fo:letter-spacing="0.0091in" style:font-size-asian="5pt" style:text-scale="105%"/>
    </style:style>
    <style:style style:name="T1127" style:family="text">
      <style:text-properties fo:color="#1d1d1f" style:font-name="Times New Roman" fo:font-size="6pt" fo:letter-spacing="0.0035in" fo:font-weight="bold" style:font-size-asian="6pt" style:font-weight-asian="bold"/>
    </style:style>
    <style:style style:name="T1128" style:family="text">
      <style:text-properties fo:color="#1d1d1f" fo:font-size="5pt" fo:letter-spacing="0.0083in" style:font-size-asian="5pt"/>
    </style:style>
    <style:style style:name="T1129" style:family="text">
      <style:text-properties fo:color="#1d1d1f" style:font-name="Times New Roman" fo:font-size="5.5pt" fo:letter-spacing="0.0035in" style:font-size-asian="5.5pt" style:text-scale="105%"/>
    </style:style>
    <style:style style:name="T1130" style:family="text">
      <style:text-properties fo:color="#383838" style:font-name="Times New Roman" fo:font-size="5.5pt" fo:letter-spacing="0.0091in" style:font-size-asian="5.5pt" style:text-scale="105%"/>
    </style:style>
    <style:style style:name="T1131" style:family="text">
      <style:text-properties fo:color="#1d1d1f" style:font-name="Times New Roman" fo:font-size="5pt" fo:letter-spacing="0.0083in" style:font-size-asian="5pt" style:text-scale="105%"/>
    </style:style>
    <style:style style:name="T1132" style:family="text">
      <style:text-properties fo:color="#1d1d1f" fo:font-size="5.5pt" fo:letter-spacing="0.002in" fo:font-weight="bold" style:font-size-asian="5.5pt" style:font-weight-asian="bold"/>
    </style:style>
    <style:style style:name="T1133" style:family="text">
      <style:text-properties fo:color="#1d1d1f" style:font-name="Times New Roman" fo:font-size="7.5pt" fo:letter-spacing="0.0134in" fo:font-weight="bold" style:font-size-asian="7.5pt" style:font-weight-asian="bold" style:text-scale="105%"/>
    </style:style>
    <style:style style:name="T1134" style:family="text">
      <style:text-properties fo:color="#1d1d1f" style:font-name="Times New Roman" fo:font-size="7.5pt" fo:letter-spacing="0.0063in" fo:font-weight="bold" style:font-size-asian="7.5pt" style:font-weight-asian="bold" style:text-scale="105%"/>
    </style:style>
    <style:style style:name="T1135" style:family="text">
      <style:text-properties fo:color="#030303" style:font-name="Times New Roman" fo:font-size="7.5pt" fo:letter-spacing="0.0071in" fo:font-weight="bold" style:font-size-asian="7.5pt" style:font-weight-asian="bold" style:text-scale="105%"/>
    </style:style>
    <style:style style:name="T1136" style:family="text">
      <style:text-properties fo:color="#030303" style:font-name="Times New Roman" fo:font-size="7.5pt" fo:letter-spacing="-0.0028in" fo:font-weight="bold" style:font-size-asian="7.5pt" style:font-weight-asian="bold" style:text-scale="105%"/>
    </style:style>
    <style:style style:name="T1137" style:family="text">
      <style:text-properties style:font-name="Times New Roman" fo:font-size="8pt" fo:letter-spacing="-0.0028in" fo:font-weight="bold" style:font-size-asian="8pt" style:font-weight-asian="bold"/>
    </style:style>
    <style:style style:name="T1138" style:family="text">
      <style:text-properties style:font-name="Times New Roman" fo:font-size="8pt" fo:letter-spacing="-0.002in" fo:font-weight="bold" style:font-size-asian="8pt" style:font-weight-asian="bold"/>
    </style:style>
    <style:style style:name="T1139" style:family="text">
      <style:text-properties style:font-name="Times New Roman" fo:font-size="8pt" fo:letter-spacing="-0.0008in" fo:font-weight="bold" style:font-size-asian="8pt" style:font-weight-asian="bold"/>
    </style:style>
    <style:style style:name="T1140" style:family="text">
      <style:text-properties style:font-name="Times New Roman" fo:font-size="8pt" fo:letter-spacing="-0.0028in" style:font-size-asian="8pt"/>
    </style:style>
    <style:style style:name="T1141" style:family="text">
      <style:text-properties style:font-name="Times New Roman" fo:font-size="8pt" fo:letter-spacing="-0.0071in" style:font-size-asian="8pt"/>
    </style:style>
    <style:style style:name="T1142" style:family="text">
      <style:text-properties style:font-name="Times New Roman" fo:font-size="8pt" fo:letter-spacing="-0.0035in" style:font-size-asian="8pt"/>
    </style:style>
    <style:style style:name="T1143" style:family="text">
      <style:text-properties style:font-name="Times New Roman" fo:font-size="8pt" fo:letter-spacing="-0.002in" style:font-size-asian="8pt"/>
    </style:style>
    <style:style style:name="T1144" style:family="text">
      <style:text-properties style:font-name="Times New Roman" fo:font-size="8pt" fo:letter-spacing="-0.0008in" style:font-size-asian="8pt"/>
    </style:style>
    <style:style style:name="T1145" style:family="text">
      <style:text-properties style:font-name="Times New Roman" fo:font-size="8pt" fo:letter-spacing="0.0555in" style:font-size-asian="8pt"/>
    </style:style>
    <style:style style:name="T1146" style:family="text">
      <style:text-properties style:font-name="Times New Roman" fo:font-size="8pt" fo:letter-spacing="-0.0063in" fo:font-weight="bold" style:font-size-asian="8pt" style:font-weight-asian="bold"/>
    </style:style>
    <style:style style:name="T1147" style:family="text">
      <style:text-properties style:font-name="Times New Roman" fo:font-size="8pt" fo:letter-spacing="0.028in" fo:font-weight="bold" style:font-size-asian="8pt" style:font-weight-asian="bold"/>
    </style:style>
    <style:style style:name="T1148" style:family="text">
      <style:text-properties style:font-name="Times New Roman" style:text-underline-style="solid" style:text-underline-width="auto" style:text-underline-color="font-color"/>
    </style:style>
    <style:style style:name="T1149" style:family="text">
      <style:text-properties style:font-name="Times New Roman" fo:letter-spacing="0.0102in" style:text-underline-style="solid" style:text-underline-width="auto" style:text-underline-color="font-color"/>
    </style:style>
    <style:style style:name="T1150" style:family="text">
      <style:text-properties style:font-name="Times New Roman" fo:letter-spacing="-0.0016in" style:text-underline-style="solid" style:text-underline-width="auto" style:text-underline-color="font-color"/>
    </style:style>
    <style:style style:name="T1151" style:family="text">
      <style:text-properties style:font-name="Times New Roman" fo:font-size="8.5pt" fo:font-weight="bold" style:font-size-asian="8.5pt" style:font-weight-asian="bold"/>
    </style:style>
    <style:style style:name="T1152" style:family="text">
      <style:text-properties style:font-name="Times New Roman" fo:font-size="8.5pt" fo:letter-spacing="-0.0016in" fo:font-weight="bold" style:font-size-asian="8.5pt" style:font-weight-asian="bold"/>
    </style:style>
    <style:style style:name="T1153" style:family="text">
      <style:text-properties style:font-name="Times New Roman" fo:font-weight="bold" style:font-weight-asian="bold"/>
    </style:style>
    <style:style style:name="T1154" style:family="text">
      <style:text-properties style:font-name="Times New Roman"/>
    </style:style>
    <style:style style:name="T1155" style:family="text">
      <style:text-properties style:font-name="Times New Roman" fo:font-size="8.5pt" style:font-size-asian="8.5pt"/>
    </style:style>
    <style:style style:name="T1156" style:family="text">
      <style:text-properties style:font-name="Times New Roman" fo:font-size="8.5pt" fo:letter-spacing="0.028in" fo:font-weight="bold" style:font-size-asian="8.5pt" style:font-weight-asian="bold"/>
    </style:style>
    <style:style style:name="T1157" style:family="text">
      <style:text-properties style:font-name="Times New Roman" fo:font-size="8.5pt" fo:letter-spacing="0.028in" style:font-size-asian="8.5pt"/>
    </style:style>
    <style:style style:name="T1158" style:family="text">
      <style:text-properties style:font-name="Times New Roman" fo:font-size="8.5pt" fo:letter-spacing="-0.0016in" style:font-size-asian="8.5pt"/>
    </style:style>
    <style:style style:name="T1159" style:family="text">
      <style:text-properties style:font-name="Times New Roman" fo:letter-spacing="0.0016in"/>
    </style:style>
    <style:style style:name="T1160" style:family="text">
      <style:text-properties style:font-name="Times New Roman" fo:letter-spacing="0.002in"/>
    </style:style>
    <style:style style:name="T1161" style:family="text">
      <style:text-properties style:font-name="Times New Roman" fo:letter-spacing="0.0028in"/>
    </style:style>
    <style:style style:name="T1162" style:family="text">
      <style:text-properties style:font-name="Times New Roman" fo:letter-spacing="-0.0016in"/>
    </style:style>
    <style:style style:name="T1163" style:family="text">
      <style:text-properties style:font-name="Times New Roman" fo:font-size="8.5pt" fo:font-style="italic" fo:font-weight="bold" style:font-size-asian="8.5pt" style:font-style-asian="italic" style:font-weight-asian="bold"/>
    </style:style>
    <style:style style:name="T1164" style:family="text">
      <style:text-properties style:font-name="Times New Roman" fo:font-size="8.5pt" fo:letter-spacing="0.0016in" fo:font-style="italic" fo:font-weight="bold" style:font-size-asian="8.5pt" style:font-style-asian="italic" style:font-weight-asian="bold"/>
    </style:style>
    <style:style style:name="T1165" style:family="text">
      <style:text-properties style:font-name="Times New Roman" fo:font-size="8.5pt" fo:letter-spacing="0.002in" fo:font-style="italic" fo:font-weight="bold" style:font-size-asian="8.5pt" style:font-style-asian="italic" style:font-weight-asian="bold"/>
    </style:style>
    <style:style style:name="T1166" style:family="text">
      <style:text-properties style:font-name="Times New Roman" fo:font-size="8.5pt" fo:letter-spacing="-0.0016in" fo:font-style="italic" fo:font-weight="bold" style:font-size-asian="8.5pt" style:font-style-asian="italic" style:font-weight-asian="bold"/>
    </style:style>
    <style:style style:name="T1167" style:family="text">
      <style:text-properties fo:color="#231f20" style:font-name="Source Sans Pro" fo:letter-spacing="-0.0055in"/>
    </style:style>
    <style:style style:name="T1168" style:family="text">
      <style:text-properties fo:color="#231f20" style:font-name="Source Sans Pro" fo:letter-spacing="-0.0043in"/>
    </style:style>
    <style:style style:name="T1169" style:family="text">
      <style:text-properties fo:color="#231f20" style:font-name="Source Sans Pro" fo:font-size="11pt" fo:letter-spacing="-0.0028in" style:font-size-asian="11pt"/>
    </style:style>
    <style:style style:name="T1170" style:family="text">
      <style:text-properties fo:color="#231f20" style:font-name="Source Sans Pro" fo:font-size="11pt" fo:letter-spacing="0.028in" style:font-size-asian="11pt"/>
    </style:style>
    <style:style style:name="T1171" style:family="text">
      <style:text-properties fo:color="#231f20" style:font-name="Source Sans Pro" fo:font-size="11pt" fo:letter-spacing="-0.0083in" style:font-size-asian="11pt"/>
    </style:style>
    <style:style style:name="T1172" style:family="text">
      <style:text-properties fo:color="#231f20" style:font-name="Source Sans Pro" fo:font-size="11pt" fo:letter-spacing="-0.0063in" style:font-size-asian="11pt"/>
    </style:style>
    <style:style style:name="T1173" style:family="text">
      <style:text-properties fo:color="#231f20" style:font-name="Source Sans Pro" fo:font-size="11pt" fo:letter-spacing="-0.0071in" style:font-size-asian="11pt"/>
    </style:style>
    <style:style style:name="T1174" style:family="text">
      <style:text-properties fo:color="#231f20" style:font-name="Source Sans Pro" fo:font-size="11pt" fo:letter-spacing="-0.0055in" style:font-size-asian="11pt"/>
    </style:style>
    <style:style style:name="T1175" style:family="text">
      <style:text-properties fo:color="#231f20" style:font-name="Source Sans Pro" fo:font-size="11pt" fo:letter-spacing="0.0165in" style:font-size-asian="11pt"/>
    </style:style>
    <style:style style:name="T1176" style:family="text">
      <style:text-properties fo:color="#231f20" style:font-name="Source Sans Pro" fo:font-size="11pt" fo:letter-spacing="0.0173in" style:font-size-asian="11pt"/>
    </style:style>
    <style:style style:name="T1177" style:family="text">
      <style:text-properties fo:color="#231f20" style:font-name="Source Sans Pro" fo:font-size="11pt" fo:letter-spacing="0.0008in" style:font-size-asian="11pt"/>
    </style:style>
    <style:style style:name="T1178" style:family="text">
      <style:text-properties fo:color="#231f20" style:font-name="Source Sans Pro" fo:font-size="11pt" fo:letter-spacing="0.0028in" style:font-size-asian="11pt"/>
    </style:style>
    <style:style style:name="T1179" style:family="text">
      <style:text-properties fo:color="#231f20" style:font-name="Source Sans Pro" fo:font-size="11pt" fo:letter-spacing="-0.0035in" style:font-size-asian="11pt"/>
    </style:style>
    <style:style style:name="T1180" style:family="text">
      <style:text-properties fo:color="#ffffff" style:font-name="Source Sans Pro" fo:font-size="10pt" style:font-size-asian="10pt"/>
    </style:style>
    <style:style style:name="T1181" style:family="text">
      <style:text-properties fo:color="#ffffff" style:font-name="Source Sans Pro" fo:font-size="10pt" fo:letter-spacing="-0.0075in" style:font-size-asian="10pt"/>
    </style:style>
    <style:style style:name="T1182" style:family="text">
      <style:text-properties fo:color="#ffffff" style:font-name="Source Sans Pro" fo:font-size="10pt" fo:letter-spacing="-0.0071in" style:font-size-asian="10pt"/>
    </style:style>
    <style:style style:name="T1183" style:family="text">
      <style:text-properties fo:color="#ffffff" style:font-name="Source Sans Pro" fo:font-size="10pt" fo:letter-spacing="-0.0016in" style:font-size-asian="10pt"/>
    </style:style>
    <style:style style:name="T1184" style:family="text">
      <style:text-properties fo:color="#40586f" style:font-name="Lato Black" fo:font-size="6pt" fo:font-weight="bold" style:font-size-asian="6pt" style:font-weight-asian="bold"/>
    </style:style>
    <style:style style:name="T1185" style:family="text">
      <style:text-properties fo:color="#40586f" style:font-name="Lato Black" fo:font-size="6pt" fo:letter-spacing="0.0134in" fo:font-weight="bold" style:font-size-asian="6pt" style:font-weight-asian="bold"/>
    </style:style>
    <style:style style:name="T1186" style:family="text">
      <style:text-properties fo:color="#40586f" style:font-name="Lato Black" fo:font-size="6pt" fo:letter-spacing="0.0083in" fo:font-weight="bold" style:font-size-asian="6pt" style:font-weight-asian="bold"/>
    </style:style>
    <style:style style:name="T1187" style:family="text">
      <style:text-properties fo:color="#40586f" style:font-name="Lato Black" fo:font-size="6pt" fo:letter-spacing="0.0098in" fo:font-weight="bold" style:font-size-asian="6pt" style:font-weight-asian="bold"/>
    </style:style>
    <style:style style:name="T1188" style:family="text">
      <style:text-properties fo:color="#40586f" style:font-name="Lato Black" fo:font-size="6pt" fo:letter-spacing="0.0138in" fo:font-weight="bold" style:font-size-asian="6pt" style:font-weight-asian="bold"/>
    </style:style>
    <style:style style:name="T1189" style:family="text">
      <style:text-properties fo:color="#40586f" style:font-name="Lato Black" fo:font-size="6pt" fo:letter-spacing="-0.0016in" fo:font-weight="bold" style:font-size-asian="6pt" style:font-weight-asian="bold"/>
    </style:style>
    <style:style style:name="T1190" style:family="text">
      <style:text-properties fo:color="#ffffff" style:font-name="Source Sans Pro" fo:font-size="10pt" fo:letter-spacing="-0.0008in" style:font-size-asian="10pt"/>
    </style:style>
    <style:style style:name="T1191" style:family="text">
      <style:text-properties fo:color="#ffffff" style:font-name="Source Sans Pro" fo:font-size="10pt" fo:letter-spacing="-0.0028in" style:font-size-asian="10pt"/>
    </style:style>
    <style:style style:name="T1192" style:family="text">
      <style:text-properties fo:color="#ffffff" style:font-name="Source Sans Pro Semibold" fo:font-size="11pt" fo:font-weight="bold" style:font-size-asian="11pt" style:font-weight-asian="bold"/>
    </style:style>
    <style:style style:name="T1193" style:family="text">
      <style:text-properties fo:color="#ffffff" style:font-name="Source Sans Pro Semibold" fo:font-size="11pt" fo:letter-spacing="0.0091in" fo:font-weight="bold" style:font-size-asian="11pt" style:font-weight-asian="bold"/>
    </style:style>
    <style:style style:name="T1194" style:family="text">
      <style:text-properties fo:color="#ffffff" style:font-name="Source Sans Pro Semibold" fo:font-size="11pt" fo:letter-spacing="0.0098in" fo:font-weight="bold" style:font-size-asian="11pt" style:font-weight-asian="bold"/>
    </style:style>
    <style:style style:name="T1195" style:family="text">
      <style:text-properties fo:color="#ffffff" style:font-name="Source Sans Pro Semibold" fo:font-size="11pt" fo:letter-spacing="-0.0016in" fo:font-weight="bold" style:font-size-asian="11pt" style:font-weight-asian="bold"/>
    </style:style>
    <style:style style:name="T1196" style:family="text">
      <style:text-properties fo:color="#ffffff" style:font-name="Source Sans Pro Semibold" fo:font-size="11pt" fo:letter-spacing="0.0299in" fo:font-weight="bold" style:font-size-asian="11pt" style:font-weight-asian="bold"/>
    </style:style>
    <style:style style:name="fr1" style:family="graphic" style:parent-style-name="Graphics">
      <style:graphic-properties style:run-through="back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fo:margin-left="0in" fo:margin-right="0in" fo:margin-top="0in" fo:margin-bottom="0in" style:vertical-pos="top" style:vertical-rel="baselin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style:style>
    <style:style style:name="fr4" style:family="graphic" style:parent-style-name="Graphics">
      <style:graphic-properties style:run-through="background" style:wrap="none"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5" style:family="graphic" style:parent-style-name="Graphics">
      <style:graphic-properties style:run-through="fore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fr6" style:family="graphic" style:parent-style-name="Graphics">
      <style:graphic-properties fo:margin-left="0in" fo:margin-right="0in" fo:margin-top="0in" fo:margin-bottom="0in" style:wrap="run-through" style:number-wrapped-paragraphs="no-limit"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7" style:family="graphic" style:parent-style-name="Graphics">
      <style:graphic-properties fo:margin-left="0in" fo:margin-right="0in" fo:margin-top="0in" fo:margin-bottom="0in" style:run-through="background" style:wrap="run-through" style:number-wrapped-paragraphs="no-limit"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8" style:family="graphic" style:parent-style-name="Graphics">
      <style:graphic-properties style:run-through="foreground" style:wrap="parallel" style:number-wrapped-paragraphs="no-limit" style:wrap-contour="false" style:vertical-pos="top" style:vertical-rel="baseline" style:horizontal-pos="from-left" style:horizontal-rel="paragraph" style:mirror="none" fo:clip="rect(0in, 0in, 0in, 0in)" draw:luminance="0%" draw:contrast="0%" draw:red="0%" draw:green="0%" draw:blue="0%" draw:gamma="100%" draw:color-inversion="false" draw:image-opacity="100%" draw:color-mode="standard"/>
    </style:style>
    <style:style style:name="fr9" style:family="graphic" style:parent-style-name="Graphics">
      <style:graphic-properties style:run-through="background" style:wrap="run-through" style:number-wrapped-paragraphs="no-limit"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10"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wrap-influence-on-position="once-concurrent" draw:textarea-vertical-align="top"/>
    </style:style>
    <style:style style:name="fr11"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textarea-vertical-align="top"/>
    </style:style>
    <style:style style:name="fr12"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Sect1" style:family="section">
      <style:section-properties style:editable="false">
        <style:columns fo:column-count="1" fo:column-gap="0in"/>
      </style:section-properties>
    </style:style>
    <style:style style:name="Sect2" style:family="section">
      <style:section-properties style:editable="false">
        <style:columns fo:column-count="2">
          <style:column style:rel-width="28355*" fo:start-indent="0in" fo:end-indent="0.2189in"/>
          <style:column style:rel-width="37180*" fo:start-indent="0.2189in" fo:end-indent="0in"/>
        </style:columns>
      </style:section-properties>
    </style:style>
    <style:style style:name="Sect3" style:family="section">
      <style:section-properties text:dont-balance-text-columns="true" style:editable="false">
        <style:columns fo:column-count="2">
          <style:column style:rel-width="28262*" fo:start-indent="0in" fo:end-indent="0.2516in"/>
          <style:column style:rel-width="37273*" fo:start-indent="0.2516in" fo:end-indent="0in"/>
        </style:columns>
      </style:section-properties>
    </style:style>
    <style:style style:name="Sect4" style:family="section">
      <style:section-properties text:dont-balance-text-columns="true" style:editable="false">
        <style:columns fo:column-count="2">
          <style:column style:rel-width="29600*" fo:start-indent="0in" fo:end-indent="0.0138in"/>
          <style:column style:rel-width="35935*" fo:start-indent="0.0138in" fo:end-indent="0in"/>
        </style:columns>
      </style:section-properties>
    </style:style>
    <style:style style:name="Sect5" style:family="section">
      <style:section-properties style:editable="false">
        <style:columns fo:column-count="2">
          <style:column style:rel-width="27189*" fo:start-indent="0in" fo:end-indent="0.0138in"/>
          <style:column style:rel-width="38346*" fo:start-indent="0.0138in" fo:end-indent="0in"/>
        </style:columns>
      </style:section-properties>
    </style:style>
    <style:style style:name="Sect6" style:family="section">
      <style:section-properties style:editable="false">
        <style:columns fo:column-count="2">
          <style:column style:rel-width="26174*" fo:start-indent="0in" fo:end-indent="0.0138in"/>
          <style:column style:rel-width="39361*" fo:start-indent="0.0138in" fo:end-indent="0in"/>
        </style:columns>
      </style:section-properties>
    </style:style>
    <style:style style:name="Sect7" style:family="section">
      <style:section-properties style:editable="false">
        <style:columns fo:column-count="2">
          <style:column style:rel-width="26430*" fo:start-indent="0in" fo:end-indent="0.0138in"/>
          <style:column style:rel-width="39105*" fo:start-indent="0.0138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TextSection">
        <text:p text:style-name="P1"><draw:frame draw:style-name="fr1" draw:name="Image148" text:anchor-type="char" svg:x="0in" svg:y="0in" svg:width="8.2681in" svg:height="11.6929in" draw:z-index="500"><draw:image xlink:href="Pictures/capa-render.jpg" xlink:type="simple" xlink:show="embed" xlink:actuate="onLoad" draw:mime-type="image/png"/></draw:frame><text:span text:style-name="T1"/><text:span text:style-name="T2"/><text:span text:style-name="T3"/><text:span text:style-name="T4"/><text:span text:style-name="T1"/><text:span text:style-name="T4"/><text:span text:style-name="T5"/><text:span text:style-name="T6"/><text:span text:style-name="T3"/><text:span text:style-name="T4"/><text:span text:style-name="T3"/><text:span text:style-name="T4"/><text:span text:style-name="T1"/><text:span text:style-name="T4"/><text:span text:style-name="T3"/><text:span text:style-name="T6"/><text:span text:style-name="T7"/></text:p>
        <text:p text:style-name="P2"/>
        <text:h text:style-name="Heading_20_1" text:outline-level="2"><text:span text:style-name="T8"/><text:span text:style-name="T9"/><text:span text:style-name="T10"/></text:h>
        <text:p text:style-name="P3"><text:span text:style-name="T11"/><text:span text:style-name="T12"/><text:span text:style-name="T13"/><text:span text:style-name="T14"/><text:span text:style-name="T15"/></text:p>
        <text:p text:style-name="P4"><text:span text:style-name="T13"/><text:span text:style-name="T16"/><text:span text:style-name="T11"/><text:span text:style-name="T16"/><text:span text:style-name="T17"/></text:p>
      </text:section>
      <text:p text:style-name="P5"/>
      <text:p text:style-name="P6"/>
      <text:p text:style-name="P7"/>
      <text:p text:style-name="P8"><draw:frame draw:style-name="fr3" draw:name="Image 19" text:anchor-type="as-char" svg:width="0.7165in" svg:height="0.6457in" draw:z-index="63"><draw:image xlink:href="Pictures/10000001000000890000007C1AA9694F.png" xlink:type="simple" xlink:show="embed" xlink:actuate="onLoad" draw:mime-type="image/png"/></draw:frame></text:p>
      <text:p text:style-name="P6"/>
      <draw:frame draw:style-name="fr1" draw:name="Image144" text:anchor-type="char" svg:x="0.7874in" svg:y="0.6102in" svg:width="6.6953in" svg:height="10.3791in" draw:z-index="145">
        <draw:image xlink:href="Pictures/1000000100000282000003E47812FE38.png" xlink:type="simple" xlink:show="embed" xlink:actuate="onLoad" draw:mime-type="image/png"/>
      </draw:frame>
      <draw:frame draw:style-name="fr2" draw:name="Image146" text:anchor-type="char" svg:x="5.8201in" svg:y="-0.2874in" svg:width="2.0508in" svg:height="1.502in" draw:z-index="151">
        <draw:image xlink:href="Pictures/10000001000000C4000000902B12653D.png" xlink:type="simple" xlink:show="embed" xlink:actuate="onLoad" draw:mime-type="image/png"/>
      </draw:frame>
      <draw:frame draw:style-name="fr2" draw:name="Image147" text:anchor-type="char" svg:x="0.402in" svg:y="-0.2874in" svg:width="2.0508in" svg:height="1.502in" draw:z-index="152">
        <draw:image xlink:href="Pictures/10000001000000C4000000902B12653D.png" xlink:type="simple" xlink:show="embed" xlink:actuate="onLoad" draw:mime-type="image/png"/>
      </draw:frame>
      <text:p text:style-name="P6"/>
      <text:p text:style-name="P6"/>
      <text:p text:style-name="P6"/>
      <text:p text:style-name="P6"/>
      <text:p text:style-name="P6"/>
      <text:p text:style-name="P6"/>
      <text:p text:style-name="P9"/>
      <text:section text:style-name="Sect2" text:name="Section1">
        <text:h text:style-name="P10" text:outline-level="5"><text:span text:style-name="T18">THEODORICO</text:span><text:span text:style-name="T19"> </text:span><text:span text:style-name="T18">DE</text:span><text:span text:style-name="T19"> </text:span><text:span text:style-name="T18">ASSIS</text:span><text:span text:style-name="T20"> </text:span><text:span text:style-name="T21">FERRAÇO</text:span></text:h>
        <text:p text:style-name="P11"><text:span text:style-name="T22">Prefeito</text:span><text:span text:style-name="T22"/></text:p>
        <text:h text:style-name="P12" text:outline-level="5"><text:span text:style-name="T18">JOSÉ</text:span><text:span text:style-name="T19"> </text:span><text:span text:style-name="T18">CARLOS</text:span><text:span text:style-name="T20"> </text:span><text:span text:style-name="T18">CORRÊA</text:span><text:span text:style-name="T19"> </text:span><text:span text:style-name="T18">CARDOSO</text:span><text:span text:style-name="T20"> </text:span><text:span text:style-name="T21">JÚNIOR</text:span></text:h>
        <text:p text:style-name="P13"><text:span text:style-name="T22">Vice-Prefeito</text:span><text:span text:style-name="T22"/></text:p>
      </text:section>
      <text:section text:style-name="Sect1" text:name="Section2">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5"/>
        <text:h text:style-name="P16" text:outline-level="5"><text:span text:style-name="T23">CÂMARA</text:span><text:span text:style-name="T24"> </text:span><text:span text:style-name="T25">MUNICIPAL</text:span><text:span text:style-name="T26"> </text:span><text:span text:style-name="T27">DE</text:span><text:span text:style-name="T28"> </text:span><text:span text:style-name="T29">CACHOEIRO</text:span><text:span text:style-name="T26"> </text:span><text:span text:style-name="T27">DE</text:span><text:span text:style-name="T26"> </text:span><text:span text:style-name="T30">ITAPEMIRIM </text:span></text:h>
        <text:p text:style-name="P17"><draw:frame draw:style-name="fr4" draw:name="Image141" text:anchor-type="char" svg:x="0.7945in" svg:y="0.0661in" svg:width="6.6929in" svg:height="0.0161in" draw:z-index="142"><draw:image xlink:href="Pictures/1000000100000282000000017B0C9962.png" xlink:type="simple" xlink:show="embed" xlink:actuate="onLoad" draw:mime-type="image/png"/></draw:frame></text:p>
        <text:p text:style-name="P18"/>
      </text:section>
      <text:section text:style-name="Sect3" text:name="Section3">
        <text:h text:style-name="P19" text:outline-level="7"><draw:frame draw:style-name="fr1" draw:name="Image81" text:anchor-type="char" svg:x="0.0047in" svg:y="2.2626in" svg:width="8.2634in" svg:height="5.8508in" draw:z-index="118"><draw:image xlink:href="Pictures/100000010000031900000231828AFD9C.png" xlink:type="simple" xlink:show="embed" xlink:actuate="onLoad" draw:mime-type="image/png"/></draw:frame><draw:frame draw:style-name="fr5" draw:name="Image145" text:anchor-type="char" svg:x="1.6075in" svg:y="0in" svg:width="6.6602in" svg:height="1.3874in" draw:z-index="146"><draw:image xlink:href="Pictures/100000010000027F0000008534431986.png" xlink:type="simple" xlink:show="embed" xlink:actuate="onLoad" draw:mime-type="image/png"/></draw:frame><text:span text:style-name="T31">Alexandre</text:span><text:span text:style-name="T32"> </text:span><text:span text:style-name="T31">Valdo</text:span><text:span text:style-name="T33"> </text:span><text:span text:style-name="T34">Maitan</text:span></text:h>
        <text:p text:style-name="P20"><text:span text:style-name="T35">Presidente</text:span><text:span text:style-name="T35"/></text:p>
        <text:h text:style-name="P21" text:outline-level="7"><text:span text:style-name="T31">Vitor</text:span><text:span text:style-name="T36"> </text:span><text:span text:style-name="T31">Azevedo</text:span><text:span text:style-name="T37"> </text:span><text:span text:style-name="T31">Fonseca</text:span><text:span text:style-name="T36"> </text:span><text:span text:style-name="T31">de</text:span><text:span text:style-name="T37"> </text:span><text:span text:style-name="T34">Andrade</text:span></text:h>
        <text:p text:style-name="P20"><text:span text:style-name="T38">1º </text:span><text:span text:style-name="T35">Secretário</text:span></text:p>
        <text:h text:style-name="P22" text:outline-level="7"><text:span text:style-name="T31">Fabrício</text:span><text:span text:style-name="T33"> </text:span><text:span text:style-name="T31">da</text:span><text:span text:style-name="T36"> </text:span><text:span text:style-name="T31">Silva</text:span><text:span text:style-name="T36"> </text:span><text:span text:style-name="T34">Martins</text:span></text:h>
        <text:p text:style-name="P23"><text:span text:style-name="T35">Vice-Presidente</text:span><text:span text:style-name="T35"/></text:p>
        <text:h text:style-name="P24" text:outline-level="7"><text:span text:style-name="T31">Marcos</text:span><text:span text:style-name="T39"> </text:span><text:span text:style-name="T31">Salles</text:span><text:span text:style-name="T36"> </text:span><text:span text:style-name="T34">Coelho</text:span></text:h>
        <text:p text:style-name="P23"><text:span text:style-name="T38">2º </text:span><text:span text:style-name="T35">Secretário</text:span></text:p>
      </text:section>
      <text:p text:style-name="P25"><draw:frame draw:style-name="fr1" draw:name="Image82" text:anchor-type="char" svg:x="0.7874in" svg:y="0.6102in" svg:width="6.6953in" svg:height="10.3791in" draw:z-index="119"><draw:image xlink:href="Pictures/1000000100000282000003E47812FE38.png" xlink:type="simple" xlink:show="embed" xlink:actuate="onLoad" draw:mime-type="image/png"/></draw:frame><draw:frame draw:style-name="fr1" draw:name="Image83" text:anchor-type="char" svg:x="0in" svg:y="0in" svg:width="8.2681in" svg:height="11.6929in" draw:z-index="120"><draw:image xlink:href="Pictures/100000010000031900000462B93D9A9C.png" xlink:type="simple" xlink:show="embed" xlink:actuate="onLoad" draw:mime-type="image/png"/></draw:frame></text:p>
      <text:h text:style-name="P26" text:outline-level="4"><draw:frame draw:style-name="fr6" draw:name="Image 41" text:anchor-type="char" svg:x="0.7874in" svg:y="-0.6138in" svg:width="1.2228in" svg:height="1.1008in" draw:z-index="1"><draw:image xlink:href="Pictures/10000001000000EB000000D463A43EBB.png" xlink:type="simple" xlink:show="embed" xlink:actuate="onLoad" draw:mime-type="image/png"/></draw:frame><text:span text:style-name="T31">(…) ESTOU CERCADO DE</text:span><text:span text:style-name="T40"> </text:span><text:span text:style-name="T31">LEMBRANÇAS</text:span><text:span text:style-name="T40"> </text:span><text:span text:style-name="T31">(…). SÃO DEZENAS (…) QUE DESFILAM SEM ORDEM</text:span><text:span text:style-name="T37"> </text:span><text:span text:style-name="T31">,</text:span><text:span text:style-name="T37"> </text:span><text:span text:style-name="T31">COMO</text:span><text:span text:style-name="T37"> </text:span><text:span text:style-name="T31">SE</text:span><text:span text:style-name="T37"> </text:span><text:span text:style-name="T31">EU SONHASSE (…).</text:span></text:h>
      <text:p text:style-name="P27"><text:span text:style-name="T41">Rubem</text:span><text:span text:style-name="T42"> </text:span><text:span text:style-name="T43">Braga</text:span></text:p>
      <text:p text:style-name="P28"/>
      <text:p text:style-name="P6"/>
      <text:p text:style-name="P29"/>
      <text:p text:style-name="P8"><draw:frame draw:style-name="fr3" draw:name="Image 45" text:anchor-type="as-char" svg:width="0.711in" svg:height="0.6402in" draw:z-index="4"><draw:image xlink:href="Pictures/10000001000000890000007B65EB5E14.png" xlink:type="simple" xlink:show="embed" xlink:actuate="onLoad" draw:mime-type="image/png"/></draw:frame></text:p>
      <text:p text:style-name="P30"/>
      <text:section text:style-name="Sect4" text:name="Section4">
        <text:h text:style-name="P31" text:outline-level="6"><draw:frame draw:style-name="fr2" draw:name="Image143" text:anchor-type="char" svg:x="1.6075in" svg:y="-1.5091in" svg:width="6.6602in" svg:height="1.3874in" draw:z-index="144"><draw:image xlink:href="Pictures/100000010000027F000000857E66E3FC.png" xlink:type="simple" xlink:show="embed" xlink:actuate="onLoad" draw:mime-type="image/png"/></draw:frame><text:span text:style-name="T44">ASTOR</text:span><text:span text:style-name="T45"> </text:span><text:span text:style-name="T44">DILEM</text:span><text:span text:style-name="T46"> </text:span><text:span text:style-name="T44">DOS</text:span><text:span text:style-name="T46"> </text:span><text:span text:style-name="T44">SANTOS</text:span><text:span text:style-name="T46"> </text:span><text:span text:style-name="T47">JUNIOR</text:span></text:h>
        <text:p text:style-name="P32"><text:span text:style-name="T48">Secretário</text:span><text:span text:style-name="T49"> </text:span><text:span text:style-name="T48">Municipal</text:span><text:span text:style-name="T50"> </text:span><text:span text:style-name="T48">de</text:span><text:span text:style-name="T50"> </text:span><text:span text:style-name="T48">Manutenção</text:span><text:span text:style-name="T50"> </text:span><text:span text:style-name="T48">e</text:span><text:span text:style-name="T50"> </text:span><text:span text:style-name="T48">Serviços Secretário Municipal de Obras (Interino)</text:span></text:p>
        <text:p text:style-name="P33"/>
        <text:h text:style-name="P34" text:outline-level="6"><text:span text:style-name="T44">CLAYTON</text:span><text:span text:style-name="T51"> </text:span><text:span text:style-name="T44">SIQUEIRA</text:span><text:span text:style-name="T51"> </text:span><text:span text:style-name="T44">DO</text:span><text:span text:style-name="T52"> </text:span><text:span text:style-name="T47">NASCIMENTO</text:span></text:h>
        <text:p text:style-name="P35"><text:span text:style-name="T48">Secretário</text:span><text:span text:style-name="T53"> </text:span><text:span text:style-name="T48">Municipal</text:span><text:span text:style-name="T54"> </text:span><text:span text:style-name="T48">de</text:span><text:span text:style-name="T53"> </text:span><text:span text:style-name="T48">Segurança</text:span><text:span text:style-name="T54"> </text:span><text:span text:style-name="T48">e</text:span><text:span text:style-name="T54"> </text:span><text:span text:style-name="T55">Trânsito</text:span></text:p>
        <text:p text:style-name="P36"/>
        <text:h text:style-name="P34" text:outline-level="6"><text:span text:style-name="T47">DANIELLY</text:span><text:span text:style-name="T44"> </text:span><text:span text:style-name="T47">BRANDÃO</text:span><text:span text:style-name="T44"> </text:span><text:span text:style-name="T47">TÁVORA</text:span></text:h>
        <text:p text:style-name="P35"><text:span text:style-name="T48">Presidente</text:span><text:span text:style-name="T53"> </text:span><text:span text:style-name="T48">Executiva</text:span><text:span text:style-name="T54"> </text:span><text:span text:style-name="T48">do</text:span><text:span text:style-name="T54"> Ipaci</text:span></text:p>
        <text:p text:style-name="P37"/>
        <text:h text:style-name="P34" text:outline-level="6"><text:span text:style-name="T44">EDER</text:span><text:span text:style-name="T52"> </text:span><text:span text:style-name="T44">BOTELHO</text:span><text:span text:style-name="T56"> </text:span><text:span text:style-name="T44">DA</text:span><text:span text:style-name="T47"> FONSECA</text:span></text:h>
        <text:p text:style-name="P32"><text:span text:style-name="T48">Secretário</text:span><text:span text:style-name="T57"> </text:span><text:span text:style-name="T48">Municipal</text:span><text:span text:style-name="T57"> </text:span><text:span text:style-name="T48">de</text:span><text:span text:style-name="T57"> </text:span><text:span text:style-name="T48">Desenvolvimento</text:span><text:span text:style-name="T57"> </text:span><text:span text:style-name="T48">Social</text:span><text:span text:style-name="T57"> </text:span><text:span text:style-name="T48">(Inte-</text:span><text:span text:style-name="T55">rino)</text:span></text:p>
        <text:p text:style-name="P38"/>
        <text:h text:style-name="P39" text:outline-level="7"><text:span text:style-name="T58">EDNALVA</text:span><text:span text:style-name="T59"> </text:span><text:span text:style-name="T58">MARIN</text:span></text:h>
        <text:p text:style-name="P40"><text:span text:style-name="T48">Secretária</text:span><text:span text:style-name="T60"> </text:span><text:span text:style-name="T48">Municipal</text:span><text:span text:style-name="T60"> </text:span><text:span text:style-name="T48">de</text:span><text:span text:style-name="T60"> </text:span><text:span text:style-name="T48">Cidadania,</text:span><text:span text:style-name="T60"> </text:span><text:span text:style-name="T48">Trabalho</text:span><text:span text:style-name="T60"> </text:span><text:span text:style-name="T48">e</text:span><text:span text:style-name="T60"> </text:span><text:span text:style-name="T48">Direitos </text:span><text:span text:style-name="T55">Humanos</text:span></text:p>
        <text:p text:style-name="P33"/>
        <text:h text:style-name="P34" text:outline-level="6"><text:span text:style-name="T44">ELIZEU</text:span><text:span text:style-name="T46"> </text:span><text:span text:style-name="T44">CRISOSTOMO</text:span><text:span text:style-name="T46"> </text:span><text:span text:style-name="T44">DE</text:span><text:span text:style-name="T56"> </text:span><text:span text:style-name="T47">VARGAS</text:span></text:h>
        <text:p text:style-name="P35"><text:span text:style-name="T48">Secretário</text:span><text:span text:style-name="T54"> </text:span><text:span text:style-name="T48">Municipal</text:span><text:span text:style-name="T54"> </text:span><text:span text:style-name="T48">de</text:span><text:span text:style-name="T54"> </text:span><text:span text:style-name="T55">Fazenda</text:span></text:p>
        <text:p text:style-name="P36"/>
        <text:h text:style-name="P34" text:outline-level="6"><text:span text:style-name="T44">FABRÍCIO</text:span><text:span text:style-name="T51"> </text:span><text:span text:style-name="T44">FERREIRA</text:span><text:span text:style-name="T51"> </text:span><text:span text:style-name="T47">SOARES</text:span></text:h>
        <text:p text:style-name="P35"><text:span text:style-name="T48">Secretário</text:span><text:span text:style-name="T54"> </text:span><text:span text:style-name="T48">Municipal</text:span><text:span text:style-name="T54"> </text:span><text:span text:style-name="T48">de</text:span><text:span text:style-name="T54"> </text:span><text:span text:style-name="T55">Interior</text:span></text:p>
        <text:p text:style-name="P37"/>
        <text:h text:style-name="P34" text:outline-level="6"><text:span text:style-name="T44">FERNANDO</text:span><text:span text:style-name="T56"> </text:span><text:span text:style-name="T44">SANTOS</text:span><text:span text:style-name="T56"> </text:span><text:span text:style-name="T47">MOURA</text:span></text:h>
        <text:p text:style-name="P35"><text:span text:style-name="T48">Controlador</text:span><text:span text:style-name="T53"> </text:span><text:span text:style-name="T48">Geral</text:span><text:span text:style-name="T57"> </text:span><text:span text:style-name="T48">do</text:span><text:span text:style-name="T55"> Município</text:span></text:p>
        <text:p text:style-name="P36"/>
        <text:h text:style-name="P34" text:outline-level="6"><text:span text:style-name="T44">JOSÉ ARCANJO </text:span><text:span text:style-name="T47">NUNES</text:span></text:h>
        <text:p text:style-name="P35"><text:span text:style-name="T48">Secretário</text:span><text:span text:style-name="T54"> </text:span><text:span text:style-name="T48">Municipal</text:span><text:span text:style-name="T54"> </text:span><text:span text:style-name="T48">de</text:span><text:span text:style-name="T54"> </text:span><text:span text:style-name="T55">Agricultura</text:span></text:p>
        <text:p text:style-name="P37"/>
        <text:h text:style-name="P34" text:outline-level="6"><text:span text:style-name="T44">LUCIANO</text:span><text:span text:style-name="T61"> </text:span><text:span text:style-name="T44">BAPTISTA</text:span><text:span text:style-name="T62"> </text:span><text:span text:style-name="T44">OLIVEIRA</text:span><text:span text:style-name="T62"> </text:span><text:span text:style-name="T47">JUNIOR</text:span></text:h>
        <text:p text:style-name="P32"><text:span text:style-name="T48">Secretário Municipal de Desenvolvimento Urbano Secretário</text:span><text:span text:style-name="T63"> </text:span><text:span text:style-name="T48">Municipal</text:span><text:span text:style-name="T57"> </text:span><text:span text:style-name="T48">de</text:span><text:span text:style-name="T57"> </text:span><text:span text:style-name="T48">Limpeza</text:span><text:span text:style-name="T54"> </text:span><text:span text:style-name="T48">Urbana</text:span><text:span text:style-name="T57"> </text:span><text:span text:style-name="T55">(Interino)</text:span></text:p>
        <text:p text:style-name="P33"/>
        <text:h text:style-name="P34" text:outline-level="6"><text:span text:style-name="T44">LUIZ</text:span><text:span text:style-name="T64"> </text:span><text:span text:style-name="T44">CARLOS</text:span><text:span text:style-name="T65"> </text:span><text:span text:style-name="T44">ZANON</text:span><text:span text:style-name="T65"> </text:span><text:span text:style-name="T44">DA</text:span><text:span text:style-name="T65"> </text:span><text:span text:style-name="T44">SILVA</text:span><text:span text:style-name="T65"> </text:span><text:span text:style-name="T47">JUNIOR</text:span></text:h>
        <text:p text:style-name="P35"><text:span text:style-name="T48">Procurador</text:span><text:span text:style-name="T53"> </text:span><text:span text:style-name="T48">Geral</text:span><text:span text:style-name="T54"> </text:span><text:span text:style-name="T48">do</text:span><text:span text:style-name="T54"> </text:span><text:span text:style-name="T55">Município</text:span></text:p>
        <text:h text:style-name="P41" text:outline-level="6"><text:span text:style-name="T44">MAURO</text:span><text:span text:style-name="T46"> </text:span><text:span text:style-name="T44">CÉSAR</text:span><text:span text:style-name="T66"> </text:span><text:span text:style-name="T44">DE</text:span><text:span text:style-name="T47"> </text:span><text:span text:style-name="T44">OLIVEIRA</text:span><text:span text:style-name="T66"> </text:span><text:span text:style-name="T52">SÁ</text:span></text:h>
        <text:p text:style-name="P42"><text:span text:style-name="T48">Secretário</text:span><text:span text:style-name="T54"> </text:span><text:span text:style-name="T48">Municipal</text:span><text:span text:style-name="T54"> </text:span><text:span text:style-name="T48">de</text:span><text:span text:style-name="T54"> </text:span><text:span text:style-name="T55">Transportes</text:span></text:p>
        <text:p text:style-name="P36"/>
        <text:h text:style-name="P43" text:outline-level="6"><text:span text:style-name="T44">RODOLPHO</text:span><text:span text:style-name="T67"> </text:span><text:span text:style-name="T44">SILVA</text:span><text:span text:style-name="T67"> </text:span><text:span text:style-name="T46">MAIA</text:span></text:h>
        <text:p text:style-name="P44"><text:span text:style-name="T48">Secretário Municipal de Esporte, Lazer e Qualidade de </text:span><text:span text:style-name="T54">Vida</text:span></text:p>
        <text:p text:style-name="P45"/>
        <text:h text:style-name="P43" text:outline-level="6"><text:span text:style-name="T44">RODOLFO</text:span><text:span text:style-name="T56"> </text:span><text:span text:style-name="T44">FERNANDES</text:span><text:span text:style-name="T66"> </text:span><text:span text:style-name="T44">DO</text:span><text:span text:style-name="T66"> </text:span><text:span text:style-name="T47">CARMO</text:span></text:h>
        <text:p text:style-name="P44"><text:span text:style-name="T55">Secretário</text:span><text:span text:style-name="T57"> </text:span><text:span text:style-name="T55">Municipal</text:span><text:span text:style-name="T57"> </text:span><text:span text:style-name="T55">de</text:span><text:span text:style-name="T57"> </text:span><text:span text:style-name="T55">Governo</text:span><text:span text:style-name="T57"> </text:span><text:span text:style-name="T55">e</text:span><text:span text:style-name="T57"> </text:span><text:span text:style-name="T55">Planejamento</text:span><text:span text:style-name="T57"> </text:span><text:span text:style-name="T55">Estra-tégico</text:span></text:p>
        <text:p text:style-name="P44"><text:span text:style-name="T48">Secretário Municipal de Captação de Recursos (Interi-</text:span><text:span text:style-name="T54">no)</text:span></text:p>
        <text:p text:style-name="P45"/>
        <text:h text:style-name="P43" text:outline-level="6"><text:span text:style-name="T44">ROGÉRIO</text:span><text:span text:style-name="T67"> </text:span><text:span text:style-name="T44">DA</text:span><text:span text:style-name="T65"> </text:span><text:span text:style-name="T44">SILVA</text:span><text:span text:style-name="T65"> </text:span><text:span text:style-name="T47">ATHAYDE</text:span></text:h>
        <text:p text:style-name="P42"><text:span text:style-name="T48">Secretário</text:span><text:span text:style-name="T54"> </text:span><text:span text:style-name="T48">Municipal</text:span><text:span text:style-name="T54"> </text:span><text:span text:style-name="T48">de</text:span><text:span text:style-name="T54"> </text:span><text:span text:style-name="T55">Administração</text:span></text:p>
        <text:p text:style-name="P37"/>
        <text:h text:style-name="P43" text:outline-level="6"><text:span text:style-name="T44">ROGÉRIO RIBEIRO DO </text:span><text:span text:style-name="T47">CARMO</text:span></text:h>
        <text:p text:style-name="P42"><text:span text:style-name="T48">Secretário</text:span><text:span text:style-name="T54"> </text:span><text:span text:style-name="T48">Municipal</text:span><text:span text:style-name="T54"> </text:span><text:span text:style-name="T48">de</text:span><text:span text:style-name="T54"> </text:span><text:span text:style-name="T48">Desenvolvimento</text:span><text:span text:style-name="T54"> </text:span><text:span text:style-name="T55">Econômico</text:span></text:p>
        <text:p text:style-name="P36"/>
        <text:h text:style-name="P46" text:outline-level="6"><text:span text:style-name="T44">SIMONE</text:span><text:span text:style-name="T66"> </text:span><text:span text:style-name="T44">DE SOUZA </text:span><text:span text:style-name="T47">BEIRIZ</text:span></text:h>
        <text:p text:style-name="P42"><text:span text:style-name="T48">Secretária</text:span><text:span text:style-name="T54"> </text:span><text:span text:style-name="T48">Municipal</text:span><text:span text:style-name="T54"> </text:span><text:span text:style-name="T48">de</text:span><text:span text:style-name="T54"> </text:span><text:span text:style-name="T55">Educação</text:span></text:p>
        <text:p text:style-name="P36"/>
        <text:h text:style-name="P43" text:outline-level="6"><text:span text:style-name="T47">TATIANA</text:span><text:span text:style-name="T68"> </text:span><text:span text:style-name="T47">APARECIDA</text:span><text:span text:style-name="T69"> </text:span><text:span text:style-name="T47">PIROVANI</text:span><text:span text:style-name="T69"> </text:span><text:span text:style-name="T47">RODRIGUES</text:span></text:h>
        <text:p text:style-name="P42"><text:span text:style-name="T48">Diretora</text:span><text:span text:style-name="T70"> </text:span><text:span text:style-name="T48">Presidente</text:span><text:span text:style-name="T70"> </text:span><text:span text:style-name="T48">da</text:span><text:span text:style-name="T70"> </text:span><text:span text:style-name="T48">Agersa</text:span><text:span text:style-name="T53"> </text:span><text:span text:style-name="T55">(Interino)</text:span></text:p>
        <text:p text:style-name="P36"/>
        <text:h text:style-name="P46" text:outline-level="6"><text:span text:style-name="T44">THIAGO</text:span><text:span text:style-name="T47"> </text:span><text:span text:style-name="T44">FIÓRIO</text:span><text:span text:style-name="T66"> </text:span><text:span text:style-name="T47">LONGUI</text:span></text:h>
        <text:p text:style-name="P42"><text:span text:style-name="T48">Secretário</text:span><text:span text:style-name="T53"> </text:span><text:span text:style-name="T48">Municipal</text:span><text:span text:style-name="T57"> </text:span><text:span text:style-name="T48">de</text:span><text:span text:style-name="T57"> </text:span><text:span text:style-name="T48">Meio</text:span><text:span text:style-name="T57"> </text:span><text:span text:style-name="T55">Ambiente</text:span></text:p>
        <text:p text:style-name="P36"/>
        <text:h text:style-name="P43" text:outline-level="6"><text:span text:style-name="T44">VILSON</text:span><text:span text:style-name="T45"> </text:span><text:span text:style-name="T44">CARLOS</text:span><text:span text:style-name="T46"> </text:span><text:span text:style-name="T44">GOMES</text:span><text:span text:style-name="T46"> </text:span><text:span text:style-name="T47">COELHO</text:span></text:h>
        <text:p text:style-name="P47"><text:span text:style-name="T48">Secretário</text:span><text:span text:style-name="T57"> </text:span><text:span text:style-name="T48">Municipal</text:span><text:span text:style-name="T57"> </text:span><text:span text:style-name="T48">de</text:span><text:span text:style-name="T57"> </text:span><text:span text:style-name="T48">Gestão</text:span><text:span text:style-name="T57"> </text:span><text:span text:style-name="T48">Especial Secretário</text:span><text:span text:style-name="T53"> </text:span><text:span text:style-name="T48">Municipal</text:span><text:span text:style-name="T57"> </text:span><text:span text:style-name="T48">de</text:span><text:span text:style-name="T57"> </text:span><text:span text:style-name="T48">Saúde</text:span><text:span text:style-name="T57"> </text:span><text:span text:style-name="T55">(Interino)</text:span></text:p>
        <text:p text:style-name="P33"/>
        <text:h text:style-name="P43" text:outline-level="6"><text:span text:style-name="T44">WANDERSON</text:span><text:span text:style-name="T47"> </text:span><text:span text:style-name="T44">AMORIM</text:span><text:span text:style-name="T47"> </text:span><text:span text:style-name="T46">DONA</text:span></text:h>
        <text:p text:style-name="P42"><text:span text:style-name="T48">Secretário</text:span><text:span text:style-name="T53"> </text:span><text:span text:style-name="T48">Municipal</text:span><text:span text:style-name="T54"> </text:span><text:span text:style-name="T48">de</text:span><text:span text:style-name="T53"> </text:span><text:span text:style-name="T48">Cultura</text:span><text:span text:style-name="T54"> </text:span><text:span text:style-name="T48">e</text:span><text:span text:style-name="T54"> </text:span><text:span text:style-name="T55">Turismo</text:span></text:p>
      </text:section>
      <text:p text:style-name="P48"><draw:frame draw:style-name="fr1" draw:name="Image85" text:anchor-type="char" svg:x="1.6953in" svg:y="0.6102in" svg:width="5.7862in" svg:height="0.3756in" draw:z-index="121"><draw:image xlink:href="Pictures/100000010000022B0000002474849A47.png" xlink:type="simple" xlink:show="embed" xlink:actuate="onLoad" draw:mime-type="image/png"/></draw:frame><draw:frame draw:style-name="fr1" draw:name="Image86" text:anchor-type="char" svg:x="0.0008in" svg:y="0in" svg:width="8.2673in" svg:height="11.6929in" draw:z-index="124"><draw:image xlink:href="Pictures/10000001000003190000046256AC5AF4.png" xlink:type="simple" xlink:show="embed" xlink:actuate="onLoad" draw:mime-type="image/png"/></draw:frame></text:p>
      <text:p text:style-name="P49"/>
      <text:p text:style-name="P49"/>
      <text:p text:style-name="P50"/>
      <text:h text:style-name="P51" text:outline-level="4"><text:span text:style-name="T31">BATEI, LAVADEIRAS! SÃO</text:span><text:span text:style-name="T71"> </text:span><text:span text:style-name="T31">OUTRAS</text:span><text:span text:style-name="T71"> </text:span><text:span text:style-name="T31">AS</text:span><text:span text:style-name="T71"> </text:span><text:span text:style-name="T31">ÁGUAS, SÃO SEMPRE OUTRAS</text:span></text:h>
      <text:p text:style-name="P52"><text:span text:style-name="T72">ÁGUAS: O RIO É O MESMO. SÓ EU QUE SOU OUTRO, TÃO</text:span><text:span text:style-name="T73"> </text:span><text:span text:style-name="T72">OUTRO</text:span><text:span text:style-name="T74"> </text:span><text:span text:style-name="T72">DAQUELE</text:span><text:span text:style-name="T74"> </text:span><text:span text:style-name="T72">QUE OUTRORA VOS VIU</text:span></text:p>
      <text:p text:style-name="P53"><text:span text:style-name="T41">Newton</text:span><text:span text:style-name="T75"> </text:span><text:span text:style-name="T43">Braga</text:span></text:p>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4"/>
      <text:p text:style-name="P55"/>
      <text:p text:style-name="P56"><text:span text:style-name="T76">D.O.</text:span><text:span text:style-name="T77"> </text:span><text:span text:style-name="T76">PREFEITURA</text:span><text:span text:style-name="T78"> </text:span><text:span text:style-name="T76">MUNICIPAL</text:span><text:span text:style-name="T79"> </text:span><text:span text:style-name="T76">DE</text:span><text:span text:style-name="T80"> </text:span><text:span text:style-name="T81">CACHOEIRO</text:span><text:span text:style-name="T76"><text:tab/></text:span><text:span text:style-name="T82">05</text:span></text:p>
      <text:p text:style-name="P57"/>
      <text:p text:style-name="P58"/>
      <text:p text:style-name="P58"/>
      <text:p text:style-name="P59"/>
      <text:p text:style-name="P8"><draw:frame draw:style-name="fr3" draw:name="Image 68" text:anchor-type="as-char" svg:width="0.711in" svg:height="0.6402in" draw:z-index="158"><draw:image xlink:href="Pictures/10000001000000890000007B65EB5E14.png" xlink:type="simple" xlink:show="embed" xlink:actuate="onLoad" draw:mime-type="image/png"/></draw:frame></text:p>
      <text:h text:style-name="Heading_20_2" text:outline-level="3"><draw:frame draw:style-name="fr2" draw:name="Image94" text:anchor-type="char" svg:x="1.6075in" svg:y="-1.3366in" svg:width="6.6602in" svg:height="1.3874in" draw:z-index="128"><draw:image xlink:href="Pictures/100000010000027F000000856835DBF8.png" xlink:type="simple" xlink:show="embed" xlink:actuate="onLoad" draw:mime-type="image/png"/></draw:frame><text:span text:style-name="T31">PODER</text:span><text:span text:style-name="T83"> </text:span><text:span text:style-name="T34">EXECUTIVO</text:span></text:h>
      <text:p text:style-name="P60"><draw:frame draw:style-name="fr4" draw:name="Image142" text:anchor-type="char" svg:x="0.7874in" svg:y="0.1217in" svg:width="6.6929in" svg:height="0.3874in" draw:z-index="143"><draw:image xlink:href="Pictures/100000010000028200000025D5979FC0.png" xlink:type="simple" xlink:show="embed" xlink:actuate="onLoad" draw:mime-type="image/png"/></draw:frame></text:p>
      <text:h text:style-name="P61" text:outline-level="6"><text:span text:style-name="T18">SECRETARIA</text:span><text:span text:style-name="T84"> </text:span><text:span text:style-name="T18">MUNICIPAL</text:span><text:span text:style-name="T84"> </text:span><text:span text:style-name="T18">DE</text:span><text:span text:style-name="T84"> </text:span><text:span text:style-name="T21">GOVERNO</text:span></text:h>
      <text:p text:style-name="P62"/>
      <text:p text:style-name="P63"/>
      <text:p text:style-name="P64"><text:span text:style-name="T85">DECRETO</text:span><text:span text:style-name="T86"> </text:span><text:span text:style-name="T85">Nº</text:span><text:span text:style-name="T87"> </text:span><text:span text:style-name="T88">37.685</text:span></text:p>
      <text:p text:style-name="P65"/>
      <text:p text:style-name="P66"/>
      <text:p text:style-name="P67"><text:span text:style-name="T89">DISPÕE SOBRE O ENQUADRAMENTO DE SERVIDORA MUNICIPAL, EM CONFORMIDADE COM A LEI N° 7756/2019 E LEI N° 8250/2025.</text:span><text:span text:style-name="T89"/></text:p>
      <text:p text:style-name="P68"/>
      <text:p text:style-name="P69"><text:span text:style-name="T90">O</text:span><text:span text:style-name="T91"> </text:span><text:span text:style-name="T89">PREFEITO</text:span><text:span text:style-name="T92"> </text:span><text:span text:style-name="T89">DO</text:span><text:span text:style-name="T92"> </text:span><text:span text:style-name="T89">MUNICÍPIO</text:span><text:span text:style-name="T92"> </text:span><text:span text:style-name="T89">DE</text:span><text:span text:style-name="T92"> </text:span><text:span text:style-name="T89">CACHOEIRO</text:span><text:span text:style-name="T92"> </text:span><text:span text:style-name="T89">DE ITAPEMIRIM,</text:span><text:span text:style-name="T93"> </text:span><text:span text:style-name="T89">ESTADO</text:span><text:span text:style-name="T94"> </text:span><text:span text:style-name="T89">DO</text:span><text:span text:style-name="T95"> </text:span><text:span text:style-name="T89">ESPÍRITO</text:span><text:span text:style-name="T96"> </text:span><text:span text:style-name="T89">SANTO</text:span><text:span text:style-name="T90">,</text:span><text:span text:style-name="T97"> </text:span><text:span text:style-name="T90">no</text:span><text:span text:style-name="T97"> </text:span><text:span text:style-name="T98">uso</text:span></text:p>
      <text:p text:style-name="P70"><text:span text:style-name="T90">de</text:span><text:span text:style-name="T99"> </text:span><text:span text:style-name="T90">suas</text:span><text:span text:style-name="T99"> </text:span><text:span text:style-name="T90">atribuições</text:span><text:span text:style-name="T99"> </text:span><text:span text:style-name="T90">legais,</text:span><text:span text:style-name="T99"> </text:span><text:span text:style-name="T90">nos</text:span><text:span text:style-name="T99"> </text:span><text:span text:style-name="T90">termos</text:span><text:span text:style-name="T99"> </text:span><text:span text:style-name="T90">da</text:span><text:span text:style-name="T99"> </text:span><text:span text:style-name="T90">Lei</text:span><text:span text:style-name="T99"> </text:span><text:span text:style-name="T90">nº 7756/2019 e n° 8250/2025, e tendo em vista o que consta do Processo Digital n° 101443/2025,</text:span></text:p>
      <text:p text:style-name="P71"/>
      <text:p text:style-name="P72"><text:span text:style-name="T100">RESOLVE:</text:span><text:span text:style-name="T100"/></text:p>
      <text:p text:style-name="P73"/>
      <text:p text:style-name="P74"><text:span text:style-name="T89">Art.</text:span><text:span text:style-name="T101"> </text:span><text:span text:style-name="T89">1º</text:span><text:span text:style-name="T101"> </text:span><text:span text:style-name="T90">Enquadrar</text:span><text:span text:style-name="T99"> </text:span><text:span text:style-name="T90">a</text:span><text:span text:style-name="T99"> </text:span><text:span text:style-name="T90">servidora</text:span><text:span text:style-name="T99"> </text:span><text:span text:style-name="T90">municipal</text:span><text:span text:style-name="T99"> </text:span><text:span text:style-name="T90">abaixo</text:span><text:span text:style-name="T99"> </text:span><text:span text:style-name="T90">mencionada,</text:span><text:span text:style-name="T99"> </text:span><text:span text:style-name="T90">no</text:span><text:span text:style-name="T99"> </text:span><text:span text:style-name="T90">respectivo cargo,</text:span><text:span text:style-name="T102"> </text:span><text:span text:style-name="T90">em</text:span><text:span text:style-name="T103"> </text:span><text:span text:style-name="T90">conformidade</text:span><text:span text:style-name="T104"> </text:span><text:span text:style-name="T90">com</text:span><text:span text:style-name="T105"> </text:span><text:span text:style-name="T90">a</text:span><text:span text:style-name="T103"> </text:span><text:span text:style-name="T90">Lei</text:span><text:span text:style-name="T103"> </text:span><text:span text:style-name="T90">n°</text:span><text:span text:style-name="T105"> </text:span><text:span text:style-name="T90">7.756,</text:span><text:span text:style-name="T106"> </text:span><text:span text:style-name="T90">de</text:span><text:span text:style-name="T104"> </text:span><text:span text:style-name="T90">04</text:span><text:span text:style-name="T105"> </text:span><text:span text:style-name="T90">de</text:span><text:span text:style-name="T106"> </text:span><text:span text:style-name="T90">novembro</text:span><text:span text:style-name="T104"> </text:span><text:span text:style-name="T90">de</text:span><text:span text:style-name="T104"> </text:span><text:span text:style-name="T90">2019</text:span><text:span text:style-name="T105"> </text:span><text:span text:style-name="T90">e</text:span><text:span text:style-name="T106"> </text:span><text:span text:style-name="T90">Lei</text:span><text:span text:style-name="T105"> </text:span><text:span text:style-name="T90">n°</text:span><text:span text:style-name="T105"> </text:span><text:span text:style-name="T90">8.250, de 24 de outubro de 2025, conforme segue:</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row table:style-name="Table1.1">
          <table:table-cell table:style-name="Table1.A1" office:value-type="string">
            <text:p text:style-name="P75"><text:span text:style-name="T107">MATRÍCULA</text:span><text:span text:style-name="T107"/></text:p>
          </table:table-cell>
          <table:table-cell table:style-name="Table1.A1" office:value-type="string">
            <text:p text:style-name="P76"><text:span text:style-name="T108">NOME</text:span><text:span text:style-name="T108"/></text:p>
          </table:table-cell>
          <table:table-cell table:style-name="Table1.A1" office:value-type="string">
            <text:p text:style-name="P77"><text:span text:style-name="T107">CARGO</text:span><text:span text:style-name="T107"/></text:p>
          </table:table-cell>
          <table:table-cell table:style-name="Table1.A1" office:value-type="string">
            <text:p text:style-name="P78"><text:span text:style-name="T107">GRUPO</text:span><text:span text:style-name="T107"/></text:p>
          </table:table-cell>
          <table:table-cell table:style-name="Table1.A1" office:value-type="string">
            <text:p text:style-name="P79"><text:span text:style-name="T107">NÍVEL</text:span><text:span text:style-name="T107"/></text:p>
          </table:table-cell>
          <table:table-cell table:style-name="Table1.A1" office:value-type="string">
            <text:p text:style-name="P80"><text:span text:style-name="T107">REFERÊNCIA</text:span><text:span text:style-name="T107"/></text:p>
          </table:table-cell>
          <table:table-cell table:style-name="Table1.A1" office:value-type="string">
            <text:p text:style-name="P81"><text:span text:style-name="T107">PROCESSO</text:span><text:span text:style-name="T107"/></text:p>
          </table:table-cell>
          <table:table-cell table:style-name="Table1.A1" office:value-type="string">
            <text:p text:style-name="P82"><text:span text:style-name="T109">A</text:span><text:span text:style-name="T110"> </text:span><text:span text:style-name="T109">PARTIR</text:span><text:span text:style-name="T111"> </text:span><text:span text:style-name="T112">DE</text:span></text:p>
          </table:table-cell>
        </table:table-row>
        <table:table-row table:style-name="Table1.2">
          <table:table-cell table:style-name="Table1.A2" office:value-type="string">
            <text:p text:style-name="P83"/>
          </table:table-cell>
          <table:table-cell table:style-name="Table1.A2" office:value-type="string">
            <text:p text:style-name="P83"/>
          </table:table-cell>
          <table:table-cell table:style-name="Table1.A2" office:value-type="string">
            <text:p text:style-name="P83"/>
          </table:table-cell>
          <table:table-cell table:style-name="Table1.A2" office:value-type="string">
            <text:p text:style-name="P83"/>
          </table:table-cell>
          <table:table-cell table:style-name="Table1.A2" office:value-type="string">
            <text:p text:style-name="P83"/>
          </table:table-cell>
          <table:table-cell table:style-name="Table1.A2" office:value-type="string">
            <text:p text:style-name="P83"/>
          </table:table-cell>
          <table:table-cell table:style-name="Table1.A2" office:value-type="string">
            <text:p text:style-name="P84"><text:span text:style-name="T113">87845/2025</text:span><text:span text:style-name="T113"/></text:p>
          </table:table-cell>
          <table:table-cell table:style-name="Table1.A2" office:value-type="string">
            <text:p text:style-name="P83"/>
          </table:table-cell>
        </table:table-row>
        <table:table-row table:style-name="Table1.3">
          <table:table-cell table:style-name="Table1.A3" office:value-type="string">
            <text:p text:style-name="P85"><text:span text:style-name="T113">029206-</text:span><text:span text:style-name="T114">01</text:span></text:p>
          </table:table-cell>
          <table:table-cell table:style-name="Table1.A3" office:value-type="string">
            <text:p text:style-name="P86"><text:span text:style-name="T115">OLGA</text:span><text:span text:style-name="T116"> </text:span><text:span text:style-name="T115">PAULA</text:span><text:span text:style-name="T117"> </text:span><text:span text:style-name="T113">ALVES</text:span></text:p>
          </table:table-cell>
          <table:table-cell table:style-name="Table1.A3" office:value-type="string">
            <text:p text:style-name="P87"><text:span text:style-name="T115">AGENTE</text:span><text:span text:style-name="T117"> </text:span><text:span text:style-name="T113">ADMINISTRATIVO</text:span></text:p>
          </table:table-cell>
          <table:table-cell table:style-name="Table1.A3" office:value-type="string">
            <text:p text:style-name="P88"><text:span text:style-name="T117">GTAC</text:span><text:span text:style-name="T117"/></text:p>
          </table:table-cell>
          <table:table-cell table:style-name="Table1.A3" office:value-type="string">
            <text:p text:style-name="P89"><text:span text:style-name="T118">I</text:span><text:span text:style-name="T118"/></text:p>
          </table:table-cell>
          <table:table-cell table:style-name="Table1.A3" office:value-type="string">
            <text:p text:style-name="P90"><text:span text:style-name="T118">F</text:span><text:span text:style-name="T118"/></text:p>
          </table:table-cell>
          <table:table-cell table:style-name="Table1.A3" office:value-type="string">
            <text:p text:style-name="P90"><text:span text:style-name="T113">101443/2025</text:span><text:span text:style-name="T113"/></text:p>
          </table:table-cell>
          <table:table-cell table:style-name="Table1.A3" office:value-type="string">
            <text:p text:style-name="P91"><text:span text:style-name="T113">01/11/2025</text:span><text:span text:style-name="T113"/></text:p>
          </table:table-cell>
        </table:table-row>
        <table:table-row table:style-name="Table1.4">
          <table:table-cell table:style-name="Table1.A4" office:value-type="string">
            <text:p text:style-name="P83"/>
          </table:table-cell>
          <table:table-cell table:style-name="Table1.A4" office:value-type="string">
            <text:p text:style-name="P83"/>
          </table:table-cell>
          <table:table-cell table:style-name="Table1.A4" office:value-type="string">
            <text:p text:style-name="P83"/>
          </table:table-cell>
          <table:table-cell table:style-name="Table1.A4" office:value-type="string">
            <text:p text:style-name="P83"/>
          </table:table-cell>
          <table:table-cell table:style-name="Table1.A4" office:value-type="string">
            <text:p text:style-name="P83"/>
          </table:table-cell>
          <table:table-cell table:style-name="Table1.A4" office:value-type="string">
            <text:p text:style-name="P83"/>
          </table:table-cell>
          <table:table-cell table:style-name="Table1.A4" office:value-type="string">
            <text:p text:style-name="P92"><text:span text:style-name="T113">61693/2026</text:span><text:span text:style-name="T113"/></text:p>
          </table:table-cell>
          <table:table-cell table:style-name="Table1.A4" office:value-type="string">
            <text:p text:style-name="P83"/>
          </table:table-cell>
        </table:table-row>
      </table:table>
      <text:p text:style-name="P93"/>
      <text:p text:style-name="P94"><text:span text:style-name="T89">Art.</text:span><text:span text:style-name="T119"> </text:span><text:span text:style-name="T89">2º</text:span><text:span text:style-name="T120"> </text:span><text:span text:style-name="T90">Revogam-se</text:span><text:span text:style-name="T121"> </text:span><text:span text:style-name="T90">as</text:span><text:span text:style-name="T122"> </text:span><text:span text:style-name="T90">disposições</text:span><text:span text:style-name="T121"> </text:span><text:span text:style-name="T90">em</text:span><text:span text:style-name="T123"> </text:span><text:span text:style-name="T124">contrário.</text:span></text:p>
      <text:p text:style-name="P95"/>
      <text:p text:style-name="P96"/>
      <text:p text:style-name="P97"><text:span text:style-name="T90">Cachoeiro</text:span><text:span text:style-name="T122"> </text:span><text:span text:style-name="T90">de</text:span><text:span text:style-name="T123"> </text:span><text:span text:style-name="T90">Itapemirim/ES,</text:span><text:span text:style-name="T122"> </text:span><text:span text:style-name="T90">03</text:span><text:span text:style-name="T123"> </text:span><text:span text:style-name="T90">de</text:span><text:span text:style-name="T123"> </text:span><text:span text:style-name="T90">setembro</text:span><text:span text:style-name="T125"> </text:span><text:span text:style-name="T90">de</text:span><text:span text:style-name="T123"> </text:span><text:span text:style-name="T124">2026.</text:span></text:p>
      <text:p text:style-name="P95"/>
      <text:p text:style-name="P95"/>
      <text:p text:style-name="P95"/>
      <text:p text:style-name="P98"/>
      <text:p text:style-name="P99"><text:span text:style-name="T89">THEODORICO</text:span><text:span text:style-name="T126"> </text:span><text:span text:style-name="T89">DE</text:span><text:span text:style-name="T127"> </text:span><text:span text:style-name="T89">ASSIS</text:span><text:span text:style-name="T128"> </text:span><text:span text:style-name="T100">FERRAÇO</text:span></text:p>
      <text:p text:style-name="P100"><text:span text:style-name="T89">Prefeito</text:span><text:span text:style-name="T127"> </text:span><text:span text:style-name="T100">Municipal</text:span></text:p>
      <text:p text:style-name="P101"/>
      <text:p text:style-name="P102"/>
      <text:p text:style-name="P103"/>
      <text:p text:style-name="P104"><text:span text:style-name="T129">DECRETO</text:span><text:span text:style-name="T130"> </text:span><text:span text:style-name="T129">Nº</text:span><text:span text:style-name="T131"> 37.686</text:span></text:p>
      <text:p text:style-name="P105"/>
      <text:p text:style-name="P106"><text:span text:style-name="T132">DISPÕE SOBRE A PRORROGAÇÃO DA VALIDADE DO CONCURSO PÚBLICO DO EDITAL N° 001/2024 - CARGO DE PROCURADOR, DA PREFEITURA MUNICIPAL DE CACHOEIRO DE ITAPEMIRIM.</text:span><text:span text:style-name="T132"/></text:p>
      <text:p text:style-name="P107"/>
      <text:p text:style-name="P108"><text:span text:style-name="T132">O</text:span><text:span text:style-name="T133"> </text:span><text:span text:style-name="T132">PREFEITO</text:span><text:span text:style-name="T133"> </text:span><text:span text:style-name="T132">MUNICIPAL</text:span><text:span text:style-name="T134"> </text:span><text:span text:style-name="T132">DE</text:span><text:span text:style-name="T135"> </text:span><text:span text:style-name="T132">CACHOEIRO</text:span><text:span text:style-name="T133"> </text:span><text:span text:style-name="T136">DE</text:span></text:p>
      <text:p text:style-name="P109"><text:span text:style-name="T137">ITAPEMIRIM</text:span>, Estado do Espírito Santo, no uso<text:span text:style-name="T138"> </text:span>de suas atribuições legais, tendo em vista o que consta do Processo Digital n° 65151/2026,</text:p>
      <text:p text:style-name="P110"/>
      <text:p text:style-name="P111"><text:span text:style-name="T139">DECRETA:</text:span><text:span text:style-name="T139"/></text:p>
      <text:p text:style-name="P112"/>
      <text:p text:style-name="P113"><text:span text:style-name="T137">Art. 1° </text:span>Fica prorrogada por mais <text:span text:style-name="T137">02 (dois) anos</text:span>, a partir de 24 de outubro de 2026, a validade do concurso público realizado para o provimento de cargos efetivos e cadastro de reserva do Cargo de Procurador desta Prefeitura Municipal,<text:span text:style-name="T140"> </text:span>divulgado<text:span text:style-name="T140"> </text:span>através<text:span text:style-name="T141"> </text:span>do<text:span text:style-name="T142"> </text:span>Edital<text:span text:style-name="T140"> </text:span>n°<text:span text:style-name="T141"> </text:span>001/2024<text:span text:style-name="T143"> </text:span>e<text:span text:style-name="T140"> </text:span>realizado<text:span text:style-name="T140"> </text:span>pela<text:span text:style-name="T141"> </text:span>CEBRASPE – Centro Brasileiro de Pesquisa em Avaliação e Seleção e de Promoção de<text:span text:style-name="T144"> </text:span><text:span text:style-name="T145">Eventos.</text:span></text:p>
      <text:p text:style-name="P110"/>
      <text:p text:style-name="P114"><text:span text:style-name="T137">Art. 2° </text:span>Este Decreto entra em vigor na data de sua publicação, revogadas as disposições em contrário.</text:p>
      <text:p text:style-name="Text_20_body"/>
      <text:p text:style-name="P115"/>
      <text:p text:style-name="P116">Cachoeiro<text:span text:style-name="T146"> </text:span>de<text:span text:style-name="T146"> </text:span>Itapemirim/ES,<text:span text:style-name="T147"> </text:span>03<text:span text:style-name="T148"> </text:span>de<text:span text:style-name="T149"> </text:span>setembro<text:span text:style-name="T150"> </text:span>de<text:span text:style-name="T146"> </text:span><text:span text:style-name="T145">2026.</text:span></text:p>
      <text:p text:style-name="Text_20_body"/>
      <text:p text:style-name="Text_20_body"/>
      <text:p text:style-name="Text_20_body"/>
      <text:p text:style-name="P117"/>
      <text:p text:style-name="P118"><text:span text:style-name="T132">THEODORICO</text:span><text:span text:style-name="T151"> </text:span><text:span text:style-name="T132">DE</text:span><text:span text:style-name="T152"> </text:span><text:span text:style-name="T132">ASSIS</text:span><text:span text:style-name="T153"> </text:span><text:span text:style-name="T139">FERRAÇO</text:span></text:p>
      <text:p text:style-name="P119"><text:span text:style-name="T132">Prefeito</text:span><text:span text:style-name="T154"> </text:span><text:span text:style-name="T139">Municipal</text:span></text:p>
      <text:p text:style-name="P120"/>
      <text:p text:style-name="P121"/>
      <text:p text:style-name="P122"/>
      <text:h text:style-name="Heading_20_7" text:outline-level="8"><text:span text:style-name="T155">DECRETO</text:span><text:span text:style-name="T156"> </text:span><text:span text:style-name="T155">Nº</text:span><text:span text:style-name="T156"> </text:span><text:span text:style-name="T157">37.687</text:span></text:h>
      <text:p text:style-name="P123"/>
      <text:p text:style-name="P124"><text:span text:style-name="T132">DISPÕE SOBRE A PRORROGAÇÃO DA VALIDADE DO CONCURSO PÚBLICO DO EDITAL N° 001/2024 - CARGOS DAS ÁREAS DA</text:span><text:span text:style-name="T158"> </text:span><text:span text:style-name="T132">SAÚDE</text:span><text:span text:style-name="T158"> </text:span><text:span text:style-name="T132">E</text:span><text:span text:style-name="T158"> </text:span><text:span text:style-name="T132">DA</text:span><text:span text:style-name="T158"> </text:span><text:span text:style-name="T132">EDUCAÇÃO,</text:span><text:span text:style-name="T158"> </text:span><text:span text:style-name="T132">DA PREFEITURA MUNICIPAL DE CACHOEIRO DE </text:span><text:span text:style-name="T139">ITAPEMIRIM.</text:span></text:p>
      <text:p text:style-name="P125"/>
      <text:p text:style-name="P126"><text:span text:style-name="T132">O</text:span><text:span text:style-name="T159"> </text:span><text:span text:style-name="T132">PREFEITO</text:span><text:span text:style-name="T159"> </text:span><text:span text:style-name="T132">MUNICIPAL</text:span><text:span text:style-name="T160"> </text:span><text:span text:style-name="T132">DE</text:span><text:span text:style-name="T161"> </text:span><text:span text:style-name="T132">CACHOEIRO</text:span><text:span text:style-name="T159"> </text:span><text:span text:style-name="T136">DE</text:span></text:p>
      <text:p text:style-name="P127"><text:span text:style-name="T137">ITAPEMIRIM</text:span>, Estado do Espírito Santo, no uso de suas atribuições legais, tendo em vista o que consta do Processo Digital n° 65317/2026,</text:p>
      <text:p text:style-name="P128"/>
      <text:p text:style-name="P129"><text:span text:style-name="T139">DECRETA:</text:span><text:span text:style-name="T139"/></text:p>
      <text:p text:style-name="P123"/>
      <text:p text:style-name="P130"><text:span text:style-name="T137">Art. 1° </text:span>Fica prorrogada por mais <text:span text:style-name="T137">02 (dois) anos</text:span>, a partir de 24 de outubro de 2026, a validade do concurso público realizado para o provimento de cargos efetivos e cadastro de reserva dos Cargos das Áreas da Saúde e da Educação desta Prefeitura Municipal, divulgado através do Edital n° 001/2024 e realizado<text:span text:style-name="T138"> </text:span>pela<text:span text:style-name="T138"> </text:span>CEBRASPE<text:span text:style-name="T138"> </text:span>–<text:span text:style-name="T138"> </text:span>Centro<text:span text:style-name="T138"> </text:span>Brasileiro<text:span text:style-name="T138"> </text:span>de<text:span text:style-name="T138"> </text:span>Pesquisa<text:span text:style-name="T138"> </text:span>em<text:span text:style-name="T138"> </text:span>Avaliação<text:span text:style-name="T138"> </text:span>e Seleção e de Promoção de Eventos.</text:p>
      <text:p text:style-name="P131"/>
      <text:p text:style-name="P132"><text:span text:style-name="T137">Art. 2° </text:span>Este Decreto entra em vigor na data de sua publicação, revogadas as disposições em contrário.</text:p>
      <text:p text:style-name="Text_20_body"/>
      <text:p text:style-name="P110"/>
      <text:p text:style-name="P133">Cachoeiro<text:span text:style-name="T162"> </text:span>de<text:span text:style-name="T163"> </text:span>Itapemirim/ES,<text:span text:style-name="T162"> </text:span>03<text:span text:style-name="T164"> </text:span>de<text:span text:style-name="T165"> </text:span>setembro<text:span text:style-name="T165"> </text:span>de<text:span text:style-name="T162"> </text:span><text:span text:style-name="T145">2026.</text:span></text:p>
      <text:p text:style-name="Text_20_body"/>
      <text:p text:style-name="Text_20_body"/>
      <text:p text:style-name="Text_20_body"/>
      <text:p text:style-name="P134"/>
      <text:p text:style-name="P135"><text:span text:style-name="T132">THEODORICO</text:span><text:span text:style-name="T166"> </text:span><text:span text:style-name="T132">DE</text:span><text:span text:style-name="T167"> </text:span><text:span text:style-name="T132">ASSIS</text:span><text:span text:style-name="T166"> </text:span><text:span text:style-name="T139">FERRAÇO</text:span></text:p>
      <text:p text:style-name="P136"><text:span text:style-name="T132">Prefeito</text:span><text:span text:style-name="T166"> </text:span><text:span text:style-name="T139">Municipal</text:span></text:p>
      <text:p text:style-name="P137"/>
      <text:p text:style-name="P138"/>
      <text:p text:style-name="P139"/>
      <text:p text:style-name="P140"><text:span text:style-name="T85">DECRETO</text:span><text:span text:style-name="T168"> </text:span><text:span text:style-name="T85">Nº</text:span><text:span text:style-name="T87"> </text:span><text:span text:style-name="T88">37.688</text:span></text:p>
      <text:p text:style-name="P141"/>
      <text:p text:style-name="P142"><text:span text:style-name="T89">ALTERA DISPOSITIVOS DO DECRETO N° 37.369,</text:span><text:span text:style-name="T101"> </text:span><text:span text:style-name="T89">DE 23 DE JUNHO DE 2026, QUE DISPÕE SOBRE A DESIGNAÇÃO DOS MEMBROS DA COMISSÃO INTERNA DE DESBUROCRATIZAÇÃO DE</text:span><text:span text:style-name="T101"> </text:span><text:span text:style-name="T89">CACHOEIRO DE ITAPEMIRIM.</text:span></text:p>
      <text:p text:style-name="P143"/>
      <text:p text:style-name="P144"><text:span text:style-name="T89">O</text:span><text:span text:style-name="T169"> </text:span><text:span text:style-name="T89">PREFEITO</text:span><text:span text:style-name="T95"> </text:span><text:span text:style-name="T89">DO</text:span><text:span text:style-name="T95"> </text:span><text:span text:style-name="T89">MUNICÍPIO</text:span><text:span text:style-name="T95"> </text:span><text:span text:style-name="T89">DE</text:span><text:span text:style-name="T169"> </text:span><text:span text:style-name="T89">CACHOEIRO</text:span><text:span text:style-name="T95"> </text:span><text:span text:style-name="T170">DE</text:span></text:p>
      <text:p text:style-name="P145"><text:span text:style-name="T89">ITAPEMIRIM</text:span><text:span text:style-name="T90">,</text:span><text:span text:style-name="T171"> </text:span><text:span text:style-name="T90">no</text:span><text:span text:style-name="T172"> </text:span><text:span text:style-name="T90">uso</text:span><text:span text:style-name="T172"> </text:span><text:span text:style-name="T90">de</text:span><text:span text:style-name="T172"> </text:span><text:span text:style-name="T90">suas</text:span><text:span text:style-name="T173"> </text:span><text:span text:style-name="T124">atribuições,</text:span></text:p>
      <text:p text:style-name="P146"/>
      <text:p text:style-name="P147"><text:span text:style-name="T100">DECRETA:</text:span><text:span text:style-name="T100"/></text:p>
      <text:p text:style-name="P148"/>
      <text:p text:style-name="P149"><text:span text:style-name="T89">Art. 1º </text:span><text:span text:style-name="T90">Os incisos III e IV do artigo 1° do Decreto n° 37.369, de 23/06/2026, que trata da composição da </text:span><text:span text:style-name="T89">Comissão Interna de Desburocratização</text:span><text:span text:style-name="T90">, ficam alterados, passando a vigorar conforme a seguir:</text:span></text:p>
      <text:p text:style-name="P150"><text:span text:style-name="T174">“</text:span><text:span text:style-name="T175">Art.</text:span><text:span text:style-name="T176"> </text:span><text:span text:style-name="T175">1°</text:span><text:span text:style-name="T177"> </text:span><text:span text:style-name="T178">(...)</text:span></text:p>
      <text:p text:style-name="P151"><text:span text:style-name="T178">(...)</text:span><text:span text:style-name="T178"/></text:p>
      <text:list text:style-name="WWNum1">
        <text:list-item>
          <text:p text:style-name="P152"><text:span text:style-name="T179">–</text:span><text:span text:style-name="T180"> </text:span><text:span text:style-name="T179">Secretaria</text:span><text:span text:style-name="T180"> </text:span><text:span text:style-name="T179">Municipal</text:span><text:span text:style-name="T180"> </text:span><text:span text:style-name="T179">de</text:span><text:span text:style-name="T180"> </text:span><text:span text:style-name="T179">Desenvolvimento</text:span><text:span text:style-name="T180"> </text:span><text:span text:style-name="T179">Econômico</text:span><text:span text:style-name="T180"> </text:span><text:span text:style-name="T179">(SEMDEC): Titular: (...)</text:span></text:p>
        </text:list-item>
      </text:list>
      <text:p text:style-name="P153"><text:span text:style-name="T175">Suplente:</text:span><text:span text:style-name="T181"> </text:span><text:span text:style-name="T175">Sebastião</text:span><text:span text:style-name="T181"> </text:span><text:span text:style-name="T175">Ricardo</text:span><text:span text:style-name="T182"> </text:span><text:span text:style-name="T175">Carvalho</text:span><text:span text:style-name="T183"> </text:span><text:span text:style-name="T178">Moreira</text:span></text:p>
      <text:list text:continue-numbering="true" text:style-name="WWNum1">
        <text:list-item>
          <text:p text:style-name="P154"><text:span text:style-name="T184">–</text:span><text:span text:style-name="T185"> </text:span><text:span text:style-name="T179">Secretaria</text:span><text:span text:style-name="T186"> </text:span><text:span text:style-name="T179">Municipal</text:span><text:span text:style-name="T187"> </text:span><text:span text:style-name="T179">de</text:span><text:span text:style-name="T188"> </text:span><text:span text:style-name="T179">Governo</text:span><text:span text:style-name="T187"> </text:span><text:span text:style-name="T179">e</text:span><text:span text:style-name="T187"> </text:span><text:span text:style-name="T179">Planejamento</text:span><text:span text:style-name="T187"> </text:span><text:span text:style-name="T179">Estratégico</text:span><text:span text:style-name="T187"> </text:span><text:span text:style-name="T179">(SEMGOV): Titular: Ana Carolina Alves Souza Vigneron</text:span></text:p>
        </text:list-item>
      </text:list>
      <text:p text:style-name="P155"><text:span text:style-name="T178">Suplente:</text:span><text:span text:style-name="T189"> </text:span><text:span text:style-name="T178">(...)</text:span></text:p>
      <text:p text:style-name="P156"><text:span text:style-name="T178">(...)</text:span><text:span text:style-name="T190">”</text:span></text:p>
      <text:p text:style-name="P157"/>
      <text:p text:style-name="P158"><text:span text:style-name="T89">Art. 2º </text:span><text:span text:style-name="T90">Este Decreto entra em vigor na data de sua publicação, revogadas as disposições em contrário.</text:span></text:p>
      <text:p text:style-name="P95"/>
      <text:p text:style-name="P146"/>
      <text:p text:style-name="P159"><text:span text:style-name="T90">Cachoeiro</text:span><text:span text:style-name="T172"> </text:span><text:span text:style-name="T90">de</text:span><text:span text:style-name="T173"> </text:span><text:span text:style-name="T90">Itapemirim/ES,</text:span><text:span text:style-name="T191"> </text:span><text:span text:style-name="T90">03</text:span><text:span text:style-name="T173"> </text:span><text:span text:style-name="T90">de</text:span><text:span text:style-name="T173"> </text:span><text:span text:style-name="T90">setembro</text:span><text:span text:style-name="T172"> </text:span><text:span text:style-name="T90">de</text:span><text:span text:style-name="T173"> </text:span><text:span text:style-name="T124">2026.</text:span></text:p>
      <text:p text:style-name="P95"/>
      <text:p text:style-name="P95"/>
      <text:p text:style-name="P95"/>
      <text:p text:style-name="P160"/>
      <text:p text:style-name="P161"><text:span text:style-name="T89">THEODORICO</text:span><text:span text:style-name="T119"> </text:span><text:span text:style-name="T89">DE</text:span><text:span text:style-name="T192"> </text:span><text:span text:style-name="T89">ASSIS</text:span><text:span text:style-name="T193"> </text:span><text:span text:style-name="T100">FERRAÇO</text:span></text:p>
      <text:p text:style-name="P162"><text:span text:style-name="T89">Prefeito</text:span><text:span text:style-name="T194"> </text:span><text:span text:style-name="T100">Municipal</text:span></text:p>
      <text:p text:style-name="P163"/>
      <text:h text:style-name="P164" text:outline-level="6"><text:span text:style-name="T18">SECRETARIA</text:span><text:span text:style-name="T84"> </text:span><text:span text:style-name="T18">MUNICIPAL</text:span><text:span text:style-name="T84"> </text:span><text:span text:style-name="T18">DE</text:span><text:span text:style-name="T84"> </text:span><text:span text:style-name="T21">ADMINISTRAÇÃO</text:span></text:h>
      <text:p text:style-name="P62"/>
      <text:p text:style-name="P165"/>
      <text:p text:style-name="P166"><text:span text:style-name="T195">PORTARIA</text:span><text:span text:style-name="T196"> </text:span><text:span text:style-name="T195">Nº</text:span><text:span text:style-name="T196"> </text:span><text:span text:style-name="T195">1.859/2026</text:span></text:p>
      <text:p text:style-name="P167"><text:span text:style-name="T132">DESIGNA SERVIDOR PARA ATUAR COMO GESTOR DA EXECUÇÃO DE </text:span><text:span text:style-name="T139">CONTRATO</text:span><text:span text:style-name="T197"> </text:span><text:span text:style-name="T139">FIRMADO</text:span><text:span text:style-name="T198"> </text:span><text:span text:style-name="T139">NO</text:span><text:span text:style-name="T197"> </text:span><text:span text:style-name="T139">MUNICÍPIO.</text:span></text:p>
      <text:p text:style-name="P168"><text:span text:style-name="T199">O</text:span><text:span text:style-name="T200"> <text:s/></text:span><text:span text:style-name="T132">SECRETÁRIO</text:span><text:span text:style-name="T201"> <text:s/></text:span><text:span text:style-name="T132">MUNICIPAL</text:span><text:span text:style-name="T201"> <text:s/></text:span><text:span text:style-name="T136">DE</text:span></text:p>
      <text:p text:style-name="P169"><text:span text:style-name="T137">OBRAS </text:span>de Cachoeiro de Itapemirim, Estado<text:span text:style-name="T202"> </text:span>do<text:span text:style-name="T202"> </text:span>Espírito<text:span text:style-name="T202"> </text:span>Santo,<text:span text:style-name="T202"> </text:span>no<text:span text:style-name="T202"> </text:span>uso<text:span text:style-name="T202"> </text:span>de<text:span text:style-name="T202"> </text:span>suas atribuições<text:span text:style-name="T203"> </text:span>delegadas<text:span text:style-name="T203"> </text:span>através<text:span text:style-name="T203"> </text:span>do<text:span text:style-name="T203"> </text:span>Decreto nº 37.660/2026,</text:p>
      <text:p text:style-name="P170"><text:span text:style-name="T139">RESOLVE:</text:span><text:span text:style-name="T139"/></text:p>
      <text:p text:style-name="P171"><text:span text:style-name="T132">Art. 1º </text:span><text:span text:style-name="T199">Designar o servidor </text:span><text:span text:style-name="T132">MARCOS ANTÔNIO REZENDE CAETANO</text:span><text:span text:style-name="T199">, lotado na SEMO, para atuar como Gestor</text:span><text:span text:style-name="T204"> </text:span><text:span text:style-name="T199">da</text:span><text:span text:style-name="T204"> </text:span><text:span text:style-name="T199">execução</text:span><text:span text:style-name="T204"> </text:span><text:span text:style-name="T199">do</text:span><text:span text:style-name="T204"> </text:span><text:span text:style-name="T199">serviço</text:span><text:span text:style-name="T204"> </text:span><text:span text:style-name="T199">constante</text:span><text:span text:style-name="T204"> </text:span><text:span text:style-name="T199">no</text:span><text:span text:style-name="T204"> </text:span><text:span text:style-name="T199">Contrato</text:span><text:span text:style-name="T204"> </text:span><text:span text:style-name="T199">descrito</text:span><text:span text:style-name="T204"> </text:span><text:span text:style-name="T199">abaixo.</text:span></text:p>
      <text:p text:style-name="P172"/>
      <table:table table:name="Table2" table:style-name="Table2">
        <table:table-column table:style-name="Table2.A"/>
        <table:table-column table:style-name="Table2.B"/>
        <table:table-column table:style-name="Table2.C"/>
        <table:table-column table:style-name="Table2.D"/>
        <table:table-row table:style-name="Table2.1">
          <table:table-cell table:style-name="Table2.A1" office:value-type="string">
            <text:p text:style-name="P173"><text:span text:style-name="T205">CONTRATO</text:span><text:span text:style-name="T205"/></text:p>
          </table:table-cell>
          <table:table-cell table:style-name="Table2.A1" office:value-type="string">
            <text:p text:style-name="P174"><text:span text:style-name="T205">CONTRATADA</text:span><text:span text:style-name="T205"/></text:p>
          </table:table-cell>
          <table:table-cell table:style-name="Table2.A1" office:value-type="string">
            <text:p text:style-name="P175"><text:span text:style-name="T205">OBJETO</text:span><text:span text:style-name="T205"/></text:p>
          </table:table-cell>
          <table:table-cell table:style-name="Table2.A1" office:value-type="string">
            <text:p text:style-name="P176"><text:span text:style-name="T206">PROC.</text:span><text:span text:style-name="T207"> </text:span><text:span text:style-name="T208">Nº</text:span></text:p>
          </table:table-cell>
        </table:table-row>
        <table:table-row table:style-name="Table2.2">
          <table:table-cell table:style-name="Table2.A1" office:value-type="string">
            <text:p text:style-name="P177"/>
            <text:p text:style-name="P177"/>
            <text:p text:style-name="P177"/>
            <text:p text:style-name="P178"/>
            <text:p text:style-name="P179"><text:span text:style-name="T209">Nº</text:span><text:span text:style-name="T210"> </text:span><text:span text:style-name="T209">229/2026</text:span><text:span text:style-name="T211"> </text:span><text:span text:style-name="T209">28/08/2026</text:span></text:p>
          </table:table-cell>
          <table:table-cell table:style-name="Table2.A1" office:value-type="string">
            <text:p text:style-name="P177"/>
            <text:p text:style-name="P177"/>
            <text:p text:style-name="P177"/>
            <text:p text:style-name="P178"/>
            <text:p text:style-name="P180"><text:span text:style-name="T212">CONSTRUTORA</text:span><text:span text:style-name="T213"> </text:span><text:span text:style-name="T212">ITAIPAVA</text:span><text:span text:style-name="T214"> </text:span><text:span text:style-name="T215">LTDA</text:span></text:p>
          </table:table-cell>
          <table:table-cell table:style-name="Table2.A1" office:value-type="string">
            <text:p text:style-name="P177"/>
            <text:p text:style-name="P177"/>
            <text:p text:style-name="P181"/>
            <text:p text:style-name="P182"><text:span text:style-name="T216">Contratação de empresa para a execução de</text:span><text:span text:style-name="T217"> </text:span><text:span text:style-name="T216">obra</text:span><text:span text:style-name="T218"> </text:span><text:span text:style-name="T216">de</text:span><text:span text:style-name="T218"> </text:span><text:span text:style-name="T216">construção</text:span><text:span text:style-name="T219"> </text:span><text:span text:style-name="T216">de</text:span><text:span text:style-name="T218"> </text:span><text:span text:style-name="T216">uma</text:span><text:span text:style-name="T218"> </text:span><text:span text:style-name="T216">praça</text:span><text:span text:style-name="T219"> </text:span><text:span text:style-name="T216">esportiva</text:span><text:span text:style-name="T218"> </text:span><text:span text:style-name="T216">no</text:span><text:span text:style-name="T217"> </text:span><text:span text:style-name="T220">bairro Abelardo Ferreira Machado, no Município</text:span><text:span text:style-name="T217"> </text:span><text:span text:style-name="T216">de</text:span><text:span text:style-name="T220"> </text:span><text:span text:style-name="T216">Cachoeiro</text:span><text:span text:style-name="T220"> </text:span><text:span text:style-name="T216">de</text:span><text:span text:style-name="T220"> </text:span><text:span text:style-name="T216">Itapemirim/ES,</text:span><text:span text:style-name="T220"> </text:span><text:span text:style-name="T216">para</text:span><text:span text:style-name="T220"> </text:span><text:span text:style-name="T216">atender</text:span><text:span text:style-name="T217"> </text:span><text:span text:style-name="T216">às demandas da Administração</text:span></text:p>
          </table:table-cell>
          <table:table-cell table:style-name="Table2.A1" office:value-type="string">
            <text:p text:style-name="P177"/>
            <text:p text:style-name="P177"/>
            <text:p text:style-name="P177"/>
            <text:p text:style-name="P183"/>
            <text:p text:style-name="P184"><text:span text:style-name="T209">71828/2025</text:span><text:span text:style-name="T209"/></text:p>
          </table:table-cell>
        </table:table-row>
      </table:table>
      <text:p text:style-name="P185"><text:span text:style-name="T137">Art. 2° </text:span>Esta portaria entra em vigor na data de sua publicação, revogadas as disposições em contrário.</text:p>
      <text:p text:style-name="P186"><text:span text:style-name="T145">Cachoeiro</text:span><text:span text:style-name="T221"> </text:span><text:span text:style-name="T145">de</text:span><text:span text:style-name="T222"> </text:span><text:span text:style-name="T145">Itapemirim/ES,</text:span><text:span text:style-name="T221"> </text:span><text:span text:style-name="T145">01</text:span><text:span text:style-name="T222"> </text:span><text:span text:style-name="T145">de</text:span><text:span text:style-name="T221"> </text:span><text:span text:style-name="T145">setembro</text:span><text:span text:style-name="T222"> </text:span><text:span text:style-name="T145">de</text:span><text:span text:style-name="T222"> </text:span><text:span text:style-name="T145">2026.</text:span></text:p>
      <text:p text:style-name="P187"/>
      <text:p text:style-name="P188"><text:span text:style-name="T139">ASTOR</text:span><text:span text:style-name="T223"> </text:span><text:span text:style-name="T139">DILEM</text:span><text:span text:style-name="T223"> </text:span><text:span text:style-name="T139">DOS</text:span><text:span text:style-name="T223"> </text:span><text:span text:style-name="T139">SANTOS</text:span><text:span text:style-name="T136"> </text:span><text:span text:style-name="T139">JUNIOR</text:span></text:p>
      <text:p text:style-name="P189"><text:span text:style-name="T139">Secretário</text:span><text:span text:style-name="T224"> </text:span><text:span text:style-name="T139">Municipal</text:span><text:span text:style-name="T224"> </text:span><text:span text:style-name="T139">de</text:span><text:span text:style-name="T224"> </text:span><text:span text:style-name="T139">Obras</text:span><text:span text:style-name="T225"> </text:span><text:span text:style-name="T139">(Interino)</text:span></text:p>
      <text:p text:style-name="P190"/>
      <text:p text:style-name="P102"/>
      <text:p text:style-name="P102"/>
      <text:section text:style-name="Sect5" text:name="Section5">
        <text:p text:style-name="P191"><text:span text:style-name="T226">PORTARIA</text:span><text:span text:style-name="T227"> </text:span><text:span text:style-name="T226">Nº</text:span><text:span text:style-name="T227"> </text:span><text:span text:style-name="T228">1.860/2026</text:span></text:p>
        <text:p text:style-name="P192"/>
        <text:p text:style-name="P193"/>
        <text:p text:style-name="P194"><text:span text:style-name="T100">DESIGNA</text:span><text:span text:style-name="T89"><text:tab/></text:span><text:span text:style-name="T100">SERVIDOR</text:span><text:span text:style-name="T89"><text:tab/></text:span><text:span text:style-name="T229">PARA </text:span><text:span text:style-name="T89">ACOMPANHAMENTO E FISCALIZAÇÃO DA EXECUÇÃO DE CONTRATO FIRMADO NO </text:span><text:span text:style-name="T100">MUNICÍPIO.</text:span></text:p>
        <text:p text:style-name="P195"/>
        <text:p text:style-name="P196"><text:span text:style-name="T90">O</text:span><text:span text:style-name="T122"> </text:span><text:span text:style-name="T89">SECRETÁRIO</text:span><text:span text:style-name="T120"> </text:span><text:span text:style-name="T89">MUNICIPAL</text:span><text:span text:style-name="T119"> </text:span><text:span text:style-name="T89">DE</text:span><text:span text:style-name="T120"> </text:span><text:span text:style-name="T89">OBRAS</text:span><text:span text:style-name="T230"> </text:span><text:span text:style-name="T98">de</text:span></text:p>
        <text:p text:style-name="P197"><text:span text:style-name="T90">Cachoeiro de Itapemirim, Estado do Espírito Santo, no uso de suas atribuições delegadas através</text:span><text:span text:style-name="T99"> </text:span><text:span text:style-name="T90">do</text:span><text:span text:style-name="T99"> </text:span><text:span text:style-name="T90">Decreto</text:span><text:span text:style-name="T99"> </text:span><text:span text:style-name="T90">nº</text:span><text:span text:style-name="T99"> </text:span><text:span text:style-name="T90">37.660/2026,</text:span><text:span text:style-name="T99"> </text:span><text:span text:style-name="T124">resolve</text:span><text:span text:style-name="T100">:</text:span></text:p>
        <text:p text:style-name="P198"/>
        <text:p text:style-name="P199"><text:span text:style-name="T89">Art.</text:span><text:span text:style-name="T231"> </text:span><text:span text:style-name="T89">1º</text:span><text:span text:style-name="T232"> </text:span><text:span text:style-name="T90">Designar</text:span><text:span text:style-name="T233"> </text:span><text:span text:style-name="T90">a</text:span><text:span text:style-name="T233"> </text:span><text:span text:style-name="T90">servidora</text:span><text:span text:style-name="T234"> </text:span><text:span text:style-name="T100">ANDRESSA</text:span></text:p>
      </text:section>
      <text:section text:style-name="Sect1" text:name="Section6">
        <text:p text:style-name="P200"><text:span text:style-name="T89">CARVALHO</text:span><text:span text:style-name="T92"> </text:span><text:span text:style-name="T89">DA</text:span><text:span text:style-name="T92"> </text:span><text:span text:style-name="T89">SILVA</text:span><text:span text:style-name="T90">,</text:span><text:span text:style-name="T91"> </text:span><text:span text:style-name="T90">lotada</text:span><text:span text:style-name="T91"> </text:span><text:span text:style-name="T90">na</text:span><text:span text:style-name="T91"> </text:span><text:span text:style-name="T90">SEMO,</text:span><text:span text:style-name="T91"> </text:span><text:span text:style-name="T90">para</text:span><text:span text:style-name="T91"> </text:span><text:span text:style-name="T90">acompanhamento</text:span><text:span text:style-name="T91"> </text:span><text:span text:style-name="T90">e</text:span><text:span text:style-name="T99"> </text:span><text:span text:style-name="T90">fiscalização da execução do serviço constante no Contrato </text:span><text:span text:style-name="T199">descrito abaixo.</text:span></text:p>
        <text:p text:style-name="P201"/>
        <table:table table:name="Table3" table:style-name="Table3">
          <table:table-column table:style-name="Table3.A"/>
          <table:table-column table:style-name="Table3.B"/>
          <table:table-column table:style-name="Table3.C"/>
          <table:table-column table:style-name="Table3.D"/>
          <table:table-row table:style-name="Table3.1">
            <table:table-cell table:style-name="Table3.A1" office:value-type="string">
              <text:p text:style-name="P202"><text:span text:style-name="T212">CONTRATO</text:span><text:span text:style-name="T212"/></text:p>
            </table:table-cell>
            <table:table-cell table:style-name="Table3.A1" office:value-type="string">
              <text:p text:style-name="P203"><text:span text:style-name="T212">CONTRATADO</text:span><text:span text:style-name="T212"/></text:p>
            </table:table-cell>
            <table:table-cell table:style-name="Table3.A1" office:value-type="string">
              <text:p text:style-name="P204"><text:span text:style-name="T212">OBJETO</text:span><text:span text:style-name="T212"/></text:p>
            </table:table-cell>
            <table:table-cell table:style-name="Table3.A1" office:value-type="string">
              <text:p text:style-name="P205"><text:span text:style-name="T212">PROC.</text:span><text:span text:style-name="T235"> </text:span><text:span text:style-name="T236">Nº</text:span></text:p>
            </table:table-cell>
          </table:table-row>
          <table:table-row table:style-name="Table3.2">
            <table:table-cell table:style-name="Table3.A1" office:value-type="string">
              <text:p text:style-name="P177"/>
              <text:p text:style-name="P181"/>
              <text:p text:style-name="P206"><text:span text:style-name="T209">Nº</text:span><text:span text:style-name="T210"> </text:span><text:span text:style-name="T209">229/2026</text:span><text:span text:style-name="T211"> </text:span><text:span text:style-name="T209">28/08/2026</text:span></text:p>
            </table:table-cell>
            <table:table-cell table:style-name="Table3.A1" office:value-type="string">
              <text:p text:style-name="P177"/>
              <text:p text:style-name="P181"/>
              <text:p text:style-name="P207"><text:span text:style-name="T212">CONSTRUTORA</text:span><text:span text:style-name="T213"> </text:span><text:span text:style-name="T212">ITAIPAVA</text:span><text:span text:style-name="T214"> </text:span><text:span text:style-name="T215">LTDA</text:span></text:p>
            </table:table-cell>
            <table:table-cell table:style-name="Table3.A1" office:value-type="string">
              <text:p text:style-name="P208"><text:span text:style-name="T220">Contratação</text:span><text:span text:style-name="T237"> </text:span><text:span text:style-name="T220">de</text:span><text:span text:style-name="T237"> </text:span><text:span text:style-name="T220">empresa</text:span><text:span text:style-name="T237"> </text:span><text:span text:style-name="T220">para</text:span><text:span text:style-name="T237"> </text:span><text:span text:style-name="T220">a</text:span><text:span text:style-name="T237"> </text:span><text:span text:style-name="T220">execução</text:span><text:span text:style-name="T237"> </text:span><text:span text:style-name="T220">de</text:span><text:span text:style-name="T237"> </text:span><text:span text:style-name="T220">obra</text:span><text:span text:style-name="T217"> </text:span><text:span text:style-name="T216">de</text:span><text:span text:style-name="T238"> </text:span><text:span text:style-name="T216">construção</text:span><text:span text:style-name="T238"> </text:span><text:span text:style-name="T216">de</text:span><text:span text:style-name="T238"> </text:span><text:span text:style-name="T216">uma</text:span><text:span text:style-name="T238"> </text:span><text:span text:style-name="T216">praça</text:span><text:span text:style-name="T238"> </text:span><text:span text:style-name="T216">esportiva</text:span><text:span text:style-name="T238"> </text:span><text:span text:style-name="T216">no</text:span><text:span text:style-name="T238"> </text:span><text:span text:style-name="T216">bairro</text:span><text:span text:style-name="T217"> </text:span><text:span text:style-name="T216">Abelardo Ferreira Machado, no Município de</text:span><text:span text:style-name="T217"> </text:span><text:span text:style-name="T216">Cachoeiro de Itapemirim/ES, para atender às</text:span><text:span text:style-name="T217"> </text:span><text:span text:style-name="T216">demandas da Administração</text:span></text:p>
            </table:table-cell>
            <table:table-cell table:style-name="Table3.A1" office:value-type="string">
              <text:p text:style-name="P177"/>
              <text:p text:style-name="P209"/>
              <text:p text:style-name="P210"><text:span text:style-name="T209">71828/2025</text:span><text:span text:style-name="T209"/></text:p>
            </table:table-cell>
          </table:table-row>
        </table:table>
        <text:p text:style-name="P95"/>
        <text:p text:style-name="P211"><text:span text:style-name="T89">Art. 2° </text:span><text:span text:style-name="T90">Caberá ao fiscal do contrato e, nos seus afastamentos e seus impedimentos legais, ao seu substituto, em </text:span><text:span text:style-name="T124">especial:</text:span></text:p>
        <text:list text:continue-numbering="true" text:style-name="WWNum1">
          <text:list-item>
            <text:list>
              <text:list-item>
                <text:p text:style-name="P212"><text:span text:style-name="T239">- Prestar apoio técnico e operacional ao gestor do contrato com informações pertinentes às suas competências;</text:span><text:span text:style-name="T239"/></text:p>
              </text:list-item>
              <text:list-item>
                <text:p text:style-name="P213"><text:span text:style-name="T239">- Anotar no histórico de gerenciamento do contrato todas</text:span><text:span text:style-name="T240"> </text:span><text:span text:style-name="T239">as ocorrências relacionadas à execução do contrato, com a descrição do que for necessário para a regularização das faltas ou dos defeitos observados;</text:span></text:p>
              </text:list-item>
              <text:list-item>
                <text:p text:style-name="P214"><text:span text:style-name="T239">- Emitir notificações para a correção de rotinas ou de qualquer inexatidão ou irregularidade constatada, com a definição de prazo para a correção;</text:span><text:span text:style-name="T239"/></text:p>
              </text:list-item>
              <text:list-item>
                <text:p text:style-name="P215"><text:span text:style-name="T239">- Informar ao gestor do contato, em tempo hábil, a situação</text:span><text:span text:style-name="T241"> </text:span><text:span text:style-name="T239">que</text:span><text:span text:style-name="T241"> </text:span><text:span text:style-name="T239">demandar</text:span><text:span text:style-name="T241"> </text:span><text:span text:style-name="T239">decisão</text:span><text:span text:style-name="T241"> </text:span><text:span text:style-name="T239">ou</text:span><text:span text:style-name="T241"> </text:span><text:span text:style-name="T239">adoção</text:span><text:span text:style-name="T241"> </text:span><text:span text:style-name="T239">de</text:span><text:span text:style-name="T241"> </text:span><text:span text:style-name="T239">medidas</text:span><text:span text:style-name="T241"> </text:span><text:span text:style-name="T239">que</text:span><text:span text:style-name="T241"> </text:span><text:span text:style-name="T239">ultrapassem</text:span><text:span text:style-name="T241"> </text:span><text:span text:style-name="T239">a sua</text:span><text:span text:style-name="T242"> </text:span><text:span text:style-name="T239">competência,</text:span><text:span text:style-name="T242"> </text:span><text:span text:style-name="T239">para</text:span><text:span text:style-name="T242"> </text:span><text:span text:style-name="T239">que</text:span><text:span text:style-name="T242"> </text:span><text:span text:style-name="T239">adote</text:span><text:span text:style-name="T242"> </text:span><text:span text:style-name="T239">as</text:span><text:span text:style-name="T242"> </text:span><text:span text:style-name="T239">medidas</text:span><text:span text:style-name="T242"> </text:span><text:span text:style-name="T239">necessárias</text:span><text:span text:style-name="T242"> </text:span><text:span text:style-name="T239">e</text:span><text:span text:style-name="T242"> </text:span><text:span text:style-name="T239">saneadoras,</text:span><text:span text:style-name="T242"> </text:span><text:span text:style-name="T239">se for o caso;</text:span></text:p>
              </text:list-item>
              <text:list-item>
                <text:p text:style-name="P216"><text:span text:style-name="T239">- Comunicar imediatamente ao gestor do contrato quaisquer ocorrências que possam inviabilizar a execução do contrato nas datas estabelecidas;</text:span><text:span text:style-name="T239"/></text:p>
              </text:list-item>
            </text:list>
          </text:list-item>
        </text:list>
      </text:section>
      <text:p text:style-name="P217"/>
      <text:p text:style-name="P218"/>
      <text:p text:style-name="P218"/>
      <text:p text:style-name="P218"/>
      <text:p text:style-name="P218"/>
      <text:p text:style-name="P218"/>
      <text:p text:style-name="P218"/>
      <text:p text:style-name="P218"/>
      <text:p text:style-name="P218"/>
      <text:p text:style-name="P218"/>
      <text:p text:style-name="P218"/>
      <text:p text:style-name="P218"/>
      <text:p text:style-name="P218"/>
      <text:p text:style-name="P218"/>
      <text:p text:style-name="P218"/>
      <text:p text:style-name="P219"/>
      <text:list text:continue-numbering="true" text:style-name="WWNum1">
        <text:list-item>
          <text:list>
            <text:list-item>
              <text:p text:style-name="P220"><draw:frame draw:style-name="fr6" draw:name="Image 118" text:anchor-type="char" svg:x="0.4937in" svg:y="-2.2016in" svg:width="7.7736in" svg:height="1.3681in" draw:z-index="74"><draw:image xlink:href="Pictures/10000000000009180000019B2F5AA03B.png" xlink:type="simple" xlink:show="embed" xlink:actuate="onLoad" draw:mime-type="image/png"/></draw:frame><text:span text:style-name="T243">- Fiscalizar a execução do contrato para que sejam cumpridas as condições estabelecidas, de modo a assegurar os melhores resultados para a administração, com a conferência das notas fiscais e das documentações exigidas para o pagamento e, após o ateste, que certifica o recebimento</text:span><text:span text:style-name="T244"> </text:span><text:span text:style-name="T243">provisório,</text:span><text:span text:style-name="T244"> </text:span><text:span text:style-name="T243">encaminhar</text:span><text:span text:style-name="T244"> </text:span><text:span text:style-name="T243">ao</text:span><text:span text:style-name="T244"> </text:span><text:span text:style-name="T243">gestor</text:span><text:span text:style-name="T244"> </text:span><text:span text:style-name="T243">de</text:span><text:span text:style-name="T245"> </text:span><text:span text:style-name="T243">contrato</text:span><text:span text:style-name="T244"> </text:span><text:span text:style-name="T243">para</text:span><text:span text:style-name="T244"> </text:span><text:span text:style-name="T243">ratificação;</text:span></text:p>
            </text:list-item>
            <text:list-item>
              <text:p text:style-name="P221"><text:span text:style-name="T246">- Comunicar ao gestor do contrato, em tempo hábil, o término do contrato sob sua responsabilidade, com vistas </text:span><text:span text:style-name="T247">à </text:span><text:span text:style-name="T246">renovação tempestiva</text:span><text:span text:style-name="T248"> </text:span><text:span text:style-name="T246">ou </text:span><text:span text:style-name="T247">à </text:span><text:span text:style-name="T246">prorrogação contratual;</text:span></text:p>
            </text:list-item>
            <text:list-item>
              <text:p text:style-name="P222"><text:span text:style-name="T249">-</text:span><text:span text:style-name="T250"> </text:span><text:span text:style-name="T246">Participar da atualização do relatório de riscos durante a fase</text:span><text:span text:style-name="T251"> </text:span><text:span text:style-name="T246">de gestão do contrato, em</text:span><text:span text:style-name="T252"> </text:span><text:span text:style-name="T246">conjunto com o fiscal administrativo</text:span><text:span text:style-name="T253"> </text:span><text:span text:style-name="T246">e</text:span><text:span text:style-name="T251"> </text:span><text:span text:style-name="T246">com o setorial, conforme o disposto no inciso VII</text:span><text:span text:style-name="T248"> </text:span><text:span text:style-name="T246">do art. 20;</text:span></text:p>
            </text:list-item>
            <text:list-item>
              <text:p text:style-name="P223"><text:span text:style-name="T246">- Auxiliar o gestor do contrato com as informações necessárias, na elaboração do documento comprobatório da avaliação realizada na fiscalização do cumprimento de obrigações assumidas pelo contratado, conforme o disposto no inciso VIII do art. 20; e</text:span><text:span text:style-name="T246"/></text:p>
            </text:list-item>
            <text:list-item>
              <text:p text:style-name="P224"><text:span text:style-name="T246">- Realizar o recebimento provisório do objeto do contrato referido no art. 24.</text:span><text:span text:style-name="T246"/></text:p>
            </text:list-item>
          </text:list>
        </text:list-item>
      </text:list>
      <text:p text:style-name="P225"><text:span text:style-name="T254">Art. 3º </text:span><text:span text:style-name="T255">Os fiscais nomeados deverão providenciar cópia do contrato, do edital, do projeto básico ou do termo de referência, da proposta da empresa vencedora da licitação, sem prejuízo de outros documentos que entender necessários ao exercício</text:span><text:span text:style-name="T256"> </text:span><text:span text:style-name="T255">da fiscalização.</text:span></text:p>
      <text:p text:style-name="P226"><text:span text:style-name="T254">Art. 4º </text:span><text:span text:style-name="T255">Em caso de dúvidas, lacunas ou omissões,</text:span><text:span text:style-name="T257"> </text:span><text:span text:style-name="T255">deverá</text:span><text:span text:style-name="T258"> </text:span><text:span text:style-name="T255">ser</text:span><text:span text:style-name="T259"> </text:span><text:span text:style-name="T255">observada</text:span><text:span text:style-name="T256"> </text:span><text:span text:style-name="T255">a</text:span><text:span text:style-name="T260"> </text:span><text:span text:style-name="T255">disciplina</text:span><text:span text:style-name="T261"> </text:span><text:span text:style-name="T255">constante</text:span><text:span text:style-name="T257"> </text:span><text:span text:style-name="T255">do Decreto</text:span><text:span text:style-name="T257"> </text:span><text:span text:style-name="T255">Municipal n°</text:span><text:span text:style-name="T256"> </text:span><text:span text:style-name="T255">33.881/2025, que regulamenta a atuação do agente de contratação, da equipe</text:span><text:span text:style-name="T256"> </text:span><text:span text:style-name="T255">de</text:span><text:span text:style-name="T256"> </text:span><text:span text:style-name="T255">apoio,</text:span><text:span text:style-name="T256"> </text:span><text:span text:style-name="T255">da</text:span><text:span text:style-name="T256"> </text:span><text:span text:style-name="T255">comissão</text:span><text:span text:style-name="T256"> </text:span><text:span text:style-name="T255">de</text:span><text:span text:style-name="T256"> </text:span><text:span text:style-name="T255">contratação,</text:span><text:span text:style-name="T256"> </text:span><text:span text:style-name="T255">bem</text:span><text:span text:style-name="T256"> </text:span><text:span text:style-name="T255">como</text:span><text:span text:style-name="T256"> </text:span><text:span text:style-name="T255">dos</text:span><text:span text:style-name="T256"> </text:span><text:span text:style-name="T255">gestores</text:span><text:span text:style-name="T256"> </text:span><text:span text:style-name="T255">e fiscais de contrato, no âmbito da Administração Pública Direta e Indireta do Município</text:span><text:span text:style-name="T256"> </text:span><text:span text:style-name="T255">de</text:span><text:span text:style-name="T256"> </text:span><text:span text:style-name="T255">Cachoeiro</text:span><text:span text:style-name="T256"> </text:span><text:span text:style-name="T255">de</text:span><text:span text:style-name="T256"> </text:span><text:span text:style-name="T255">Itapemirim,</text:span><text:span text:style-name="T256"> </text:span><text:span text:style-name="T255">além</text:span><text:span text:style-name="T256"> </text:span><text:span text:style-name="T255">de</text:span><text:span text:style-name="T256"> </text:span><text:span text:style-name="T255">estabelecer</text:span><text:span text:style-name="T256"> </text:span><text:span text:style-name="T255">outras providências correlatas.</text:span></text:p>
      <text:p text:style-name="P227"><text:span text:style-name="T254">Art.</text:span><text:span text:style-name="T262"> </text:span><text:span text:style-name="T254">5º</text:span><text:span text:style-name="T263"> </text:span><text:span text:style-name="T255">Esta</text:span><text:span text:style-name="T256"> </text:span><text:span text:style-name="T255">portaria</text:span><text:span text:style-name="T256"> </text:span><text:span text:style-name="T255">entra</text:span><text:span text:style-name="T256"> </text:span><text:span text:style-name="T255">em</text:span><text:span text:style-name="T256"> </text:span><text:span text:style-name="T255">vigor</text:span><text:span text:style-name="T264"> </text:span><text:span text:style-name="T255">na</text:span><text:span text:style-name="T265"> </text:span><text:span text:style-name="T255">data de sua publicação</text:span><text:span text:style-name="T256"> </text:span><text:span text:style-name="T255">e ficam revogadas as disposições em contrário.</text:span></text:p>
      <text:p text:style-name="P228"/>
      <text:p text:style-name="P229"><text:span text:style-name="T266">Cachoeiro</text:span><text:span text:style-name="T267"> </text:span><text:span text:style-name="T266">de</text:span><text:span text:style-name="T268"> </text:span><text:span text:style-name="T266">Itapemirim/ES,</text:span><text:span text:style-name="T268"> </text:span><text:span text:style-name="T266">01</text:span><text:span text:style-name="T268"> </text:span><text:span text:style-name="T266">de</text:span><text:span text:style-name="T269"> </text:span><text:span text:style-name="T266">setembro</text:span><text:span text:style-name="T270"> </text:span><text:span text:style-name="T266">de</text:span><text:span text:style-name="T271"> </text:span><text:span text:style-name="T272">2026.</text:span></text:p>
      <text:p text:style-name="P230"/>
      <text:p text:style-name="P231"/>
      <text:p text:style-name="P232"><text:span text:style-name="T273">ASTOR</text:span><text:span text:style-name="T274"> </text:span><text:span text:style-name="T273">DILEM</text:span><text:span text:style-name="T275"> </text:span><text:span text:style-name="T273">DOS</text:span><text:span text:style-name="T276"> </text:span><text:span text:style-name="T273">SANTOS</text:span><text:span text:style-name="T277"> </text:span><text:span text:style-name="T273">JUNIOR</text:span></text:p>
      <text:p text:style-name="P233"><text:span text:style-name="T278">Secretário</text:span><text:span text:style-name="T279"> </text:span><text:span text:style-name="T278">Municipal</text:span><text:span text:style-name="T280"> </text:span><text:span text:style-name="T278">de</text:span><text:span text:style-name="T281"> </text:span><text:span text:style-name="T278">Obras</text:span><text:span text:style-name="T282"> </text:span><text:span text:style-name="T278">(Interino)</text:span></text:p>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5"/>
      <text:p text:style-name="P236"><draw:frame draw:style-name="fr7" draw:name="Image 119" text:anchor-type="char" svg:x="3.7965in" svg:y="-0.2937in" svg:width="0.6945in" svg:height="0.6138in" draw:z-index="31"><draw:image xlink:href="Pictures/10000000000000D0000000B830B1DD11.jpg" xlink:type="simple" xlink:show="embed" xlink:actuate="onLoad" draw:mime-type="image/jpeg"/></draw:frame><text:span text:style-name="T283">D</text:span><text:span text:style-name="T284">.</text:span><text:span text:style-name="T283">O</text:span><text:span text:style-name="T284">.</text:span><text:span text:style-name="T285"> </text:span><text:span text:style-name="T283">PREFEITURA</text:span><text:span text:style-name="T286"> </text:span><text:span text:style-name="T283">MUNICIPAL</text:span><text:span text:style-name="T287"> </text:span><text:span text:style-name="T283">DE</text:span><text:span text:style-name="T288"> </text:span><text:span text:style-name="T289">CACHOEIRO</text:span><text:span text:style-name="T283"><text:tab/></text:span><text:span text:style-name="T290">12</text:span></text:p>
      <text:p text:style-name="P237"><text:span text:style-name="T291">PORTARIA</text:span><text:span text:style-name="T292"> </text:span><text:span text:style-name="T291">Nº</text:span><text:span text:style-name="T293"> </text:span><text:span text:style-name="T195">1.869/2026</text:span></text:p>
      <text:p text:style-name="P238"><text:span text:style-name="T132">DISPÕE SOBRE AUTORIZAÇÃO PARA </text:span><text:span text:style-name="T139">AUTOCONDUÇÃO.</text:span></text:p>
      <text:p text:style-name="P239"><text:span text:style-name="T199">O</text:span><text:span text:style-name="T294"> <text:s/></text:span><text:span text:style-name="T132">SECRETÁRIO</text:span><text:span text:style-name="T295"> <text:s/></text:span><text:span text:style-name="T132">MUNICIPAL</text:span><text:span text:style-name="T296"> <text:s/></text:span><text:span text:style-name="T136">DE</text:span></text:p>
      <text:p text:style-name="P240"><text:span text:style-name="T137">TRANSPORTES </text:span>de Cachoeiro de Itapemirim, Estado do Espírito Santo, no uso de suas atribuições delegadas através do Decreto nº 35.029/2025, <text:span text:style-name="T297">RESOLVE:</text:span></text:p>
      <text:p text:style-name="P241"><text:span text:style-name="T132">Art. 1° </text:span><text:span text:style-name="T199">Conceder autorização para </text:span><text:span text:style-name="T132">AUTOCONDUÇÃO</text:span><text:span text:style-name="T225"> </text:span><text:span text:style-name="T199">ao</text:span><text:span text:style-name="T298"> </text:span><text:span text:style-name="T199">servidor</text:span><text:span text:style-name="T298"> </text:span><text:span text:style-name="T199">abaixo</text:span><text:span text:style-name="T298"> </text:span><text:span text:style-name="T199">mencionado, </text:span><text:span text:style-name="T299">a</text:span><text:span text:style-name="T300"> </text:span><text:span text:style-name="T299">partir</text:span><text:span text:style-name="T300"> </text:span><text:span text:style-name="T299">da</text:span><text:span text:style-name="T300"> </text:span><text:span text:style-name="T299">data da publicação até 31 de dezembro de 2026</text:span><text:span text:style-name="T199">, nos termos do</text:span><text:span text:style-name="T301"> </text:span><text:span text:style-name="T199">artigo 13, §§ 2º a 6º do Decreto nº. 22.289/2011.</text:span></text:p>
      <text:p text:style-name="P242"/>
      <table:table table:name="Table4" table:style-name="Table4">
        <table:table-column table:style-name="Table4.A"/>
        <table:table-column table:style-name="Table4.B"/>
        <table:table-column table:style-name="Table4.C"/>
        <table:table-row table:style-name="Table4.1">
          <table:table-cell table:style-name="Table4.A1" office:value-type="string">
            <text:p text:style-name="P243"><text:span text:style-name="T302">SERVIDOR</text:span><text:span text:style-name="T302"/></text:p>
          </table:table-cell>
          <table:table-cell table:style-name="Table4.A1" office:value-type="string">
            <text:p text:style-name="P243"><text:span text:style-name="T302">LOTAÇÃO</text:span><text:span text:style-name="T302"/></text:p>
          </table:table-cell>
          <table:table-cell table:style-name="Table4.A1" office:value-type="string">
            <text:p text:style-name="P244"><text:span text:style-name="T303">PROC. </text:span><text:span text:style-name="T304">Nº</text:span></text:p>
          </table:table-cell>
        </table:table-row>
        <table:table-row table:style-name="Table4.2">
          <table:table-cell table:style-name="Table4.A1" office:value-type="string">
            <text:p text:style-name="P245"/>
            <text:p text:style-name="P246"><text:span text:style-name="T303">SIDNEY</text:span><text:span text:style-name="T305"> </text:span><text:span text:style-name="T303">GONÇALVES</text:span><text:span text:style-name="T306"> </text:span><text:span text:style-name="T303">NETO</text:span><text:span text:style-name="T306"> </text:span><text:span text:style-name="T302">JORDÃO</text:span></text:p>
          </table:table-cell>
          <table:table-cell table:style-name="Table4.A1" office:value-type="string">
            <text:p text:style-name="P245"/>
            <text:p text:style-name="P247"><text:span text:style-name="T307">SEMCULT</text:span><text:span text:style-name="T307"/></text:p>
          </table:table-cell>
          <table:table-cell table:style-name="Table4.A1" office:value-type="string">
            <text:p text:style-name="P245"/>
            <text:p text:style-name="P248"><text:span text:style-name="T302">66551/2026</text:span><text:span text:style-name="T302"/></text:p>
          </table:table-cell>
        </table:table-row>
      </table:table>
      <text:p text:style-name="P249"><text:span text:style-name="T137">Art. 2° </text:span>A Autocondução somente poderá ser exercida quando comprovada a indisponibilidade de motorista para cumprir a função.</text:p>
      <text:p text:style-name="P250"><text:span text:style-name="T132">Art.</text:span><text:span text:style-name="T308"> </text:span><text:span text:style-name="T132">3°</text:span><text:span text:style-name="T159"> </text:span><text:span text:style-name="T199">Esta</text:span><text:span text:style-name="T309"> </text:span><text:span text:style-name="T199">Portaria</text:span><text:span text:style-name="T310"> </text:span><text:span text:style-name="T199">entra</text:span><text:span text:style-name="T309"> </text:span><text:span text:style-name="T199">em</text:span><text:span text:style-name="T309"> </text:span><text:span text:style-name="T199">vigor</text:span><text:span text:style-name="T310"> </text:span><text:span text:style-name="T298">na</text:span></text:p>
      <text:p text:style-name="P251">data<text:span text:style-name="T221"> </text:span>de<text:span text:style-name="T221"> </text:span>sua<text:span text:style-name="T221"> </text:span><text:span text:style-name="T145">publicação.</text:span></text:p>
      <text:p text:style-name="P252"/>
      <text:p text:style-name="P253">Cachoeiro<text:span text:style-name="T311"> </text:span>de<text:span text:style-name="T203"> </text:span>Itapemirim/ES,<text:span text:style-name="T203"> </text:span>02<text:span text:style-name="T203"> </text:span>de<text:span text:style-name="T203"> </text:span>setembro<text:span text:style-name="T203"> </text:span>de<text:span text:style-name="T203"> </text:span><text:span text:style-name="T145">2026.</text:span></text:p>
      <text:p text:style-name="P254"/>
      <text:p text:style-name="P255"><text:span text:style-name="T132">MAURO CESAR DE OLIVEIRA SÁ SECRETÁRIO</text:span><text:span text:style-name="T312"> </text:span><text:span text:style-name="T132">MUNICIPAL</text:span><text:span text:style-name="T313"> </text:span><text:span text:style-name="T132">DE</text:span><text:span text:style-name="T312"> </text:span><text:span text:style-name="T132">TRANSPORTES</text:span></text:p>
      <text:p text:style-name="P256"/>
      <text:p text:style-name="P257"/>
      <text:p text:style-name="P258"/>
      <text:p text:style-name="P259"><text:span text:style-name="T291">PORTARIA</text:span><text:span text:style-name="T314"> </text:span><text:span text:style-name="T291">Nº</text:span><text:span text:style-name="T315"> </text:span><text:span text:style-name="T195">1.873/2026</text:span></text:p>
      <text:p text:style-name="P260"/>
      <table:table table:name="Table5" table:style-name="Table5">
        <table:table-column table:style-name="Table5.A"/>
        <table:table-column table:style-name="Table5.B"/>
        <table:table-column table:style-name="Table5.C"/>
        <table:table-row table:style-name="Table5.1">
          <table:table-cell table:style-name="Table5.A1" office:value-type="string">
            <text:p text:style-name="P261"><text:span text:style-name="T316">DISPÕE</text:span><text:span text:style-name="T317"><text:tab/></text:span><text:span text:style-name="T316">SOBRE</text:span></text:p>
          </table:table-cell>
          <table:table-cell table:style-name="Table5.A1" office:value-type="string">
            <text:p text:style-name="P262"><text:span text:style-name="T316">CONCESSÃO</text:span><text:span text:style-name="T316"/></text:p>
          </table:table-cell>
          <table:table-cell table:style-name="Table5.A1" office:value-type="string">
            <text:p text:style-name="P263"><text:span text:style-name="T318">DE</text:span><text:span text:style-name="T318"/></text:p>
          </table:table-cell>
        </table:table-row>
        <table:table-row table:style-name="Table5.1">
          <table:table-cell table:style-name="Table5.A1" office:value-type="string">
            <text:p text:style-name="P264"><text:span text:style-name="T316">LICENÇA</text:span><text:span text:style-name="T317"><text:tab/></text:span><text:span text:style-name="T319">PARA</text:span></text:p>
          </table:table-cell>
          <table:table-cell table:style-name="Table5.A1" office:value-type="string">
            <text:p text:style-name="P265"><text:span text:style-name="T316">TRATAMENTO</text:span><text:span text:style-name="T316"/></text:p>
          </table:table-cell>
          <table:table-cell table:style-name="Table5.A1" office:value-type="string">
            <text:p text:style-name="P266"><text:span text:style-name="T318">DE</text:span><text:span text:style-name="T318"/></text:p>
          </table:table-cell>
        </table:table-row>
        <table:table-row table:style-name="Table5.1">
          <table:table-cell table:style-name="Table5.A1" office:value-type="string">
            <text:p text:style-name="P267"><text:span text:style-name="T316">SAÚDE</text:span><text:span text:style-name="T320">.</text:span></text:p>
          </table:table-cell>
          <table:table-cell table:style-name="Table5.A1" office:value-type="string">
            <text:p text:style-name="P268"/>
          </table:table-cell>
          <table:table-cell table:style-name="Table5.A1" office:value-type="string">
            <text:p text:style-name="P268"/>
          </table:table-cell>
        </table:table-row>
      </table:table>
      <text:p text:style-name="P269"/>
      <text:p text:style-name="P270"><text:span text:style-name="T199">O</text:span><text:span text:style-name="T321"> <text:s/></text:span><text:span text:style-name="T132">SECRETÁRIO</text:span><text:span text:style-name="T322"> <text:s/></text:span><text:span text:style-name="T132">MUNICIPAL</text:span><text:span text:style-name="T322"> <text:s/></text:span><text:span text:style-name="T136">DE</text:span></text:p>
      <text:p text:style-name="P271"><text:span text:style-name="T137">ADMINISTRAÇÃO </text:span>de Cachoeiro de Itapemirim, Estado do Espírito Santo, no uso de suas atribuições delegadas<text:span text:style-name="T144"> </text:span>através dos Decretos nºs. 18.275/2008 e <text:span text:style-name="T145">35.892/2025,</text:span></text:p>
      <text:p text:style-name="P128"/>
      <text:p text:style-name="P272"><text:span text:style-name="T139">RESOLVE:</text:span><text:span text:style-name="T139"/></text:p>
      <text:p text:style-name="P125"/>
      <text:p text:style-name="P273"><text:span text:style-name="T137">Art. 1º </text:span>Considerar autorizado a<text:span text:style-name="T138"> </text:span>concessão de <text:span text:style-name="T323">LICENÇA PARA TRATAMENTO DE SAÚDE </text:span>aos servidores constantes na relação anexa, conforme atestados médicos apresentados e anexos aos referidos processos, nos termos do artigo 2º da Lei nº 7859/2020 e Decreto nº. 29.111/2019.</text:p>
      <text:p text:style-name="P274"/>
      <text:p text:style-name="P275"><text:span text:style-name="T132">Art.</text:span><text:span text:style-name="T324"> </text:span><text:span text:style-name="T132">2º</text:span><text:span text:style-name="T325"> </text:span><text:span text:style-name="T199">Esta</text:span><text:span text:style-name="T326"> </text:span><text:span text:style-name="T199">Portaria</text:span><text:span text:style-name="T327"> </text:span><text:span text:style-name="T199">entra</text:span><text:span text:style-name="T328"> </text:span><text:span text:style-name="T199">em</text:span><text:span text:style-name="T328"> </text:span><text:span text:style-name="T199">vigor</text:span><text:span text:style-name="T328"> </text:span><text:span text:style-name="T298">na</text:span></text:p>
      <text:p text:style-name="P276">data<text:span text:style-name="T202"> </text:span>de<text:span text:style-name="T145"> </text:span>sua<text:span text:style-name="T202"> </text:span><text:span text:style-name="T145">publicação.</text:span></text:p>
      <text:p text:style-name="P131"/>
      <text:p text:style-name="P277">Cachoeiro<text:span text:style-name="T222"> </text:span>de<text:span text:style-name="T222"> </text:span>Itapemirim/ES,<text:span text:style-name="T329"> </text:span>02<text:span text:style-name="T329"> </text:span>de<text:span text:style-name="T222"> </text:span>setembro<text:span text:style-name="T222"> </text:span>de<text:span text:style-name="T145"> 2026.</text:span></text:p>
      <text:p text:style-name="Text_20_body"/>
      <text:p text:style-name="P278"/>
      <text:p text:style-name="P279"><text:span text:style-name="T132">ROGÉRIO</text:span><text:span text:style-name="T139"> </text:span><text:span text:style-name="T132">DA</text:span><text:span text:style-name="T139"> </text:span><text:span text:style-name="T132">SILVA</text:span><text:span text:style-name="T330"> </text:span><text:span text:style-name="T139">ATHAYDE</text:span></text:p>
      <text:p text:style-name="P280"><text:span text:style-name="T132">Secretário</text:span><text:span text:style-name="T136"> </text:span><text:span text:style-name="T132">Municipal</text:span><text:span text:style-name="T223"> </text:span><text:span text:style-name="T132">de</text:span><text:span text:style-name="T224"> </text:span><text:span text:style-name="T139">Administração</text:span></text:p>
      <text:p text:style-name="P281"/>
      <text:p text:style-name="P257"/>
      <text:p text:style-name="P257"/>
      <text:p text:style-name="P257"/>
      <text:p text:style-name="P257"/>
      <text:p text:style-name="P257"/>
      <text:p text:style-name="P257"/>
      <text:p text:style-name="P257"/>
      <text:p text:style-name="P257"/>
      <text:p text:style-name="P257"/>
      <text:p text:style-name="P257"/>
      <text:p text:style-name="P282"/>
      <text:p text:style-name="P283"><draw:frame draw:style-name="fr6" draw:name="Image 138" text:anchor-type="char" svg:x="0.4937in" svg:y="-1.8646in" svg:width="7.7736in" svg:height="1.3681in" draw:z-index="21"><draw:image xlink:href="Pictures/10000000000009180000019B2F5AA03B.png" xlink:type="simple" xlink:show="embed" xlink:actuate="onLoad" draw:mime-type="image/png"/></draw:frame><text:span text:style-name="T331"><text:s/></text:span><text:span text:style-name="T332">RELAÇÃO</text:span><text:span text:style-name="T333"> </text:span><text:span text:style-name="T332">ANEXA</text:span><text:span text:style-name="T334"> </text:span><text:span text:style-name="T332">A</text:span><text:span text:style-name="T335"> </text:span><text:span text:style-name="T332">PORTARIA</text:span><text:span text:style-name="T336"> </text:span><text:span text:style-name="T332">Nº</text:span><text:span text:style-name="T337"> </text:span><text:span text:style-name="T338">1.873/2026</text:span></text:p>
      <text:p text:style-name="P284"/>
      <table:table table:name="Table6" table:style-name="Table6">
        <table:table-column table:style-name="Table6.A"/>
        <table:table-column table:style-name="Table6.B"/>
        <table:table-column table:style-name="Table6.C"/>
        <table:table-column table:style-name="Table6.D"/>
        <table:table-column table:style-name="Table6.E"/>
        <table:table-column table:style-name="Table6.F"/>
        <table:table-row table:style-name="Table6.1">
          <table:table-cell table:style-name="Table6.A1" office:value-type="string">
            <text:p text:style-name="P285"><text:span text:style-name="T339">SERVIDORES</text:span><text:span text:style-name="T339"/></text:p>
          </table:table-cell>
          <table:table-cell table:style-name="Table6.A1" office:value-type="string">
            <text:p text:style-name="P286"><text:span text:style-name="T340">CARGO</text:span><text:span text:style-name="T340"/></text:p>
          </table:table-cell>
          <table:table-cell table:style-name="Table6.A1" office:value-type="string">
            <text:p text:style-name="P287"><text:span text:style-name="T340">LOTAÇÃO</text:span><text:span text:style-name="T340"/></text:p>
          </table:table-cell>
          <table:table-cell table:style-name="Table6.A1" table:number-columns-spanned="2" office:value-type="string">
            <text:p text:style-name="P288"><text:span text:style-name="T341">LICENÇA</text:span><text:span text:style-name="T341"/></text:p>
          </table:table-cell>
          <table:covered-table-cell/>
          <table:table-cell table:style-name="Table6.A1" office:value-type="string">
            <text:p text:style-name="P289"><text:span text:style-name="T342">PROC.Nº</text:span><text:span text:style-name="T342"/></text:p>
          </table:table-cell>
        </table:table-row>
        <table:table-row table:style-name="Table6.2">
          <table:table-cell table:style-name="Table6.A1" office:value-type="string">
            <text:p text:style-name="P290"><text:span text:style-name="T343">LAIS</text:span><text:span text:style-name="T344"> </text:span><text:span text:style-name="T343">GOMES</text:span><text:span text:style-name="T345"> </text:span><text:span text:style-name="T346">LOPES</text:span><text:span text:style-name="T347"> </text:span><text:span text:style-name="T348">SCARPE</text:span></text:p>
          </table:table-cell>
          <table:table-cell table:style-name="Table6.A1" office:value-type="string">
            <text:p text:style-name="P291"><text:span text:style-name="T348">PSICOLOGO</text:span><text:span text:style-name="T348"/></text:p>
          </table:table-cell>
          <table:table-cell table:style-name="Table6.A1" office:value-type="string">
            <text:p text:style-name="P292"><text:span text:style-name="T348">SEMDES</text:span><text:span text:style-name="T348"/></text:p>
          </table:table-cell>
          <table:table-cell table:style-name="Table6.A1" office:value-type="string">
            <text:p text:style-name="P293"><text:span text:style-name="T343">01</text:span><text:span text:style-name="T349"> </text:span><text:span text:style-name="T346">DIA</text:span><text:span text:style-name="T350"> </text:span><text:span text:style-name="T343">OS</text:span><text:span text:style-name="T351"> </text:span><text:span text:style-name="T343">DIAS</text:span></text:p>
          </table:table-cell>
          <table:table-cell table:style-name="Table6.A1" office:value-type="string">
            <text:p text:style-name="P294"><text:span text:style-name="T352">21/08/2026</text:span><text:span text:style-name="T352"/></text:p>
            <text:p text:style-name="P295"><text:span text:style-name="T352">24/08/2026</text:span><text:span text:style-name="T352"/></text:p>
          </table:table-cell>
          <table:table-cell table:style-name="Table6.A1" office:value-type="string">
            <text:p text:style-name="P296"><text:span text:style-name="T353">65006/2026</text:span><text:span text:style-name="T353"/></text:p>
            <text:p text:style-name="P297"><text:span text:style-name="T353">66307/2026</text:span><text:span text:style-name="T353"/></text:p>
          </table:table-cell>
        </table:table-row>
        <table:table-row table:style-name="Table6.3">
          <table:table-cell table:style-name="Table6.A1" office:value-type="string">
            <text:p text:style-name="P298"><text:span text:style-name="T343">LENA</text:span><text:span text:style-name="T354"> </text:span><text:span text:style-name="T343">MARA</text:span><text:span text:style-name="T355"> </text:span><text:span text:style-name="T343">DE</text:span><text:span text:style-name="T356"> </text:span><text:span text:style-name="T343">LIMA</text:span><text:span text:style-name="T357"> </text:span><text:span text:style-name="T358">SAN</text:span><text:span text:style-name="T348">DEIRA</text:span></text:p>
          </table:table-cell>
          <table:table-cell table:style-name="Table6.A1" office:value-type="string">
            <text:p text:style-name="P299"><text:span text:style-name="T348">PROF</text:span><text:span text:style-name="T359"> </text:span><text:span text:style-name="T348">PEB</text:span><text:span text:style-name="T343"> </text:span><text:span text:style-name="T360">D</text:span></text:p>
          </table:table-cell>
          <table:table-cell table:style-name="Table6.A1" office:value-type="string">
            <text:p text:style-name="P300"><text:span text:style-name="T361">SEME</text:span><text:span text:style-name="T361"/></text:p>
          </table:table-cell>
          <table:table-cell table:style-name="Table6.A1" office:value-type="string">
            <text:p text:style-name="P301"><text:span text:style-name="T361">OS</text:span><text:span text:style-name="T362"> </text:span><text:span text:style-name="T361">DIAS</text:span></text:p>
          </table:table-cell>
          <table:table-cell table:style-name="Table6.A1" office:value-type="string">
            <text:p text:style-name="P302"><text:span text:style-name="T363">27/08/2026</text:span><text:span text:style-name="T363"/></text:p>
          </table:table-cell>
          <table:table-cell table:style-name="Table6.A1" office:value-type="string">
            <text:p text:style-name="P303"><text:span text:style-name="T353">66651/2026</text:span><text:span text:style-name="T353"/></text:p>
          </table:table-cell>
        </table:table-row>
        <table:table-row table:style-name="Table6.2">
          <table:table-cell table:style-name="Table6.A1" office:value-type="string">
            <text:p text:style-name="P304"><text:span text:style-name="T343">LEONARDO COLODETE </text:span><text:span text:style-name="T348">SESSA</text:span></text:p>
          </table:table-cell>
          <table:table-cell table:style-name="Table6.A1" office:value-type="string">
            <text:p text:style-name="P305"><text:span text:style-name="T364">CIRURGIÃO</text:span><text:span text:style-name="T365"> </text:span><text:span text:style-name="T364">DENTISTA</text:span><text:span text:style-name="T366"> </text:span><text:span text:style-name="T367">CLINICO GERAL</text:span></text:p>
          </table:table-cell>
          <table:table-cell table:style-name="Table6.A1" office:value-type="string">
            <text:p text:style-name="P306"><text:span text:style-name="T348">SEMUS</text:span><text:span text:style-name="T348"/></text:p>
          </table:table-cell>
          <table:table-cell table:style-name="Table6.A1" office:value-type="string">
            <text:p text:style-name="P307"><text:span text:style-name="T368">02</text:span><text:span text:style-name="T369"> </text:span><text:span text:style-name="T370">DIAS</text:span></text:p>
          </table:table-cell>
          <table:table-cell table:style-name="Table6.A1" office:value-type="string">
            <text:p text:style-name="P308"><text:span text:style-name="T363">24/08/2026</text:span><text:span text:style-name="T363"/></text:p>
          </table:table-cell>
          <table:table-cell table:style-name="Table6.A1" office:value-type="string">
            <text:p text:style-name="P309"><text:span text:style-name="T353">66311/2026</text:span><text:span text:style-name="T353"/></text:p>
          </table:table-cell>
        </table:table-row>
        <table:table-row table:style-name="Table6.5">
          <table:table-cell table:style-name="Table6.A1" office:value-type="string">
            <text:p text:style-name="P310"><text:span text:style-name="T343">LETICIA</text:span><text:span text:style-name="T371"> </text:span><text:span text:style-name="T343">NASCIMENTO</text:span><text:span text:style-name="T372"> </text:span><text:span text:style-name="T343">DOS</text:span><text:span text:style-name="T373"> </text:span><text:span text:style-name="T343">SANTOS </text:span><text:span text:style-name="T346">LEONARDO</text:span></text:p>
          </table:table-cell>
          <table:table-cell table:style-name="Table6.A1" office:value-type="string">
            <text:p text:style-name="P311"><text:span text:style-name="T346">PROF</text:span><text:span text:style-name="T374"> </text:span><text:span text:style-name="T343">PEB</text:span><text:span text:style-name="T375"> </text:span><text:span text:style-name="T376">D</text:span></text:p>
          </table:table-cell>
          <table:table-cell table:style-name="Table6.A1" office:value-type="string">
            <text:p text:style-name="P312"><text:span text:style-name="T361">SEME</text:span><text:span text:style-name="T361"/></text:p>
          </table:table-cell>
          <table:table-cell table:style-name="Table6.A1" office:value-type="string">
            <text:p text:style-name="P313"><text:span text:style-name="T343">01</text:span><text:span text:style-name="T377"> </text:span><text:span text:style-name="T375">DIA</text:span></text:p>
            <text:p text:style-name="P314"><text:span text:style-name="T368">03</text:span><text:span text:style-name="T378"> </text:span><text:span text:style-name="T370">DIAS</text:span></text:p>
          </table:table-cell>
          <table:table-cell table:style-name="Table6.A1" office:value-type="string">
            <text:p text:style-name="P294"><text:span text:style-name="T352">21/08/2026</text:span><text:span text:style-name="T352"/></text:p>
            <text:p text:style-name="P295"><text:span text:style-name="T352">26/08/2026</text:span><text:span text:style-name="T352"/></text:p>
          </table:table-cell>
          <table:table-cell table:style-name="Table6.A1" office:value-type="string">
            <text:p text:style-name="P296"><text:span text:style-name="T353">64310/2026</text:span><text:span text:style-name="T353"/></text:p>
            <text:p text:style-name="P297"><text:span text:style-name="T353">66351/2026</text:span><text:span text:style-name="T353"/></text:p>
          </table:table-cell>
        </table:table-row>
        <table:table-row table:style-name="Table6.1">
          <table:table-cell table:style-name="Table6.A1" office:value-type="string">
            <text:p text:style-name="P315"><text:span text:style-name="T379">LILIANI</text:span><text:span text:style-name="T380"> </text:span><text:span text:style-name="T381">MARTINS</text:span></text:p>
          </table:table-cell>
          <table:table-cell table:style-name="Table6.A1" office:value-type="string">
            <text:p text:style-name="P316"><text:span text:style-name="T346">PROF</text:span><text:span text:style-name="T382"> </text:span><text:span text:style-name="T343">PEB</text:span><text:span text:style-name="T362"> </text:span><text:span text:style-name="T376">A</text:span></text:p>
          </table:table-cell>
          <table:table-cell table:style-name="Table6.A1" office:value-type="string">
            <text:p text:style-name="P317"><text:span text:style-name="T361">SEME</text:span><text:span text:style-name="T361"/></text:p>
          </table:table-cell>
          <table:table-cell table:style-name="Table6.A1" office:value-type="string">
            <text:p text:style-name="P318"><text:span text:style-name="T346">01</text:span><text:span text:style-name="T383"> </text:span><text:span text:style-name="T375">DIA</text:span></text:p>
          </table:table-cell>
          <table:table-cell table:style-name="Table6.A1" office:value-type="string">
            <text:p text:style-name="P319"><text:span text:style-name="T352">27/08/2026</text:span><text:span text:style-name="T352"/></text:p>
          </table:table-cell>
          <table:table-cell table:style-name="Table6.A1" office:value-type="string">
            <text:p text:style-name="P320"><text:span text:style-name="T353">66653/2026</text:span><text:span text:style-name="T353"/></text:p>
          </table:table-cell>
        </table:table-row>
        <table:table-row table:style-name="Table6.2">
          <table:table-cell table:style-name="Table6.A1" office:value-type="string">
            <text:p text:style-name="P321"><text:span text:style-name="T346">LUCIANA</text:span><text:span text:style-name="T347"> </text:span><text:span text:style-name="T343">PEREIRA</text:span><text:span text:style-name="T384"> </text:span><text:span text:style-name="T348">RIBEIRO</text:span></text:p>
          </table:table-cell>
          <table:table-cell table:style-name="Table6.A1" office:value-type="string">
            <text:p text:style-name="P322"><text:span text:style-name="T343">PROF</text:span><text:span text:style-name="T375"> </text:span><text:span text:style-name="T346">PEB</text:span><text:span text:style-name="T385"> </text:span><text:span text:style-name="T376">A</text:span></text:p>
          </table:table-cell>
          <table:table-cell table:style-name="Table6.A1" office:value-type="string">
            <text:p text:style-name="P323"><text:span text:style-name="T361">SEME</text:span><text:span text:style-name="T361"/></text:p>
          </table:table-cell>
          <table:table-cell table:style-name="Table6.A1" office:value-type="string">
            <text:p text:style-name="P324"><text:span text:style-name="T343">01</text:span><text:span text:style-name="T377"> </text:span><text:span text:style-name="T382">DIA</text:span></text:p>
            <text:p text:style-name="P325"><text:span text:style-name="T386">01</text:span><text:span text:style-name="T353"> </text:span><text:span text:style-name="T387">DIA</text:span></text:p>
          </table:table-cell>
          <table:table-cell table:style-name="Table6.A1" office:value-type="string">
            <text:p text:style-name="P326"><text:span text:style-name="T352">21/08/2026</text:span><text:span text:style-name="T352"/></text:p>
            <text:p text:style-name="P295"><text:span text:style-name="T352">20/08/2026</text:span><text:span text:style-name="T352"/></text:p>
          </table:table-cell>
          <table:table-cell table:style-name="Table6.A1" office:value-type="string">
            <text:p text:style-name="P327"><text:span text:style-name="T353">64311/2026</text:span><text:span text:style-name="T353"/></text:p>
            <text:p text:style-name="P328"><text:span text:style-name="T353">64312/2026</text:span><text:span text:style-name="T353"/></text:p>
          </table:table-cell>
        </table:table-row>
        <table:table-row table:style-name="Table6.3">
          <table:table-cell table:style-name="Table6.A1" office:value-type="string">
            <text:p text:style-name="P329"><text:span text:style-name="T346">LUCIENE</text:span><text:span text:style-name="T388"> </text:span><text:span text:style-name="T343">DE</text:span><text:span text:style-name="T389"> </text:span><text:span text:style-name="T343">ABREU</text:span><text:span text:style-name="T357"> </text:span><text:span text:style-name="T361">MELO</text:span></text:p>
          </table:table-cell>
          <table:table-cell table:style-name="Table6.A1" office:value-type="string">
            <text:p text:style-name="P330"><text:span text:style-name="T343">PROF</text:span><text:span text:style-name="T375"> </text:span><text:span text:style-name="T343">PEB</text:span><text:span text:style-name="T390"> </text:span><text:span text:style-name="T376">B</text:span></text:p>
          </table:table-cell>
          <table:table-cell table:style-name="Table6.A1" office:value-type="string">
            <text:p text:style-name="P331"><text:span text:style-name="T361">SEME</text:span><text:span text:style-name="T361"/></text:p>
          </table:table-cell>
          <table:table-cell table:style-name="Table6.A1" office:value-type="string">
            <text:p text:style-name="P332"><text:span text:style-name="T368">15</text:span><text:span text:style-name="T391"> </text:span><text:span text:style-name="T392">DIAS</text:span></text:p>
          </table:table-cell>
          <table:table-cell table:style-name="Table6.A1" office:value-type="string">
            <text:p text:style-name="P333"><text:span text:style-name="T352">25/08/2026</text:span><text:span text:style-name="T352"/></text:p>
          </table:table-cell>
          <table:table-cell table:style-name="Table6.A1" office:value-type="string">
            <text:p text:style-name="P334"><text:span text:style-name="T353">66350/2026</text:span><text:span text:style-name="T353"/></text:p>
          </table:table-cell>
        </table:table-row>
        <table:table-row table:style-name="Table6.9">
          <table:table-cell table:style-name="Table6.A1" office:value-type="string">
            <text:p text:style-name="P335"><text:span text:style-name="T343">MÁRCIA</text:span><text:span text:style-name="T372"> </text:span><text:span text:style-name="T343">SANTOS</text:span><text:span text:style-name="T357"> </text:span><text:span text:style-name="T348">MORAES</text:span></text:p>
          </table:table-cell>
          <table:table-cell table:style-name="Table6.A1" office:value-type="string">
            <text:p text:style-name="P336"><text:span text:style-name="T343">PROF</text:span><text:span text:style-name="T375"> </text:span><text:span text:style-name="T343">PEB</text:span><text:span text:style-name="T393"> </text:span><text:span text:style-name="T376">B</text:span></text:p>
          </table:table-cell>
          <table:table-cell table:style-name="Table6.A1" office:value-type="string">
            <text:p text:style-name="P337"><text:span text:style-name="T361">SEME</text:span><text:span text:style-name="T361"/></text:p>
          </table:table-cell>
          <table:table-cell table:style-name="Table6.A1" office:value-type="string">
            <text:p text:style-name="P338"><text:span text:style-name="T368">10</text:span><text:span text:style-name="T391"> </text:span><text:span text:style-name="T392">DIAS</text:span></text:p>
          </table:table-cell>
          <table:table-cell table:style-name="Table6.A1" office:value-type="string">
            <text:p text:style-name="P339"><text:span text:style-name="T352">19/08/2026</text:span><text:span text:style-name="T352"/></text:p>
          </table:table-cell>
          <table:table-cell table:style-name="Table6.A1" office:value-type="string">
            <text:p text:style-name="P340"><text:span text:style-name="T353">64313/2026</text:span><text:span text:style-name="T353"/></text:p>
          </table:table-cell>
        </table:table-row>
        <table:table-row table:style-name="Table6.3">
          <table:table-cell table:style-name="Table6.A1" office:value-type="string">
            <text:p text:style-name="P341"><text:span text:style-name="T367">MARCIONI</text:span><text:span text:style-name="T364"> </text:span><text:span text:style-name="T367">MADEIRA DOS</text:span><text:span text:style-name="T364"> SANTOS</text:span></text:p>
          </table:table-cell>
          <table:table-cell table:style-name="Table6.A1" office:value-type="string">
            <text:p text:style-name="P342"><text:span text:style-name="T346">PROF</text:span><text:span text:style-name="T382"> </text:span><text:span text:style-name="T346">PEB</text:span><text:span text:style-name="T394"> </text:span><text:span text:style-name="T360">A</text:span></text:p>
          </table:table-cell>
          <table:table-cell table:style-name="Table6.A1" office:value-type="string">
            <text:p text:style-name="P317"><text:span text:style-name="T361">SEME</text:span><text:span text:style-name="T361"/></text:p>
          </table:table-cell>
          <table:table-cell table:style-name="Table6.A1" office:value-type="string">
            <text:p text:style-name="P343"><text:span text:style-name="T368">04</text:span><text:span text:style-name="T395"> </text:span><text:span text:style-name="T392">DIAS</text:span></text:p>
          </table:table-cell>
          <table:table-cell table:style-name="Table6.A1" office:value-type="string">
            <text:p text:style-name="P344"><text:span text:style-name="T352">25/08/2026</text:span><text:span text:style-name="T352"/></text:p>
          </table:table-cell>
          <table:table-cell table:style-name="Table6.A1" office:value-type="string">
            <text:p text:style-name="P345"><text:span text:style-name="T353">65554/2026</text:span><text:span text:style-name="T353"/></text:p>
          </table:table-cell>
        </table:table-row>
        <table:table-row table:style-name="Table6.2">
          <table:table-cell table:style-name="Table6.A1" office:value-type="string">
            <text:p text:style-name="P346"><text:span text:style-name="T343">MARIA</text:span><text:span text:style-name="T344"> </text:span><text:span text:style-name="T343">ANGELICA </text:span><text:span text:style-name="T346">FERNANDES</text:span><text:span text:style-name="T350"> </text:span><text:span text:style-name="T348">NASCIMENTO</text:span></text:p>
          </table:table-cell>
          <table:table-cell table:style-name="Table6.A1" office:value-type="string">
            <text:p text:style-name="P347"><text:span text:style-name="T346">PROF</text:span><text:span text:style-name="T382"> </text:span><text:span text:style-name="T346">PEB</text:span><text:span text:style-name="T385"> </text:span><text:span text:style-name="T376">A</text:span></text:p>
          </table:table-cell>
          <table:table-cell table:style-name="Table6.A1" office:value-type="string">
            <text:p text:style-name="P348"><text:span text:style-name="T361">SEME</text:span><text:span text:style-name="T361"/></text:p>
          </table:table-cell>
          <table:table-cell table:style-name="Table6.A1" office:value-type="string">
            <text:p text:style-name="P349"><text:span text:style-name="T343">01</text:span><text:span text:style-name="T377"> </text:span><text:span text:style-name="T382">DIA</text:span></text:p>
          </table:table-cell>
          <table:table-cell table:style-name="Table6.A1" office:value-type="string">
            <text:p text:style-name="P350"><text:span text:style-name="T352">19/08/2026</text:span><text:span text:style-name="T352"/></text:p>
          </table:table-cell>
          <table:table-cell table:style-name="Table6.A1" office:value-type="string">
            <text:p text:style-name="P351"><text:span text:style-name="T353">64395/2026</text:span><text:span text:style-name="T353"/></text:p>
          </table:table-cell>
        </table:table-row>
        <table:table-row table:style-name="Table6.5">
          <table:table-cell table:style-name="Table6.A1" office:value-type="string">
            <text:p text:style-name="P352"><text:span text:style-name="T346">MARIA </text:span><text:span text:style-name="T343">DO</text:span><text:span text:style-name="T390"> </text:span><text:span text:style-name="T343">CARMO NOGUEIRA</text:span><text:span text:style-name="T373"> </text:span><text:span text:style-name="T346">DE </text:span><text:span text:style-name="T343">SOUZA</text:span><text:span text:style-name="T396"> </text:span><text:span text:style-name="T343">VIEIRA</text:span></text:p>
          </table:table-cell>
          <table:table-cell table:style-name="Table6.A1" office:value-type="string">
            <text:p text:style-name="P353"><text:span text:style-name="T343">ARTÍFICE </text:span><text:span text:style-name="T346">DE</text:span><text:span text:style-name="T385"> </text:span><text:span text:style-name="T343">OBRAS </text:span><text:span text:style-name="T346">E</text:span><text:span text:style-name="T350"> </text:span><text:span text:style-name="T343">SERVIÇOS</text:span><text:span text:style-name="T397"> </text:span><text:span text:style-name="T346">PÚBLICOS</text:span></text:p>
          </table:table-cell>
          <table:table-cell table:style-name="Table6.A1" office:value-type="string">
            <text:p text:style-name="P354"><text:span text:style-name="T348">SEMMAT</text:span><text:span text:style-name="T348"/></text:p>
          </table:table-cell>
          <table:table-cell table:style-name="Table6.A1" office:value-type="string">
            <text:p text:style-name="P355"><text:span text:style-name="T343">01</text:span><text:span text:style-name="T398"> </text:span><text:span text:style-name="T382">DIA</text:span></text:p>
          </table:table-cell>
          <table:table-cell table:style-name="Table6.A1" office:value-type="string">
            <text:p text:style-name="P356"><text:span text:style-name="T352">26/08/2026</text:span><text:span text:style-name="T352"/></text:p>
          </table:table-cell>
          <table:table-cell table:style-name="Table6.A1" office:value-type="string">
            <text:p text:style-name="P357"><text:span text:style-name="T353">66253/2026</text:span><text:span text:style-name="T353"/></text:p>
          </table:table-cell>
        </table:table-row>
        <table:table-row table:style-name="Table6.1">
          <table:table-cell table:style-name="Table6.A1" office:value-type="string">
            <text:p text:style-name="P358"><text:span text:style-name="T346">MARIA</text:span><text:span text:style-name="T399"> </text:span><text:span text:style-name="T346">EDUARDA</text:span><text:span text:style-name="T400"> </text:span><text:span text:style-name="T346">PONCIO</text:span><text:span text:style-name="T401"> </text:span><text:span text:style-name="T348">SOARES</text:span></text:p>
          </table:table-cell>
          <table:table-cell table:style-name="Table6.A1" office:value-type="string">
            <text:p text:style-name="P359"><text:span text:style-name="T346">PROF</text:span><text:span text:style-name="T402"> </text:span><text:span text:style-name="T346">PEB</text:span><text:span text:style-name="T403"> </text:span><text:span text:style-name="T376">C</text:span></text:p>
          </table:table-cell>
          <table:table-cell table:style-name="Table6.A1" office:value-type="string">
            <text:p text:style-name="P337"><text:span text:style-name="T361">SEME</text:span><text:span text:style-name="T361"/></text:p>
          </table:table-cell>
          <table:table-cell table:style-name="Table6.A1" office:value-type="string">
            <text:p text:style-name="P360"><text:span text:style-name="T379">07</text:span><text:span text:style-name="T404"> </text:span><text:span text:style-name="T392">DIAS</text:span></text:p>
          </table:table-cell>
          <table:table-cell table:style-name="Table6.A1" office:value-type="string">
            <text:p text:style-name="P361"><text:span text:style-name="T352">24/08/2026</text:span><text:span text:style-name="T352"/></text:p>
          </table:table-cell>
          <table:table-cell table:style-name="Table6.A1" office:value-type="string">
            <text:p text:style-name="P340"><text:span text:style-name="T353">65691/2026</text:span><text:span text:style-name="T353"/></text:p>
          </table:table-cell>
        </table:table-row>
        <table:table-row table:style-name="Table6.1">
          <table:table-cell table:style-name="Table6.A1" office:value-type="string">
            <text:p text:style-name="P362"><text:span text:style-name="T364">MARINETE</text:span><text:span text:style-name="T405"> </text:span><text:span text:style-name="T364">VIEIRA</text:span><text:span text:style-name="T406"> </text:span><text:span text:style-name="T407">RUFINO</text:span></text:p>
          </table:table-cell>
          <table:table-cell table:style-name="Table6.A1" office:value-type="string">
            <text:p text:style-name="P359"><text:span text:style-name="T346">PROF</text:span><text:span text:style-name="T385"> </text:span><text:span text:style-name="T346">PEB</text:span><text:span text:style-name="T408"> </text:span><text:span text:style-name="T376">C</text:span></text:p>
          </table:table-cell>
          <table:table-cell table:style-name="Table6.A1" office:value-type="string">
            <text:p text:style-name="P337"><text:span text:style-name="T361">SEME</text:span><text:span text:style-name="T361"/></text:p>
          </table:table-cell>
          <table:table-cell table:style-name="Table6.A1" office:value-type="string">
            <text:p text:style-name="P363"><text:span text:style-name="T343">01</text:span><text:span text:style-name="T377"> </text:span><text:span text:style-name="T382">DIA</text:span></text:p>
          </table:table-cell>
          <table:table-cell table:style-name="Table6.A1" office:value-type="string">
            <text:p text:style-name="P364"><text:span text:style-name="T352">26/08/2026</text:span><text:span text:style-name="T352"/></text:p>
          </table:table-cell>
          <table:table-cell table:style-name="Table6.A1" office:value-type="string">
            <text:p text:style-name="P340"><text:span text:style-name="T353">65700/2026</text:span><text:span text:style-name="T353"/></text:p>
          </table:table-cell>
        </table:table-row>
        <table:table-row table:style-name="Table6.5">
          <table:table-cell table:style-name="Table6.A1" office:value-type="string">
            <text:p text:style-name="P365"><text:span text:style-name="T407">MERILIN</text:span><text:span text:style-name="T409"> </text:span><text:span text:style-name="T407">MOTTA</text:span><text:span text:style-name="T410"> </text:span><text:span text:style-name="T364">MARCARINI</text:span><text:span text:style-name="T366"> </text:span><text:span text:style-name="T407">PEGOREIB</text:span></text:p>
          </table:table-cell>
          <table:table-cell table:style-name="Table6.A1" office:value-type="string">
            <text:p text:style-name="P366"><text:span text:style-name="T346">PROF</text:span><text:span text:style-name="T385"> </text:span><text:span text:style-name="T346">PEB</text:span><text:span text:style-name="T408"> </text:span><text:span text:style-name="T376">C</text:span></text:p>
          </table:table-cell>
          <table:table-cell table:style-name="Table6.A1" office:value-type="string">
            <text:p text:style-name="P367"><text:span text:style-name="T361">SEME</text:span><text:span text:style-name="T361"/></text:p>
          </table:table-cell>
          <table:table-cell table:style-name="Table6.A1" office:value-type="string">
            <text:p text:style-name="P368"><text:span text:style-name="T379">03</text:span><text:span text:style-name="T404"> </text:span><text:span text:style-name="T392">DIAS</text:span></text:p>
          </table:table-cell>
          <table:table-cell table:style-name="Table6.A1" office:value-type="string">
            <text:p text:style-name="P369"><text:span text:style-name="T352">26/08/2026</text:span><text:span text:style-name="T352"/></text:p>
          </table:table-cell>
          <table:table-cell table:style-name="Table6.A1" office:value-type="string">
            <text:p text:style-name="P351"><text:span text:style-name="T353">65552/2026</text:span><text:span text:style-name="T353"/></text:p>
          </table:table-cell>
        </table:table-row>
        <table:table-row table:style-name="Table6.9">
          <table:table-cell table:style-name="Table6.A1" office:value-type="string">
            <text:p text:style-name="P370"><text:span text:style-name="T343">NEIMAR</text:span><text:span text:style-name="T371"> </text:span><text:span text:style-name="T346">DA</text:span><text:span text:style-name="T399"> </text:span><text:span text:style-name="T343">SILVA</text:span><text:span text:style-name="T371"> </text:span><text:span text:style-name="T343">SOUZA</text:span><text:span text:style-name="T371"> </text:span><text:span text:style-name="T348">SANTOS</text:span></text:p>
          </table:table-cell>
          <table:table-cell table:style-name="Table6.A1" office:value-type="string">
            <text:p text:style-name="P371"><text:span text:style-name="T346">PROF</text:span><text:span text:style-name="T385"> </text:span><text:span text:style-name="T343">PEB</text:span><text:span text:style-name="T393"> </text:span><text:span text:style-name="T376">C</text:span></text:p>
          </table:table-cell>
          <table:table-cell table:style-name="Table6.A1" office:value-type="string">
            <text:p text:style-name="P372"><text:span text:style-name="T361">SEME</text:span><text:span text:style-name="T361"/></text:p>
          </table:table-cell>
          <table:table-cell table:style-name="Table6.A1" office:value-type="string">
            <text:p text:style-name="P373"><text:span text:style-name="T379">03</text:span><text:span text:style-name="T404"> </text:span><text:span text:style-name="T392">DIAS</text:span></text:p>
          </table:table-cell>
          <table:table-cell table:style-name="Table6.A1" office:value-type="string">
            <text:p text:style-name="P374"><text:span text:style-name="T352">26/08/2026</text:span><text:span text:style-name="T352"/></text:p>
          </table:table-cell>
          <table:table-cell table:style-name="Table6.A1" office:value-type="string">
            <text:p text:style-name="P375"><text:span text:style-name="T353">66514/2026</text:span><text:span text:style-name="T353"/></text:p>
          </table:table-cell>
        </table:table-row>
        <table:table-row table:style-name="Table6.5">
          <table:table-cell table:style-name="Table6.A1" office:value-type="string">
            <text:p text:style-name="P376"><text:span text:style-name="T346">NEUZA</text:span><text:span text:style-name="T411"> </text:span><text:span text:style-name="T343">DOS</text:span><text:span text:style-name="T412"> </text:span><text:span text:style-name="T348">SANTOS</text:span></text:p>
          </table:table-cell>
          <table:table-cell table:style-name="Table6.A1" office:value-type="string">
            <text:p text:style-name="P377"><text:span text:style-name="T413">A�XILIAR DE</text:span><text:span text:style-name="T414"> </text:span><text:span text:style-name="T413">SERVIÇOS</text:span><text:span text:style-name="T415"> </text:span><text:span text:style-name="T416">PUBLICOS</text:span><text:span text:style-name="T417"> </text:span><text:span text:style-name="T418">MUNICIPAIS</text:span></text:p>
          </table:table-cell>
          <table:table-cell table:style-name="Table6.A1" office:value-type="string">
            <text:p text:style-name="P378"><text:span text:style-name="T348">SEMUS</text:span><text:span text:style-name="T348"/></text:p>
          </table:table-cell>
          <table:table-cell table:style-name="Table6.A1" office:value-type="string">
            <text:p text:style-name="P379"><text:span text:style-name="T368">02</text:span><text:span text:style-name="T369"> </text:span><text:span text:style-name="T392">DIAS</text:span></text:p>
          </table:table-cell>
          <table:table-cell table:style-name="Table6.A1" office:value-type="string">
            <text:p text:style-name="P380"><text:span text:style-name="T353">25/08/2026</text:span><text:span text:style-name="T353"/></text:p>
          </table:table-cell>
          <table:table-cell table:style-name="Table6.A1" office:value-type="string">
            <text:p text:style-name="P381"><text:span text:style-name="T353">66310/2026</text:span><text:span text:style-name="T353"/></text:p>
          </table:table-cell>
        </table:table-row>
        <table:table-row table:style-name="Table6.2">
          <table:table-cell table:style-name="Table6.A1" office:value-type="string">
            <text:p text:style-name="P382"><text:span text:style-name="T343">NOEMY</text:span><text:span text:style-name="T348"> </text:span><text:span text:style-name="T343">SUELEN</text:span><text:span text:style-name="T344"> </text:span><text:span text:style-name="T343">SANTOS</text:span><text:span text:style-name="T361"> </text:span><text:span text:style-name="T346">DE</text:span><text:span text:style-name="T350"> </text:span><text:span text:style-name="T343">ANDRADE</text:span><text:span text:style-name="T419"> </text:span><text:span text:style-name="T343">MACHADO</text:span></text:p>
          </table:table-cell>
          <table:table-cell table:style-name="Table6.A1" office:value-type="string">
            <text:p text:style-name="P383"><text:span text:style-name="T367">AUXILIAR</text:span><text:span text:style-name="T420"> </text:span><text:span text:style-name="T421">DE </text:span><text:span text:style-name="T407">EDUCAÇÃO</text:span></text:p>
          </table:table-cell>
          <table:table-cell table:style-name="Table6.A1" office:value-type="string">
            <text:p text:style-name="P367"><text:span text:style-name="T361">SEME</text:span><text:span text:style-name="T361"/></text:p>
          </table:table-cell>
          <table:table-cell table:style-name="Table6.A1" office:value-type="string">
            <text:p text:style-name="P384"><text:span text:style-name="T343">01</text:span><text:span text:style-name="T377"> </text:span><text:span text:style-name="T382">DIA</text:span></text:p>
            <text:p text:style-name="P385"><text:span text:style-name="T368">03</text:span><text:span text:style-name="T378"> </text:span><text:span text:style-name="T392">DIAS</text:span></text:p>
          </table:table-cell>
          <table:table-cell table:style-name="Table6.A1" office:value-type="string">
            <text:p text:style-name="P386"><text:span text:style-name="T352">21/08/2026</text:span><text:span text:style-name="T352"/></text:p>
            <text:p text:style-name="P295"><text:span text:style-name="T352">24/08/2026</text:span><text:span text:style-name="T352"/></text:p>
          </table:table-cell>
          <table:table-cell table:style-name="Table6.A1" office:value-type="string">
            <text:p text:style-name="P387"><text:span text:style-name="T353">65693/2026</text:span><text:span text:style-name="T353"/></text:p>
            <text:p text:style-name="P297"><text:span text:style-name="T353">65692/2026</text:span><text:span text:style-name="T353"/></text:p>
          </table:table-cell>
        </table:table-row>
        <table:table-row table:style-name="Table6.3">
          <table:table-cell table:style-name="Table6.A1" office:value-type="string">
            <text:p text:style-name="P388"><text:span text:style-name="T422">PAULA</text:span><text:span text:style-name="T423"> </text:span><text:span text:style-name="T422">MELLO</text:span></text:p>
          </table:table-cell>
          <table:table-cell table:style-name="Table6.A1" office:value-type="string">
            <text:p text:style-name="P389"><text:span text:style-name="T346">PROF</text:span><text:span text:style-name="T382"> </text:span><text:span text:style-name="T346">PEB</text:span><text:span text:style-name="T385"> </text:span><text:span text:style-name="T376">A</text:span></text:p>
          </table:table-cell>
          <table:table-cell table:style-name="Table6.A1" office:value-type="string">
            <text:p text:style-name="P390"><text:span text:style-name="T361">SEME</text:span><text:span text:style-name="T361"/></text:p>
          </table:table-cell>
          <table:table-cell table:style-name="Table6.A1" office:value-type="string">
            <text:p text:style-name="P391"><text:span text:style-name="T379">02</text:span><text:span text:style-name="T404"> </text:span><text:span text:style-name="T392">DIAS</text:span></text:p>
          </table:table-cell>
          <table:table-cell table:style-name="Table6.A1" office:value-type="string">
            <text:p text:style-name="P392"><text:span text:style-name="T352">20/08/2026</text:span><text:span text:style-name="T352"/></text:p>
          </table:table-cell>
          <table:table-cell table:style-name="Table6.A1" office:value-type="string">
            <text:p text:style-name="P393"><text:span text:style-name="T353">64806/2026</text:span><text:span text:style-name="T353"/></text:p>
          </table:table-cell>
        </table:table-row>
        <table:table-row table:style-name="Table6.1">
          <table:table-cell table:style-name="Table6.A1" office:value-type="string">
            <text:p text:style-name="P394"><text:span text:style-name="T346">RENATA</text:span><text:span text:style-name="T424"> </text:span><text:span text:style-name="T346">ROSSI</text:span><text:span text:style-name="T385"> </text:span><text:span text:style-name="T346">FERREIRA</text:span><text:span text:style-name="T388"> </text:span><text:span text:style-name="T422">BIANCHI</text:span></text:p>
          </table:table-cell>
          <table:table-cell table:style-name="Table6.A1" office:value-type="string">
            <text:p text:style-name="P395"><text:span text:style-name="T346">PROF</text:span><text:span text:style-name="T382"> </text:span><text:span text:style-name="T346">PEB</text:span><text:span text:style-name="T425"> </text:span><text:span text:style-name="T426">B</text:span></text:p>
          </table:table-cell>
          <table:table-cell table:style-name="Table6.A1" office:value-type="string">
            <text:p text:style-name="P396"><text:span text:style-name="T361">SEME</text:span><text:span text:style-name="T361"/></text:p>
          </table:table-cell>
          <table:table-cell table:style-name="Table6.A1" office:value-type="string">
            <text:p text:style-name="P397"><text:span text:style-name="T379">04</text:span><text:span text:style-name="T404"> </text:span><text:span text:style-name="T392">DIAS</text:span></text:p>
          </table:table-cell>
          <table:table-cell table:style-name="Table6.A1" office:value-type="string">
            <text:p text:style-name="P398"><text:span text:style-name="T352">24/08/2026</text:span><text:span text:style-name="T352"/></text:p>
          </table:table-cell>
          <table:table-cell table:style-name="Table6.A1" office:value-type="string">
            <text:p text:style-name="P320"><text:span text:style-name="T353">64805/2026</text:span><text:span text:style-name="T353"/></text:p>
          </table:table-cell>
        </table:table-row>
        <table:table-row table:style-name="Table6.1">
          <table:table-cell table:style-name="Table6.A1" office:value-type="string">
            <text:p text:style-name="P399"><text:span text:style-name="T346">RITA</text:span><text:span text:style-name="T427"> </text:span><text:span text:style-name="T346">DE</text:span><text:span text:style-name="T428"> </text:span><text:span text:style-name="T343">CASSIA</text:span><text:span text:style-name="T398"> </text:span><text:span text:style-name="T429">ROSA</text:span></text:p>
          </table:table-cell>
          <table:table-cell table:style-name="Table6.A1" office:value-type="string">
            <text:p text:style-name="P400"><text:span text:style-name="T422">PROF</text:span><text:span text:style-name="T424"> </text:span><text:span text:style-name="T422">PEB</text:span><text:span text:style-name="T346"> </text:span><text:span text:style-name="T360">D</text:span></text:p>
          </table:table-cell>
          <table:table-cell table:style-name="Table6.A1" office:value-type="string">
            <text:p text:style-name="P396"><text:span text:style-name="T361">SEME</text:span><text:span text:style-name="T361"/></text:p>
          </table:table-cell>
          <table:table-cell table:style-name="Table6.A1" office:value-type="string">
            <text:p text:style-name="P397"><text:span text:style-name="T379">02</text:span><text:span text:style-name="T404"> </text:span><text:span text:style-name="T392">DIAS</text:span></text:p>
          </table:table-cell>
          <table:table-cell table:style-name="Table6.A1" office:value-type="string">
            <text:p text:style-name="P319"><text:span text:style-name="T352">27/08/2026</text:span><text:span text:style-name="T352"/></text:p>
          </table:table-cell>
          <table:table-cell table:style-name="Table6.A1" office:value-type="string">
            <text:p text:style-name="P320"><text:span text:style-name="T353">66657/2026</text:span><text:span text:style-name="T353"/></text:p>
          </table:table-cell>
        </table:table-row>
        <table:table-row table:style-name="Table6.5">
          <table:table-cell table:style-name="Table6.A1" office:value-type="string">
            <text:p text:style-name="P401"><text:span text:style-name="T343">ROSIANE</text:span><text:span text:style-name="T371"> </text:span><text:span text:style-name="T343">SILVA</text:span><text:span text:style-name="T372"> </text:span><text:span text:style-name="T346">DE</text:span><text:span text:style-name="T430"> </text:span><text:span text:style-name="T348">OLIVEIRA</text:span></text:p>
          </table:table-cell>
          <table:table-cell table:style-name="Table6.A1" office:value-type="string">
            <text:p text:style-name="P402"><text:span text:style-name="T413">A�XILIAR </text:span><text:span text:style-name="T431">DE</text:span><text:span text:style-name="T432"> </text:span><text:span text:style-name="T433">SERVIÇOS</text:span><text:span text:style-name="T434"> </text:span><text:span text:style-name="T416">PUBLICOS</text:span><text:span text:style-name="T417"> </text:span><text:span text:style-name="T418">MUNICIPAIS</text:span></text:p>
          </table:table-cell>
          <table:table-cell table:style-name="Table6.A1" office:value-type="string">
            <text:p text:style-name="P403"><text:span text:style-name="T361">SEME</text:span><text:span text:style-name="T361"/></text:p>
          </table:table-cell>
          <table:table-cell table:style-name="Table6.A1" office:value-type="string">
            <text:p text:style-name="P404"><text:span text:style-name="T379">03</text:span><text:span text:style-name="T404"> </text:span><text:span text:style-name="T392">DIAS</text:span></text:p>
          </table:table-cell>
          <table:table-cell table:style-name="Table6.A1" office:value-type="string">
            <text:p text:style-name="P405"><text:span text:style-name="T352">19/08/2026</text:span><text:span text:style-name="T352"/></text:p>
          </table:table-cell>
          <table:table-cell table:style-name="Table6.A1" office:value-type="string">
            <text:p text:style-name="P406"><text:span text:style-name="T353">64510/2026</text:span><text:span text:style-name="T353"/></text:p>
          </table:table-cell>
        </table:table-row>
        <table:table-row table:style-name="Table6.9">
          <table:table-cell table:style-name="Table6.A1" office:value-type="string">
            <text:p text:style-name="P407"><text:span text:style-name="T367">SARAH</text:span><text:span text:style-name="T435"> </text:span><text:span text:style-name="T421">DA</text:span><text:span text:style-name="T436"> </text:span><text:span text:style-name="T367">SILVA </text:span><text:span text:style-name="T364">AMISTHA</text:span></text:p>
          </table:table-cell>
          <table:table-cell table:style-name="Table6.A1" office:value-type="string">
            <text:p text:style-name="P408"><text:span text:style-name="T367">AUXILIAR</text:span><text:span text:style-name="T420"> </text:span><text:span text:style-name="T421">DE </text:span><text:span text:style-name="T364">EDUCAÇÃO</text:span></text:p>
          </table:table-cell>
          <table:table-cell table:style-name="Table6.A1" office:value-type="string">
            <text:p text:style-name="P409"><text:span text:style-name="T361">SEME</text:span><text:span text:style-name="T361"/></text:p>
          </table:table-cell>
          <table:table-cell table:style-name="Table6.A1" office:value-type="string">
            <text:p text:style-name="P410"><text:span text:style-name="T379">02</text:span><text:span text:style-name="T404"> </text:span><text:span text:style-name="T392">DIAS</text:span></text:p>
          </table:table-cell>
          <table:table-cell table:style-name="Table6.A1" office:value-type="string">
            <text:p text:style-name="P361"><text:span text:style-name="T352">24/08/2026</text:span><text:span text:style-name="T352"/></text:p>
          </table:table-cell>
          <table:table-cell table:style-name="Table6.A1" office:value-type="string">
            <text:p text:style-name="P411"><text:span text:style-name="T353">65548/2026</text:span><text:span text:style-name="T353"/></text:p>
          </table:table-cell>
        </table:table-row>
        <table:table-row table:style-name="Table6.24">
          <table:table-cell table:style-name="Table6.A1" office:value-type="string">
            <text:p text:style-name="P412"/>
            <text:p text:style-name="P413"><text:span text:style-name="T343">SAYD</text:span><text:span text:style-name="T437"> </text:span><text:span text:style-name="T346">FARIAS</text:span><text:span text:style-name="T347"> </text:span><text:span text:style-name="T343">DE</text:span><text:span text:style-name="T389"> </text:span><text:span text:style-name="T429">LIMA</text:span></text:p>
          </table:table-cell>
          <table:table-cell table:style-name="Table6.A1" office:value-type="string">
            <text:p text:style-name="P412"/>
            <text:p text:style-name="P414"><text:span text:style-name="T367">AUXILIAR</text:span><text:span text:style-name="T420"> </text:span><text:span text:style-name="T421">DE </text:span><text:span text:style-name="T407">EDUCAÇÃO</text:span></text:p>
          </table:table-cell>
          <table:table-cell table:style-name="Table6.A1" office:value-type="string">
            <text:p text:style-name="P412"/>
            <text:p text:style-name="P415"><text:span text:style-name="T361">SEME</text:span><text:span text:style-name="T361"/></text:p>
          </table:table-cell>
          <table:table-cell table:style-name="Table6.A1" office:value-type="string">
            <text:p text:style-name="P416"><text:span text:style-name="T438">01</text:span><text:span text:style-name="T439"> </text:span><text:span text:style-name="T387">DIA</text:span></text:p>
            <text:p text:style-name="P417"><text:span text:style-name="T346">01</text:span><text:span text:style-name="T383"> </text:span><text:span text:style-name="T382">DIA</text:span></text:p>
            <text:p text:style-name="P314"><text:span text:style-name="T386">03</text:span><text:span text:style-name="T440"> </text:span><text:span text:style-name="T441">DIAS</text:span></text:p>
          </table:table-cell>
          <table:table-cell table:style-name="Table6.A1" office:value-type="string">
            <text:p text:style-name="P418"><text:span text:style-name="T352">24/08/2026</text:span><text:span text:style-name="T352"/></text:p>
            <text:p text:style-name="P419"><text:span text:style-name="T352">25/08/2026</text:span><text:span text:style-name="T352"/></text:p>
            <text:p text:style-name="P295"><text:span text:style-name="T352">26/08/2026</text:span><text:span text:style-name="T352"/></text:p>
          </table:table-cell>
          <table:table-cell table:style-name="Table6.A1" office:value-type="string">
            <text:p text:style-name="P420"><text:span text:style-name="T353">65699/2026</text:span><text:span text:style-name="T353"/></text:p>
            <text:p text:style-name="P328"><text:span text:style-name="T353">65698/2026</text:span><text:span text:style-name="T353"/></text:p>
            <text:p text:style-name="P297"><text:span text:style-name="T353">65697/2026</text:span><text:span text:style-name="T353"/></text:p>
          </table:table-cell>
        </table:table-row>
        <table:table-row table:style-name="Table6.2">
          <table:table-cell table:style-name="Table6.A1" office:value-type="string">
            <text:p text:style-name="P421"><text:span text:style-name="T343">SKARLATH</text:span><text:span text:style-name="T348"> </text:span><text:span text:style-name="T343">OHANA </text:span><text:span text:style-name="T346">DAS</text:span><text:span text:style-name="T350"> </text:span><text:span text:style-name="T343">NEVES </text:span><text:span text:style-name="T346">PATROCINIO</text:span></text:p>
          </table:table-cell>
          <table:table-cell table:style-name="Table6.A1" office:value-type="string">
            <text:p text:style-name="P422"><text:span text:style-name="T348">PSICOLOGO</text:span><text:span text:style-name="T348"/></text:p>
          </table:table-cell>
          <table:table-cell table:style-name="Table6.A1" office:value-type="string">
            <text:p text:style-name="P423"><text:span text:style-name="T348">SEMDES</text:span><text:span text:style-name="T348"/></text:p>
          </table:table-cell>
          <table:table-cell table:style-name="Table6.A1" office:value-type="string">
            <text:p text:style-name="P424"><text:span text:style-name="T368">02</text:span><text:span text:style-name="T378"> </text:span><text:span text:style-name="T392">DIAS</text:span></text:p>
          </table:table-cell>
          <table:table-cell table:style-name="Table6.A1" office:value-type="string">
            <text:p text:style-name="P425"><text:span text:style-name="T352">20/08/2026</text:span><text:span text:style-name="T352"/></text:p>
          </table:table-cell>
          <table:table-cell table:style-name="Table6.A1" office:value-type="string">
            <text:p text:style-name="P426"><text:span text:style-name="T353">64578/2026</text:span><text:span text:style-name="T353"/></text:p>
          </table:table-cell>
        </table:table-row>
        <table:table-row table:style-name="Table6.3">
          <table:table-cell table:style-name="Table6.A1" office:value-type="string">
            <text:p text:style-name="P427"><text:span text:style-name="T421">TALITA</text:span><text:span text:style-name="T436"> </text:span><text:span text:style-name="T367">MIRANDA</text:span><text:span text:style-name="T442"> </text:span><text:span text:style-name="T407">RIBEIRO</text:span></text:p>
          </table:table-cell>
          <table:table-cell table:style-name="Table6.A1" office:value-type="string">
            <text:p text:style-name="P428"><text:span text:style-name="T346">PROF</text:span><text:span text:style-name="T385"> </text:span><text:span text:style-name="T346">PEB</text:span><text:span text:style-name="T408"> </text:span><text:span text:style-name="T376">C</text:span></text:p>
          </table:table-cell>
          <table:table-cell table:style-name="Table6.A1" office:value-type="string">
            <text:p text:style-name="P390"><text:span text:style-name="T361">SEME</text:span><text:span text:style-name="T361"/></text:p>
          </table:table-cell>
          <table:table-cell table:style-name="Table6.A1" office:value-type="string">
            <text:p text:style-name="P391"><text:span text:style-name="T379">03</text:span><text:span text:style-name="T404"> </text:span><text:span text:style-name="T392">DIAS</text:span></text:p>
          </table:table-cell>
          <table:table-cell table:style-name="Table6.A1" office:value-type="string">
            <text:p text:style-name="P429"><text:span text:style-name="T352">24/08/2026</text:span><text:span text:style-name="T352"/></text:p>
          </table:table-cell>
          <table:table-cell table:style-name="Table6.A1" office:value-type="string">
            <text:p text:style-name="P430"><text:span text:style-name="T353">65550/2026</text:span><text:span text:style-name="T353"/></text:p>
          </table:table-cell>
        </table:table-row>
        <table:table-row table:style-name="Table6.2">
          <table:table-cell table:style-name="Table6.A1" office:value-type="string">
            <text:p text:style-name="P431"><text:span text:style-name="T346">TANJA</text:span><text:span text:style-name="T394"> </text:span><text:span text:style-name="T343">MARTA</text:span><text:span text:style-name="T362"> </text:span><text:span text:style-name="T343">GUIMARAES</text:span><text:span text:style-name="T373"> </text:span><text:span text:style-name="T343">MENASSA</text:span><text:span text:style-name="T443"> </text:span><text:span text:style-name="T343">DAROS</text:span></text:p>
          </table:table-cell>
          <table:table-cell table:style-name="Table6.A1" office:value-type="string">
            <text:p text:style-name="P432"><text:span text:style-name="T346">PROF</text:span><text:span text:style-name="T374"> </text:span><text:span text:style-name="T346">PEB</text:span><text:span text:style-name="T382"> </text:span><text:span text:style-name="T376">D</text:span></text:p>
          </table:table-cell>
          <table:table-cell table:style-name="Table6.A1" office:value-type="string">
            <text:p text:style-name="P433"><text:span text:style-name="T361">SEME</text:span><text:span text:style-name="T361"/></text:p>
          </table:table-cell>
          <table:table-cell table:style-name="Table6.A1" office:value-type="string">
            <text:p text:style-name="P434"><text:span text:style-name="T379">14</text:span><text:span text:style-name="T444"> </text:span><text:span text:style-name="T370">DIAS</text:span></text:p>
          </table:table-cell>
          <table:table-cell table:style-name="Table6.A1" office:value-type="string">
            <text:p text:style-name="P435"><text:span text:style-name="T352">21/08/2026</text:span><text:span text:style-name="T352"/></text:p>
          </table:table-cell>
          <table:table-cell table:style-name="Table6.A1" office:value-type="string">
            <text:p text:style-name="P436"><text:span text:style-name="T353">65702/2026</text:span><text:span text:style-name="T353"/></text:p>
          </table:table-cell>
        </table:table-row>
        <table:table-row table:style-name="Table6.1">
          <table:table-cell table:style-name="Table6.A1" office:value-type="string">
            <text:p text:style-name="P437"><text:span text:style-name="T343">VANUSA</text:span><text:span text:style-name="T357"> </text:span><text:span text:style-name="T346">PESSINE</text:span><text:span text:style-name="T401"> </text:span><text:span text:style-name="T346">DE</text:span><text:span text:style-name="T423"> </text:span><text:span text:style-name="T348">ALMEIDA</text:span></text:p>
          </table:table-cell>
          <table:table-cell table:style-name="Table6.A1" office:value-type="string">
            <text:p text:style-name="P438"><text:span text:style-name="T343">AJUDANTE</text:span><text:span text:style-name="T356"> </text:span><text:span text:style-name="T361">GERAL</text:span></text:p>
          </table:table-cell>
          <table:table-cell table:style-name="Table6.A1" office:value-type="string">
            <text:p text:style-name="P439"><text:span text:style-name="T348">SEMDES</text:span><text:span text:style-name="T348"/></text:p>
          </table:table-cell>
          <table:table-cell table:style-name="Table6.A1" office:value-type="string">
            <text:p text:style-name="P440"><text:span text:style-name="T429">OS</text:span><text:span text:style-name="T385"> </text:span><text:span text:style-name="T429">DIAS</text:span></text:p>
          </table:table-cell>
          <table:table-cell table:style-name="Table6.A1" office:value-type="string">
            <text:p text:style-name="P361"><text:span text:style-name="T352">23/08/2026</text:span><text:span text:style-name="T352"/></text:p>
          </table:table-cell>
          <table:table-cell table:style-name="Table6.A1" office:value-type="string">
            <text:p text:style-name="P411"><text:span text:style-name="T353">66251/2026</text:span><text:span text:style-name="T353"/></text:p>
          </table:table-cell>
        </table:table-row>
      </table:table>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234"/>
      <text:p text:style-name="P441"/>
      <text:p text:style-name="P236"><draw:frame draw:style-name="fr7" draw:name="Image 139" text:anchor-type="char" svg:x="3.7965in" svg:y="-0.2945in" svg:width="0.6945in" svg:height="0.6138in" draw:z-index="57"><draw:image xlink:href="Pictures/10000000000000D0000000B830B1DD11.jpg" xlink:type="simple" xlink:show="embed" xlink:actuate="onLoad" draw:mime-type="image/jpeg"/></draw:frame><text:span text:style-name="T283">D</text:span><text:span text:style-name="T284">.</text:span><text:span text:style-name="T283">O</text:span><text:span text:style-name="T284">.</text:span><text:span text:style-name="T285"> </text:span><text:span text:style-name="T283">PREFEITURA</text:span><text:span text:style-name="T286"> </text:span><text:span text:style-name="T283">MUNICIPAL</text:span><text:span text:style-name="T287"> </text:span><text:span text:style-name="T283">DE</text:span><text:span text:style-name="T288"> </text:span><text:span text:style-name="T289">CACHOEIRO</text:span><text:span text:style-name="T283"><text:tab/></text:span><text:span text:style-name="T290">15</text:span></text:p>
      <text:p text:style-name="P442"><text:span text:style-name="T445">PORTARIA</text:span><text:span text:style-name="T446"> </text:span><text:span text:style-name="T445">Nº</text:span><text:span text:style-name="T446"> </text:span><text:span text:style-name="T447">1.874/2026</text:span></text:p>
      <text:p text:style-name="P443"/>
      <text:p text:style-name="P444"><text:span text:style-name="T448">DISPÕE SOBRE CONCESSÃO DE PROGRESSÃO HORIZONTAL.</text:span><text:span text:style-name="T448"/></text:p>
      <text:p text:style-name="P445"/>
      <text:p text:style-name="P446"><text:span text:style-name="T449">O</text:span><text:span text:style-name="T450"> <text:s/></text:span><text:span text:style-name="T448">SECRETÁRIO</text:span><text:span text:style-name="T451"> <text:s/></text:span><text:span text:style-name="T448">MUNICIPAL</text:span><text:span text:style-name="T451"> <text:s/></text:span><text:span text:style-name="T452">DE</text:span></text:p>
      <text:p text:style-name="P447"><text:span text:style-name="T448">ADMINISTRAÇÃO </text:span><text:span text:style-name="T449">de Cachoeiro de Itapemirim, Estado do Espírito Santo, no uso</text:span><text:span text:style-name="T453"> </text:span><text:span text:style-name="T449">de</text:span><text:span text:style-name="T453"> </text:span><text:span text:style-name="T449">suas</text:span><text:span text:style-name="T453"> </text:span><text:span text:style-name="T449">atribuições</text:span><text:span text:style-name="T453"> </text:span><text:span text:style-name="T449">delegadas</text:span><text:span text:style-name="T453"> </text:span><text:span text:style-name="T449">através dos Decretos nºs. 18.275/2008 e 35.892/2025,tendo</text:span><text:span text:style-name="T454"> </text:span><text:span text:style-name="T449">em</text:span><text:span text:style-name="T454"> </text:span><text:span text:style-name="T449">vista</text:span><text:span text:style-name="T454"> </text:span><text:span text:style-name="T449">o</text:span><text:span text:style-name="T454"> </text:span><text:span text:style-name="T449">que</text:span><text:span text:style-name="T454"> </text:span><text:span text:style-name="T449">consta no processo nº </text:span><text:span text:style-name="T448">65627/2026,</text:span></text:p>
      <text:p text:style-name="P448"><text:span text:style-name="T455">RESOLVE:</text:span><text:span text:style-name="T455"/></text:p>
      <text:p text:style-name="P449"/>
      <text:p text:style-name="P450"><text:span text:style-name="T448">Art. 1º </text:span><text:span text:style-name="T449">Retificar a Portaria nº</text:span><text:span text:style-name="T456"> </text:span><text:span text:style-name="T449">2.397/2024,</text:span><text:span text:style-name="T456"> </text:span><text:span text:style-name="T449">referente</text:span><text:span text:style-name="T456"> </text:span><text:span text:style-name="T449">à</text:span><text:span text:style-name="T456"> </text:span><text:span text:style-name="T449">concessão</text:span><text:span text:style-name="T456"> </text:span><text:span text:style-name="T449">de</text:span><text:span text:style-name="T456"> </text:span><text:span text:style-name="T448">PROGRESSÃO</text:span><text:span text:style-name="T457"> </text:span><text:span text:style-name="T448">HORIZONTAL ao</text:span><text:span text:style-name="T457"> </text:span><text:span text:style-name="T449">servidor</text:span><text:span text:style-name="T456"> </text:span><text:span text:style-name="T448">MARCUS</text:span><text:span text:style-name="T457"> </text:span><text:span text:style-name="T448">HADDAD</text:span><text:span text:style-name="T457"> </text:span><text:span text:style-name="T448">SPOSITO</text:span><text:span text:style-name="T449">,</text:span><text:span text:style-name="T456"> </text:span><text:span text:style-name="T449">MEDICO</text:span><text:span text:style-name="T456"> </text:span><text:span text:style-name="T449">CLINICO</text:span><text:span text:style-name="T456"> </text:span><text:span text:style-name="T449">GERAL,</text:span></text:p>
      <text:p text:style-name="P451"><text:span text:style-name="T449">lotado</text:span><text:span text:style-name="T458"> </text:span><text:span text:style-name="T449">na</text:span><text:span text:style-name="T459"> </text:span><text:span text:style-name="T449">SEMUS,</text:span><text:span text:style-name="T458"> </text:span><text:span text:style-name="T449">passando</text:span><text:span text:style-name="T459"> </text:span><text:span text:style-name="T449">a</text:span><text:span text:style-name="T458"> </text:span><text:span text:style-name="T449">constar</text:span><text:span text:style-name="T459"> </text:span><text:span text:style-name="T449">da</text:span><text:span text:style-name="T458"> </text:span><text:span text:style-name="T449">seguinte</text:span><text:span text:style-name="T459"> </text:span><text:span text:style-name="T460">forma:</text:span></text:p>
      <text:p text:style-name="P452"/>
      <table:table table:name="Table7" table:style-name="Table7">
        <table:table-column table:style-name="Table7.A"/>
        <table:table-column table:style-name="Table7.B"/>
        <table:table-column table:style-name="Table7.C"/>
        <table:table-column table:style-name="Table7.D"/>
        <table:table-column table:style-name="Table7.E"/>
        <table:table-column table:style-name="Table7.F"/>
        <table:table-column table:style-name="Table7.G"/>
        <table:table-column table:style-name="Table7.H"/>
        <table:table-column table:style-name="Table7.I"/>
        <table:table-row table:style-name="Table7.1">
          <table:table-cell table:style-name="Table7.A1" office:value-type="string">
            <text:p text:style-name="P453"/>
            <text:p text:style-name="P454"><text:span text:style-name="T461">MAT</text:span><text:span text:style-name="T461"/></text:p>
          </table:table-cell>
          <table:table-cell table:style-name="Table7.A1" office:value-type="string">
            <text:p text:style-name="P453"/>
            <text:p text:style-name="P455"><text:span text:style-name="T462">SERVIDOR</text:span><text:span text:style-name="T462"/></text:p>
          </table:table-cell>
          <table:table-cell table:style-name="Table7.A1" office:value-type="string">
            <text:p text:style-name="P453"/>
            <text:p text:style-name="P456"><text:span text:style-name="T462">CARGO</text:span><text:span text:style-name="T462"/></text:p>
          </table:table-cell>
          <table:table-cell table:style-name="Table7.A1" office:value-type="string">
            <text:p text:style-name="P453"/>
            <text:p text:style-name="P457"><text:span text:style-name="T463">Data</text:span><text:span text:style-name="T464"> </text:span><text:span text:style-name="T461">ADM</text:span></text:p>
          </table:table-cell>
          <table:table-cell table:style-name="Table7.A1" office:value-type="string">
            <text:p text:style-name="P453"/>
            <text:p text:style-name="P458"><text:span text:style-name="T462">LOTAÇÃO</text:span><text:span text:style-name="T462"/></text:p>
          </table:table-cell>
          <table:table-cell table:style-name="Table7.A1" office:value-type="string">
            <text:p text:style-name="P459"><text:span text:style-name="T465">LETRA</text:span><text:span text:style-name="T466"> </text:span><text:span text:style-name="T467">ATUAL</text:span></text:p>
          </table:table-cell>
          <table:table-cell table:style-name="Table7.A1" office:value-type="string">
            <text:p text:style-name="P453"/>
            <text:p text:style-name="P460"><text:span text:style-name="T463">PROMOVIDO</text:span><text:span text:style-name="T468"> </text:span><text:span text:style-name="T469">A</text:span></text:p>
          </table:table-cell>
          <table:table-cell table:style-name="Table7.A1" office:value-type="string">
            <text:p text:style-name="P453"/>
            <text:p text:style-name="P461"><text:span text:style-name="T109">A</text:span><text:span text:style-name="T470"> </text:span><text:span text:style-name="T109">PARTIR</text:span><text:span text:style-name="T470"> </text:span><text:span text:style-name="T471">DE</text:span></text:p>
          </table:table-cell>
          <table:table-cell table:style-name="Table7.A1" office:value-type="string">
            <text:p text:style-name="P453"/>
            <text:p text:style-name="P462"><text:span text:style-name="T462">BIÊNIO</text:span><text:span text:style-name="T462"/></text:p>
          </table:table-cell>
        </table:table-row>
        <table:table-row table:style-name="Table7.2">
          <table:table-cell table:style-name="Table7.A1" office:value-type="string">
            <text:p text:style-name="P463"/>
            <text:p text:style-name="P464"><text:span text:style-name="T472">010506-</text:span><text:span text:style-name="T473">03</text:span></text:p>
          </table:table-cell>
          <table:table-cell table:style-name="Table7.A1" office:value-type="string">
            <text:p text:style-name="P465"><text:span text:style-name="T462">MARCUS</text:span><text:span text:style-name="T466"> </text:span><text:span text:style-name="T462">HADDAD</text:span><text:span text:style-name="T466"> </text:span><text:span text:style-name="T107">SPOSITO</text:span></text:p>
          </table:table-cell>
          <table:table-cell table:style-name="Table7.A1" office:value-type="string">
            <text:p text:style-name="P466"/>
            <text:p text:style-name="P467"><text:span text:style-name="T474">MEDICO</text:span><text:span text:style-name="T475"> </text:span><text:span text:style-name="T476">CLINICO</text:span><text:span text:style-name="T473"> </text:span><text:span text:style-name="T476">GERAL</text:span></text:p>
          </table:table-cell>
          <table:table-cell table:style-name="Table7.A1" office:value-type="string">
            <text:p text:style-name="P463"/>
            <text:p text:style-name="P468"><text:span text:style-name="T474">15/06/1998</text:span><text:span text:style-name="T474"/></text:p>
          </table:table-cell>
          <table:table-cell table:style-name="Table7.A1" office:value-type="string">
            <text:p text:style-name="P463"/>
            <text:p text:style-name="P468"><text:span text:style-name="T474">SEMUS</text:span><text:span text:style-name="T474"/></text:p>
          </table:table-cell>
          <table:table-cell table:style-name="Table7.A1" office:value-type="string">
            <text:p text:style-name="P463"/>
            <text:p text:style-name="P458"><text:span text:style-name="T477">N</text:span><text:span text:style-name="T477"/></text:p>
          </table:table-cell>
          <table:table-cell table:style-name="Table7.A1" office:value-type="string">
            <text:p text:style-name="P463"/>
            <text:p text:style-name="P460"><text:span text:style-name="T469">O</text:span><text:span text:style-name="T469"/></text:p>
          </table:table-cell>
          <table:table-cell table:style-name="Table7.A1" office:value-type="string">
            <text:p text:style-name="P463"/>
            <text:p text:style-name="P469"><text:span text:style-name="T474">15/06/2024</text:span><text:span text:style-name="T474"/></text:p>
          </table:table-cell>
          <table:table-cell table:style-name="Table7.A1" office:value-type="string">
            <text:p text:style-name="P463"/>
            <text:p text:style-name="P470"><text:span text:style-name="T478">2022/2024</text:span><text:span text:style-name="T478"/></text:p>
          </table:table-cell>
        </table:table-row>
      </table:table>
      <text:p text:style-name="P471"><text:span text:style-name="T448">Art. 2º </text:span><text:span text:style-name="T449">Conceder </text:span><text:span text:style-name="T448">PROGRESSÃO HORIZONTAL </text:span><text:span text:style-name="T449">ao servidor abaixo, nos termos da Lei nº 7.756/2019.</text:span></text:p>
      <text:p text:style-name="P472"/>
      <table:table table:name="Table8" table:style-name="Table8">
        <table:table-column table:style-name="Table8.A"/>
        <table:table-column table:style-name="Table8.B"/>
        <table:table-column table:style-name="Table8.C"/>
        <table:table-column table:style-name="Table8.D"/>
        <table:table-column table:style-name="Table8.E"/>
        <table:table-column table:style-name="Table8.F"/>
        <table:table-column table:style-name="Table8.G"/>
        <table:table-column table:style-name="Table8.H"/>
        <table:table-column table:style-name="Table8.I"/>
        <table:table-row table:style-name="Table8.1">
          <table:table-cell table:style-name="Table8.A1" office:value-type="string">
            <text:p text:style-name="P473"/>
            <text:p text:style-name="P474"/>
            <text:p text:style-name="P475"><text:span text:style-name="T479">Mat.</text:span><text:span text:style-name="T479"/></text:p>
          </table:table-cell>
          <table:table-cell table:style-name="Table8.A1" office:value-type="string">
            <text:p text:style-name="P473"/>
            <text:p text:style-name="P474"/>
            <text:p text:style-name="P184"><text:span text:style-name="T479">Nome</text:span><text:span text:style-name="T479"/></text:p>
          </table:table-cell>
          <table:table-cell table:style-name="Table8.A1" office:value-type="string">
            <text:p text:style-name="P476"/>
            <text:p text:style-name="P477"><text:span text:style-name="T479">Cargo</text:span><text:span text:style-name="T479"/></text:p>
          </table:table-cell>
          <table:table-cell table:style-name="Table8.A1" office:value-type="string">
            <text:p text:style-name="P476"/>
            <text:p text:style-name="P478"><text:span text:style-name="T480">Admissão</text:span><text:span text:style-name="T480"/></text:p>
          </table:table-cell>
          <table:table-cell table:style-name="Table8.A1" office:value-type="string">
            <text:p text:style-name="P476"/>
            <text:p text:style-name="P479"><text:span text:style-name="T480">Lotação</text:span><text:span text:style-name="T480"/></text:p>
          </table:table-cell>
          <table:table-cell table:style-name="Table8.A1" office:value-type="string">
            <text:p text:style-name="P480"/>
            <text:p text:style-name="P481"><text:span text:style-name="T481">LETRA</text:span><text:span text:style-name="T482"> </text:span><text:span text:style-name="T483">ATUAL</text:span></text:p>
          </table:table-cell>
          <table:table-cell table:style-name="Table8.A1" office:value-type="string">
            <text:p text:style-name="P476"/>
            <text:p text:style-name="P482"><text:span text:style-name="T484">Promovido a</text:span><text:span text:style-name="T485"> </text:span><text:span text:style-name="T484">letra</text:span></text:p>
          </table:table-cell>
          <table:table-cell table:style-name="Table8.A1" office:value-type="string">
            <text:p text:style-name="P476"/>
            <text:p text:style-name="P483"><text:span text:style-name="T484">A</text:span><text:span text:style-name="T485"> </text:span><text:span text:style-name="T484">PARTIR</text:span><text:span text:style-name="T485"> </text:span><text:span text:style-name="T486">DE</text:span></text:p>
          </table:table-cell>
          <table:table-cell table:style-name="Table8.A1" office:value-type="string">
            <text:p text:style-name="P476"/>
            <text:p text:style-name="P484"><text:span text:style-name="T480">Biênio</text:span><text:span text:style-name="T480"/></text:p>
          </table:table-cell>
        </table:table-row>
        <table:table-row table:style-name="Table8.2">
          <table:table-cell table:style-name="Table8.A1" office:value-type="string">
            <text:p text:style-name="P485"/>
            <text:p text:style-name="P486"/>
            <text:p text:style-name="P487"><text:span text:style-name="T472">010506-</text:span><text:span text:style-name="T487">03</text:span></text:p>
          </table:table-cell>
          <table:table-cell table:style-name="Table8.A1" office:value-type="string">
            <text:p text:style-name="P488"/>
            <text:p text:style-name="P489"><text:span text:style-name="T462">MARCUS</text:span><text:span text:style-name="T466"> </text:span><text:span text:style-name="T462">HADDAD</text:span><text:span text:style-name="T466"> </text:span><text:span text:style-name="T107">SPOSITO</text:span></text:p>
          </table:table-cell>
          <table:table-cell table:style-name="Table8.A1" office:value-type="string">
            <text:p text:style-name="P490"/>
            <text:p text:style-name="P491"><text:span text:style-name="T474">MEDICO</text:span><text:span text:style-name="T475"> </text:span><text:span text:style-name="T476">CLINICO</text:span><text:span text:style-name="T473"> </text:span><text:span text:style-name="T476">GERAL</text:span></text:p>
          </table:table-cell>
          <table:table-cell table:style-name="Table8.A1" office:value-type="string">
            <text:p text:style-name="P485"/>
            <text:p text:style-name="P486"/>
            <text:p text:style-name="P492"><text:span text:style-name="T474">15/06/1998</text:span><text:span text:style-name="T474"/></text:p>
          </table:table-cell>
          <table:table-cell table:style-name="Table8.A1" office:value-type="string">
            <text:p text:style-name="P485"/>
            <text:p text:style-name="P486"/>
            <text:p text:style-name="P493"><text:span text:style-name="T474">SEMUS</text:span><text:span text:style-name="T474"/></text:p>
          </table:table-cell>
          <table:table-cell table:style-name="Table8.A1" office:value-type="string">
            <text:p text:style-name="P473"/>
            <text:p text:style-name="P494"/>
            <text:p text:style-name="P483"><text:span text:style-name="T488">O</text:span><text:span text:style-name="T488"/></text:p>
          </table:table-cell>
          <table:table-cell table:style-name="Table8.A1" office:value-type="string">
            <text:p text:style-name="P473"/>
            <text:p text:style-name="P494"/>
            <text:p text:style-name="P495"><text:span text:style-name="T489">P</text:span><text:span text:style-name="T489"/></text:p>
          </table:table-cell>
          <table:table-cell table:style-name="Table8.A1" office:value-type="string">
            <text:p text:style-name="P473"/>
            <text:p text:style-name="P494"/>
            <text:p text:style-name="P483"><text:span text:style-name="T490">15/06/2026</text:span><text:span text:style-name="T490"/></text:p>
          </table:table-cell>
          <table:table-cell table:style-name="Table8.A1" office:value-type="string">
            <text:p text:style-name="P473"/>
            <text:p text:style-name="P494"/>
            <text:p text:style-name="P496"><text:span text:style-name="T480">2024/2026</text:span><text:span text:style-name="T480"/></text:p>
          </table:table-cell>
        </table:table-row>
      </table:table>
      <text:p text:style-name="P497"><text:span text:style-name="T448">Art. 3º </text:span><text:span text:style-name="T449">Esta Portaria entra em vigor na data de sua publicação, revogadas as disposições em contrário.</text:span></text:p>
      <text:p text:style-name="P218"/>
      <text:p text:style-name="P498"/>
      <text:p text:style-name="P499"><text:span text:style-name="T449">Cachoeiro</text:span><text:span text:style-name="T491"> </text:span><text:span text:style-name="T449">de</text:span><text:span text:style-name="T458"> </text:span><text:span text:style-name="T449">Itapemirim/ES,</text:span><text:span text:style-name="T458"> </text:span><text:span text:style-name="T449">02</text:span><text:span text:style-name="T458"> </text:span><text:span text:style-name="T449">de</text:span><text:span text:style-name="T458"> </text:span><text:span text:style-name="T449">setembro</text:span><text:span text:style-name="T458"> </text:span><text:span text:style-name="T449">de</text:span><text:span text:style-name="T458"> </text:span><text:span text:style-name="T460">2026.</text:span></text:p>
      <text:p text:style-name="P218"/>
      <text:p text:style-name="P500"/>
      <text:p text:style-name="P501"><text:span text:style-name="T448">ROGÉRIO</text:span><text:span text:style-name="T492"> </text:span><text:span text:style-name="T448">DA</text:span><text:span text:style-name="T492"> </text:span><text:span text:style-name="T448">SILVA</text:span><text:span text:style-name="T493"> </text:span><text:span text:style-name="T455">ATHAYDE</text:span></text:p>
      <text:p text:style-name="P502"><text:span text:style-name="T448">Secretário</text:span><text:span text:style-name="T494"> </text:span><text:span text:style-name="T448">Municipal</text:span><text:span text:style-name="T495"> </text:span><text:span text:style-name="T448">de</text:span><text:span text:style-name="T495"> </text:span><text:span text:style-name="T455">Administração</text:span></text:p>
      <text:p text:style-name="P503"/>
      <text:p text:style-name="P257"/>
      <text:p text:style-name="P257"/>
      <text:p text:style-name="P123"/>
      <text:p text:style-name="P504"><text:span text:style-name="T291">PORTARIA</text:span><text:span text:style-name="T292"> </text:span><text:span text:style-name="T291">Nº</text:span><text:span text:style-name="T293"> </text:span><text:span text:style-name="T195">1.875/2026</text:span></text:p>
      <text:p text:style-name="P505"/>
      <text:p text:style-name="P506"><text:span text:style-name="T132">DISPÕE SOBRE CONCESSÃO DE PROGRESSÃO HORIZONTAL.</text:span><text:span text:style-name="T132"/></text:p>
      <text:p text:style-name="P507"><text:span text:style-name="T199">O</text:span><text:span text:style-name="T496"> <text:s text:c="2"/></text:span><text:span text:style-name="T132">SECRETÁRIO</text:span><text:span text:style-name="T497"> <text:s text:c="2"/></text:span><text:span text:style-name="T132">MUNICIPAL</text:span><text:span text:style-name="T497"> <text:s text:c="2"/></text:span><text:span text:style-name="T136">DE</text:span></text:p>
      <text:p text:style-name="P508"><text:span text:style-name="T137">ADMINISTRAÇÃO </text:span>de Cachoeiro de<text:span text:style-name="T138"> </text:span>Itapemirim,<text:span text:style-name="T329"> </text:span>Estado<text:span text:style-name="T329"> </text:span>do<text:span text:style-name="T329"> </text:span>Espírito<text:span text:style-name="T329"> </text:span>Santo,<text:span text:style-name="T329"> </text:span>no<text:span text:style-name="T329"> </text:span>uso<text:span text:style-name="T329"> </text:span>de suas<text:span text:style-name="T498"> </text:span>atribuições<text:span text:style-name="T498"> </text:span>delegadas<text:span text:style-name="T498"> </text:span>através<text:span text:style-name="T498"> </text:span>dos<text:span text:style-name="T498"> </text:span>Decretos nºs. 18.275/2008 e 35.892/2025,tendo em vista o que consta no processo nº <text:span text:style-name="T297">65446/2026,</text:span></text:p>
      <text:p text:style-name="P509"><text:span text:style-name="T139">RESOLVE:</text:span><text:span text:style-name="T139"/></text:p>
      <text:p text:style-name="P510"><text:span text:style-name="T224">Art.</text:span><text:span text:style-name="T132"><text:tab/></text:span><text:span text:style-name="T223">1º</text:span><text:span text:style-name="T132"><text:tab/></text:span><text:span text:style-name="T499">Conceder</text:span><text:span text:style-name="T199"><text:tab/></text:span><text:span text:style-name="T139">PROGRESSÃO </text:span><text:span text:style-name="T132">HORIZONTAL </text:span><text:span text:style-name="T199">ao servidor abaixo, nos termos da Lei nº 7.756/2019.</text:span></text:p>
      <text:p text:style-name="P511"/>
      <table:table table:name="Table9" table:style-name="Table9">
        <table:table-column table:style-name="Table9.A"/>
        <table:table-column table:style-name="Table9.B"/>
        <table:table-column table:style-name="Table9.C"/>
        <table:table-column table:style-name="Table9.A"/>
        <table:table-column table:style-name="Table9.C"/>
        <table:table-column table:style-name="Table9.F" table:number-columns-repeated="2"/>
        <table:table-column table:style-name="Table9.H"/>
        <table:table-column table:style-name="Table9.I"/>
        <table:table-row table:style-name="Table9.1">
          <table:table-cell table:style-name="Table9.A1" office:value-type="string">
            <text:p text:style-name="P512"/>
            <text:p text:style-name="P246"><text:span text:style-name="T479">Mat.</text:span><text:span text:style-name="T479"/></text:p>
          </table:table-cell>
          <table:table-cell table:style-name="Table9.A1" office:value-type="string">
            <text:p text:style-name="P512"/>
            <text:p text:style-name="P513"><text:span text:style-name="T479">Nome</text:span><text:span text:style-name="T479"/></text:p>
          </table:table-cell>
          <table:table-cell table:style-name="Table9.A1" office:value-type="string">
            <text:p text:style-name="P514"/>
            <text:p text:style-name="P515"><text:span text:style-name="T479">Cargo</text:span><text:span text:style-name="T479"/></text:p>
          </table:table-cell>
          <table:table-cell table:style-name="Table9.A1" office:value-type="string">
            <text:p text:style-name="P514"/>
            <text:p text:style-name="P516"><text:span text:style-name="T480">Admissão</text:span><text:span text:style-name="T480"/></text:p>
          </table:table-cell>
          <table:table-cell table:style-name="Table9.A1" office:value-type="string">
            <text:p text:style-name="P514"/>
            <text:p text:style-name="P470"><text:span text:style-name="T480">Lotação</text:span><text:span text:style-name="T480"/></text:p>
          </table:table-cell>
          <table:table-cell table:style-name="Table9.A1" office:value-type="string">
            <text:p text:style-name="P514"/>
            <text:p text:style-name="P517"><text:span text:style-name="T500">Letra</text:span><text:span text:style-name="T501"> </text:span><text:span text:style-name="T480">Atual</text:span></text:p>
          </table:table-cell>
          <table:table-cell table:style-name="Table9.A1" office:value-type="string">
            <text:p text:style-name="P518"/>
            <text:p text:style-name="P519"><text:span text:style-name="T479">Promovido</text:span><text:span text:style-name="T502"> </text:span><text:span text:style-name="T479">a</text:span><text:span text:style-name="T482"> </text:span><text:span text:style-name="T479">letra</text:span></text:p>
          </table:table-cell>
          <table:table-cell table:style-name="Table9.A1" office:value-type="string">
            <text:p text:style-name="P514"/>
            <text:p text:style-name="P520"><text:span text:style-name="T479">A</text:span><text:span text:style-name="T484"> </text:span><text:span text:style-name="T479">partir</text:span><text:span text:style-name="T484"> </text:span><text:span text:style-name="T500">de</text:span></text:p>
          </table:table-cell>
          <table:table-cell table:style-name="Table9.A1" office:value-type="string">
            <text:p text:style-name="P514"/>
            <text:p text:style-name="P461"><text:span text:style-name="T480">Biênio</text:span><text:span text:style-name="T480"/></text:p>
          </table:table-cell>
        </table:table-row>
        <table:table-row table:style-name="Table9.2">
          <table:table-cell table:style-name="Table9.A1" office:value-type="string">
            <text:p text:style-name="P473"/>
            <text:p text:style-name="P521"/>
            <text:p text:style-name="P522"><text:span text:style-name="T503">028980-</text:span><text:span text:style-name="T504">01</text:span></text:p>
          </table:table-cell>
          <table:table-cell table:style-name="Table9.A1" office:value-type="string">
            <text:p text:style-name="P473"/>
            <text:p text:style-name="P523"/>
            <text:p text:style-name="P524"><text:span text:style-name="T480">SARITA</text:span><text:span text:style-name="T505"> </text:span><text:span text:style-name="T480">DE</text:span><text:span text:style-name="T505"> </text:span><text:span text:style-name="T480">ANGELI</text:span></text:p>
          </table:table-cell>
          <table:table-cell table:style-name="Table9.A1" office:value-type="string">
            <text:p text:style-name="P525"/>
            <text:p text:style-name="P526"><text:span text:style-name="T506">PROF PEB C</text:span><text:span text:style-name="T507"> </text:span><text:span text:style-name="T490">CIENCIAS</text:span><text:span text:style-name="T508"> </text:span><text:span text:style-name="T490">PCS</text:span></text:p>
          </table:table-cell>
          <table:table-cell table:style-name="Table9.A1" office:value-type="string">
            <text:p text:style-name="P473"/>
            <text:p text:style-name="P521"/>
            <text:p text:style-name="P527"><text:span text:style-name="T490">09/05/2008</text:span><text:span text:style-name="T490"/></text:p>
          </table:table-cell>
          <table:table-cell table:style-name="Table9.A1" office:value-type="string">
            <text:p text:style-name="P473"/>
            <text:p text:style-name="P521"/>
            <text:p text:style-name="P528"><text:span text:style-name="T503">SEME</text:span><text:span text:style-name="T503"/></text:p>
          </table:table-cell>
          <table:table-cell table:style-name="Table9.A1" office:value-type="string">
            <text:p text:style-name="P473"/>
            <text:p text:style-name="P521"/>
            <text:p text:style-name="P184"><text:span text:style-name="T488">H</text:span><text:span text:style-name="T488"/></text:p>
          </table:table-cell>
          <table:table-cell table:style-name="Table9.A1" office:value-type="string">
            <text:p text:style-name="P473"/>
            <text:p text:style-name="P521"/>
            <text:p text:style-name="P529"><text:span text:style-name="T489">I</text:span><text:span text:style-name="T489"/></text:p>
          </table:table-cell>
          <table:table-cell table:style-name="Table9.A1" office:value-type="string">
            <text:p text:style-name="P473"/>
            <text:p text:style-name="P521"/>
            <text:p text:style-name="P530"><text:span text:style-name="T490">09/05/2026</text:span><text:span text:style-name="T490"/></text:p>
          </table:table-cell>
          <table:table-cell table:style-name="Table9.A1" office:value-type="string">
            <text:p text:style-name="P473"/>
            <text:p text:style-name="P521"/>
            <text:p text:style-name="P461"><text:span text:style-name="T480">2024/2026</text:span><text:span text:style-name="T480"/></text:p>
          </table:table-cell>
        </table:table-row>
      </table:table>
      <text:p text:style-name="P531"><text:span text:style-name="T137">Art.</text:span><text:span text:style-name="T509"> </text:span><text:span text:style-name="T137">2º</text:span><text:span text:style-name="T509"> </text:span>Esta<text:span text:style-name="T510"> </text:span>Portaria<text:span text:style-name="T510"> </text:span>entra<text:span text:style-name="T510"> </text:span>em<text:span text:style-name="T510"> </text:span>vigor<text:span text:style-name="T510"> </text:span>na data de sua publicação, revogadas as disposições em contrário.</text:p>
      <text:p text:style-name="P532"/>
      <text:p text:style-name="P533">Cachoeiro<text:span text:style-name="T203"> </text:span>de<text:span text:style-name="T203"> </text:span>Itapemirim/ES,<text:span text:style-name="T511"> </text:span>02<text:span text:style-name="T203"> </text:span>de<text:span text:style-name="T511"> </text:span>setembro<text:span text:style-name="T203"> </text:span>de<text:span text:style-name="T511"> </text:span><text:span text:style-name="T145">2026.</text:span></text:p>
      <text:p text:style-name="P532"/>
      <text:p text:style-name="P534"><text:span text:style-name="T132">ROGÉRIO</text:span><text:span text:style-name="T198"> </text:span><text:span text:style-name="T132">DA</text:span><text:span text:style-name="T512"> </text:span><text:span text:style-name="T132">SILVA</text:span><text:span text:style-name="T512"> </text:span><text:span text:style-name="T139">ATHAYDE</text:span></text:p>
      <text:p text:style-name="P535"><text:span text:style-name="T132">Secretário</text:span><text:span text:style-name="T513"> </text:span><text:span text:style-name="T132">Municipal</text:span><text:span text:style-name="T513"> </text:span><text:span text:style-name="T132">de</text:span><text:span text:style-name="T513"> </text:span><text:span text:style-name="T139">Administração</text:span></text:p>
      <text:p text:style-name="P536"/>
      <text:p text:style-name="P257"/>
      <text:p text:style-name="P257"/>
      <text:p text:style-name="P537"/>
      <text:p text:style-name="P538"><text:span text:style-name="T291">PORTARIA</text:span><text:span text:style-name="T514"> </text:span><text:span text:style-name="T291">Nº</text:span><text:span text:style-name="T515"> </text:span><text:span text:style-name="T195">1.877/2026</text:span></text:p>
      <text:p text:style-name="P123"/>
      <text:p text:style-name="P539"><text:span text:style-name="T132">DISPÕE SOBRE CONCESSÃO DE PROGRESSÃO HORIZONTAL POR </text:span><text:span text:style-name="T139">TITULAÇÃO.</text:span></text:p>
      <text:p text:style-name="P107"/>
      <text:p text:style-name="P540"><text:span text:style-name="T199">O</text:span><text:span text:style-name="T516"> <text:s text:c="2"/></text:span><text:span text:style-name="T132">SECRETÁRIO</text:span><text:span text:style-name="T517"> <text:s text:c="2"/></text:span><text:span text:style-name="T132">MUNICIPAL</text:span><text:span text:style-name="T518"> <text:s text:c="2"/></text:span><text:span text:style-name="T136">DE</text:span></text:p>
      <text:p text:style-name="P541"><text:span text:style-name="T137">ADMINISTRAÇÃO </text:span>de Cachoeiro de Itapemirim,<text:span text:style-name="T138"> </text:span>Estado<text:span text:style-name="T138"> </text:span>do<text:span text:style-name="T138"> </text:span>Espírito<text:span text:style-name="T138"> </text:span>Santo,<text:span text:style-name="T138"> </text:span>no uso de suas atribuições delegadas através dos Decretos nºs. 18.275/2008 e <text:span text:style-name="T145">35.892/2025,</text:span></text:p>
      <text:p text:style-name="P542"><text:span text:style-name="T139">RESOLVE:</text:span><text:span text:style-name="T139"/></text:p>
      <text:p text:style-name="P537"/>
      <text:p text:style-name="P543"><text:span text:style-name="T132">Art. 1º </text:span><text:span text:style-name="T199">Conceder </text:span><text:span text:style-name="T132">PROGRESSÃO HORIZONTAL</text:span><text:span text:style-name="T519"> </text:span><text:span text:style-name="T132">POR</text:span><text:span text:style-name="T519"> </text:span><text:span text:style-name="T132">TITULAÇÃO</text:span><text:span text:style-name="T519"> </text:span><text:span text:style-name="T199">ao</text:span><text:span text:style-name="T520"> </text:span><text:span text:style-name="T199">servidor</text:span><text:span text:style-name="T520"> </text:span><text:span text:style-name="T199">abaixo,</text:span><text:span text:style-name="T520"> </text:span><text:span text:style-name="T199">nos</text:span><text:span text:style-name="T520"> </text:span><text:span text:style-name="T199">termos</text:span><text:span text:style-name="T520"> </text:span><text:span text:style-name="T199">da Lei nº 7.756/2019.</text:span></text:p>
      <text:p text:style-name="P544"/>
      <table:table table:name="Table10" table:style-name="Table10">
        <table:table-column table:style-name="Table10.A"/>
        <table:table-column table:style-name="Table10.B"/>
        <table:table-column table:style-name="Table10.C"/>
        <table:table-column table:style-name="Table10.D"/>
        <table:table-column table:style-name="Table10.E"/>
        <table:table-column table:style-name="Table10.F"/>
        <table:table-column table:style-name="Table10.G"/>
        <table:table-column table:style-name="Table10.H"/>
        <table:table-column table:style-name="Table10.I"/>
        <table:table-row table:style-name="Table10.1">
          <table:table-cell table:style-name="Table10.A1" office:value-type="string">
            <text:p text:style-name="P473"/>
            <text:p text:style-name="P545"/>
            <text:p text:style-name="P546"><text:span text:style-name="T521">Servidor</text:span><text:span text:style-name="T521"/></text:p>
          </table:table-cell>
          <table:table-cell table:style-name="Table10.A1" office:value-type="string">
            <text:p text:style-name="P473"/>
            <text:p text:style-name="P545"/>
            <text:p text:style-name="P547"><text:span text:style-name="T521">Cargo</text:span><text:span text:style-name="T521"/></text:p>
          </table:table-cell>
          <table:table-cell table:style-name="Table10.A1" office:value-type="string">
            <text:p text:style-name="P473"/>
            <text:p text:style-name="P545"/>
            <text:p text:style-name="P548"><text:span text:style-name="T521">Lotação</text:span><text:span text:style-name="T521"/></text:p>
          </table:table-cell>
          <table:table-cell table:style-name="Table10.A1" office:value-type="string">
            <text:p text:style-name="P473"/>
            <text:p text:style-name="P545"/>
            <text:p text:style-name="P549"><text:span text:style-name="T521">Admissão</text:span><text:span text:style-name="T521"/></text:p>
          </table:table-cell>
          <table:table-cell table:style-name="Table10.A1" office:value-type="string">
            <text:p text:style-name="P473"/>
            <text:p text:style-name="P550"/>
            <text:p text:style-name="P551"><text:span text:style-name="T521">Título</text:span><text:span text:style-name="T521"/></text:p>
          </table:table-cell>
          <table:table-cell table:style-name="Table10.A1" office:value-type="string">
            <text:p text:style-name="P473"/>
            <text:p text:style-name="P545"/>
            <text:p text:style-name="P483"><text:span text:style-name="T522">Ref</text:span><text:span text:style-name="T522"/></text:p>
          </table:table-cell>
          <table:table-cell table:style-name="Table10.A1" office:value-type="string">
            <text:p text:style-name="P473"/>
            <text:p text:style-name="P545"/>
            <text:p text:style-name="P470"><text:span text:style-name="T523">Promovido</text:span><text:span text:style-name="T524"> </text:span><text:span text:style-name="T525">a</text:span></text:p>
          </table:table-cell>
          <table:table-cell table:style-name="Table10.A1" office:value-type="string">
            <text:p text:style-name="P473"/>
            <text:p text:style-name="P545"/>
            <text:p text:style-name="P552"><text:span text:style-name="T522">Jus</text:span><text:span text:style-name="T522"/></text:p>
          </table:table-cell>
          <table:table-cell table:style-name="Table10.A1" office:value-type="string">
            <text:p text:style-name="P473"/>
            <text:p text:style-name="P550"/>
            <text:p text:style-name="P553"><text:span text:style-name="T479">Proc.</text:span><text:span text:style-name="T526"> </text:span><text:span text:style-name="T522">nº</text:span></text:p>
          </table:table-cell>
        </table:table-row>
        <table:table-row table:style-name="Table10.2">
          <table:table-cell table:style-name="Table10.A1" table:number-rows-spanned="2" office:value-type="string">
            <text:p text:style-name="P554"/>
            <text:p text:style-name="P555"><text:span text:style-name="T527">ANA</text:span><text:span text:style-name="T528"> </text:span><text:span text:style-name="T527">RAQUEL</text:span><text:span text:style-name="T529"> </text:span><text:span text:style-name="T530">MORAES</text:span><text:span text:style-name="T485"> </text:span><text:span text:style-name="T530">DA</text:span><text:span text:style-name="T485"> </text:span><text:span text:style-name="T530">SILVA</text:span></text:p>
          </table:table-cell>
          <table:table-cell table:style-name="Table10.A1" table:number-rows-spanned="2" office:value-type="string">
            <text:p text:style-name="P545"/>
            <text:p text:style-name="P556"><text:span text:style-name="T531">AUXILIAR</text:span><text:span text:style-name="T532"> </text:span><text:span text:style-name="T531">DE</text:span><text:span text:style-name="T533"> </text:span><text:span text:style-name="T534">SERVICOS</text:span><text:span text:style-name="T535"> </text:span><text:span text:style-name="T534">DE</text:span><text:span text:style-name="T535"> </text:span><text:span text:style-name="T534">APOIO</text:span><text:span text:style-name="T533"> </text:span><text:span text:style-name="T536">UNIDADE</text:span><text:span text:style-name="T537"> </text:span><text:span text:style-name="T536">DE</text:span><text:span text:style-name="T538"> </text:span><text:span text:style-name="T539">SAUDE</text:span></text:p>
          </table:table-cell>
          <table:table-cell table:style-name="Table10.A1" table:number-rows-spanned="2" office:value-type="string">
            <text:p text:style-name="P473"/>
            <text:p text:style-name="P557"/>
            <text:p text:style-name="P558"><text:span text:style-name="T540">SEMUS</text:span><text:span text:style-name="T540"/></text:p>
          </table:table-cell>
          <table:table-cell table:style-name="Table10.A1" table:number-rows-spanned="2" office:value-type="string">
            <text:p text:style-name="P473"/>
            <text:p text:style-name="P557"/>
            <text:p text:style-name="P559"><text:span text:style-name="T540">17/05/2004</text:span><text:span text:style-name="T540"/></text:p>
          </table:table-cell>
          <table:table-cell table:style-name="Table10.A1" office:value-type="string">
            <text:p text:style-name="P560"><text:span text:style-name="T506">ENSINO</text:span><text:span text:style-name="T503"> </text:span><text:span text:style-name="T540">MÉDIO</text:span></text:p>
          </table:table-cell>
          <table:table-cell table:style-name="Table10.A1" office:value-type="string">
            <text:p text:style-name="P561"><text:span text:style-name="T541">K</text:span><text:span text:style-name="T541"/></text:p>
          </table:table-cell>
          <table:table-cell table:style-name="Table10.A1" office:value-type="string">
            <text:p text:style-name="P562"><text:span text:style-name="T525">L</text:span><text:span text:style-name="T525"/></text:p>
          </table:table-cell>
          <table:table-cell table:style-name="Table10.A1" table:number-rows-spanned="2" office:value-type="string">
            <text:p text:style-name="P473"/>
            <text:p text:style-name="P557"/>
            <text:p text:style-name="P563"><text:span text:style-name="T540">27/02/2026</text:span><text:span text:style-name="T540"/></text:p>
          </table:table-cell>
          <table:table-cell table:style-name="Table10.A1" table:number-rows-spanned="2" office:value-type="string">
            <text:p text:style-name="P473"/>
            <text:p text:style-name="P557"/>
            <text:p text:style-name="P564"><text:span text:style-name="T484">12377/2026</text:span><text:span text:style-name="T484"/></text:p>
          </table:table-cell>
        </table:table-row>
        <table:table-row table:style-name="Table10.3">
          <table:covered-table-cell table:style-name="Table10.A3"/>
          <table:covered-table-cell table:style-name="Table10.A3"/>
          <table:covered-table-cell table:style-name="Table10.A3"/>
          <table:covered-table-cell table:style-name="Table10.A3"/>
          <table:table-cell table:style-name="Table10.A1" office:value-type="string">
            <text:p text:style-name="P565"><text:span text:style-name="T540">GRADUAÇÃO</text:span><text:span text:style-name="T540"/></text:p>
          </table:table-cell>
          <table:table-cell table:style-name="Table10.A1" office:value-type="string">
            <text:p text:style-name="P566"><text:span text:style-name="T541">L</text:span><text:span text:style-name="T541"/></text:p>
          </table:table-cell>
          <table:table-cell table:style-name="Table10.A1" office:value-type="string">
            <text:p text:style-name="P567"><text:span text:style-name="T525">M</text:span><text:span text:style-name="T525"/></text:p>
          </table:table-cell>
          <table:covered-table-cell table:style-name="Table10.A3"/>
          <table:covered-table-cell table:style-name="Table10.A3"/>
        </table:table-row>
      </table:table>
      <text:p text:style-name="P568"/>
      <text:p text:style-name="P569"><text:span text:style-name="T137">Art. 2º </text:span>Esta Portaria entra em vigor na data de sua publicação, revogadas as disposições em contrário.</text:p>
      <text:p text:style-name="Text_20_body"/>
      <text:p text:style-name="P570"/>
      <text:p text:style-name="P571">Cachoeiro<text:span text:style-name="T162"> </text:span>de<text:span text:style-name="T542"> </text:span>Itapemirim/ES,<text:span text:style-name="T162"> </text:span>02<text:span text:style-name="T543"> </text:span>de<text:span text:style-name="T543"> </text:span>setembro<text:span text:style-name="T162"> </text:span>de<text:span text:style-name="T542"> </text:span><text:span text:style-name="T222">2026.</text:span></text:p>
      <text:p text:style-name="Text_20_body"/>
      <text:p text:style-name="P572"/>
      <text:p text:style-name="P573"><text:span text:style-name="T132">ROGÉRIO</text:span><text:span text:style-name="T544"> </text:span><text:span text:style-name="T132">DA</text:span><text:span text:style-name="T544"> </text:span><text:span text:style-name="T132">SILVA</text:span><text:span text:style-name="T545"> </text:span><text:span text:style-name="T139">ATHAYDE</text:span></text:p>
      <text:p text:style-name="P574"><text:span text:style-name="T132">Secretário</text:span><text:span text:style-name="T544"> </text:span><text:span text:style-name="T132">Municipal</text:span><text:span text:style-name="T546"> </text:span><text:span text:style-name="T132">de</text:span><text:span text:style-name="T545"> </text:span><text:span text:style-name="T139">Administração</text:span></text:p>
      <text:p text:style-name="P575"/>
      <text:p text:style-name="P257"/>
      <text:p text:style-name="P257"/>
      <text:p text:style-name="P576"/>
      <text:p text:style-name="P577"><text:span text:style-name="T291">PORTARIA</text:span><text:span text:style-name="T292"> </text:span><text:span text:style-name="T291">Nº</text:span><text:span text:style-name="T293"> </text:span><text:span text:style-name="T195">1.878/2026</text:span></text:p>
      <text:p text:style-name="P578"><text:span text:style-name="T132">DISPÕE SOBRE CONCESSÃO DE PROGRESSÃO HORIZONTAL POR </text:span><text:span text:style-name="T139">TITULAÇÃO.</text:span></text:p>
      <text:p text:style-name="P579"><text:span text:style-name="T199">O</text:span><text:span text:style-name="T547"> <text:s text:c="2"/></text:span><text:span text:style-name="T132">SECRETÁRIO</text:span><text:span text:style-name="T548"> <text:s text:c="2"/></text:span><text:span text:style-name="T132">MUNICIPAL</text:span><text:span text:style-name="T548"> <text:s text:c="2"/></text:span><text:span text:style-name="T136">DE</text:span></text:p>
      <text:p text:style-name="P580"><text:span text:style-name="T137">ADMINISTRAÇÃO </text:span>de Cachoeiro de Itapemirim, Estado do Espírito Santo, no uso de suas atribuições delegadas através dos Decretos nºs. 18.275/2008 e <text:span text:style-name="T145">35.892/2025,</text:span></text:p>
      <text:p text:style-name="P581"><text:span text:style-name="T139">RESOLVE:</text:span><text:span text:style-name="T139"/></text:p>
      <text:p text:style-name="P582"><text:span text:style-name="T132">Art. 1º </text:span><text:span text:style-name="T199">Conceder </text:span><text:span text:style-name="T132">PROGRESSÃO HORIZONTAL</text:span><text:span text:style-name="T158"> </text:span><text:span text:style-name="T132">POR</text:span><text:span text:style-name="T158"> </text:span><text:span text:style-name="T132">TITULAÇÃO</text:span><text:span text:style-name="T549"> </text:span><text:span text:style-name="T199">ao</text:span><text:span text:style-name="T301"> </text:span><text:span text:style-name="T199">servidor</text:span><text:span text:style-name="T301"> </text:span><text:span text:style-name="T199">abaixo,</text:span><text:span text:style-name="T301"> </text:span><text:span text:style-name="T199">nos</text:span><text:span text:style-name="T301"> </text:span><text:span text:style-name="T199">termos</text:span><text:span text:style-name="T301"> </text:span><text:span text:style-name="T199">da</text:span><text:span text:style-name="T301"> </text:span><text:span text:style-name="T199">Lei nº 7.756/2019.</text:span></text:p>
      <text:p text:style-name="P583"/>
      <table:table table:name="Table11" table:style-name="Table11">
        <table:table-column table:style-name="Table11.A"/>
        <table:table-column table:style-name="Table11.B"/>
        <table:table-column table:style-name="Table11.C"/>
        <table:table-column table:style-name="Table11.D"/>
        <table:table-column table:style-name="Table11.E"/>
        <table:table-column table:style-name="Table11.F"/>
        <table:table-column table:style-name="Table11.G"/>
        <table:table-column table:style-name="Table11.H"/>
        <table:table-column table:style-name="Table11.I"/>
        <table:table-row table:style-name="Table11.1">
          <table:table-cell table:style-name="Table11.A1" office:value-type="string">
            <text:p text:style-name="P584"/>
            <text:p text:style-name="P585"><text:span text:style-name="T480">Servidor</text:span><text:span text:style-name="T480"/></text:p>
          </table:table-cell>
          <table:table-cell table:style-name="Table11.A1" office:value-type="string">
            <text:p text:style-name="P584"/>
            <text:p text:style-name="P547"><text:span text:style-name="T479">Cargo</text:span><text:span text:style-name="T479"/></text:p>
          </table:table-cell>
          <table:table-cell table:style-name="Table11.A1" office:value-type="string">
            <text:p text:style-name="P584"/>
            <text:p text:style-name="P586"><text:span text:style-name="T480">Lotação</text:span><text:span text:style-name="T480"/></text:p>
          </table:table-cell>
          <table:table-cell table:style-name="Table11.A1" office:value-type="string">
            <text:p text:style-name="P584"/>
            <text:p text:style-name="P587"><text:span text:style-name="T480">Admissão</text:span><text:span text:style-name="T480"/></text:p>
          </table:table-cell>
          <table:table-cell table:style-name="Table11.A1" office:value-type="string">
            <text:p text:style-name="P473"/>
            <text:p text:style-name="P588"/>
            <text:p text:style-name="P589"><text:span text:style-name="T480">Título</text:span><text:span text:style-name="T480"/></text:p>
          </table:table-cell>
          <table:table-cell table:style-name="Table11.A1" office:value-type="string">
            <text:p text:style-name="P584"/>
            <text:p text:style-name="P590"><text:span text:style-name="T500">Ref</text:span><text:span text:style-name="T500"/></text:p>
          </table:table-cell>
          <table:table-cell table:style-name="Table11.A1" office:value-type="string">
            <text:p text:style-name="P584"/>
            <text:p text:style-name="P591"><text:span text:style-name="T523">Promovido</text:span><text:span text:style-name="T500"> </text:span><text:span text:style-name="T489">a</text:span></text:p>
          </table:table-cell>
          <table:table-cell table:style-name="Table11.A1" office:value-type="string">
            <text:p text:style-name="P584"/>
            <text:p text:style-name="P458"><text:span text:style-name="T500">Jus</text:span><text:span text:style-name="T500"/></text:p>
          </table:table-cell>
          <table:table-cell table:style-name="Table11.A1" office:value-type="string">
            <text:p text:style-name="P473"/>
            <text:p text:style-name="P588"/>
            <text:p text:style-name="P592"><text:span text:style-name="T500">Proc.</text:span><text:span text:style-name="T501"> </text:span><text:span text:style-name="T500">nº</text:span></text:p>
          </table:table-cell>
        </table:table-row>
        <table:table-row table:style-name="Table11.2">
          <table:table-cell table:style-name="Table11.A1" table:number-rows-spanned="2" office:value-type="string">
            <text:p text:style-name="P473"/>
            <text:p text:style-name="P593"/>
            <text:p text:style-name="P594"><text:span text:style-name="T480">DALVA</text:span><text:span text:style-name="T505"> </text:span><text:span text:style-name="T480">PONCIO</text:span></text:p>
          </table:table-cell>
          <table:table-cell table:style-name="Table11.A1" table:number-rows-spanned="2" office:value-type="string">
            <text:p text:style-name="P595"/>
            <text:p text:style-name="P596"><text:span text:style-name="T490">AUXILIAR</text:span><text:span text:style-name="T508"> </text:span><text:span text:style-name="T490">DE</text:span><text:span text:style-name="T504"> </text:span><text:span text:style-name="T490">SERVICOS</text:span><text:span text:style-name="T507"> </text:span><text:span text:style-name="T490">PUBLICOS</text:span><text:span text:style-name="T536"> </text:span><text:span text:style-name="T490">MUNICIPAIS</text:span></text:p>
          </table:table-cell>
          <table:table-cell table:style-name="Table11.A1" table:number-rows-spanned="2" office:value-type="string">
            <text:p text:style-name="P473"/>
            <text:p text:style-name="P593"/>
            <text:p text:style-name="P597"><text:span text:style-name="T490">SEMSEG</text:span><text:span text:style-name="T490"/></text:p>
          </table:table-cell>
          <table:table-cell table:style-name="Table11.A1" table:number-rows-spanned="2" office:value-type="string">
            <text:p text:style-name="P473"/>
            <text:p text:style-name="P593"/>
            <text:p text:style-name="P598"><text:span text:style-name="T490">24/03/2009</text:span><text:span text:style-name="T490"/></text:p>
          </table:table-cell>
          <table:table-cell table:style-name="Table11.A1" office:value-type="string">
            <text:p text:style-name="P599"><text:span text:style-name="T490">ENSINO</text:span><text:span text:style-name="T507"> </text:span><text:span text:style-name="T503">FUNDAMENTAL</text:span></text:p>
          </table:table-cell>
          <table:table-cell table:style-name="Table11.A1" office:value-type="string">
            <text:p text:style-name="P600"><text:span text:style-name="T488">Q</text:span><text:span text:style-name="T488"/></text:p>
          </table:table-cell>
          <table:table-cell table:style-name="Table11.A1" office:value-type="string">
            <text:p text:style-name="P601"><text:span text:style-name="T489">R</text:span><text:span text:style-name="T489"/></text:p>
          </table:table-cell>
          <table:table-cell table:style-name="Table11.A1" table:number-rows-spanned="2" office:value-type="string">
            <text:p text:style-name="P473"/>
            <text:p text:style-name="P593"/>
            <text:p text:style-name="P602"><text:span text:style-name="T490">19/08/2026</text:span><text:span text:style-name="T490"/></text:p>
          </table:table-cell>
          <table:table-cell table:style-name="Table11.A1" table:number-rows-spanned="2" office:value-type="string">
            <text:p text:style-name="P473"/>
            <text:p text:style-name="P593"/>
            <text:p text:style-name="P603"><text:span text:style-name="T480">62461/2026</text:span><text:span text:style-name="T480"/></text:p>
          </table:table-cell>
        </table:table-row>
        <table:table-row table:style-name="Table11.3">
          <table:covered-table-cell table:style-name="Table11.A3"/>
          <table:covered-table-cell table:style-name="Table11.A3"/>
          <table:covered-table-cell table:style-name="Table11.A3"/>
          <table:covered-table-cell table:style-name="Table11.A3"/>
          <table:table-cell table:style-name="Table11.A1" office:value-type="string">
            <text:p text:style-name="P604"><text:span text:style-name="T490">ENSINO</text:span><text:span text:style-name="T536"> </text:span><text:span text:style-name="T490">MÉDIO</text:span></text:p>
          </table:table-cell>
          <table:table-cell table:style-name="Table11.A1" office:value-type="string">
            <text:p text:style-name="P605"><text:span text:style-name="T488">R</text:span><text:span text:style-name="T488"/></text:p>
          </table:table-cell>
          <table:table-cell table:style-name="Table11.A1" office:value-type="string">
            <text:p text:style-name="P604"><text:span text:style-name="T489">S</text:span><text:span text:style-name="T489"/></text:p>
          </table:table-cell>
          <table:covered-table-cell table:style-name="Table11.A3"/>
          <table:covered-table-cell table:style-name="Table11.A3"/>
        </table:table-row>
      </table:table>
      <text:p text:style-name="P606"/>
      <text:p text:style-name="P607"><text:span text:style-name="T137">Art.</text:span><text:span text:style-name="T550"> </text:span><text:span text:style-name="T137">2º</text:span><text:span text:style-name="T551"> </text:span>Esta<text:span text:style-name="T222"> </text:span>Portaria<text:span text:style-name="T222"> </text:span>entra<text:span text:style-name="T222"> </text:span>em<text:span text:style-name="T222"> </text:span>vigor<text:span text:style-name="T222"> </text:span>na<text:span text:style-name="T222"> </text:span>data de sua publicação, revogadas as disposições em contrário.</text:p>
      <text:p text:style-name="P608"/>
      <text:p text:style-name="P609">Cachoeiro<text:span text:style-name="T203"> </text:span>de<text:span text:style-name="T203"> </text:span>Itapemirim/ES,<text:span text:style-name="T511"> </text:span>02<text:span text:style-name="T203"> </text:span>de<text:span text:style-name="T511"> </text:span>setembro<text:span text:style-name="T203"> </text:span>de<text:span text:style-name="T511"> </text:span><text:span text:style-name="T145">2026.</text:span></text:p>
      <text:p text:style-name="P532"/>
      <text:p text:style-name="P610"><text:span text:style-name="T132">ROGÉRIO</text:span><text:span text:style-name="T198"> </text:span><text:span text:style-name="T132">DA</text:span><text:span text:style-name="T512"> </text:span><text:span text:style-name="T132">SILVA</text:span><text:span text:style-name="T512"> </text:span><text:span text:style-name="T139">ATHAYDE</text:span></text:p>
      <text:p text:style-name="P611"><text:span text:style-name="T132">Secretário</text:span><text:span text:style-name="T513"> </text:span><text:span text:style-name="T132">Municipal</text:span><text:span text:style-name="T513"> </text:span><text:span text:style-name="T132">de</text:span><text:span text:style-name="T513"> </text:span><text:span text:style-name="T139">Administração</text:span></text:p>
      <text:p text:style-name="P612"/>
      <text:p text:style-name="P257"/>
      <text:p text:style-name="P257"/>
      <text:p text:style-name="P613"/>
      <text:p text:style-name="P614"><text:span text:style-name="T291">PORTARIA</text:span><text:span text:style-name="T552"> </text:span><text:span text:style-name="T291">Nº</text:span><text:span text:style-name="T552"> </text:span><text:span text:style-name="T195">1.879/2026</text:span></text:p>
      <text:p text:style-name="P615"/>
      <text:p text:style-name="P616"><text:span text:style-name="T132">DISPÕE SOBRE CONCESSÃO DE PROGRESSÃO HORIZONTAL POR </text:span><text:span text:style-name="T139">TITULAÇÃO.</text:span></text:p>
      <text:p text:style-name="P257"/>
      <text:p text:style-name="P617"><text:span text:style-name="T199">O</text:span><text:span text:style-name="T553"> <text:s text:c="2"/></text:span><text:span text:style-name="T132">SECRETÁRIO</text:span><text:span text:style-name="T517"> <text:s text:c="2"/></text:span><text:span text:style-name="T132">MUNICIPAL</text:span><text:span text:style-name="T554"> <text:s text:c="2"/></text:span><text:span text:style-name="T136">DE</text:span></text:p>
      <text:p text:style-name="P618"><text:span text:style-name="T137">ADMINISTRAÇÃO </text:span>de Cachoeiro de Itapemirim, Estado do Espírito Santo, no<text:span text:style-name="T144"> </text:span>uso de suas atribuições delegadas através dos Decretos nºs. 18.275/2008 e <text:span text:style-name="T145">35.892/2025,</text:span></text:p>
      <text:p text:style-name="P619"><text:span text:style-name="T139">RESOLVE:</text:span><text:span text:style-name="T139"/></text:p>
      <text:p text:style-name="P615"/>
      <text:p text:style-name="P620"><text:span text:style-name="T132">Art. 1º </text:span><text:span text:style-name="T199">Conceder </text:span><text:span text:style-name="T132">PROGRESSÃO HORIZONTAL</text:span><text:span text:style-name="T519"> </text:span><text:span text:style-name="T132">POR</text:span><text:span text:style-name="T519"> </text:span><text:span text:style-name="T132">TITULAÇÃO</text:span><text:span text:style-name="T519"> </text:span><text:span text:style-name="T199">ao</text:span><text:span text:style-name="T520"> </text:span><text:span text:style-name="T199">servidor</text:span><text:span text:style-name="T520"> </text:span><text:span text:style-name="T199">abaixo,</text:span><text:span text:style-name="T520"> </text:span><text:span text:style-name="T199">nos</text:span><text:span text:style-name="T520"> </text:span><text:span text:style-name="T199">termos</text:span><text:span text:style-name="T520"> </text:span><text:span text:style-name="T199">da Lei nº 7.756/2019.</text:span></text:p>
      <text:p text:style-name="P146"/>
      <table:table table:name="Table12" table:style-name="Table12">
        <table:table-column table:style-name="Table12.A"/>
        <table:table-column table:style-name="Table12.B"/>
        <table:table-column table:style-name="Table12.C"/>
        <table:table-column table:style-name="Table12.D"/>
        <table:table-column table:style-name="Table12.E"/>
        <table:table-column table:style-name="Table12.F"/>
        <table:table-column table:style-name="Table12.G"/>
        <table:table-column table:style-name="Table12.H"/>
        <table:table-column table:style-name="Table12.I"/>
        <table:table-row table:style-name="Table12.1">
          <table:table-cell table:style-name="Table12.A1" office:value-type="string">
            <text:p text:style-name="P473"/>
            <text:p text:style-name="P621"/>
            <text:p text:style-name="P552"><text:span text:style-name="T479">Nome</text:span><text:span text:style-name="T479"/></text:p>
          </table:table-cell>
          <table:table-cell table:style-name="Table12.A1" office:value-type="string">
            <text:p text:style-name="P473"/>
            <text:p text:style-name="P621"/>
            <text:p text:style-name="P622"><text:span text:style-name="T479">Cargo</text:span><text:span text:style-name="T479"/></text:p>
          </table:table-cell>
          <table:table-cell table:style-name="Table12.A1" office:value-type="string">
            <text:p text:style-name="P473"/>
            <text:p text:style-name="P621"/>
            <text:p text:style-name="P623"><text:span text:style-name="T480">Lotação</text:span><text:span text:style-name="T480"/></text:p>
          </table:table-cell>
          <table:table-cell table:style-name="Table12.A1" office:value-type="string">
            <text:p text:style-name="P473"/>
            <text:p text:style-name="P621"/>
            <text:p text:style-name="P623"><text:span text:style-name="T480">Admissão</text:span><text:span text:style-name="T480"/></text:p>
          </table:table-cell>
          <table:table-cell table:style-name="Table12.A1" office:value-type="string">
            <text:p text:style-name="P473"/>
            <text:p text:style-name="P624"/>
            <text:p text:style-name="P625"><text:span text:style-name="T479">Proc.</text:span><text:span text:style-name="T501"> </text:span><text:span text:style-name="T500">nº</text:span></text:p>
          </table:table-cell>
          <table:table-cell table:style-name="Table12.A1" office:value-type="string">
            <text:p text:style-name="P473"/>
            <text:p text:style-name="P624"/>
            <text:p text:style-name="P470"><text:span text:style-name="T480">Título</text:span><text:span text:style-name="T480"/></text:p>
          </table:table-cell>
          <table:table-cell table:style-name="Table12.A1" office:value-type="string">
            <text:p text:style-name="P473"/>
            <text:p text:style-name="P621"/>
            <text:p text:style-name="P626"><text:span text:style-name="T500">Ref</text:span><text:span text:style-name="T500"/></text:p>
          </table:table-cell>
          <table:table-cell table:style-name="Table12.A1" office:value-type="string">
            <text:p text:style-name="P473"/>
            <text:p text:style-name="P621"/>
            <text:p text:style-name="P627"><text:span text:style-name="T523">Promovido</text:span><text:span text:style-name="T555"> </text:span><text:span text:style-name="T489">a</text:span></text:p>
          </table:table-cell>
          <table:table-cell table:style-name="Table12.A1" office:value-type="string">
            <text:p text:style-name="P473"/>
            <text:p text:style-name="P621"/>
            <text:p text:style-name="P623"><text:span text:style-name="T500">Jus</text:span><text:span text:style-name="T500"/></text:p>
          </table:table-cell>
        </table:table-row>
        <table:table-row table:style-name="Table12.2">
          <table:table-cell table:style-name="Table12.A1" office:value-type="string">
            <text:p text:style-name="P628"/>
            <text:p text:style-name="P629"><text:span text:style-name="T523">IGOR</text:span><text:span text:style-name="T502"> </text:span><text:span text:style-name="T523">COSTA</text:span><text:span text:style-name="T482"> </text:span><text:span text:style-name="T523">MARQUES</text:span><text:span text:style-name="T502"> </text:span><text:span text:style-name="T523">SANTOS</text:span></text:p>
          </table:table-cell>
          <table:table-cell table:style-name="Table12.A1" office:value-type="string">
            <text:p text:style-name="P473"/>
            <text:p text:style-name="P630"/>
            <text:p text:style-name="P552"><text:span text:style-name="T506">GARI</text:span><text:span text:style-name="T504"> PCS</text:span></text:p>
          </table:table-cell>
          <table:table-cell table:style-name="Table12.A1" office:value-type="string">
            <text:p text:style-name="P473"/>
            <text:p text:style-name="P630"/>
            <text:p text:style-name="P631"><text:span text:style-name="T490">SEMGOV</text:span><text:span text:style-name="T490"/></text:p>
          </table:table-cell>
          <table:table-cell table:style-name="Table12.A1" office:value-type="string">
            <text:p text:style-name="P473"/>
            <text:p text:style-name="P630"/>
            <text:p text:style-name="P184"><text:span text:style-name="T490">01/10/2003</text:span><text:span text:style-name="T490"/></text:p>
          </table:table-cell>
          <table:table-cell table:style-name="Table12.A1" office:value-type="string">
            <text:p text:style-name="P632"/>
            <text:p text:style-name="P633"><text:span text:style-name="T490">1336/2026</text:span><text:span text:style-name="T490"/></text:p>
            <text:p text:style-name="P634"><text:span text:style-name="T480">43701/2026</text:span><text:span text:style-name="T480"/></text:p>
          </table:table-cell>
          <table:table-cell table:style-name="Table12.A1" office:value-type="string">
            <text:p text:style-name="P628"/>
            <text:p text:style-name="P635"><text:span text:style-name="T490">Ensino</text:span><text:span text:style-name="T508"> </text:span><text:span text:style-name="T490">Médio</text:span><text:span text:style-name="T507"> </text:span><text:span text:style-name="T506">(EJA</text:span><text:span text:style-name="T556"> </text:span><text:span text:style-name="T503">EAD)</text:span></text:p>
          </table:table-cell>
          <table:table-cell table:style-name="Table12.A1" office:value-type="string">
            <text:p text:style-name="P473"/>
            <text:p text:style-name="P630"/>
            <text:p text:style-name="P636"><text:span text:style-name="T488">L</text:span><text:span text:style-name="T488"/></text:p>
          </table:table-cell>
          <table:table-cell table:style-name="Table12.A1" office:value-type="string">
            <text:p text:style-name="P473"/>
            <text:p text:style-name="P630"/>
            <text:p text:style-name="P623"><text:span text:style-name="T489">M</text:span><text:span text:style-name="T489"/></text:p>
          </table:table-cell>
          <table:table-cell table:style-name="Table12.A1" office:value-type="string">
            <text:p text:style-name="P473"/>
            <text:p text:style-name="P630"/>
            <text:p text:style-name="P627"><text:span text:style-name="T490">08/06/2026</text:span><text:span text:style-name="T490"/></text:p>
          </table:table-cell>
        </table:table-row>
      </table:table>
      <text:p text:style-name="P637"/>
      <text:p text:style-name="P638"><text:span text:style-name="T137">Art. 2º </text:span>Esta Portaria entra em vigor na data de sua publicação, revogadas as disposições em contrário.</text:p>
      <text:p text:style-name="Text_20_body"/>
      <text:p text:style-name="P274"/>
      <text:p text:style-name="P639">Cachoeiro<text:span text:style-name="T557"> </text:span>de<text:span text:style-name="T557"> </text:span>Itapemirim/ES,<text:span text:style-name="T557"> </text:span>02<text:span text:style-name="T542"> </text:span>de<text:span text:style-name="T557"> </text:span>setembro<text:span text:style-name="T557"> </text:span>de<text:span text:style-name="T557"> </text:span><text:span text:style-name="T145">2026.</text:span></text:p>
      <text:p text:style-name="Text_20_body"/>
      <text:p text:style-name="Text_20_body"/>
      <text:p text:style-name="P572"/>
      <text:p text:style-name="P640"><text:span text:style-name="T132">ROGÉRIO</text:span><text:span text:style-name="T545"> </text:span><text:span text:style-name="T132">DA</text:span><text:span text:style-name="T558"> </text:span><text:span text:style-name="T132">SILVA</text:span><text:span text:style-name="T545"> </text:span><text:span text:style-name="T139">ATHAYDE</text:span></text:p>
      <text:p text:style-name="P641"><text:span text:style-name="T132">Secretário</text:span><text:span text:style-name="T545"> </text:span><text:span text:style-name="T132">Municipal</text:span><text:span text:style-name="T545"> </text:span><text:span text:style-name="T132">de</text:span><text:span text:style-name="T558"> </text:span><text:span text:style-name="T139">Administração</text:span></text:p>
      <text:p text:style-name="P642"/>
      <text:p text:style-name="P257"/>
      <text:p text:style-name="P257"/>
      <text:p text:style-name="P257"/>
      <text:p text:style-name="P643"/>
      <text:p text:style-name="P644"><text:span text:style-name="T559">PORTARIA</text:span><text:span text:style-name="T560"> </text:span><text:span text:style-name="T559">Nº</text:span><text:span text:style-name="T560"> </text:span><text:span text:style-name="T561">1.880/2026</text:span></text:p>
      <text:p text:style-name="P257"/>
      <text:p text:style-name="P645"/>
      <text:p text:style-name="P646"><text:span text:style-name="T562">DISPÕE SOBRE TRANSFERÊNCIA DE LOTAÇÃO DE SERVIDORES.</text:span><text:span text:style-name="T562"/></text:p>
      <text:p text:style-name="P647"/>
      <text:p text:style-name="P648"><text:span text:style-name="T199">O</text:span><text:span text:style-name="T563"> <text:s/></text:span><text:span text:style-name="T132">SECRETÁRIO</text:span><text:span text:style-name="T564"> <text:s/></text:span><text:span text:style-name="T132">MUNICIPAL</text:span><text:span text:style-name="T564"> <text:s/></text:span><text:span text:style-name="T136">DE</text:span></text:p>
      <text:p text:style-name="P649"><text:span text:style-name="T137">ADMINISTRAÇÃO </text:span>de Cachoeiro de Itapemirim, Estado do Espírito Santo, no uso de suas atribuições delegadas através dos Decretos nºs. 18.275/2008 e 35.892/2025, tendo em vista o que consta no processo nº <text:span text:style-name="T137">64831/2026</text:span>,</text:p>
      <text:p text:style-name="P650"/>
      <text:p text:style-name="P651"><text:span text:style-name="T139">RESOLVE:</text:span><text:span text:style-name="T139"/></text:p>
      <text:p text:style-name="P107"/>
      <text:p text:style-name="P652"><text:span text:style-name="T137">Art. 1º TRANSFERIR </text:span>a lotação dos servidores relacionados em anexo, tendo em vista o que consta no processo citado<text:span text:style-name="T565">.</text:span></text:p>
      <text:p text:style-name="P653"><text:span text:style-name="T562">Art.</text:span><text:span text:style-name="T566"> </text:span><text:span text:style-name="T562">2º</text:span><text:span text:style-name="T567"> </text:span><text:span text:style-name="T568">Esta</text:span><text:span text:style-name="T569"> </text:span><text:span text:style-name="T568">Portaria</text:span><text:span text:style-name="T569"> </text:span><text:span text:style-name="T568">entra</text:span><text:span text:style-name="T570"> </text:span><text:span text:style-name="T568">em</text:span><text:span text:style-name="T569"> </text:span><text:span text:style-name="T568">vigor</text:span><text:span text:style-name="T569"> </text:span><text:span text:style-name="T571">na</text:span></text:p>
      <text:p text:style-name="P654"><text:span text:style-name="T572">data</text:span><text:span text:style-name="T573"> </text:span><text:span text:style-name="T572">de</text:span><text:span text:style-name="T574"> </text:span><text:span text:style-name="T572">sua</text:span><text:span text:style-name="T574"> </text:span><text:span text:style-name="T575">publicação.</text:span></text:p>
      <text:p text:style-name="Text_20_body"/>
      <text:p text:style-name="P655"/>
      <text:p text:style-name="P656"><text:span text:style-name="T572">Cachoeiro</text:span><text:span text:style-name="T574"> </text:span><text:span text:style-name="T572">de</text:span><text:span text:style-name="T574"> </text:span><text:span text:style-name="T572">Itapemirim/ES,</text:span><text:span text:style-name="T574"> </text:span><text:span text:style-name="T572">02</text:span><text:span text:style-name="T576"> </text:span><text:span text:style-name="T572">de</text:span><text:span text:style-name="T574"> </text:span><text:span text:style-name="T572">setembro</text:span><text:span text:style-name="T574"> </text:span><text:span text:style-name="T572">de</text:span><text:span text:style-name="T574"> </text:span><text:span text:style-name="T575">2026.</text:span></text:p>
      <text:p text:style-name="Text_20_body"/>
      <text:p text:style-name="Text_20_body"/>
      <text:p text:style-name="P657"/>
      <text:p text:style-name="P658"><text:span text:style-name="T562">ROGÉRIO</text:span><text:span text:style-name="T577"> </text:span><text:span text:style-name="T562">DA</text:span><text:span text:style-name="T578"> </text:span><text:span text:style-name="T562">SILVA</text:span><text:span text:style-name="T577"> </text:span><text:span text:style-name="T579">ATHAYDE</text:span></text:p>
      <text:p text:style-name="P659"><text:span text:style-name="T562">Secretário</text:span><text:span text:style-name="T577"> </text:span><text:span text:style-name="T562">Municipal</text:span><text:span text:style-name="T577"> </text:span><text:span text:style-name="T562">de</text:span><text:span text:style-name="T578"> </text:span><text:span text:style-name="T579">Administração</text:span></text:p>
      <text:p text:style-name="P660"><draw:frame draw:style-name="fr5" draw:name="Image92" text:anchor-type="char" svg:x="6.2189in" svg:y="8.322in" svg:width="0.0528in" svg:height="0.0244in" draw:z-index="127"><draw:image xlink:href="Pictures/100000010000000500000002CCF91E0B.png" xlink:type="simple" xlink:show="embed" xlink:actuate="onLoad" draw:mime-type="image/png"/></draw:frame></text:p>
      <text:p text:style-name="P102"/>
      <text:p text:style-name="P661"/>
      <text:p text:style-name="P662"><draw:frame draw:style-name="fr8" draw:name="Image1" text:anchor-type="as-char" svg:width="3.0654in" svg:height="0.1409in" draw:z-index="344"><draw:image xlink:href="Pictures/10000001000001260000000D74C91689.png" xlink:type="simple" xlink:show="embed" xlink:actuate="onLoad" draw:mime-type="image/png"/></draw:frame></text:p>
      <text:p text:style-name="P663"/>
      <table:table table:name="Table13" table:style-name="Table13">
        <table:table-column table:style-name="Table13.A"/>
        <table:table-column table:style-name="Table13.B"/>
        <table:table-column table:style-name="Table13.C"/>
        <table:table-column table:style-name="Table13.D"/>
        <table:table-column table:style-name="Table13.E"/>
        <table:table-row table:style-name="Table13.1">
          <table:table-cell table:style-name="Table13.A1" office:value-type="string">
            <text:p text:style-name="P664"/>
            <text:p text:style-name="P665"><draw:frame draw:style-name="fr3" draw:name="Image 162" text:anchor-type="as-char" svg:width="0.5008in" svg:height="0.052in" draw:z-index="85"><draw:image xlink:href="Pictures/10000001000000610000000AD501353C.png" xlink:type="simple" xlink:show="embed" xlink:actuate="onLoad" draw:mime-type="image/png"/></draw:frame></text:p>
          </table:table-cell>
          <table:table-cell table:style-name="Table13.A1" office:value-type="string">
            <text:p text:style-name="P664"/>
            <text:p text:style-name="P666"><draw:frame draw:style-name="fr8" draw:name="Image2" text:anchor-type="as-char" svg:width="0.2665in" svg:height="0.0528in" draw:z-index="345"><draw:image xlink:href="Pictures/100000010000001900000005FB36F56C.png" xlink:type="simple" xlink:show="embed" xlink:actuate="onLoad" draw:mime-type="image/png"/></draw:frame></text:p>
          </table:table-cell>
          <table:table-cell table:style-name="Table13.A1" office:value-type="string">
            <text:p text:style-name="P667"/>
            <text:p text:style-name="P668"><draw:frame draw:style-name="fr3" draw:name="Image 165" text:anchor-type="as-char" svg:width="0.4909in" svg:height="0.1543in" draw:z-index="54"><draw:image xlink:href="Pictures/100000010000005D0000001D362A71AC.png" xlink:type="simple" xlink:show="embed" xlink:actuate="onLoad" draw:mime-type="image/png"/></draw:frame></text:p>
          </table:table-cell>
          <table:table-cell table:style-name="Table13.A1" office:value-type="string">
            <text:p text:style-name="P667"/>
            <text:p text:style-name="P669"><draw:frame draw:style-name="fr3" draw:name="Image 166" text:anchor-type="as-char" svg:width="0.4909in" svg:height="0.1543in" draw:z-index="302"><draw:image xlink:href="Pictures/100000010000005D0000001DDE771802.png" xlink:type="simple" xlink:show="embed" xlink:actuate="onLoad" draw:mime-type="image/png"/></draw:frame></text:p>
          </table:table-cell>
          <table:table-cell table:style-name="Table13.A1" office:value-type="string">
            <text:p text:style-name="P670"/>
            <text:p text:style-name="P671"><draw:frame draw:style-name="fr8" draw:name="Image3" text:anchor-type="as-char" svg:width="0.5008in" svg:height="0.0508in" draw:z-index="346"><draw:image xlink:href="Pictures/100000010000003000000004B2EA12D1.png" xlink:type="simple" xlink:show="embed" xlink:actuate="onLoad" draw:mime-type="image/png"/></draw:frame></text:p>
          </table:table-cell>
        </table:table-row>
        <table:table-row table:style-name="Table13.2">
          <table:table-cell table:style-name="Table13.A1" office:value-type="string">
            <text:p text:style-name="P672"/>
            <text:p text:style-name="P673"><draw:frame draw:style-name="fr3" draw:name="Image 169" text:anchor-type="as-char" svg:width="0.9846in" svg:height="0.052in" draw:z-index="139"><draw:image xlink:href="Pictures/10000001000000BF0000000A63773731.png" xlink:type="simple" xlink:show="embed" xlink:actuate="onLoad" draw:mime-type="image/png"/></draw:frame></text:p>
          </table:table-cell>
          <table:table-cell table:style-name="Table13.A1" office:value-type="string">
            <text:p text:style-name="P674"/>
            <text:p text:style-name="P675"><draw:frame draw:style-name="fr3" draw:name="Image 170" text:anchor-type="as-char" svg:width="0.3992in" svg:height="0.1516in" draw:z-index="213"><draw:image xlink:href="Pictures/100000010000004C0000001D9E59B66D.png" xlink:type="simple" xlink:show="embed" xlink:actuate="onLoad" draw:mime-type="image/png"/></draw:frame></text:p>
          </table:table-cell>
          <table:table-cell table:style-name="Table13.A1" office:value-type="string">
            <text:p text:style-name="P672"/>
            <text:p text:style-name="P676"><draw:frame draw:style-name="fr8" draw:name="Image4" text:anchor-type="as-char" svg:width="0.2917in" svg:height="0.0528in" draw:z-index="347"><draw:image xlink:href="Pictures/100000010000001C00000005E8BCAEEF.png" xlink:type="simple" xlink:show="embed" xlink:actuate="onLoad" draw:mime-type="image/png"/></draw:frame></text:p>
          </table:table-cell>
          <table:table-cell table:style-name="Table13.A1" office:value-type="string">
            <text:p text:style-name="P672"/>
            <text:p text:style-name="P677"><draw:frame draw:style-name="fr8" draw:name="Image5" text:anchor-type="as-char" svg:width="0.3138in" svg:height="0.0528in" draw:z-index="348"><draw:image xlink:href="Pictures/100000010000001E00000005E5C698BE.png" xlink:type="simple" xlink:show="embed" xlink:actuate="onLoad" draw:mime-type="image/png"/></draw:frame></text:p>
          </table:table-cell>
          <table:table-cell table:style-name="Table13.A1" office:value-type="string">
            <text:p text:style-name="P678"/>
            <text:p text:style-name="P679"><draw:frame draw:style-name="fr3" draw:name="Image 175" text:anchor-type="as-char" svg:width="0.411in" svg:height="0.0638in" draw:z-index="104"><draw:image xlink:href="Pictures/100000010000004E0000000C11FD4A6C.png" xlink:type="simple" xlink:show="embed" xlink:actuate="onLoad" draw:mime-type="image/png"/></draw:frame></text:p>
          </table:table-cell>
        </table:table-row>
        <table:table-row table:style-name="Table13.3">
          <table:table-cell table:style-name="Table13.A1" office:value-type="string">
            <text:p text:style-name="P680"/>
            <text:p text:style-name="P681"><draw:frame draw:style-name="fr3" draw:name="Image 176" text:anchor-type="as-char" svg:width="1.3398in" svg:height="0.052in" draw:z-index="109"><draw:image xlink:href="Pictures/10000001000001030000000A9BAAE8C0.png" xlink:type="simple" xlink:show="embed" xlink:actuate="onLoad" draw:mime-type="image/png"/></draw:frame></text:p>
          </table:table-cell>
          <table:table-cell table:style-name="Table13.A1" office:value-type="string">
            <text:p text:style-name="P680"/>
            <text:p text:style-name="P682"><draw:frame draw:style-name="fr8" draw:name="Image6" text:anchor-type="as-char" svg:width="0.2055in" svg:height="0.0528in" draw:z-index="349"><draw:image xlink:href="Pictures/10000001000000130000000541AF9790.png" xlink:type="simple" xlink:show="embed" xlink:actuate="onLoad" draw:mime-type="image/png"/></draw:frame></text:p>
          </table:table-cell>
          <table:table-cell table:style-name="Table13.A1" office:value-type="string">
            <text:p text:style-name="P680"/>
            <text:p text:style-name="P676"><draw:frame draw:style-name="fr8" draw:name="Image7" text:anchor-type="as-char" svg:width="0.2917in" svg:height="0.0528in" draw:z-index="350"><draw:image xlink:href="Pictures/100000010000001C00000005C53ACD94.png" xlink:type="simple" xlink:show="embed" xlink:actuate="onLoad" draw:mime-type="image/png"/></draw:frame></text:p>
          </table:table-cell>
          <table:table-cell table:style-name="Table13.A1" office:value-type="string">
            <text:p text:style-name="P680"/>
            <text:p text:style-name="P677"><draw:frame draw:style-name="fr8" draw:name="Image8" text:anchor-type="as-char" svg:width="0.3138in" svg:height="0.0528in" draw:z-index="351"><draw:image xlink:href="Pictures/100000010000001E000000050D077130.png" xlink:type="simple" xlink:show="embed" xlink:actuate="onLoad" draw:mime-type="image/png"/></draw:frame></text:p>
          </table:table-cell>
          <table:table-cell table:style-name="Table13.A1" office:value-type="string">
            <text:p text:style-name="P672"/>
            <text:p text:style-name="P679"><draw:frame draw:style-name="fr3" draw:name="Image 183" text:anchor-type="as-char" svg:width="0.411in" svg:height="0.0638in" draw:z-index="227"><draw:image xlink:href="Pictures/100000010000004E0000000C84338AD4.png" xlink:type="simple" xlink:show="embed" xlink:actuate="onLoad" draw:mime-type="image/png"/></draw:frame></text:p>
          </table:table-cell>
        </table:table-row>
        <table:table-row table:style-name="Table13.2">
          <table:table-cell table:style-name="Table13.A1" office:value-type="string">
            <text:p text:style-name="P680"/>
            <text:p text:style-name="P683"><draw:frame draw:style-name="fr8" draw:name="Image9" text:anchor-type="as-char" svg:width="0.8882in" svg:height="0.0508in" draw:z-index="352"><draw:image xlink:href="Pictures/100000010000005500000004E6F4E3C4.png" xlink:type="simple" xlink:show="embed" xlink:actuate="onLoad" draw:mime-type="image/png"/></draw:frame></text:p>
          </table:table-cell>
          <table:table-cell table:style-name="Table13.A1" office:value-type="string">
            <text:p text:style-name="P672"/>
            <text:p text:style-name="P682"><draw:frame draw:style-name="fr8" draw:name="Image10" text:anchor-type="as-char" svg:width="0.2055in" svg:height="0.0528in" draw:z-index="353"><draw:image xlink:href="Pictures/100000010000001300000005F649787A.png" xlink:type="simple" xlink:show="embed" xlink:actuate="onLoad" draw:mime-type="image/png"/></draw:frame></text:p>
          </table:table-cell>
          <table:table-cell table:style-name="Table13.A1" office:value-type="string">
            <text:p text:style-name="P672"/>
            <text:p text:style-name="P676"><draw:frame draw:style-name="fr8" draw:name="Image11" text:anchor-type="as-char" svg:width="0.2917in" svg:height="0.0528in" draw:z-index="354"><draw:image xlink:href="Pictures/100000010000001C00000005E8BCAEEF.png" xlink:type="simple" xlink:show="embed" xlink:actuate="onLoad" draw:mime-type="image/png"/></draw:frame></text:p>
          </table:table-cell>
          <table:table-cell table:style-name="Table13.A1" office:value-type="string">
            <text:p text:style-name="P672"/>
            <text:p text:style-name="P677"><draw:frame draw:style-name="fr8" draw:name="Image12" text:anchor-type="as-char" svg:width="0.3138in" svg:height="0.0528in" draw:z-index="355"><draw:image xlink:href="Pictures/100000010000001E000000055CF73903.png" xlink:type="simple" xlink:show="embed" xlink:actuate="onLoad" draw:mime-type="image/png"/></draw:frame></text:p>
          </table:table-cell>
          <table:table-cell table:style-name="Table13.A1" office:value-type="string">
            <text:p text:style-name="P678"/>
            <text:p text:style-name="P679"><draw:frame draw:style-name="fr3" draw:name="Image 192" text:anchor-type="as-char" svg:width="0.411in" svg:height="0.0638in" draw:z-index="14"><draw:image xlink:href="Pictures/100000010000004E0000000C11FD4A6C.png" xlink:type="simple" xlink:show="embed" xlink:actuate="onLoad" draw:mime-type="image/png"/></draw:frame></text:p>
          </table:table-cell>
        </table:table-row>
        <table:table-row table:style-name="Table13.3">
          <table:table-cell table:style-name="Table13.A1" office:value-type="string">
            <text:p text:style-name="P680"/>
            <text:p text:style-name="P684"><draw:frame draw:style-name="fr3" draw:name="Image 193" text:anchor-type="as-char" svg:width="1.0201in" svg:height="0.052in" draw:z-index="69"><draw:image xlink:href="Pictures/10000001000000C60000000A6CED47E1.png" xlink:type="simple" xlink:show="embed" xlink:actuate="onLoad" draw:mime-type="image/png"/></draw:frame></text:p>
          </table:table-cell>
          <table:table-cell table:style-name="Table13.A1" office:value-type="string">
            <text:p text:style-name="P680"/>
            <text:p text:style-name="P682"><draw:frame draw:style-name="fr8" draw:name="Image13" text:anchor-type="as-char" svg:width="0.2055in" svg:height="0.0528in" draw:z-index="356"><draw:image xlink:href="Pictures/10000001000000130000000541AF9790.png" xlink:type="simple" xlink:show="embed" xlink:actuate="onLoad" draw:mime-type="image/png"/></draw:frame></text:p>
          </table:table-cell>
          <table:table-cell table:style-name="Table13.A1" office:value-type="string">
            <text:p text:style-name="P680"/>
            <text:p text:style-name="P676"><draw:frame draw:style-name="fr8" draw:name="Image14" text:anchor-type="as-char" svg:width="0.2917in" svg:height="0.0528in" draw:z-index="357"><draw:image xlink:href="Pictures/100000010000001C00000005C53ACD94.png" xlink:type="simple" xlink:show="embed" xlink:actuate="onLoad" draw:mime-type="image/png"/></draw:frame></text:p>
          </table:table-cell>
          <table:table-cell table:style-name="Table13.A1" office:value-type="string">
            <text:p text:style-name="P680"/>
            <text:p text:style-name="P677"><draw:frame draw:style-name="fr8" draw:name="Image15" text:anchor-type="as-char" svg:width="0.3138in" svg:height="0.0528in" draw:z-index="358"><draw:image xlink:href="Pictures/100000010000001E0000000590EA59FB.png" xlink:type="simple" xlink:show="embed" xlink:actuate="onLoad" draw:mime-type="image/png"/></draw:frame></text:p>
          </table:table-cell>
          <table:table-cell table:style-name="Table13.A1" office:value-type="string">
            <text:p text:style-name="P672"/>
            <text:p text:style-name="P679"><draw:frame draw:style-name="fr3" draw:name="Image 200" text:anchor-type="as-char" svg:width="0.411in" svg:height="0.0638in" draw:z-index="129"><draw:image xlink:href="Pictures/100000010000004E0000000C5491967A.png" xlink:type="simple" xlink:show="embed" xlink:actuate="onLoad" draw:mime-type="image/png"/></draw:frame></text:p>
          </table:table-cell>
        </table:table-row>
        <table:table-row table:style-name="Table13.6">
          <table:table-cell table:style-name="Table13.A1" office:value-type="string">
            <text:p text:style-name="P685"/>
            <text:p text:style-name="P686"><draw:frame draw:style-name="fr3" draw:name="Image 201" text:anchor-type="as-char" svg:width="1.0972in" svg:height="0.05in" draw:z-index="136"><draw:image xlink:href="Pictures/10000001000000D40000000A62A3C74F.png" xlink:type="simple" xlink:show="embed" xlink:actuate="onLoad" draw:mime-type="image/png"/></draw:frame></text:p>
          </table:table-cell>
          <table:table-cell table:style-name="Table13.A1" office:value-type="string">
            <text:p text:style-name="P687"/>
            <text:p text:style-name="P688"><draw:frame draw:style-name="fr3" draw:name="Image 202" text:anchor-type="as-char" svg:width="0.7189in" svg:height="0.2189in" draw:z-index="157"><draw:image xlink:href="Pictures/100000010000008B0000002AF46D1835.png" xlink:type="simple" xlink:show="embed" xlink:actuate="onLoad" draw:mime-type="image/png"/></draw:frame></text:p>
          </table:table-cell>
          <table:table-cell table:style-name="Table13.A1" office:value-type="string">
            <text:p text:style-name="P689"/>
            <text:p text:style-name="P676"><draw:frame draw:style-name="fr8" draw:name="Image17" text:anchor-type="as-char" svg:width="0.2917in" svg:height="0.0528in" draw:z-index="359"><draw:image xlink:href="Pictures/100000010000001C0000000530051370.png" xlink:type="simple" xlink:show="embed" xlink:actuate="onLoad" draw:mime-type="image/png"/></draw:frame></text:p>
          </table:table-cell>
          <table:table-cell table:style-name="Table13.A1" office:value-type="string">
            <text:p text:style-name="P689"/>
            <text:p text:style-name="P677"><draw:frame draw:style-name="fr8" draw:name="Image18" text:anchor-type="as-char" svg:width="0.3138in" svg:height="0.0528in" draw:z-index="360"><draw:image xlink:href="Pictures/100000010000001E0000000533DDA0F4.png" xlink:type="simple" xlink:show="embed" xlink:actuate="onLoad" draw:mime-type="image/png"/></draw:frame></text:p>
          </table:table-cell>
          <table:table-cell table:style-name="Table13.A1" office:value-type="string">
            <text:p text:style-name="P690"/>
            <text:p text:style-name="P679"><draw:frame draw:style-name="fr3" draw:name="Image 207" text:anchor-type="as-char" svg:width="0.411in" svg:height="0.0638in" draw:z-index="25"><draw:image xlink:href="Pictures/100000010000004E0000000CBCA0D379.png" xlink:type="simple" xlink:show="embed" xlink:actuate="onLoad" draw:mime-type="image/png"/></draw:frame></text:p>
          </table:table-cell>
        </table:table-row>
        <table:table-row table:style-name="Table13.2">
          <table:table-cell table:style-name="Table13.A1" office:value-type="string">
            <text:p text:style-name="P691"/>
            <text:p text:style-name="P692"><draw:frame draw:style-name="fr3" draw:name="Image 208" text:anchor-type="as-char" svg:width="0.9634in" svg:height="0.0681in" draw:z-index="115"><draw:image xlink:href="Pictures/10000001000000B90000000DF141FA89.png" xlink:type="simple" xlink:show="embed" xlink:actuate="onLoad" draw:mime-type="image/png"/></draw:frame></text:p>
          </table:table-cell>
          <table:table-cell table:style-name="Table13.A1" office:value-type="string">
            <text:p text:style-name="P672"/>
            <text:p text:style-name="P693"><draw:frame draw:style-name="fr8" draw:name="Image20" text:anchor-type="as-char" svg:width="0.1709in" svg:height="0.0528in" draw:z-index="361"><draw:image xlink:href="Pictures/100000010000001000000005F8BF4B4A.png" xlink:type="simple" xlink:show="embed" xlink:actuate="onLoad" draw:mime-type="image/png"/></draw:frame></text:p>
          </table:table-cell>
          <table:table-cell table:style-name="Table13.A1" office:value-type="string">
            <text:p text:style-name="P672"/>
            <text:p text:style-name="P676"><draw:frame draw:style-name="fr8" draw:name="Image21" text:anchor-type="as-char" svg:width="0.2917in" svg:height="0.0528in" draw:z-index="362"><draw:image xlink:href="Pictures/100000010000001C000000056BFA970F.png" xlink:type="simple" xlink:show="embed" xlink:actuate="onLoad" draw:mime-type="image/png"/></draw:frame></text:p>
          </table:table-cell>
          <table:table-cell table:style-name="Table13.A1" office:value-type="string">
            <text:p text:style-name="P672"/>
            <text:p text:style-name="P677"><draw:frame draw:style-name="fr8" draw:name="Image22" text:anchor-type="as-char" svg:width="0.3138in" svg:height="0.0528in" draw:z-index="363"><draw:image xlink:href="Pictures/100000010000001E000000055B588DCD.png" xlink:type="simple" xlink:show="embed" xlink:actuate="onLoad" draw:mime-type="image/png"/></draw:frame></text:p>
          </table:table-cell>
          <table:table-cell table:style-name="Table13.A1" office:value-type="string">
            <text:p text:style-name="P678"/>
            <text:p text:style-name="P679"><draw:frame draw:style-name="fr3" draw:name="Image 215" text:anchor-type="as-char" svg:width="0.411in" svg:height="0.0638in" draw:z-index="167"><draw:image xlink:href="Pictures/100000010000004E0000000CF63543CE.png" xlink:type="simple" xlink:show="embed" xlink:actuate="onLoad" draw:mime-type="image/png"/></draw:frame></text:p>
          </table:table-cell>
        </table:table-row>
        <table:table-row table:style-name="Table13.3">
          <table:table-cell table:style-name="Table13.A1" office:value-type="string">
            <text:p text:style-name="P680"/>
            <text:p text:style-name="P694"><draw:frame draw:style-name="fr3" draw:name="Image 216" text:anchor-type="as-char" svg:width="1.3374in" svg:height="0.0654in" draw:z-index="343"><draw:image xlink:href="Pictures/10000001000001030000000DAD1544C0.png" xlink:type="simple" xlink:show="embed" xlink:actuate="onLoad" draw:mime-type="image/png"/></draw:frame></text:p>
          </table:table-cell>
          <table:table-cell table:style-name="Table13.A1" office:value-type="string">
            <text:p text:style-name="P680"/>
            <text:p text:style-name="P695"><draw:frame draw:style-name="fr8" draw:name="Image23" text:anchor-type="as-char" svg:width="0.3654in" svg:height="0.0516in" draw:z-index="364"><draw:image xlink:href="Pictures/1000000100000023000000045CA51C9D.png" xlink:type="simple" xlink:show="embed" xlink:actuate="onLoad" draw:mime-type="image/png"/></draw:frame><text:span text:style-name="T580"><text:s/></text:span><text:span text:style-name="T580"><draw:frame draw:style-name="fr8" draw:name="Image24" text:anchor-type="as-char" svg:width="0.2291in" svg:height="0.0528in" draw:z-index="365"><draw:image xlink:href="Pictures/100000010000001500000005BE6AD2AD.png" xlink:type="simple" xlink:show="embed" xlink:actuate="onLoad" draw:mime-type="image/png"/></draw:frame></text:span></text:p>
          </table:table-cell>
          <table:table-cell table:style-name="Table13.A1" office:value-type="string">
            <text:p text:style-name="P680"/>
            <text:p text:style-name="P676"><draw:frame draw:style-name="fr8" draw:name="Image25" text:anchor-type="as-char" svg:width="0.2917in" svg:height="0.0528in" draw:z-index="366"><draw:image xlink:href="Pictures/100000010000001C000000052CF8D1C9.png" xlink:type="simple" xlink:show="embed" xlink:actuate="onLoad" draw:mime-type="image/png"/></draw:frame></text:p>
          </table:table-cell>
          <table:table-cell table:style-name="Table13.A1" office:value-type="string">
            <text:p text:style-name="P680"/>
            <text:p text:style-name="P677"><draw:frame draw:style-name="fr8" draw:name="Image26" text:anchor-type="as-char" svg:width="0.3138in" svg:height="0.0528in" draw:z-index="367"><draw:image xlink:href="Pictures/100000010000001E0000000509A27311.png" xlink:type="simple" xlink:show="embed" xlink:actuate="onLoad" draw:mime-type="image/png"/></draw:frame></text:p>
          </table:table-cell>
          <table:table-cell table:style-name="Table13.A1" office:value-type="string">
            <text:p text:style-name="P672"/>
            <text:p text:style-name="P679"><draw:frame draw:style-name="fr3" draw:name="Image 225" text:anchor-type="as-char" svg:width="0.411in" svg:height="0.0638in" draw:z-index="12"><draw:image xlink:href="Pictures/100000010000004E0000000CB38DBA3E.png" xlink:type="simple" xlink:show="embed" xlink:actuate="onLoad" draw:mime-type="image/png"/></draw:frame></text:p>
          </table:table-cell>
        </table:table-row>
        <table:table-row table:style-name="Table13.2">
          <table:table-cell table:style-name="Table13.A1" office:value-type="string">
            <text:p text:style-name="P672"/>
            <text:p text:style-name="P696"><draw:frame draw:style-name="fr3" draw:name="Image 226" text:anchor-type="as-char" svg:width="0.8626in" svg:height="0.052in" draw:z-index="19"><draw:image xlink:href="Pictures/10000001000000A70000000ABF143854.png" xlink:type="simple" xlink:show="embed" xlink:actuate="onLoad" draw:mime-type="image/png"/></draw:frame></text:p>
          </table:table-cell>
          <table:table-cell table:style-name="Table13.A1" office:value-type="string">
            <text:p text:style-name="P672"/>
            <text:p text:style-name="P695"><draw:frame draw:style-name="fr8" draw:name="Image27" text:anchor-type="as-char" svg:width="0.3654in" svg:height="0.0516in" draw:z-index="368"><draw:image xlink:href="Pictures/10000001000000230000000402387792.png" xlink:type="simple" xlink:show="embed" xlink:actuate="onLoad" draw:mime-type="image/png"/></draw:frame><text:span text:style-name="T580"><text:s/></text:span><text:span text:style-name="T580"><draw:frame draw:style-name="fr8" draw:name="Image28" text:anchor-type="as-char" svg:width="0.2291in" svg:height="0.0528in" draw:z-index="369"><draw:image xlink:href="Pictures/10000001000000150000000597C895D4.png" xlink:type="simple" xlink:show="embed" xlink:actuate="onLoad" draw:mime-type="image/png"/></draw:frame></text:span></text:p>
          </table:table-cell>
          <table:table-cell table:style-name="Table13.A1" office:value-type="string">
            <text:p text:style-name="P672"/>
            <text:p text:style-name="P676"><draw:frame draw:style-name="fr8" draw:name="Image29" text:anchor-type="as-char" svg:width="0.2917in" svg:height="0.0528in" draw:z-index="370"><draw:image xlink:href="Pictures/100000010000001C000000056BFA970F.png" xlink:type="simple" xlink:show="embed" xlink:actuate="onLoad" draw:mime-type="image/png"/></draw:frame></text:p>
          </table:table-cell>
          <table:table-cell table:style-name="Table13.A1" office:value-type="string">
            <text:p text:style-name="P672"/>
            <text:p text:style-name="P677"><draw:frame draw:style-name="fr8" draw:name="Image30" text:anchor-type="as-char" svg:width="0.3138in" svg:height="0.0528in" draw:z-index="371"><draw:image xlink:href="Pictures/100000010000001E00000005E2692C70.png" xlink:type="simple" xlink:show="embed" xlink:actuate="onLoad" draw:mime-type="image/png"/></draw:frame></text:p>
          </table:table-cell>
          <table:table-cell table:style-name="Table13.A1" office:value-type="string">
            <text:p text:style-name="P678"/>
            <text:p text:style-name="P679"><draw:frame draw:style-name="fr3" draw:name="Image 235" text:anchor-type="as-char" svg:width="0.411in" svg:height="0.0638in" draw:z-index="70"><draw:image xlink:href="Pictures/100000010000004E0000000CF63543CE.png" xlink:type="simple" xlink:show="embed" xlink:actuate="onLoad" draw:mime-type="image/png"/></draw:frame></text:p>
          </table:table-cell>
        </table:table-row>
        <table:table-row table:style-name="Table13.3">
          <table:table-cell table:style-name="Table13.A1" office:value-type="string">
            <text:p text:style-name="P680"/>
            <text:p text:style-name="P697"><draw:frame draw:style-name="fr3" draw:name="Image 236" text:anchor-type="as-char" svg:width="0.9228in" svg:height="0.052in" draw:z-index="84"><draw:image xlink:href="Pictures/10000001000000B30000000AC31486B1.png" xlink:type="simple" xlink:show="embed" xlink:actuate="onLoad" draw:mime-type="image/png"/></draw:frame></text:p>
          </table:table-cell>
          <table:table-cell table:style-name="Table13.A1" office:value-type="string">
            <text:p text:style-name="P680"/>
            <text:p text:style-name="P682"><draw:frame draw:style-name="fr8" draw:name="Image31" text:anchor-type="as-char" svg:width="0.2055in" svg:height="0.0528in" draw:z-index="372"><draw:image xlink:href="Pictures/10000001000000130000000554D03A3B.png" xlink:type="simple" xlink:show="embed" xlink:actuate="onLoad" draw:mime-type="image/png"/></draw:frame></text:p>
          </table:table-cell>
          <table:table-cell table:style-name="Table13.A1" office:value-type="string">
            <text:p text:style-name="P680"/>
            <text:p text:style-name="P676"><draw:frame draw:style-name="fr8" draw:name="Image32" text:anchor-type="as-char" svg:width="0.2917in" svg:height="0.0528in" draw:z-index="373"><draw:image xlink:href="Pictures/100000010000001C000000052CF8D1C9.png" xlink:type="simple" xlink:show="embed" xlink:actuate="onLoad" draw:mime-type="image/png"/></draw:frame></text:p>
          </table:table-cell>
          <table:table-cell table:style-name="Table13.A1" office:value-type="string">
            <text:p text:style-name="P680"/>
            <text:p text:style-name="P677"><draw:frame draw:style-name="fr8" draw:name="Image33" text:anchor-type="as-char" svg:width="0.3138in" svg:height="0.0528in" draw:z-index="374"><draw:image xlink:href="Pictures/100000010000001E0000000509A27311.png" xlink:type="simple" xlink:show="embed" xlink:actuate="onLoad" draw:mime-type="image/png"/></draw:frame></text:p>
          </table:table-cell>
          <table:table-cell table:style-name="Table13.A1" office:value-type="string">
            <text:p text:style-name="P672"/>
            <text:p text:style-name="P679"><draw:frame draw:style-name="fr3" draw:name="Image 243" text:anchor-type="as-char" svg:width="0.411in" svg:height="0.0638in" draw:z-index="133"><draw:image xlink:href="Pictures/100000010000004E0000000C3851761C.png" xlink:type="simple" xlink:show="embed" xlink:actuate="onLoad" draw:mime-type="image/png"/></draw:frame></text:p>
          </table:table-cell>
        </table:table-row>
        <table:table-row table:style-name="Table13.2">
          <table:table-cell table:style-name="Table13.A1" office:value-type="string">
            <text:p text:style-name="P672"/>
            <text:p text:style-name="P698"><draw:frame draw:style-name="fr3" draw:name="Image 244" text:anchor-type="as-char" svg:width="1.0472in" svg:height="0.052in" draw:z-index="134"><draw:image xlink:href="Pictures/10000001000000CA0000000AF87C6369.png" xlink:type="simple" xlink:show="embed" xlink:actuate="onLoad" draw:mime-type="image/png"/></draw:frame></text:p>
          </table:table-cell>
          <table:table-cell table:style-name="Table13.A1" office:value-type="string">
            <text:p text:style-name="P672"/>
            <text:p text:style-name="P693"><draw:frame draw:style-name="fr8" draw:name="Image34" text:anchor-type="as-char" svg:width="0.1709in" svg:height="0.0528in" draw:z-index="375"><draw:image xlink:href="Pictures/100000010000001000000005F8BF4B4A.png" xlink:type="simple" xlink:show="embed" xlink:actuate="onLoad" draw:mime-type="image/png"/></draw:frame></text:p>
          </table:table-cell>
          <table:table-cell table:style-name="Table13.A1" office:value-type="string">
            <text:p text:style-name="P672"/>
            <text:p text:style-name="P676"><draw:frame draw:style-name="fr8" draw:name="Image35" text:anchor-type="as-char" svg:width="0.2917in" svg:height="0.0528in" draw:z-index="376"><draw:image xlink:href="Pictures/100000010000001C000000056BFA970F.png" xlink:type="simple" xlink:show="embed" xlink:actuate="onLoad" draw:mime-type="image/png"/></draw:frame></text:p>
          </table:table-cell>
          <table:table-cell table:style-name="Table13.A1" office:value-type="string">
            <text:p text:style-name="P672"/>
            <text:p text:style-name="P677"><draw:frame draw:style-name="fr8" draw:name="Image36" text:anchor-type="as-char" svg:width="0.3138in" svg:height="0.0528in" draw:z-index="377"><draw:image xlink:href="Pictures/100000010000001E000000055B588DCD.png" xlink:type="simple" xlink:show="embed" xlink:actuate="onLoad" draw:mime-type="image/png"/></draw:frame></text:p>
          </table:table-cell>
          <table:table-cell table:style-name="Table13.A1" office:value-type="string">
            <text:p text:style-name="P678"/>
            <text:p text:style-name="P679"><draw:frame draw:style-name="fr3" draw:name="Image 251" text:anchor-type="as-char" svg:width="0.411in" svg:height="0.0638in" draw:z-index="166"><draw:image xlink:href="Pictures/100000010000004E0000000CF63543CE.png" xlink:type="simple" xlink:show="embed" xlink:actuate="onLoad" draw:mime-type="image/png"/></draw:frame></text:p>
          </table:table-cell>
        </table:table-row>
        <table:table-row table:style-name="Table13.3">
          <table:table-cell table:style-name="Table13.A1" office:value-type="string">
            <text:p text:style-name="P699"/>
            <text:p text:style-name="P700"><draw:frame draw:style-name="fr3" draw:name="Image 252" text:anchor-type="as-char" svg:width="0.8429in" svg:height="0.1354in" draw:z-index="170"><draw:image xlink:href="Pictures/10000001000000A30000001A23679461.png" xlink:type="simple" xlink:show="embed" xlink:actuate="onLoad" draw:mime-type="image/png"/></draw:frame></text:p>
          </table:table-cell>
          <table:table-cell table:style-name="Table13.A1" office:value-type="string">
            <text:p text:style-name="P680"/>
            <text:p text:style-name="P695"><draw:frame draw:style-name="fr8" draw:name="Image37" text:anchor-type="as-char" svg:width="0.3654in" svg:height="0.0516in" draw:z-index="378"><draw:image xlink:href="Pictures/1000000100000023000000043F36304A.png" xlink:type="simple" xlink:show="embed" xlink:actuate="onLoad" draw:mime-type="image/png"/></draw:frame><text:span text:style-name="T580"><text:s/></text:span><text:span text:style-name="T580"><draw:frame draw:style-name="fr8" draw:name="Image38" text:anchor-type="as-char" svg:width="0.2291in" svg:height="0.0528in" draw:z-index="379"><draw:image xlink:href="Pictures/100000010000001500000005BE6AD2AD.png" xlink:type="simple" xlink:show="embed" xlink:actuate="onLoad" draw:mime-type="image/png"/></draw:frame></text:span></text:p>
          </table:table-cell>
          <table:table-cell table:style-name="Table13.A1" office:value-type="string">
            <text:p text:style-name="P680"/>
            <text:p text:style-name="P676"><draw:frame draw:style-name="fr8" draw:name="Image39" text:anchor-type="as-char" svg:width="0.2917in" svg:height="0.0528in" draw:z-index="380"><draw:image xlink:href="Pictures/100000010000001C000000052CF8D1C9.png" xlink:type="simple" xlink:show="embed" xlink:actuate="onLoad" draw:mime-type="image/png"/></draw:frame></text:p>
          </table:table-cell>
          <table:table-cell table:style-name="Table13.A1" office:value-type="string">
            <text:p text:style-name="P680"/>
            <text:p text:style-name="P677"><draw:frame draw:style-name="fr8" draw:name="Image40" text:anchor-type="as-char" svg:width="0.3138in" svg:height="0.0528in" draw:z-index="381"><draw:image xlink:href="Pictures/100000010000001E00000005944F5BDA.png" xlink:type="simple" xlink:show="embed" xlink:actuate="onLoad" draw:mime-type="image/png"/></draw:frame></text:p>
          </table:table-cell>
          <table:table-cell table:style-name="Table13.A1" office:value-type="string">
            <text:p text:style-name="P672"/>
            <text:p text:style-name="P679"><draw:frame draw:style-name="fr3" draw:name="Image 261" text:anchor-type="as-char" svg:width="0.4102in" svg:height="0.0638in" draw:z-index="53"><draw:image xlink:href="Pictures/100000010000004E0000000DAB6BA02C.png" xlink:type="simple" xlink:show="embed" xlink:actuate="onLoad" draw:mime-type="image/png"/></draw:frame></text:p>
          </table:table-cell>
        </table:table-row>
        <table:table-row table:style-name="Table13.2">
          <table:table-cell table:style-name="Table13.A1" office:value-type="string">
            <text:p text:style-name="P672"/>
            <text:p text:style-name="P701"><draw:frame draw:style-name="fr8" draw:name="Image43" text:anchor-type="as-char" svg:width="1.3362in" svg:height="0.0528in" draw:z-index="382"><draw:image xlink:href="Pictures/100000010000008000000005BEF5BFC5.png" xlink:type="simple" xlink:show="embed" xlink:actuate="onLoad" draw:mime-type="image/png"/></draw:frame></text:p>
          </table:table-cell>
          <table:table-cell table:style-name="Table13.A1" office:value-type="string">
            <text:p text:style-name="P672"/>
            <text:p text:style-name="P693"><draw:frame draw:style-name="fr8" draw:name="Image44" text:anchor-type="as-char" svg:width="0.1709in" svg:height="0.0528in" draw:z-index="383"><draw:image xlink:href="Pictures/100000010000001000000005F8BF4B4A.png" xlink:type="simple" xlink:show="embed" xlink:actuate="onLoad" draw:mime-type="image/png"/></draw:frame></text:p>
          </table:table-cell>
          <table:table-cell table:style-name="Table13.A1" office:value-type="string">
            <text:p text:style-name="P672"/>
            <text:p text:style-name="P676"><draw:frame draw:style-name="fr8" draw:name="Image46" text:anchor-type="as-char" svg:width="0.2917in" svg:height="0.0528in" draw:z-index="384"><draw:image xlink:href="Pictures/100000010000001C000000056BFA970F.png" xlink:type="simple" xlink:show="embed" xlink:actuate="onLoad" draw:mime-type="image/png"/></draw:frame></text:p>
          </table:table-cell>
          <table:table-cell table:style-name="Table13.A1" office:value-type="string">
            <text:p text:style-name="P672"/>
            <text:p text:style-name="P677"><draw:frame draw:style-name="fr8" draw:name="Image47" text:anchor-type="as-char" svg:width="0.3138in" svg:height="0.0528in" draw:z-index="385"><draw:image xlink:href="Pictures/100000010000001E00000005E2692C70.png" xlink:type="simple" xlink:show="embed" xlink:actuate="onLoad" draw:mime-type="image/png"/></draw:frame></text:p>
          </table:table-cell>
          <table:table-cell table:style-name="Table13.A1" office:value-type="string">
            <text:p text:style-name="P678"/>
            <text:p text:style-name="P679"><draw:frame draw:style-name="fr3" draw:name="Image 271" text:anchor-type="as-char" svg:width="0.411in" svg:height="0.0638in" draw:z-index="338"><draw:image xlink:href="Pictures/100000010000004E0000000CF63543CE.png" xlink:type="simple" xlink:show="embed" xlink:actuate="onLoad" draw:mime-type="image/png"/></draw:frame></text:p>
          </table:table-cell>
        </table:table-row>
        <table:table-row table:style-name="Table13.3">
          <table:table-cell table:style-name="Table13.A1" office:value-type="string">
            <text:p text:style-name="P680"/>
            <text:p text:style-name="P702"><draw:frame draw:style-name="fr3" draw:name="Image 272" text:anchor-type="as-char" svg:width="1.1965in" svg:height="0.052in" draw:z-index="340"><draw:image xlink:href="Pictures/10000001000000E80000000A60382FA3.png" xlink:type="simple" xlink:show="embed" xlink:actuate="onLoad" draw:mime-type="image/png"/></draw:frame></text:p>
          </table:table-cell>
          <table:table-cell table:style-name="Table13.A1" office:value-type="string">
            <text:p text:style-name="P703"/>
            <text:p text:style-name="P704"><draw:frame draw:style-name="fr8" draw:name="Image48" text:anchor-type="as-char" svg:width="0.4925in" svg:height="0.1354in" draw:z-index="386"><draw:image xlink:href="Pictures/100000010000002F0000000DE45B8946.png" xlink:type="simple" xlink:show="embed" xlink:actuate="onLoad" draw:mime-type="image/png"/></draw:frame></text:p>
          </table:table-cell>
          <table:table-cell table:style-name="Table13.A1" office:value-type="string">
            <text:p text:style-name="P680"/>
            <text:p text:style-name="P676"><draw:frame draw:style-name="fr8" draw:name="Image49" text:anchor-type="as-char" svg:width="0.2917in" svg:height="0.0528in" draw:z-index="387"><draw:image xlink:href="Pictures/100000010000001C000000052CF8D1C9.png" xlink:type="simple" xlink:show="embed" xlink:actuate="onLoad" draw:mime-type="image/png"/></draw:frame></text:p>
          </table:table-cell>
          <table:table-cell table:style-name="Table13.A1" office:value-type="string">
            <text:p text:style-name="P680"/>
            <text:p text:style-name="P677"><draw:frame draw:style-name="fr8" draw:name="Image50" text:anchor-type="as-char" svg:width="0.3138in" svg:height="0.0528in" draw:z-index="388"><draw:image xlink:href="Pictures/100000010000001E0000000509A27311.png" xlink:type="simple" xlink:show="embed" xlink:actuate="onLoad" draw:mime-type="image/png"/></draw:frame></text:p>
          </table:table-cell>
          <table:table-cell table:style-name="Table13.A1" office:value-type="string">
            <text:p text:style-name="P672"/>
            <text:p text:style-name="P679"><draw:frame draw:style-name="fr3" draw:name="Image 279" text:anchor-type="as-char" svg:width="0.411in" svg:height="0.0638in" draw:z-index="65"><draw:image xlink:href="Pictures/100000010000004E0000000C3851761C.png" xlink:type="simple" xlink:show="embed" xlink:actuate="onLoad" draw:mime-type="image/png"/></draw:frame></text:p>
          </table:table-cell>
        </table:table-row>
        <table:table-row table:style-name="Table13.2">
          <table:table-cell table:style-name="Table13.A1" office:value-type="string">
            <text:p text:style-name="P672"/>
            <text:p text:style-name="P705"><draw:frame draw:style-name="fr3" draw:name="Image 280" text:anchor-type="as-char" svg:width="1.4134in" svg:height="0.052in" draw:z-index="5"><draw:image xlink:href="Pictures/10000001000001120000000A7A56C957.png" xlink:type="simple" xlink:show="embed" xlink:actuate="onLoad" draw:mime-type="image/png"/></draw:frame></text:p>
          </table:table-cell>
          <table:table-cell table:style-name="Table13.A1" office:value-type="string">
            <text:p text:style-name="P672"/>
            <text:p text:style-name="P693"><draw:frame draw:style-name="fr8" draw:name="Image51" text:anchor-type="as-char" svg:width="0.1709in" svg:height="0.0528in" draw:z-index="389"><draw:image xlink:href="Pictures/100000010000001000000005F8BF4B4A.png" xlink:type="simple" xlink:show="embed" xlink:actuate="onLoad" draw:mime-type="image/png"/></draw:frame></text:p>
          </table:table-cell>
          <table:table-cell table:style-name="Table13.A1" office:value-type="string">
            <text:p text:style-name="P672"/>
            <text:p text:style-name="P676"><draw:frame draw:style-name="fr8" draw:name="Image52" text:anchor-type="as-char" svg:width="0.2917in" svg:height="0.0528in" draw:z-index="390"><draw:image xlink:href="Pictures/100000010000001C000000056BFA970F.png" xlink:type="simple" xlink:show="embed" xlink:actuate="onLoad" draw:mime-type="image/png"/></draw:frame></text:p>
          </table:table-cell>
          <table:table-cell table:style-name="Table13.A1" office:value-type="string">
            <text:p text:style-name="P672"/>
            <text:p text:style-name="P677"><draw:frame draw:style-name="fr8" draw:name="Image53" text:anchor-type="as-char" svg:width="0.3138in" svg:height="0.0528in" draw:z-index="391"><draw:image xlink:href="Pictures/100000010000001E000000055B588DCD.png" xlink:type="simple" xlink:show="embed" xlink:actuate="onLoad" draw:mime-type="image/png"/></draw:frame></text:p>
          </table:table-cell>
          <table:table-cell table:style-name="Table13.A1" office:value-type="string">
            <text:p text:style-name="P678"/>
            <text:p text:style-name="P679"><draw:frame draw:style-name="fr3" draw:name="Image 287" text:anchor-type="as-char" svg:width="0.4102in" svg:height="0.0638in" draw:z-index="26"><draw:image xlink:href="Pictures/100000010000004E0000000D12F2C89C.png" xlink:type="simple" xlink:show="embed" xlink:actuate="onLoad" draw:mime-type="image/png"/></draw:frame></text:p>
          </table:table-cell>
        </table:table-row>
        <table:table-row table:style-name="Table13.3">
          <table:table-cell table:style-name="Table13.A1" office:value-type="string">
            <text:p text:style-name="P699"/>
            <text:p text:style-name="P706"><draw:frame draw:style-name="fr3" draw:name="Image 288" text:anchor-type="as-char" svg:width="1.0681in" svg:height="0.1346in" draw:z-index="36"><draw:image xlink:href="Pictures/10000001000000CE0000001B1C3D5C7F.png" xlink:type="simple" xlink:show="embed" xlink:actuate="onLoad" draw:mime-type="image/png"/></draw:frame></text:p>
          </table:table-cell>
          <table:table-cell table:style-name="Table13.A1" office:value-type="string">
            <text:p text:style-name="P680"/>
            <text:p text:style-name="P693"><draw:frame draw:style-name="fr8" draw:name="Image54" text:anchor-type="as-char" svg:width="0.1709in" svg:height="0.0528in" draw:z-index="392"><draw:image xlink:href="Pictures/100000010000001000000005867B85E1.png" xlink:type="simple" xlink:show="embed" xlink:actuate="onLoad" draw:mime-type="image/png"/></draw:frame></text:p>
          </table:table-cell>
          <table:table-cell table:style-name="Table13.A1" office:value-type="string">
            <text:p text:style-name="P680"/>
            <text:p text:style-name="P676"><draw:frame draw:style-name="fr8" draw:name="Image55" text:anchor-type="as-char" svg:width="0.2917in" svg:height="0.0528in" draw:z-index="393"><draw:image xlink:href="Pictures/100000010000001C000000052CF8D1C9.png" xlink:type="simple" xlink:show="embed" xlink:actuate="onLoad" draw:mime-type="image/png"/></draw:frame></text:p>
          </table:table-cell>
          <table:table-cell table:style-name="Table13.A1" office:value-type="string">
            <text:p text:style-name="P680"/>
            <text:p text:style-name="P677"><draw:frame draw:style-name="fr8" draw:name="Image56" text:anchor-type="as-char" svg:width="0.3138in" svg:height="0.0528in" draw:z-index="394"><draw:image xlink:href="Pictures/100000010000001E00000005944F5BDA.png" xlink:type="simple" xlink:show="embed" xlink:actuate="onLoad" draw:mime-type="image/png"/></draw:frame></text:p>
          </table:table-cell>
          <table:table-cell table:style-name="Table13.A1" office:value-type="string">
            <text:p text:style-name="P672"/>
            <text:p text:style-name="P679"><draw:frame draw:style-name="fr3" draw:name="Image 295" text:anchor-type="as-char" svg:width="0.411in" svg:height="0.0638in" draw:z-index="45"><draw:image xlink:href="Pictures/100000010000004E0000000C3851761C.png" xlink:type="simple" xlink:show="embed" xlink:actuate="onLoad" draw:mime-type="image/png"/></draw:frame></text:p>
          </table:table-cell>
        </table:table-row>
        <table:table-row table:style-name="Table13.2">
          <table:table-cell table:style-name="Table13.A1" office:value-type="string">
            <text:p text:style-name="P672"/>
            <text:p text:style-name="P707"><draw:frame draw:style-name="fr3" draw:name="Image 296" text:anchor-type="as-char" svg:width="0.622in" svg:height="0.052in" draw:z-index="46"><draw:image xlink:href="Pictures/10000001000000780000000A0BAD9BF2.png" xlink:type="simple" xlink:show="embed" xlink:actuate="onLoad" draw:mime-type="image/png"/></draw:frame></text:p>
          </table:table-cell>
          <table:table-cell table:style-name="Table13.A1" office:value-type="string">
            <text:p text:style-name="P672"/>
            <text:p text:style-name="P682"><draw:frame draw:style-name="fr8" draw:name="Image57" text:anchor-type="as-char" svg:width="0.2055in" svg:height="0.0528in" draw:z-index="395"><draw:image xlink:href="Pictures/100000010000001300000005A4EDBA14.png" xlink:type="simple" xlink:show="embed" xlink:actuate="onLoad" draw:mime-type="image/png"/></draw:frame></text:p>
          </table:table-cell>
          <table:table-cell table:style-name="Table13.A1" office:value-type="string">
            <text:p text:style-name="P672"/>
            <text:p text:style-name="P676"><draw:frame draw:style-name="fr8" draw:name="Image58" text:anchor-type="as-char" svg:width="0.2917in" svg:height="0.0528in" draw:z-index="396"><draw:image xlink:href="Pictures/100000010000001C000000056BFA970F.png" xlink:type="simple" xlink:show="embed" xlink:actuate="onLoad" draw:mime-type="image/png"/></draw:frame></text:p>
          </table:table-cell>
          <table:table-cell table:style-name="Table13.A1" office:value-type="string">
            <text:p text:style-name="P672"/>
            <text:p text:style-name="P677"><draw:frame draw:style-name="fr8" draw:name="Image59" text:anchor-type="as-char" svg:width="0.3138in" svg:height="0.0528in" draw:z-index="397"><draw:image xlink:href="Pictures/100000010000001E000000055B588DCD.png" xlink:type="simple" xlink:show="embed" xlink:actuate="onLoad" draw:mime-type="image/png"/></draw:frame></text:p>
          </table:table-cell>
          <table:table-cell table:style-name="Table13.A1" office:value-type="string">
            <text:p text:style-name="P678"/>
            <text:p text:style-name="P679"><draw:frame draw:style-name="fr3" draw:name="Image 303" text:anchor-type="as-char" svg:width="0.411in" svg:height="0.0638in" draw:z-index="56"><draw:image xlink:href="Pictures/100000010000004E0000000CF63543CE.png" xlink:type="simple" xlink:show="embed" xlink:actuate="onLoad" draw:mime-type="image/png"/></draw:frame></text:p>
          </table:table-cell>
        </table:table-row>
        <table:table-row table:style-name="Table13.3">
          <table:table-cell table:style-name="Table13.A1" office:value-type="string">
            <text:p text:style-name="P680"/>
            <text:p text:style-name="P708"><draw:frame draw:style-name="fr3" draw:name="Image 304" text:anchor-type="as-char" svg:width="0.7547in" svg:height="0.052in" draw:z-index="68"><draw:image xlink:href="Pictures/10000001000000920000000A57018B3C.png" xlink:type="simple" xlink:show="embed" xlink:actuate="onLoad" draw:mime-type="image/png"/></draw:frame></text:p>
          </table:table-cell>
          <table:table-cell table:style-name="Table13.A1" office:value-type="string">
            <text:p text:style-name="P680"/>
            <text:p text:style-name="P693"><draw:frame draw:style-name="fr8" draw:name="Image60" text:anchor-type="as-char" svg:width="0.1709in" svg:height="0.0528in" draw:z-index="398"><draw:image xlink:href="Pictures/100000010000001000000005867B85E1.png" xlink:type="simple" xlink:show="embed" xlink:actuate="onLoad" draw:mime-type="image/png"/></draw:frame></text:p>
          </table:table-cell>
          <table:table-cell table:style-name="Table13.A1" office:value-type="string">
            <text:p text:style-name="P680"/>
            <text:p text:style-name="P676"><draw:frame draw:style-name="fr8" draw:name="Image61" text:anchor-type="as-char" svg:width="0.2917in" svg:height="0.0528in" draw:z-index="399"><draw:image xlink:href="Pictures/100000010000001C000000052CF8D1C9.png" xlink:type="simple" xlink:show="embed" xlink:actuate="onLoad" draw:mime-type="image/png"/></draw:frame></text:p>
          </table:table-cell>
          <table:table-cell table:style-name="Table13.A1" office:value-type="string">
            <text:p text:style-name="P680"/>
            <text:p text:style-name="P677"><draw:frame draw:style-name="fr8" draw:name="Image63" text:anchor-type="as-char" svg:width="0.3138in" svg:height="0.0528in" draw:z-index="400"><draw:image xlink:href="Pictures/100000010000001E0000000509A27311.png" xlink:type="simple" xlink:show="embed" xlink:actuate="onLoad" draw:mime-type="image/png"/></draw:frame></text:p>
          </table:table-cell>
          <table:table-cell table:style-name="Table13.A1" office:value-type="string">
            <text:p text:style-name="P672"/>
            <text:p text:style-name="P679"><draw:frame draw:style-name="fr3" draw:name="Image 311" text:anchor-type="as-char" svg:width="0.411in" svg:height="0.0638in" draw:z-index="76"><draw:image xlink:href="Pictures/100000010000004E0000000C3851761C.png" xlink:type="simple" xlink:show="embed" xlink:actuate="onLoad" draw:mime-type="image/png"/></draw:frame></text:p>
          </table:table-cell>
        </table:table-row>
        <table:table-row table:style-name="Table13.6">
          <table:table-cell table:style-name="Table13.A1" office:value-type="string">
            <text:p text:style-name="P689"/>
            <text:p text:style-name="P709"><draw:frame draw:style-name="fr3" draw:name="Image 312" text:anchor-type="as-char" svg:width="1.2626in" svg:height="0.052in" draw:z-index="79"><draw:image xlink:href="Pictures/10000001000000F40000000A04047C17.png" xlink:type="simple" xlink:show="embed" xlink:actuate="onLoad" draw:mime-type="image/png"/></draw:frame></text:p>
          </table:table-cell>
          <table:table-cell table:style-name="Table13.A1" office:value-type="string">
            <text:p text:style-name="P687"/>
            <text:p text:style-name="P710"><draw:frame draw:style-name="fr3" draw:name="Image 313" text:anchor-type="as-char" svg:width="0.7193in" svg:height="0.2228in" draw:z-index="80"><draw:image xlink:href="Pictures/10000001000000890000002AA1ACF741.png" xlink:type="simple" xlink:show="embed" xlink:actuate="onLoad" draw:mime-type="image/png"/></draw:frame></text:p>
          </table:table-cell>
          <table:table-cell table:style-name="Table13.A1" office:value-type="string">
            <text:p text:style-name="P689"/>
            <text:p text:style-name="P676"><draw:frame draw:style-name="fr8" draw:name="Image64" text:anchor-type="as-char" svg:width="0.2917in" svg:height="0.0528in" draw:z-index="401"><draw:image xlink:href="Pictures/100000010000001C00000005C53ACD94.png" xlink:type="simple" xlink:show="embed" xlink:actuate="onLoad" draw:mime-type="image/png"/></draw:frame></text:p>
          </table:table-cell>
          <table:table-cell table:style-name="Table13.A1" office:value-type="string">
            <text:p text:style-name="P689"/>
            <text:p text:style-name="P677"><draw:frame draw:style-name="fr8" draw:name="Image66" text:anchor-type="as-char" svg:width="0.3138in" svg:height="0.0528in" draw:z-index="402"><draw:image xlink:href="Pictures/100000010000001E0000000590EA59FB.png" xlink:type="simple" xlink:show="embed" xlink:actuate="onLoad" draw:mime-type="image/png"/></draw:frame></text:p>
          </table:table-cell>
          <table:table-cell table:style-name="Table13.A1" office:value-type="string">
            <text:p text:style-name="P690"/>
            <text:p text:style-name="P679"><draw:frame draw:style-name="fr3" draw:name="Image 318" text:anchor-type="as-char" svg:width="0.411in" svg:height="0.0638in" draw:z-index="92"><draw:image xlink:href="Pictures/100000010000004E0000000CDF4D5A58.png" xlink:type="simple" xlink:show="embed" xlink:actuate="onLoad" draw:mime-type="image/png"/></draw:frame></text:p>
          </table:table-cell>
        </table:table-row>
        <table:table-row table:style-name="Table13.3">
          <table:table-cell table:style-name="Table13.A1" office:value-type="string">
            <text:p text:style-name="P680"/>
            <text:p text:style-name="P711"><draw:frame draw:style-name="fr3" draw:name="Image 319" text:anchor-type="as-char" svg:width="0.9008in" svg:height="0.052in" draw:z-index="108"><draw:image xlink:href="Pictures/10000001000000AE0000000AC8CB67E9.png" xlink:type="simple" xlink:show="embed" xlink:actuate="onLoad" draw:mime-type="image/png"/></draw:frame></text:p>
          </table:table-cell>
          <table:table-cell table:style-name="Table13.A1" office:value-type="string">
            <text:p text:style-name="P680"/>
            <text:p text:style-name="P693"><draw:frame draw:style-name="fr8" draw:name="Image67" text:anchor-type="as-char" svg:width="0.1709in" svg:height="0.0528in" draw:z-index="403"><draw:image xlink:href="Pictures/100000010000001000000005EB96A251.png" xlink:type="simple" xlink:show="embed" xlink:actuate="onLoad" draw:mime-type="image/png"/></draw:frame></text:p>
          </table:table-cell>
          <table:table-cell table:style-name="Table13.A1" office:value-type="string">
            <text:p text:style-name="P680"/>
            <text:p text:style-name="P676"><draw:frame draw:style-name="fr8" draw:name="Image69" text:anchor-type="as-char" svg:width="0.2917in" svg:height="0.0528in" draw:z-index="404"><draw:image xlink:href="Pictures/100000010000001C0000000530051370.png" xlink:type="simple" xlink:show="embed" xlink:actuate="onLoad" draw:mime-type="image/png"/></draw:frame></text:p>
          </table:table-cell>
          <table:table-cell table:style-name="Table13.A1" office:value-type="string">
            <text:p text:style-name="P680"/>
            <text:p text:style-name="P677"><draw:frame draw:style-name="fr8" draw:name="Image70" text:anchor-type="as-char" svg:width="0.3138in" svg:height="0.0528in" draw:z-index="405"><draw:image xlink:href="Pictures/100000010000001E0000000533DDA0F4.png" xlink:type="simple" xlink:show="embed" xlink:actuate="onLoad" draw:mime-type="image/png"/></draw:frame></text:p>
          </table:table-cell>
          <table:table-cell table:style-name="Table13.A1" office:value-type="string">
            <text:p text:style-name="P672"/>
            <text:p text:style-name="P679"><draw:frame draw:style-name="fr3" draw:name="Image 326" text:anchor-type="as-char" svg:width="0.411in" svg:height="0.0638in" draw:z-index="123"><draw:image xlink:href="Pictures/100000010000004E0000000CBCA0D379.png" xlink:type="simple" xlink:show="embed" xlink:actuate="onLoad" draw:mime-type="image/png"/></draw:frame></text:p>
          </table:table-cell>
        </table:table-row>
        <table:table-row table:style-name="Table13.2">
          <table:table-cell table:style-name="Table13.A1" office:value-type="string">
            <text:p text:style-name="P672"/>
            <text:p text:style-name="P712"><draw:frame draw:style-name="fr3" draw:name="Image 327" text:anchor-type="as-char" svg:width="1.4134in" svg:height="0.052in" draw:z-index="135"><draw:image xlink:href="Pictures/10000001000001110000000A0120D51A.png" xlink:type="simple" xlink:show="embed" xlink:actuate="onLoad" draw:mime-type="image/png"/></draw:frame></text:p>
          </table:table-cell>
          <table:table-cell table:style-name="Table13.A1" office:value-type="string">
            <text:p text:style-name="P672"/>
            <text:p text:style-name="P693"><draw:frame draw:style-name="fr8" draw:name="Image71" text:anchor-type="as-char" svg:width="0.1709in" svg:height="0.0528in" draw:z-index="406"><draw:image xlink:href="Pictures/1000000100000010000000057DF7B470.png" xlink:type="simple" xlink:show="embed" xlink:actuate="onLoad" draw:mime-type="image/png"/></draw:frame></text:p>
          </table:table-cell>
          <table:table-cell table:style-name="Table13.A1" office:value-type="string">
            <text:p text:style-name="P672"/>
            <text:p text:style-name="P676"><draw:frame draw:style-name="fr8" draw:name="Image72" text:anchor-type="as-char" svg:width="0.2917in" svg:height="0.0528in" draw:z-index="413"><draw:image xlink:href="Pictures/100000010000001C00000005D7EF5525.png" xlink:type="simple" xlink:show="embed" xlink:actuate="onLoad" draw:mime-type="image/png"/></draw:frame></text:p>
          </table:table-cell>
          <table:table-cell table:style-name="Table13.A1" office:value-type="string">
            <text:p text:style-name="P672"/>
            <text:p text:style-name="P677"><draw:frame draw:style-name="fr8" draw:name="Image73" text:anchor-type="as-char" svg:width="0.3138in" svg:height="0.0528in" draw:z-index="414"><draw:image xlink:href="Pictures/100000010000001E00000005E4B2EB1B.png" xlink:type="simple" xlink:show="embed" xlink:actuate="onLoad" draw:mime-type="image/png"/></draw:frame></text:p>
          </table:table-cell>
          <table:table-cell table:style-name="Table13.A1" office:value-type="string">
            <text:p text:style-name="P678"/>
            <text:p text:style-name="P679"><draw:frame draw:style-name="fr3" draw:name="Image 334" text:anchor-type="as-char" svg:width="0.4102in" svg:height="0.0638in" draw:z-index="149"><draw:image xlink:href="Pictures/100000010000004E0000000DB3A3BDE3.png" xlink:type="simple" xlink:show="embed" xlink:actuate="onLoad" draw:mime-type="image/png"/></draw:frame></text:p>
          </table:table-cell>
        </table:table-row>
        <table:table-row table:style-name="Table13.3">
          <table:table-cell table:style-name="Table13.A1" office:value-type="string">
            <text:p text:style-name="P680"/>
            <text:p text:style-name="P713"><draw:frame draw:style-name="fr3" draw:name="Image 335" text:anchor-type="as-char" svg:width="1.498in" svg:height="0.052in" draw:z-index="150"><draw:image xlink:href="Pictures/10000001000001220000000A3F3768E9.png" xlink:type="simple" xlink:show="embed" xlink:actuate="onLoad" draw:mime-type="image/png"/></draw:frame></text:p>
          </table:table-cell>
          <table:table-cell table:style-name="Table13.A1" office:value-type="string">
            <text:p text:style-name="P680"/>
            <text:p text:style-name="P682"><draw:frame draw:style-name="fr8" draw:name="Image74" text:anchor-type="as-char" svg:width="0.2055in" svg:height="0.0528in" draw:z-index="407"><draw:image xlink:href="Pictures/1000000100000013000000051B7654BE.png" xlink:type="simple" xlink:show="embed" xlink:actuate="onLoad" draw:mime-type="image/png"/></draw:frame></text:p>
          </table:table-cell>
          <table:table-cell table:style-name="Table13.A1" office:value-type="string">
            <text:p text:style-name="P680"/>
            <text:p text:style-name="P676"><draw:frame draw:style-name="fr8" draw:name="Image75" text:anchor-type="as-char" svg:width="0.2917in" svg:height="0.0528in" draw:z-index="411"><draw:image xlink:href="Pictures/100000010000001C0000000530051370.png" xlink:type="simple" xlink:show="embed" xlink:actuate="onLoad" draw:mime-type="image/png"/></draw:frame></text:p>
          </table:table-cell>
          <table:table-cell table:style-name="Table13.A1" office:value-type="string">
            <text:p text:style-name="P680"/>
            <text:p text:style-name="P677"><draw:frame draw:style-name="fr8" draw:name="Image76" text:anchor-type="as-char" svg:width="0.3138in" svg:height="0.0528in" draw:z-index="412"><draw:image xlink:href="Pictures/100000010000001E00000005AE30883F.png" xlink:type="simple" xlink:show="embed" xlink:actuate="onLoad" draw:mime-type="image/png"/></draw:frame></text:p>
          </table:table-cell>
          <table:table-cell table:style-name="Table13.A1" office:value-type="string">
            <text:p text:style-name="P672"/>
            <text:p text:style-name="P679"><draw:frame draw:style-name="fr3" draw:name="Image 342" text:anchor-type="as-char" svg:width="0.411in" svg:height="0.0638in" draw:z-index="175"><draw:image xlink:href="Pictures/100000010000004E0000000CBCA0D379.png" xlink:type="simple" xlink:show="embed" xlink:actuate="onLoad" draw:mime-type="image/png"/></draw:frame></text:p>
          </table:table-cell>
        </table:table-row>
        <table:table-row table:style-name="Table13.2">
          <table:table-cell table:style-name="Table13.A1" office:value-type="string">
            <text:p text:style-name="P672"/>
            <text:p text:style-name="P714"><draw:frame draw:style-name="fr3" draw:name="Image 343" text:anchor-type="as-char" svg:width="1.3902in" svg:height="0.052in" draw:z-index="229"><draw:image xlink:href="Pictures/100000010000010D0000000A6936CAF1.png" xlink:type="simple" xlink:show="embed" xlink:actuate="onLoad" draw:mime-type="image/png"/></draw:frame></text:p>
          </table:table-cell>
          <table:table-cell table:style-name="Table13.A1" office:value-type="string">
            <text:p text:style-name="P672"/>
            <text:p text:style-name="P682"><draw:frame draw:style-name="fr8" draw:name="Image77" text:anchor-type="as-char" svg:width="0.2055in" svg:height="0.0528in" draw:z-index="408"><draw:image xlink:href="Pictures/10000001000000130000000530B8F092.png" xlink:type="simple" xlink:show="embed" xlink:actuate="onLoad" draw:mime-type="image/png"/></draw:frame></text:p>
          </table:table-cell>
          <table:table-cell table:style-name="Table13.A1" office:value-type="string">
            <text:p text:style-name="P672"/>
            <text:p text:style-name="P676"><draw:frame draw:style-name="fr8" draw:name="Image78" text:anchor-type="as-char" svg:width="0.2917in" svg:height="0.0528in" draw:z-index="409"><draw:image xlink:href="Pictures/100000010000001C00000005D7EF5525.png" xlink:type="simple" xlink:show="embed" xlink:actuate="onLoad" draw:mime-type="image/png"/></draw:frame></text:p>
          </table:table-cell>
          <table:table-cell table:style-name="Table13.A1" office:value-type="string">
            <text:p text:style-name="P672"/>
            <text:p text:style-name="P677"><draw:frame draw:style-name="fr8" draw:name="Image79" text:anchor-type="as-char" svg:width="0.3138in" svg:height="0.0528in" draw:z-index="410"><draw:image xlink:href="Pictures/100000010000001E000000055D834AA6.png" xlink:type="simple" xlink:show="embed" xlink:actuate="onLoad" draw:mime-type="image/png"/></draw:frame></text:p>
          </table:table-cell>
          <table:table-cell table:style-name="Table13.A1" office:value-type="string">
            <text:p text:style-name="P678"/>
            <text:p text:style-name="P679"><draw:frame draw:style-name="fr3" draw:name="Image 350" text:anchor-type="as-char" svg:width="0.411in" svg:height="0.0638in" draw:z-index="18"><draw:image xlink:href="Pictures/100000010000004E0000000CECF9CF4A.png" xlink:type="simple" xlink:show="embed" xlink:actuate="onLoad" draw:mime-type="image/png"/></draw:frame></text:p>
          </table:table-cell>
        </table:table-row>
      </table:table>
      <text:p text:style-name="P715"/>
      <text:p text:style-name="P716"/>
      <text:section text:style-name="Sect6" text:name="Section7">
        <text:p text:style-name="P717"><text:span text:style-name="T226">PORTARIA</text:span><text:span text:style-name="T227"> </text:span><text:span text:style-name="T226">Nº</text:span><text:span text:style-name="T227"> </text:span><text:span text:style-name="T228">1.881/2026</text:span></text:p>
        <text:p text:style-name="P192"/>
        <text:p text:style-name="P718"/>
        <text:p text:style-name="P719"><text:span text:style-name="T89">DISPÕE SOBRE ACESSO FUNCIONAL DO MAGISTÉRIO PÚBLICO MUNICIPAL.</text:span><text:span text:style-name="T89"/></text:p>
        <text:p text:style-name="P720"/>
        <text:p text:style-name="P721"><text:span text:style-name="T90">A</text:span><text:span text:style-name="T581"> <text:s text:c="2"/></text:span><text:span text:style-name="T89">SECRETÁRIA</text:span><text:span text:style-name="T232"> <text:s text:c="2"/></text:span><text:span text:style-name="T89">MUNICIPAL</text:span><text:span text:style-name="T232"> <text:s text:c="2"/></text:span><text:span text:style-name="T170">DE</text:span></text:p>
        <text:p text:style-name="P722"><text:span text:style-name="T89">EDUCAÇÃO </text:span><text:span text:style-name="T90">de Cachoeiro de Itapemirim, Estado do Espírito Santo, no uso das atribuições que lhe foram conferidas pelo Decreto nº 37.552/2026, </text:span><text:span text:style-name="T89">RESOLVE:</text:span></text:p>
        <text:p text:style-name="P723"/>
        <text:p text:style-name="P724"><text:span text:style-name="T89">Art.</text:span><text:span text:style-name="T582"> </text:span><text:span text:style-name="T89">1º</text:span><text:span text:style-name="T583"> </text:span><text:span text:style-name="T90">Autorizar</text:span><text:span text:style-name="T584"> </text:span><text:span text:style-name="T90">o</text:span><text:span text:style-name="T585"> </text:span><text:span text:style-name="T89">ACESSO</text:span><text:span text:style-name="T586"> </text:span><text:span text:style-name="T100">FUNCIONAL</text:span></text:p>
      </text:section>
      <text:section text:style-name="Sect1" text:name="Section8">
        <text:p text:style-name="P725"><text:span text:style-name="T90">dos</text:span><text:span text:style-name="T587"> </text:span><text:span text:style-name="T90">servidores</text:span><text:span text:style-name="T587"> </text:span><text:span text:style-name="T90">abaixo</text:span><text:span text:style-name="T91"> </text:span><text:span text:style-name="T90">relacionados,</text:span><text:span text:style-name="T587"> </text:span><text:span text:style-name="T90">lotados</text:span><text:span text:style-name="T587"> </text:span><text:span text:style-name="T90">na</text:span><text:span text:style-name="T587"> </text:span><text:span text:style-name="T90">SEME,</text:span><text:span text:style-name="T587"> </text:span><text:span text:style-name="T90">nos</text:span><text:span text:style-name="T587"> </text:span><text:span text:style-name="T90">termos</text:span><text:span text:style-name="T587"> </text:span><text:span text:style-name="T90">da Lei nº 7.750/2019 e Decreto nº 30.043/2020.</text:span></text:p>
        <text:p text:style-name="P726"/>
        <table:table table:name="Table14" table:style-name="Table14">
          <table:table-column table:style-name="Table14.A"/>
          <table:table-column table:style-name="Table14.B"/>
          <table:table-column table:style-name="Table14.C"/>
          <table:table-column table:style-name="Table14.D"/>
          <table:table-row table:style-name="Table14.1">
            <table:table-cell table:style-name="Table14.A1" office:value-type="string">
              <text:p text:style-name="P727"><text:span text:style-name="T205">SERVIDORES</text:span><text:span text:style-name="T205"/></text:p>
            </table:table-cell>
            <table:table-cell table:style-name="Table14.A1" office:value-type="string">
              <text:p text:style-name="P728"><text:span text:style-name="T206">ACESSO </text:span><text:span text:style-name="T588">PARA</text:span></text:p>
            </table:table-cell>
            <table:table-cell table:style-name="Table14.A1" office:value-type="string">
              <text:p text:style-name="P729"><text:span text:style-name="T206">A PARTIR </text:span><text:span text:style-name="T208">DE</text:span></text:p>
            </table:table-cell>
            <table:table-cell table:style-name="Table14.A1" office:value-type="string">
              <text:p text:style-name="P730"><text:span text:style-name="T206">PROC.</text:span><text:span text:style-name="T207"> </text:span><text:span text:style-name="T208">Nº</text:span></text:p>
            </table:table-cell>
          </table:table-row>
          <table:table-row table:style-name="Table14.2">
            <table:table-cell table:style-name="Table14.A1" office:value-type="string">
              <text:p text:style-name="P731"/>
              <text:p text:style-name="P732"><text:span text:style-name="T206">FERNANDA</text:span><text:span text:style-name="T589"> </text:span><text:span text:style-name="T206">DE</text:span><text:span text:style-name="T589"> </text:span><text:span text:style-name="T206">SOUZA</text:span><text:span text:style-name="T590"> </text:span><text:span text:style-name="T206">MACHADO</text:span><text:span text:style-name="T591"> </text:span><text:span text:style-name="T206">GOMES</text:span></text:p>
            </table:table-cell>
            <table:table-cell table:style-name="Table14.A1" office:value-type="string">
              <text:p text:style-name="P733"><text:span text:style-name="T592">Professor PEB A,</text:span><text:span text:style-name="T593"> </text:span><text:span text:style-name="T592">Habilitação:</text:span><text:span text:style-name="T594"> </text:span><text:span text:style-name="T592">Especialização,</text:span><text:span text:style-name="T594"> </text:span><text:span text:style-name="T592">Grupo</text:span><text:span text:style-name="T594"> </text:span><text:span text:style-name="T592">V,</text:span></text:p>
              <text:p text:style-name="P734"><text:span text:style-name="T592">Nível</text:span><text:span text:style-name="T595"> </text:span><text:span text:style-name="T592">I,</text:span><text:span text:style-name="T595"> </text:span><text:span text:style-name="T592">Referência</text:span><text:span text:style-name="T595"> </text:span><text:span text:style-name="T596">A</text:span></text:p>
            </table:table-cell>
            <table:table-cell table:style-name="Table14.A1" office:value-type="string">
              <text:p text:style-name="P735"/>
              <text:p text:style-name="P736"><text:span text:style-name="T205">01/09/2026</text:span><text:span text:style-name="T205"/></text:p>
            </table:table-cell>
            <table:table-cell table:style-name="Table14.A1" office:value-type="string">
              <text:p text:style-name="P735"/>
              <text:p text:style-name="P737"><text:span text:style-name="T205">86894/2025</text:span><text:span text:style-name="T205"/></text:p>
            </table:table-cell>
          </table:table-row>
          <table:table-row table:style-name="Table14.2">
            <table:table-cell table:style-name="Table14.A1" office:value-type="string">
              <text:p text:style-name="P731"/>
              <text:p text:style-name="P738"><text:span text:style-name="T206">FRANCIANE</text:span><text:span text:style-name="T597"> </text:span><text:span text:style-name="T206">SILVA</text:span><text:span text:style-name="T590"> </text:span><text:span text:style-name="T206">BELLO</text:span><text:span text:style-name="T591"> </text:span><text:span text:style-name="T206">FORTES</text:span></text:p>
            </table:table-cell>
            <table:table-cell table:style-name="Table14.A1" office:value-type="string">
              <text:p text:style-name="P739"><text:span text:style-name="T592">Professor PEB C - Disciplina de</text:span><text:span text:style-name="T593"> </text:span><text:span text:style-name="T592">Geografia,</text:span><text:span text:style-name="T598"> </text:span><text:span text:style-name="T592">Habilitação:</text:span><text:span text:style-name="T598"> </text:span><text:span text:style-name="T592">Especialização,</text:span><text:span text:style-name="T593"> </text:span><text:span text:style-name="T592">Grupo V, Nível I, Referência A</text:span></text:p>
            </table:table-cell>
            <table:table-cell table:style-name="Table14.A1" office:value-type="string">
              <text:p text:style-name="P735"/>
              <text:p text:style-name="P736"><text:span text:style-name="T205">01/09/2026</text:span><text:span text:style-name="T205"/></text:p>
            </table:table-cell>
            <table:table-cell table:style-name="Table14.A1" office:value-type="string">
              <text:p text:style-name="P735"/>
              <text:p text:style-name="P737"><text:span text:style-name="T205">87145/2025</text:span><text:span text:style-name="T205"/></text:p>
            </table:table-cell>
          </table:table-row>
          <table:table-row table:style-name="Table14.2">
            <table:table-cell table:style-name="Table14.A1" office:value-type="string">
              <text:p text:style-name="P731"/>
              <text:p text:style-name="P740"><text:span text:style-name="T206">GRACIELA</text:span><text:span text:style-name="T597"> </text:span><text:span text:style-name="T206">NICÁCIO</text:span><text:span text:style-name="T590"> </text:span><text:span text:style-name="T206">DA</text:span><text:span text:style-name="T591"> </text:span><text:span text:style-name="T206">SILVA</text:span></text:p>
            </table:table-cell>
            <table:table-cell table:style-name="Table14.A1" office:value-type="string">
              <text:p text:style-name="P741"><text:span text:style-name="T592">Professor PEB B,</text:span><text:span text:style-name="T593"> </text:span><text:span text:style-name="T592">Habilitação:</text:span><text:span text:style-name="T594"> </text:span><text:span text:style-name="T592">Especialização,</text:span><text:span text:style-name="T594"> </text:span><text:span text:style-name="T592">Grupo</text:span><text:span text:style-name="T594"> </text:span><text:span text:style-name="T592">V,</text:span></text:p>
              <text:p text:style-name="P734"><text:span text:style-name="T592">Nível</text:span><text:span text:style-name="T595"> </text:span><text:span text:style-name="T592">I,</text:span><text:span text:style-name="T595"> </text:span><text:span text:style-name="T592">Referência</text:span><text:span text:style-name="T595"> </text:span><text:span text:style-name="T596">A</text:span></text:p>
            </table:table-cell>
            <table:table-cell table:style-name="Table14.A1" office:value-type="string">
              <text:p text:style-name="P735"/>
              <text:p text:style-name="P736"><text:span text:style-name="T205">01/09/2026</text:span><text:span text:style-name="T205"/></text:p>
            </table:table-cell>
            <table:table-cell table:style-name="Table14.A1" office:value-type="string">
              <text:p text:style-name="P735"/>
              <text:p text:style-name="P737"><text:span text:style-name="T205">28716/2025</text:span><text:span text:style-name="T205"/></text:p>
            </table:table-cell>
          </table:table-row>
          <table:table-row table:style-name="Table14.2">
            <table:table-cell table:style-name="Table14.A1" office:value-type="string">
              <text:p text:style-name="P731"/>
              <text:p text:style-name="P742"><text:span text:style-name="T206">JANINE</text:span><text:span text:style-name="T599"> </text:span><text:span text:style-name="T206">RODRIGUES</text:span><text:span text:style-name="T599"> </text:span><text:span text:style-name="T206">DE</text:span><text:span text:style-name="T590"> </text:span><text:span text:style-name="T206">MIRANDA</text:span><text:span text:style-name="T591"> </text:span><text:span text:style-name="T206">MACHADO</text:span></text:p>
            </table:table-cell>
            <table:table-cell table:style-name="Table14.A1" office:value-type="string">
              <text:p text:style-name="P743"><text:span text:style-name="T592">Professor PEB B,</text:span><text:span text:style-name="T593"> </text:span><text:span text:style-name="T592">Habilitação:</text:span><text:span text:style-name="T595"> </text:span><text:span text:style-name="T592">Especialização,</text:span><text:span text:style-name="T593"> </text:span><text:span text:style-name="T592">Grupo</text:span><text:span text:style-name="T600"> </text:span><text:span text:style-name="T592">V,</text:span><text:span text:style-name="T600"> </text:span><text:span text:style-name="T592">Nível</text:span><text:span text:style-name="T600"> </text:span><text:span text:style-name="T592">I,</text:span><text:span text:style-name="T600"> </text:span><text:span text:style-name="T592">Referência</text:span><text:span text:style-name="T600"> </text:span><text:span text:style-name="T592">A</text:span></text:p>
            </table:table-cell>
            <table:table-cell table:style-name="Table14.A1" office:value-type="string">
              <text:p text:style-name="P735"/>
              <text:p text:style-name="P736"><text:span text:style-name="T205">01/09/2026</text:span><text:span text:style-name="T205"/></text:p>
            </table:table-cell>
            <table:table-cell table:style-name="Table14.A1" office:value-type="string">
              <text:p text:style-name="P735"/>
              <text:p text:style-name="P737"><text:span text:style-name="T205">87237/2025</text:span><text:span text:style-name="T205"/></text:p>
            </table:table-cell>
          </table:table-row>
          <table:table-row table:style-name="Table14.2">
            <table:table-cell table:style-name="Table14.A1" office:value-type="string">
              <text:p text:style-name="P744"/>
              <text:p text:style-name="P745"><text:span text:style-name="T206">MONIQUE</text:span><text:span text:style-name="T597"> </text:span><text:span text:style-name="T206">PELAIS</text:span><text:span text:style-name="T590"> </text:span><text:span text:style-name="T206">DE</text:span><text:span text:style-name="T591"> </text:span><text:span text:style-name="T206">OLIVEIRA</text:span></text:p>
            </table:table-cell>
            <table:table-cell table:style-name="Table14.A1" office:value-type="string">
              <text:p text:style-name="P746"><text:span text:style-name="T592">Professor PEB C-Disciplina de</text:span><text:span text:style-name="T593"> </text:span><text:span text:style-name="T592">Geografia,</text:span><text:span text:style-name="T598"> </text:span><text:span text:style-name="T592">Habilitação:</text:span><text:span text:style-name="T598"> </text:span><text:span text:style-name="T592">Especialização,</text:span><text:span text:style-name="T593"> </text:span><text:span text:style-name="T592">Grupo V, Nível I, Referência A</text:span></text:p>
            </table:table-cell>
            <table:table-cell table:style-name="Table14.A1" office:value-type="string">
              <text:p text:style-name="P735"/>
              <text:p text:style-name="P736"><text:span text:style-name="T205">01/09/2026</text:span><text:span text:style-name="T205"/></text:p>
            </table:table-cell>
            <table:table-cell table:style-name="Table14.A1" office:value-type="string">
              <text:p text:style-name="P735"/>
              <text:p text:style-name="P737"><text:span text:style-name="T205">73388/2025</text:span><text:span text:style-name="T205"/></text:p>
            </table:table-cell>
          </table:table-row>
          <table:table-row table:style-name="Table14.2">
            <table:table-cell table:style-name="Table14.A1" office:value-type="string">
              <text:p text:style-name="P744"/>
              <text:p text:style-name="P747"><text:span text:style-name="T206">PRISCILA</text:span><text:span text:style-name="T597"> </text:span><text:span text:style-name="T206">DE</text:span><text:span text:style-name="T589"> </text:span><text:span text:style-name="T206">JESUS</text:span><text:span text:style-name="T590"> </text:span><text:span text:style-name="T206">ARAÚJO</text:span><text:span text:style-name="T591"> </text:span><text:span text:style-name="T206">GOMES</text:span></text:p>
            </table:table-cell>
            <table:table-cell table:style-name="Table14.A1" office:value-type="string">
              <text:p text:style-name="P743"><text:span text:style-name="T592">Professor PEB B,</text:span><text:span text:style-name="T593"> </text:span><text:span text:style-name="T592">Habilitação:</text:span><text:span text:style-name="T595"> </text:span><text:span text:style-name="T592">Especialização,</text:span><text:span text:style-name="T593"> </text:span><text:span text:style-name="T592">Grupo</text:span><text:span text:style-name="T600"> </text:span><text:span text:style-name="T592">V,</text:span><text:span text:style-name="T600"> </text:span><text:span text:style-name="T592">Nível</text:span><text:span text:style-name="T600"> </text:span><text:span text:style-name="T592">I,</text:span><text:span text:style-name="T600"> </text:span><text:span text:style-name="T592">Referência</text:span><text:span text:style-name="T600"> </text:span><text:span text:style-name="T592">A</text:span></text:p>
            </table:table-cell>
            <table:table-cell table:style-name="Table14.A1" office:value-type="string">
              <text:p text:style-name="P735"/>
              <text:p text:style-name="P736"><text:span text:style-name="T205">01/09/2026</text:span><text:span text:style-name="T205"/></text:p>
            </table:table-cell>
            <table:table-cell table:style-name="Table14.A1" office:value-type="string">
              <text:p text:style-name="P744"/>
              <text:p text:style-name="P748"><text:span text:style-name="T205">82161/2025</text:span><text:span text:style-name="T205"/></text:p>
              <text:p text:style-name="P749"><text:span text:style-name="T595">82170/2025</text:span><text:span text:style-name="T595"/></text:p>
            </table:table-cell>
          </table:table-row>
          <table:table-row table:style-name="Table14.2">
            <table:table-cell table:style-name="Table14.A1" office:value-type="string">
              <text:p text:style-name="P744"/>
              <text:p text:style-name="P750"><text:span text:style-name="T206">ROSIANE</text:span><text:span text:style-name="T597"> </text:span><text:span text:style-name="T206">DA</text:span><text:span text:style-name="T589"> </text:span><text:span text:style-name="T206">SILVA</text:span><text:span text:style-name="T590"> </text:span><text:span text:style-name="T205">CARVALHO</text:span></text:p>
            </table:table-cell>
            <table:table-cell table:style-name="Table14.A1" office:value-type="string">
              <text:p text:style-name="P751"><text:span text:style-name="T592">Professor PEB A, Habilitação:</text:span><text:span text:style-name="T593"> </text:span><text:span text:style-name="T592">Especialização,</text:span><text:span text:style-name="T601"> </text:span><text:span text:style-name="T592">Grupo</text:span><text:span text:style-name="T601"> </text:span><text:span text:style-name="T592">V,</text:span><text:span text:style-name="T601"> </text:span><text:span text:style-name="T592">Nível</text:span><text:span text:style-name="T601"> </text:span><text:span text:style-name="T592">I,</text:span><text:span text:style-name="T593"> </text:span><text:span text:style-name="T592">Referência</text:span><text:span text:style-name="T595"> </text:span><text:span text:style-name="T592">A</text:span></text:p>
            </table:table-cell>
            <table:table-cell table:style-name="Table14.A1" office:value-type="string">
              <text:p text:style-name="P735"/>
              <text:p text:style-name="P752"><text:span text:style-name="T205">01/09/2026</text:span><text:span text:style-name="T205"/></text:p>
            </table:table-cell>
            <table:table-cell table:style-name="Table14.A1" office:value-type="string">
              <text:p text:style-name="P735"/>
              <text:p text:style-name="P737"><text:span text:style-name="T205">14502/2026</text:span><text:span text:style-name="T205"/></text:p>
            </table:table-cell>
          </table:table-row>
        </table:table>
        <text:p text:style-name="P753"><text:span text:style-name="T89">Art.</text:span><text:span text:style-name="T230"> </text:span><text:span text:style-name="T89">2º</text:span><text:span text:style-name="T602"> </text:span><text:span text:style-name="T90">Esta</text:span><text:span text:style-name="T104"> </text:span><text:span text:style-name="T90">Portaria</text:span><text:span text:style-name="T105"> </text:span><text:span text:style-name="T90">entra</text:span><text:span text:style-name="T104"> </text:span><text:span text:style-name="T90">em</text:span><text:span text:style-name="T105"> </text:span><text:span text:style-name="T90">vigor</text:span><text:span text:style-name="T105"> </text:span><text:span text:style-name="T90">na</text:span><text:span text:style-name="T104"> </text:span><text:span text:style-name="T603">data</text:span></text:p>
        <text:p text:style-name="P754"><text:span text:style-name="T90">de</text:span><text:span text:style-name="T191"> </text:span><text:span text:style-name="T90">sua</text:span><text:span text:style-name="T191"> </text:span><text:span text:style-name="T124">publicação.</text:span></text:p>
        <text:p text:style-name="P755"/>
        <text:p text:style-name="P756"><text:span text:style-name="T90">Cachoeiro</text:span><text:span text:style-name="T173"> </text:span><text:span text:style-name="T90">de</text:span><text:span text:style-name="T604"> </text:span><text:span text:style-name="T90">Itapemirim/ES,</text:span><text:span text:style-name="T604"> </text:span><text:span text:style-name="T90">02</text:span><text:span text:style-name="T604"> </text:span><text:span text:style-name="T90">de</text:span><text:span text:style-name="T604"> </text:span><text:span text:style-name="T90">setembro</text:span><text:span text:style-name="T604"> </text:span><text:span text:style-name="T90">de</text:span><text:span text:style-name="T173"> </text:span><text:span text:style-name="T124">2026.</text:span></text:p>
        <text:p text:style-name="P95"/>
        <text:p text:style-name="P452"/>
        <text:p text:style-name="P757"><text:span text:style-name="T89">SIMONE</text:span><text:span text:style-name="T119"> </text:span><text:span text:style-name="T89">DE</text:span><text:span text:style-name="T119"> </text:span><text:span text:style-name="T89">SOUZA</text:span><text:span text:style-name="T119"> </text:span><text:span text:style-name="T100">BEIRIZ</text:span></text:p>
        <text:p text:style-name="P758"><text:span text:style-name="T89">Secretária</text:span><text:span text:style-name="T120"> </text:span><text:span text:style-name="T89">Municipal</text:span><text:span text:style-name="T120"> </text:span><text:span text:style-name="T89">de</text:span><text:span text:style-name="T605"> </text:span><text:span text:style-name="T100">Educação</text:span></text:p>
      </text:section>
      <text:p text:style-name="P759"/>
      <text:p text:style-name="P257"/>
      <text:p text:style-name="P760"/>
      <text:p text:style-name="P761"><text:span text:style-name="T291">PORTARIA</text:span><text:span text:style-name="T293"> </text:span><text:span text:style-name="T291">Nº</text:span><text:span text:style-name="T293"> </text:span><text:span text:style-name="T195">1.883/2026</text:span></text:p>
      <text:p text:style-name="P762"><text:span text:style-name="T132">DISPÕE SOBRE SINDICÂNCIA ADMINISTRATIVA NO ÂMBITO DA SECRETARIA MUNICIPAL DE SAÚDE.</text:span><text:span text:style-name="T132"/></text:p>
      <text:p text:style-name="P763"><text:span text:style-name="T199">O</text:span><text:span text:style-name="T606"> <text:s/></text:span><text:span text:style-name="T132">SECRETÁRIO</text:span><text:span text:style-name="T607"> <text:s/></text:span><text:span text:style-name="T132">MUNICIPAL</text:span><text:span text:style-name="T607"> <text:s/></text:span><text:span text:style-name="T136">DE</text:span></text:p>
      <text:p text:style-name="P764"><text:span text:style-name="T137">SAÚDE </text:span>de Cachoeiro de Itapemirim, Estado do Espírito Santo, no uso de suas atribuições delegadas<text:span text:style-name="T202"> </text:span>através<text:span text:style-name="T202"> </text:span>do Decreto nº 36.940/2026, tendo em vista o que consta no processo n° <text:span text:style-name="T137">25.970/2026</text:span>,</text:p>
      <text:p text:style-name="P765"><text:span text:style-name="T137">Considerando</text:span><text:span text:style-name="T608"> </text:span>a<text:span text:style-name="T511"> </text:span>Portaria<text:span text:style-name="T511"> </text:span>nº<text:span text:style-name="T511"> </text:span>1.407/2026, que<text:span text:style-name="T511"> </text:span>dispõe<text:span text:style-name="T511"> </text:span>sobre<text:span text:style-name="T203"> </text:span>a<text:span text:style-name="T511"> </text:span>instauração<text:span text:style-name="T511"> </text:span>de<text:span text:style-name="T203"> </text:span>Sindicância<text:span text:style-name="T511"> </text:span>Investigativa<text:span text:style-name="T511"> </text:span>destinada a apurar a não localização de bens patrimoniais no âmbito da Secretaria Municipal de Saúde de Cachoeiro de Itapemirim;</text:p>
      <text:p text:style-name="P766"><text:span text:style-name="T139">RESOLVE:</text:span><text:span text:style-name="T139"/></text:p>
      <text:p text:style-name="P767"><text:span text:style-name="T137">Art. 1º </text:span>Alterar a composição da Comissão Sindicante, nos termos do art. 2º, inciso II, nomeando Pâmela Suellen Oliveira em substituição a Mateus Soares da Costa.</text:p>
      <text:p text:style-name="P768"><text:span text:style-name="T137">Art. 2º </text:span>Esta Portaria entra em vigor na data de sua publicação, revogadas as disposições em contrário.</text:p>
      <text:p text:style-name="P769"><text:span text:style-name="T132">Art.</text:span><text:span text:style-name="T609"> </text:span><text:span text:style-name="T132">3º</text:span><text:span text:style-name="T610"> </text:span><text:span text:style-name="T199">Esta</text:span><text:span text:style-name="T611"> </text:span><text:span text:style-name="T199">Portaria</text:span><text:span text:style-name="T611"> </text:span><text:span text:style-name="T199">entra</text:span><text:span text:style-name="T611"> </text:span><text:span text:style-name="T199">em</text:span><text:span text:style-name="T612"> </text:span><text:span text:style-name="T199">vigor</text:span><text:span text:style-name="T613"> </text:span><text:span text:style-name="T298">na</text:span></text:p>
      <text:p text:style-name="P770">data<text:span text:style-name="T614"> </text:span>de<text:span text:style-name="T221"> </text:span>sua<text:span text:style-name="T221"> </text:span><text:span text:style-name="T145">publicação.</text:span></text:p>
      <text:p text:style-name="P608"/>
      <text:p text:style-name="P771">Cachoeiro<text:span text:style-name="T511"> </text:span>de<text:span text:style-name="T203"> </text:span>Itapemirim/ES,<text:span text:style-name="T203"> </text:span>03<text:span text:style-name="T203"> </text:span>de<text:span text:style-name="T203"> </text:span>setembro<text:span text:style-name="T511"> </text:span>de<text:span text:style-name="T511"> </text:span><text:span text:style-name="T145">2026.</text:span></text:p>
      <text:p text:style-name="P608"/>
      <text:p text:style-name="P772"><text:span text:style-name="T224">VILSON</text:span><text:span text:style-name="T615"> </text:span><text:span text:style-name="T224">CARLOS</text:span><text:span text:style-name="T615"> </text:span><text:span text:style-name="T224">GOMES</text:span><text:span text:style-name="T223"> </text:span><text:span text:style-name="T224">COELHO</text:span></text:p>
      <text:p text:style-name="P773"><text:span text:style-name="T224">Secretário</text:span><text:span text:style-name="T615"> </text:span><text:span text:style-name="T224">Municipal</text:span><text:span text:style-name="T615"> </text:span><text:span text:style-name="T224">de</text:span><text:span text:style-name="T136"> </text:span><text:span text:style-name="T224">Saúde</text:span><text:span text:style-name="T136"> </text:span><text:span text:style-name="T224">(Interino)</text:span></text:p>
      <text:p text:style-name="P774"/>
      <text:p text:style-name="P257"/>
      <text:p text:style-name="P257"/>
      <text:p text:style-name="P775"/>
      <text:p text:style-name="P776"><text:span text:style-name="T291">PORTARIA</text:span><text:span text:style-name="T616"> </text:span><text:span text:style-name="T291">Nº</text:span><text:span text:style-name="T617"> </text:span><text:span text:style-name="T195">1.884/2026</text:span></text:p>
      <text:p text:style-name="P777"/>
      <table:table table:name="Table15" table:style-name="Table15">
        <table:table-column table:style-name="Table15.A"/>
        <table:table-column table:style-name="Table15.B"/>
        <table:table-column table:style-name="Table15.C"/>
        <table:table-row table:style-name="Table15.1">
          <table:table-cell table:style-name="Table15.A1" office:value-type="string">
            <text:p text:style-name="P778"><text:span text:style-name="T316">DISPÕE</text:span><text:span text:style-name="T317"><text:tab/></text:span><text:span text:style-name="T316">SOBRE</text:span></text:p>
          </table:table-cell>
          <table:table-cell table:style-name="Table15.A1" office:value-type="string">
            <text:p text:style-name="P779"><text:span text:style-name="T316">CONCESSÃO</text:span><text:span text:style-name="T316"/></text:p>
          </table:table-cell>
          <table:table-cell table:style-name="Table15.A1" office:value-type="string">
            <text:p text:style-name="P780"><text:span text:style-name="T318">DE</text:span><text:span text:style-name="T318"/></text:p>
          </table:table-cell>
        </table:table-row>
        <table:table-row table:style-name="Table15.1">
          <table:table-cell table:style-name="Table15.A1" office:value-type="string">
            <text:p text:style-name="P781"><text:span text:style-name="T316">LICENÇA</text:span><text:span text:style-name="T317"><text:tab/></text:span><text:span text:style-name="T319">PARA</text:span></text:p>
          </table:table-cell>
          <table:table-cell table:style-name="Table15.A1" office:value-type="string">
            <text:p text:style-name="P782"><text:span text:style-name="T316">TRATAMENTO</text:span><text:span text:style-name="T316"/></text:p>
          </table:table-cell>
          <table:table-cell table:style-name="Table15.A1" office:value-type="string">
            <text:p text:style-name="P783"><text:span text:style-name="T318">DE</text:span><text:span text:style-name="T318"/></text:p>
          </table:table-cell>
        </table:table-row>
        <table:table-row table:style-name="Table15.1">
          <table:table-cell table:style-name="Table15.A1" office:value-type="string">
            <text:p text:style-name="P784"><text:span text:style-name="T316">SAÚDE</text:span><text:span text:style-name="T320">.</text:span></text:p>
          </table:table-cell>
          <table:table-cell table:style-name="Table15.A1" office:value-type="string">
            <text:p text:style-name="P268"/>
          </table:table-cell>
          <table:table-cell table:style-name="Table15.A1" office:value-type="string">
            <text:p text:style-name="P268"/>
          </table:table-cell>
        </table:table-row>
      </table:table>
      <text:p text:style-name="P105"/>
      <text:p text:style-name="P785"><text:span text:style-name="T199">O</text:span><text:span text:style-name="T618"> <text:s/></text:span><text:span text:style-name="T132">SECRETÁRIO</text:span><text:span text:style-name="T619"> <text:s/></text:span><text:span text:style-name="T132">MUNICIPAL</text:span><text:span text:style-name="T619"> <text:s/></text:span><text:span text:style-name="T136">DE</text:span></text:p>
      <text:p text:style-name="P786"><text:span text:style-name="T137">ADMINISTRAÇÃO </text:span>de Cachoeiro de Itapemirim, Estado do Espírito Santo, no uso<text:span text:style-name="T138"> </text:span>de<text:span text:style-name="T138"> </text:span>suas<text:span text:style-name="T138"> </text:span>atribuições<text:span text:style-name="T138"> </text:span>delegadas através dos Decretos nºs. 18.275/2008 e <text:span text:style-name="T145">35.892/2025,</text:span></text:p>
      <text:p text:style-name="P570"/>
      <text:p text:style-name="P787"><text:span text:style-name="T139">RESOLVE:</text:span><text:span text:style-name="T139"/></text:p>
      <text:p text:style-name="P105"/>
      <text:p text:style-name="P788"><text:span text:style-name="T132">Art.</text:span><text:span text:style-name="T158"> </text:span><text:span text:style-name="T132">1º</text:span><text:span text:style-name="T158"> </text:span><text:span text:style-name="T199">Retificar</text:span><text:span text:style-name="T301"> </text:span><text:span text:style-name="T199">a</text:span><text:span text:style-name="T301"> </text:span><text:span text:style-name="T199">Portaria</text:span><text:span text:style-name="T301"> </text:span><text:span text:style-name="T199">nº 1.831/2026, no que se refere à concessão de </text:span><text:span text:style-name="T299">licença para tratamento de saúde </text:span><text:span text:style-name="T199">ao servidor abaixo, passando a constar da seguinte forma:</text:span></text:p>
      <text:p text:style-name="P274"/>
      <table:table table:name="Table16" table:style-name="Table16">
        <table:table-column table:style-name="Table16.A"/>
        <table:table-column table:style-name="Table16.B"/>
        <table:table-column table:style-name="Table16.C"/>
        <table:table-column table:style-name="Table16.D"/>
        <table:table-column table:style-name="Table16.E"/>
        <table:table-column table:style-name="Table16.F"/>
        <table:table-row table:style-name="Table16.1">
          <table:table-cell table:style-name="Table16.A1" office:value-type="string">
            <text:p text:style-name="P789"><text:span text:style-name="T212">SERVIDOR</text:span><text:span text:style-name="T212"/></text:p>
          </table:table-cell>
          <table:table-cell table:style-name="Table16.A1" office:value-type="string">
            <text:p text:style-name="P790"><text:span text:style-name="T212">CARGO</text:span><text:span text:style-name="T212"/></text:p>
          </table:table-cell>
          <table:table-cell table:style-name="Table16.A1" office:value-type="string">
            <text:p text:style-name="P791"><text:span text:style-name="T212">LOTAÇÃO</text:span><text:span text:style-name="T212"/></text:p>
          </table:table-cell>
          <table:table-cell table:style-name="Table16.A1" table:number-columns-spanned="2" office:value-type="string">
            <text:p text:style-name="P792"><text:span text:style-name="T212">LICENÇA</text:span><text:span text:style-name="T212"/></text:p>
          </table:table-cell>
          <table:covered-table-cell/>
          <table:table-cell table:style-name="Table16.A1" office:value-type="string">
            <text:p text:style-name="P793"><text:span text:style-name="T620">PROC.</text:span><text:span text:style-name="T621"> </text:span><text:span text:style-name="T236">Nº</text:span></text:p>
          </table:table-cell>
        </table:table-row>
        <table:table-row table:style-name="Table16.2">
          <table:table-cell table:style-name="Table16.A1" office:value-type="string">
            <text:p text:style-name="P794"><text:span text:style-name="T620">ISAMARA DUARTE</text:span><text:span text:style-name="T621"> </text:span><text:span text:style-name="T620">DA</text:span><text:span text:style-name="T622"> </text:span><text:span text:style-name="T620">SILVA </text:span><text:span text:style-name="T215">ALVES</text:span></text:p>
          </table:table-cell>
          <table:table-cell table:style-name="Table16.A1" office:value-type="string">
            <text:p text:style-name="P795"><text:span text:style-name="T115">AJUDANTE</text:span><text:span text:style-name="T623"> </text:span><text:span text:style-name="T113">GERAL</text:span></text:p>
          </table:table-cell>
          <table:table-cell table:style-name="Table16.A1" office:value-type="string">
            <text:p text:style-name="P796"><text:span text:style-name="T113">SEMUS</text:span><text:span text:style-name="T113"/></text:p>
          </table:table-cell>
          <table:table-cell table:style-name="Table16.A1" office:value-type="string">
            <text:p text:style-name="P797"><text:span text:style-name="T115">01</text:span><text:span text:style-name="T623"> </text:span><text:span text:style-name="T114">DIA</text:span></text:p>
          </table:table-cell>
          <table:table-cell table:style-name="Table16.A1" office:value-type="string">
            <text:p text:style-name="P798"><text:span text:style-name="T113">21/08/2026</text:span><text:span text:style-name="T113"/></text:p>
          </table:table-cell>
          <table:table-cell table:style-name="Table16.A1" office:value-type="string">
            <text:p text:style-name="P799"><text:span text:style-name="T113">65002/2026</text:span><text:span text:style-name="T113"/></text:p>
          </table:table-cell>
        </table:table-row>
      </table:table>
      <text:p text:style-name="P800"><text:span text:style-name="T132">Art.</text:span><text:span text:style-name="T158"> </text:span><text:span text:style-name="T132">2º</text:span><text:span text:style-name="T158"> </text:span><text:span text:style-name="T199">Esta</text:span><text:span text:style-name="T624"> </text:span><text:span text:style-name="T199">Portaria</text:span><text:span text:style-name="T624"> </text:span><text:span text:style-name="T199">entra</text:span><text:span text:style-name="T625"> </text:span><text:span text:style-name="T199">em</text:span><text:span text:style-name="T625"> </text:span><text:span text:style-name="T199">vigor</text:span><text:span text:style-name="T624"> </text:span><text:span text:style-name="T298">na</text:span></text:p>
      <text:p text:style-name="P801">data<text:span text:style-name="T164"> </text:span>de<text:span text:style-name="T543"> </text:span>sua<text:span text:style-name="T162"> </text:span><text:span text:style-name="T145">publicação.</text:span></text:p>
      <text:p text:style-name="Text_20_body"/>
      <text:p text:style-name="P802"/>
      <text:p text:style-name="P803">Cachoeiro<text:span text:style-name="T147"> </text:span>de<text:span text:style-name="T165"> </text:span>Itapemirim/ES,<text:span text:style-name="T626"> </text:span>03<text:span text:style-name="T626"> </text:span>de<text:span text:style-name="T164"> </text:span>setembro<text:span text:style-name="T626"> </text:span>de<text:span text:style-name="T626"> </text:span><text:span text:style-name="T145">2026.</text:span></text:p>
      <text:p text:style-name="Text_20_body"/>
      <text:p text:style-name="P804"/>
      <text:p text:style-name="P805"><text:span text:style-name="T132">ROGÉRIO</text:span><text:span text:style-name="T167"> </text:span><text:span text:style-name="T132">DA</text:span><text:span text:style-name="T627"> </text:span><text:span text:style-name="T132">SILVA</text:span><text:span text:style-name="T628"> </text:span><text:span text:style-name="T139">ATHAYDE</text:span></text:p>
      <text:p text:style-name="P806"><text:span text:style-name="T132">Secretário</text:span><text:span text:style-name="T627"> </text:span><text:span text:style-name="T132">Municipal</text:span><text:span text:style-name="T627"> </text:span><text:span text:style-name="T132">de</text:span><text:span text:style-name="T167"> </text:span><text:span text:style-name="T139">Administração</text:span></text:p>
      <text:p text:style-name="P807"/>
      <text:p text:style-name="P257"/>
      <text:p text:style-name="P808"/>
      <text:p text:style-name="P809"><text:span text:style-name="T291">PORTARIA</text:span><text:span text:style-name="T629"> </text:span><text:span text:style-name="T291">Nº</text:span><text:span text:style-name="T617"> </text:span><text:span text:style-name="T195">1.885/2026</text:span></text:p>
      <text:p text:style-name="P105"/>
      <text:p text:style-name="P810"><text:span text:style-name="T132">DISPÕE SOBRE LICENÇA PARA TRATAMENTO DE SAÚDE POR NEXO</text:span><text:span text:style-name="T519"> </text:span><text:span text:style-name="T132">DE CAUSALIDADE, EM VIRTUDE DE ACIDENTE OCORRIDO EM SERVIÇO.</text:span></text:p>
      <text:p text:style-name="P645"/>
      <text:p text:style-name="P811"><text:span text:style-name="T199">O</text:span><text:span text:style-name="T630"> <text:s/></text:span><text:span text:style-name="T132">SECRETÁRIO</text:span><text:span text:style-name="T564"> <text:s/></text:span><text:span text:style-name="T132">MUNICIPAL</text:span><text:span text:style-name="T631"> <text:s/></text:span><text:span text:style-name="T136">DE</text:span></text:p>
      <text:p text:style-name="P812"><text:span text:style-name="T137">ADMINISTRAÇÃO </text:span>de Cachoeiro de Itapemirim, Estado do Espírito Santo, no uso de suas atribuições delegadas através dos Decretos nºs. 18.275/2008 e 35.892/2025,<text:span text:style-name="T138"> </text:span>tendo<text:span text:style-name="T138"> </text:span>em<text:span text:style-name="T138"> </text:span>vista<text:span text:style-name="T138"> </text:span>o<text:span text:style-name="T138"> </text:span>que consta no processo nº <text:span text:style-name="T137">35368/2026,</text:span></text:p>
      <text:p text:style-name="P537"/>
      <text:p text:style-name="P813"><text:span text:style-name="T139">RESOLVE:</text:span><text:span text:style-name="T139"/></text:p>
      <text:p text:style-name="P105"/>
      <text:p text:style-name="P814"><text:span text:style-name="T132">Art. 1º </text:span><text:span text:style-name="T199">Considerar autorizado à servidora </text:span><text:span text:style-name="T132">JOSLANA MACHADO OLIVEIRA</text:span><text:span text:style-name="T199">, Bibliotecário, lotada na SEMCULT, </text:span><text:span text:style-name="T299">licença para tratamento de saúde por nexo de causalidade</text:span><text:span text:style-name="T199">, por motivo de acidente ocorrido em serviço, no período de 75 (setenta e cinco) dias, </text:span><text:span text:style-name="T132">a partir de 08 de maio de 2026</text:span><text:span text:style-name="T199">, nos termos do Artigo 100, da Lei nº 4.009, de 20.12.94 - Estatuto dos Servidores Públicos </text:span><text:span text:style-name="T499">Municipais.</text:span></text:p>
      <text:p text:style-name="P657"/>
      <text:p text:style-name="P815"><text:span text:style-name="T137">Art. 2º </text:span>Esta Portaria entra em vigor na data de sua publicação, revogadas as disposições em contrário.</text:p>
      <text:p text:style-name="Text_20_body"/>
      <text:p text:style-name="Text_20_body"/>
      <text:p text:style-name="P816"/>
      <text:p text:style-name="P817">Cachoeiro<text:span text:style-name="T626"> </text:span>de<text:span text:style-name="T165"> </text:span>Itapemirim/ES,<text:span text:style-name="T626"> </text:span>03<text:span text:style-name="T165"> </text:span>de<text:span text:style-name="T626"> </text:span>setembro<text:span text:style-name="T626"> </text:span>de<text:span text:style-name="T165"> </text:span><text:span text:style-name="T145">2026.</text:span></text:p>
      <text:p text:style-name="Text_20_body"/>
      <text:p text:style-name="P802"/>
      <text:p text:style-name="P818"><text:span text:style-name="T132">ROGÉRIO</text:span><text:span text:style-name="T167"> </text:span><text:span text:style-name="T132">DA</text:span><text:span text:style-name="T627"> </text:span><text:span text:style-name="T132">SILVA</text:span><text:span text:style-name="T628"> </text:span><text:span text:style-name="T139">ATHAYDE</text:span></text:p>
      <text:p text:style-name="P819"><text:span text:style-name="T132">Secretário</text:span><text:span text:style-name="T627"> </text:span><text:span text:style-name="T132">Municipal</text:span><text:span text:style-name="T627"> </text:span><text:span text:style-name="T132">de</text:span><text:span text:style-name="T167"> </text:span><text:span text:style-name="T139">Administração</text:span></text:p>
      <text:p text:style-name="P820"/>
      <text:p text:style-name="P257"/>
      <text:p text:style-name="P257"/>
      <text:p text:style-name="P821"/>
      <text:p text:style-name="P822"><text:span text:style-name="T291">PORTARIA</text:span><text:span text:style-name="T314"> </text:span><text:span text:style-name="T291">Nº</text:span><text:span text:style-name="T315"> </text:span><text:span text:style-name="T195">1.886/2026</text:span></text:p>
      <text:p text:style-name="P257"/>
      <text:p text:style-name="P823"><text:span text:style-name="T132">DISPÕE SOBRE CONCESSÃO DE LICENÇA</text:span><text:span text:style-name="T632"> <text:s/></text:span><text:span text:style-name="T132">PARA</text:span><text:span text:style-name="T632"> <text:s/></text:span><text:span text:style-name="T132">TRATAMENTO DE</text:span><text:span text:style-name="T632"> </text:span><text:span text:style-name="T132">SAÚDE</text:span><text:span text:style-name="T632"> </text:span><text:span text:style-name="T132">E</text:span><text:span text:style-name="T632"> </text:span><text:span text:style-name="T132">BENEFÍCIO</text:span><text:span text:style-name="T519"> </text:span><text:span text:style-name="T139">AUXÍLIO-DOENÇA.</text:span></text:p>
      <text:p text:style-name="P125"/>
      <text:p text:style-name="P824"><text:span text:style-name="T199">O</text:span><text:span text:style-name="T321"> <text:s/></text:span><text:span text:style-name="T132">SECRETÁRIO</text:span><text:span text:style-name="T633"> <text:s/></text:span><text:span text:style-name="T132">MUNICIPAL</text:span><text:span text:style-name="T322"> <text:s/></text:span><text:span text:style-name="T136">DE</text:span></text:p>
      <text:p text:style-name="P825"><text:span text:style-name="T137">ADMINISTRAÇÃO </text:span>de Cachoeiro de Itapemirim, Estado do Espírito Santo, no uso de suas atribuições delegadas<text:span text:style-name="T144"> </text:span>através dos Decretos nºs. 18.275/2008 e <text:span text:style-name="T145">35.892/2025,</text:span></text:p>
      <text:p text:style-name="P131"/>
      <text:p text:style-name="P826"><text:span text:style-name="T139">RESOLVE:</text:span><text:span text:style-name="T139"/></text:p>
      <text:p text:style-name="P257"/>
      <text:p text:style-name="P827"><text:span text:style-name="T137">Art. 1º </text:span>Considerar autorizado a concessão de <text:span text:style-name="T137">licença para tratamento de saúde </text:span>à servidora<text:span text:style-name="T138"> </text:span>abaixo mencionada, conforme atestado médico apresentado e anexo ao referido processo, nos termos do artigo 2º da Lei nº 7859/2020 e Decreto nº. 29.111/2019.</text:p>
      <text:p text:style-name="P131"/>
      <table:table table:name="Table17" table:style-name="Table17">
        <table:table-column table:style-name="Table17.A"/>
        <table:table-column table:style-name="Table17.B"/>
        <table:table-column table:style-name="Table17.C"/>
        <table:table-column table:style-name="Table17.D"/>
        <table:table-column table:style-name="Table17.E"/>
        <table:table-column table:style-name="Table17.F"/>
        <table:table-row table:style-name="Table17.1">
          <table:table-cell table:style-name="Table17.A1" office:value-type="string">
            <text:p text:style-name="P828"><text:span text:style-name="T212">SERVIDORA</text:span><text:span text:style-name="T212"/></text:p>
          </table:table-cell>
          <table:table-cell table:style-name="Table17.A1" office:value-type="string">
            <text:p text:style-name="P829"><text:span text:style-name="T212">CARGO</text:span><text:span text:style-name="T212"/></text:p>
          </table:table-cell>
          <table:table-cell table:style-name="Table17.A1" office:value-type="string">
            <text:p text:style-name="P830"><text:span text:style-name="T212">LOTAÇÃO</text:span><text:span text:style-name="T212"/></text:p>
          </table:table-cell>
          <table:table-cell table:style-name="Table17.A1" table:number-columns-spanned="2" office:value-type="string">
            <text:p text:style-name="P831"><text:span text:style-name="T212">LICENÇA</text:span><text:span text:style-name="T212"/></text:p>
          </table:table-cell>
          <table:covered-table-cell/>
          <table:table-cell table:style-name="Table17.A1" office:value-type="string">
            <text:p text:style-name="P832"><text:span text:style-name="T620">PROC.</text:span><text:span text:style-name="T634"> </text:span><text:span text:style-name="T236">Nº</text:span></text:p>
          </table:table-cell>
        </table:table-row>
        <table:table-row table:style-name="Table17.2">
          <table:table-cell table:style-name="Table17.A1" office:value-type="string">
            <text:p text:style-name="P833"><text:span text:style-name="T620">GISELLE</text:span><text:span text:style-name="T213"> </text:span><text:span text:style-name="T620">SILVA</text:span><text:span text:style-name="T634"> </text:span><text:span text:style-name="T620">DA</text:span><text:span text:style-name="T634"> </text:span><text:span text:style-name="T212">COSTA</text:span></text:p>
          </table:table-cell>
          <table:table-cell table:style-name="Table17.A1" office:value-type="string">
            <text:p text:style-name="P834"><text:span text:style-name="T115">PROF</text:span><text:span text:style-name="T635"> </text:span><text:span text:style-name="T115">PEB</text:span><text:span text:style-name="T117"> </text:span><text:span text:style-name="T118">A</text:span></text:p>
          </table:table-cell>
          <table:table-cell table:style-name="Table17.A1" office:value-type="string">
            <text:p text:style-name="P835"><text:span text:style-name="T117">SEME</text:span><text:span text:style-name="T117"/></text:p>
          </table:table-cell>
          <table:table-cell table:style-name="Table17.A1" office:value-type="string">
            <text:p text:style-name="P836"><text:span text:style-name="T115">30</text:span><text:span text:style-name="T636"> </text:span><text:span text:style-name="T117">DIAS</text:span></text:p>
          </table:table-cell>
          <table:table-cell table:style-name="Table17.A1" office:value-type="string">
            <text:p text:style-name="P837"><text:span text:style-name="T113">25/08/2026</text:span><text:span text:style-name="T113"/></text:p>
          </table:table-cell>
          <table:table-cell table:style-name="Table17.A1" office:value-type="string">
            <text:p text:style-name="P838"><text:span text:style-name="T212">65087/2026</text:span><text:span text:style-name="T212"/></text:p>
          </table:table-cell>
        </table:table-row>
      </table:table>
      <text:p text:style-name="P839"><text:span text:style-name="T132">Art.</text:span><text:span text:style-name="T158"> <text:s/></text:span><text:span text:style-name="T132">2º</text:span><text:span text:style-name="T158"> <text:s/></text:span><text:span text:style-name="T199">Conceder</text:span><text:span text:style-name="T301"> <text:s/></text:span><text:span text:style-name="T132">benefício</text:span><text:span text:style-name="T519"> </text:span><text:span text:style-name="T132">auxílio-doença</text:span><text:span text:style-name="T330"> </text:span><text:span text:style-name="T199">à</text:span><text:span text:style-name="T637"> </text:span><text:span text:style-name="T199">referida</text:span><text:span text:style-name="T638"> </text:span><text:span text:style-name="T199">servidora,</text:span><text:span text:style-name="T637"> </text:span><text:span text:style-name="T199">no</text:span><text:span text:style-name="T637"> </text:span><text:span text:style-name="T199">período</text:span><text:span text:style-name="T637"> </text:span><text:span text:style-name="T199">de</text:span><text:span text:style-name="T637"> </text:span><text:span text:style-name="T199">30</text:span><text:span text:style-name="T637"> </text:span><text:span text:style-name="T199">(trinta)</text:span><text:span text:style-name="T499"> </text:span><text:span text:style-name="T199">dias,</text:span><text:span text:style-name="T638"> </text:span><text:span text:style-name="T199">a partir de </text:span><text:span text:style-name="T299">24 de setembro de 2026</text:span><text:span text:style-name="T639">, </text:span><text:span text:style-name="T199">de acordo com perícia de atestado deferido pela MEDTRAB Medicina e Segurança do Trabalho (Grupo Innovar).</text:span></text:p>
      <text:p text:style-name="Text_20_body"/>
      <text:p text:style-name="P840"><text:span text:style-name="T137">Art.</text:span><text:span text:style-name="T640"> </text:span><text:span text:style-name="T137">3°</text:span><text:span text:style-name="T641"> </text:span>Esta<text:span text:style-name="T543"> </text:span>Portaria<text:span text:style-name="T163"> </text:span>entrará<text:span text:style-name="T163"> </text:span>em<text:span text:style-name="T163"> </text:span>vigor<text:span text:style-name="T163"> </text:span><text:span text:style-name="T221">na</text:span></text:p>
      <text:p text:style-name="P841">data<text:span text:style-name="T145"> </text:span>de<text:span text:style-name="T202"> </text:span>sua<text:span text:style-name="T145"> publicação.</text:span></text:p>
      <text:p text:style-name="Text_20_body"/>
      <text:p text:style-name="Text_20_body"/>
      <text:p text:style-name="P842">Cachoeiro<text:span text:style-name="T329"> </text:span>de<text:span text:style-name="T222"> </text:span>Itapemirim/ES<text:span text:style-name="T222"> </text:span>03<text:span text:style-name="T145"> </text:span>de<text:span text:style-name="T222"> </text:span>setembro<text:span text:style-name="T145"> </text:span>de<text:span text:style-name="T329"> </text:span><text:span text:style-name="T145">2026.</text:span></text:p>
      <text:p text:style-name="Text_20_body"/>
      <text:p text:style-name="Text_20_body"/>
      <text:p text:style-name="P843"><text:span text:style-name="T132">ROGÉRIO</text:span><text:span text:style-name="T224"> </text:span><text:span text:style-name="T132">DA</text:span><text:span text:style-name="T224"> </text:span><text:span text:style-name="T132">SILVA</text:span><text:span text:style-name="T139"> ATHAYDE</text:span></text:p>
      <text:p text:style-name="P844"><text:span text:style-name="T132">Secretário</text:span><text:span text:style-name="T136"> </text:span><text:span text:style-name="T132">Municipal</text:span><text:span text:style-name="T223"> </text:span><text:span text:style-name="T132">de</text:span><text:span text:style-name="T224"> </text:span><text:span text:style-name="T139">Administração</text:span></text:p>
      <text:p text:style-name="P845"/>
      <text:p text:style-name="P257"/>
      <text:p text:style-name="P257"/>
      <text:p text:style-name="P615"/>
      <text:p text:style-name="P846"><text:span text:style-name="T195">PORTARIA</text:span><text:span text:style-name="T642"> </text:span><text:span text:style-name="T195">Nº</text:span><text:span text:style-name="T642"> </text:span><text:span text:style-name="T195">1.887/2026</text:span></text:p>
      <text:p text:style-name="P847"><text:span text:style-name="T132">DISPÕE SOBRE CONCESSÃO DE LICENÇA</text:span><text:span text:style-name="T519"> <text:s/></text:span><text:span text:style-name="T132">PARA</text:span><text:span text:style-name="T519"> <text:s/></text:span><text:span text:style-name="T132">TRATAMENTO</text:span><text:span text:style-name="T519"> </text:span><text:span text:style-name="T132">DE</text:span><text:span text:style-name="T632"> </text:span><text:span text:style-name="T132">SAÚDE</text:span><text:span text:style-name="T632"> </text:span><text:span text:style-name="T132">E</text:span><text:span text:style-name="T632"> </text:span><text:span text:style-name="T132">BENEFÍCIO</text:span><text:span text:style-name="T158"> </text:span><text:span text:style-name="T139">AUXÍLIO-DOENÇA.</text:span></text:p>
      <text:p text:style-name="P848"><text:span text:style-name="T199">O</text:span><text:span text:style-name="T643"> <text:s/></text:span><text:span text:style-name="T132">SECRETÁRIO</text:span><text:span text:style-name="T644"> <text:s/></text:span><text:span text:style-name="T132">MUNICIPAL</text:span><text:span text:style-name="T644"> <text:s/></text:span><text:span text:style-name="T136">DE</text:span></text:p>
      <text:p text:style-name="P849"><text:span text:style-name="T137">ADMINISTRAÇÃO </text:span>de Cachoeiro de Itapemirim, Estado do Espírito Santo, no uso de suas atribuições delegadas<text:span text:style-name="T138"> </text:span>através<text:span text:style-name="T145"> </text:span>dos<text:span text:style-name="T222"> </text:span>Decretos<text:span text:style-name="T145"> </text:span>nºs.<text:span text:style-name="T145"> </text:span>18.275/2008<text:span text:style-name="T145"> </text:span>e <text:span text:style-name="T145">35.892/2025,</text:span></text:p>
      <text:p text:style-name="P850"><text:span text:style-name="T139">RESOLVE:</text:span><text:span text:style-name="T139"/></text:p>
      <text:p text:style-name="P851"><text:span text:style-name="T137">Art. 1º </text:span>Considerar autorizado a concessão de <text:span text:style-name="T137">licença para tratamento de saúde </text:span>à servidora abaixo mencionada, conforme atestado médico apresentado e anexo ao referido processo, nos termos do artigo 2º da Lei nº 7859/2020 e Decreto nº. 29.111/2019.</text:p>
      <text:p text:style-name="P852"/>
      <table:table table:name="Table18" table:style-name="Table18">
        <table:table-column table:style-name="Table18.A"/>
        <table:table-column table:style-name="Table18.B"/>
        <table:table-column table:style-name="Table18.C"/>
        <table:table-column table:style-name="Table18.D"/>
        <table:table-column table:style-name="Table18.E"/>
        <table:table-column table:style-name="Table18.F"/>
        <table:table-row table:style-name="Table18.1">
          <table:table-cell table:style-name="Table18.A1" office:value-type="string">
            <text:p text:style-name="P853"><text:span text:style-name="T212">SERVIDORA</text:span><text:span text:style-name="T212"/></text:p>
          </table:table-cell>
          <table:table-cell table:style-name="Table18.A1" office:value-type="string">
            <text:p text:style-name="P854"><text:span text:style-name="T212">CARGO</text:span><text:span text:style-name="T212"/></text:p>
          </table:table-cell>
          <table:table-cell table:style-name="Table18.A1" office:value-type="string">
            <text:p text:style-name="P855"><text:span text:style-name="T212">LOTAÇÃO</text:span><text:span text:style-name="T212"/></text:p>
          </table:table-cell>
          <table:table-cell table:style-name="Table18.A1" table:number-columns-spanned="2" office:value-type="string">
            <text:p text:style-name="P856"><text:span text:style-name="T212">LICENÇA</text:span><text:span text:style-name="T212"/></text:p>
          </table:table-cell>
          <table:covered-table-cell/>
          <table:table-cell table:style-name="Table18.A1" office:value-type="string">
            <text:p text:style-name="P857"><text:span text:style-name="T212">PROC.</text:span><text:span text:style-name="T620"> </text:span><text:span text:style-name="T236">Nº</text:span></text:p>
          </table:table-cell>
        </table:table-row>
        <table:table-row table:style-name="Table18.2">
          <table:table-cell table:style-name="Table18.A1" office:value-type="string">
            <text:p text:style-name="P858"><text:span text:style-name="T212">ANA STELA TONETO</text:span><text:span text:style-name="T620"> </text:span><text:span text:style-name="T215">SENA</text:span></text:p>
          </table:table-cell>
          <table:table-cell table:style-name="Table18.A1" office:value-type="string">
            <text:p text:style-name="P859"><text:span text:style-name="T115">PROF</text:span><text:span text:style-name="T116"> </text:span><text:span text:style-name="T115">PEB</text:span><text:span text:style-name="T116"> </text:span><text:span text:style-name="T118">B</text:span></text:p>
          </table:table-cell>
          <table:table-cell table:style-name="Table18.A1" office:value-type="string">
            <text:p text:style-name="P860"><text:span text:style-name="T117">SEME</text:span><text:span text:style-name="T117"/></text:p>
          </table:table-cell>
          <table:table-cell table:style-name="Table18.A1" office:value-type="string">
            <text:p text:style-name="P861"><text:span text:style-name="T115">20</text:span><text:span text:style-name="T117"> DIAS</text:span></text:p>
          </table:table-cell>
          <table:table-cell table:style-name="Table18.A1" office:value-type="string">
            <text:p text:style-name="P862"><text:span text:style-name="T113">28/08/2026</text:span><text:span text:style-name="T113"/></text:p>
          </table:table-cell>
          <table:table-cell table:style-name="Table18.A1" office:value-type="string">
            <text:p text:style-name="P863"><text:span text:style-name="T212">66688/2026</text:span><text:span text:style-name="T212"/></text:p>
          </table:table-cell>
        </table:table-row>
      </table:table>
      <text:p text:style-name="P864"><text:span text:style-name="T132">Art.</text:span><text:span text:style-name="T158"> <text:s/></text:span><text:span text:style-name="T132">2º</text:span><text:span text:style-name="T158"> <text:s/></text:span><text:span text:style-name="T199">Conceder</text:span><text:span text:style-name="T301"> <text:s/></text:span><text:span text:style-name="T132">benefício</text:span><text:span text:style-name="T158"> </text:span><text:span text:style-name="T132">auxílio-doença </text:span><text:span text:style-name="T199">à referida servidora, no período de 70 (setenta) dias,</text:span><text:span text:style-name="T204"> </text:span><text:span text:style-name="T199">a</text:span><text:span text:style-name="T204"> </text:span><text:span text:style-name="T199">partir</text:span><text:span text:style-name="T645"> </text:span><text:span text:style-name="T199">de</text:span><text:span text:style-name="T204"> </text:span><text:span text:style-name="T299">19</text:span><text:span text:style-name="T646"> </text:span><text:span text:style-name="T299">de</text:span><text:span text:style-name="T647"> </text:span><text:span text:style-name="T299">setembro</text:span><text:span text:style-name="T646"> </text:span><text:span text:style-name="T299">de</text:span><text:span text:style-name="T646"> </text:span><text:span text:style-name="T299">2026</text:span><text:span text:style-name="T639">,</text:span><text:span text:style-name="T648"> </text:span><text:span text:style-name="T199">de</text:span><text:span text:style-name="T204"> </text:span><text:span text:style-name="T199">acordo</text:span><text:span text:style-name="T204"> </text:span><text:span text:style-name="T199">com</text:span><text:span text:style-name="T649"> </text:span><text:span text:style-name="T199">perícia</text:span><text:span text:style-name="T650"> </text:span><text:span text:style-name="T199">de atestado deferido pela MEDTRAB Medicina e Segurança do Trabalho (Grupo Innovar).</text:span></text:p>
      <text:p text:style-name="P865"><text:span text:style-name="T137">Art.</text:span><text:span text:style-name="T651"> </text:span><text:span text:style-name="T137">3°</text:span><text:span text:style-name="T297"> </text:span>Esta<text:span text:style-name="T221"> </text:span>Portaria<text:span text:style-name="T329"> </text:span>entrará<text:span text:style-name="T329"> </text:span>em<text:span text:style-name="T222"> </text:span>vigor<text:span text:style-name="T329"> </text:span><text:span text:style-name="T221">na</text:span></text:p>
      <text:p text:style-name="P866">data<text:span text:style-name="T652"> </text:span>de<text:span text:style-name="T652"> </text:span>sua<text:span text:style-name="T511"> </text:span><text:span text:style-name="T145">publicação.</text:span></text:p>
      <text:p text:style-name="P187"/>
      <text:p text:style-name="P867">Cachoeiro<text:span text:style-name="T653"> </text:span>de<text:span text:style-name="T653"> </text:span>Itapemirim/ES<text:span text:style-name="T653"> </text:span>01<text:span text:style-name="T653"> </text:span>de<text:span text:style-name="T653"> </text:span>setembro<text:span text:style-name="T654"> </text:span>de<text:span text:style-name="T653"> </text:span><text:span text:style-name="T145">2026.</text:span></text:p>
      <text:p text:style-name="P187"/>
      <text:p text:style-name="P868"><text:span text:style-name="T139">ROGÉRIO</text:span><text:span text:style-name="T615"> </text:span><text:span text:style-name="T139">DA</text:span><text:span text:style-name="T615"> </text:span><text:span text:style-name="T139">SILVA</text:span><text:span text:style-name="T136"> </text:span><text:span text:style-name="T139">ATHAYDE</text:span></text:p>
      <text:p text:style-name="P869"><text:span text:style-name="T139">Secretário</text:span><text:span text:style-name="T223"> </text:span><text:span text:style-name="T139">Municipal</text:span><text:span text:style-name="T223"> </text:span><text:span text:style-name="T139">de</text:span><text:span text:style-name="T223"> </text:span><text:span text:style-name="T139">Administração</text:span></text:p>
      <text:p text:style-name="P870"/>
      <text:p text:style-name="P138"/>
      <text:p text:style-name="P138"/>
      <text:p text:style-name="P871"/>
      <text:p text:style-name="P872"><text:span text:style-name="T655">PORTARIA</text:span><text:span text:style-name="T656"> </text:span><text:span text:style-name="T655">Nº</text:span><text:span text:style-name="T656"> 1.889/2026</text:span></text:p>
      <text:p text:style-name="P873"/>
      <text:h text:style-name="P874" text:outline-level="9">DISPÕE SOBRE O ARQUIVAMENTO DE <text:span text:style-name="T145">PROCESSO</text:span><text:tab/><text:span text:style-name="T145">ADMINISTRATIVO </text:span>DISCIPLINAR CONCLUSO.</text:h>
      <text:p text:style-name="P875"/>
      <text:p text:style-name="P876"><text:span text:style-name="T657">O</text:span><text:span text:style-name="T658"> </text:span><text:span text:style-name="T659">CORREGEDOR</text:span><text:span text:style-name="T660"> </text:span><text:span text:style-name="T659">DA</text:span><text:span text:style-name="T661"> </text:span><text:span text:style-name="T659">GUARDA</text:span><text:span text:style-name="T660"> </text:span><text:span text:style-name="T662">CIVIL</text:span></text:p>
      <text:p text:style-name="P877"><text:span text:style-name="T659">MUNICIPAL </text:span><text:span text:style-name="T657">de Cachoeiro de</text:span><text:span text:style-name="T663"> </text:span><text:span text:style-name="T657">Itapemirim, Estado do Espírito Santo, no uso de suas atribuições previstas na Lei nº 8.149/2024, tendo em vista o que consta na Portaria 2410/2023, no Processo nº</text:span><text:span text:style-name="T664"> </text:span><text:span text:style-name="T665">60948/2026 </text:span><text:span text:style-name="T666">c/c </text:span><text:span text:style-name="T657">P</text:span><text:span text:style-name="T667"> </text:span><text:span text:style-name="T668">rocesso </text:span><text:span text:style-name="T657">n</text:span><text:span text:style-name="T667"> </text:span><text:span text:style-name="T657">º </text:span><text:span text:style-name="T669">17566/</text:span><text:span text:style-name="T670"> </text:span><text:span text:style-name="T671">2023, </text:span></text:p>
      <text:p text:style-name="P878"/>
      <text:h text:style-name="P879" text:outline-level="9">RESOLVE:</text:h>
      <text:p text:style-name="P880"/>
      <text:p text:style-name="P881"><text:span text:style-name="T659">Art. 1º. </text:span><text:span text:style-name="T657">Arquivar o Processo Administrativo </text:span><text:span text:style-name="T672">Disciplinar nº</text:span><text:span text:style-name="T657"> </text:span><text:span text:style-name="T672">60948</text:span><text:span text:style-name="T673"> </text:span><text:span text:style-name="T672">/2026 c/c Processo/Memorando Administrativo Digital </text:span><text:span text:style-name="T657">nº</text:span><text:span text:style-name="T667"> </text:span><text:span text:style-name="T671">17566</text:span><text:span text:style-name="T667"> </text:span><text:span text:style-name="T657">/2023, instaurado em desfavor da servidora DENISE MARÇAL KOPPE, matrícula 14946,</text:span><text:span text:style-name="T674"> </text:span><text:span text:style-name="T657">ocupante do cargo de Guarda Civil Municipal</text:span><text:span text:style-name="T674"> </text:span><text:span text:style-name="T657">– Classe Distinta, lotada na Secretaria Municipal de Segurança e</text:span><text:span text:style-name="T663"> </text:span><text:span text:style-name="T657">Trânsito – SEMSEG, em razão da prescrição da pretensão</text:span><text:span text:style-name="T663"> </text:span><text:span text:style-name="T657">punitiva </text:span><text:span text:style-name="T675">administrativa.</text:span></text:p>
      <text:p text:style-name="P878"/>
      <text:p text:style-name="P882"><text:span text:style-name="T659">Art. 2º</text:span><text:span text:style-name="T657">. Revogar as disposições em contrário, em especial a </text:span><text:span text:style-name="T659">Portaria nº 2410/2023.</text:span></text:p>
      <text:p text:style-name="P883"/>
      <text:p text:style-name="P884"><text:span text:style-name="T657">Cachoeiro</text:span><text:span text:style-name="T676"> </text:span><text:span text:style-name="T657">de</text:span><text:span text:style-name="T677"> </text:span><text:span text:style-name="T657">Itapemirim,</text:span><text:span text:style-name="T678"> </text:span><text:span text:style-name="T657">03</text:span><text:span text:style-name="T679"> </text:span><text:span text:style-name="T657">de</text:span><text:span text:style-name="T673"> </text:span><text:span text:style-name="T657">setembro</text:span><text:span text:style-name="T677"> </text:span><text:span text:style-name="T657">de</text:span><text:span text:style-name="T678"> </text:span><text:span text:style-name="T675">2026.</text:span></text:p>
      <text:p text:style-name="P885"/>
      <text:p text:style-name="P886"/>
      <text:h text:style-name="P887" text:outline-level="9"><text:span text:style-name="T145">MARCELO</text:span><text:span text:style-name="T311"> </text:span><text:span text:style-name="T145">GARCIA</text:span><text:span text:style-name="T654"> </text:span><text:span text:style-name="T222">BRUM</text:span></text:h>
      <text:p text:style-name="P888"><text:span text:style-name="T680">Corregedor</text:span><text:span text:style-name="T681"> </text:span><text:span text:style-name="T680">da</text:span><text:span text:style-name="T681"> </text:span><text:span text:style-name="T680">Guarda</text:span><text:span text:style-name="T682"> </text:span><text:span text:style-name="T680">Civil</text:span><text:span text:style-name="T681"> Municipal</text:span></text:p>
      <text:p text:style-name="P889"/>
      <text:p text:style-name="P257"/>
      <text:p text:style-name="P890"/>
      <text:p text:style-name="P891"><text:span text:style-name="T683">PORTARIA</text:span><text:span text:style-name="T684"> </text:span><text:span text:style-name="T683">Nº</text:span><text:span text:style-name="T685"> </text:span><text:span text:style-name="T686">1.890/2026</text:span></text:p>
      <text:p text:style-name="P892"/>
      <text:p text:style-name="P893"><text:span text:style-name="T132">DISPÕE SOBRE ELIMINAÇÃO DE CANDIDATOS DO CONCURSO PÚBLICO – EDITAL Nº 1/2024 (CARGOS ADMINISTRATIVOS)</text:span><text:span text:style-name="T132"/></text:p>
      <text:p text:style-name="P894"><text:span text:style-name="T687">O</text:span><text:span text:style-name="T199"><text:tab/></text:span><text:span text:style-name="T139">SECRETÁRIO</text:span><text:span text:style-name="T132"><text:tab/></text:span><text:span text:style-name="T139">MUNICIPAL</text:span><text:span text:style-name="T132"><text:tab/></text:span><text:span text:style-name="T136">DE</text:span></text:p>
      <text:p text:style-name="P895"><text:span text:style-name="T297">ADMINISTRAÇÃO</text:span><text:span text:style-name="T137"><text:tab/></text:span><text:span text:style-name="T614">de</text:span><text:tab/><text:span text:style-name="T145">Cachoeiro</text:span><text:tab/><text:span text:style-name="T614">de </text:span>Itapemirim, Estado do Espírito Santo, no uso de suas atribuições delegadas pelos <text:span text:style-name="T145">Decretos</text:span><text:tab/><text:span text:style-name="T222">nºs</text:span><text:tab/><text:tab/><text:span text:style-name="T145">18.275/2008</text:span><text:tab/><text:tab/><text:span text:style-name="T203">e </text:span>35.892/2025,<text:span text:style-name="T138"> </text:span>tendo<text:span text:style-name="T138"> </text:span>em<text:span text:style-name="T138"> </text:span>vista<text:span text:style-name="T138"> </text:span>o<text:span text:style-name="T138"> </text:span>que</text:p>
      <text:p text:style-name="P896"><text:span text:style-name="T199">consta</text:span><text:span text:style-name="T650"> </text:span><text:span text:style-name="T199">no</text:span><text:span text:style-name="T204"> </text:span><text:span text:style-name="T199">processo</text:span><text:span text:style-name="T204"> </text:span><text:span text:style-name="T199">nº</text:span><text:span text:style-name="T645"> </text:span><text:span text:style-name="T139">3123/2026,</text:span></text:p>
      <text:p text:style-name="P897"><text:span text:style-name="T139">RESOLVE:</text:span><text:span text:style-name="T139"/></text:p>
      <text:p text:style-name="P898"><text:span text:style-name="T137">Art. 1º </text:span>Tornar pública a eliminação do candidato listado abaixo, do Concurso Público – Edital nº 1/2024 (cargos administrativos), em decorrência da não apresentação da documentação exigida, via processo eletrônico, no prazo estipulado pela Portaria nº 368/2026.</text:p>
      <text:p text:style-name="P899"/>
      <table:table table:name="Table19" table:style-name="Table19">
        <table:table-column table:style-name="Table19.A"/>
        <table:table-column table:style-name="Table19.B"/>
        <table:table-column table:style-name="Table19.C"/>
        <table:table-column table:style-name="Table19.D"/>
        <table:table-row table:style-name="Table19.1">
          <table:table-cell table:style-name="Table19.A1" office:value-type="string">
            <text:p text:style-name="P900"><text:span text:style-name="T139">Inscrição</text:span><text:span text:style-name="T139"/></text:p>
          </table:table-cell>
          <table:table-cell table:style-name="Table19.A1" office:value-type="string">
            <text:p text:style-name="P901"><text:span text:style-name="T139">Colocação</text:span><text:span text:style-name="T139"/></text:p>
          </table:table-cell>
          <table:table-cell table:style-name="Table19.A1" office:value-type="string">
            <text:p text:style-name="P902"><text:span text:style-name="T224">Nome</text:span><text:span text:style-name="T224"/></text:p>
          </table:table-cell>
          <table:table-cell table:style-name="Table19.A1" office:value-type="string">
            <text:p text:style-name="P903"><text:span text:style-name="T139">Cargo</text:span><text:span text:style-name="T139"/></text:p>
          </table:table-cell>
        </table:table-row>
        <table:table-row table:style-name="Table19.2">
          <table:table-cell table:style-name="Table19.A1" office:value-type="string">
            <text:p text:style-name="P904"><text:span text:style-name="T499">10000872</text:span><text:span text:style-name="T499"/></text:p>
          </table:table-cell>
          <table:table-cell table:style-name="Table19.A1" office:value-type="string">
            <text:p text:style-name="P905"><text:span text:style-name="T298">3º</text:span><text:span text:style-name="T298"/></text:p>
          </table:table-cell>
          <table:table-cell table:style-name="Table19.A1" office:value-type="string">
            <text:p text:style-name="P906"><text:span text:style-name="T132">Jonas</text:span><text:span text:style-name="T197"> </text:span><text:span text:style-name="T132">Silva</text:span><text:span text:style-name="T198"> </text:span><text:span text:style-name="T139">Costa</text:span></text:p>
          </table:table-cell>
          <table:table-cell table:style-name="Table19.A1" office:value-type="string">
            <text:p text:style-name="P907"><text:span text:style-name="T199">Técnico</text:span><text:span text:style-name="T688"> </text:span><text:span text:style-name="T199">de</text:span><text:span text:style-name="T688"> </text:span><text:span text:style-name="T199">Segurança do</text:span><text:span text:style-name="T689"> </text:span><text:span text:style-name="T199">Trabalho</text:span></text:p>
          </table:table-cell>
        </table:table-row>
      </table:table>
      <text:p text:style-name="P908"><text:span text:style-name="T137">Art.</text:span><text:span text:style-name="T690"> </text:span><text:span text:style-name="T137">2º</text:span><text:span text:style-name="T691"> </text:span>Esta<text:span text:style-name="T692"> </text:span>Portaria<text:span text:style-name="T692"> </text:span>entrar<text:span text:style-name="T693"> </text:span>em<text:span text:style-name="T692"> </text:span>vigor<text:span text:style-name="T692"> </text:span><text:span text:style-name="T221">na</text:span></text:p>
      <text:p text:style-name="P909">data<text:span text:style-name="T221"> </text:span>de<text:span text:style-name="T221"> </text:span>sua<text:span text:style-name="T221"> </text:span><text:span text:style-name="T145">publicação.</text:span></text:p>
      <text:p text:style-name="P910"/>
      <text:p text:style-name="P911">Cachoeiro<text:span text:style-name="T203"> </text:span>de<text:span text:style-name="T511"> </text:span>Itapemirim,<text:span text:style-name="T511"> </text:span>03<text:span text:style-name="T511"> </text:span>de<text:span text:style-name="T511"> </text:span>setembro<text:span text:style-name="T511"> </text:span>de<text:span text:style-name="T511"> </text:span><text:span text:style-name="T222">2026</text:span></text:p>
      <text:p text:style-name="Text_20_body"/>
      <text:p text:style-name="P187"/>
      <text:p text:style-name="P912"><text:span text:style-name="T132">ROGÉRIO</text:span><text:span text:style-name="T198"> </text:span><text:span text:style-name="T132">DA</text:span><text:span text:style-name="T512"> </text:span><text:span text:style-name="T132">SILVA</text:span><text:span text:style-name="T512"> </text:span><text:span text:style-name="T139">ATHAYDE</text:span></text:p>
      <text:p text:style-name="P913"><text:span text:style-name="T132">Secretário</text:span><text:span text:style-name="T513"> </text:span><text:span text:style-name="T132">Municipal</text:span><text:span text:style-name="T513"> </text:span><text:span text:style-name="T132">de</text:span><text:span text:style-name="T513"> </text:span><text:span text:style-name="T139">Administração</text:span></text:p>
      <text:p text:style-name="P914"/>
      <text:p text:style-name="P257"/>
      <text:p text:style-name="P257"/>
      <text:p text:style-name="P615"/>
      <text:p text:style-name="P915"><text:span text:style-name="T291">PORTARIA</text:span><text:span text:style-name="T694"> </text:span><text:span text:style-name="T291">Nº</text:span><text:span text:style-name="T694"> </text:span><text:span text:style-name="T195">1.891/2026</text:span></text:p>
      <text:p text:style-name="P125"/>
      <text:p text:style-name="P916"><text:span text:style-name="T132">DESIGNA SERVIDOR PARA ACOMPANHAMENTO E FISCALIZAÇÃO DA EXECUÇÃO DE CONVÊNIOS FIRMADOS NO MUNICÍPIO.</text:span><text:span text:style-name="T132"/></text:p>
      <text:p text:style-name="P125"/>
      <text:p text:style-name="P917"><text:span text:style-name="T199">O</text:span><text:span text:style-name="T695"> <text:s/></text:span><text:span text:style-name="T132">SECRETÁRIO</text:span><text:span text:style-name="T633"> <text:s/></text:span><text:span text:style-name="T132">MUNICIPAL</text:span><text:span text:style-name="T633"> <text:s/></text:span><text:span text:style-name="T136">DE</text:span></text:p>
      <text:p text:style-name="P918"><text:span text:style-name="T137">ADMINISTRAÇÃO </text:span>de Cachoeiro de Itapemirim, Estado do Espírito Santo, no uso<text:span text:style-name="T696"> </text:span>de<text:span text:style-name="T696"> </text:span>suas<text:span text:style-name="T696"> </text:span>atribuições<text:span text:style-name="T696"> </text:span>delegadas<text:span text:style-name="T696"> </text:span>através dos Decretos nºs. 18.275/2008 e 35.892/2025, <text:span text:style-name="T137">RESOLVE:</text:span></text:p>
      <text:p text:style-name="P919"><text:span text:style-name="T137">Art. 1º </text:span>Designar a servidora <text:span text:style-name="T137">ROSILANE ALVES DE SOUZA</text:span>, lotada na SEMAD, para o acompanhamento e a fiscalização da execução dos serviços constantes nos convênios descritos abaixo.</text:p>
      <text:p text:style-name="P920"/>
      <table:table table:name="Table20" table:style-name="Table20">
        <table:table-column table:style-name="Table20.A"/>
        <table:table-column table:style-name="Table20.B"/>
        <table:table-column table:style-name="Table20.C"/>
        <table:table-column table:style-name="Table20.D"/>
        <table:table-row table:style-name="Table20.1">
          <table:table-cell table:style-name="Table20.A1" office:value-type="string">
            <text:p text:style-name="P921"><text:span text:style-name="T212">CONVÊNIO</text:span><text:span text:style-name="T212"/></text:p>
          </table:table-cell>
          <table:table-cell table:style-name="Table20.A1" office:value-type="string">
            <text:p text:style-name="P922"><text:span text:style-name="T212">CONVENENTE</text:span><text:span text:style-name="T212"/></text:p>
          </table:table-cell>
          <table:table-cell table:style-name="Table20.A1" office:value-type="string">
            <text:p text:style-name="P923"><text:span text:style-name="T212">OBJETO</text:span><text:span text:style-name="T212"/></text:p>
          </table:table-cell>
          <table:table-cell table:style-name="Table20.A1" office:value-type="string">
            <text:p text:style-name="P924"><text:span text:style-name="T620">PROC.</text:span><text:span text:style-name="T697"> </text:span><text:span text:style-name="T236">Nº</text:span></text:p>
          </table:table-cell>
        </table:table-row>
        <table:table-row table:style-name="Table20.2">
          <table:table-cell table:style-name="Table20.A1" office:value-type="string">
            <text:p text:style-name="P177"/>
            <text:p text:style-name="P925"/>
            <text:p text:style-name="P926"><text:span text:style-name="T212">2026.103.1.00.40.55</text:span><text:span text:style-name="T212"/></text:p>
            <text:p text:style-name="P927"><text:span text:style-name="T212">21/08/2026</text:span><text:span text:style-name="T212"/></text:p>
          </table:table-cell>
          <table:table-cell table:style-name="Table20.A1" office:value-type="string">
            <text:p text:style-name="P177"/>
            <text:p text:style-name="P928"/>
            <text:p text:style-name="P929"><text:span text:style-name="T115">SERVIÇO</text:span><text:span text:style-name="T698"> </text:span><text:span text:style-name="T115">SOCIAL</text:span><text:span text:style-name="T698"> </text:span><text:span text:style-name="T115">DA</text:span><text:span text:style-name="T698"> </text:span><text:span text:style-name="T115">INDÚSTRIA</text:span><text:span text:style-name="T699"> </text:span><text:span text:style-name="T113">–</text:span><text:span text:style-name="T700"> </text:span><text:span text:style-name="T113">DEPARTAMENTO</text:span><text:span text:style-name="T700"> </text:span><text:span text:style-name="T113">REGIONAL</text:span><text:span text:style-name="T635"> </text:span><text:span text:style-name="T113">DO</text:span><text:span text:style-name="T699"> </text:span><text:span text:style-name="T115">ESPÍRITO SANTO - SESI-DR/ES</text:span></text:p>
          </table:table-cell>
          <table:table-cell table:style-name="Table20.A1" office:value-type="string">
            <text:p text:style-name="P930"/>
            <text:p text:style-name="P931"><text:span text:style-name="T115">Concessão</text:span><text:span text:style-name="T698"> </text:span><text:span text:style-name="T115">de</text:span><text:span text:style-name="T698"> </text:span><text:span text:style-name="T115">desconto</text:span><text:span text:style-name="T698"> </text:span><text:span text:style-name="T115">dos</text:span><text:span text:style-name="T698"> </text:span><text:span text:style-name="T115">serviços</text:span><text:span text:style-name="T699"> </text:span><text:span text:style-name="T115">prestados pelo SESI-ES aos</text:span><text:span text:style-name="T699"> </text:span><text:span text:style-name="T115">servidores/empregados da 2ª</text:span><text:span text:style-name="T699"> </text:span><text:span text:style-name="T115">CONVENENTE e seus dependentes</text:span></text:p>
          </table:table-cell>
          <table:table-cell table:style-name="Table20.A1" office:value-type="string">
            <text:p text:style-name="P177"/>
            <text:p text:style-name="P177"/>
            <text:p text:style-name="P932"/>
            <text:p text:style-name="P933"><text:span text:style-name="T212">58420/2026</text:span><text:span text:style-name="T212"/></text:p>
          </table:table-cell>
        </table:table-row>
        <table:table-row table:style-name="Table20.2">
          <table:table-cell table:style-name="Table20.A1" office:value-type="string">
            <text:p text:style-name="P177"/>
            <text:p text:style-name="P934"/>
            <text:p text:style-name="P935"><text:span text:style-name="T212">2026.104.3.00.40.55</text:span><text:span text:style-name="T212"/></text:p>
            <text:p text:style-name="P936"><text:span text:style-name="T212">21/08/2026</text:span><text:span text:style-name="T212"/></text:p>
          </table:table-cell>
          <table:table-cell table:style-name="Table20.A1" office:value-type="string">
            <text:p text:style-name="P930"/>
            <text:p text:style-name="P937"><text:span text:style-name="T115">SERVIÇO NACIONAL DE</text:span><text:span text:style-name="T699"> </text:span><text:span text:style-name="T115">APRENDIZAGEM INDUSTRIAL –</text:span><text:span text:style-name="T699"> </text:span><text:span text:style-name="T115">DEPARTAMENTO REGIONAL DO</text:span><text:span text:style-name="T699"> </text:span><text:span text:style-name="T113">ESPÍRITO</text:span><text:span text:style-name="T636"> </text:span><text:span text:style-name="T113">SANTO</text:span><text:span text:style-name="T636"> </text:span><text:span text:style-name="T113">–</text:span><text:span text:style-name="T636"> </text:span><text:span text:style-name="T113">SENAI-DR/ES</text:span></text:p>
          </table:table-cell>
          <table:table-cell table:style-name="Table20.A1" office:value-type="string">
            <text:p text:style-name="P930"/>
            <text:p text:style-name="P938"><text:span text:style-name="T115">Concessão</text:span><text:span text:style-name="T698"> </text:span><text:span text:style-name="T115">de</text:span><text:span text:style-name="T698"> </text:span><text:span text:style-name="T115">desconto</text:span><text:span text:style-name="T698"> </text:span><text:span text:style-name="T115">dos</text:span><text:span text:style-name="T698"> </text:span><text:span text:style-name="T115">serviços</text:span><text:span text:style-name="T699"> </text:span><text:span text:style-name="T115">prestados pelo SENAI-ES aos seus</text:span><text:span text:style-name="T699"> </text:span><text:span text:style-name="T115">servidores/empregados da 2ª</text:span><text:span text:style-name="T699"> </text:span><text:span text:style-name="T115">CONVENENTE e seus dependentes</text:span></text:p>
          </table:table-cell>
          <table:table-cell table:style-name="Table20.A1" office:value-type="string">
            <text:p text:style-name="P177"/>
            <text:p text:style-name="P177"/>
            <text:p text:style-name="P932"/>
            <text:p text:style-name="P933"><text:span text:style-name="T212">58420/2026</text:span><text:span text:style-name="T212"/></text:p>
          </table:table-cell>
        </table:table-row>
        <table:table-row table:style-name="Table20.2">
          <table:table-cell table:style-name="Table20.A1" office:value-type="string">
            <text:p text:style-name="P177"/>
            <text:p text:style-name="P934"/>
            <text:p text:style-name="P935"><text:span text:style-name="T212">2026.105.5.00.40.55</text:span><text:span text:style-name="T212"/></text:p>
            <text:p text:style-name="P936"><text:span text:style-name="T212">21/08/2026</text:span><text:span text:style-name="T212"/></text:p>
          </table:table-cell>
          <table:table-cell table:style-name="Table20.A1" office:value-type="string">
            <text:p text:style-name="P177"/>
            <text:p text:style-name="P934"/>
            <text:p text:style-name="P939"><text:span text:style-name="T113">INSTITUTO</text:span><text:span text:style-name="T700"> </text:span><text:span text:style-name="T113">EUVALDO</text:span><text:span text:style-name="T699"> </text:span><text:span text:style-name="T115">LODI – IEL-ES</text:span></text:p>
          </table:table-cell>
          <table:table-cell table:style-name="Table20.A1" office:value-type="string">
            <text:p text:style-name="P940"/>
            <text:p text:style-name="P938"><text:span text:style-name="T115">Concessão</text:span><text:span text:style-name="T698"> </text:span><text:span text:style-name="T115">de</text:span><text:span text:style-name="T698"> </text:span><text:span text:style-name="T115">desconto</text:span><text:span text:style-name="T698"> </text:span><text:span text:style-name="T115">aos</text:span><text:span text:style-name="T698"> </text:span><text:span text:style-name="T115">serviços</text:span><text:span text:style-name="T699"> </text:span><text:span text:style-name="T115">prestados pelo IEL-ES aos</text:span><text:span text:style-name="T699"> </text:span><text:span text:style-name="T113">servidores/empregados</text:span></text:p>
            <text:p text:style-name="P941"><text:span text:style-name="T115">da</text:span><text:span text:style-name="T698"> </text:span><text:span text:style-name="T115">2ª</text:span><text:span text:style-name="T698"> </text:span><text:span text:style-name="T115">CONVENENTE</text:span><text:span text:style-name="T698"> </text:span><text:span text:style-name="T115">e</text:span><text:span text:style-name="T698"> </text:span><text:span text:style-name="T115">seus</text:span><text:span text:style-name="T699"> </text:span><text:span text:style-name="T113">dependentes</text:span></text:p>
          </table:table-cell>
          <table:table-cell table:style-name="Table20.A1" office:value-type="string">
            <text:p text:style-name="P177"/>
            <text:p text:style-name="P177"/>
            <text:p text:style-name="P942"/>
            <text:p text:style-name="P943"><text:span text:style-name="T212">58420/2026</text:span><text:span text:style-name="T212"/></text:p>
          </table:table-cell>
        </table:table-row>
      </table:table>
      <text:p text:style-name="Text_20_body"/>
      <text:p text:style-name="P944"><text:span text:style-name="T137">Art. 2º </text:span>Esta portaria entra em vigor na data de sua publicação, revogadas as disposições em contrário.</text:p>
      <text:p text:style-name="Text_20_body"/>
      <text:p text:style-name="P945">Cachoeiro<text:span text:style-name="T221"> </text:span>de<text:span text:style-name="T221"> </text:span>Itapemirim/ES,<text:span text:style-name="T221"> </text:span>03<text:span text:style-name="T222"> </text:span>de<text:span text:style-name="T221"> </text:span>setembro<text:span text:style-name="T202"> </text:span>de<text:span text:style-name="T222"> </text:span><text:span text:style-name="T145">2026.</text:span></text:p>
      <text:p text:style-name="Text_20_body"/>
      <text:p text:style-name="P946"><text:span text:style-name="T132">ROGÉRIO</text:span><text:span text:style-name="T225"> </text:span><text:span text:style-name="T132">DA</text:span><text:span text:style-name="T139"> </text:span><text:span text:style-name="T132">SILVA</text:span><text:span text:style-name="T139"> ATHAYDE</text:span></text:p>
      <text:p text:style-name="P946"><text:span text:style-name="T132">Secretário</text:span><text:span text:style-name="T224"> </text:span><text:span text:style-name="T132">Municipal</text:span><text:span text:style-name="T224"> </text:span><text:span text:style-name="T132">de</text:span><text:span text:style-name="T225"> </text:span><text:span text:style-name="T139">Administração</text:span></text:p>
      <text:p text:style-name="P947"/>
      <text:p text:style-name="P257"/>
      <text:p text:style-name="P257"/>
      <text:p text:style-name="P948"/>
      <text:p text:style-name="P949"><text:span text:style-name="T291">PORTARIA</text:span><text:span text:style-name="T629"> </text:span><text:span text:style-name="T291">Nº</text:span><text:span text:style-name="T617"> </text:span><text:span text:style-name="T195">1.892/2026</text:span></text:p>
      <text:p text:style-name="P257"/>
      <text:p text:style-name="P950"/>
      <text:p text:style-name="P951"><text:span text:style-name="T562">DISPÕE SOBRE AFASTAMENTO DE SERVIDOR PARA PARTICIPAÇÃO EM CURSO DE MESTRADO.</text:span><text:span text:style-name="T562"/></text:p>
      <text:p text:style-name="P123"/>
      <text:p text:style-name="P952"><text:span text:style-name="T199">O</text:span><text:span text:style-name="T618"> <text:s/></text:span><text:span text:style-name="T132">SECRETÁRIO</text:span><text:span text:style-name="T619"> <text:s/></text:span><text:span text:style-name="T132">MUNICIPAL</text:span><text:span text:style-name="T619"> <text:s/></text:span><text:span text:style-name="T136">DE</text:span></text:p>
      <text:p text:style-name="P953"><text:span text:style-name="T137">ADMINISTRAÇÃO </text:span>de Cachoeiro de Itapemirim, Estado do Espírito Santo, no uso de suas atribuições delegadas através dos Decretos nºs. 18.275/2008 e 35.892/2025,<text:span text:style-name="T138"> </text:span>tendo<text:span text:style-name="T138"> </text:span>em<text:span text:style-name="T138"> </text:span>vista<text:span text:style-name="T138"> </text:span>o<text:span text:style-name="T138"> </text:span>que consta nos processos nºs<text:span text:style-name="T138"> </text:span>56873/2026 e <text:span text:style-name="T297">56907/2026,</text:span></text:p>
      <text:p text:style-name="P647"/>
      <text:p text:style-name="P954"><text:span text:style-name="T139">RESOLVE:</text:span><text:span text:style-name="T139"/></text:p>
      <text:p text:style-name="P105"/>
      <text:p text:style-name="P955"><text:span text:style-name="T132">Art. 1º </text:span><text:span text:style-name="T199">Conceder à servidora </text:span><text:span text:style-name="T132">BENY BÁRBARA</text:span><text:span text:style-name="T158"> </text:span><text:span text:style-name="T132">SOARES</text:span><text:span text:style-name="T158"> </text:span><text:span text:style-name="T132">SILVESTRE,</text:span><text:span text:style-name="T158"> </text:span><text:span text:style-name="T199">Professor</text:span><text:span text:style-name="T301"> </text:span><text:span text:style-name="T199">PEB</text:span><text:span text:style-name="T301"> </text:span><text:span text:style-name="T199">B,</text:span><text:span text:style-name="T301"> </text:span><text:span text:style-name="T199">matrícula</text:span><text:span text:style-name="T301"> </text:span><text:span text:style-name="T199">012491 02, lotada na SEME, </text:span><text:span text:style-name="T132">Licença com ônus </text:span><text:span text:style-name="T199">para participação do curso de Mestrado em Educação junto ao Programa de Pós-Graduação Profissional</text:span><text:span text:style-name="T520"> </text:span><text:span text:style-name="T199">em</text:span><text:span text:style-name="T520"> </text:span><text:span text:style-name="T199">Educação</text:span><text:span text:style-name="T520"> </text:span><text:span text:style-name="T199">da</text:span><text:span text:style-name="T520"> </text:span><text:span text:style-name="T199">Universidade</text:span><text:span text:style-name="T520"> </text:span><text:span text:style-name="T199">Federal</text:span><text:span text:style-name="T520"> </text:span><text:span text:style-name="T199">do</text:span><text:span text:style-name="T520"> </text:span><text:span text:style-name="T199">Espírito Santo</text:span><text:span text:style-name="T520"> </text:span><text:span text:style-name="T199">–</text:span><text:span text:style-name="T520"> </text:span><text:span text:style-name="T199">UFES,</text:span><text:span text:style-name="T520"> <text:s/></text:span><text:span text:style-name="T639">no</text:span><text:span text:style-name="T701"> </text:span><text:span text:style-name="T639">período</text:span><text:span text:style-name="T701"> </text:span><text:span text:style-name="T639">de</text:span><text:span text:style-name="T701"> </text:span><text:span text:style-name="T639">04</text:span><text:span text:style-name="T701"> </text:span><text:span text:style-name="T639">de</text:span><text:span text:style-name="T701"> </text:span><text:span text:style-name="T639">setembro</text:span><text:span text:style-name="T701"> </text:span><text:span text:style-name="T639">de</text:span><text:span text:style-name="T701"> </text:span><text:span text:style-name="T639">2026</text:span><text:span text:style-name="T701"> </text:span><text:span text:style-name="T639">até 17 de setembro de 2026, </text:span><text:span text:style-name="T199">nos termos da Lei nº 3.995, de 24.11.94 – Estatuto do Magistério Público Municipal e Decreto nº 30.495/2021.</text:span></text:p>
      <text:p text:style-name="P131"/>
      <text:p text:style-name="P956"><text:span text:style-name="T132">Art.</text:span><text:span text:style-name="T702"> <text:s/></text:span><text:span text:style-name="T132">2º</text:span><text:span text:style-name="T703"> <text:s/></text:span><text:span text:style-name="T199">Revogar</text:span><text:span text:style-name="T704"> <text:s/></text:span><text:span text:style-name="T199">as</text:span><text:span text:style-name="T705"> <text:s/></text:span><text:span text:style-name="T199">disposições</text:span><text:span text:style-name="T705"> <text:s/></text:span><text:span text:style-name="T298">em</text:span></text:p>
      <text:p text:style-name="P957">contrário.</text:p>
      <text:p text:style-name="P958">Cachoeiro<text:span text:style-name="T164"> </text:span>de<text:span text:style-name="T165"> </text:span>Itapemirim,<text:span text:style-name="T165"> </text:span>03<text:span text:style-name="T164"> </text:span>de<text:span text:style-name="T165"> </text:span>setembro<text:span text:style-name="T165"> </text:span>de<text:span text:style-name="T164"> </text:span><text:span text:style-name="T145">2026.</text:span></text:p>
      <text:p text:style-name="Text_20_body"/>
      <text:p text:style-name="Text_20_body"/>
      <text:p text:style-name="P959"/>
      <text:p text:style-name="P960"><text:span text:style-name="T132">ROGÉRIO</text:span><text:span text:style-name="T167"> </text:span><text:span text:style-name="T132">DA</text:span><text:span text:style-name="T167"> </text:span><text:span text:style-name="T132">SILVA</text:span><text:span text:style-name="T706"> </text:span><text:span text:style-name="T139">ATHAYDE</text:span></text:p>
      <text:p text:style-name="P961"><text:span text:style-name="T132">Secretário</text:span><text:span text:style-name="T706"> </text:span><text:span text:style-name="T132">Municipal</text:span><text:span text:style-name="T706"> </text:span><text:span text:style-name="T132">de</text:span><text:span text:style-name="T628"> </text:span><text:span text:style-name="T139">Administração</text:span></text:p>
      <text:p text:style-name="P962"/>
      <text:p text:style-name="P963"/>
      <text:p text:style-name="P964"/>
      <text:p text:style-name="P965"><text:span text:style-name="T707">PORTARIA</text:span><text:span text:style-name="T708"> </text:span><text:span text:style-name="T707">Nº</text:span><text:span text:style-name="T709"> </text:span><text:span text:style-name="T710">1.895/2026</text:span></text:p>
      <text:p text:style-name="P966"/>
      <text:p text:style-name="P967"><text:span text:style-name="T711">DISPÕE SOBRE LICENÇA PARA TRATAMENTO DE SAÚDE POR NEXO DE CAUSALIDADE, EM VIRTUDE DE ACIDENTE OCORRIDO EM SERVIÇO.</text:span><text:span text:style-name="T711"/></text:p>
      <text:p text:style-name="P968"><text:span text:style-name="T712">O</text:span><text:span text:style-name="T713"> <text:s text:c="2"/></text:span><text:span text:style-name="T714">SECRETÁRIO</text:span><text:span text:style-name="T715"> <text:s text:c="2"/></text:span><text:span text:style-name="T714">MUNICIPAL</text:span><text:span text:style-name="T715"> <text:s text:c="2"/></text:span><text:span text:style-name="T716">DE</text:span></text:p>
      <text:p text:style-name="P969"><text:span text:style-name="T714">ADMINISTRAÇÃO </text:span><text:span text:style-name="T712">de Cachoeiro de Itapemirim, Estado do Espírito Santo, no uso de suas atribuições delegadas através dos Decretos nºs. 18.275/2008 e 35.892/2025,</text:span></text:p>
      <text:p text:style-name="P970"><text:span text:style-name="T717">RESOLVE:</text:span><text:span text:style-name="T717"/></text:p>
      <text:p text:style-name="P971"/>
      <text:p text:style-name="P972"><text:span text:style-name="T714">Art.</text:span><text:span text:style-name="T718"> </text:span><text:span text:style-name="T714">1º</text:span><text:span text:style-name="T719"> </text:span><text:span text:style-name="T712">Considerar</text:span><text:span text:style-name="T720"> </text:span><text:span text:style-name="T712">autorizado</text:span><text:span text:style-name="T721"> </text:span><text:span text:style-name="T712">ao</text:span><text:span text:style-name="T720"> </text:span><text:span text:style-name="T722">servidor</text:span></text:p>
      <text:p text:style-name="P973"><text:span text:style-name="T714">FLAVIO LEAL FERNANDES</text:span><text:span text:style-name="T712">, Professor PEB C, lotado na SEME, </text:span><text:span text:style-name="T723">licença</text:span><text:span text:style-name="T724"> </text:span><text:span text:style-name="T723">para tratamento de saúde por nexo de causalidade</text:span><text:span text:style-name="T712">, por motivo de acidente ocorrido em serviço, nos períodos mencionados, nos termos do Artigo 100, da Lei nº 4.009, de 20.12.94 - Estatuto dos Servidores Públicos </text:span><text:span text:style-name="T722">Municipais.</text:span></text:p>
      <text:p text:style-name="P974"/>
      <table:table table:name="Table21" table:style-name="Table21">
        <table:table-column table:style-name="Table21.A"/>
        <table:table-column table:style-name="Table21.B"/>
        <table:table-column table:style-name="Table21.C"/>
        <table:table-row table:style-name="Table21.1">
          <table:table-cell table:style-name="Table21.A1" office:value-type="string">
            <text:p text:style-name="P975"><text:span text:style-name="T725">PERÍODO</text:span><text:span text:style-name="T725"/></text:p>
          </table:table-cell>
          <table:table-cell table:style-name="Table21.A1" office:value-type="string">
            <text:p text:style-name="P976"><text:span text:style-name="T726">A PARTIR</text:span><text:span text:style-name="T727"> </text:span><text:span text:style-name="T728">DE</text:span></text:p>
          </table:table-cell>
          <table:table-cell table:style-name="Table21.A1" office:value-type="string">
            <text:p text:style-name="P977"><text:span text:style-name="T726">PROC</text:span><text:span text:style-name="T727"> </text:span><text:span text:style-name="T728">Nº</text:span></text:p>
          </table:table-cell>
        </table:table-row>
        <table:table-row table:style-name="Table21.2">
          <table:table-cell table:style-name="Table21.A1" office:value-type="string">
            <text:p text:style-name="P975"><text:span text:style-name="T729">01 </text:span><text:span text:style-name="T730">DIA</text:span></text:p>
          </table:table-cell>
          <table:table-cell table:style-name="Table21.A1" office:value-type="string">
            <text:p text:style-name="P975"><text:span text:style-name="T731">21/08/2026</text:span><text:span text:style-name="T731"/></text:p>
          </table:table-cell>
          <table:table-cell table:style-name="Table21.A1" office:value-type="string">
            <text:p text:style-name="P978"><text:span text:style-name="T731">65218/2026</text:span><text:span text:style-name="T731"/></text:p>
          </table:table-cell>
        </table:table-row>
        <table:table-row table:style-name="Table21.1">
          <table:table-cell table:style-name="Table21.A1" office:value-type="string">
            <text:p text:style-name="P976"><text:span text:style-name="T729">30 </text:span><text:span text:style-name="T732">DIAS</text:span></text:p>
          </table:table-cell>
          <table:table-cell table:style-name="Table21.A1" office:value-type="string">
            <text:p text:style-name="P975"><text:span text:style-name="T731">24/08/2026</text:span><text:span text:style-name="T731"/></text:p>
          </table:table-cell>
          <table:table-cell table:style-name="Table21.A1" office:value-type="string">
            <text:p text:style-name="P978"><text:span text:style-name="T731">65217/2026</text:span><text:span text:style-name="T731"/></text:p>
          </table:table-cell>
        </table:table-row>
      </table:table>
      <text:p text:style-name="P979"><text:span text:style-name="T714">Art. 2º </text:span><text:span text:style-name="T712">Esta Portaria entra em vigor na data de sua publicação, revogadas as disposições em contrário.</text:span></text:p>
      <text:p text:style-name="P218"/>
      <text:p text:style-name="P980"/>
      <text:p text:style-name="P981"><text:span text:style-name="T712">Cachoeiro</text:span><text:span text:style-name="T733"> </text:span><text:span text:style-name="T712">de</text:span><text:span text:style-name="T734"> </text:span><text:span text:style-name="T712">Itapemirim/ES,</text:span><text:span text:style-name="T734"> </text:span><text:span text:style-name="T712">03</text:span><text:span text:style-name="T735"> </text:span><text:span text:style-name="T712">de</text:span><text:span text:style-name="T736"> </text:span><text:span text:style-name="T712">setembro</text:span><text:span text:style-name="T735"> </text:span><text:span text:style-name="T712">de</text:span><text:span text:style-name="T736"> </text:span><text:span text:style-name="T722">2026.</text:span></text:p>
      <text:p text:style-name="P218"/>
      <text:p text:style-name="P982"/>
      <text:p text:style-name="P983"><text:span text:style-name="T714">ROGÉRIO</text:span><text:span text:style-name="T737"> </text:span><text:span text:style-name="T714">DA</text:span><text:span text:style-name="T737"> </text:span><text:span text:style-name="T714">SILVA</text:span><text:span text:style-name="T717"> ATHAYDE</text:span></text:p>
      <text:p text:style-name="P984"><text:span text:style-name="T714">Secretário</text:span><text:span text:style-name="T716"> </text:span><text:span text:style-name="T714">Municipal</text:span><text:span text:style-name="T738"> </text:span><text:span text:style-name="T714">de</text:span><text:span text:style-name="T738"> </text:span><text:span text:style-name="T717">Administração</text:span></text:p>
      <text:p text:style-name="P985"/>
      <text:p text:style-name="P138"/>
      <text:p text:style-name="P986"/>
      <text:p text:style-name="P987"><text:span text:style-name="T655">PORTARIA</text:span><text:span text:style-name="T739"> </text:span><text:span text:style-name="T655">Nº</text:span><text:span text:style-name="T740"> </text:span><text:span text:style-name="T656">1.896/2026</text:span></text:p>
      <text:h text:style-name="P988" text:outline-level="9">DISPÕE SOBRE LICENÇA PARA TRATAMENTO DE SAÚDE POR NEXO DE CAUSALIDADE, EM VIRTUDE DE ACIDENTE OCORRIDO EM SERVIÇO.</text:h>
      <text:p text:style-name="P989"><text:span text:style-name="T657">O</text:span><text:span text:style-name="T741"> <text:s/></text:span><text:span text:style-name="T659">SECRETÁRIO</text:span><text:span text:style-name="T742"> <text:s/></text:span><text:span text:style-name="T659">MUNICIPAL</text:span><text:span text:style-name="T742"> <text:s/></text:span><text:span text:style-name="T743">DE</text:span></text:p>
      <text:p text:style-name="P990"><text:span text:style-name="T659">ADMINISTRAÇÃO </text:span><text:span text:style-name="T657">de Cachoeiro de Itapemirim, Estado do Espírito Santo, no uso</text:span><text:span text:style-name="T677"> </text:span><text:span text:style-name="T657">de</text:span><text:span text:style-name="T677"> </text:span><text:span text:style-name="T657">suas</text:span><text:span text:style-name="T677"> </text:span><text:span text:style-name="T657">atribuições</text:span><text:span text:style-name="T677"> </text:span><text:span text:style-name="T657">delegadas</text:span><text:span text:style-name="T678"> </text:span><text:span text:style-name="T657">através dos Decretos nºs. 18.275/2008 e 35.892/2025, tendo em vista o que consta no processo nº </text:span><text:span text:style-name="T659">64392/2026,</text:span></text:p>
      <text:h text:style-name="P991" text:outline-level="9">RESOLVE:</text:h>
      <text:p text:style-name="P992"><text:span text:style-name="T659">Art.</text:span><text:span text:style-name="T744"> </text:span><text:span text:style-name="T659">1º</text:span><text:span text:style-name="T744"> </text:span><text:span text:style-name="T657">Considerar</text:span><text:span text:style-name="T745"> </text:span><text:span text:style-name="T657">autorizado</text:span><text:span text:style-name="T675"> </text:span><text:span text:style-name="T657">ao</text:span><text:span text:style-name="T675"> </text:span><text:span text:style-name="T657">servidor </text:span><text:span text:style-name="T659">BETANIA ALVES MEDEIROS</text:span><text:span text:style-name="T657">, Professor PEB C, lotada na SEME, </text:span><text:span text:style-name="T746">licença para</text:span><text:span text:style-name="T747"> </text:span><text:span text:style-name="T746">tratamento de</text:span><text:span text:style-name="T747"> </text:span><text:span text:style-name="T746">saúde</text:span><text:span text:style-name="T747"> </text:span><text:span text:style-name="T746">por</text:span><text:span text:style-name="T747"> </text:span><text:span text:style-name="T746">nexo de causalidade</text:span><text:span text:style-name="T657">,</text:span><text:span text:style-name="T745"> </text:span><text:span text:style-name="T657">por motivo de acidente ocorrido em serviço, no período de 03 (três) dias, </text:span><text:span text:style-name="T659">a partir de 19 de agosto de 2026</text:span><text:span text:style-name="T657">, nos termos do Artigo 100, da</text:span><text:span text:style-name="T663"> </text:span><text:span text:style-name="T657">Lei nº 4.009, de 20.12.94 - Estatuto dos Servidores Públicos </text:span><text:span text:style-name="T675">Municipais.</text:span></text:p>
      <text:p text:style-name="P993"><text:span text:style-name="T659">Art. 2º </text:span><text:span text:style-name="T657">Esta Portaria entra em vigor na data de sua publicação, revogadas as disposições em contrário.</text:span></text:p>
      <text:p text:style-name="P994"/>
      <text:p text:style-name="P995"><text:span text:style-name="T657">Cachoeiro</text:span><text:span text:style-name="T676"> </text:span><text:span text:style-name="T657">de</text:span><text:span text:style-name="T748"> </text:span><text:span text:style-name="T657">Itapemirim/ES,</text:span><text:span text:style-name="T749"> </text:span><text:span text:style-name="T657">03</text:span><text:span text:style-name="T749"> </text:span><text:span text:style-name="T657">de</text:span><text:span text:style-name="T676"> </text:span><text:span text:style-name="T657">setembro</text:span><text:span text:style-name="T749"> </text:span><text:span text:style-name="T657">de</text:span><text:span text:style-name="T676"> </text:span><text:span text:style-name="T675">2026.</text:span></text:p>
      <text:p text:style-name="P994"/>
      <text:h text:style-name="P996" text:outline-level="9">ROGÉRIO<text:span text:style-name="T511"> </text:span>DA<text:span text:style-name="T652"> </text:span>SILVA<text:span text:style-name="T652"> </text:span><text:span text:style-name="T145">ATHAYDE</text:span></text:h>
      <text:p text:style-name="P997"><text:span text:style-name="T680">Secretário</text:span><text:span text:style-name="T750"> </text:span><text:span text:style-name="T680">Municipal</text:span><text:span text:style-name="T750"> </text:span><text:span text:style-name="T680">de</text:span><text:span text:style-name="T750"> </text:span><text:span text:style-name="T681">Administração</text:span></text:p>
      <text:p text:style-name="P998"/>
      <text:p text:style-name="P963"/>
      <text:p text:style-name="P999"/>
      <text:p text:style-name="P1000"><text:span text:style-name="T751">PORTARIA</text:span><text:span text:style-name="T752"> </text:span><text:span text:style-name="T751">Nº</text:span><text:span text:style-name="T752"> </text:span><text:span text:style-name="T753">1.897/2026</text:span></text:p>
      <text:p text:style-name="P1001"/>
      <text:p text:style-name="P1002"><text:span text:style-name="T448">DISPÕE</text:span><text:span text:style-name="T754"> </text:span><text:span text:style-name="T448">SOBRE</text:span><text:span text:style-name="T754"> </text:span><text:span text:style-name="T448">A</text:span><text:span text:style-name="T754"> </text:span><text:span text:style-name="T448">CONCESSÃO</text:span><text:span text:style-name="T754"> </text:span><text:span text:style-name="T448">DE BENEFÍCIO AUXÍLIO-DOENÇA.</text:span></text:p>
      <text:p text:style-name="P1003"/>
      <text:p text:style-name="P1004"><text:span text:style-name="T491">O</text:span><text:span text:style-name="T712"><text:tab/></text:span><text:span text:style-name="T455">SECRETÁRIO</text:span><text:span text:style-name="T714"><text:tab/></text:span><text:span text:style-name="T455">MUNICIPAL</text:span><text:span text:style-name="T714"><text:tab/></text:span><text:span text:style-name="T452">DE</text:span></text:p>
      <text:p text:style-name="P1005"><text:span text:style-name="T455">ADMINISTRAÇÃO</text:span><text:span text:style-name="T714"><text:tab/></text:span><text:span text:style-name="T755">de</text:span><text:span text:style-name="T712"><text:tab/></text:span><text:span text:style-name="T460">Cachoeiro</text:span><text:span text:style-name="T712"><text:tab/></text:span><text:span text:style-name="T755">de </text:span><text:span text:style-name="T449">Itapemirim, Estado do Espírito Santo, no </text:span><text:span text:style-name="T756">uso</text:span><text:span text:style-name="T712"><text:tab/></text:span><text:span text:style-name="T755">de</text:span><text:span text:style-name="T712"><text:tab/></text:span><text:span text:style-name="T756">suas</text:span><text:span text:style-name="T712"><text:tab/></text:span><text:span text:style-name="T460">atribuições</text:span><text:span text:style-name="T712"><text:tab/></text:span><text:span text:style-name="T460">delegadas </text:span><text:span text:style-name="T449">através dos Decretos nºs. 18.275/2008 e 35.892/2025,</text:span><text:span text:style-name="T757"> </text:span><text:span text:style-name="T449">tendo</text:span><text:span text:style-name="T757"> </text:span><text:span text:style-name="T449">em</text:span><text:span text:style-name="T757"> </text:span><text:span text:style-name="T449">vista</text:span><text:span text:style-name="T757"> </text:span><text:span text:style-name="T449">o</text:span><text:span text:style-name="T757"> </text:span><text:span text:style-name="T449">que consta no processo nº </text:span><text:span text:style-name="T448">62635/2026</text:span><text:span text:style-name="T449">,</text:span></text:p>
      <text:p text:style-name="P1006"/>
      <text:p text:style-name="P275"><text:span text:style-name="T455">RESOLVE:</text:span><text:span text:style-name="T455"/></text:p>
      <text:p text:style-name="P1001"/>
      <text:p text:style-name="P1007"><text:span text:style-name="T448">Art.</text:span><text:span text:style-name="T457"> <text:s/></text:span><text:span text:style-name="T448">1º</text:span><text:span text:style-name="T457"> <text:s/></text:span><text:span text:style-name="T449">Conceder</text:span><text:span text:style-name="T456"> <text:s/></text:span><text:span text:style-name="T448">benefício</text:span><text:span text:style-name="T457"> </text:span><text:span text:style-name="T448">auxílio-doença </text:span><text:span text:style-name="T449">ao servidor </text:span><text:span text:style-name="T448">ELIAS GOMES DOS SANTOS</text:span><text:span text:style-name="T449">, Gari, lotado na SEMMAT, no período de 30 (trinta) dias, a partir de </text:span><text:span text:style-name="T758">10 de agosto de 2026</text:span><text:span text:style-name="T759">, </text:span><text:span text:style-name="T449">de acordo com perícia de atestado deferido pela MEDTRAB Medicina e Segurança do Trabalho (Grupo Innovar), anexo ao referido processo, nos termos do artigo 2º da Lei nº 7859/2020 e Decreto nº. 29.111/2019.</text:span></text:p>
      <text:p text:style-name="P1008"/>
      <text:p text:style-name="P1009"><text:span text:style-name="T448">Art. 2º </text:span><text:span text:style-name="T449">Esta Portaria entra em vigor na data de sua publicação, revogadas as disposições em contrário.</text:span></text:p>
      <text:p text:style-name="P218"/>
      <text:p text:style-name="P1010"/>
      <text:p text:style-name="P1011"><text:span text:style-name="T449">Cachoeiro</text:span><text:span text:style-name="T459"> </text:span><text:span text:style-name="T449">de</text:span><text:span text:style-name="T491"> </text:span><text:span text:style-name="T449">Itapemirim/ES,</text:span><text:span text:style-name="T458"> </text:span><text:span text:style-name="T449">03</text:span><text:span text:style-name="T459"> </text:span><text:span text:style-name="T449">de</text:span><text:span text:style-name="T458"> </text:span><text:span text:style-name="T449">setembro</text:span><text:span text:style-name="T458"> </text:span><text:span text:style-name="T449">de</text:span><text:span text:style-name="T458"> </text:span><text:span text:style-name="T460">2026.</text:span></text:p>
      <text:p text:style-name="P218"/>
      <text:p text:style-name="P1012"/>
      <text:p text:style-name="P1013"><text:span text:style-name="T448">ROGÉRIO</text:span><text:span text:style-name="T760"> </text:span><text:span text:style-name="T448">DA</text:span><text:span text:style-name="T760"> </text:span><text:span text:style-name="T448">SILVA</text:span><text:span text:style-name="T492"> </text:span><text:span text:style-name="T455">ATHAYDE</text:span></text:p>
      <text:p text:style-name="P1014"><text:span text:style-name="T448">Secretário</text:span><text:span text:style-name="T761"> </text:span><text:span text:style-name="T448">Municipal</text:span><text:span text:style-name="T761"> </text:span><text:span text:style-name="T448">de</text:span><text:span text:style-name="T761"> </text:span><text:span text:style-name="T455">Administração</text:span></text:p>
      <text:p text:style-name="P1015"/>
      <text:p text:style-name="P257"/>
      <text:p text:style-name="P257"/>
      <text:p text:style-name="P1016"/>
      <text:p text:style-name="P1017"><text:span text:style-name="T291">PORTARIA</text:span><text:span text:style-name="T616"> </text:span><text:span text:style-name="T291">Nº</text:span><text:span text:style-name="T617"> </text:span><text:span text:style-name="T195">1.898/2026</text:span></text:p>
      <text:p text:style-name="P1018"/>
      <text:p text:style-name="P1019"><text:span text:style-name="T132">DISPÕE SOBRE CONCESSÃO DE LICENÇA</text:span><text:span text:style-name="T519"> <text:s text:c="2"/></text:span><text:span text:style-name="T132">PARA</text:span><text:span text:style-name="T519"> <text:s text:c="2"/></text:span><text:span text:style-name="T132">TRATAMENTO DE</text:span><text:span text:style-name="T519"> <text:s/></text:span><text:span text:style-name="T132">SAÚDE</text:span><text:span text:style-name="T519"> <text:s/></text:span><text:span text:style-name="T132">E</text:span><text:span text:style-name="T519"> <text:s/></text:span><text:span text:style-name="T132">BENEFÍCIO </text:span><text:span text:style-name="T139">AUXÍLIO-DOENÇA.</text:span></text:p>
      <text:p text:style-name="P615"/>
      <text:p text:style-name="P1020"><text:span text:style-name="T199">O</text:span><text:span text:style-name="T762"> <text:s/></text:span><text:span text:style-name="T132">SECRETÁRIO</text:span><text:span text:style-name="T763"> <text:s/></text:span><text:span text:style-name="T132">MUNICIPAL</text:span><text:span text:style-name="T763"> <text:s/></text:span><text:span text:style-name="T136">DE</text:span></text:p>
      <text:p text:style-name="P1021"><text:span text:style-name="T137">ADMINISTRAÇÃO </text:span>de Cachoeiro de Itapemirim, Estado do Espírito Santo, no uso<text:span text:style-name="T138"> </text:span>de<text:span text:style-name="T138"> </text:span>suas<text:span text:style-name="T138"> </text:span>atribuições<text:span text:style-name="T138"> </text:span>delegadas através dos Decretos nºs. 18.275/2008 e <text:span text:style-name="T145">35.892/2025,</text:span></text:p>
      <text:p text:style-name="P110"/>
      <text:p text:style-name="P1022"><text:span text:style-name="T139">RESOLVE:</text:span><text:span text:style-name="T139"/></text:p>
      <text:p text:style-name="P1018"/>
      <text:p text:style-name="P1023"><text:span text:style-name="T137">Art.</text:span><text:span text:style-name="T509"> </text:span><text:span text:style-name="T137">1º</text:span><text:span text:style-name="T509"> </text:span>Considerar<text:span text:style-name="T138"> </text:span>autorizado<text:span text:style-name="T138"> </text:span>a concessão<text:span text:style-name="T138"> </text:span>de<text:span text:style-name="T138"> </text:span><text:span text:style-name="T137">licença</text:span><text:span text:style-name="T509"> </text:span><text:span text:style-name="T137">para</text:span><text:span text:style-name="T509"> </text:span><text:span text:style-name="T137">tratamento</text:span><text:span text:style-name="T509"> </text:span><text:span text:style-name="T137">de</text:span><text:span text:style-name="T509"> </text:span><text:span text:style-name="T137">saúde</text:span><text:span text:style-name="T509"> </text:span>à<text:span text:style-name="T138"> </text:span>servidora abaixo<text:span text:style-name="T764"> </text:span>mencionada,<text:span text:style-name="T764"> </text:span>conforme<text:span text:style-name="T764"> </text:span>atestado<text:span text:style-name="T764"> </text:span>médico<text:span text:style-name="T138"> </text:span>apresentado<text:span text:style-name="T764"> </text:span>e<text:span text:style-name="T764"> </text:span>anexo ao referido processo, nos termos do artigo 2º da Lei nº 7859/2020 e Decreto nº. 29.111/2019.</text:p>
      <text:p text:style-name="P278"/>
      <table:table table:name="Table22" table:style-name="Table22">
        <table:table-column table:style-name="Table22.A"/>
        <table:table-column table:style-name="Table22.B"/>
        <table:table-column table:style-name="Table22.C"/>
        <table:table-column table:style-name="Table22.D"/>
        <table:table-column table:style-name="Table22.E"/>
        <table:table-column table:style-name="Table22.F"/>
        <table:table-row table:style-name="Table22.1">
          <table:table-cell table:style-name="Table22.A1" office:value-type="string">
            <text:p text:style-name="P1024"><text:span text:style-name="T212">SERVIDORA</text:span><text:span text:style-name="T212"/></text:p>
          </table:table-cell>
          <table:table-cell table:style-name="Table22.A1" office:value-type="string">
            <text:p text:style-name="P1025"><text:span text:style-name="T212">CARGO</text:span><text:span text:style-name="T212"/></text:p>
          </table:table-cell>
          <table:table-cell table:style-name="Table22.A1" office:value-type="string">
            <text:p text:style-name="P1026"><text:span text:style-name="T212">LOTAÇÃO</text:span><text:span text:style-name="T212"/></text:p>
          </table:table-cell>
          <table:table-cell table:style-name="Table22.A1" table:number-columns-spanned="2" office:value-type="string">
            <text:p text:style-name="P1027"><text:span text:style-name="T212">LICENÇA</text:span><text:span text:style-name="T212"/></text:p>
          </table:table-cell>
          <table:covered-table-cell/>
          <table:table-cell table:style-name="Table22.A1" office:value-type="string">
            <text:p text:style-name="P1028"><text:span text:style-name="T620">PROC.</text:span><text:span text:style-name="T765"> </text:span><text:span text:style-name="T236">Nº</text:span></text:p>
          </table:table-cell>
        </table:table-row>
        <table:table-row table:style-name="Table22.2">
          <table:table-cell table:style-name="Table22.A1" office:value-type="string">
            <text:p text:style-name="P1029"><text:span text:style-name="T620">LUCIA</text:span><text:span text:style-name="T235"> </text:span><text:span text:style-name="T620">HELENA</text:span><text:span text:style-name="T212"> </text:span><text:span text:style-name="T620">VIEIRA</text:span><text:span text:style-name="T212"> </text:span><text:span text:style-name="T620">SILVA</text:span><text:span text:style-name="T214"> </text:span><text:span text:style-name="T212">BRITES</text:span></text:p>
          </table:table-cell>
          <table:table-cell table:style-name="Table22.A1" office:value-type="string">
            <text:p text:style-name="P1030"><text:span text:style-name="T113">AGENTE</text:span><text:span text:style-name="T699"> </text:span><text:span text:style-name="T113">ADMINISTRATIVO</text:span></text:p>
          </table:table-cell>
          <table:table-cell table:style-name="Table22.A1" office:value-type="string">
            <text:p text:style-name="P1031"/>
            <text:p text:style-name="P1032"><text:span text:style-name="T113">SEMFA</text:span><text:span text:style-name="T113"/></text:p>
          </table:table-cell>
          <table:table-cell table:style-name="Table22.A1" office:value-type="string">
            <text:p text:style-name="P1031"/>
            <text:p text:style-name="P1033"><text:span text:style-name="T115">15</text:span><text:span text:style-name="T766"> </text:span><text:span text:style-name="T117">DIAS</text:span></text:p>
          </table:table-cell>
          <table:table-cell table:style-name="Table22.A1" office:value-type="string">
            <text:p text:style-name="P1031"/>
            <text:p text:style-name="P1034"><text:span text:style-name="T113">19/08/2026</text:span><text:span text:style-name="T113"/></text:p>
          </table:table-cell>
          <table:table-cell table:style-name="Table22.A1" office:value-type="string">
            <text:p text:style-name="P1031"/>
            <text:p text:style-name="P1035"><text:span text:style-name="T212">63281/2026</text:span><text:span text:style-name="T212"/></text:p>
          </table:table-cell>
        </table:table-row>
      </table:table>
      <text:p text:style-name="P115"/>
      <text:p text:style-name="P1036"><text:span text:style-name="T132">Art.</text:span><text:span text:style-name="T519"> <text:s/></text:span><text:span text:style-name="T132">2º</text:span><text:span text:style-name="T519"> <text:s/></text:span><text:span text:style-name="T199">Conceder</text:span><text:span text:style-name="T520"> <text:s/></text:span><text:span text:style-name="T132">benefício auxílio-doença </text:span><text:span text:style-name="T199">à referida servidora, no período de 45 (quarenta e cinco) dias, a partir de </text:span><text:span text:style-name="T299">03 de setembro de 2026</text:span><text:span text:style-name="T639">, </text:span><text:span text:style-name="T199">de acordo com perícia de atestado deferido pela MEDTRAB Medicina e Segurança do Trabalho (Grupo Innovar).</text:span></text:p>
      <text:p text:style-name="P655"/>
      <text:p text:style-name="P1037"><text:span text:style-name="T137">Art.</text:span><text:span text:style-name="T767"> </text:span><text:span text:style-name="T137">3°</text:span><text:span text:style-name="T768"> </text:span>Esta<text:span text:style-name="T149"> </text:span>Portaria<text:span text:style-name="T769"> </text:span>entrará<text:span text:style-name="T770"> </text:span>em<text:span text:style-name="T770"> </text:span>vigor<text:span text:style-name="T149"> </text:span><text:span text:style-name="T221">na</text:span></text:p>
      <text:p text:style-name="P1038">data<text:span text:style-name="T163"> </text:span>de<text:span text:style-name="T162"> </text:span>sua<text:span text:style-name="T163"> </text:span><text:span text:style-name="T145">publicação.</text:span></text:p>
      <text:p text:style-name="Text_20_body"/>
      <text:p text:style-name="P134"/>
      <text:p text:style-name="P1039">Cachoeiro<text:span text:style-name="T147"> </text:span>de<text:span text:style-name="T164"> </text:span>Itapemirim/ES,<text:span text:style-name="T626"> </text:span>03<text:span text:style-name="T147"> </text:span>de<text:span text:style-name="T165"> </text:span>setembro<text:span text:style-name="T626"> </text:span>de<text:span text:style-name="T147"> </text:span><text:span text:style-name="T145">2026.</text:span></text:p>
      <text:p text:style-name="Text_20_body"/>
      <text:p text:style-name="P1040"/>
      <text:p text:style-name="P1041"><text:span text:style-name="T132">ROGÉRIO</text:span><text:span text:style-name="T627"> </text:span><text:span text:style-name="T132">DA</text:span><text:span text:style-name="T627"> </text:span><text:span text:style-name="T132">SILVA</text:span><text:span text:style-name="T167"> </text:span><text:span text:style-name="T139">ATHAYDE</text:span></text:p>
      <text:p text:style-name="P1042"><text:span text:style-name="T132">Secretário</text:span><text:span text:style-name="T167"> </text:span><text:span text:style-name="T132">Municipal</text:span><text:span text:style-name="T167"> </text:span><text:span text:style-name="T132">de</text:span><text:span text:style-name="T627"> </text:span><text:span text:style-name="T139">Administração</text:span></text:p>
      <text:p text:style-name="P1043"/>
      <text:p text:style-name="P102"/>
      <text:p text:style-name="P1044"/>
      <text:section text:style-name="Sect7" text:name="Section9">
        <text:p text:style-name="P1045"><text:span text:style-name="T707">PORTARIA</text:span><text:span text:style-name="T709"> </text:span><text:span text:style-name="T707">Nº</text:span><text:span text:style-name="T709"> </text:span><text:span text:style-name="T710">1.899/2026</text:span></text:p>
        <text:p text:style-name="P1046"/>
        <text:p text:style-name="P1047"/>
        <text:p text:style-name="P1048"><text:span text:style-name="T714">DISPÕE SOBRE CONCESSÃO DE LICENÇA POR MOTIVO DE DOENÇA EM PESSOA DA </text:span><text:span text:style-name="T717">FAMÍLIA.</text:span></text:p>
        <text:p text:style-name="P963"/>
        <text:p text:style-name="P1049"><text:span text:style-name="T712">O</text:span><text:span text:style-name="T771"> <text:s text:c="2"/></text:span><text:span text:style-name="T714">SECRETÁRIO</text:span><text:span text:style-name="T772"> <text:s text:c="2"/></text:span><text:span text:style-name="T714">MUNICIPAL</text:span><text:span text:style-name="T715"> <text:s text:c="2"/></text:span><text:span text:style-name="T716">DE</text:span></text:p>
        <text:p text:style-name="P1050"><text:span text:style-name="T714">ADMINISTRAÇÃO </text:span><text:span text:style-name="T712">de Cachoeiro de Itapemirim, Estado do Espírito Santo, no uso de suas atribuições delegadas através dos Decretos nºs. 18.275/2008 e </text:span><text:span text:style-name="T722">35.892/2025,</text:span><text:span text:style-name="T717">RESOLVE:</text:span></text:p>
        <text:p text:style-name="P1051"><text:span text:style-name="T714">Art.</text:span><text:span text:style-name="T773"> </text:span><text:span text:style-name="T714">1º</text:span><text:span text:style-name="T774"> </text:span><text:span text:style-name="T712">Conceder</text:span><text:span text:style-name="T775"> </text:span><text:span text:style-name="T723">licença</text:span><text:span text:style-name="T776"> </text:span><text:span text:style-name="T723">por</text:span><text:span text:style-name="T777"> </text:span><text:span text:style-name="T723">motivo</text:span><text:span text:style-name="T776"> </text:span><text:span text:style-name="T778">de</text:span></text:p>
      </text:section>
      <text:section text:style-name="Sect1" text:name="Section10">
        <text:p text:style-name="P1052"><text:span text:style-name="T723">doença em pessoa da família </text:span><text:span text:style-name="T712">aos servidores abaixo mencionados, conforme atestados médicos apresentados e anexos aos processos respectivos, nos termos do Artigo 102 da Lei nº 4.009/1994, Estatuto dos Servidores Públicos Municipais, alterado pela Lei nº 7350/2015, e dos Decretos nºs. 28.959/2019 e 33.608/2023.</text:span></text:p>
        <text:p text:style-name="P1053"/>
        <table:table table:name="Table23" table:style-name="Table23">
          <table:table-column table:style-name="Table23.A"/>
          <table:table-column table:style-name="Table23.B"/>
          <table:table-column table:style-name="Table23.C"/>
          <table:table-column table:style-name="Table23.D"/>
          <table:table-column table:style-name="Table23.E"/>
          <table:table-row table:style-name="Table23.1">
            <table:table-cell table:style-name="Table23.A1" office:value-type="string">
              <text:p text:style-name="P1054"><text:span text:style-name="T212">SERVIDORES</text:span><text:span text:style-name="T212"/></text:p>
            </table:table-cell>
            <table:table-cell table:style-name="Table23.A1" office:value-type="string">
              <text:p text:style-name="P1055"><text:span text:style-name="T212">LOTAÇÃO</text:span><text:span text:style-name="T212"/></text:p>
            </table:table-cell>
            <table:table-cell table:style-name="Table23.A1" office:value-type="string">
              <text:p text:style-name="P1056"><text:span text:style-name="T215">DIAS</text:span><text:span text:style-name="T215"/></text:p>
            </table:table-cell>
            <table:table-cell table:style-name="Table23.A1" office:value-type="string">
              <text:p text:style-name="P1057"><text:span text:style-name="T212">INÍCIO</text:span><text:span text:style-name="T212"/></text:p>
            </table:table-cell>
            <table:table-cell table:style-name="Table23.A1" office:value-type="string">
              <text:p text:style-name="P1058"><text:span text:style-name="T620">PROC.</text:span><text:span text:style-name="T765"> </text:span><text:span text:style-name="T236">Nº</text:span></text:p>
            </table:table-cell>
          </table:table-row>
          <table:table-row table:style-name="Table23.2">
            <table:table-cell table:style-name="Table23.A1" office:value-type="string">
              <text:p text:style-name="P1059"><text:span text:style-name="T115">BEATRIZ</text:span><text:span text:style-name="T623"> </text:span><text:span text:style-name="T115">CORTES</text:span><text:span text:style-name="T766"> </text:span><text:span text:style-name="T115">DE </text:span><text:span text:style-name="T113">MIRANDA</text:span></text:p>
            </table:table-cell>
            <table:table-cell table:style-name="Table23.A1" office:value-type="string">
              <text:p text:style-name="P1060"><text:span text:style-name="T117">SEME</text:span><text:span text:style-name="T117"/></text:p>
            </table:table-cell>
            <table:table-cell table:style-name="Table23.A1" office:value-type="string">
              <text:p text:style-name="P1060"><text:span text:style-name="T115">01</text:span><text:span text:style-name="T623"> </text:span><text:span text:style-name="T114">DIA</text:span></text:p>
            </table:table-cell>
            <table:table-cell table:style-name="Table23.A1" office:value-type="string">
              <text:p text:style-name="P1061"><text:span text:style-name="T113">11/08/2026</text:span><text:span text:style-name="T113"/></text:p>
            </table:table-cell>
            <table:table-cell table:style-name="Table23.A1" office:value-type="string">
              <text:p text:style-name="P1062"><text:span text:style-name="T113">63060/2026</text:span><text:span text:style-name="T113"/></text:p>
            </table:table-cell>
          </table:table-row>
          <table:table-row table:style-name="Table23.1">
            <table:table-cell table:style-name="Table23.A1" office:value-type="string">
              <text:p text:style-name="P1063"><text:span text:style-name="T115">BIANCA</text:span><text:span text:style-name="T779"> </text:span><text:span text:style-name="T115">PRADO</text:span><text:span text:style-name="T780"> </text:span><text:span text:style-name="T113">EVANGELISTA</text:span></text:p>
            </table:table-cell>
            <table:table-cell table:style-name="Table23.A1" office:value-type="string">
              <text:p text:style-name="P1064"><text:span text:style-name="T113">SEMAG</text:span><text:span text:style-name="T113"/></text:p>
            </table:table-cell>
            <table:table-cell table:style-name="Table23.A1" office:value-type="string">
              <text:p text:style-name="P1064"><text:span text:style-name="T115">02</text:span><text:span text:style-name="T623"> </text:span><text:span text:style-name="T117">DIAS</text:span></text:p>
            </table:table-cell>
            <table:table-cell table:style-name="Table23.A1" office:value-type="string">
              <text:p text:style-name="P1065"><text:span text:style-name="T113">03/08/2026</text:span><text:span text:style-name="T113"/></text:p>
            </table:table-cell>
            <table:table-cell table:style-name="Table23.A1" office:value-type="string">
              <text:p text:style-name="P1066"><text:span text:style-name="T113">63885/2026</text:span><text:span text:style-name="T113"/></text:p>
            </table:table-cell>
          </table:table-row>
          <table:table-row table:style-name="Table23.4">
            <table:table-cell table:style-name="Table23.A1" office:value-type="string">
              <text:p text:style-name="P1067"><text:span text:style-name="T115">GIOVANNA DE AZEVEDO SIMOES</text:span><text:span text:style-name="T699"> </text:span><text:span text:style-name="T115">FABRETTI</text:span><text:span text:style-name="T635"> </text:span><text:span text:style-name="T115">ALMEIDA</text:span></text:p>
            </table:table-cell>
            <table:table-cell table:style-name="Table23.A1" office:value-type="string">
              <text:p text:style-name="P1068"><text:span text:style-name="T117">SEME</text:span><text:span text:style-name="T117"/></text:p>
            </table:table-cell>
            <table:table-cell table:style-name="Table23.A1" office:value-type="string">
              <text:p text:style-name="P1068"><text:span text:style-name="T115">03</text:span><text:span text:style-name="T623"> </text:span><text:span text:style-name="T117">DIAS</text:span></text:p>
            </table:table-cell>
            <table:table-cell table:style-name="Table23.A1" office:value-type="string">
              <text:p text:style-name="P1069"><text:span text:style-name="T113">30/08/2026</text:span><text:span text:style-name="T113"/></text:p>
            </table:table-cell>
            <table:table-cell table:style-name="Table23.A1" office:value-type="string">
              <text:p text:style-name="P1070"><text:span text:style-name="T113">67604/2026</text:span><text:span text:style-name="T113"/></text:p>
            </table:table-cell>
          </table:table-row>
          <table:table-row table:style-name="Table23.2">
            <table:table-cell table:style-name="Table23.A1" office:value-type="string">
              <text:p text:style-name="P1071"><text:span text:style-name="T115">JOSILANIA</text:span><text:span text:style-name="T779"> </text:span><text:span text:style-name="T115">LIMA</text:span><text:span text:style-name="T779"> </text:span><text:span text:style-name="T115">DOS</text:span><text:span text:style-name="T780"> </text:span><text:span text:style-name="T113">SANTOS</text:span></text:p>
            </table:table-cell>
            <table:table-cell table:style-name="Table23.A1" office:value-type="string">
              <text:p text:style-name="P1060"><text:span text:style-name="T117">SEME</text:span><text:span text:style-name="T117"/></text:p>
            </table:table-cell>
            <table:table-cell table:style-name="Table23.A1" office:value-type="string">
              <text:p text:style-name="P1060"><text:span text:style-name="T115">10</text:span><text:span text:style-name="T623"> </text:span><text:span text:style-name="T117">DIAS</text:span></text:p>
            </table:table-cell>
            <table:table-cell table:style-name="Table23.A1" office:value-type="string">
              <text:p text:style-name="P1061"><text:span text:style-name="T113">24/08/2026</text:span><text:span text:style-name="T113"/></text:p>
            </table:table-cell>
            <table:table-cell table:style-name="Table23.A1" office:value-type="string">
              <text:p text:style-name="P1062"><text:span text:style-name="T113">65549/2026</text:span><text:span text:style-name="T113"/></text:p>
            </table:table-cell>
          </table:table-row>
          <table:table-row table:style-name="Table23.1">
            <table:table-cell table:style-name="Table23.A1" office:value-type="string">
              <text:p text:style-name="P1072"><text:span text:style-name="T115">JULIANA</text:span><text:span text:style-name="T781"> </text:span><text:span text:style-name="T115">RIBEIRO</text:span><text:span text:style-name="T781"> </text:span><text:span text:style-name="T115">RODRIGUES</text:span><text:span text:style-name="T781"> </text:span><text:span text:style-name="T113">COELHO</text:span></text:p>
            </table:table-cell>
            <table:table-cell table:style-name="Table23.A1" office:value-type="string">
              <text:p text:style-name="P1073"><text:span text:style-name="T113">SEMUS</text:span><text:span text:style-name="T113"/></text:p>
            </table:table-cell>
            <table:table-cell table:style-name="Table23.A1" office:value-type="string">
              <text:p text:style-name="P1074"><text:span text:style-name="T115">01</text:span><text:span text:style-name="T623"> </text:span><text:span text:style-name="T114">DIA</text:span></text:p>
            </table:table-cell>
            <table:table-cell table:style-name="Table23.A1" office:value-type="string">
              <text:p text:style-name="P1075"><text:span text:style-name="T113">26/08/2026</text:span><text:span text:style-name="T113"/></text:p>
            </table:table-cell>
            <table:table-cell table:style-name="Table23.A1" office:value-type="string">
              <text:p text:style-name="P1066"><text:span text:style-name="T113">66914/2026</text:span><text:span text:style-name="T113"/></text:p>
            </table:table-cell>
          </table:table-row>
          <table:table-row table:style-name="Table23.4">
            <table:table-cell table:style-name="Table23.A1" office:value-type="string">
              <text:p text:style-name="P1076"><text:span text:style-name="T115">MICHELLE</text:span><text:span text:style-name="T781"> </text:span><text:span text:style-name="T115">WENCIONECK</text:span><text:span text:style-name="T781"> </text:span><text:span text:style-name="T115">DE</text:span><text:span text:style-name="T782"> </text:span><text:span text:style-name="T115">SOUZA</text:span><text:span text:style-name="T782"> </text:span><text:span text:style-name="T117">MOZER</text:span></text:p>
            </table:table-cell>
            <table:table-cell table:style-name="Table23.A1" office:value-type="string">
              <text:p text:style-name="P1068"><text:span text:style-name="T117">SEME</text:span><text:span text:style-name="T117"/></text:p>
            </table:table-cell>
            <table:table-cell table:style-name="Table23.A1" office:value-type="string">
              <text:p text:style-name="P1077"><text:span text:style-name="T115">04</text:span><text:span text:style-name="T623"> </text:span><text:span text:style-name="T117">DIAS</text:span></text:p>
              <text:p text:style-name="P1078"><text:span text:style-name="T115">15</text:span><text:span text:style-name="T623"> </text:span><text:span text:style-name="T117">DIAS</text:span></text:p>
            </table:table-cell>
            <table:table-cell table:style-name="Table23.A1" office:value-type="string">
              <text:p text:style-name="P1079"><text:span text:style-name="T113">11/08/2026</text:span><text:span text:style-name="T113"/></text:p>
              <text:p text:style-name="P1080"><text:span text:style-name="T113">17/08/2026</text:span><text:span text:style-name="T113"/></text:p>
            </table:table-cell>
            <table:table-cell table:style-name="Table23.A1" office:value-type="string">
              <text:p text:style-name="P1081"><text:span text:style-name="T113">62783/2026</text:span><text:span text:style-name="T113"/></text:p>
              <text:p text:style-name="P1082"><text:span text:style-name="T113">62782/2026</text:span><text:span text:style-name="T113"/></text:p>
            </table:table-cell>
          </table:table-row>
          <table:table-row table:style-name="Table23.2">
            <table:table-cell table:style-name="Table23.A1" office:value-type="string">
              <text:p text:style-name="P1059"><text:span text:style-name="T115">RAPHAEL</text:span><text:span text:style-name="T782"> </text:span><text:span text:style-name="T115">LOURENCO</text:span><text:span text:style-name="T783"> </text:span><text:span text:style-name="T117">ROSA</text:span></text:p>
            </table:table-cell>
            <table:table-cell table:style-name="Table23.A1" office:value-type="string">
              <text:p text:style-name="P1083"><text:span text:style-name="T113">SEMFA</text:span><text:span text:style-name="T113"/></text:p>
            </table:table-cell>
            <table:table-cell table:style-name="Table23.A1" office:value-type="string">
              <text:p text:style-name="P1060"><text:span text:style-name="T115">14</text:span><text:span text:style-name="T623"> </text:span><text:span text:style-name="T117">DIAS</text:span></text:p>
            </table:table-cell>
            <table:table-cell table:style-name="Table23.A1" office:value-type="string">
              <text:p text:style-name="P1084"><text:span text:style-name="T113">08/08/2026</text:span><text:span text:style-name="T113"/></text:p>
            </table:table-cell>
            <table:table-cell table:style-name="Table23.A1" office:value-type="string">
              <text:p text:style-name="P1062"><text:span text:style-name="T113">66250/2026</text:span><text:span text:style-name="T113"/></text:p>
            </table:table-cell>
          </table:table-row>
          <table:table-row table:style-name="Table23.1">
            <table:table-cell table:style-name="Table23.A1" office:value-type="string">
              <text:p text:style-name="P1085"><text:span text:style-name="T115">THAINA</text:span><text:span text:style-name="T782"> </text:span><text:span text:style-name="T115">OLIVEIRA</text:span><text:span text:style-name="T781"> </text:span><text:span text:style-name="T115">BARROSO</text:span><text:span text:style-name="T782"> </text:span><text:span text:style-name="T117">PINTO</text:span></text:p>
            </table:table-cell>
            <table:table-cell table:style-name="Table23.A1" office:value-type="string">
              <text:p text:style-name="P1073"><text:span text:style-name="T113">SEMUS</text:span><text:span text:style-name="T113"/></text:p>
            </table:table-cell>
            <table:table-cell table:style-name="Table23.A1" office:value-type="string">
              <text:p text:style-name="P1064"><text:span text:style-name="T115">06</text:span><text:span text:style-name="T623"> </text:span><text:span text:style-name="T117">DIAS</text:span></text:p>
            </table:table-cell>
            <table:table-cell table:style-name="Table23.A1" office:value-type="string">
              <text:p text:style-name="P1075"><text:span text:style-name="T113">23/08/2026</text:span><text:span text:style-name="T113"/></text:p>
            </table:table-cell>
            <table:table-cell table:style-name="Table23.A1" office:value-type="string">
              <text:p text:style-name="P1066"><text:span text:style-name="T113">66247/2026</text:span><text:span text:style-name="T113"/></text:p>
            </table:table-cell>
          </table:table-row>
          <table:table-row table:style-name="Table23.4">
            <table:table-cell table:style-name="Table23.A1" office:value-type="string">
              <text:p text:style-name="P1086"><text:span text:style-name="T115">VICTORIA PINHEIRO DE SOUZA</text:span><text:span text:style-name="T699"> </text:span><text:span text:style-name="T115">RIBEIRO DE ANDRADE</text:span></text:p>
            </table:table-cell>
            <table:table-cell table:style-name="Table23.A1" office:value-type="string">
              <text:p text:style-name="P1068"><text:span text:style-name="T117">SEME</text:span><text:span text:style-name="T117"/></text:p>
            </table:table-cell>
            <table:table-cell table:style-name="Table23.A1" office:value-type="string">
              <text:p text:style-name="P1068"><text:span text:style-name="T115">04</text:span><text:span text:style-name="T623"> </text:span><text:span text:style-name="T117">DIAS</text:span></text:p>
            </table:table-cell>
            <table:table-cell table:style-name="Table23.A1" office:value-type="string">
              <text:p text:style-name="P1087"><text:span text:style-name="T113">11/08/2026</text:span><text:span text:style-name="T113"/></text:p>
            </table:table-cell>
            <table:table-cell table:style-name="Table23.A1" office:value-type="string">
              <text:p text:style-name="P1070"><text:span text:style-name="T113">62658/2026</text:span><text:span text:style-name="T113"/></text:p>
            </table:table-cell>
          </table:table-row>
        </table:table>
        <text:p text:style-name="P500"/>
        <text:p text:style-name="P1088"><text:span text:style-name="T714">Art.</text:span><text:span text:style-name="T784"> </text:span><text:span text:style-name="T714">2º</text:span><text:span text:style-name="T785"> </text:span><text:span text:style-name="T712">Esta</text:span><text:span text:style-name="T786"> </text:span><text:span text:style-name="T712">Portaria</text:span><text:span text:style-name="T787"> </text:span><text:span text:style-name="T712">entra</text:span><text:span text:style-name="T786"> </text:span><text:span text:style-name="T712">em</text:span><text:span text:style-name="T786"> </text:span><text:span text:style-name="T712">vigor</text:span><text:span text:style-name="T786"> </text:span><text:span text:style-name="T712">na</text:span><text:span text:style-name="T788"> </text:span><text:span text:style-name="T736">data</text:span></text:p>
        <text:p text:style-name="P1089"><text:span text:style-name="T712">de</text:span><text:span text:style-name="T789"> </text:span><text:span text:style-name="T712">sua</text:span><text:span text:style-name="T789"> </text:span><text:span text:style-name="T722">publicação.</text:span></text:p>
        <text:p text:style-name="P218"/>
        <text:p text:style-name="P1008"/>
        <text:p text:style-name="P1090"><text:span text:style-name="T712">Cachoeiro</text:span><text:span text:style-name="T735"> </text:span><text:span text:style-name="T712">de</text:span><text:span text:style-name="T734"> </text:span><text:span text:style-name="T712">Itapemirim/ES,</text:span><text:span text:style-name="T734"> </text:span><text:span text:style-name="T712">03</text:span><text:span text:style-name="T735"> </text:span><text:span text:style-name="T712">de</text:span><text:span text:style-name="T734"> </text:span><text:span text:style-name="T712">setembro</text:span><text:span text:style-name="T735"> </text:span><text:span text:style-name="T712">de</text:span><text:span text:style-name="T734"> </text:span><text:span text:style-name="T722">2026.</text:span></text:p>
        <text:p text:style-name="P218"/>
        <text:p text:style-name="P1091"/>
        <text:p text:style-name="P1092"><text:span text:style-name="T714">ROGÉRIO</text:span><text:span text:style-name="T737"> </text:span><text:span text:style-name="T714">DA</text:span><text:span text:style-name="T737"> </text:span><text:span text:style-name="T714">SILVA</text:span><text:span text:style-name="T717"> ATHAYDE</text:span></text:p>
        <text:p text:style-name="P1093"><text:span text:style-name="T714">Secretário</text:span><text:span text:style-name="T738"> </text:span><text:span text:style-name="T714">Municipal</text:span><text:span text:style-name="T738"> </text:span><text:span text:style-name="T714">de</text:span><text:span text:style-name="T738"> </text:span><text:span text:style-name="T717">Administração</text:span></text:p>
      </text:section>
      <text:p text:style-name="P1094"/>
      <text:p text:style-name="P963"/>
      <text:p text:style-name="P963"/>
      <text:p text:style-name="P1095"/>
      <text:p text:style-name="P1096"><text:span text:style-name="T790">RATIFICAÇÃO</text:span><text:span text:style-name="T790"/></text:p>
      <text:p text:style-name="P1097"/>
      <text:p text:style-name="P1098"><text:span text:style-name="T791">Em cumprimento ao Artigo 72, § único da Lei Federal N.º 14.133/2021, a SECRETARIA MUNICIPAL DE DESENVOLVIMENTO SOCIAL – SEMDES, no uso de suas atribuições legais, torna público que nos autos do Processo Administrativo N.º 55723/2026, ID Cidades Nº. 2026.016E0700001.10.0105, RATIFICA a contratação direta de TA COMBINADO ENTRETENIMENTO LTDA, inscrito no CNPJ n° 14.738.613/0001-35, no valor de R$ 325.000,00</text:span><text:span text:style-name="T791"/></text:p>
      <text:p text:style-name="P1099"><text:span text:style-name="T791">(Trezentos e vinte e cinco mil reais)</text:span><text:span text:style-name="T792">, para </text:span><text:span text:style-name="T791">para a realização do Show da dupla João Neto &amp; Frederico, com apresentação de 1hora e 30 minutos de duração, prevista para as 23:30hs do dia 19/09/2026, para apresentação na 41º Feira da Bondade, que será realizado no Parque de Exposição “Carlos Caiado Barbosa”, na cidade de Cachoeiro de Itapemirim/ES, incluindo as despesas de cachê, transporte (aéreo e local), hotel, alimentação, camarins, carregadores e encargos</text:span><text:span text:style-name="T793"> </text:span><text:span text:style-name="T791">com</text:span><text:span text:style-name="T793"> </text:span><text:span text:style-name="T791">notas</text:span><text:span text:style-name="T793"> </text:span><text:span text:style-name="T791">fiscais,</text:span><text:span text:style-name="T794"> </text:span><text:span text:style-name="T791">por</text:span><text:span text:style-name="T793"> </text:span><text:span text:style-name="T791">Inexigibilidade</text:span><text:span text:style-name="T793"> </text:span><text:span text:style-name="T791">de</text:span><text:span text:style-name="T793"> </text:span><text:span text:style-name="T791">Licitação,</text:span><text:span text:style-name="T794"> </text:span><text:span text:style-name="T791">com</text:span><text:span text:style-name="T793"> </text:span><text:span text:style-name="T791">fundamento</text:span><text:span text:style-name="T793"> </text:span><text:span text:style-name="T791">no</text:span><text:span text:style-name="T793"> </text:span><text:span text:style-name="T791">artigo</text:span><text:span text:style-name="T793"> </text:span><text:span text:style-name="T791">74,</text:span><text:span text:style-name="T793"> </text:span><text:span text:style-name="T791">inciso</text:span><text:span text:style-name="T793"> </text:span><text:span text:style-name="T791">II da Lei 14.133/2021.</text:span></text:p>
      <text:p text:style-name="P1100"><text:span text:style-name="T791">Cachoeiro</text:span><text:span text:style-name="T795"> </text:span><text:span text:style-name="T791">de</text:span><text:span text:style-name="T796"> </text:span><text:span text:style-name="T791">Itapemirim-ES,</text:span><text:span text:style-name="T795"> </text:span><text:span text:style-name="T791">03</text:span><text:span text:style-name="T796"> </text:span><text:span text:style-name="T791">de</text:span><text:span text:style-name="T796"> </text:span><text:span text:style-name="T791">setembro</text:span><text:span text:style-name="T795"> </text:span><text:span text:style-name="T791">de</text:span><text:span text:style-name="T796"> </text:span><text:span text:style-name="T790">2026.</text:span></text:p>
      <text:p text:style-name="P230"/>
      <text:p text:style-name="P1101"/>
      <text:p text:style-name="P1102"><text:span text:style-name="T790">EDER</text:span><text:span text:style-name="T797"> </text:span><text:span text:style-name="T790">BOTELHO</text:span><text:span text:style-name="T791"> </text:span><text:span text:style-name="T790">DA</text:span><text:span text:style-name="T795"> </text:span><text:span text:style-name="T790">FONSECA</text:span></text:p>
      <text:p text:style-name="P1103"><text:span text:style-name="T790">Secretário</text:span><text:span text:style-name="T798"> </text:span><text:span text:style-name="T790">Municipal</text:span><text:span text:style-name="T798"> </text:span><text:span text:style-name="T790">de</text:span><text:span text:style-name="T798"> </text:span><text:span text:style-name="T790">Desenvolvimento</text:span><text:span text:style-name="T799"> </text:span><text:span text:style-name="T790">Social</text:span><text:span text:style-name="T798"> </text:span><text:span text:style-name="T790">Interino</text:span></text:p>
      <text:p text:style-name="P1104"/>
      <text:p text:style-name="P230"/>
      <text:p text:style-name="P230"/>
      <text:p text:style-name="P1105"/>
      <text:p text:style-name="P1106"><text:span text:style-name="T800">Tornar</text:span><text:span text:style-name="T801"> </text:span><text:span text:style-name="T800">Sem</text:span><text:span text:style-name="T801"> </text:span><text:span text:style-name="T800">Efeito</text:span><text:span text:style-name="T801"> </text:span><text:span text:style-name="T800">a</text:span><text:span text:style-name="T801"> </text:span><text:span text:style-name="T800">publicação</text:span><text:span text:style-name="T801"> </text:span><text:span text:style-name="T800">do</text:span><text:span text:style-name="T801"> </text:span><text:span text:style-name="T800">Extrato</text:span><text:span text:style-name="T801"> </text:span><text:span text:style-name="T800">de</text:span><text:span text:style-name="T801"> </text:span><text:span text:style-name="T800">Termo</text:span><text:span text:style-name="T802"> </text:span><text:span text:style-name="T800">Aditivo,</text:span><text:span text:style-name="T803"> </text:span><text:span text:style-name="T800">abaixo</text:span><text:span text:style-name="T801"> </text:span><text:span text:style-name="T800">mencionado,</text:span><text:span text:style-name="T801"> </text:span><text:span text:style-name="T800">por motivo de CANCELAMENTO, publicado no DOM Nº 7654 DE 24/08/2026.</text:span></text:p>
      <text:p text:style-name="P1107"/>
      <text:p text:style-name="P1108"><text:span text:style-name="T804">EXTRATO</text:span><text:span text:style-name="T805"> </text:span><text:span text:style-name="T804">DE</text:span><text:span text:style-name="T805"> </text:span><text:span text:style-name="T804">TERMO</text:span><text:span text:style-name="T806"> </text:span><text:span text:style-name="T807">ADITIVO</text:span></text:p>
      <text:p text:style-name="P1109"/>
      <text:p text:style-name="P1110"><text:span text:style-name="T804">ESPÉCIE:</text:span><text:span text:style-name="T808"> </text:span><text:span text:style-name="T791">1º</text:span><text:span text:style-name="T809"> </text:span><text:span text:style-name="T791">TERMO</text:span><text:span text:style-name="T797"> </text:span><text:span text:style-name="T791">ADITIVO AO</text:span><text:span text:style-name="T810"> </text:span><text:span text:style-name="T791">CONTRATO</text:span><text:span text:style-name="T811"> </text:span><text:span text:style-name="T791">Nº</text:span><text:span text:style-name="T810"> </text:span><text:span text:style-name="T790">135/2025</text:span></text:p>
      <text:p text:style-name="P1111"><text:span text:style-name="T800">CONTRATANTE:</text:span><text:span text:style-name="T812"> </text:span><text:span text:style-name="T813">MUNICÍPIO</text:span><text:span text:style-name="T814"> </text:span><text:span text:style-name="T813">DE</text:span><text:span text:style-name="T814"> </text:span><text:span text:style-name="T813">CACHOEIRO</text:span><text:span text:style-name="T814"> </text:span><text:span text:style-name="T813">DE</text:span><text:span text:style-name="T814"> </text:span><text:span text:style-name="T813">ITAPEMIRIM,</text:span><text:span text:style-name="T815"> </text:span><text:span text:style-name="T813">atendendo</text:span><text:span text:style-name="T814"> </text:span><text:span text:style-name="T813">necessidades</text:span><text:span text:style-name="T814"> </text:span><text:span text:style-name="T813">da SECRETARIA MUNICIPAL DE MEIO AMBIENTE - SEMMA</text:span></text:p>
      <text:p text:style-name="P1110"><text:span text:style-name="T804">CONTRATADA:</text:span><text:span text:style-name="T816"> </text:span><text:span text:style-name="T791">ANA</text:span><text:span text:style-name="T817"> </text:span><text:span text:style-name="T791">CAROLINA</text:span><text:span text:style-name="T794"> </text:span><text:span text:style-name="T791">DE</text:span><text:span text:style-name="T818"> </text:span><text:span text:style-name="T791">PAIVA</text:span><text:span text:style-name="T817"> </text:span><text:span text:style-name="T791">PAVÃO</text:span><text:span text:style-name="T818"> </text:span><text:span text:style-name="T791">-</text:span><text:span text:style-name="T818"> </text:span><text:span text:style-name="T817">ME</text:span></text:p>
      <text:p text:style-name="P1112"><text:span text:style-name="T800">OBJETO: </text:span><text:span text:style-name="T813">O presente termo tem por objeto aditar o valor do Contrato nº 135/2025, firmado em 22/08/2025, para dar continuidade a</text:span><text:span text:style-name="T819"> </text:span><text:span text:style-name="T813">Aquisição de Ração para Cães e Gatos.</text:span></text:p>
      <text:p text:style-name="P1113"><text:span text:style-name="T800">VALOR: </text:span><text:span text:style-name="T813">Com o presente termo, fica acrescido em R$ 15.746,53 (quinze mil, setecentos e quarenta e seis reais e cinquenta e três centavos) o valor do contrato originário, passando de R$ 62.986,13 (sessenta e dois mil, novecentos e oitenta e seis reais e treze centavos) para R$ 78.732,66</text:span><text:span text:style-name="T820"> </text:span><text:span text:style-name="T813">(setenta</text:span><text:span text:style-name="T820"> </text:span><text:span text:style-name="T813">e</text:span><text:span text:style-name="T820"> </text:span><text:span text:style-name="T813">oito</text:span><text:span text:style-name="T820"> </text:span><text:span text:style-name="T813">mil,</text:span><text:span text:style-name="T820"> </text:span><text:span text:style-name="T813">setecentos</text:span><text:span text:style-name="T820"> </text:span><text:span text:style-name="T813">e</text:span><text:span text:style-name="T820"> </text:span><text:span text:style-name="T813">trinta</text:span><text:span text:style-name="T820"> </text:span><text:span text:style-name="T813">e</text:span><text:span text:style-name="T820"> </text:span><text:span text:style-name="T813">dois</text:span><text:span text:style-name="T820"> </text:span><text:span text:style-name="T813">reais</text:span><text:span text:style-name="T820"> </text:span><text:span text:style-name="T813">e</text:span><text:span text:style-name="T820"> </text:span><text:span text:style-name="T813">sessenta</text:span><text:span text:style-name="T820"> </text:span><text:span text:style-name="T813">e</text:span><text:span text:style-name="T820"> </text:span><text:span text:style-name="T813">seis</text:span><text:span text:style-name="T820"> </text:span><text:span text:style-name="T813">centavos),</text:span><text:span text:style-name="T820"> </text:span><text:span text:style-name="T813">ou</text:span><text:span text:style-name="T820"> </text:span><text:span text:style-name="T813">seja, 25% (vinte e cinco por cento) do valor inicial do contrato.</text:span></text:p>
      <table:table table:name="Table24" table:style-name="Table24">
        <table:table-column table:style-name="Table24.A"/>
        <table:table-column table:style-name="Table24.B"/>
        <table:table-column table:style-name="Table24.C"/>
        <table:table-column table:style-name="Table24.D"/>
        <table:table-column table:style-name="Table24.E"/>
        <table:table-column table:style-name="Table24.F"/>
        <table:table-column table:style-name="Table24.G"/>
        <table:table-row table:style-name="Table24.1">
          <table:table-cell table:style-name="Table24.A1" office:value-type="string">
            <text:p text:style-name="P1114"><text:span text:style-name="T821">ITEM</text:span><text:span text:style-name="T821"/></text:p>
          </table:table-cell>
          <table:table-cell table:style-name="Table24.A1" office:value-type="string">
            <text:p text:style-name="P1115"><text:span text:style-name="T822">DESCRIÇÃO</text:span><text:span text:style-name="T822"/></text:p>
          </table:table-cell>
          <table:table-cell table:style-name="Table24.A1" office:value-type="string">
            <text:p text:style-name="P1116"><text:span text:style-name="T821">QTDE</text:span><text:span text:style-name="T821"/></text:p>
            <text:p text:style-name="P1117"><text:span text:style-name="T822">Original</text:span><text:span text:style-name="T822"/></text:p>
          </table:table-cell>
          <table:table-cell table:style-name="Table24.A1" office:value-type="string">
            <text:p text:style-name="P1118"><text:span text:style-name="T822">VALOR</text:span><text:span text:style-name="T823"> </text:span><text:span text:style-name="T822">UNITÁRIO</text:span></text:p>
          </table:table-cell>
          <table:table-cell table:style-name="Table24.A1" office:value-type="string">
            <text:p text:style-name="P1119"><text:span text:style-name="T824">VALOR</text:span><text:span text:style-name="T825"> </text:span><text:span text:style-name="T824">DO</text:span><text:span text:style-name="T823"> </text:span><text:span text:style-name="T821">CONTRATO</text:span></text:p>
          </table:table-cell>
          <table:table-cell table:style-name="Table24.A1" office:value-type="string">
            <text:p text:style-name="P1120"><text:span text:style-name="T822">QUANTIDADE</text:span><text:span text:style-name="T823"> </text:span><text:span text:style-name="T822">ADITIVO</text:span><text:span text:style-name="T823"> </text:span><text:span text:style-name="T822">(25%)</text:span></text:p>
          </table:table-cell>
          <table:table-cell table:style-name="Table24.A1" office:value-type="string">
            <text:p text:style-name="P1121"><text:span text:style-name="T822">VALOR</text:span><text:span text:style-name="T823"> </text:span><text:span text:style-name="T822">ADITIVO</text:span><text:span text:style-name="T823"> </text:span><text:span text:style-name="T822">(25%)</text:span></text:p>
          </table:table-cell>
        </table:table-row>
        <table:table-row table:style-name="Table24.2">
          <table:table-cell table:style-name="Table24.A1" office:value-type="string">
            <text:p text:style-name="P1114"><text:span text:style-name="T826">1</text:span><text:span text:style-name="T826"/></text:p>
          </table:table-cell>
          <table:table-cell table:style-name="Table24.A1" office:value-type="string">
            <text:p text:style-name="P1122"><text:span text:style-name="T827">RAÇÃO</text:span><text:span text:style-name="T828"><text:tab/></text:span><text:span text:style-name="T827">PARA</text:span><text:span text:style-name="T828"><text:tab/></text:span><text:span text:style-name="T827">CÃES</text:span><text:span text:style-name="T829"> </text:span><text:span text:style-name="T830">(ADULTO)</text:span></text:p>
          </table:table-cell>
          <table:table-cell table:style-name="Table24.A1" office:value-type="string">
            <text:p text:style-name="P1114"><text:span text:style-name="T827">7092</text:span><text:span text:style-name="T827"/></text:p>
          </table:table-cell>
          <table:table-cell table:style-name="Table24.A1" office:value-type="string">
            <text:p text:style-name="P1123"><text:span text:style-name="T831">R$</text:span><text:span text:style-name="T827"> 5,64</text:span></text:p>
          </table:table-cell>
          <table:table-cell table:style-name="Table24.A1" office:value-type="string">
            <text:p text:style-name="P1124"><text:span text:style-name="T831">R$</text:span><text:span text:style-name="T827"> </text:span><text:span text:style-name="T830">39.998,88</text:span></text:p>
          </table:table-cell>
          <table:table-cell table:style-name="Table24.A1" office:value-type="string">
            <text:p text:style-name="P1125"><text:span text:style-name="T830">1.773</text:span><text:span text:style-name="T830"/></text:p>
          </table:table-cell>
          <table:table-cell table:style-name="Table24.A1" office:value-type="string">
            <text:p text:style-name="P1126"><text:span text:style-name="T831">R$</text:span><text:span text:style-name="T827"> </text:span><text:span text:style-name="T830">9.999,72</text:span></text:p>
          </table:table-cell>
        </table:table-row>
        <table:table-row table:style-name="Table24.2">
          <table:table-cell table:style-name="Table24.A1" office:value-type="string">
            <text:p text:style-name="P1114"><text:span text:style-name="T826">2</text:span><text:span text:style-name="T826"/></text:p>
          </table:table-cell>
          <table:table-cell table:style-name="Table24.A1" office:value-type="string">
            <text:p text:style-name="P1122"><text:span text:style-name="T827">RAÇÃO</text:span><text:span text:style-name="T828"><text:tab/></text:span><text:span text:style-name="T827">PARA</text:span><text:span text:style-name="T828"><text:tab/></text:span><text:span text:style-name="T827">CÃES</text:span><text:span text:style-name="T829"> </text:span><text:span text:style-name="T830">(FILHOTE)</text:span></text:p>
          </table:table-cell>
          <table:table-cell table:style-name="Table24.A1" office:value-type="string">
            <text:p text:style-name="P1114"><text:span text:style-name="T827">3215</text:span><text:span text:style-name="T827"/></text:p>
          </table:table-cell>
          <table:table-cell table:style-name="Table24.A1" office:value-type="string">
            <text:p text:style-name="P1123"><text:span text:style-name="T831">R$</text:span><text:span text:style-name="T827"> 7,15</text:span></text:p>
          </table:table-cell>
          <table:table-cell table:style-name="Table24.A1" office:value-type="string">
            <text:p text:style-name="P1124"><text:span text:style-name="T831">R$</text:span><text:span text:style-name="T827"> </text:span><text:span text:style-name="T830">22.987,25</text:span></text:p>
          </table:table-cell>
          <table:table-cell table:style-name="Table24.A1" office:value-type="string">
            <text:p text:style-name="P1127"><text:span text:style-name="T830">803.75</text:span><text:span text:style-name="T830"/></text:p>
          </table:table-cell>
          <table:table-cell table:style-name="Table24.A1" office:value-type="string">
            <text:p text:style-name="P1128"><text:span text:style-name="T831">R$</text:span><text:span text:style-name="T827"> </text:span><text:span text:style-name="T830">5.746,81</text:span></text:p>
          </table:table-cell>
        </table:table-row>
        <table:table-row table:style-name="Table24.4">
          <table:table-cell table:style-name="Table24.A1" table:number-columns-spanned="4" office:value-type="string">
            <text:p text:style-name="P1129"><text:span text:style-name="T830">TOTAIS</text:span><text:span text:style-name="T830"/></text:p>
          </table:table-cell>
          <table:covered-table-cell/>
          <table:covered-table-cell/>
          <table:covered-table-cell/>
          <table:table-cell table:style-name="Table24.A1" office:value-type="string">
            <text:p text:style-name="P1130"><text:span text:style-name="T831">R$</text:span><text:span text:style-name="T827"> </text:span><text:span text:style-name="T830">62.986,13</text:span></text:p>
          </table:table-cell>
          <table:table-cell table:style-name="Table24.A1" office:value-type="string">
            <text:p text:style-name="P1131"/>
          </table:table-cell>
          <table:table-cell table:style-name="Table24.A1" office:value-type="string">
            <text:p text:style-name="P1132"><text:span text:style-name="T831">R$</text:span><text:span text:style-name="T827"> </text:span><text:span text:style-name="T830">15.746,53</text:span></text:p>
          </table:table-cell>
        </table:table-row>
      </table:table>
      <text:p text:style-name="P1106"><text:span text:style-name="T800">DOTAÇÃO:</text:span><text:span text:style-name="T801"> </text:span><text:span text:style-name="T813">As</text:span><text:span text:style-name="T832"> </text:span><text:span text:style-name="T813">despesas</text:span><text:span text:style-name="T832"> </text:span><text:span text:style-name="T813">do</text:span><text:span text:style-name="T832"> </text:span><text:span text:style-name="T813">presente</text:span><text:span text:style-name="T833"> </text:span><text:span text:style-name="T813">Termo</text:span><text:span text:style-name="T834"> </text:span><text:span text:style-name="T813">Aditivo</text:span><text:span text:style-name="T832"> </text:span><text:span text:style-name="T813">correrão</text:span><text:span text:style-name="T832"> </text:span><text:span text:style-name="T813">à</text:span><text:span text:style-name="T832"> </text:span><text:span text:style-name="T813">conta</text:span><text:span text:style-name="T832"> </text:span><text:span text:style-name="T813">da</text:span><text:span text:style-name="T832"> </text:span><text:span text:style-name="T813">seguinte</text:span><text:span text:style-name="T832"> </text:span><text:span text:style-name="T813">dotação </text:span><text:span text:style-name="T835">orçamentária:</text:span></text:p>
      <text:p text:style-name="P1110"><text:span text:style-name="T791">Órgão/Unidade:</text:span><text:span text:style-name="T836"> </text:span><text:span text:style-name="T790">15.02</text:span></text:p>
      <text:p text:style-name="P1133"><text:span text:style-name="T791">Projeto/Atividade:</text:span><text:span text:style-name="T837"> </text:span><text:span text:style-name="T790">2.142</text:span></text:p>
      <text:p text:style-name="P1133"><text:span text:style-name="T791">Elemento</text:span><text:span text:style-name="T838"> </text:span><text:span text:style-name="T791">de</text:span><text:span text:style-name="T838"> </text:span><text:span text:style-name="T791">Despesa:</text:span><text:span text:style-name="T838"> </text:span><text:span text:style-name="T790">33903006000</text:span></text:p>
      <text:p text:style-name="P1134"><text:span text:style-name="T791">Ficha/Fonte</text:span><text:span text:style-name="T839"> </text:span><text:span text:style-name="T791">de</text:span><text:span text:style-name="T839"> </text:span><text:span text:style-name="T791">Recurso:</text:span><text:span text:style-name="T839"> </text:span><text:span text:style-name="T791">3229/175900000006</text:span><text:span text:style-name="T838"> </text:span><text:span text:style-name="T791">–</text:span><text:span text:style-name="T839"> </text:span><text:span text:style-name="T791">FMDA</text:span><text:span text:style-name="T840"> </text:span><text:span text:style-name="T791">-</text:span><text:span text:style-name="T839"> </text:span><text:span text:style-name="T791">FUNDO</text:span><text:span text:style-name="T839"> </text:span><text:span text:style-name="T791">MUNIC.</text:span><text:span text:style-name="T838"> </text:span><text:span text:style-name="T791">DESENV.</text:span><text:span text:style-name="T840"> </text:span><text:span text:style-name="T790">AMBIENTAL</text:span></text:p>
      <text:p text:style-name="P1133"><text:span text:style-name="T804">DATA</text:span><text:span text:style-name="T841"> </text:span><text:span text:style-name="T804">DE</text:span><text:span text:style-name="T807"> </text:span><text:span text:style-name="T804">ASSINATURA:</text:span><text:span text:style-name="T842"> </text:span><text:span text:style-name="T790">19/08/2026</text:span></text:p>
      <text:p text:style-name="P1135"><text:span text:style-name="T800">SIGNATÁRIOS: </text:span><text:span text:style-name="T813">Thiago</text:span><text:span text:style-name="T843"> </text:span><text:span text:style-name="T813">Fiorio</text:span><text:span text:style-name="T843"> </text:span><text:span text:style-name="T813">Longui</text:span><text:span text:style-name="T843"> </text:span><text:span text:style-name="T813">-</text:span><text:span text:style-name="T843"> </text:span><text:span text:style-name="T813">Secretário</text:span><text:span text:style-name="T843"> </text:span><text:span text:style-name="T813">Municipal</text:span><text:span text:style-name="T843"> </text:span><text:span text:style-name="T813">de</text:span><text:span text:style-name="T843"> </text:span><text:span text:style-name="T813">Meio</text:span><text:span text:style-name="T844"> </text:span><text:span text:style-name="T813">Ambiente</text:span><text:span text:style-name="T843"> </text:span><text:span text:style-name="T813">e</text:span><text:span text:style-name="T844"> </text:span><text:span text:style-name="T813">Ana</text:span><text:span text:style-name="T843"> </text:span><text:span text:style-name="T813">Carolina</text:span><text:span text:style-name="T843"> </text:span><text:span text:style-name="T813">de Paiva Pavão - Sócia-Proprietária da Contratada</text:span></text:p>
      <text:p text:style-name="P1110"><text:span text:style-name="T804">PROCESSO:</text:span><text:span text:style-name="T845"> </text:span><text:span text:style-name="T790">36719/2025</text:span></text:p>
      <text:p text:style-name="P1134"><text:span text:style-name="T800">ID</text:span><text:span text:style-name="T846"> </text:span><text:span text:style-name="T800">cidadES:</text:span><text:span text:style-name="T847"> </text:span><text:span text:style-name="T813">nº</text:span><text:span text:style-name="T848"> </text:span><text:span text:style-name="T835">2025.016E0500001.02.0005</text:span></text:p>
      <text:p text:style-name="P1136"/>
      <text:p text:style-name="P1137"/>
      <text:h text:style-name="P1138" text:outline-level="6"><text:span text:style-name="T21">HOMOLOGAÇÃO</text:span><text:span text:style-name="T21"/></text:h>
      <text:p text:style-name="P1139"><text:span text:style-name="T849">O Município de Cachoeiro de Itapemirim, por intermédio da sua Autoridade Competente, torna público o resultado</text:span><text:span text:style-name="T850"> </text:span><text:span text:style-name="T849">do</text:span><text:span text:style-name="T850"> </text:span><text:span text:style-name="T849">Pregão</text:span><text:span text:style-name="T850"> </text:span><text:span text:style-name="T849">Eletrônico</text:span><text:span text:style-name="T850"> </text:span><text:span text:style-name="T849">nº</text:span><text:span text:style-name="T850"> </text:span><text:span text:style-name="T849">030/2026,</text:span><text:span text:style-name="T850"> </text:span><text:span text:style-name="T849">ID</text:span><text:span text:style-name="T850"> </text:span><text:span text:style-name="T849">CidadES:</text:span><text:span text:style-name="T850"> </text:span><text:span text:style-name="T849">2026.016E0700001.01.0041,</text:span><text:span text:style-name="T850"> </text:span><text:span text:style-name="T849">cujo</text:span><text:span text:style-name="T850"> </text:span><text:span text:style-name="T849">objeto</text:span><text:span text:style-name="T850"> </text:span><text:span text:style-name="T849">é</text:span><text:span text:style-name="T850"> </text:span><text:span text:style-name="T849">Contra-tação</text:span><text:span text:style-name="T851"> </text:span><text:span text:style-name="T849">de</text:span><text:span text:style-name="T851"> </text:span><text:span text:style-name="T849">empresa</text:span><text:span text:style-name="T851"> </text:span><text:span text:style-name="T849">especializada</text:span><text:span text:style-name="T851"> </text:span><text:span text:style-name="T849">para</text:span><text:span text:style-name="T851"> </text:span><text:span text:style-name="T849">prestação</text:span><text:span text:style-name="T851"> </text:span><text:span text:style-name="T849">de</text:span><text:span text:style-name="T851"> </text:span><text:span text:style-name="T849">serviços</text:span><text:span text:style-name="T851"> </text:span><text:span text:style-name="T849">de</text:span><text:span text:style-name="T851"> </text:span><text:span text:style-name="T849">infraestrutura</text:span><text:span text:style-name="T851"> </text:span><text:span text:style-name="T849">elétrica</text:span><text:span text:style-name="T851"> </text:span><text:span text:style-name="T849">temporária,</text:span><text:span text:style-name="T851"> </text:span><text:span text:style-name="T849">compre-endendo</text:span><text:span text:style-name="T852"> </text:span><text:span text:style-name="T849">o</text:span><text:span text:style-name="T852"> </text:span><text:span text:style-name="T849">fornecimento</text:span><text:span text:style-name="T852"> </text:span><text:span text:style-name="T849">de</text:span><text:span text:style-name="T852"> </text:span><text:span text:style-name="T849">materiais,</text:span><text:span text:style-name="T852"> </text:span><text:span text:style-name="T849">instalação</text:span><text:span text:style-name="T852"> </text:span><text:span text:style-name="T849">do</text:span><text:span text:style-name="T852"> </text:span><text:span text:style-name="T849">serviço</text:span><text:span text:style-name="T852"> </text:span><text:span text:style-name="T849">provisório</text:span><text:span text:style-name="T852"> </text:span><text:span text:style-name="T849">de</text:span><text:span text:style-name="T852"> </text:span><text:span text:style-name="T849">energia</text:span><text:span text:style-name="T852"> </text:span><text:span text:style-name="T849">junto</text:span><text:span text:style-name="T852"> </text:span><text:span text:style-name="T849">a</text:span><text:span text:style-name="T852"> </text:span><text:span text:style-name="T849">concessionária EDP</text:span><text:span text:style-name="T853"> </text:span><text:span text:style-name="T849">equipamentos,</text:span><text:span text:style-name="T853"> </text:span><text:span text:style-name="T849">mão</text:span><text:span text:style-name="T853"> </text:span><text:span text:style-name="T849">de</text:span><text:span text:style-name="T853"> </text:span><text:span text:style-name="T849">obra</text:span><text:span text:style-name="T853"> </text:span><text:span text:style-name="T849">especializada,</text:span><text:span text:style-name="T853"> </text:span><text:span text:style-name="T849">transporte,</text:span><text:span text:style-name="T853"> </text:span><text:span text:style-name="T849">montagem,</text:span><text:span text:style-name="T853"> </text:span><text:span text:style-name="T849">operação,</text:span><text:span text:style-name="T853"> </text:span><text:span text:style-name="T849">manutenção,</text:span><text:span text:style-name="T853"> </text:span><text:span text:style-name="T849">assistên-cia</text:span><text:span text:style-name="T854"> </text:span><text:span text:style-name="T849">técnica</text:span><text:span text:style-name="T854"> </text:span><text:span text:style-name="T849">em</text:span><text:span text:style-name="T854"> </text:span><text:span text:style-name="T849">regime</text:span><text:span text:style-name="T854"> </text:span><text:span text:style-name="T849">de</text:span><text:span text:style-name="T854"> </text:span><text:span text:style-name="T849">plantão</text:span><text:span text:style-name="T854"> </text:span><text:span text:style-name="T849">durante</text:span><text:span text:style-name="T854"> </text:span><text:span text:style-name="T849">o</text:span><text:span text:style-name="T854"> </text:span><text:span text:style-name="T849">evento</text:span><text:span text:style-name="T854"> </text:span><text:span text:style-name="T849">em</text:span><text:span text:style-name="T854"> </text:span><text:span text:style-name="T849">conjunto</text:span><text:span text:style-name="T854"> </text:span><text:span text:style-name="T849">com</text:span><text:span text:style-name="T854"> </text:span><text:span text:style-name="T849">caminhão</text:span><text:span text:style-name="T854"> </text:span><text:span text:style-name="T849">cesta</text:span><text:span text:style-name="T854"> </text:span><text:span text:style-name="T849">aérea,</text:span><text:span text:style-name="T854"> </text:span><text:span text:style-name="T849">e</text:span><text:span text:style-name="T854"> </text:span><text:span text:style-name="T849">desmonta-gem das instalações elétricas necessárias à realização da 41ª Feira da Bondade de Cachoeiro de Itapemi-rim – 2026, que ocorrerá nos dias 18, 19 e 20 de setembro de 2026, no Parque de Exposição Carlos Caiado Barbosa,</text:span><text:span text:style-name="T853"> </text:span><text:span text:style-name="T849">no</text:span><text:span text:style-name="T853"> </text:span><text:span text:style-name="T849">Município</text:span><text:span text:style-name="T853"> </text:span><text:span text:style-name="T849">de</text:span><text:span text:style-name="T853"> </text:span><text:span text:style-name="T849">Cachoeiro</text:span><text:span text:style-name="T853"> </text:span><text:span text:style-name="T849">de</text:span><text:span text:style-name="T853"> </text:span><text:span text:style-name="T849">Itapemirim/ES.</text:span><text:span text:style-name="T853"> </text:span><text:span text:style-name="T849">Lotes</text:span><text:span text:style-name="T853"> </text:span><text:span text:style-name="T849">Único,</text:span><text:span text:style-name="T853"> </text:span><text:span text:style-name="T849">no</text:span><text:span text:style-name="T853"> </text:span><text:span text:style-name="T849">valor</text:span><text:span text:style-name="T853"> </text:span><text:span text:style-name="T849">total</text:span><text:span text:style-name="T853"> </text:span><text:span text:style-name="T849">de</text:span><text:span text:style-name="T853"> </text:span><text:span text:style-name="T849">R$</text:span><text:span text:style-name="T853"> </text:span><text:span text:style-name="T849">170.600,00</text:span><text:span text:style-name="T853"> </text:span><text:span text:style-name="T849">(cento e</text:span><text:span text:style-name="T854"> </text:span><text:span text:style-name="T849">setenta</text:span><text:span text:style-name="T854"> </text:span><text:span text:style-name="T849">mil</text:span><text:span text:style-name="T854"> </text:span><text:span text:style-name="T849">e</text:span><text:span text:style-name="T854"> </text:span><text:span text:style-name="T849">seiscentos</text:span><text:span text:style-name="T854"> </text:span><text:span text:style-name="T849">reais),</text:span><text:span text:style-name="T854"> </text:span><text:span text:style-name="T849">em</text:span><text:span text:style-name="T854"> </text:span><text:span text:style-name="T849">favor</text:span><text:span text:style-name="T854"> </text:span><text:span text:style-name="T849">da</text:span><text:span text:style-name="T854"> </text:span><text:span text:style-name="T849">empresa</text:span><text:span text:style-name="T854"> </text:span><text:span text:style-name="T849">LO</text:span><text:span text:style-name="T854"> </text:span><text:span text:style-name="T849">Montenegro</text:span><text:span text:style-name="T854"> </text:span><text:span text:style-name="T849">Ltda</text:span><text:span text:style-name="T854"> </text:span><text:span text:style-name="T849">-</text:span><text:span text:style-name="T854"> </text:span><text:span text:style-name="T849">CNPJ</text:span><text:span text:style-name="T854"> </text:span><text:span text:style-name="T849">nº</text:span><text:span text:style-name="T854"> </text:span><text:span text:style-name="T849">09.616.691/0001-27.</text:span></text:p>
      <text:p text:style-name="P1140"><text:span text:style-name="T849">Cachoeiro</text:span><text:span text:style-name="T855"> </text:span><text:span text:style-name="T849">de</text:span><text:span text:style-name="T854"> </text:span><text:span text:style-name="T849">Itapemirim/ES,</text:span><text:span text:style-name="T854"> 03/09/2026</text:span></text:p>
      <text:p text:style-name="P1141"><text:span text:style-name="T856">Éder</text:span><text:span text:style-name="T857"> </text:span><text:span text:style-name="T856">Botelho</text:span><text:span text:style-name="T857"> </text:span><text:span text:style-name="T856">da</text:span><text:span text:style-name="T857"> </text:span><text:span text:style-name="T858">Fonseca</text:span></text:p>
      <text:p text:style-name="P1142"><text:span text:style-name="T856">Secretário</text:span><text:span text:style-name="T859"> </text:span><text:span text:style-name="T856">Municipal</text:span><text:span text:style-name="T860"> </text:span><text:span text:style-name="T856">de</text:span><text:span text:style-name="T861"> </text:span><text:span text:style-name="T856">Desenvolvimento</text:span><text:span text:style-name="T860"> </text:span><text:span text:style-name="T858">Social</text:span></text:p>
      <text:p text:style-name="P1143"/>
      <text:p text:style-name="P1144"/>
      <text:p text:style-name="P1145"><text:span text:style-name="T856">SECRETARIA</text:span><text:span text:style-name="T862"> </text:span><text:span text:style-name="T856">MUNICIPAL</text:span><text:span text:style-name="T862"> </text:span><text:span text:style-name="T856">DE</text:span><text:span text:style-name="T862"> </text:span><text:span text:style-name="T856">CULTURA</text:span><text:span text:style-name="T862"> </text:span><text:span text:style-name="T856">E</text:span><text:span text:style-name="T862"> </text:span><text:span text:style-name="T858">TURISMO</text:span></text:p>
      <text:p text:style-name="P1146"/>
      <text:p text:style-name="P1146"/>
      <text:p text:style-name="P1147"/>
      <text:p text:style-name="P1148"><text:span text:style-name="T863">CHAMAMENTO</text:span><text:span text:style-name="T864"> </text:span><text:span text:style-name="T863">PÚBLICO</text:span><text:span text:style-name="T865"> </text:span><text:span text:style-name="T863">Nº</text:span><text:span text:style-name="T864"> </text:span><text:span text:style-name="T863">018/2026</text:span><text:span text:style-name="T866"> </text:span><text:span text:style-name="T867">REPUBLICAÇÃO POR RETIFICAÇÃO</text:span></text:p>
      <text:p text:style-name="P1149"><text:span text:style-name="T868">O</text:span><text:span text:style-name="T869"> </text:span><text:span text:style-name="T868">Municí'pio</text:span><text:span text:style-name="T869"> </text:span><text:span text:style-name="T868">de</text:span><text:span text:style-name="T870"> </text:span><text:span text:style-name="T868">Cachoeiro</text:span><text:span text:style-name="T869"> </text:span><text:span text:style-name="T868">de</text:span><text:span text:style-name="T869"> </text:span><text:span text:style-name="T868">Itapemirim,</text:span><text:span text:style-name="T869"> </text:span><text:span text:style-name="T868">pessoa</text:span><text:span text:style-name="T871"> </text:span><text:span text:style-name="T868">jurí'dica</text:span><text:span text:style-name="T869"> </text:span><text:span text:style-name="T868">de</text:span><text:span text:style-name="T869"> </text:span><text:span text:style-name="T868">direito</text:span><text:span text:style-name="T869"> </text:span><text:span text:style-name="T868">pu'blico</text:span><text:span text:style-name="T869"> </text:span><text:span text:style-name="T868">interno,</text:span><text:span text:style-name="T871"> </text:span><text:span text:style-name="T868">inscrito</text:span><text:span text:style-name="T872"> </text:span><text:span text:style-name="T873">no</text:span><text:span text:style-name="T874"> </text:span><text:span text:style-name="T873">CNPJ</text:span><text:span text:style-name="T875"> </text:span><text:span text:style-name="T873">sob</text:span><text:span text:style-name="T874"> </text:span><text:span text:style-name="T873">o</text:span><text:span text:style-name="T875"> </text:span><text:span text:style-name="T873">nº</text:span><text:span text:style-name="T875"> </text:span><text:span text:style-name="T873">27.165.588/0001-90,</text:span><text:span text:style-name="T874"> </text:span><text:span text:style-name="T873">por</text:span><text:span text:style-name="T875"> </text:span><text:span text:style-name="T873">interme'dio</text:span><text:span text:style-name="T875"> </text:span><text:span text:style-name="T873">da</text:span><text:span text:style-name="T874"> </text:span><text:span text:style-name="T873">Secretaria</text:span><text:span text:style-name="T875"> </text:span><text:span text:style-name="T873">Municipal</text:span><text:span text:style-name="T875"> </text:span><text:span text:style-name="T873">de</text:span><text:span text:style-name="T874"> </text:span><text:span text:style-name="T873">Cultura</text:span><text:span text:style-name="T875"> </text:span><text:span text:style-name="T873">e</text:span><text:span text:style-name="T872"> </text:span><text:span text:style-name="T868">Turismo</text:span><text:span text:style-name="T876"> </text:span><text:span text:style-name="T868">–</text:span><text:span text:style-name="T877"> </text:span><text:span text:style-name="T868">SEMCULT,</text:span><text:span text:style-name="T876"> </text:span><text:span text:style-name="T868">comunica</text:span><text:span text:style-name="T877"> </text:span><text:span text:style-name="T868">aos</text:span><text:span text:style-name="T877"> </text:span><text:span text:style-name="T868">interessados</text:span><text:span text:style-name="T869"> </text:span><text:span text:style-name="T868">a</text:span><text:span text:style-name="T877"> </text:span><text:span text:style-name="T868">republicaça0o</text:span><text:span text:style-name="T877"> </text:span><text:span text:style-name="T868">do</text:span><text:span text:style-name="T876"> </text:span><text:span text:style-name="T868">Chamamento</text:span><text:span text:style-name="T877"> </text:span><text:span text:style-name="T868">Pu'blico</text:span><text:span text:style-name="T877"> </text:span><text:span text:style-name="T868">nº</text:span><text:span text:style-name="T872"> </text:span><text:span text:style-name="T878">018/2026, destinado </text:span><text:span text:style-name="T879">a1</text:span><text:span text:style-name="T878"> seleça0o de pessoa jurí'dica para instalaça0o, operaça0o e desmontagem</text:span><text:span text:style-name="T872"> </text:span><text:span text:style-name="T873">de</text:span><text:span text:style-name="T871"> </text:span><text:span text:style-name="T873">Parque</text:span><text:span text:style-name="T870"> </text:span><text:span text:style-name="T873">de</text:span><text:span text:style-name="T870"> </text:span><text:span text:style-name="T873">Diverso0es</text:span><text:span text:style-name="T871"> </text:span><text:span text:style-name="T873">durante</text:span><text:span text:style-name="T871"> </text:span><text:span text:style-name="T873">a</text:span><text:span text:style-name="T870"> </text:span><text:span text:style-name="T873">41ª</text:span><text:span text:style-name="T870"> </text:span><text:span text:style-name="T873">Feira</text:span><text:span text:style-name="T870"> </text:span><text:span text:style-name="T873">da</text:span><text:span text:style-name="T870"> </text:span><text:span text:style-name="T873">Bondade.</text:span></text:p>
      <text:p text:style-name="P1150"><text:span text:style-name="T870">A</text:span><text:span text:style-name="T880"> </text:span><text:span text:style-name="T870">republicaça0o</text:span><text:span text:style-name="T869"> </text:span><text:span text:style-name="T870">decorre</text:span><text:span text:style-name="T880"> </text:span><text:span text:style-name="T870">de</text:span><text:span text:style-name="T869"> </text:span><text:span text:style-name="T870">retificaça0o</text:span><text:span text:style-name="T869"> </text:span><text:span text:style-name="T870">das</text:span><text:span text:style-name="T880"> </text:span><text:span text:style-name="T870">disposiço0es</text:span><text:span text:style-name="T869"> </text:span><text:span text:style-name="T870">relativas</text:span><text:span text:style-name="T869"> </text:span><text:span text:style-name="T870">a1s</text:span><text:span text:style-name="T880"> </text:span><text:span text:style-name="T870">responsabilidades</text:span><text:span text:style-name="T869"> </text:span><text:span text:style-name="T870">da</text:span><text:span text:style-name="T872"> </text:span><text:span text:style-name="T870">PERMISSIONA=RIA e da correspondente</text:span><text:span text:style-name="T873"> </text:span><text:span text:style-name="T870">adequaça0o dos anexos, permanecendo inalteradas</text:span><text:span text:style-name="T872"> </text:span><text:span text:style-name="T868">as demais condiço0es do instrumento convocato'rio.</text:span></text:p>
      <text:p text:style-name="P1151"><text:span text:style-name="T863">Novo</text:span><text:span text:style-name="T881"> </text:span><text:span text:style-name="T863">prazo</text:span><text:span text:style-name="T881"> </text:span><text:span text:style-name="T863">para inscrições: até</text:span><text:span text:style-name="T881"> </text:span><text:span text:style-name="T863">06/09/2026.</text:span></text:p>
      <text:p text:style-name="P1152"><text:span text:style-name="T868">O</text:span><text:span text:style-name="T876"> </text:span><text:span text:style-name="T868">edital</text:span><text:span text:style-name="T877"> </text:span><text:span text:style-name="T868">republicado</text:span><text:span text:style-name="T876"> </text:span><text:span text:style-name="T868">e</text:span><text:span text:style-name="T877"> </text:span><text:span text:style-name="T868">seus</text:span><text:span text:style-name="T877"> </text:span><text:span text:style-name="T868">anexos</text:span><text:span text:style-name="T876"> </text:span><text:span text:style-name="T868">encontram-se</text:span><text:span text:style-name="T877"> </text:span><text:span text:style-name="T868">disponí'veis</text:span><text:span text:style-name="T877"> </text:span><text:span text:style-name="T868">no</text:span><text:span text:style-name="T876"> </text:span><text:span text:style-name="T868">sí'tio</text:span><text:span text:style-name="T877"> </text:span><text:span text:style-name="T868">eletro?nico</text:span><text:span text:style-name="T877"> </text:span><text:span text:style-name="T868">oficial</text:span><text:span text:style-name="T876"> </text:span><text:span text:style-name="T868">do</text:span><text:span text:style-name="T872"> </text:span><text:span text:style-name="T873">Municí'pio,</text:span><text:span text:style-name="T880"> </text:span><text:span text:style-name="T873">na</text:span><text:span text:style-name="T869"> </text:span><text:span text:style-name="T873">aba</text:span><text:span text:style-name="T869"> </text:span><text:span text:style-name="T873">Transpare?ncia</text:span><text:span text:style-name="T880"> </text:span><text:span text:style-name="T873">&gt;</text:span><text:span text:style-name="T869"> </text:span><text:span text:style-name="T873">Editais.</text:span></text:p>
      <text:p text:style-name="P1153"><text:span text:style-name="T870">Du'vidas e esclarecimentos podera0o</text:span><text:span text:style-name="T873"> </text:span><text:span text:style-name="T870">ser obtidos</text:span><text:span text:style-name="T873"> </text:span><text:span text:style-name="T870">por meio do e-mail:</text:span><text:span text:style-name="T872"> </text:span><text:a xlink:type="simple" xlink:href="mailto:semcult@cachoeiro.es.gov.br" text:style-name="ListLabel_20_10" text:visited-style-name="ListLabel_20_10"><text:span text:style-name="T868">semcult@cachoeiro.es.gov.br.</text:span></text:a></text:p>
      <text:p text:style-name="P1154"><text:span text:style-name="T868">Cachoeiro de Itapemirim – ES,</text:span><text:span text:style-name="T873"> </text:span><text:span text:style-name="T868">03</text:span><text:span text:style-name="T882"> </text:span><text:span text:style-name="T868">de</text:span><text:span text:style-name="T882"> </text:span><text:span text:style-name="T868">setembro de 2026.</text:span></text:p>
      <text:p text:style-name="P1155"/>
      <text:p text:style-name="P1156"/>
      <text:p text:style-name="P1157"><text:span text:style-name="T867">Wanderson Amorim Dona</text:span><text:span text:style-name="T866"> </text:span><text:span text:style-name="T867">Secretário</text:span><text:span text:style-name="T883"> </text:span><text:span text:style-name="T867">Municipal</text:span><text:span text:style-name="T884"> </text:span><text:span text:style-name="T867">de</text:span><text:span text:style-name="T883"> </text:span><text:span text:style-name="T867">Cultura</text:span><text:span text:style-name="T884"> </text:span><text:span text:style-name="T867">e</text:span><text:span text:style-name="T884"> </text:span><text:span text:style-name="T867">Turismo</text:span></text:p>
      <text:p text:style-name="P1158"/>
      <text:h text:style-name="P1159" text:outline-level="6"><text:span text:style-name="T21">AGERSA</text:span><text:span text:style-name="T21"/></text:h>
      <text:p text:style-name="P1160"/>
      <text:p text:style-name="P1161"><text:span text:style-name="T885">EXTRATO</text:span><text:span text:style-name="T886"> </text:span><text:span text:style-name="T885">DO</text:span><text:span text:style-name="T887"> </text:span><text:span text:style-name="T885">TERMO</text:span><text:span text:style-name="T887"> </text:span><text:span text:style-name="T885">DE</text:span><text:span text:style-name="T887"> </text:span><text:span text:style-name="T885">APOSTILAMENTO</text:span><text:span text:style-name="T886"> </text:span><text:span text:style-name="T885">AO</text:span><text:span text:style-name="T887"> </text:span><text:span text:style-name="T885">CONTRATO</text:span><text:span text:style-name="T887"> </text:span><text:span text:style-name="T885">Nº</text:span><text:span text:style-name="T887"> </text:span><text:span text:style-name="T888">012/2024</text:span></text:p>
      <text:p text:style-name="P1162"/>
      <text:p text:style-name="P1163"><text:span text:style-name="T889">Processo</text:span><text:span text:style-name="T890"> </text:span><text:span text:style-name="T889">nº:</text:span><text:span text:style-name="T891"> </text:span><text:span text:style-name="T892">83.554/2025.</text:span></text:p>
      <text:p text:style-name="P1164"><text:span text:style-name="T889">ID</text:span><text:span text:style-name="T890"> </text:span><text:span text:style-name="T889">CIDADES:</text:span><text:span text:style-name="T890"> </text:span><text:span text:style-name="T892">2024.016E0100002.09.0012.</text:span></text:p>
      <text:p text:style-name="P1165"/>
      <text:p text:style-name="P1166"><text:span text:style-name="T885">Contratante: </text:span><text:span text:style-name="T889">Agência Municipal de Regulaça o dos Serviços Pu blicos Delegados de Cachoeiro</text:span><text:span text:style-name="T893"> </text:span><text:span text:style-name="T889">de Itapemirim – AGERSA. Contratada: GIBBOR PUBLICIDADE E PUBLICAÇO ES DE</text:span><text:span text:style-name="T893"> </text:span><text:span text:style-name="T889">EDITAIS LTDA., inscrita no CNPJ nº 18.876.112/0001-76.</text:span></text:p>
      <text:p text:style-name="P1167"/>
      <text:p text:style-name="P1168"><text:span text:style-name="T885">Objeto: </text:span><text:span text:style-name="T889">Registro da atualização da denominação empresarial e da representante legal da</text:span><text:span text:style-name="T893"> </text:span><text:span text:style-name="T889">contratada, passando a constar a denominação GIBBOR PUBLICIDADE E PUBLICAÇÕES </text:span><text:span text:style-name="T894">DE</text:span><text:span text:style-name="T895"> </text:span><text:span text:style-name="T894">EDITAIS LTDA. e a Sra. Keli Alessandra Bandetini, na qualidade de Diretora, como sua</text:span><text:span text:style-name="T895"> </text:span><text:span text:style-name="T894">representante legal, conforme documentação societária constante dos autos.</text:span></text:p>
      <text:p text:style-name="P1169"/>
      <text:p text:style-name="P1161"><text:span text:style-name="T896">Fundamento</text:span><text:span text:style-name="T897"> </text:span><text:span text:style-name="T896">legal</text:span><text:span text:style-name="T894">:</text:span><text:span text:style-name="T898"> </text:span><text:span text:style-name="T894">Artigo</text:span><text:span text:style-name="T899"> </text:span><text:span text:style-name="T894">136,</text:span><text:span text:style-name="T900"> </text:span><text:span text:style-name="T894">caput</text:span><text:span text:style-name="T899"> </text:span><text:span text:style-name="T894">e</text:span><text:span text:style-name="T899"> </text:span><text:span text:style-name="T894">inciso</text:span><text:span text:style-name="T899"> </text:span><text:span text:style-name="T894">III,</text:span><text:span text:style-name="T900"> </text:span><text:span text:style-name="T894">da</text:span><text:span text:style-name="T899"> </text:span><text:span text:style-name="T894">Lei</text:span><text:span text:style-name="T898"> </text:span><text:span text:style-name="T894">Federal</text:span><text:span text:style-name="T899"> </text:span><text:span text:style-name="T894">nº</text:span><text:span text:style-name="T900"> </text:span><text:span text:style-name="T901">14.133/2021.</text:span></text:p>
      <text:p text:style-name="P1165"/>
      <text:p text:style-name="P1161"><text:span text:style-name="T896">Data</text:span><text:span text:style-name="T902"> </text:span><text:span text:style-name="T896">da</text:span><text:span text:style-name="T897"> </text:span><text:span text:style-name="T896">assinatura:</text:span><text:span text:style-name="T903"> </text:span><text:span text:style-name="T894">01</text:span><text:span text:style-name="T898"> </text:span><text:span text:style-name="T894">de</text:span><text:span text:style-name="T899"> </text:span><text:span text:style-name="T894">setembro</text:span><text:span text:style-name="T899"> </text:span><text:span text:style-name="T894">de</text:span><text:span text:style-name="T899"> </text:span><text:span text:style-name="T901">2026.</text:span></text:p>
      <text:p text:style-name="P1170"/>
      <text:p text:style-name="P1171"/>
      <text:p text:style-name="P1161"><text:span text:style-name="T894">Cachoeiro</text:span><text:span text:style-name="T899"> </text:span><text:span text:style-name="T894">de</text:span><text:span text:style-name="T900"> </text:span><text:span text:style-name="T894">Itapemirim/ES,</text:span><text:span text:style-name="T900"> </text:span><text:span text:style-name="T894">01</text:span><text:span text:style-name="T900"> </text:span><text:span text:style-name="T894">de</text:span><text:span text:style-name="T899"> </text:span><text:span text:style-name="T894">setembro</text:span><text:span text:style-name="T900"> </text:span><text:span text:style-name="T894">de</text:span><text:span text:style-name="T900"> </text:span><text:span text:style-name="T901">2026.</text:span></text:p>
      <text:p text:style-name="P1170"/>
      <text:p text:style-name="P1170"/>
      <text:p text:style-name="P1170"/>
      <text:p text:style-name="P1172"/>
      <text:p text:style-name="P1173"><text:span text:style-name="T896">Tatiana</text:span><text:span text:style-name="T904"> </text:span><text:span text:style-name="T896">Aparecida</text:span><text:span text:style-name="T904"> </text:span><text:span text:style-name="T896">Pirovani</text:span><text:span text:style-name="T904"> </text:span><text:span text:style-name="T896">Rodrigues</text:span><text:span text:style-name="T905"> </text:span><text:span text:style-name="T896">Diretora-Presidente da AGERSA</text:span></text:p>
      <text:p text:style-name="P1174"/>
      <text:p text:style-name="P1175"/>
      <text:p text:style-name="P1176"><draw:frame draw:style-name="fr3" draw:name="Image 351" text:anchor-type="as-char" svg:width="1.1661in" svg:height="0.0272in" draw:z-index="64"><draw:image xlink:href="Pictures/10000001000001F70000000DB057BBB1.png" xlink:type="simple" xlink:show="embed" xlink:actuate="onLoad" draw:mime-type="image/png"/></draw:frame></text:p>
      <text:p text:style-name="P1177"><text:span text:style-name="T906">PORTARIA</text:span><text:span text:style-name="T907"> </text:span><text:span text:style-name="T906">Nº</text:span><text:span text:style-name="T908"> </text:span><text:span text:style-name="T909">058/2026</text:span></text:p>
      <text:p text:style-name="P1178"/>
      <text:p text:style-name="P1179"><text:span text:style-name="T906">DISPÕE</text:span><text:span text:style-name="T910"> </text:span><text:span text:style-name="T906">SOBRE</text:span><text:span text:style-name="T910"> </text:span><text:span text:style-name="T906">A</text:span><text:span text:style-name="T910"> </text:span><text:span text:style-name="T906">ALTERAÇÃO</text:span><text:span text:style-name="T910"> </text:span><text:span text:style-name="T906">DA</text:span><text:span text:style-name="T910"> </text:span><text:span text:style-name="T906">ESCALA</text:span><text:span text:style-name="T910"> </text:span><text:span text:style-name="T906">DE</text:span><text:span text:style-name="T910"> </text:span><text:span text:style-name="T906">FÉRIAS</text:span><text:span text:style-name="T910"> </text:span><text:span text:style-name="T906">DOS</text:span><text:span text:style-name="T910"> </text:span><text:span text:style-name="T906">SERVIDORES</text:span><text:span text:style-name="T910"> </text:span><text:span text:style-name="T906">DA AGERSA PARA O EXERCÍCIO DE 2026.</text:span></text:p>
      <text:p text:style-name="P1180"/>
      <text:p text:style-name="P1181"><text:span text:style-name="T911">A Diretora-Presidente da Agência Municipal de Regulação dos Serviços Públicos Delegados de Cachoeiro de Itapemirim – AGERSA, no uso de suas atribuições legais, conferidas pela Lei nº 7.863/2020 e pelo Decreto nº 36.879/2026,</text:span><text:span text:style-name="T911"/></text:p>
      <text:p text:style-name="P1182"/>
      <text:p text:style-name="P1183"><text:span text:style-name="T909">RESOLVE:</text:span><text:span text:style-name="T909"/></text:p>
      <text:p text:style-name="P1184"><text:span text:style-name="T906">Art. 1º </text:span><text:span text:style-name="T912">- Fica alterada a Escala de Férias dos Servidores da Agência Municipal de Regulação dos Serviços Públicos Delegados de Cachoeiro de Itapemirim – AGERSA, referente ao exercício de 2026, que passa a vigorar conforme planilha anexa.</text:span></text:p>
      <text:p text:style-name="P1185"/>
      <text:p text:style-name="P1186"><text:span text:style-name="T906">Art.</text:span><text:span text:style-name="T910"> </text:span><text:span text:style-name="T906">2º</text:span><text:span text:style-name="T913"> </text:span><text:span text:style-name="T912">-</text:span><text:span text:style-name="T914"> </text:span><text:span text:style-name="T912">Esta</text:span><text:span text:style-name="T915"> </text:span><text:span text:style-name="T912">Portaria</text:span><text:span text:style-name="T914"> </text:span><text:span text:style-name="T912">entra</text:span><text:span text:style-name="T915"> </text:span><text:span text:style-name="T912">em</text:span><text:span text:style-name="T914"> </text:span><text:span text:style-name="T912">vigor</text:span><text:span text:style-name="T914"> </text:span><text:span text:style-name="T912">na</text:span><text:span text:style-name="T914"> </text:span><text:span text:style-name="T912">data</text:span><text:span text:style-name="T914"> </text:span><text:span text:style-name="T912">de</text:span><text:span text:style-name="T915"> </text:span><text:span text:style-name="T912">sua</text:span><text:span text:style-name="T915"> </text:span><text:span text:style-name="T916">publicação.</text:span></text:p>
      <text:p text:style-name="P1170"/>
      <text:p text:style-name="P1187"/>
      <text:p text:style-name="P1188"><text:span text:style-name="T912">Cachoeiro</text:span><text:span text:style-name="T917"> </text:span><text:span text:style-name="T912">de</text:span><text:span text:style-name="T918"> </text:span><text:span text:style-name="T912">Itapemirim</text:span><text:span text:style-name="T918"> </text:span><text:span text:style-name="T912">–</text:span><text:span text:style-name="T918"> </text:span><text:span text:style-name="T912">ES,</text:span><text:span text:style-name="T918"> </text:span><text:span text:style-name="T912">01</text:span><text:span text:style-name="T918"> </text:span><text:span text:style-name="T912">de</text:span><text:span text:style-name="T918"> </text:span><text:span text:style-name="T912">setembro</text:span><text:span text:style-name="T918"> </text:span><text:span text:style-name="T912">de</text:span><text:span text:style-name="T918"> </text:span><text:span text:style-name="T914">2026</text:span></text:p>
      <text:p text:style-name="P1170"/>
      <text:p text:style-name="P1170"/>
      <text:p text:style-name="P1170"/>
      <text:p text:style-name="P1170"/>
      <text:p text:style-name="P1170"/>
      <text:p text:style-name="P1189"/>
      <text:p text:style-name="P1190"><text:span text:style-name="T909">Tatiana</text:span><text:span text:style-name="T919"> </text:span><text:span text:style-name="T909">Aparecida</text:span><text:span text:style-name="T920"> </text:span><text:span text:style-name="T909">Pirovani</text:span><text:span text:style-name="T919"> </text:span><text:span text:style-name="T909">Rodrigues</text:span></text:p>
      <text:p text:style-name="P1191"><text:span text:style-name="T909">Diretora</text:span><text:span text:style-name="T921"> </text:span><text:span text:style-name="T909">Presidente</text:span></text:p>
      <text:p text:style-name="P1192"/>
      <text:p text:style-name="P1193"/>
      <text:p text:style-name="P1193"/>
      <text:p text:style-name="P1193"/>
      <text:p text:style-name="P1193"/>
      <text:p text:style-name="P1193"/>
      <text:p text:style-name="P1193"/>
      <text:p text:style-name="P1193"/>
      <text:p text:style-name="P1193"/>
      <text:p text:style-name="P1193"/>
      <text:p text:style-name="P1193"/>
      <text:p text:style-name="P1193"/>
      <text:p text:style-name="P1193"/>
      <text:p text:style-name="P1193"/>
      <text:p text:style-name="P1193"/>
      <text:p text:style-name="P1194"/>
      <text:p text:style-name="P1195"><draw:frame draw:style-name="fr6" draw:name="Image 352" text:anchor-type="char" svg:x="0.4937in" svg:y="-1.9575in" svg:width="7.7736in" svg:height="1.3681in" draw:z-index="6"><draw:image xlink:href="Pictures/10000000000009180000019B2F5AA03B.png" xlink:type="simple" xlink:show="embed" xlink:actuate="onLoad" draw:mime-type="image/png"/></draw:frame><text:span text:style-name="T922">ANE</text:span><text:span text:style-name="T923">XO</text:span><text:span text:style-name="T924"> </text:span><text:span text:style-name="T925">I</text:span><text:span text:style-name="T926"> </text:span><text:span text:style-name="T923">D</text:span><text:span text:style-name="T922">A</text:span><text:span text:style-name="T927"> </text:span><text:span text:style-name="T923">POR</text:span><text:span text:style-name="T922">TA</text:span><text:span text:style-name="T923">RI</text:span><text:span text:style-name="T922">A</text:span><text:span text:style-name="T928"> </text:span><text:span text:style-name="T929">058</text:span><text:span text:style-name="T930">/</text:span><text:span text:style-name="T929">2026</text:span></text:p>
      <text:p text:style-name="P1196"/>
      <text:p text:style-name="P1197"><text:span text:style-name="T922">ESCA</text:span><text:span text:style-name="T923">L</text:span><text:span text:style-name="T922">A </text:span><text:span text:style-name="T923">D</text:span><text:span text:style-name="T922">E FÉ</text:span><text:span text:style-name="T923">RI</text:span><text:span text:style-name="T922">AS </text:span><text:span text:style-name="T923">DO</text:span><text:span text:style-name="T922">S SE</text:span><text:span text:style-name="T923">RVIDORE</text:span><text:span text:style-name="T922">S </text:span><text:span text:style-name="T923">D</text:span><text:span text:style-name="T922">A AGE</text:span><text:span text:style-name="T923">R</text:span><text:span text:style-name="T922">SA</text:span><text:span text:style-name="T931"> </text:span><text:span text:style-name="T922">EXE</text:span><text:span text:style-name="T923">R</text:span><text:span text:style-name="T922">C</text:span><text:span text:style-name="T923">Í</text:span><text:span text:style-name="T922">C</text:span><text:span text:style-name="T923">IO 2026</text:span></text:p>
      <text:p text:style-name="P1198"/>
      <table:table table:name="Table25" table:style-name="Table25">
        <table:table-column table:style-name="Table25.A"/>
        <table:table-column table:style-name="Table25.B"/>
        <table:table-column table:style-name="Table25.C"/>
        <table:table-column table:style-name="Table25.D"/>
        <table:table-column table:style-name="Table25.E"/>
        <table:table-column table:style-name="Table25.F"/>
        <table:table-row table:style-name="Table25.1">
          <table:table-cell table:style-name="Table25.A1" table:number-columns-spanned="6" office:value-type="string">
            <text:p text:style-name="P1199"/>
            <text:p text:style-name="P1200"><draw:frame draw:style-name="fr3" draw:name="Image 353" text:anchor-type="as-char" svg:width="1.1917in" svg:height="0.0689in" draw:z-index="7"><draw:image xlink:href="Pictures/10000001000000E70000000D8FBC019B.png" xlink:type="simple" xlink:show="embed" xlink:actuate="onLoad" draw:mime-type="image/png"/></draw:frame></text:p>
          </table:table-cell>
          <table:covered-table-cell/>
          <table:covered-table-cell/>
          <table:covered-table-cell/>
          <table:covered-table-cell/>
          <table:covered-table-cell/>
        </table:table-row>
        <table:table-row table:style-name="Table25.2">
          <table:table-cell table:style-name="Table25.A1" office:value-type="string">
            <text:p text:style-name="P1201"/>
            <text:p text:style-name="P1202"><draw:frame draw:style-name="fr3" draw:name="Image 354" text:anchor-type="as-char" svg:width="0.3043in" svg:height="0.0535in" draw:z-index="15"><draw:image xlink:href="Pictures/100000010000003A0000000A43E39AEA.png" xlink:type="simple" xlink:show="embed" xlink:actuate="onLoad" draw:mime-type="image/png"/></draw:frame></text:p>
          </table:table-cell>
          <table:table-cell table:style-name="Table25.A1" office:value-type="string">
            <text:p text:style-name="P1203"/>
            <text:p text:style-name="P1204"><draw:frame draw:style-name="fr3" draw:name="Image 355" text:anchor-type="as-char" svg:width="0.2681in" svg:height="0.052in" draw:z-index="29"><draw:image xlink:href="Pictures/10000001000000330000000A43018BFD.png" xlink:type="simple" xlink:show="embed" xlink:actuate="onLoad" draw:mime-type="image/png"/></draw:frame></text:p>
          </table:table-cell>
          <table:table-cell table:style-name="Table25.A1" office:value-type="string">
            <text:p text:style-name="P1205"/>
            <text:p text:style-name="P1206"><draw:frame draw:style-name="fr3" draw:name="Image 356" text:anchor-type="as-char" svg:width="0.1839in" svg:height="0.061in" draw:z-index="38"><draw:image xlink:href="Pictures/10000001000000240000000C9EFA1DB2.png" xlink:type="simple" xlink:show="embed" xlink:actuate="onLoad" draw:mime-type="image/png"/></draw:frame></text:p>
          </table:table-cell>
          <table:table-cell table:style-name="Table25.A1" office:value-type="string">
            <text:p text:style-name="P1201"/>
            <text:p text:style-name="P1207"><draw:frame draw:style-name="fr3" draw:name="Image 357" text:anchor-type="as-char" svg:width="0.5445in" svg:height="0.0654in" draw:z-index="58"><draw:image xlink:href="Pictures/10000001000000680000000CFF7732C4.png" xlink:type="simple" xlink:show="embed" xlink:actuate="onLoad" draw:mime-type="image/png"/></draw:frame></text:p>
          </table:table-cell>
          <table:table-cell table:style-name="Table25.A1" office:value-type="string">
            <text:p text:style-name="P1201"/>
            <text:p text:style-name="P1208"><draw:frame draw:style-name="fr3" draw:name="Image 358" text:anchor-type="as-char" svg:width="0.5335in" svg:height="0.0535in" draw:z-index="62"><draw:image xlink:href="Pictures/10000001000000650000000A8ED44AAD.png" xlink:type="simple" xlink:show="embed" xlink:actuate="onLoad" draw:mime-type="image/png"/></draw:frame></text:p>
          </table:table-cell>
          <table:table-cell table:style-name="Table25.A1" office:value-type="string">
            <text:p text:style-name="P1201"/>
            <text:p text:style-name="P1209"><draw:frame draw:style-name="fr3" draw:name="Image 359" text:anchor-type="as-char" svg:width="0.5764in" svg:height="0.0535in" draw:z-index="72"><draw:image xlink:href="Pictures/100000010000006E0000000AB1159B77.png" xlink:type="simple" xlink:show="embed" xlink:actuate="onLoad" draw:mime-type="image/png"/></draw:frame></text:p>
          </table:table-cell>
        </table:table-row>
        <table:table-row table:style-name="Table25.1">
          <table:table-cell table:style-name="Table25.A3" office:value-type="string">
            <text:p text:style-name="P1210"><text:span text:style-name="T932">000229</text:span><text:span text:style-name="T932"/></text:p>
          </table:table-cell>
          <table:table-cell table:style-name="Table25.B3" office:value-type="string">
            <text:p text:style-name="P1211"><text:span text:style-name="T933">A</text:span><text:span text:style-name="T934">D</text:span><text:span text:style-name="T933">E</text:span><text:span text:style-name="T934">M</text:span><text:span text:style-name="T935">I</text:span><text:span text:style-name="T934">R</text:span><text:span text:style-name="T936"> </text:span><text:span text:style-name="T937">R</text:span><text:span text:style-name="T938">O</text:span><text:span text:style-name="T937">M</text:span><text:span text:style-name="T938">UA</text:span><text:span text:style-name="T937">LD</text:span><text:span text:style-name="T938">O</text:span></text:p>
          </table:table-cell>
          <table:table-cell table:style-name="Table25.C3" office:value-type="string">
            <text:p text:style-name="P1212"><text:span text:style-name="T939">Co</text:span><text:span text:style-name="T940">n</text:span><text:span text:style-name="T941">s</text:span><text:span text:style-name="T942">ultor</text:span><text:span text:style-name="T943"> </text:span><text:span text:style-name="T944">I</text:span><text:span text:style-name="T945">nt</text:span><text:span text:style-name="T946">e</text:span><text:span text:style-name="T945">rn</text:span><text:span text:style-name="T946">o</text:span></text:p>
          </table:table-cell>
          <table:table-cell table:style-name="Table25.D3" office:value-type="string">
            <text:p text:style-name="P1213"><text:span text:style-name="T947">0</text:span><text:span text:style-name="T948">1</text:span><text:span text:style-name="T949">/08/2025</text:span><text:span text:style-name="T950"> </text:span><text:span text:style-name="T947">a</text:span><text:span text:style-name="T951"> </text:span><text:span text:style-name="T932">3</text:span><text:span text:style-name="T952">1</text:span><text:span text:style-name="T953">/</text:span><text:span text:style-name="T952">0</text:span><text:span text:style-name="T954">7/2</text:span><text:span text:style-name="T952">0</text:span><text:span text:style-name="T932">26</text:span></text:p>
          </table:table-cell>
          <table:table-cell table:style-name="Table25.E3" office:value-type="string">
            <text:p text:style-name="P1214"><text:span text:style-name="T955">04/01/2027</text:span><text:span text:style-name="T956"> </text:span><text:span text:style-name="T957">a</text:span><text:span text:style-name="T958"> </text:span><text:span text:style-name="T959">02/02/2027</text:span></text:p>
          </table:table-cell>
          <table:table-cell table:style-name="Table25.F3" office:value-type="string">
            <text:p text:style-name="P1215"/>
          </table:table-cell>
        </table:table-row>
        <table:table-row table:style-name="Table25.4">
          <table:table-cell table:style-name="Table25.A4" office:value-type="string">
            <text:p text:style-name="P1216"><text:span text:style-name="T952">0</text:span><text:span text:style-name="T932">0</text:span><text:span text:style-name="T952">0</text:span><text:span text:style-name="T932">207</text:span></text:p>
          </table:table-cell>
          <table:table-cell table:style-name="Table25.B4" office:value-type="string">
            <text:p text:style-name="P1217"><text:span text:style-name="T933">ANA</text:span><text:span text:style-name="T960"> </text:span><text:span text:style-name="T934">BE</text:span><text:span text:style-name="T933">ATR</text:span><text:span text:style-name="T935">I</text:span><text:span text:style-name="T933">Z</text:span><text:span text:style-name="T961"> </text:span><text:span text:style-name="T938">CUN</text:span><text:span text:style-name="T937">H</text:span><text:span text:style-name="T938">A</text:span></text:p>
            <text:p text:style-name="P1218"><text:span text:style-name="T962">MORAES</text:span><text:span text:style-name="T962"/></text:p>
          </table:table-cell>
          <table:table-cell table:style-name="Table25.C4" office:value-type="string">
            <text:p text:style-name="P1219"><text:span text:style-name="T963">Dir</text:span><text:span text:style-name="T964">eto</text:span><text:span text:style-name="T963">r</text:span><text:span text:style-name="T965"> </text:span><text:span text:style-name="T963">d</text:span><text:span text:style-name="T964">e</text:span><text:span text:style-name="T966"> </text:span><text:span text:style-name="T963">R</text:span><text:span text:style-name="T964">eg</text:span><text:span text:style-name="T963">ul</text:span><text:span text:style-name="T964">ação</text:span><text:span text:style-name="T967"> </text:span><text:span text:style-name="T968">li</text:span></text:p>
          </table:table-cell>
          <table:table-cell table:style-name="Table25.D4" office:value-type="string">
            <text:p text:style-name="P1220"><text:span text:style-name="T947">0</text:span><text:span text:style-name="T948">1</text:span><text:span text:style-name="T949">/</text:span><text:span text:style-name="T969">0</text:span><text:span text:style-name="T948">1</text:span><text:span text:style-name="T949">/2025</text:span><text:span text:style-name="T950"> </text:span><text:span text:style-name="T947">a</text:span><text:span text:style-name="T951"> </text:span><text:span text:style-name="T954">3</text:span><text:span text:style-name="T970">1</text:span><text:span text:style-name="T954">/</text:span><text:span text:style-name="T970">1</text:span><text:span text:style-name="T954">2/2</text:span><text:span text:style-name="T952">0</text:span><text:span text:style-name="T932">25</text:span></text:p>
          </table:table-cell>
          <table:table-cell table:style-name="Table25.E4" office:value-type="string">
            <text:p text:style-name="P1221"><text:span text:style-name="T955">05/01/2026</text:span><text:span text:style-name="T971"> </text:span><text:span text:style-name="T957">a</text:span><text:span text:style-name="T972"> </text:span><text:span text:style-name="T959">16/01/2026</text:span></text:p>
          </table:table-cell>
          <table:table-cell table:style-name="Table25.F4" office:value-type="string">
            <text:p text:style-name="P1222"><text:span text:style-name="T973">2</text:span><text:span text:style-name="T974">8</text:span><text:span text:style-name="T975">/</text:span><text:span text:style-name="T973">0</text:span><text:span text:style-name="T974">9</text:span><text:span text:style-name="T975">/</text:span><text:span text:style-name="T973">2</text:span><text:span text:style-name="T974">0</text:span><text:span text:style-name="T973">2</text:span><text:span text:style-name="T974">6</text:span><text:span text:style-name="T976"> </text:span><text:span text:style-name="T973">a</text:span><text:span text:style-name="T977"> </text:span><text:span text:style-name="T978">12</text:span><text:span text:style-name="T979">/</text:span><text:span text:style-name="T978">l0</text:span><text:span text:style-name="T979">/</text:span><text:span text:style-name="T978">2</text:span><text:span text:style-name="T980">026</text:span></text:p>
          </table:table-cell>
        </table:table-row>
        <table:table-row table:style-name="Table25.1">
          <table:table-cell table:style-name="Table25.A5" office:value-type="string">
            <text:p text:style-name="P1223"><text:span text:style-name="T932">0002</text:span><text:span text:style-name="T952">1</text:span><text:span text:style-name="T932">6</text:span></text:p>
          </table:table-cell>
          <table:table-cell table:style-name="Table25.B5" office:value-type="string">
            <text:p text:style-name="P1224"><text:span text:style-name="T981">B</text:span><text:span text:style-name="T982">R</text:span><text:span text:style-name="T981">ENO</text:span><text:span text:style-name="T983"> </text:span><text:span text:style-name="T981">MEN</text:span><text:span text:style-name="T982">D</text:span><text:span text:style-name="T981">ES</text:span><text:span text:style-name="T984"> </text:span><text:span text:style-name="T985">ZAGO</text:span><text:span text:style-name="T986">TT</text:span><text:span text:style-name="T962">O</text:span></text:p>
          </table:table-cell>
          <table:table-cell table:style-name="Table25.C5" office:value-type="string">
            <text:p text:style-name="P1225"><text:span text:style-name="T939">Co</text:span><text:span text:style-name="T940">n</text:span><text:span text:style-name="T939">s</text:span><text:span text:style-name="T942">ult</text:span><text:span text:style-name="T939">o</text:span><text:span text:style-name="T942">r</text:span><text:span text:style-name="T987"> </text:span><text:span text:style-name="T944">I</text:span><text:span text:style-name="T945">nt</text:span><text:span text:style-name="T946">e</text:span><text:span text:style-name="T945">rn</text:span><text:span text:style-name="T946">o</text:span></text:p>
          </table:table-cell>
          <table:table-cell table:style-name="Table25.D5" office:value-type="string">
            <text:p text:style-name="P1226"><text:span text:style-name="T947">05</text:span><text:span text:style-name="T988">/</text:span><text:span text:style-name="T947">02</text:span><text:span text:style-name="T988">/</text:span><text:span text:style-name="T947">2025</text:span><text:span text:style-name="T989"> </text:span><text:span text:style-name="T947">a</text:span><text:span text:style-name="T990"> </text:span><text:span text:style-name="T932">04</text:span><text:span text:style-name="T953">/</text:span><text:span text:style-name="T932">02/2</text:span><text:span text:style-name="T952">0</text:span><text:span text:style-name="T932">26</text:span></text:p>
          </table:table-cell>
          <table:table-cell table:style-name="Table25.E5" office:value-type="string">
            <text:p text:style-name="P1227"><text:span text:style-name="T955">14/09/2026</text:span><text:span text:style-name="T991"> </text:span><text:span text:style-name="T957">a</text:span><text:span text:style-name="T992"> </text:span><text:span text:style-name="T959">13/10/2026</text:span></text:p>
          </table:table-cell>
          <table:table-cell table:style-name="Table25.F5" office:value-type="string">
            <text:p text:style-name="P1215"/>
          </table:table-cell>
        </table:table-row>
        <table:table-row table:style-name="Table25.6">
          <table:table-cell table:style-name="Table25.A6" office:value-type="string">
            <text:p text:style-name="P1228"><text:span text:style-name="T952">0</text:span><text:span text:style-name="T932">00</text:span><text:span text:style-name="T970">11</text:span><text:span text:style-name="T952">4</text:span></text:p>
          </table:table-cell>
          <table:table-cell table:style-name="Table25.B6" office:value-type="string">
            <text:p text:style-name="P1229"><text:span text:style-name="T993">CA</text:span><text:span text:style-name="T934">R</text:span><text:span text:style-name="T933">LA</text:span><text:span text:style-name="T994"> </text:span><text:span text:style-name="T933">LAGE</text:span><text:span text:style-name="T995"> </text:span><text:span text:style-name="T938">DUA</text:span><text:span text:style-name="T937">RT</text:span><text:span text:style-name="T938">E</text:span></text:p>
          </table:table-cell>
          <table:table-cell table:style-name="Table25.C6" office:value-type="string">
            <text:p text:style-name="P1230"><text:span text:style-name="T934">T</text:span><text:span text:style-name="T933">é</text:span><text:span text:style-name="T934">c</text:span><text:span text:style-name="T935">n</text:span><text:span text:style-name="T934">ic</text:span><text:span text:style-name="T933">o</text:span><text:span text:style-name="T960"> </text:span><text:span text:style-name="T933">e</text:span><text:span text:style-name="T934">m</text:span><text:span text:style-name="T996"> </text:span><text:span text:style-name="T935">R</text:span><text:span text:style-name="T933">eg</text:span><text:span text:style-name="T934">ula</text:span><text:span text:style-name="T933">ção</text:span><text:span text:style-name="T960"> </text:span><text:span text:style-name="T997">d</text:span><text:span text:style-name="T998">e</text:span></text:p>
            <text:p text:style-name="P1231"><text:span text:style-name="T962">S</text:span><text:span text:style-name="T986">an</text:span><text:span text:style-name="T962">e</text:span><text:span text:style-name="T986">am</text:span><text:span text:style-name="T962">e</text:span><text:span text:style-name="T986">n</text:span><text:span text:style-name="T962">t</text:span><text:span text:style-name="T986">o</text:span></text:p>
          </table:table-cell>
          <table:table-cell table:style-name="Table25.D6" office:value-type="string">
            <text:p text:style-name="P1232"><text:span text:style-name="T999">O</text:span><text:span text:style-name="T1000">1</text:span><text:span text:style-name="T1001">/</text:span><text:span text:style-name="T999">08</text:span><text:span text:style-name="T1001">/</text:span><text:span text:style-name="T999">202</text:span><text:span text:style-name="T1002">4</text:span><text:span text:style-name="T1003"> </text:span><text:span text:style-name="T999">a</text:span><text:span text:style-name="T1004"> </text:span><text:span text:style-name="T1005">3</text:span><text:span text:style-name="T1006">1</text:span><text:span text:style-name="T1007">/</text:span><text:span text:style-name="T1005">07/2</text:span><text:span text:style-name="T1006">0</text:span><text:span text:style-name="T1005">25</text:span></text:p>
          </table:table-cell>
          <table:table-cell table:style-name="Table25.E6" office:value-type="string">
            <text:p text:style-name="P1233"><text:span text:style-name="T955">12/01/2026</text:span><text:span text:style-name="T991"> </text:span><text:span text:style-name="T957">a</text:span><text:span text:style-name="T992"> </text:span><text:span text:style-name="T959">26/01/2026</text:span></text:p>
          </table:table-cell>
          <table:table-cell table:style-name="Table25.F6" office:value-type="string">
            <text:p text:style-name="P1234"><text:span text:style-name="T973">18</text:span><text:span text:style-name="T975">/</text:span><text:span text:style-name="T973">0</text:span><text:span text:style-name="T974">5</text:span><text:span text:style-name="T975">/</text:span><text:span text:style-name="T973">2</text:span><text:span text:style-name="T974">0</text:span><text:span text:style-name="T973">2</text:span><text:span text:style-name="T974">6</text:span><text:span text:style-name="T1008"> </text:span><text:span text:style-name="T974">a</text:span><text:span text:style-name="T1009"> </text:span><text:span text:style-name="T978">01</text:span><text:span text:style-name="T979">/</text:span><text:span text:style-name="T980">06</text:span><text:span text:style-name="T979">/</text:span><text:span text:style-name="T978">202</text:span><text:span text:style-name="T980">6</text:span></text:p>
          </table:table-cell>
        </table:table-row>
        <table:table-row table:style-name="Table25.7">
          <table:table-cell table:style-name="Table25.A7" office:value-type="string">
            <text:p text:style-name="P1235"><text:span text:style-name="T932">000205</text:span><text:span text:style-name="T932"/></text:p>
          </table:table-cell>
          <table:table-cell table:style-name="Table25.B7" office:value-type="string">
            <text:p text:style-name="P1236"><text:span text:style-name="T942">D</text:span><text:span text:style-name="T939">AN</text:span><text:span text:style-name="T942">I</text:span><text:span text:style-name="T939">E</text:span><text:span text:style-name="T942">L</text:span><text:span text:style-name="T939">A</text:span><text:span text:style-name="T1010"> </text:span><text:span text:style-name="T946">G</text:span><text:span text:style-name="T945">U</text:span><text:span text:style-name="T944">I</text:span><text:span text:style-name="T946">MA</text:span><text:span text:style-name="T945">R</text:span><text:span text:style-name="T946">ÃES</text:span></text:p>
            <text:p text:style-name="P1237"><text:span text:style-name="T986">RI</text:span><text:span text:style-name="T962">BE</text:span><text:span text:style-name="T986">IR</text:span><text:span text:style-name="T962">O</text:span></text:p>
          </table:table-cell>
          <table:table-cell table:style-name="Table25.C7" office:value-type="string">
            <text:p text:style-name="P1238"><text:span text:style-name="T964">Coo</text:span><text:span text:style-name="T963">rd</text:span><text:span text:style-name="T964">e</text:span><text:span text:style-name="T1011">n</text:span><text:span text:style-name="T964">a</text:span><text:span text:style-name="T963">dora</text:span><text:span text:style-name="T1012"> </text:span><text:span text:style-name="T964">Exec</text:span><text:span text:style-name="T963">uti</text:span><text:span text:style-name="T964">v</text:span><text:span text:style-name="T963">a</text:span><text:span text:style-name="T1013"> </text:span><text:span text:style-name="T1014">d</text:span><text:span text:style-name="T1015">e</text:span></text:p>
            <text:p text:style-name="P1239"><text:span text:style-name="T946">Co</text:span><text:span text:style-name="T945">nt</text:span><text:span text:style-name="T946">ro</text:span><text:span text:style-name="T944">l</text:span><text:span text:style-name="T946">e</text:span></text:p>
          </table:table-cell>
          <table:table-cell table:style-name="Table25.D7" office:value-type="string">
            <text:p text:style-name="P1240"><text:span text:style-name="T947">0</text:span><text:span text:style-name="T948">1</text:span><text:span text:style-name="T988">/</text:span><text:span text:style-name="T947">0</text:span><text:span text:style-name="T948">1</text:span><text:span text:style-name="T988">/</text:span><text:span text:style-name="T947">2025</text:span><text:span text:style-name="T989"> </text:span><text:span text:style-name="T947">a</text:span><text:span text:style-name="T951"> </text:span><text:span text:style-name="T954">3</text:span><text:span text:style-name="T952">1</text:span><text:span text:style-name="T953">/</text:span><text:span text:style-name="T970">1</text:span><text:span text:style-name="T932">2/2</text:span><text:span text:style-name="T952">0</text:span><text:span text:style-name="T932">25</text:span></text:p>
          </table:table-cell>
          <table:table-cell table:style-name="Table25.E7" office:value-type="string">
            <text:p text:style-name="P1241"><text:span text:style-name="T973">05</text:span><text:span text:style-name="T975">/</text:span><text:span text:style-name="T973">01</text:span><text:span text:style-name="T975">/</text:span><text:span text:style-name="T974">20</text:span><text:span text:style-name="T973">26</text:span><text:span text:style-name="T1016"> </text:span><text:span text:style-name="T974">a</text:span><text:span text:style-name="T1017"> </text:span><text:span text:style-name="T978">1</text:span><text:span text:style-name="T980">9</text:span><text:span text:style-name="T979">/</text:span><text:span text:style-name="T978">01</text:span><text:span text:style-name="T979">/</text:span><text:span text:style-name="T980">2</text:span><text:span text:style-name="T978">02</text:span><text:span text:style-name="T980">6</text:span></text:p>
          </table:table-cell>
          <table:table-cell table:style-name="Table25.F7" office:value-type="string">
            <text:p text:style-name="P1242"><text:span text:style-name="T974">2</text:span><text:span text:style-name="T973">0</text:span><text:span text:style-name="T975">/</text:span><text:span text:style-name="T973">0</text:span><text:span text:style-name="T974">7</text:span><text:span text:style-name="T975">/</text:span><text:span text:style-name="T974">20</text:span><text:span text:style-name="T973">2</text:span><text:span text:style-name="T974">6</text:span><text:span text:style-name="T976"> </text:span><text:span text:style-name="T973">a</text:span><text:span text:style-name="T1018"> </text:span><text:span text:style-name="T978">03</text:span><text:span text:style-name="T979">/</text:span><text:span text:style-name="T978">0</text:span><text:span text:style-name="T980">8</text:span><text:span text:style-name="T979">/</text:span><text:span text:style-name="T978">20</text:span><text:span text:style-name="T980">26</text:span></text:p>
          </table:table-cell>
        </table:table-row>
        <table:table-row table:style-name="Table25.8">
          <table:table-cell table:style-name="Table25.A8" office:value-type="string">
            <text:p text:style-name="P1243"><text:span text:style-name="T932">000</text:span><text:span text:style-name="T970">1</text:span><text:span text:style-name="T932">3</text:span><text:span text:style-name="T952">0</text:span></text:p>
          </table:table-cell>
          <table:table-cell table:style-name="Table25.B8" office:value-type="string">
            <text:p text:style-name="P1244"><text:span text:style-name="T982">D</text:span><text:span text:style-name="T981">A</text:span><text:span text:style-name="T1019"> </text:span><text:span text:style-name="T981">YSE</text:span><text:span text:style-name="T1020"> </text:span><text:span text:style-name="T981">MO</text:span><text:span text:style-name="T982">D</text:span><text:span text:style-name="T981">ES</text:span><text:span text:style-name="T982">T</text:span><text:span text:style-name="T981">O </text:span><text:span text:style-name="T985">CO</text:span><text:span text:style-name="T986">RR</text:span><text:span text:style-name="T962">EA</text:span></text:p>
          </table:table-cell>
          <table:table-cell table:style-name="Table25.C8" office:value-type="string">
            <text:p text:style-name="P1245"><text:span text:style-name="T1021">C</text:span><text:span text:style-name="T1022">ont</text:span><text:span text:style-name="T1021">a</text:span><text:span text:style-name="T1022">d</text:span><text:span text:style-name="T1021">ora</text:span></text:p>
          </table:table-cell>
          <table:table-cell table:style-name="Table25.D8" office:value-type="string">
            <text:p text:style-name="P1246"><text:span text:style-name="T947">0</text:span><text:span text:style-name="T948">1</text:span><text:span text:style-name="T949">/0</text:span><text:span text:style-name="T969">4</text:span><text:span text:style-name="T949">/2025</text:span><text:span text:style-name="T950"> </text:span><text:span text:style-name="T947">a</text:span><text:span text:style-name="T951"> </text:span><text:span text:style-name="T932">3</text:span><text:span text:style-name="T952">1</text:span><text:span text:style-name="T954">/03/2026</text:span></text:p>
          </table:table-cell>
          <table:table-cell table:style-name="Table25.E8" office:value-type="string">
            <text:p text:style-name="P1247"><text:span text:style-name="T973">1</text:span><text:span text:style-name="T974">3</text:span><text:span text:style-name="T975">/</text:span><text:span text:style-name="T973">0</text:span><text:span text:style-name="T974">7</text:span><text:span text:style-name="T975">/</text:span><text:span text:style-name="T974">20</text:span><text:span text:style-name="T973">2</text:span><text:span text:style-name="T974">6 </text:span><text:span text:style-name="T982">a</text:span><text:span text:style-name="T1023"> </text:span><text:span text:style-name="T973">l</text:span><text:span text:style-name="T1016"> </text:span><text:span text:style-name="T973">l</text:span><text:span text:style-name="T1024"> </text:span><text:span text:style-name="T979">/</text:span><text:span text:style-name="T980">08</text:span><text:span text:style-name="T979">/</text:span><text:span text:style-name="T980">2</text:span><text:span text:style-name="T978">02</text:span><text:span text:style-name="T980">6</text:span></text:p>
          </table:table-cell>
          <table:table-cell table:style-name="Table25.F8" office:value-type="string">
            <text:p text:style-name="P1215"/>
          </table:table-cell>
        </table:table-row>
        <table:table-row table:style-name="Table25.9">
          <table:table-cell table:style-name="Table25.A9" office:value-type="string">
            <text:p text:style-name="P1216"><text:span text:style-name="T932">0002</text:span><text:span text:style-name="T952">1</text:span><text:span text:style-name="T932">5</text:span></text:p>
          </table:table-cell>
          <table:table-cell table:style-name="Table25.B9" office:value-type="string">
            <text:p text:style-name="P1248"><text:span text:style-name="T934">D</text:span><text:span text:style-name="T933">E</text:span><text:span text:style-name="T934">B</text:span><text:span text:style-name="T933">ORA</text:span><text:span text:style-name="T1025"> </text:span><text:span text:style-name="T934">B</text:span><text:span text:style-name="T933">A</text:span><text:span text:style-name="T934">T</text:span><text:span text:style-name="T935">I</text:span><text:span text:style-name="T993">S</text:span><text:span text:style-name="T934">T</text:span><text:span text:style-name="T933">A</text:span><text:span text:style-name="T1026"> </text:span><text:span text:style-name="T934">D</text:span><text:span text:style-name="T933">A</text:span><text:span text:style-name="T938"> </text:span><text:span text:style-name="T1027">S</text:span><text:span text:style-name="T1028">I</text:span><text:span text:style-name="T1029">L</text:span><text:span text:style-name="T1025">VA</text:span></text:p>
            <text:p text:style-name="P1218"><text:span text:style-name="T938">MACEDO</text:span><text:span text:style-name="T938"/></text:p>
          </table:table-cell>
          <table:table-cell table:style-name="Table25.C9" office:value-type="string">
            <text:p text:style-name="P1249"><text:span text:style-name="T933">Acesso</text:span><text:span text:style-name="T934">r</text:span><text:span text:style-name="T1030"> </text:span><text:span text:style-name="T946">Exec</text:span><text:span text:style-name="T945">u</text:span><text:span text:style-name="T946">t</text:span><text:span text:style-name="T945">i</text:span><text:span text:style-name="T946">vo</text:span></text:p>
          </table:table-cell>
          <table:table-cell table:style-name="Table25.D9" office:value-type="string">
            <text:p text:style-name="P1250"><text:span text:style-name="T947">05/02/2025</text:span><text:span text:style-name="T1031"> </text:span><text:span text:style-name="T947">a</text:span><text:span text:style-name="T1032"> </text:span><text:span text:style-name="T932">04</text:span><text:span text:style-name="T953">/</text:span><text:span text:style-name="T932">02/2</text:span><text:span text:style-name="T952">0</text:span><text:span text:style-name="T932">26</text:span></text:p>
          </table:table-cell>
          <table:table-cell table:style-name="Table25.E9" office:value-type="string">
            <text:p text:style-name="P1251"><text:span text:style-name="T973">2</text:span><text:span text:style-name="T974">3</text:span><text:span text:style-name="T975">/</text:span><text:span text:style-name="T974">0</text:span><text:span text:style-name="T973">2</text:span><text:span text:style-name="T975">/</text:span><text:span text:style-name="T973">2</text:span><text:span text:style-name="T974">0</text:span><text:span text:style-name="T973">2</text:span><text:span text:style-name="T974">6</text:span><text:span text:style-name="T1033"> </text:span><text:span text:style-name="T974">a </text:span><text:span text:style-name="T980">09</text:span><text:span text:style-name="T979">/</text:span><text:span text:style-name="T978">03</text:span><text:span text:style-name="T979">/</text:span><text:span text:style-name="T978">202</text:span><text:span text:style-name="T980">6</text:span></text:p>
          </table:table-cell>
          <table:table-cell table:style-name="Table25.F9" office:value-type="string">
            <text:p text:style-name="P1252"><text:span text:style-name="T973">0</text:span><text:span text:style-name="T974">6</text:span><text:span text:style-name="T975">/</text:span><text:span text:style-name="T973">0</text:span><text:span text:style-name="T974">4</text:span><text:span text:style-name="T975">/</text:span><text:span text:style-name="T973">2</text:span><text:span text:style-name="T974">0</text:span><text:span text:style-name="T973">2</text:span><text:span text:style-name="T974">6 </text:span><text:span text:style-name="T973">a</text:span><text:span text:style-name="T1034"> </text:span><text:span text:style-name="T980">2</text:span><text:span text:style-name="T978">0</text:span><text:span text:style-name="T979">/</text:span><text:span text:style-name="T980">0</text:span><text:span text:style-name="T978">4</text:span><text:span text:style-name="T979">/</text:span><text:span text:style-name="T980">2</text:span><text:span text:style-name="T978">02</text:span><text:span text:style-name="T980">6</text:span></text:p>
          </table:table-cell>
        </table:table-row>
        <table:table-row table:style-name="Table25.4">
          <table:table-cell table:style-name="Table25.A10" office:value-type="string">
            <text:p text:style-name="P1253"><text:span text:style-name="T932">000095</text:span><text:span text:style-name="T932"/></text:p>
          </table:table-cell>
          <table:table-cell table:style-name="Table25.B10" office:value-type="string">
            <text:p text:style-name="P1254"><text:span text:style-name="T933">ELA</text:span><text:span text:style-name="T934">I</text:span><text:span text:style-name="T993">NE</text:span><text:span text:style-name="T1035"> </text:span><text:span text:style-name="T934">D</text:span><text:span text:style-name="T933">O</text:span><text:span text:style-name="T995"> </text:span><text:span text:style-name="T1036">NAS</text:span><text:span text:style-name="T937">CIM</text:span><text:span text:style-name="T938">EN</text:span><text:span text:style-name="T937">T</text:span><text:span text:style-name="T938">O</text:span></text:p>
            <text:p text:style-name="P1255"><text:span text:style-name="T1037">K</text:span><text:span text:style-name="T1038">ALE</text:span></text:p>
          </table:table-cell>
          <table:table-cell table:style-name="Table25.C10" office:value-type="string">
            <text:p text:style-name="P1256"><text:span text:style-name="T938">Co</text:span><text:span text:style-name="T937">n</text:span><text:span text:style-name="T1039">t</text:span><text:span text:style-name="T937">ado</text:span><text:span text:style-name="T938">ra</text:span></text:p>
          </table:table-cell>
          <table:table-cell table:style-name="Table25.D10" office:value-type="string">
            <text:p text:style-name="P1257"><text:span text:style-name="T948">1</text:span><text:span text:style-name="T947">5</text:span><text:span text:style-name="T988">/</text:span><text:span text:style-name="T947">0</text:span><text:span text:style-name="T969">4</text:span><text:span text:style-name="T988">/</text:span><text:span text:style-name="T947">2025</text:span><text:span text:style-name="T932"> </text:span><text:span text:style-name="T947">a</text:span><text:span text:style-name="T1040"> </text:span><text:span text:style-name="T952">1</text:span><text:span text:style-name="T932">4</text:span><text:span text:style-name="T953">/</text:span><text:span text:style-name="T932">0</text:span><text:span text:style-name="T952">4</text:span><text:span text:style-name="T932">/2</text:span><text:span text:style-name="T952">0</text:span><text:span text:style-name="T932">26</text:span></text:p>
          </table:table-cell>
          <table:table-cell table:style-name="Table25.E10" office:value-type="string">
            <text:p text:style-name="P1258"><text:span text:style-name="T973">11</text:span><text:span text:style-name="T975">/</text:span><text:span text:style-name="T974">05</text:span><text:span text:style-name="T975">/</text:span><text:span text:style-name="T974">20</text:span><text:span text:style-name="T973">26</text:span><text:span text:style-name="T1041"> </text:span><text:span text:style-name="T982">a</text:span><text:span text:style-name="T1042"> </text:span><text:span text:style-name="T978">2</text:span><text:span text:style-name="T980">6</text:span><text:span text:style-name="T979">/</text:span><text:span text:style-name="T980">05</text:span><text:span text:style-name="T979">/</text:span><text:span text:style-name="T980">2</text:span><text:span text:style-name="T978">02</text:span><text:span text:style-name="T980">6</text:span></text:p>
          </table:table-cell>
          <table:table-cell table:style-name="Table25.F10" office:value-type="string">
            <text:p text:style-name="P1215"/>
          </table:table-cell>
        </table:table-row>
        <table:table-row table:style-name="Table25.4">
          <table:table-cell table:style-name="Table25.A11" office:value-type="string">
            <text:p text:style-name="P1259"><text:span text:style-name="T952">0</text:span><text:span text:style-name="T932">0</text:span><text:span text:style-name="T952">0</text:span><text:span text:style-name="T932">227</text:span></text:p>
          </table:table-cell>
          <table:table-cell table:style-name="Table25.B11" office:value-type="string">
            <text:p text:style-name="P1260"><text:span text:style-name="T981">EU</text:span><text:span text:style-name="T982">G</text:span><text:span text:style-name="T981">EN</text:span><text:span text:style-name="T982">IO</text:span><text:span text:style-name="T1043"> </text:span><text:span text:style-name="T986">H</text:span><text:span text:style-name="T962">OLZ</text:span><text:span text:style-name="T986">M</text:span><text:span text:style-name="T985">E</text:span><text:span text:style-name="T1044">I</text:span><text:span text:style-name="T962">STE</text:span><text:span text:style-name="T986">R</text:span></text:p>
            <text:p text:style-name="P1261"><text:span text:style-name="T1045">N</text:span><text:span text:style-name="T1046">ET</text:span><text:span text:style-name="T1045">O</text:span></text:p>
          </table:table-cell>
          <table:table-cell table:style-name="Table25.C11" office:value-type="string">
            <text:p text:style-name="P1262"><text:span text:style-name="T1047">E</text:span><text:span text:style-name="T1048">n</text:span><text:span text:style-name="T1047">ge</text:span><text:span text:style-name="T1049">nh</text:span><text:span text:style-name="T1047">e</text:span><text:span text:style-name="T1048">i</text:span><text:span text:style-name="T1047">ro</text:span><text:span text:style-name="T1050"> </text:span><text:span text:style-name="T1047">C</text:span><text:span text:style-name="T1049">i</text:span><text:span text:style-name="T1047">v</text:span><text:span text:style-name="T1048">i</text:span><text:span text:style-name="T1049">l</text:span></text:p>
          </table:table-cell>
          <table:table-cell table:style-name="Table25.D11" office:value-type="string">
            <text:p text:style-name="P1263"><text:span text:style-name="T947">02/06</text:span><text:span text:style-name="T988">/</text:span><text:span text:style-name="T947">2025</text:span><text:span text:style-name="T989"> </text:span><text:span text:style-name="T947">a</text:span><text:span text:style-name="T990"> </text:span><text:span text:style-name="T932">02</text:span><text:span text:style-name="T953">/</text:span><text:span text:style-name="T932">06/2</text:span><text:span text:style-name="T952">0</text:span><text:span text:style-name="T932">26</text:span></text:p>
          </table:table-cell>
          <table:table-cell table:style-name="Table25.E11" office:value-type="string">
            <text:p text:style-name="P1258"><text:span text:style-name="T973">1</text:span><text:span text:style-name="T974">5</text:span><text:span text:style-name="T975">/</text:span><text:span text:style-name="T974">06</text:span><text:span text:style-name="T975">/</text:span><text:span text:style-name="T974">20</text:span><text:span text:style-name="T973">2</text:span><text:span text:style-name="T974">6</text:span><text:span text:style-name="T1051"> </text:span><text:span text:style-name="T1052">a</text:span><text:span text:style-name="T1053"> </text:span><text:span text:style-name="T980">29</text:span><text:span text:style-name="T979">/</text:span><text:span text:style-name="T980">06</text:span><text:span text:style-name="T979">/</text:span><text:span text:style-name="T980">2</text:span><text:span text:style-name="T978">0</text:span><text:span text:style-name="T980">26</text:span></text:p>
          </table:table-cell>
          <table:table-cell table:style-name="Table25.F11" office:value-type="string">
            <text:p text:style-name="P1215"/>
          </table:table-cell>
        </table:table-row>
        <table:table-row table:style-name="Table25.12">
          <table:table-cell table:style-name="Table25.A12" office:value-type="string">
            <text:p text:style-name="P1259"><text:span text:style-name="T932">000</text:span><text:span text:style-name="T970">1</text:span><text:span text:style-name="T932">03</text:span></text:p>
          </table:table-cell>
          <table:table-cell table:style-name="Table25.B12" office:value-type="string">
            <text:p text:style-name="P1264"><text:span text:style-name="T982">FELI</text:span><text:span text:style-name="T1054">P</text:span><text:span text:style-name="T982">E</text:span><text:span text:style-name="T1042"> </text:span><text:span text:style-name="T1054">PI</text:span><text:span text:style-name="T1055">N</text:span><text:span text:style-name="T982">T</text:span><text:span text:style-name="T981">O</text:span><text:span text:style-name="T1056"> </text:span><text:span text:style-name="T962">GONÇA</text:span><text:span text:style-name="T986">L</text:span><text:span text:style-name="T962">V</text:span><text:span text:style-name="T986">E</text:span><text:span text:style-name="T985">S</text:span></text:p>
          </table:table-cell>
          <table:table-cell table:style-name="Table25.C12" office:value-type="string">
            <text:p text:style-name="P1265"><text:span text:style-name="T1057">A</text:span><text:span text:style-name="T1058">n</text:span><text:span text:style-name="T1057">a</text:span><text:span text:style-name="T1058">li</text:span><text:span text:style-name="T1057">s</text:span><text:span text:style-name="T1058">t</text:span><text:span text:style-name="T1057">a</text:span><text:span text:style-name="T1059"> </text:span><text:span text:style-name="T1060">A</text:span><text:span text:style-name="T1061">mbi</text:span><text:span text:style-name="T1060">e</text:span><text:span text:style-name="T1061">nt</text:span><text:span text:style-name="T1060">a</text:span><text:span text:style-name="T1062">l</text:span></text:p>
          </table:table-cell>
          <table:table-cell table:style-name="Table25.D12" office:value-type="string">
            <text:p text:style-name="P1266"><text:span text:style-name="T948">1</text:span><text:span text:style-name="T969">4</text:span><text:span text:style-name="T988">/</text:span><text:span text:style-name="T947">05</text:span><text:span text:style-name="T988">/</text:span><text:span text:style-name="T947">20</text:span><text:span text:style-name="T969">24</text:span><text:span text:style-name="T1063"> </text:span><text:span text:style-name="T947">a</text:span><text:span text:style-name="T1064"> </text:span><text:span text:style-name="T952">1</text:span><text:span text:style-name="T932">3</text:span><text:span text:style-name="T953">/</text:span><text:span text:style-name="T932">05/2025</text:span></text:p>
          </table:table-cell>
          <table:table-cell table:style-name="Table25.E12" office:value-type="string">
            <text:p text:style-name="P1267"><text:span text:style-name="T973">1</text:span><text:span text:style-name="T974">6</text:span><text:span text:style-name="T975">/</text:span><text:span text:style-name="T974">07</text:span><text:span text:style-name="T975">/</text:span><text:span text:style-name="T973">2</text:span><text:span text:style-name="T974">0</text:span><text:span text:style-name="T973">2</text:span><text:span text:style-name="T974">6</text:span><text:span text:style-name="T976"> </text:span><text:span text:style-name="T1052">a</text:span><text:span text:style-name="T1065"> </text:span><text:span text:style-name="T980">14</text:span><text:span text:style-name="T979">/</text:span><text:span text:style-name="T978">0</text:span><text:span text:style-name="T980">8</text:span><text:span text:style-name="T979">/</text:span><text:span text:style-name="T978">202</text:span><text:span text:style-name="T980">6</text:span></text:p>
          </table:table-cell>
          <table:table-cell table:style-name="Table25.F12" office:value-type="string">
            <text:p text:style-name="P1215"/>
          </table:table-cell>
        </table:table-row>
        <table:table-row table:style-name="Table25.13">
          <table:table-cell table:style-name="Table25.A13" office:value-type="string">
            <text:p text:style-name="P1268"><text:span text:style-name="T952">0</text:span><text:span text:style-name="T932">00226</text:span></text:p>
          </table:table-cell>
          <table:table-cell table:style-name="Table25.B13" office:value-type="string">
            <text:p text:style-name="P1269"><text:span text:style-name="T1054">I</text:span><text:span text:style-name="T981">SA</text:span><text:span text:style-name="T982">Í</text:span><text:span text:style-name="T981">AS</text:span><text:span text:style-name="T984"> </text:span><text:span text:style-name="T981">PE</text:span><text:span text:style-name="T982">R</text:span><text:span text:style-name="T1055">E</text:span><text:span text:style-name="T982">I</text:span><text:span text:style-name="T981">RA</text:span><text:span text:style-name="T1066"> </text:span><text:span text:style-name="T962">SERACO</text:span></text:p>
          </table:table-cell>
          <table:table-cell table:style-name="Table25.C13" office:value-type="string">
            <text:p text:style-name="P1270"><text:span text:style-name="T933">Es</text:span><text:span text:style-name="T934">pe</text:span><text:span text:style-name="T933">c</text:span><text:span text:style-name="T935">i</text:span><text:span text:style-name="T933">a</text:span><text:span text:style-name="T934">li</text:span><text:span text:style-name="T933">sta</text:span><text:span text:style-name="T1067"> </text:span><text:span text:style-name="T933">e</text:span><text:span text:style-name="T934">m</text:span><text:span text:style-name="T1068"> </text:span><text:span text:style-name="T937">R</text:span><text:span text:style-name="T938">eg</text:span><text:span text:style-name="T1039">ul</text:span><text:span text:style-name="T938">ação</text:span></text:p>
            <text:p text:style-name="P1271"><text:span text:style-name="T1069">d</text:span><text:span text:style-name="T1070">e</text:span><text:span text:style-name="T1071"> </text:span><text:span text:style-name="T1072">T</text:span><text:span text:style-name="T1073">ra</text:span><text:span text:style-name="T1072">n</text:span><text:span text:style-name="T1073">s</text:span><text:span text:style-name="T1072">p</text:span><text:span text:style-name="T1073">o</text:span><text:span text:style-name="T1072">rt</text:span><text:span text:style-name="T1073">e</text:span></text:p>
          </table:table-cell>
          <table:table-cell table:style-name="Table25.D13" office:value-type="string">
            <text:p text:style-name="P1272"><text:span text:style-name="T947">26</text:span><text:span text:style-name="T988">/</text:span><text:span text:style-name="T947">05</text:span><text:span text:style-name="T988">/</text:span><text:span text:style-name="T947">202</text:span><text:span text:style-name="T969">5</text:span><text:span text:style-name="T1074"> </text:span><text:span text:style-name="T947">a</text:span><text:span text:style-name="T1032"> </text:span><text:span text:style-name="T932">25/05/2026</text:span></text:p>
          </table:table-cell>
          <table:table-cell table:style-name="Table25.E13" office:value-type="string">
            <text:p text:style-name="P1273"><text:span text:style-name="T974">2</text:span><text:span text:style-name="T973">4</text:span><text:span text:style-name="T975">/</text:span><text:span text:style-name="T974">07/2</text:span><text:span text:style-name="T973">02</text:span><text:span text:style-name="T974">6</text:span><text:span text:style-name="T1033"> </text:span><text:span text:style-name="T1052">a</text:span><text:span text:style-name="T1075"> </text:span><text:span text:style-name="T978">0</text:span><text:span text:style-name="T980">7</text:span><text:span text:style-name="T979">/</text:span><text:span text:style-name="T978">0</text:span><text:span text:style-name="T980">8</text:span><text:span text:style-name="T979">/</text:span><text:span text:style-name="T980">2</text:span><text:span text:style-name="T978">02</text:span><text:span text:style-name="T980">6</text:span></text:p>
          </table:table-cell>
          <table:table-cell table:style-name="Table25.F13" office:value-type="string">
            <text:p text:style-name="P1215"/>
          </table:table-cell>
        </table:table-row>
        <table:table-row table:style-name="Table25.7">
          <table:table-cell table:style-name="Table25.A14" office:value-type="string">
            <text:p text:style-name="P1274"><text:span text:style-name="T952">0</text:span><text:span text:style-name="T932">00</text:span><text:span text:style-name="T952">1</text:span><text:span text:style-name="T932">29</text:span></text:p>
          </table:table-cell>
          <table:table-cell table:style-name="Table25.B14" office:value-type="string">
            <text:p text:style-name="P1275"><text:span text:style-name="T934">L</text:span><text:span text:style-name="T933">UC</text:span><text:span text:style-name="T934">I</text:span><text:span text:style-name="T933">ANA</text:span><text:span text:style-name="T1076"> </text:span><text:span text:style-name="T938">A</text:span><text:span text:style-name="T937">P</text:span><text:span text:style-name="T1036">ARECIDA</text:span></text:p>
            <text:p text:style-name="P1255"><text:span text:style-name="T1042">B</text:span><text:span text:style-name="T1020">E</text:span><text:span text:style-name="T1042">RB</text:span><text:span text:style-name="T1020">A</text:span><text:span text:style-name="T1042">RDE</text:span><text:span text:style-name="T1020">S</text:span><text:span text:style-name="T1019"> </text:span><text:span text:style-name="T986">F</text:span><text:span text:style-name="T962">E</text:span><text:span text:style-name="T986">RRE</text:span><text:span text:style-name="T1044">I</text:span><text:span text:style-name="T986">R</text:span><text:span text:style-name="T962">A</text:span></text:p>
          </table:table-cell>
          <table:table-cell table:style-name="Table25.C14" office:value-type="string">
            <text:p text:style-name="P1276"><text:span text:style-name="T934">T</text:span><text:span text:style-name="T933">éc</text:span><text:span text:style-name="T934">ni</text:span><text:span text:style-name="T933">co</text:span><text:span text:style-name="T1077"> </text:span><text:span text:style-name="T933">e</text:span><text:span text:style-name="T934">m</text:span><text:span text:style-name="T996"> </text:span><text:span text:style-name="T934">R</text:span><text:span text:style-name="T933">eg</text:span><text:span text:style-name="T935">ul</text:span><text:span text:style-name="T933">ação</text:span><text:span text:style-name="T1078"> </text:span><text:span text:style-name="T1079">d</text:span><text:span text:style-name="T998">e</text:span></text:p>
            <text:p text:style-name="P1277"><text:span text:style-name="T933">Es</text:span><text:span text:style-name="T934">p</text:span><text:span text:style-name="T933">aço</text:span><text:span text:style-name="T1080"> </text:span><text:span text:style-name="T937">P</text:span><text:span text:style-name="T1039">ú</text:span><text:span text:style-name="T937">bl</text:span><text:span text:style-name="T1039">i</text:span><text:span text:style-name="T938">co</text:span></text:p>
          </table:table-cell>
          <table:table-cell table:style-name="Table25.D14" office:value-type="string">
            <text:p text:style-name="P1278"><text:span text:style-name="T947">24</text:span><text:span text:style-name="T988">/</text:span><text:span text:style-name="T947">02</text:span><text:span text:style-name="T988">/</text:span><text:span text:style-name="T947">2025</text:span><text:span text:style-name="T1081"> </text:span><text:span text:style-name="T947">a</text:span><text:span text:style-name="T1082"> </text:span><text:span text:style-name="T932">23/02/2</text:span><text:span text:style-name="T952">0</text:span><text:span text:style-name="T932">26</text:span></text:p>
          </table:table-cell>
          <table:table-cell table:style-name="Table25.E14" office:value-type="string">
            <text:p text:style-name="P1279"><text:span text:style-name="T974">0</text:span><text:span text:style-name="T973">1</text:span><text:span text:style-name="T975">/</text:span><text:span text:style-name="T973">0</text:span><text:span text:style-name="T974">6/</text:span><text:span text:style-name="T973">2</text:span><text:span text:style-name="T974">0</text:span><text:span text:style-name="T973">2</text:span><text:span text:style-name="T974">6</text:span><text:span text:style-name="T1009"> </text:span><text:span text:style-name="T1052">a</text:span><text:span text:style-name="T1083"> </text:span><text:span text:style-name="T980">30</text:span><text:span text:style-name="T979">/</text:span><text:span text:style-name="T980">06</text:span><text:span text:style-name="T979">/</text:span><text:span text:style-name="T980">2</text:span><text:span text:style-name="T978">02</text:span><text:span text:style-name="T980">6</text:span></text:p>
          </table:table-cell>
          <table:table-cell table:style-name="Table25.F14" office:value-type="string">
            <text:p text:style-name="P1215"/>
          </table:table-cell>
        </table:table-row>
        <table:table-row table:style-name="Table25.7">
          <table:table-cell table:style-name="Table25.A15" office:value-type="string">
            <text:p text:style-name="P1280"><text:span text:style-name="T932">000097</text:span><text:span text:style-name="T932"/></text:p>
          </table:table-cell>
          <table:table-cell table:style-name="Table25.B15" office:value-type="string">
            <text:p text:style-name="P1281"><text:span text:style-name="T934">L</text:span><text:span text:style-name="T993">UC</text:span><text:span text:style-name="T935">I</text:span><text:span text:style-name="T933">E</text:span><text:span text:style-name="T934">L</text:span><text:span text:style-name="T933">E</text:span><text:span text:style-name="T1084"> </text:span><text:span text:style-name="T993">NO</text:span><text:span text:style-name="T934">L</text:span><text:span text:style-name="T933">ASCO</text:span><text:span text:style-name="T1067"> </text:span><text:span text:style-name="T938">S</text:span><text:span text:style-name="T1039">I</text:span><text:span text:style-name="T937">L</text:span><text:span text:style-name="T938">VA</text:span></text:p>
          </table:table-cell>
          <table:table-cell table:style-name="Table25.C15" office:value-type="string">
            <text:p text:style-name="P1230"><text:span text:style-name="T933">Téc</text:span><text:span text:style-name="T934">ni</text:span><text:span text:style-name="T933">c</text:span><text:span text:style-name="T934">o</text:span><text:span text:style-name="T1085"> </text:span><text:span text:style-name="T933">em</text:span><text:span text:style-name="T1086"> </text:span><text:span text:style-name="T934">R</text:span><text:span text:style-name="T933">eg</text:span><text:span text:style-name="T935">ul</text:span><text:span text:style-name="T933">açã</text:span><text:span text:style-name="T934">o</text:span><text:span text:style-name="T1087"> </text:span><text:span text:style-name="T1079">d</text:span><text:span text:style-name="T998">e</text:span></text:p>
            <text:p text:style-name="P1282"><text:span text:style-name="T964">Es</text:span><text:span text:style-name="T963">p</text:span><text:span text:style-name="T964">aço</text:span><text:span text:style-name="T1088"> </text:span><text:span text:style-name="T1022">Públi</text:span><text:span text:style-name="T1021">c</text:span><text:span text:style-name="T1022">o</text:span></text:p>
          </table:table-cell>
          <table:table-cell table:style-name="Table25.D15" office:value-type="string">
            <text:p text:style-name="P1283"><text:span text:style-name="T948">1</text:span><text:span text:style-name="T947">5</text:span><text:span text:style-name="T988">/</text:span><text:span text:style-name="T947">0</text:span><text:span text:style-name="T969">4</text:span><text:span text:style-name="T988">/</text:span><text:span text:style-name="T947">202</text:span><text:span text:style-name="T969">4</text:span><text:span text:style-name="T1063"> </text:span><text:span text:style-name="T947">a</text:span><text:span text:style-name="T1064"> </text:span><text:span text:style-name="T952">14</text:span><text:span text:style-name="T953">/</text:span><text:span text:style-name="T932">04/2025</text:span></text:p>
          </table:table-cell>
          <table:table-cell table:style-name="Table25.E15" office:value-type="string">
            <text:p text:style-name="P1284"><text:span text:style-name="T974">04</text:span><text:span text:style-name="T975">/</text:span><text:span text:style-name="T974">05/2026</text:span><text:span text:style-name="T1033"> </text:span><text:span text:style-name="T974">a</text:span><text:span text:style-name="T1017"> </text:span><text:span text:style-name="T978">1</text:span><text:span text:style-name="T980">8</text:span><text:span text:style-name="T979">/</text:span><text:span text:style-name="T978">0</text:span><text:span text:style-name="T980">5</text:span><text:span text:style-name="T979">/</text:span><text:span text:style-name="T980">2</text:span><text:span text:style-name="T978">02</text:span><text:span text:style-name="T980">6</text:span></text:p>
          </table:table-cell>
          <table:table-cell table:style-name="Table25.F15" office:value-type="string">
            <text:p text:style-name="P1285"><text:span text:style-name="T973">25</text:span><text:span text:style-name="T975">/</text:span><text:span text:style-name="T974">09</text:span><text:span text:style-name="T975">/</text:span><text:span text:style-name="T973">20</text:span><text:span text:style-name="T974">26</text:span><text:span text:style-name="T1033"> </text:span><text:span text:style-name="T974">a </text:span><text:span text:style-name="T980">09</text:span><text:span text:style-name="T979">/</text:span><text:span text:style-name="T978">l0</text:span><text:span text:style-name="T979">/</text:span><text:span text:style-name="T980">2</text:span><text:span text:style-name="T978">0</text:span><text:span text:style-name="T980">26</text:span></text:p>
          </table:table-cell>
        </table:table-row>
        <table:table-row table:style-name="Table25.16">
          <table:table-cell table:style-name="Table25.A16" office:value-type="string">
            <text:p text:style-name="P1286"><text:span text:style-name="T1089">00022</text:span><text:span text:style-name="T1090">1</text:span></text:p>
          </table:table-cell>
          <table:table-cell table:style-name="Table25.B16" office:value-type="string">
            <text:p text:style-name="P1287"><text:span text:style-name="T934">P</text:span><text:span text:style-name="T933">AU</text:span><text:span text:style-name="T934">L</text:span><text:span text:style-name="T933">A</text:span><text:span text:style-name="T1091"> </text:span><text:span text:style-name="T933">LEA</text:span><text:span text:style-name="T934">L</text:span><text:span text:style-name="T1092"> </text:span><text:span text:style-name="T938">FERNAN</text:span><text:span text:style-name="T937">D</text:span><text:span text:style-name="T938">ES</text:span></text:p>
          </table:table-cell>
          <table:table-cell table:style-name="Table25.C16" office:value-type="string">
            <text:p text:style-name="P1288"><text:span text:style-name="T933">Es</text:span><text:span text:style-name="T934">p</text:span><text:span text:style-name="T933">ec</text:span><text:span text:style-name="T935">i</text:span><text:span text:style-name="T933">a</text:span><text:span text:style-name="T934">li</text:span><text:span text:style-name="T933">s</text:span><text:span text:style-name="T935">t</text:span><text:span text:style-name="T933">a e</text:span><text:span text:style-name="T934">m</text:span><text:span text:style-name="T1093"> </text:span><text:span text:style-name="T937">R</text:span><text:span text:style-name="T938">eg</text:span><text:span text:style-name="T937">u</text:span><text:span text:style-name="T1039">l</text:span><text:span text:style-name="T938">ação</text:span></text:p>
            <text:p text:style-name="P1289"><text:span text:style-name="T982">d</text:span><text:span text:style-name="T981">e</text:span><text:span text:style-name="T1056"> </text:span><text:span text:style-name="T986">Tr</text:span><text:span text:style-name="T962">a</text:span><text:span text:style-name="T986">n</text:span><text:span text:style-name="T985">s</text:span><text:span text:style-name="T986">p</text:span><text:span text:style-name="T962">o</text:span><text:span text:style-name="T986">rt</text:span><text:span text:style-name="T962">e</text:span></text:p>
          </table:table-cell>
          <table:table-cell table:style-name="Table25.D16" office:value-type="string">
            <text:p text:style-name="P1290"><text:span text:style-name="T947">07</text:span><text:span text:style-name="T988">/</text:span><text:span text:style-name="T947">0</text:span><text:span text:style-name="T969">4</text:span><text:span text:style-name="T988">/</text:span><text:span text:style-name="T947">2025</text:span><text:span text:style-name="T989"> </text:span><text:span text:style-name="T947">a</text:span><text:span text:style-name="T990"> </text:span><text:span text:style-name="T932">06/</text:span><text:span text:style-name="T952">04</text:span><text:span text:style-name="T932">/2026</text:span></text:p>
          </table:table-cell>
          <table:table-cell table:style-name="Table25.E16" office:value-type="string">
            <text:p text:style-name="P1291"><text:span text:style-name="T974">06</text:span><text:span text:style-name="T975">/</text:span><text:span text:style-name="T974">07</text:span><text:span text:style-name="T975">/</text:span><text:span text:style-name="T973">2</text:span><text:span text:style-name="T974">0</text:span><text:span text:style-name="T973">2</text:span><text:span text:style-name="T974">6 a</text:span><text:span text:style-name="T1094"> </text:span><text:span text:style-name="T978">2</text:span><text:span text:style-name="T980">0</text:span><text:span text:style-name="T979">/</text:span><text:span text:style-name="T980">07</text:span><text:span text:style-name="T979">/</text:span><text:span text:style-name="T978">2</text:span><text:span text:style-name="T980">0</text:span><text:span text:style-name="T978">2</text:span><text:span text:style-name="T980">6</text:span></text:p>
          </table:table-cell>
          <table:table-cell table:style-name="Table25.F16" office:value-type="string">
            <text:p text:style-name="P1215"/>
          </table:table-cell>
        </table:table-row>
        <table:table-row table:style-name="Table25.2">
          <table:table-cell table:style-name="Table25.A17" office:value-type="string">
            <text:p text:style-name="P1235"><text:span text:style-name="T952">0</text:span><text:span text:style-name="T932">0</text:span><text:span text:style-name="T952">0</text:span><text:span text:style-name="T970">1</text:span><text:span text:style-name="T952">1</text:span><text:span text:style-name="T932">6</text:span></text:p>
          </table:table-cell>
          <table:table-cell table:style-name="Table25.B17" office:value-type="string">
            <text:p text:style-name="P1236"><text:span text:style-name="T934">R</text:span><text:span text:style-name="T933">AP</text:span><text:span text:style-name="T934">H</text:span><text:span text:style-name="T933">AE</text:span><text:span text:style-name="T934">L</text:span><text:span text:style-name="T933">A</text:span><text:span text:style-name="T1025"> </text:span><text:span text:style-name="T993">S</text:span><text:span text:style-name="T934">T</text:span><text:span text:style-name="T993">E</text:span><text:span text:style-name="T935">I</text:span><text:span text:style-name="T993">N </text:span><text:span text:style-name="T937">M</text:span><text:span text:style-name="T1036">AU</text:span><text:span text:style-name="T937">R</text:span><text:span text:style-name="T938">O</text:span></text:p>
          </table:table-cell>
          <table:table-cell table:style-name="Table25.C17" office:value-type="string">
            <text:p text:style-name="P1292"><text:span text:style-name="T1057">A</text:span><text:span text:style-name="T1058">u</text:span><text:span text:style-name="T1095">x</text:span><text:span text:style-name="T1058">ili</text:span><text:span text:style-name="T1057">a</text:span><text:span text:style-name="T1096">r</text:span><text:span text:style-name="T1097"> </text:span><text:span text:style-name="T1058">d</text:span><text:span text:style-name="T1057">e</text:span><text:span text:style-name="T1098"> </text:span><text:span text:style-name="T1061">Ou</text:span><text:span text:style-name="T1060">v</text:span><text:span text:style-name="T1061">id</text:span><text:span text:style-name="T1060">or</text:span><text:span text:style-name="T1062">i</text:span><text:span text:style-name="T1060">a</text:span></text:p>
          </table:table-cell>
          <table:table-cell table:style-name="Table25.D17" office:value-type="string">
            <text:p text:style-name="P1293"><text:span text:style-name="T1089">0</text:span><text:span text:style-name="T1099">1</text:span><text:span text:style-name="T1100">/</text:span><text:span text:style-name="T1089">09</text:span><text:span text:style-name="T1100">/</text:span><text:span text:style-name="T1089">2024a3</text:span><text:span text:style-name="T1090">1</text:span><text:span text:style-name="T1101">/08/202</text:span><text:span text:style-name="T1090">5</text:span></text:p>
          </table:table-cell>
          <table:table-cell table:style-name="Table25.E17" office:value-type="string">
            <text:p text:style-name="P1241"><text:span text:style-name="T974">06</text:span><text:span text:style-name="T975">/</text:span><text:span text:style-name="T974">0</text:span><text:span text:style-name="T973">1</text:span><text:span text:style-name="T975">/</text:span><text:span text:style-name="T973">2</text:span><text:span text:style-name="T974">026 a</text:span><text:span text:style-name="T1094"> </text:span><text:span text:style-name="T978">20</text:span><text:span text:style-name="T979">/</text:span><text:span text:style-name="T978">01</text:span><text:span text:style-name="T979">/</text:span><text:span text:style-name="T978">202</text:span><text:span text:style-name="T980">6</text:span></text:p>
          </table:table-cell>
          <table:table-cell table:style-name="Table25.F17" office:value-type="string">
            <text:p text:style-name="P1294"><text:span text:style-name="T973">1</text:span><text:span text:style-name="T974">6</text:span><text:span text:style-name="T975">/</text:span><text:span text:style-name="T974">03</text:span><text:span text:style-name="T975">/</text:span><text:span text:style-name="T974">2026</text:span><text:span text:style-name="T1008"> </text:span><text:span text:style-name="T973">a</text:span><text:span text:style-name="T1016"> </text:span><text:span text:style-name="T978">3</text:span><text:span text:style-name="T980">0</text:span><text:span text:style-name="T979">/</text:span><text:span text:style-name="T978">03</text:span><text:span text:style-name="T979">/</text:span><text:span text:style-name="T980">2</text:span><text:span text:style-name="T978">0</text:span><text:span text:style-name="T980">26</text:span></text:p>
          </table:table-cell>
        </table:table-row>
        <table:table-row table:style-name="Table25.7">
          <table:table-cell table:style-name="Table25.A18" office:value-type="string">
            <text:p text:style-name="P1259"><text:span text:style-name="T1006">0</text:span><text:span text:style-name="T1005">00099</text:span></text:p>
          </table:table-cell>
          <table:table-cell table:style-name="Table25.B18" office:value-type="string">
            <text:p text:style-name="P1295"><text:span text:style-name="T982">R</text:span><text:span text:style-name="T1055">U</text:span><text:span text:style-name="T1054">I</text:span><text:span text:style-name="T1102"> </text:span><text:span text:style-name="T981">C</text:span><text:span text:style-name="T982">R</text:span><text:span text:style-name="T1054">I</text:span><text:span text:style-name="T981">SÓS</text:span><text:span text:style-name="T982">TOMO</text:span><text:span text:style-name="T1103"> </text:span><text:span text:style-name="T981">DE</text:span><text:span text:style-name="T1104"> </text:span><text:span text:style-name="T962">VA</text:span><text:span text:style-name="T986">R</text:span><text:span text:style-name="T962">GAS</text:span></text:p>
          </table:table-cell>
          <table:table-cell table:style-name="Table25.C18" office:value-type="string">
            <text:p text:style-name="P1296"><text:span text:style-name="T1070">Ge</text:span><text:span text:style-name="T1069">r</text:span><text:span text:style-name="T1070">e</text:span><text:span text:style-name="T1069">nt</text:span><text:span text:style-name="T1070">e</text:span><text:span text:style-name="T1105"> </text:span><text:span text:style-name="T1070">A</text:span><text:span text:style-name="T1069">dm</text:span><text:span text:style-name="T1106">i</text:span><text:span text:style-name="T1069">n</text:span><text:span text:style-name="T1106">i</text:span><text:span text:style-name="T1070">s</text:span><text:span text:style-name="T1106">t</text:span><text:span text:style-name="T1069">rat</text:span><text:span text:style-name="T1106">i</text:span><text:span text:style-name="T1070">vo</text:span><text:span text:style-name="T1107"> </text:span><text:span text:style-name="T1108">e</text:span></text:p>
            <text:p text:style-name="P1297"><text:span text:style-name="T938">F</text:span><text:span text:style-name="T937">in</text:span><text:span text:style-name="T938">a</text:span><text:span text:style-name="T937">nc</text:span><text:span text:style-name="T938">e</text:span><text:span text:style-name="T937">ir</text:span><text:span text:style-name="T938">o</text:span></text:p>
          </table:table-cell>
          <table:table-cell table:style-name="Table25.D18" office:value-type="string">
            <text:p text:style-name="P1298"><text:span text:style-name="T948">1</text:span><text:span text:style-name="T947">5</text:span><text:span text:style-name="T988">/</text:span><text:span text:style-name="T947">04</text:span><text:span text:style-name="T988">/</text:span><text:span text:style-name="T947">2024</text:span><text:span text:style-name="T1109"> </text:span><text:span text:style-name="T947">a</text:span><text:span text:style-name="T1064"> </text:span><text:span text:style-name="T952">1</text:span><text:span text:style-name="T932">4</text:span><text:span text:style-name="T953">/</text:span><text:span text:style-name="T932">04/2025</text:span></text:p>
          </table:table-cell>
          <table:table-cell table:style-name="Table25.E18" office:value-type="string">
            <text:p text:style-name="P1299"><text:span text:style-name="T973">0</text:span><text:span text:style-name="T974">3</text:span><text:span text:style-name="T975">/</text:span><text:span text:style-name="T973">0</text:span><text:span text:style-name="T974">8</text:span><text:span text:style-name="T975">/</text:span><text:span text:style-name="T974">2</text:span><text:span text:style-name="T973">02</text:span><text:span text:style-name="T974">6</text:span><text:span text:style-name="T1110"> </text:span><text:span text:style-name="T982">a</text:span><text:span text:style-name="T1111"> </text:span><text:span text:style-name="T980">17</text:span><text:span text:style-name="T979">/</text:span><text:span text:style-name="T978">08</text:span><text:span text:style-name="T979">/</text:span><text:span text:style-name="T978">2026</text:span></text:p>
          </table:table-cell>
          <table:table-cell table:style-name="Table25.F18" office:value-type="string">
            <text:p text:style-name="P1215"/>
          </table:table-cell>
        </table:table-row>
        <table:table-row table:style-name="Table25.7">
          <table:table-cell table:style-name="Table25.A19" office:value-type="string">
            <text:p text:style-name="P1280"><text:span text:style-name="T952">0</text:span><text:span text:style-name="T932">0</text:span><text:span text:style-name="T952">0</text:span><text:span text:style-name="T970">1</text:span><text:span text:style-name="T932">00</text:span></text:p>
          </table:table-cell>
          <table:table-cell table:style-name="Table25.B19" office:value-type="string">
            <text:p text:style-name="P1300"><text:span text:style-name="T933">SAND</text:span><text:span text:style-name="T934">R</text:span><text:span text:style-name="T993">A</text:span><text:span text:style-name="T1112"> </text:span><text:span text:style-name="T933">MEL</text:span><text:span text:style-name="T934">L</text:span><text:span text:style-name="T933">O</text:span><text:span text:style-name="T1113"> </text:span><text:span text:style-name="T933">DE</text:span><text:span text:style-name="T938"> </text:span><text:span text:style-name="T1036">AZEREDO</text:span></text:p>
          </table:table-cell>
          <table:table-cell table:style-name="Table25.C19" office:value-type="string">
            <text:p text:style-name="P602"><text:span text:style-name="T939">A</text:span><text:span text:style-name="T942">u</text:span><text:span text:style-name="T939">x</text:span><text:span text:style-name="T942">ilia</text:span><text:span text:style-name="T940">r</text:span><text:span text:style-name="T1114"> </text:span><text:span text:style-name="T942">d</text:span><text:span text:style-name="T939">e</text:span><text:span text:style-name="T1115"> </text:span><text:span text:style-name="T946">Serv</text:span><text:span text:style-name="T945">i</text:span><text:span text:style-name="T946">ços</text:span></text:p>
            <text:p text:style-name="P1301"><text:span text:style-name="T1116">A</text:span><text:span text:style-name="T1022">dm</text:span><text:span text:style-name="T1117">i</text:span><text:span text:style-name="T1022">n</text:span><text:span text:style-name="T1117">i</text:span><text:span text:style-name="T1116">s</text:span><text:span text:style-name="T1022">tr</text:span><text:span text:style-name="T1021">a</text:span><text:span text:style-name="T1022">ti</text:span><text:span text:style-name="T1021">vos</text:span></text:p>
          </table:table-cell>
          <table:table-cell table:style-name="Table25.D19" office:value-type="string">
            <text:p text:style-name="P1302"><text:span text:style-name="T948">1</text:span><text:span text:style-name="T947">5</text:span><text:span text:style-name="T988">/</text:span><text:span text:style-name="T947">0</text:span><text:span text:style-name="T969">4</text:span><text:span text:style-name="T988">/</text:span><text:span text:style-name="T947">202</text:span><text:span text:style-name="T969">4</text:span><text:span text:style-name="T1063"> </text:span><text:span text:style-name="T947">a</text:span><text:span text:style-name="T1064"> </text:span><text:span text:style-name="T952">14</text:span><text:span text:style-name="T953">/</text:span><text:span text:style-name="T952">04</text:span><text:span text:style-name="T954">/2025</text:span></text:p>
          </table:table-cell>
          <table:table-cell table:style-name="Table25.E19" office:value-type="string">
            <text:p text:style-name="P1303"><text:span text:style-name="T973">05</text:span><text:span text:style-name="T975">/</text:span><text:span text:style-name="T973">0</text:span><text:span text:style-name="T1118"> </text:span><text:span text:style-name="T973">l</text:span><text:span text:style-name="T1119"> </text:span><text:span text:style-name="T975">/</text:span><text:span text:style-name="T973">202</text:span><text:span text:style-name="T974">6</text:span><text:span text:style-name="T1120"> </text:span><text:span text:style-name="T982">a</text:span><text:span text:style-name="T986"> </text:span><text:span text:style-name="T978">0</text:span><text:span text:style-name="T980">3/</text:span><text:span text:style-name="T978">02</text:span><text:span text:style-name="T979">/</text:span><text:span text:style-name="T980">2</text:span><text:span text:style-name="T978">026</text:span></text:p>
          </table:table-cell>
          <table:table-cell table:style-name="Table25.F19" office:value-type="string">
            <text:p text:style-name="P1215"/>
          </table:table-cell>
        </table:table-row>
        <table:table-row table:style-name="Table25.20">
          <table:table-cell table:style-name="Table25.A20" office:value-type="string">
            <text:p text:style-name="P1223"><text:span text:style-name="T952">0</text:span><text:span text:style-name="T932">0</text:span><text:span text:style-name="T952">0</text:span><text:span text:style-name="T970">1</text:span><text:span text:style-name="T932">02</text:span></text:p>
          </table:table-cell>
          <table:table-cell table:style-name="Table25.B20" office:value-type="string">
            <text:p text:style-name="P1304"><text:span text:style-name="T933">V</text:span><text:span text:style-name="T935">I</text:span><text:span text:style-name="T934">TOR </text:span><text:span text:style-name="T933">MO</text:span><text:span text:style-name="T934">ULI</text:span><text:span text:style-name="T933">N</text:span><text:span text:style-name="T1121"> </text:span><text:span text:style-name="T938">MAR</text:span><text:span text:style-name="T937">D</text:span><text:span text:style-name="T938">EGAN</text:span></text:p>
            <text:p text:style-name="P1237"><text:span text:style-name="T934">D</text:span><text:span text:style-name="T993">E</text:span><text:span text:style-name="T1035"> </text:span><text:span text:style-name="T938">AZEVEDO</text:span></text:p>
          </table:table-cell>
          <table:table-cell table:style-name="Table25.C20" office:value-type="string">
            <text:p text:style-name="P1305"><text:span text:style-name="T939">A</text:span><text:span text:style-name="T942">u</text:span><text:span text:style-name="T939">x</text:span><text:span text:style-name="T942">ili</text:span><text:span text:style-name="T939">a</text:span><text:span text:style-name="T942">r</text:span><text:span text:style-name="T1122"> </text:span><text:span text:style-name="T942">d</text:span><text:span text:style-name="T939">e</text:span><text:span text:style-name="T1115"> </text:span><text:span text:style-name="T946">S</text:span><text:span text:style-name="T945">er</text:span><text:span text:style-name="T946">v</text:span><text:span text:style-name="T944">i</text:span><text:span text:style-name="T946">ços</text:span></text:p>
            <text:p text:style-name="P1306"><text:span text:style-name="T1021">O</text:span><text:span text:style-name="T1022">p</text:span><text:span text:style-name="T1021">era</text:span><text:span text:style-name="T1022">c</text:span><text:span text:style-name="T1117">i</text:span><text:span text:style-name="T1021">o</text:span><text:span text:style-name="T1022">nai</text:span><text:span text:style-name="T1116">s</text:span></text:p>
          </table:table-cell>
          <table:table-cell table:style-name="Table25.D20" office:value-type="string">
            <text:p text:style-name="P1307"><text:span text:style-name="T948">1</text:span><text:span text:style-name="T947">5</text:span><text:span text:style-name="T988">/</text:span><text:span text:style-name="T947">04/2</text:span><text:span text:style-name="T969">0</text:span><text:span text:style-name="T947">24</text:span><text:span text:style-name="T1109"> </text:span><text:span text:style-name="T947">a</text:span><text:span text:style-name="T1064"> </text:span><text:span text:style-name="T952">1</text:span><text:span text:style-name="T932">4</text:span><text:span text:style-name="T953">/</text:span><text:span text:style-name="T932">04/2025</text:span></text:p>
          </table:table-cell>
          <table:table-cell table:style-name="Table25.E20" office:value-type="string">
            <text:p text:style-name="P1308"><text:span text:style-name="T940">12</text:span><text:span text:style-name="T939">/</text:span><text:span text:style-name="T942">0</text:span><text:span text:style-name="T940">1</text:span><text:span text:style-name="T939">/</text:span><text:span text:style-name="T942">2</text:span><text:span text:style-name="T940">02</text:span><text:span text:style-name="T942">6</text:span><text:span text:style-name="T1037"> </text:span><text:span text:style-name="T1070">a</text:span><text:span text:style-name="T1123"> </text:span><text:span text:style-name="T945">26</text:span><text:span text:style-name="T946">/</text:span><text:span text:style-name="T945">0</text:span><text:span text:style-name="T944">1</text:span><text:span text:style-name="T946">/</text:span><text:span text:style-name="T945">2</text:span><text:span text:style-name="T944">0</text:span><text:span text:style-name="T945">26</text:span></text:p>
          </table:table-cell>
          <table:table-cell table:style-name="Table25.F20" office:value-type="string">
            <text:p text:style-name="P1309"><text:span text:style-name="T973">1</text:span><text:span text:style-name="T974">3</text:span><text:span text:style-name="T975">/</text:span><text:span text:style-name="T973">0</text:span><text:span text:style-name="T974">7</text:span><text:span text:style-name="T975">/</text:span><text:span text:style-name="T973">20</text:span><text:span text:style-name="T974">26</text:span><text:span text:style-name="T1051"> </text:span><text:span text:style-name="T974">a</text:span><text:span text:style-name="T1033"> </text:span><text:span text:style-name="T978">2</text:span><text:span text:style-name="T980">7</text:span><text:span text:style-name="T979">/</text:span><text:span text:style-name="T978">0</text:span><text:span text:style-name="T980">7</text:span><text:span text:style-name="T979">/</text:span><text:span text:style-name="T980">2</text:span><text:span text:style-name="T978">0</text:span><text:span text:style-name="T980">26</text:span></text:p>
          </table:table-cell>
        </table:table-row>
        <table:table-row table:style-name="Table25.21">
          <table:table-cell table:style-name="Table25.A21" office:value-type="string">
            <text:p text:style-name="P1223"><text:span text:style-name="T952">0</text:span><text:span text:style-name="T932">0</text:span><text:span text:style-name="T952">01</text:span><text:span text:style-name="T932">05</text:span></text:p>
          </table:table-cell>
          <table:table-cell table:style-name="Table25.B21" office:value-type="string">
            <text:p text:style-name="P1310"><text:span text:style-name="T934">YU</text:span><text:span text:style-name="T933">R</text:span><text:span text:style-name="T934">I</text:span><text:span text:style-name="T937"> </text:span><text:span text:style-name="T934">G</text:span><text:span text:style-name="T933">AGA</text:span><text:span text:style-name="T934">R</text:span><text:span text:style-name="T935">I</text:span><text:span text:style-name="T993">N</text:span><text:span text:style-name="T1124"> </text:span><text:span text:style-name="T938">SAB</text:span><text:span text:style-name="T937">I</text:span><text:span text:style-name="T938">N</text:span><text:span text:style-name="T937">O</text:span></text:p>
          </table:table-cell>
          <table:table-cell table:style-name="Table25.C21" office:value-type="string">
            <text:p text:style-name="P1311"><text:span text:style-name="T964">A</text:span><text:span text:style-name="T963">n</text:span><text:span text:style-name="T964">a</text:span><text:span text:style-name="T1011">li</text:span><text:span text:style-name="T964">st</text:span><text:span text:style-name="T963">a</text:span><text:span text:style-name="T1125"> </text:span><text:span text:style-name="T1021">Eco</text:span><text:span text:style-name="T1022">n</text:span><text:span text:style-name="T1021">ô</text:span><text:span text:style-name="T1022">m</text:span><text:span text:style-name="T1117">i</text:span><text:span text:style-name="T1021">c</text:span><text:span text:style-name="T1022">o</text:span></text:p>
          </table:table-cell>
          <table:table-cell table:style-name="Table25.D21" office:value-type="string">
            <text:p text:style-name="P1312"><text:span text:style-name="T969">1</text:span><text:span text:style-name="T947">2/07/2025</text:span><text:span text:style-name="T1109"> </text:span><text:span text:style-name="T947">a</text:span><text:span text:style-name="T1126"> </text:span><text:span text:style-name="T970">11</text:span><text:span text:style-name="T953">/</text:span><text:span text:style-name="T932">07</text:span><text:span text:style-name="T953">/</text:span><text:span text:style-name="T932">2026</text:span></text:p>
          </table:table-cell>
          <table:table-cell table:style-name="Table25.E21" office:value-type="string">
            <text:p text:style-name="P1313"><text:span text:style-name="T973">0</text:span><text:span text:style-name="T974">1/</text:span><text:span text:style-name="T973">10</text:span><text:span text:style-name="T975">/</text:span><text:span text:style-name="T974">2026 a</text:span><text:span text:style-name="T1127"> </text:span><text:span text:style-name="T980">3</text:span><text:span text:style-name="T978">0</text:span><text:span text:style-name="T979">/</text:span><text:span text:style-name="T978">10</text:span><text:span text:style-name="T979">/</text:span><text:span text:style-name="T978">202</text:span><text:span text:style-name="T980">6</text:span></text:p>
          </table:table-cell>
          <table:table-cell table:style-name="Table25.F21" office:value-type="string">
            <text:p text:style-name="P1215"/>
          </table:table-cell>
        </table:table-row>
        <table:table-row table:style-name="Table25.22">
          <table:table-cell table:style-name="Table25.A22" office:value-type="string">
            <text:p text:style-name="P1235"><text:span text:style-name="T952">0</text:span><text:span text:style-name="T932">00225</text:span></text:p>
          </table:table-cell>
          <table:table-cell table:style-name="Table25.B22" office:value-type="string">
            <text:p text:style-name="P1314"><text:span text:style-name="T981">W</text:span><text:span text:style-name="T1054">I</text:span><text:span text:style-name="T982">L</text:span><text:span text:style-name="T981">SON</text:span><text:span text:style-name="T1104"> </text:span><text:span text:style-name="T982">F</text:span><text:span text:style-name="T981">E</text:span><text:span text:style-name="T982">RRE</text:span><text:span text:style-name="T1054">I</text:span><text:span text:style-name="T982">RA</text:span><text:span text:style-name="T1128"> </text:span><text:span text:style-name="T962">GO</text:span><text:span text:style-name="T986">M</text:span><text:span text:style-name="T962">ES</text:span></text:p>
            <text:p text:style-name="P1218"><text:span text:style-name="T1039">J</text:span><text:span text:style-name="T938">UN</text:span><text:span text:style-name="T937">IO</text:span><text:span text:style-name="T938">R</text:span></text:p>
          </table:table-cell>
          <table:table-cell table:style-name="Table25.C22" office:value-type="string">
            <text:p text:style-name="P1315"><text:span text:style-name="T964">A</text:span><text:span text:style-name="T963">u</text:span><text:span text:style-name="T964">x</text:span><text:span text:style-name="T963">ili</text:span><text:span text:style-name="T964">a</text:span><text:span text:style-name="T963">r</text:span><text:span text:style-name="T1129"> </text:span><text:span text:style-name="T963">d</text:span><text:span text:style-name="T964">e</text:span><text:span text:style-name="T1130"> </text:span><text:span text:style-name="T1022">Ou</text:span><text:span text:style-name="T1021">v</text:span><text:span text:style-name="T1022">id</text:span><text:span text:style-name="T1021">o</text:span><text:span text:style-name="T1022">r</text:span><text:span text:style-name="T1117">i</text:span><text:span text:style-name="T1021">a</text:span></text:p>
          </table:table-cell>
          <table:table-cell table:style-name="Table25.D22" office:value-type="string">
            <text:p text:style-name="P1316"><text:span text:style-name="T948">1</text:span><text:span text:style-name="T947">9</text:span><text:span text:style-name="T988">/</text:span><text:span text:style-name="T947">05</text:span><text:span text:style-name="T988">/</text:span><text:span text:style-name="T947">2025</text:span><text:span text:style-name="T932"> </text:span><text:span text:style-name="T969">a</text:span><text:span text:style-name="T1131"> </text:span><text:span text:style-name="T952">1</text:span><text:span text:style-name="T932">8</text:span><text:span text:style-name="T953">/</text:span><text:span text:style-name="T932">05/2026</text:span></text:p>
          </table:table-cell>
          <table:table-cell table:style-name="Table25.E22" office:value-type="string">
            <text:p text:style-name="P1317"><text:span text:style-name="T974">20</text:span><text:span text:style-name="T975">/</text:span><text:span text:style-name="T974">05</text:span><text:span text:style-name="T975">/</text:span><text:span text:style-name="T974">2026</text:span><text:span text:style-name="T1033"> </text:span><text:span text:style-name="T1052">a</text:span><text:span text:style-name="T1075"> </text:span><text:span text:style-name="T978">0</text:span><text:span text:style-name="T980">3</text:span><text:span text:style-name="T979">/</text:span><text:span text:style-name="T980">06</text:span><text:span text:style-name="T979">/</text:span><text:span text:style-name="T980">2</text:span><text:span text:style-name="T978">0</text:span><text:span text:style-name="T980">26</text:span></text:p>
          </table:table-cell>
          <table:table-cell table:style-name="Table25.F22" office:value-type="string">
            <text:p text:style-name="P1318"><text:span text:style-name="T974">25/1</text:span><text:span text:style-name="T973">1</text:span><text:span text:style-name="T975">/</text:span><text:span text:style-name="T974">20</text:span><text:span text:style-name="T973">2</text:span><text:span text:style-name="T974">6</text:span><text:span text:style-name="T1033"> </text:span><text:span text:style-name="T1052">a</text:span><text:span text:style-name="T1132"> </text:span><text:span text:style-name="T980">09</text:span><text:span text:style-name="T979">/</text:span><text:span text:style-name="T978">1</text:span><text:span text:style-name="T980">2</text:span><text:span text:style-name="T979">/</text:span><text:span text:style-name="T980">2</text:span><text:span text:style-name="T978">02</text:span><text:span text:style-name="T980">6</text:span></text:p>
          </table:table-cell>
        </table:table-row>
        <table:table-row table:style-name="Table25.23">
          <table:table-cell table:style-name="Table25.A23" table:number-columns-spanned="4" office:value-type="string">
            <text:p text:style-name="P1215"/>
          </table:table-cell>
          <table:covered-table-cell/>
          <table:covered-table-cell/>
          <table:covered-table-cell/>
          <table:table-cell table:style-name="Table25.E23" office:value-type="string">
            <text:p text:style-name="P1215"/>
          </table:table-cell>
          <table:table-cell table:style-name="Table25.F23" office:value-type="string">
            <text:p text:style-name="P1215"/>
          </table:table-cell>
        </table:table-row>
        <table:table-row table:style-name="Table25.1">
          <table:table-cell table:style-name="Table25.A24" office:value-type="string">
            <text:p text:style-name="P1215"/>
          </table:table-cell>
          <table:table-cell table:style-name="Table25.B24" office:value-type="string">
            <text:p text:style-name="P1215"/>
          </table:table-cell>
          <table:table-cell table:style-name="Table25.C24" office:value-type="string">
            <text:p text:style-name="P1215"/>
          </table:table-cell>
          <table:table-cell table:style-name="Table25.D24" office:value-type="string">
            <text:p text:style-name="P1215"/>
          </table:table-cell>
          <table:table-cell table:style-name="Table25.E24" office:value-type="string">
            <text:p text:style-name="P1215"/>
          </table:table-cell>
          <table:table-cell table:style-name="Table25.F24" office:value-type="string">
            <text:p text:style-name="P1215"/>
          </table:table-cell>
        </table:table-row>
      </table:table>
      <text:p text:style-name="P1193"/>
      <text:p text:style-name="P1193"/>
      <text:p text:style-name="P1193"/>
      <text:p text:style-name="P1193"/>
      <text:p text:style-name="P1319"/>
      <text:p text:style-name="P1320"><text:span text:style-name="T922">Ta</text:span><text:span text:style-name="T923">tian</text:span><text:span text:style-name="T922">a</text:span><text:span text:style-name="T1133"> </text:span><text:span text:style-name="T922">A</text:span><text:span text:style-name="T923">p</text:span><text:span text:style-name="T922">a</text:span><text:span text:style-name="T923">r</text:span><text:span text:style-name="T922">e</text:span><text:span text:style-name="T923">cid</text:span><text:span text:style-name="T922">a</text:span><text:span text:style-name="T1134"> </text:span><text:span text:style-name="T923">Piro</text:span><text:span text:style-name="T922">va</text:span><text:span text:style-name="T923">ni</text:span><text:span text:style-name="T1135"> </text:span><text:span text:style-name="T929">Rodri</text:span><text:span text:style-name="T930">g</text:span><text:span text:style-name="T929">u</text:span><text:span text:style-name="T930">es</text:span></text:p>
      <text:p text:style-name="P1321"><text:span text:style-name="T923">Dir</text:span><text:span text:style-name="T922">e</text:span><text:span text:style-name="T923">t</text:span><text:span text:style-name="T922">o</text:span><text:span text:style-name="T923">ra</text:span><text:span text:style-name="T1136"> </text:span><text:span text:style-name="T929">Pre</text:span><text:span text:style-name="T930">s</text:span><text:span text:style-name="T929">idente</text:span></text:p>
      <text:p text:style-name="P1322"/>
      <text:p text:style-name="P1322"/>
      <text:p text:style-name="P1322"/>
      <text:p text:style-name="P1322"/>
      <text:p text:style-name="P1322"/>
      <text:p text:style-name="P1322"/>
      <text:p text:style-name="P1322"/>
      <text:p text:style-name="P1322"/>
      <text:p text:style-name="P1322"/>
      <text:p text:style-name="P1322"/>
      <text:p text:style-name="P1322"/>
      <text:p text:style-name="P1322"/>
      <text:p text:style-name="P1322"/>
      <text:p text:style-name="P1322"/>
      <text:p text:style-name="P1322"/>
      <text:p text:style-name="P1322"/>
      <text:p text:style-name="P1322"/>
      <text:p text:style-name="P1322"/>
      <text:p text:style-name="P1322"/>
      <text:p text:style-name="P1322"/>
      <text:p text:style-name="P1322"/>
      <text:p text:style-name="P1322"/>
      <text:p text:style-name="P1322"/>
      <text:p text:style-name="P1322"/>
      <text:p text:style-name="P1322"/>
      <text:p text:style-name="P1322"/>
      <text:p text:style-name="P1322"/>
      <text:p text:style-name="P1322"/>
      <text:p text:style-name="P1322"/>
      <text:p text:style-name="P1323"/>
      <text:p text:style-name="P1324"><draw:frame draw:style-name="fr7" draw:name="Image 360" text:anchor-type="char" svg:x="3.7965in" svg:y="-0.2937in" svg:width="0.6945in" svg:height="0.6138in" draw:z-index="59"><draw:image xlink:href="Pictures/10000000000000D0000000B830B1DD11.jpg" xlink:type="simple" xlink:show="embed" xlink:actuate="onLoad" draw:mime-type="image/jpeg"/></draw:frame><text:span text:style-name="T283">D</text:span><text:span text:style-name="T284">.</text:span><text:span text:style-name="T283">O</text:span><text:span text:style-name="T284">.</text:span><text:span text:style-name="T285"> </text:span><text:span text:style-name="T283">PREFEITURA</text:span><text:span text:style-name="T286"> </text:span><text:span text:style-name="T283">MUNICIPAL</text:span><text:span text:style-name="T287"> </text:span><text:span text:style-name="T283">DE</text:span><text:span text:style-name="T288"> </text:span><text:span text:style-name="T289">CACHOEIRO</text:span><text:span text:style-name="T283"><text:tab/></text:span><text:span text:style-name="T290">44</text:span></text:p>
      <text:p text:style-name="P1325"/>
      <text:p text:style-name="P1326"/>
      <text:p text:style-name="P1326"/>
      <text:p text:style-name="P1326"/>
      <text:p text:style-name="P1327"/>
      <text:p text:style-name="P1328"><text:span text:style-name="T885">PORTARIA</text:span><text:span text:style-name="T1137"> </text:span><text:span text:style-name="T885">Nº</text:span><text:span text:style-name="T1138"> </text:span><text:span text:style-name="T888">059/2026</text:span></text:p>
      <text:p text:style-name="P1329"/>
      <text:p text:style-name="P1329"/>
      <text:p text:style-name="P1330"/>
      <text:p text:style-name="P1331"><text:span text:style-name="T885">DISPÕE</text:span><text:span text:style-name="T888"> </text:span><text:span text:style-name="T885">SOBRE</text:span><text:span text:style-name="T888"> </text:span><text:span text:style-name="T885">A</text:span><text:span text:style-name="T1138"> </text:span><text:span text:style-name="T885">CONCESSÃO</text:span><text:span text:style-name="T888"> </text:span><text:span text:style-name="T885">DE</text:span><text:span text:style-name="T888"> </text:span><text:span text:style-name="T885">FOLGA</text:span><text:span text:style-name="T1138"> </text:span><text:span text:style-name="T885">DE</text:span><text:span text:style-name="T1139"> </text:span><text:span text:style-name="T888">ANIVERSÁRIO.</text:span></text:p>
      <text:p text:style-name="P1329"/>
      <text:p text:style-name="P1332"/>
      <text:p text:style-name="P1333"><text:span text:style-name="T889">A Diretora-Presidente da Agência Municipal de Regulação dos Serviços Públicos Delegados</text:span><text:span text:style-name="T893"> </text:span><text:span text:style-name="T889">de</text:span><text:span text:style-name="T1140"> </text:span><text:span text:style-name="T889">Cachoeiro</text:span><text:span text:style-name="T892"> </text:span><text:span text:style-name="T889">de</text:span><text:span text:style-name="T892"> </text:span><text:span text:style-name="T889">Itapemirim</text:span><text:span text:style-name="T892"> </text:span><text:span text:style-name="T889">–</text:span><text:span text:style-name="T1141"> </text:span><text:span text:style-name="T889">AGERSA,</text:span><text:span text:style-name="T892"> </text:span><text:span text:style-name="T889">Sra.</text:span><text:span text:style-name="T1142"> </text:span><text:span text:style-name="T889">Tatiana</text:span><text:span text:style-name="T1141"> </text:span><text:span text:style-name="T889">Aparecida</text:span><text:span text:style-name="T1143"> </text:span><text:span text:style-name="T889">Pirovani</text:span><text:span text:style-name="T1143"> </text:span><text:span text:style-name="T889">Rodrigues,</text:span><text:span text:style-name="T892"> </text:span><text:span text:style-name="T889">nomeada</text:span><text:span text:style-name="T893"> </text:span><text:span text:style-name="T889">pelo Decreto Municipal nº 36.879, de 10 de março de 2026, com redação retificada pelo</text:span><text:span text:style-name="T893"> </text:span><text:span text:style-name="T889">Decreto Municipal nº 37.184/2026 de 15 de maio de 2026, no uso das atribuições que lhe</text:span><text:span text:style-name="T893"> </text:span><text:span text:style-name="T889">conferem a Lei Municipal nº 7.863/2020 e o referido Decreto, </text:span><text:span text:style-name="T885">RESOLVE:</text:span></text:p>
      <text:p text:style-name="P1334"><text:span text:style-name="T885">Art.</text:span><text:span text:style-name="T1139"> </text:span><text:span text:style-name="T885">1º</text:span><text:span text:style-name="T1139"> </text:span><text:span text:style-name="T889">Autorizar</text:span><text:span text:style-name="T1144"> </text:span><text:span text:style-name="T889">o</text:span><text:span text:style-name="T1144"> </text:span><text:span text:style-name="T889">afastamento</text:span><text:span text:style-name="T1144"> </text:span><text:span text:style-name="T889">do</text:span><text:span text:style-name="T1144"> </text:span><text:span text:style-name="T889">servidor</text:span><text:span text:style-name="T1144"> </text:span><text:span text:style-name="T889">Eugenio</text:span><text:span text:style-name="T1144"> </text:span><text:span text:style-name="T889">Holzmeister</text:span><text:span text:style-name="T1144"> </text:span><text:span text:style-name="T889">Neto,</text:span><text:span text:style-name="T1144"> </text:span><text:span text:style-name="T889">no</text:span><text:span text:style-name="T1144"> </text:span><text:span text:style-name="T889">dia</text:span><text:span text:style-name="T1144"> </text:span><text:span text:style-name="T889">18</text:span><text:span text:style-name="T1144"> </text:span><text:span text:style-name="T889">de</text:span><text:span text:style-name="T892"> </text:span><text:span text:style-name="T889">setembro</text:span><text:span text:style-name="T893"> </text:span><text:span text:style-name="T889">de 2026, a título de folga de aniversário, nos termos do art. 2º da Lei Municipal nº</text:span><text:span text:style-name="T1145"> </text:span><text:span text:style-name="T889">8.250/2025, e do art 37 da Lei 7237/15 e conforme Processo nº 66.763/2026.</text:span></text:p>
      <text:p text:style-name="P1170"/>
      <text:p text:style-name="P1335"/>
      <text:p text:style-name="P1336"><text:span text:style-name="T885">Art.</text:span><text:span text:style-name="T1139"> </text:span><text:span text:style-name="T885">2º</text:span><text:span text:style-name="T1139"> </text:span><text:span text:style-name="T889">Esta</text:span><text:span text:style-name="T1144"> </text:span><text:span text:style-name="T889">Portaria</text:span><text:span text:style-name="T1144"> </text:span><text:span text:style-name="T889">entra</text:span><text:span text:style-name="T892"> </text:span><text:span text:style-name="T889">em</text:span><text:span text:style-name="T892"> </text:span><text:span text:style-name="T889">vigor</text:span><text:span text:style-name="T1144"> </text:span><text:span text:style-name="T889">na</text:span><text:span text:style-name="T1144"> </text:span><text:span text:style-name="T889">data</text:span><text:span text:style-name="T892"> </text:span><text:span text:style-name="T889">de</text:span><text:span text:style-name="T1144"> </text:span><text:span text:style-name="T889">sua </text:span><text:span text:style-name="T892">publicação.</text:span></text:p>
      <text:p text:style-name="P1170"/>
      <text:p text:style-name="P1170"/>
      <text:p text:style-name="P1170"/>
      <text:p text:style-name="P1170"/>
      <text:p text:style-name="P1337"/>
      <text:p text:style-name="P1338"><text:span text:style-name="T889">Cachoeiro</text:span><text:span text:style-name="T1140"> </text:span><text:span text:style-name="T889">de</text:span><text:span text:style-name="T892"> </text:span><text:span text:style-name="T889">Itapemirim-ES,</text:span><text:span text:style-name="T1144"> </text:span><text:span text:style-name="T889">02</text:span><text:span text:style-name="T1144"> </text:span><text:span text:style-name="T889">de</text:span><text:span text:style-name="T892"> </text:span><text:span text:style-name="T889">setembro</text:span><text:span text:style-name="T1144"> </text:span><text:span text:style-name="T889">de</text:span><text:span text:style-name="T892"> 2026.</text:span></text:p>
      <text:p text:style-name="P1170"/>
      <text:p text:style-name="P1170"/>
      <text:p text:style-name="P1170"/>
      <text:p text:style-name="P1170"/>
      <text:p text:style-name="P1170"/>
      <text:p text:style-name="P1339"/>
      <text:p text:style-name="P1340"><text:span text:style-name="T885">Tatiana</text:span><text:span text:style-name="T1146"> </text:span><text:span text:style-name="T885">Aparecida</text:span><text:span text:style-name="T1146"> </text:span><text:span text:style-name="T885">Pirovani</text:span><text:span text:style-name="T1146"> </text:span><text:span text:style-name="T885">Rodrigues</text:span><text:span text:style-name="T1147"> </text:span><text:span text:style-name="T885">Diretora-Presidente – AGERSA</text:span></text:p>
      <text:p text:style-name="P1341"/>
      <text:p text:style-name="P1342"/>
      <text:p text:style-name="P1342"/>
      <text:p text:style-name="P1342"/>
      <text:p text:style-name="P1342"/>
      <text:p text:style-name="P1342"/>
      <text:p text:style-name="P1342"/>
      <text:p text:style-name="P1342"/>
      <text:p text:style-name="P1342"/>
      <text:p text:style-name="P1343"/>
      <text:h text:style-name="P1344" text:outline-level="6"><draw:frame draw:style-name="fr2" draw:name="Image90" text:anchor-type="char" svg:x="0.4925in" svg:y="-1.8165in" svg:width="7.7756in" svg:height="1.3874in" draw:z-index="126"><draw:image xlink:href="Pictures/10000001000002EA0000008525714CD2.png" xlink:type="simple" xlink:show="embed" xlink:actuate="onLoad" draw:mime-type="image/png"/></draw:frame><text:span text:style-name="T21">IPACI</text:span><text:span text:style-name="T21"/></text:h>
      <text:p text:style-name="P62"/>
      <text:p text:style-name="P1345"/>
      <text:p text:style-name="P1346"><text:span text:style-name="T1148">PORTARIA</text:span><text:span text:style-name="T1149"> </text:span><text:span text:style-name="T1148">Nº</text:span><text:span text:style-name="T1149"> </text:span><text:span text:style-name="T1150">261/2026</text:span></text:p>
      <text:p text:style-name="P1347"/>
      <text:p text:style-name="P1348"><text:span text:style-name="T1151">DESIGNA SERVIDORES PARA ATUAREM COMO AGENTE DE CONTRATAÇÃO E EQUIPE DE APOIO, DE ACORDO COM A LEI FEDERAL N° </text:span><text:span text:style-name="T1152">14.133/2021.</text:span></text:p>
      <text:p text:style-name="P1349"/>
      <text:p text:style-name="P1350"><text:span text:style-name="T1153">A PRESIDENTE EXECUTIVA DO IPACI </text:span><text:span text:style-name="T1154">– Instituto de Previdência do Município de Cachoeiro de Itapemirim, Estado do Espírito Santo, no uso de suas atribuições delegadas através da Lei nº 7.030/2014 e do Decreto nº 34.905/2025:</text:span></text:p>
      <text:p text:style-name="P1351"/>
      <text:p text:style-name="P1352"><text:span text:style-name="T1154">Considerando o disposto nos artigos 6º, incisos L e LX, 7º, 8º da Lei Federal nº 14.133/21, Decreto Municipal nº 33.881/2024, resolve:</text:span><text:span text:style-name="T1154"/></text:p>
      <text:p text:style-name="P1353"/>
      <text:p text:style-name="P1354"><text:span text:style-name="T1151">Art. 1º </text:span><text:span text:style-name="T1155">– Designar como </text:span><text:span text:style-name="T1151">Agente de Contratação/Pregoeiro/Leiloeiro e</text:span><text:span text:style-name="T1156"> </text:span><text:span text:style-name="T1151">Operador de Compra Direta </text:span><text:span text:style-name="T1155">nas licitações e contratações diretas do Instituto de Previdência do Município de Cachoeiro de Itapemirim – IPACI, o servidor: </text:span><text:span text:style-name="T1151">Leonardo de Almeida Alves</text:span><text:span text:style-name="T1155">.</text:span></text:p>
      <text:p text:style-name="P1353"/>
      <text:p text:style-name="P1355"><text:span text:style-name="T1151">I – </text:span><text:span text:style-name="T1155">Fica designado o servidor </text:span><text:span text:style-name="T1151">Jackson José Ceccon </text:span><text:span text:style-name="T1155">como </text:span><text:span text:style-name="T1151">suplente do cargo de Agente de Contratação/Pregoeiro/Leiloeiro e Operador de Compra Direta </text:span><text:span text:style-name="T1155">nas licitações e contratações diretas do Instituto de Previdência do Município de Cachoeiro de Itapemirim –</text:span><text:span text:style-name="T1157"> </text:span><text:span text:style-name="T1158">IPACI.</text:span></text:p>
      <text:p text:style-name="P1351"/>
      <text:p text:style-name="P1356"><text:span text:style-name="T1151">Parágrafo único – </text:span><text:span text:style-name="T1155">Em caso de afastamento que impeça a execução da função, essa não impactará no adicional disposto no </text:span><text:span text:style-name="T1151">Art. 3º</text:span><text:span text:style-name="T1155">, contanto o suplente nomeado assumirá o exercício da função, </text:span><text:span text:style-name="T1151">sem ônus adicional</text:span><text:span text:style-name="T1155">.</text:span></text:p>
      <text:p text:style-name="P1353"/>
      <text:p text:style-name="P1354"><text:span text:style-name="T1151">Art. 2º </text:span><text:span text:style-name="T1155">– Designar como </text:span><text:span text:style-name="T1151">Equipe de Apoio </text:span><text:span text:style-name="T1155">nas licitações e contratações diretas do Instituto de Previdência do Município de Cachoeiro de Itapemirim – IPACI, os servidores: </text:span><text:span text:style-name="T1151">Jackson José Ceccon e Valquíria Salvador Bernabé</text:span><text:span text:style-name="T1155">.</text:span></text:p>
      <text:p text:style-name="P1353"/>
      <text:p text:style-name="P1357"><text:span text:style-name="T1153">Art. 3º – </text:span><text:span text:style-name="T1154">Os designados como Agente de Contratação/Pregoeiro/Leiloeiro e Operador de Compra Direta e Equipe de Apoio instituídos através desta Portaria farão jus ao adicional por função com base no art. 21 da Lei 7.030/2024.</text:span></text:p>
      <text:p text:style-name="P1353"/>
      <text:p text:style-name="P1358"><text:span text:style-name="T1153">Art. 4º </text:span><text:span text:style-name="T1154">– Esta portaria entra em vigor na data de sua publicação, com efeitos financeiros a partir de 01 de setembro de 2026.</text:span></text:p>
      <text:p text:style-name="P1353"/>
      <text:p text:style-name="P1359"><text:span text:style-name="T1153">Art. 5º – </text:span><text:span text:style-name="T1154">Revogam-se as disposições em contrário, em especial as Portarias nº 221/2025 e 018/2026.</text:span></text:p>
      <text:p text:style-name="P1353"/>
      <text:p text:style-name="P1360"><text:span text:style-name="T1154">Cachoeiro</text:span><text:span text:style-name="T1159"> </text:span><text:span text:style-name="T1154">de</text:span><text:span text:style-name="T1160"> </text:span><text:span text:style-name="T1154">Itapemirim,</text:span><text:span text:style-name="T1160"> </text:span><text:span text:style-name="T1154">02</text:span><text:span text:style-name="T1161"> </text:span><text:span text:style-name="T1154">de</text:span><text:span text:style-name="T1160"> </text:span><text:span text:style-name="T1154">setembro</text:span><text:span text:style-name="T1160"> </text:span><text:span text:style-name="T1154">de</text:span><text:span text:style-name="T1160"> </text:span><text:span text:style-name="T1162">2026.</text:span></text:p>
      <text:p text:style-name="P1361"/>
      <text:p text:style-name="P1361"/>
      <text:p text:style-name="P1362"/>
      <text:p text:style-name="P1363"><text:span text:style-name="T1163">DANIELLY</text:span><text:span text:style-name="T1164"> </text:span><text:span text:style-name="T1163">BRANDÃO</text:span><text:span text:style-name="T1165"> </text:span><text:span text:style-name="T1166">TÁVORA</text:span></text:p>
      <text:p text:style-name="P1364"><text:span text:style-name="T1163">Presidente</text:span><text:span text:style-name="T1165"> </text:span><text:span text:style-name="T1166">Executiva</text:span></text:p>
      <text:p text:style-name="P1365"/>
      <text:p text:style-name="P1366"/>
      <text:h text:style-name="P1367" text:outline-level="6"><text:span text:style-name="T18">PUBLICAÇÕES</text:span><text:span text:style-name="T1167"> </text:span><text:span text:style-name="T18">DE</text:span><text:span text:style-name="T1168"> </text:span><text:span text:style-name="T21">TERCEIROS</text:span></text:h>
      <text:p text:style-name="P1368"><text:span text:style-name="T849">M R TEIXEIRA, CNPJ/CPF: 32.237.728/0002-09, torna público que OBTEVE da Secretaria Municipal de Meio Ambiente</text:span><text:span text:style-name="T1169"> </text:span><text:span text:style-name="T849">-</text:span><text:span text:style-name="T1169"> </text:span><text:span text:style-name="T849">SEMMA</text:span><text:span text:style-name="T1169"> </text:span><text:span text:style-name="T849">a</text:span><text:span text:style-name="T1169"> </text:span><text:span text:style-name="T849">LICENÇA</text:span><text:span text:style-name="T1169"> </text:span><text:span text:style-name="T849">DE</text:span><text:span text:style-name="T1169"> </text:span><text:span text:style-name="T849">OPERAÇÃO</text:span><text:span text:style-name="T1169"> </text:span><text:span text:style-name="T849">AMPLIADA</text:span><text:span text:style-name="T1169"> </text:span><text:span text:style-name="T849">nº</text:span><text:span text:style-name="T1169"> </text:span><text:span text:style-name="T849">022/2024,</text:span><text:span text:style-name="T1169"> </text:span><text:span text:style-name="T849">por</text:span><text:span text:style-name="T1169"> </text:span><text:span text:style-name="T849">meio</text:span><text:span text:style-name="T1169"> </text:span><text:span text:style-name="T849">do</text:span><text:span text:style-name="T1169"> </text:span><text:span text:style-name="T849">processo</text:span><text:span text:style-name="T1169"> </text:span><text:span text:style-name="T849">nº</text:span><text:span text:style-name="T1169"> </text:span><text:span text:style-name="T849">18250/2023, com validade até 28/04/2029, para a atividade de 1.05 - Extração de areia em leito de rio, localizada na</text:span><text:span text:style-name="T1170"> </text:span><text:span text:style-name="T849">Rodovia Engenheiro Vivácqua nº 1552, BR 482 no Bairro: Tijuca, em Cachoeiro de Itapemirim/ES. Protocolo: 4352026FAT</text:span></text:p>
      <text:p text:style-name="P1369"/>
      <text:p text:style-name="P1370"><text:span text:style-name="T849">UNI STONES LOCAÇÕES E DEPOSITOS LTDA, CNPJ Nº 26.715.952/0001-85, torna público que REQUEREU </text:span><text:span text:style-name="T1171">a</text:span></text:p>
      <text:p text:style-name="P1371"><text:span text:style-name="T854">Secretaria</text:span><text:span text:style-name="T850"> </text:span><text:span text:style-name="T854">Municipal</text:span><text:span text:style-name="T850"> </text:span><text:span text:style-name="T854">de</text:span><text:span text:style-name="T850"> </text:span><text:span text:style-name="T854">Meio</text:span><text:span text:style-name="T850"> </text:span><text:span text:style-name="T854">Ambiente</text:span><text:span text:style-name="T850"> </text:span><text:span text:style-name="T854">–</text:span><text:span text:style-name="T850"> </text:span><text:span text:style-name="T854">SEMMA</text:span><text:span text:style-name="T850"> </text:span><text:span text:style-name="T854">a</text:span><text:span text:style-name="T850"> </text:span><text:span text:style-name="T854">RENOVAÇÃO</text:span><text:span text:style-name="T850"> </text:span><text:span text:style-name="T854">DA</text:span><text:span text:style-name="T850"> </text:span><text:span text:style-name="T854">LICENÇA</text:span><text:span text:style-name="T850"> </text:span><text:span text:style-name="T854">DE</text:span><text:span text:style-name="T850"> </text:span><text:span text:style-name="T854">OPERAÇÃO</text:span><text:span text:style-name="T850"> </text:span><text:span text:style-name="T854">–</text:span><text:span text:style-name="T850"> </text:span><text:span text:style-name="T854">LO</text:span><text:span text:style-name="T850"> </text:span><text:span text:style-name="T854">Nº</text:span><text:span text:style-name="T850"> </text:span><text:span text:style-name="T854">151/2016 </text:span><text:span text:style-name="T849">por</text:span><text:span text:style-name="T1172"> </text:span><text:span text:style-name="T849">meio</text:span><text:span text:style-name="T1172"> </text:span><text:span text:style-name="T849">do</text:span><text:span text:style-name="T1172"> </text:span><text:span text:style-name="T849">processo</text:span><text:span text:style-name="T1172"> </text:span><text:span text:style-name="T849">nº</text:span><text:span text:style-name="T1172"> </text:span><text:span text:style-name="T849">58610/2026.,</text:span><text:span text:style-name="T1172"> </text:span><text:span text:style-name="T849">para</text:span><text:span text:style-name="T1172"> </text:span><text:span text:style-name="T849">a</text:span><text:span text:style-name="T1172"> </text:span><text:span text:style-name="T849">atividade</text:span><text:span text:style-name="T1172"> </text:span><text:span text:style-name="T849">22.04</text:span><text:span text:style-name="T1172"> </text:span><text:span text:style-name="T849">–</text:span><text:span text:style-name="T1172"> </text:span><text:span text:style-name="T849">Pátio</text:span><text:span text:style-name="T1172"> </text:span><text:span text:style-name="T849">de</text:span><text:span text:style-name="T1172"> </text:span><text:span text:style-name="T849">estocagem,</text:span><text:span text:style-name="T1172"> </text:span><text:span text:style-name="T849">armazeém</text:span><text:span text:style-name="T1172"> </text:span><text:span text:style-name="T849">ou</text:span><text:span text:style-name="T1172"> </text:span><text:span text:style-name="T849">depósito exclusivo de produtos extrativos de origem mineral em bruto, Rua Roberto Vivacqua Vieira, s/n, São Joa-quim, Cachoeiro de Itapemirim/ES.</text:span></text:p>
      <text:p text:style-name="P1372"><text:span text:style-name="T849">Protocolo:</text:span><text:span text:style-name="T851"> </text:span><text:span text:style-name="T854">4492026FAT</text:span></text:p>
      <text:p text:style-name="P1373"/>
      <text:p text:style-name="P1374"><text:span text:style-name="T849">JOSE ANTONIO MARIANO DA SILVA, CNPJ: 27.712.895/0001-43, torna público que OBTEVE da Secretaria Municipal</text:span><text:span text:style-name="T1173"> </text:span><text:span text:style-name="T849">de</text:span><text:span text:style-name="T1173"> </text:span><text:span text:style-name="T849">Meio</text:span><text:span text:style-name="T1173"> </text:span><text:span text:style-name="T849">Ambiente</text:span><text:span text:style-name="T1173"> </text:span><text:span text:style-name="T849">-</text:span><text:span text:style-name="T1173"> </text:span><text:span text:style-name="T849">SEMMA</text:span><text:span text:style-name="T1173"> </text:span><text:span text:style-name="T849">a</text:span><text:span text:style-name="T1173"> </text:span><text:span text:style-name="T849">Licença</text:span><text:span text:style-name="T1173"> </text:span><text:span text:style-name="T849">de</text:span><text:span text:style-name="T1173"> </text:span><text:span text:style-name="T849">Operação</text:span><text:span text:style-name="T1173"> </text:span><text:span text:style-name="T849">Corretiva</text:span><text:span text:style-name="T1173"> </text:span><text:span text:style-name="T849">nº</text:span><text:span text:style-name="T1173"> </text:span><text:span text:style-name="T849">0057/2026,</text:span><text:span text:style-name="T1173"> </text:span><text:span text:style-name="T849">por</text:span><text:span text:style-name="T1173"> </text:span><text:span text:style-name="T849">meio</text:span><text:span text:style-name="T1173"> </text:span><text:span text:style-name="T849">do</text:span><text:span text:style-name="T1173"> </text:span><text:span text:style-name="T849">processo nº</text:span><text:span text:style-name="T852"> </text:span><text:span text:style-name="T849">61150/2026,</text:span><text:span text:style-name="T852"> </text:span><text:span text:style-name="T849">válida</text:span><text:span text:style-name="T852"> </text:span><text:span text:style-name="T849">até</text:span><text:span text:style-name="T852"> </text:span><text:span text:style-name="T849">23/08/2028,</text:span><text:span text:style-name="T852"> </text:span><text:span text:style-name="T849">para</text:span><text:span text:style-name="T852"> </text:span><text:span text:style-name="T849">a</text:span><text:span text:style-name="T852"> </text:span><text:span text:style-name="T849">atividade</text:span><text:span text:style-name="T852"> </text:span><text:span text:style-name="T849">22.04</text:span><text:span text:style-name="T852"> </text:span><text:span text:style-name="T849">–</text:span><text:span text:style-name="T852"> </text:span><text:span text:style-name="T849">Armazenamentoe/ou</text:span><text:span text:style-name="T852"> </text:span><text:span text:style-name="T849">depósito</text:span><text:span text:style-name="T852"> </text:span><text:span text:style-name="T849">de</text:span><text:span text:style-name="T852"> </text:span><text:span text:style-name="T849">gás</text:span><text:span text:style-name="T852"> </text:span><text:span text:style-name="T849">GLP, produtos</text:span><text:span text:style-name="T855"> </text:span><text:span text:style-name="T849">químicos</text:span><text:span text:style-name="T855"> </text:span><text:span text:style-name="T849">e/ou</text:span><text:span text:style-name="T855"> </text:span><text:span text:style-name="T849">perigosos</text:span><text:span text:style-name="T855"> </text:span><text:span text:style-name="T849">fracionados</text:span><text:span text:style-name="T855"> </text:span><text:span text:style-name="T849">(em</text:span><text:span text:style-name="T855"> </text:span><text:span text:style-name="T849">recipiente</text:span><text:span text:style-name="T855"> </text:span><text:span text:style-name="T849">com</text:span><text:span text:style-name="T855"> </text:span><text:span text:style-name="T849">capacidade</text:span><text:span text:style-name="T855"> </text:span><text:span text:style-name="T849">máxima</text:span><text:span text:style-name="T855"> </text:span><text:span text:style-name="T849">de</text:span><text:span text:style-name="T855"> </text:span><text:span text:style-name="T849">200</text:span><text:span text:style-name="T855"> </text:span><text:span text:style-name="T849">litros</text:span><text:span text:style-name="T855"> </text:span><text:span text:style-name="T849">e/ou quilos),</text:span><text:span text:style-name="T1172"> </text:span><text:span text:style-name="T849">exceto</text:span><text:span text:style-name="T1172"> </text:span><text:span text:style-name="T849">agrotóxicos</text:span><text:span text:style-name="T1172"> </text:span><text:span text:style-name="T849">e</text:span><text:span text:style-name="T1172"> </text:span><text:span text:style-name="T849">afins,</text:span><text:span text:style-name="T1172"> </text:span><text:span text:style-name="T849">localizada</text:span><text:span text:style-name="T1172"> </text:span><text:span text:style-name="T849">na</text:span><text:span text:style-name="T1172"> </text:span><text:span text:style-name="T849">Avenida</text:span><text:span text:style-name="T1172"> </text:span><text:span text:style-name="T849">Antero</text:span><text:span text:style-name="T1172"> </text:span><text:span text:style-name="T849">Soares,</text:span><text:span text:style-name="T1172"> </text:span><text:span text:style-name="T849">nº</text:span><text:span text:style-name="T1172"> </text:span><text:span text:style-name="T849">61,</text:span><text:span text:style-name="T1172"> </text:span><text:span text:style-name="T849">Pacotuba,</text:span><text:span text:style-name="T1172"> </text:span><text:span text:style-name="T849">em</text:span><text:span text:style-name="T1172"> </text:span><text:span text:style-name="T849">Cachoeiro</text:span><text:span text:style-name="T1172"> </text:span><text:span text:style-name="T849">de </text:span><text:span text:style-name="T854">Itapemirim/ES.</text:span></text:p>
      <text:p text:style-name="P1375"><text:span text:style-name="T849">Protocolo:</text:span><text:span text:style-name="T851"> </text:span><text:span text:style-name="T854">4632026FAT</text:span></text:p>
      <text:p text:style-name="P1376"/>
      <text:p text:style-name="P1377"><text:span text:style-name="T849">JN GRANITOS E MARMORES LTDA, CNPJ nº 30.578.124/0001-10, torna público que OBTEVE da Secretaria Municipal de Meio Ambiente - SEMMA, a Renovação da Licença de Operação - LO nº 108/2000, com vali-dade ate 08/07/2026, por meio do Processo nº 41991/2015 para a atividade 3.04 - Desdobramento e/ou polimento</text:span><text:span text:style-name="T1174"> </text:span><text:span text:style-name="T849">e/ou</text:span><text:span text:style-name="T1174"> </text:span><text:span text:style-name="T849">corte</text:span><text:span text:style-name="T1174"> </text:span><text:span text:style-name="T849">e</text:span><text:span text:style-name="T1174"> </text:span><text:span text:style-name="T849">aparelhamento</text:span><text:span text:style-name="T1174"> </text:span><text:span text:style-name="T849">de</text:span><text:span text:style-name="T1174"> </text:span><text:span text:style-name="T849">rochas</text:span><text:span text:style-name="T1174"> </text:span><text:span text:style-name="T849">ornamentais,</text:span><text:span text:style-name="T1174"> </text:span><text:span text:style-name="T849">quando</text:span><text:span text:style-name="T1174"> </text:span><text:span text:style-name="T849">associados</text:span><text:span text:style-name="T1174"> </text:span><text:span text:style-name="T849">entre</text:span><text:span text:style-name="T1174"> </text:span><text:span text:style-name="T849">si.,</text:span><text:span text:style-name="T1174"> </text:span><text:span text:style-name="T849">localizada</text:span><text:span text:style-name="T1174"> </text:span><text:span text:style-name="T849">na Rua Sebastião Amaro da Silva, s/n, Distrito de Pacotuba, Cachoeiro de Itapemirim/ES.</text:span></text:p>
      <text:p text:style-name="P1378"><text:span text:style-name="T849">Protocolo:</text:span><text:span text:style-name="T851"> </text:span><text:span text:style-name="T854">4502026FAT</text:span></text:p>
      <text:p text:style-name="P1376"/>
      <text:p text:style-name="P1379"><text:span text:style-name="T849">DJR</text:span><text:span text:style-name="T1171"> </text:span><text:span text:style-name="T849">COMÉRCIO</text:span><text:span text:style-name="T851"> </text:span><text:span text:style-name="T849">DE</text:span><text:span text:style-name="T851"> </text:span><text:span text:style-name="T849">RECICLAGEM</text:span><text:span text:style-name="T851"> </text:span><text:span text:style-name="T849">APARAS</text:span><text:span text:style-name="T851"> </text:span><text:span text:style-name="T849">LTDA,</text:span><text:span text:style-name="T851"> </text:span><text:span text:style-name="T849">CNPJ:,</text:span><text:span text:style-name="T851"> </text:span><text:span text:style-name="T849">torna</text:span><text:span text:style-name="T851"> </text:span><text:span text:style-name="T849">público</text:span><text:span text:style-name="T851"> </text:span><text:span text:style-name="T849">que</text:span><text:span text:style-name="T1171"> </text:span><text:span text:style-name="T849">REQUEREU</text:span><text:span text:style-name="T851"> </text:span><text:span text:style-name="T849">à</text:span><text:span text:style-name="T851"> </text:span><text:span text:style-name="T849">Secretaria</text:span><text:span text:style-name="T851"> </text:span><text:span text:style-name="T849">Municipal de</text:span><text:span text:style-name="T1172"> </text:span><text:span text:style-name="T849">Meio</text:span><text:span text:style-name="T1172"> </text:span><text:span text:style-name="T849">Ambiente</text:span><text:span text:style-name="T1172"> </text:span><text:span text:style-name="T849">–</text:span><text:span text:style-name="T1172"> </text:span><text:span text:style-name="T849">SEMMA,</text:span><text:span text:style-name="T1172"> </text:span><text:span text:style-name="T849">a</text:span><text:span text:style-name="T1172"> </text:span><text:span text:style-name="T849">LICENÇA</text:span><text:span text:style-name="T1172"> </text:span><text:span text:style-name="T849">AMBIENTAL</text:span><text:span text:style-name="T1172"> </text:span><text:span text:style-name="T849">DEOPERAÇÃO</text:span><text:span text:style-name="T1172"> </text:span><text:span text:style-name="T849">CORRETIVA</text:span><text:span text:style-name="T1172"> </text:span><text:span text:style-name="T849">-</text:span><text:span text:style-name="T1172"> </text:span><text:span text:style-name="T849">LO</text:span><text:span text:style-name="T1172"> </text:span><text:span text:style-name="T849">por</text:span><text:span text:style-name="T1172"> </text:span><text:span text:style-name="T849">meio</text:span><text:span text:style-name="T1172"> </text:span><text:span text:style-name="T849">do</text:span><text:span text:style-name="T1172"> </text:span><text:span text:style-name="T849">processo</text:span><text:span text:style-name="T1172"> </text:span><text:span text:style-name="T849">nº 1625/2026,</text:span><text:span text:style-name="T1171"> </text:span><text:span text:style-name="T849">para</text:span><text:span text:style-name="T851"> </text:span><text:span text:style-name="T849">as</text:span><text:span text:style-name="T851"> </text:span><text:span text:style-name="T849">atividades</text:span><text:span text:style-name="T851"> </text:span><text:span text:style-name="T849">de</text:span><text:span text:style-name="T851"> </text:span><text:span text:style-name="T849">20.01</text:span><text:span text:style-name="T851"> </text:span><text:span text:style-name="T849">-</text:span><text:span text:style-name="T851"> </text:span><text:span text:style-name="T849">Triagem,</text:span><text:span text:style-name="T851"> </text:span><text:span text:style-name="T849">lavagem,</text:span><text:span text:style-name="T851"> </text:span><text:span text:style-name="T849">processamento,</text:span><text:span text:style-name="T1171"> </text:span><text:span text:style-name="T849">beneficiamento,</text:span><text:span text:style-name="T851"> </text:span><text:span text:style-name="T849">e/ou</text:span><text:span text:style-name="T851"> </text:span><text:span text:style-name="T849">armaze-namento</text:span><text:span text:style-name="T854"> </text:span><text:span text:style-name="T849">temporário</text:span><text:span text:style-name="T854"> </text:span><text:span text:style-name="T849">de</text:span><text:span text:style-name="T854"> </text:span><text:span text:style-name="T849">resíduos</text:span><text:span text:style-name="T854"> </text:span><text:span text:style-name="T849">sólidos</text:span><text:span text:style-name="T854"> </text:span><text:span text:style-name="T849">reutilizáveis</text:span><text:span text:style-name="T854"> </text:span><text:span text:style-name="T849">e/ou</text:span><text:span text:style-name="T854"> </text:span><text:span text:style-name="T849">recicláveis</text:span><text:span text:style-name="T854"> </text:span><text:span text:style-name="T849">não</text:span><text:span text:style-name="T854"> </text:span><text:span text:style-name="T849">perigosos</text:span><text:span text:style-name="T854"> </text:span><text:span text:style-name="T849">e</text:span><text:span text:style-name="T854"> </text:span><text:span text:style-name="T849">não</text:span><text:span text:style-name="T854"> </text:span><text:span text:style-name="T849">contaminados com</text:span><text:span text:style-name="T850"> </text:span><text:span text:style-name="T849">óleos</text:span><text:span text:style-name="T850"> </text:span><text:span text:style-name="T849">e</text:span><text:span text:style-name="T850"> </text:span><text:span text:style-name="T849">graxas</text:span><text:span text:style-name="T850"> </text:span><text:span text:style-name="T849">minerais,</text:span><text:span text:style-name="T850"> </text:span><text:span text:style-name="T849">agrotóxicos</text:span><text:span text:style-name="T850"> </text:span><text:span text:style-name="T849">ou</text:span><text:span text:style-name="T850"> </text:span><text:span text:style-name="T849">produtos</text:span><text:span text:style-name="T850"> </text:span><text:span text:style-name="T849">químicos,</text:span><text:span text:style-name="T850"> </text:span><text:span text:style-name="T849">respeitado</text:span><text:span text:style-name="T850"> </text:span><text:span text:style-name="T849">o</text:span><text:span text:style-name="T850"> </text:span><text:span text:style-name="T849">ente</text:span><text:span text:style-name="T850"> </text:span><text:span text:style-name="T849">responsável</text:span><text:span text:style-name="T850"> </text:span><text:span text:style-name="T849">pelo</text:span><text:span text:style-name="T850"> </text:span><text:span text:style-name="T849">licen-ciamento da Central de Tratamento de Resíduos quando associado a uma e; 20.02 - Triagem, lavagem,</text:span><text:span text:style-name="T1170"> </text:span><text:span text:style-name="T849">processamento, beneficiamento, e/ou armazenamento temporário de resíduos sólidos reutilizáveis e/ou recicláveis</text:span><text:span text:style-name="T1173"> </text:span><text:span text:style-name="T849">perigosos</text:span><text:span text:style-name="T1173"> </text:span><text:span text:style-name="T849">–</text:span><text:span text:style-name="T1173"> </text:span><text:span text:style-name="T849">Classe</text:span><text:span text:style-name="T1173"> </text:span><text:span text:style-name="T849">I</text:span><text:span text:style-name="T1173"> </text:span><text:span text:style-name="T849">ou</text:span><text:span text:style-name="T1173"> </text:span><text:span text:style-name="T849">contaminados</text:span><text:span text:style-name="T1173"> </text:span><text:span text:style-name="T849">com</text:span><text:span text:style-name="T1173"> </text:span><text:span text:style-name="T849">produtos</text:span><text:span text:style-name="T1173"> </text:span><text:span text:style-name="T849">perigosos</text:span><text:span text:style-name="T1173"> </text:span><text:span text:style-name="T849">(incluindo</text:span><text:span text:style-name="T1173"> </text:span><text:span text:style-name="T849">ferro</text:span><text:span text:style-name="T1173"> </text:span><text:span text:style-name="T849">velho),</text:span><text:span text:style-name="T1173"> </text:span><text:span text:style-name="T849">respeita-do</text:span><text:span text:style-name="T1171"> </text:span><text:span text:style-name="T849">o</text:span><text:span text:style-name="T851"> </text:span><text:span text:style-name="T849">ente</text:span><text:span text:style-name="T851"> </text:span><text:span text:style-name="T849">responsável</text:span><text:span text:style-name="T851"> </text:span><text:span text:style-name="T849">pelo</text:span><text:span text:style-name="T851"> </text:span><text:span text:style-name="T849">licenciamento</text:span><text:span text:style-name="T851"> </text:span><text:span text:style-name="T849">da</text:span><text:span text:style-name="T851"> </text:span><text:span text:style-name="T849">Central</text:span><text:span text:style-name="T851"> </text:span><text:span text:style-name="T849">de</text:span><text:span text:style-name="T851"> </text:span><text:span text:style-name="T849">Tratamento</text:span><text:span text:style-name="T1171"> </text:span><text:span text:style-name="T849">de</text:span><text:span text:style-name="T851"> </text:span><text:span text:style-name="T849">Resíduos</text:span><text:span text:style-name="T851"> </text:span><text:span text:style-name="T849">quando</text:span><text:span text:style-name="T851"> </text:span><text:span text:style-name="T849">associado</text:span><text:span text:style-name="T851"> </text:span><text:span text:style-name="T849">a</text:span><text:span text:style-name="T851"> </text:span><text:span text:style-name="T849">uma, localizada na Rua Wilson Dalfior Santiago, 29, Waldir Furtado </text:span><text:soft-page-break/><text:span text:style-name="T849">Amorim, em Cachoeiro de Itapemirim/ES. Protocolo: 4532026FAT</text:span></text:p>
      <text:p text:style-name="P1380"/>
      <text:p text:style-name="P1381"/>
      <text:p text:style-name="P1381"/>
      <text:p text:style-name="P1381"/>
      <text:p text:style-name="P1381"/>
      <text:p text:style-name="P1381"/>
      <text:p text:style-name="P1381"/>
      <text:p text:style-name="P1382"/>
      <text:p text:style-name="P1383"><draw:frame draw:style-name="fr2" draw:name="Image89" text:anchor-type="char" svg:x="0.4925in" svg:y="-1.6839in" svg:width="7.7756in" svg:height="1.3874in" draw:z-index="125"><draw:image xlink:href="Pictures/10000001000002EA0000008525714CD2.png" xlink:type="simple" xlink:show="embed" xlink:actuate="onLoad" draw:mime-type="image/png"/></draw:frame><text:span text:style-name="T854">AMARILDO SUCATAS LTDA, CNPJ Nº 20.511.823/0001-99, torna público que OBTEVE da Secretaria Municipal </text:span><text:span text:style-name="T849">de</text:span><text:span text:style-name="T850"> </text:span><text:span text:style-name="T849">Meio</text:span><text:span text:style-name="T850"> </text:span><text:span text:style-name="T849">Ambiente</text:span><text:span text:style-name="T850"> </text:span><text:span text:style-name="T849">–</text:span><text:span text:style-name="T850"> </text:span><text:span text:style-name="T849">SEMMA,</text:span><text:span text:style-name="T1174"> </text:span><text:span text:style-name="T849">a</text:span><text:span text:style-name="T850"> </text:span><text:span text:style-name="T849">Renovação</text:span><text:span text:style-name="T850"> </text:span><text:span text:style-name="T849">da</text:span><text:span text:style-name="T850"> </text:span><text:span text:style-name="T849">Licença</text:span><text:span text:style-name="T850"> </text:span><text:span text:style-name="T849">de</text:span><text:span text:style-name="T1174"> </text:span><text:span text:style-name="T849">Operação</text:span><text:span text:style-name="T850"> </text:span><text:span text:style-name="T849">–LO</text:span><text:span text:style-name="T850"> </text:span><text:span text:style-name="T849">Nº</text:span><text:span text:style-name="T850"> </text:span><text:span text:style-name="T849">009/2019,</text:span><text:span text:style-name="T850"> </text:span><text:span text:style-name="T849">válida</text:span><text:span text:style-name="T1174"> </text:span><text:span text:style-name="T849">até</text:span><text:span text:style-name="T850"> </text:span><text:span text:style-name="T849">24/08/2031, por meio do Processo nº 48029/2026, para a atividade 20.02 – Triagem, lavagem, processamento, bene-ficiamento e/ou armazenamento temporário de resíduos sólidos reutilizáveis e/ou recicláveis perigosos Classe I ou contaminados com resíduos perigosos (incluindo ferro velho), respeitado o ente responsável pelo</text:span><text:span text:style-name="T1171"> </text:span><text:span text:style-name="T849">licenciamento</text:span><text:span text:style-name="T851"> </text:span><text:span text:style-name="T849">da</text:span><text:span text:style-name="T851"> </text:span><text:span text:style-name="T849">Central</text:span><text:span text:style-name="T851"> </text:span><text:span text:style-name="T849">de</text:span><text:span text:style-name="T851"> </text:span><text:span text:style-name="T849">Tratamento</text:span><text:span text:style-name="T851"> </text:span><text:span text:style-name="T849">de</text:span><text:span text:style-name="T851"> </text:span><text:span text:style-name="T849">Resíduos</text:span><text:span text:style-name="T851"> </text:span><text:span text:style-name="T849">quando</text:span><text:span text:style-name="T851"> </text:span><text:span text:style-name="T849">associado</text:span><text:span text:style-name="T1171"> </text:span><text:span text:style-name="T849">a</text:span><text:span text:style-name="T851"> </text:span><text:span text:style-name="T849">uma,</text:span><text:span text:style-name="T851"> </text:span><text:span text:style-name="T849">localizado</text:span><text:span text:style-name="T851"> </text:span><text:span text:style-name="T849">à</text:span><text:span text:style-name="T851"> </text:span><text:span text:style-name="T849">Rua</text:span><text:span text:style-name="T851"> </text:span><text:span text:style-name="T849">Dou-tor Ubaldo Caetano Gonçalves, Nº 555 a 557, Bairro Nossa Senhora Aparecida, em Cachoeiro de Itapemi-</text:span><text:span text:style-name="T854">rim/ES.</text:span></text:p>
      <text:p text:style-name="P1384"><text:span text:style-name="T849">Protocolo:</text:span><text:span text:style-name="T851"> </text:span><text:span text:style-name="T854">4552026FAT</text:span></text:p>
      <text:p text:style-name="P1373"/>
      <text:p text:style-name="P1374"><text:span text:style-name="T849">J P CARLETTI MELLO, CNPJ Nº 28.701.351/0001-49, torna público que REQUEREU à Secretaria Municipal de</text:span><text:span text:style-name="T853"> </text:span><text:span text:style-name="T849">Meio</text:span><text:span text:style-name="T853"> </text:span><text:span text:style-name="T849">Ambiente</text:span><text:span text:style-name="T853"> </text:span><text:span text:style-name="T849">–</text:span><text:span text:style-name="T853"> </text:span><text:span text:style-name="T849">SEMMA,</text:span><text:span text:style-name="T853"> </text:span><text:span text:style-name="T849">a</text:span><text:span text:style-name="T853"> </text:span><text:span text:style-name="T849">Renovação</text:span><text:span text:style-name="T853"> </text:span><text:span text:style-name="T849">da</text:span><text:span text:style-name="T853"> </text:span><text:span text:style-name="T849">Licença</text:span><text:span text:style-name="T853"> </text:span><text:span text:style-name="T849">de</text:span><text:span text:style-name="T853"> </text:span><text:span text:style-name="T849">Operação</text:span><text:span text:style-name="T853"> </text:span><text:span text:style-name="T849">–</text:span><text:span text:style-name="T853"> </text:span><text:span text:style-name="T849">LO</text:span><text:span text:style-name="T853"> </text:span><text:span text:style-name="T849">Nº</text:span><text:span text:style-name="T853"> </text:span><text:span text:style-name="T849">108/2019,</text:span><text:span text:style-name="T853"> </text:span><text:span text:style-name="T849">válida</text:span><text:span text:style-name="T853"> </text:span><text:span text:style-name="T849">até</text:span><text:span text:style-name="T853"> </text:span><text:span text:style-name="T849">27/08/2026 processo nº 65097/2026, para as atividades 5.06 – Fabricação e/ou manutenção de estruturas metálicas, ligas</text:span><text:span text:style-name="T1171"> </text:span><text:span text:style-name="T849">metálicas,</text:span><text:span text:style-name="T851"> </text:span><text:span text:style-name="T849">laminados,</text:span><text:span text:style-name="T851"> </text:span><text:span text:style-name="T849">extrudados,</text:span><text:span text:style-name="T851"> </text:span><text:span text:style-name="T849">trefilados</text:span><text:span text:style-name="T851"> </text:span><text:span text:style-name="T849">(móveis,</text:span><text:span text:style-name="T851"> </text:span><text:span text:style-name="T849">máquinas,</text:span><text:span text:style-name="T851"> </text:span><text:span text:style-name="T849">tanques,</text:span><text:span text:style-name="T851"> </text:span><text:span text:style-name="T849">peças,</text:span><text:span text:style-name="T851"> </text:span><text:span text:style-name="T849">dentre</text:span><text:span text:style-name="T1171"> </text:span><text:span text:style-name="T849">outros),</text:span><text:span text:style-name="T851"> </text:span><text:span text:style-name="T849">com pintura por aspersão e sem tratamento superficial (químico, termoquímico, galvanotécnico e/ou simila-res), localizado à Avenida Nossa Senhora da Consolação, N° 228, Bairro Vila Rica, em Cachoeiro de Itape-</text:span><text:span text:style-name="T854">mirim/ES.</text:span></text:p>
      <text:p text:style-name="P1385"><text:span text:style-name="T849">Protocolo:</text:span><text:span text:style-name="T851"> </text:span><text:span text:style-name="T854">4522026FAT</text:span></text:p>
      <text:p text:style-name="P1386"/>
      <text:p text:style-name="P1387"><text:span text:style-name="T849">NOVA</text:span><text:span text:style-name="T1175"> </text:span><text:span text:style-name="T849">AURORA</text:span><text:span text:style-name="T1175"> </text:span><text:span text:style-name="T849">MÁRMORES</text:span><text:span text:style-name="T1176"> </text:span><text:span text:style-name="T849">E</text:span><text:span text:style-name="T1175"> </text:span><text:span text:style-name="T849">GRANITOS</text:span><text:span text:style-name="T1176"> </text:span><text:span text:style-name="T849">LTDA,</text:span><text:span text:style-name="T1175"> </text:span><text:span text:style-name="T849">CNPJ</text:span><text:span text:style-name="T1176"> </text:span><text:span text:style-name="T849">39.365.754/0001-80,</text:span><text:span text:style-name="T1175"> </text:span><text:span text:style-name="T849">torna</text:span><text:span text:style-name="T1176"> </text:span><text:span text:style-name="T849">público</text:span><text:span text:style-name="T1175"> </text:span><text:span text:style-name="T849">que</text:span><text:span text:style-name="T1176"> </text:span><text:span text:style-name="T854">REQUEREU</text:span></text:p>
      <text:p text:style-name="P1371"><text:span text:style-name="T849">a Secretaria Municipal de Meio Ambiente - SEMMA, a Licençade Operação - LO, por meio Processo Nº 62696/2026</text:span><text:span text:style-name="T852"> </text:span><text:span text:style-name="T849">para</text:span><text:span text:style-name="T852"> </text:span><text:span text:style-name="T849">a</text:span><text:span text:style-name="T852"> </text:span><text:span text:style-name="T849">atividade</text:span><text:span text:style-name="T852"> </text:span><text:span text:style-name="T849">1.05</text:span><text:span text:style-name="T852"> </text:span><text:span text:style-name="T849">–</text:span><text:span text:style-name="T852"> </text:span><text:span text:style-name="T849">Extração</text:span><text:span text:style-name="T852"> </text:span><text:span text:style-name="T849">de</text:span><text:span text:style-name="T852"> </text:span><text:span text:style-name="T849">areia</text:span><text:span text:style-name="T852"> </text:span><text:span text:style-name="T849">em</text:span><text:span text:style-name="T852"> </text:span><text:span text:style-name="T849">leito</text:span><text:span text:style-name="T852"> </text:span><text:span text:style-name="T849">de</text:span><text:span text:style-name="T852"> </text:span><text:span text:style-name="T849">rio,</text:span><text:span text:style-name="T852"> </text:span><text:span text:style-name="T849">localizada</text:span><text:span text:style-name="T852"> </text:span><text:span text:style-name="T849">em</text:span><text:span text:style-name="T852"> </text:span><text:span text:style-name="T849">Fazenda</text:span><text:span text:style-name="T852"> </text:span><text:span text:style-name="T849">Nova</text:span><text:span text:style-name="T852"> </text:span><text:span text:style-name="T849">Aurora, s/n, no bairro Coronel</text:span><text:span text:style-name="T1170"> </text:span><text:span text:style-name="T849">Borges, em Cachoeiro de Itapemirim /ES.</text:span></text:p>
      <text:p text:style-name="P1388"><text:span text:style-name="T849">Protocolo:</text:span><text:span text:style-name="T851"> </text:span><text:span text:style-name="T854">4512026FAT</text:span></text:p>
      <text:p text:style-name="P1386"/>
      <text:p text:style-name="P1387"><text:span text:style-name="T849">GRAMOBRAS</text:span><text:span text:style-name="T1177"> </text:span><text:span text:style-name="T849">–</text:span><text:span text:style-name="T1178"> </text:span><text:span text:style-name="T849">GRANITOS</text:span><text:span text:style-name="T1178"> </text:span><text:span text:style-name="T849">E</text:span><text:span text:style-name="T1178"> </text:span><text:span text:style-name="T849">MÁRMORES</text:span><text:span text:style-name="T1178"> </text:span><text:span text:style-name="T849">BRASILEIROS</text:span><text:span text:style-name="T1178"> </text:span><text:span text:style-name="T849">LTDA,</text:span><text:span text:style-name="T1178"> </text:span><text:span text:style-name="T849">CNPJ:</text:span><text:span text:style-name="T1178"> </text:span><text:span text:style-name="T849">31.286.313/0001-81,</text:span><text:span text:style-name="T1178"> </text:span><text:span text:style-name="T849">torna</text:span><text:span text:style-name="T1178"> </text:span><text:span text:style-name="T849">público</text:span><text:span text:style-name="T1178"> </text:span><text:span text:style-name="T1179">que</text:span></text:p>
      <text:p text:style-name="P1389"><text:span text:style-name="T849">REQUEREU</text:span><text:span text:style-name="T1171"> </text:span><text:span text:style-name="T849">a/da</text:span><text:span text:style-name="T851"> </text:span><text:span text:style-name="T849">Secretaria</text:span><text:span text:style-name="T851"> </text:span><text:span text:style-name="T849">Municipal</text:span><text:span text:style-name="T851"> </text:span><text:span text:style-name="T849">de</text:span><text:span text:style-name="T851"> </text:span><text:span text:style-name="T849">Meio</text:span><text:span text:style-name="T851"> </text:span><text:span text:style-name="T849">Ambiente</text:span><text:span text:style-name="T851"> </text:span><text:span text:style-name="T849">-</text:span><text:span text:style-name="T851"> </text:span><text:span text:style-name="T849">SEMMA</text:span><text:span text:style-name="T851"> </text:span><text:span text:style-name="T849">a</text:span><text:span text:style-name="T1171"> </text:span><text:span text:style-name="T849">RENOVAÇÃO</text:span><text:span text:style-name="T851"> </text:span><text:span text:style-name="T849">DA</text:span><text:span text:style-name="T851"> </text:span><text:span text:style-name="T849">LICENÇA</text:span><text:span text:style-name="T851"> </text:span><text:span text:style-name="T849">DE</text:span><text:span text:style-name="T851"> </text:span><text:span text:style-name="T849">OPERAÇÃO LO 263/2020, por meio do Processo 1582/2026, com validade até 24/12/2026, para a atividade de 3-04 -</text:span><text:span text:style-name="T1170"> </text:span><text:span text:style-name="T849">Desdobramento</text:span><text:span text:style-name="T1179"> </text:span><text:span text:style-name="T849">e</text:span><text:span text:style-name="T1179"> </text:span><text:span text:style-name="T849">/ou</text:span><text:span text:style-name="T1179"> </text:span><text:span text:style-name="T849">polimento</text:span><text:span text:style-name="T1179"> </text:span><text:span text:style-name="T849">e/ou</text:span><text:span text:style-name="T1179"> </text:span><text:span text:style-name="T849">corte</text:span><text:span text:style-name="T1179"> </text:span><text:span text:style-name="T849">e</text:span><text:span text:style-name="T1179"> </text:span><text:span text:style-name="T849">aparelhamento</text:span><text:span text:style-name="T1179"> </text:span><text:span text:style-name="T849">de</text:span><text:span text:style-name="T1179"> </text:span><text:span text:style-name="T849">rochas</text:span><text:span text:style-name="T1179"> </text:span><text:span text:style-name="T849">ornamentais,</text:span><text:span text:style-name="T1179"> </text:span><text:span text:style-name="T849">quando</text:span><text:span text:style-name="T1179"> </text:span><text:span text:style-name="T849">associados entre si, localizada na Rodovia BR 101, KM 412 S/Nº, no Bairro: SAFRA, em Cachoeiro de Itapemirim/ES. Protocolo: 4392026FAT</text:span></text:p>
      <text:h text:style-name="P1390" text:outline-level="2"><draw:frame draw:style-name="fr1" draw:name="Image137" text:anchor-type="char" svg:x="1.6953in" svg:y="0.6102in" svg:width="5.7862in" svg:height="0.3756in" draw:z-index="138"><draw:image xlink:href="Pictures/100000010000022B0000002474849A47.png" xlink:type="simple" xlink:show="embed" xlink:actuate="onLoad" draw:mime-type="image/png"/></draw:frame><draw:frame draw:style-name="fr1" draw:name="Image140" text:anchor-type="char" svg:x="0in" svg:y="0in" svg:width="8.2681in" svg:height="11.6929in" draw:z-index="141"><draw:image xlink:href="Pictures/10000001000003190000046225FEC7E9.png" xlink:type="simple" xlink:show="embed" xlink:actuate="onLoad" draw:mime-type="image/png"/></draw:frame><text:span text:style-name="T8">DIÁRIO</text:span><text:span text:style-name="T9"> </text:span><text:span text:style-name="T10">OFICIAL </text:span></text:h>
      <text:p text:style-name="P1391"><text:span text:style-name="T11">DO</text:span><text:span text:style-name="T12"> </text:span><text:span text:style-name="T13">MUNICÍPIO</text:span><text:span text:style-name="T14"> </text:span><text:span text:style-name="T15">DE </text:span></text:p>
      <text:p text:style-name="P1392"><text:span text:style-name="T13">CACHOEIRO</text:span><text:span text:style-name="T16"> </text:span><text:span text:style-name="T11">DE</text:span><text:span text:style-name="T16"> </text:span><text:span text:style-name="T17">ITAPEMIRIM </text:span></text:p>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1393"/>
      <text:p text:style-name="P1394"><text:span text:style-name="T1180">CENTRO ADMINISTRATIVO HÉLIO CARLOS MANHÃES RUA BRAHIM ANTÔNIO SEDER, 96/102 - CENTRO CACHOEIRO</text:span><text:span text:style-name="T1181"> </text:span><text:span text:style-name="T1180">DE</text:span><text:span text:style-name="T1182"> </text:span><text:span text:style-name="T1180">ITAPEMIRIM CEP: 29300-060</text:span></text:p>
      <text:p text:style-name="P6"/>
      <text:p text:style-name="P1395"/>
      <text:p text:style-name="P1396"><draw:frame draw:style-name="fr9" draw:name="Image121" text:anchor-type="char" svg:x="0.7874in" svg:y="0.2654in" svg:width="6.6953in" svg:height="0.1in" draw:z-index="132"><draw:image xlink:href="Pictures/100000010000028200000009B6819ED2.png" xlink:type="simple" xlink:show="embed" xlink:actuate="onLoad" draw:mime-type="image/png"/></draw:frame><text:span text:style-name="T1183">CACHOEIRO.ES.GOV.BR</text:span><text:span text:style-name="T1183"/></text:p>
    </office:text>
  </office:body>
</office:document-content>
</file>

<file path=styles.xml><?xml version="1.0" encoding="utf-8"?>
<office:document-styles xmlns:css3t="http://www.w3.org/TR/css3-text/" xmlns:grddl="http://www.w3.org/2003/g/data-view#" xmlns:office="urn:oasis:names:tc:opendocument:xmlns:office:1.0" xmlns:xhtml="http://www.w3.org/1999/xhtml" xmlns:ooo="http://openoffice.org/2004/office" xmlns:xlink="http://www.w3.org/1999/xlink" xmlns:fo="urn:oasis:names:tc:opendocument:xmlns:xsl-fo-compatible:1.0" xmlns:dc="http://purl.org/dc/elements/1.1/" xmlns:ooow="http://openoffice.org/2004/writer" xmlns:meta="urn:oasis:names:tc:opendocument:xmlns:meta:1.0" xmlns:oooc="http://openoffice.org/2004/calc" xmlns:style="urn:oasis:names:tc:opendocument:xmlns:style:1.0" xmlns:text="urn:oasis:names:tc:opendocument:xmlns:text:1.0" xmlns:of="urn:oasis:names:tc:opendocument:xmlns:of:1.2"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dom="http://www.w3.org/2001/xml-events" xmlns:number="urn:oasis:names:tc:opendocument:xmlns:datastyle:1.0" xmlns:math="http://www.w3.org/1998/Math/MathML" xmlns:form="urn:oasis:names:tc:opendocument:xmlns:form:1.0" xmlns:script="urn:oasis:names:tc:opendocument:xmlns:script:1.0" office:version="1.3">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ambria" svg:font-family="Cambria" style:font-family-generic="roman" style:font-pitch="variable"/>
    <style:font-face style:name="DejaVu Sans" svg:font-family="'DejaVu Sans'" style:font-family-generic="swiss"/>
    <style:font-face style:name="DejaVu Sans1" svg:font-family="'DejaVu Sans'" style:font-family-generic="system" style:font-pitch="variable"/>
    <style:font-face style:name="Lato Black" svg:font-family="'Lato Black'" style:font-family-generic="swiss" style:font-pitch="variable"/>
    <style:font-face style:name="Lato Black1" svg:font-family="'Lato Black'"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 Semibold1" svg:font-family="'Source Sans Pro Semibold'" style:font-family-generic="system" style:font-pitch="variable"/>
    <style:font-face style:name="Source Sans Pro1" svg:font-family="'Source Sans Pro'" style:font-family-generic="system" style:font-pitch="variable"/>
    <style:font-face style:name="Times New Roman" svg:font-family="'Times New Roman'" style:font-family-generic="roman" style:font-pitch="variable"/>
    <style:font-face style:name="Verdana" svg:font-family="Verdana" style:font-family-generic="swiss" style:font-pitch="variable"/>
    <style:font-face style:name="Verdana1" svg:font-family="Verdana"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style:font-independent-line-spacing="false">
        <style:tab-stops/>
      </style:paragraph-properties>
      <style:text-properties style:use-window-font-color="true" style:font-name="Calibri" fo:font-size="11pt" fo:language="en" fo:country="US" style:letter-kerning="false" style:font-name-asian="Calibri1" style:font-size-asian="11pt" style:language-asian="en" style:country-asian="US" style:font-name-complex="DejaVu Sans1" style:font-size-complex="11pt" style:language-complex="ar" style:country-complex="SA"/>
    </style:default-style>
    <style:default-style style:family="paragraph">
      <style:paragraph-properties fo:hyphenation-ladder-count="no-limit" fo:hyphenation-keep="auto" style:text-autospace="ideograph-alpha" style:punctuation-wrap="hanging" style:line-break="strict" style:tab-stop-distance="0.5in" style:writing-mode="lr-tb"/>
      <style:text-properties style:use-window-font-color="true" style:font-name="Calibri" fo:font-size="11pt" fo:language="en" fo:country="US" style:letter-kerning="false" style:font-name-asian="Calibri1" style:font-size-asian="11pt" style:language-asian="en" style:country-asian="US" style:font-name-complex="DejaVu Sans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in" fo:margin-right="0in" fo:margin-top="0in" fo:margin-bottom="0in" style:contextual-spacing="false" fo:line-height="100%" fo:text-align="left" style:justify-single-word="false" fo:orphans="0" fo:widows="0" style:writing-mode="lr-tb"/>
      <style:text-properties style:font-name="Verdana" fo:font-family="Verdana" style:font-family-generic="swiss" style:font-pitch="variable" fo:language="pt" fo:country="PT" style:font-name-asian="Verdana1" style:font-family-asian="Verdana" style:font-family-generic-asian="system" style:font-pitch-asian="variable" style:language-asian="en" style:country-asian="US" style:font-name-complex="Verdana1" style:font-family-complex="Verdana" style:font-family-generic-complex="system" style:font-pitch-complex="variable" style:language-complex="ar" style:country-complex="SA"/>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DejaVu Sans1" style:font-family-complex="'DejaVu Sans'" style:font-family-generic-complex="system" style:font-pitch-complex="variable" style:font-size-complex="14pt"/>
    </style:style>
    <style:style style:name="Text_20_body" style:display-name="Text body" style:family="paragraph" style:parent-style-name="Standard" style:class="text">
      <style:text-properties style:font-name="Verdana" fo:font-family="Verdana" style:font-family-generic="swiss" style:font-pitch="variable" fo:font-size="8.5pt" fo:language="pt" fo:country="PT" style:font-name-asian="Verdana1" style:font-family-asian="Verdana" style:font-family-generic-asian="system" style:font-pitch-asian="variable" style:font-size-asian="8.5pt" style:language-asian="en" style:country-asian="US" style:font-name-complex="Verdana1" style:font-family-complex="Verdana" style:font-family-generic-complex="system" style:font-pitch-complex="variable" style:font-size-complex="8.5pt" style:language-complex="ar" style:country-complex="SA"/>
    </style:style>
    <style:style style:name="List" style:family="paragraph" style:parent-style-name="Text_20_body" style:class="list">
      <style:text-properties style:font-size-asian="12pt" style:font-name-complex="DejaVu Sans" style:font-family-complex="'DejaVu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DejaVu Sans" style:font-family-complex="'DejaVu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DejaVu Sans" style:font-family-complex="'DejaVu Sans'" style:font-family-generic-complex="swiss"/>
    </style:style>
    <style:style style:name="Heading_20_1" style:display-name="Heading 1" style:family="paragraph" style:parent-style-name="Standard" style:default-outline-level="2" style:list-style-name="" style:class="chapter">
      <style:paragraph-properties fo:margin-right="0.35in" fo:text-align="center" style:justify-single-word="false"/>
      <style:text-properties style:font-name="Lato Black" fo:font-family="'Lato Black'" style:font-family-generic="swiss" style:font-pitch="variable" fo:font-size="20.5pt" fo:language="pt" fo:country="PT" fo:font-weight="bold" style:font-name-asian="Lato Black1" style:font-family-asian="'Lato Black'" style:font-family-generic-asian="system" style:font-pitch-asian="variable" style:font-size-asian="20.5pt" style:language-asian="en" style:country-asian="US" style:font-weight-asian="bold" style:font-name-complex="Lato Black1" style:font-family-complex="'Lato Black'" style:font-family-generic-complex="system" style:font-pitch-complex="variable" style:font-size-complex="20.5pt" style:language-complex="ar" style:country-complex="SA" style:font-weight-complex="bold"/>
    </style:style>
    <style:style style:name="Heading_20_2" style:display-name="Heading 2" style:family="paragraph" style:parent-style-name="Standard" style:default-outline-level="3" style:list-style-name="" style:class="chapter">
      <style:paragraph-properties fo:margin-right="0.3909in" fo:margin-top="0.2736in" fo:margin-bottom="0in" style:contextual-spacing="false" fo:text-align="center" style:justify-single-word="false"/>
      <style:text-properties style:font-name="Source Sans Pro" fo:font-family="'Source Sans Pro'" style:font-family-generic="swiss" style:font-pitch="variable" fo:font-size="20pt" fo:language="pt" fo:country="PT" fo:font-weight="bold" style:font-name-asian="Source Sans Pro1" style:font-family-asian="'Source Sans Pro'" style:font-family-generic-asian="system" style:font-pitch-asian="variable" style:font-size-asian="20pt" style:language-asian="en" style:country-asian="US" style:font-weight-asian="bold" style:font-name-complex="Source Sans Pro1" style:font-family-complex="'Source Sans Pro'" style:font-family-generic-complex="system" style:font-pitch-complex="variable" style:font-size-complex="20pt" style:language-complex="ar" style:country-complex="SA" style:font-weight-complex="bold"/>
    </style:style>
    <style:style style:name="Heading_20_3" style:display-name="Heading 3" style:family="paragraph" style:parent-style-name="Standard" style:default-outline-level="4" style:list-style-name="" style:class="chapter">
      <style:paragraph-properties fo:margin-left="1.5945in" fo:margin-right="1.7382in"/>
      <style:text-properties style:font-name="Source Sans Pro" fo:font-family="'Source Sans Pro'" style:font-family-generic="swiss" style:font-pitch="variable" fo:font-size="19pt" fo:language="pt" fo:country="PT" style:font-name-asian="Source Sans Pro1" style:font-family-asian="'Source Sans Pro'" style:font-family-generic-asian="system" style:font-pitch-asian="variable" style:font-size-asian="19pt" style:language-asian="en" style:country-asian="US" style:font-name-complex="Source Sans Pro1" style:font-family-complex="'Source Sans Pro'" style:font-family-generic-complex="system" style:font-pitch-complex="variable" style:font-size-complex="19pt" style:language-complex="ar" style:country-complex="SA"/>
    </style:style>
    <style:style style:name="Heading_20_4" style:display-name="Heading 4" style:family="paragraph" style:parent-style-name="Standard" style:default-outline-level="5" style:list-style-name="" style:class="chapter">
      <style:paragraph-properties fo:margin-left="-0.0008in" fo:margin-top="0.0693in" fo:margin-bottom="0in" style:contextual-spacing="false" fo:text-align="center" style:justify-single-word="false"/>
      <style:text-properties style:font-name="Source Sans Pro Semibold" fo:font-family="'Source Sans Pro Semibold'" style:font-family-generic="swiss" style:font-pitch="variable" fo:font-size="12pt" fo:language="pt" fo:country="PT" fo:font-weight="bold" style:font-name-asian="Source Sans Pro Semibold1" style:font-family-asian="'Source Sans Pro Semibold'" style:font-family-generic-asian="system" style:font-pitch-asian="variable" style:font-size-asian="12pt" style:language-asian="en" style:country-asian="US" style:font-weight-asian="bold" style:font-name-complex="Source Sans Pro Semibold1" style:font-family-complex="'Source Sans Pro Semibold'" style:font-family-generic-complex="system" style:font-pitch-complex="variable" style:font-size-complex="12pt" style:language-complex="ar" style:country-complex="SA" style:font-weight-complex="bold"/>
    </style:style>
    <style:style style:name="Heading_20_5" style:display-name="Heading 5" style:family="paragraph" style:parent-style-name="Standard" style:default-outline-level="6" style:list-style-name="" style:class="chapter">
      <style:paragraph-properties fo:margin-left="0.0138in" fo:line-height="0.1874in"/>
      <style:text-properties style:font-name="Source Sans Pro Semibold" fo:font-family="'Source Sans Pro Semibold'" style:font-family-generic="swiss" style:font-pitch="variable" fo:font-size="11pt" fo:language="pt" fo:country="PT" fo:font-weight="bold" style:font-name-asian="Source Sans Pro Semibold1" style:font-family-asian="'Source Sans Pro Semibold'" style:font-family-generic-asian="system" style:font-pitch-asian="variable" style:font-size-asian="11pt" style:language-asian="en" style:country-asian="US" style:font-weight-asian="bold" style:font-name-complex="Source Sans Pro Semibold1" style:font-family-complex="'Source Sans Pro Semibold'" style:font-family-generic-complex="system" style:font-pitch-complex="variable" style:font-size-complex="11pt" style:language-complex="ar" style:country-complex="SA" style:font-weight-complex="bold"/>
    </style:style>
    <style:style style:name="Heading_20_6" style:display-name="Heading 6" style:family="paragraph" style:parent-style-name="Standard" style:default-outline-level="7" style:list-style-name="" style:class="chapter">
      <style:paragraph-properties fo:line-height="0.1709in" fo:text-align="center" style:justify-single-word="false"/>
      <style:text-properties style:font-name="Source Sans Pro" fo:font-family="'Source Sans Pro'" style:font-family-generic="swiss" style:font-pitch="variable" fo:font-size="10pt" fo:language="pt" fo:country="PT" fo:font-weight="bold" style:font-name-asian="Source Sans Pro1" style:font-family-asian="'Source Sans Pro'" style:font-family-generic-asian="system" style:font-pitch-asian="variable" style:font-size-asian="10pt" style:language-asian="en" style:country-asian="US" style:font-weight-asian="bold" style:font-name-complex="Source Sans Pro1" style:font-family-complex="'Source Sans Pro'" style:font-family-generic-complex="system" style:font-pitch-complex="variable" style:font-size-complex="10pt" style:language-complex="ar" style:country-complex="SA" style:font-weight-complex="bold"/>
    </style:style>
    <style:style style:name="Heading_20_7" style:display-name="Heading 7" style:family="paragraph" style:parent-style-name="Standard" style:default-outline-level="8" style:list-style-name="" style:class="chapter">
      <style:paragraph-properties fo:margin-left="1.4244in" fo:margin-top="0.0008in" fo:margin-bottom="0in" style:contextual-spacing="false"/>
      <style:text-properties style:font-name="Verdana" fo:font-family="Verdana" style:font-family-generic="swiss" style:font-pitch="variable" fo:font-size="9.5pt" fo:language="pt" fo:country="PT" style:text-underline-style="solid" style:text-underline-width="auto" style:text-underline-color="#000000" fo:font-weight="bold" style:font-name-asian="Verdana1" style:font-family-asian="Verdana" style:font-family-generic-asian="system" style:font-pitch-asian="variable" style:font-size-asian="9.5pt" style:language-asian="en" style:country-asian="US" style:font-weight-asian="bold" style:font-name-complex="Verdana1" style:font-family-complex="Verdana" style:font-family-generic-complex="system" style:font-pitch-complex="variable" style:font-size-complex="9.5pt" style:language-complex="ar" style:country-complex="SA" style:font-weight-complex="bold"/>
    </style:style>
    <style:style style:name="Heading_20_8" style:display-name="Heading 8" style:family="paragraph" style:parent-style-name="Standard" style:default-outline-level="9" style:list-style-name="" style:class="chapter">
      <style:paragraph-properties fo:text-align="center" style:justify-single-word="false"/>
      <style:text-properties style:font-name="Verdana" fo:font-family="Verdana" style:font-family-generic="swiss" style:font-pitch="variable" fo:font-size="9pt" fo:language="pt" fo:country="PT" fo:font-weight="bold" style:font-name-asian="Verdana1" style:font-family-asian="Verdana" style:font-family-generic-asian="system" style:font-pitch-asian="variable" style:font-size-asian="9pt" style:language-asian="en" style:country-asian="US" style:font-weight-asian="bold" style:font-name-complex="Verdana1" style:font-family-complex="Verdana" style:font-family-generic-complex="system" style:font-pitch-complex="variable" style:font-size-complex="9pt" style:language-complex="ar" style:country-complex="SA" style:font-weight-complex="bold"/>
    </style:style>
    <style:style style:name="Heading_20_9" style:display-name="Heading 9" style:family="paragraph" style:parent-style-name="Standard" style:default-outline-level="" style:class="chapter">
      <style:text-properties style:font-name="Verdana" fo:font-family="Verdana" style:font-family-generic="swiss" style:font-pitch="variable" fo:font-size="9pt" fo:language="pt" fo:country="PT" style:text-underline-style="solid" style:text-underline-width="auto" style:text-underline-color="#000000" fo:font-weight="bold" style:font-name-asian="Verdana1" style:font-family-asian="Verdana" style:font-family-generic-asian="system" style:font-pitch-asian="variable" style:font-size-asian="9pt" style:language-asian="en" style:country-asian="US" style:font-weight-asian="bold" style:font-name-complex="Verdana1" style:font-family-complex="Verdana" style:font-family-generic-complex="system" style:font-pitch-complex="variable" style:font-size-complex="9pt" style:language-complex="ar" style:country-complex="SA" style:font-weight-complex="bold"/>
    </style:style>
    <style:style style:name="List_20_Paragraph" style:display-name="List Paragraph" style:family="paragraph" style:parent-style-name="Standard">
      <style:paragraph-properties fo:margin-left="1.6646in" fo:margin-right="2.0728in" fo:margin-top="0.0681in" fo:margin-bottom="0in" style:contextual-spacing="false" fo:text-align="justify" style:justify-single-word="false" fo:text-indent="0.828in" style:auto-text-indent="false"/>
      <style:text-properties style:font-name="Arial" fo:font-family="Arial" style:font-family-generic="swiss" style:font-pitch="variable" fo:language="pt" fo:country="PT" style:font-name-asian="Arial1" style:font-family-asian="Arial" style:font-family-generic-asian="system" style:font-pitch-asian="variable" style:language-asian="en" style:country-asian="US" style:font-name-complex="Arial1" style:font-family-complex="Arial" style:font-family-generic-complex="system" style:font-pitch-complex="variable" style:language-complex="ar" style:country-complex="SA"/>
    </style:style>
    <style:style style:name="Table_20_Paragraph" style:display-name="Table Paragraph" style:family="paragraph" style:parent-style-name="Standard">
      <style:text-properties style:font-name="Arial" fo:font-family="Arial" style:font-family-generic="swiss" style:font-pitch="variable" fo:language="pt" fo:country="PT" style:font-name-asian="Arial1" style:font-family-asian="Arial" style:font-family-generic-asian="system" style:font-pitch-asian="variable" style:language-asian="en" style:country-asian="US" style:font-name-complex="Arial1" style:font-family-complex="Arial" style:font-family-generic-complex="system" style:font-pitch-complex="variable" style:language-complex="ar" style:country-complex="SA"/>
    </style:style>
    <style:style style:name="Frame_20_contents" style:display-name="Frame contents" style:family="paragraph" style:parent-style-name="Standard" style:class="extra"/>
    <style:style style:name="Header_20_and_20_Footer" style:display-name="Header and Footer" style:family="paragraph" style:parent-style-name="Standard" style:class="extra"/>
    <style:style style:name="Footer" style:family="paragraph" style:parent-style-name="Header_20_and_20_Footer" style:class="extra"/>
    <style:style style:name="Header" style:family="paragraph" style:parent-style-name="Header_20_and_20_Footer" style:class="extra"/>
    <style:style style:name="Header_20_left" style:display-name="Header left" style:family="paragraph" style:parent-style-name="Header" style:class="extra"/>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ListLabel_20_1" style:display-name="ListLabel 1" style:family="text">
      <style:text-properties style:font-name="Verdana" fo:font-family="Verdana" style:font-family-generic="swiss" style:font-pitch="variable" fo:font-size="7pt" fo:letter-spacing="-0.0008in" fo:language="pt" fo:country="PT" fo:font-style="italic" fo:font-weight="normal" style:font-name-asian="Verdana1" style:font-family-asian="Verdana" style:font-family-generic-asian="system" style:font-pitch-asian="variable" style:font-size-asian="7pt" style:language-asian="en" style:country-asian="US" style:font-style-asian="italic" style:font-weight-asian="normal" style:font-name-complex="Verdana1" style:font-family-complex="Verdana" style:font-family-generic-complex="system" style:font-pitch-complex="variable" style:font-size-complex="7pt" style:language-complex="ar" style:country-complex="SA" style:font-style-complex="italic" style:font-weight-complex="normal" style:text-scale="104%"/>
    </style:style>
    <style:style style:name="ListLabel_20_2" style:display-name="ListLabel 2" style:family="text">
      <style:text-properties fo:letter-spacing="normal" fo:language="pt" fo:country="PT" style:language-asian="en" style:country-asian="US" style:language-complex="ar" style:country-complex="SA" style:text-scale="102%"/>
    </style:style>
    <style:style style:name="ListLabel_20_3" style:display-name="ListLabel 3" style:family="text">
      <style:text-properties fo:language="pt" fo:country="PT" style:language-asian="en" style:country-asian="US" style:language-complex="ar" style:country-complex="SA"/>
    </style:style>
    <style:style style:name="ListLabel_20_4" style:display-name="ListLabel 4" style:family="text">
      <style:text-properties fo:language="pt" fo:country="PT" style:language-asian="en" style:country-asian="US" style:language-complex="ar" style:country-complex="SA"/>
    </style:style>
    <style:style style:name="ListLabel_20_5" style:display-name="ListLabel 5" style:family="text">
      <style:text-properties fo:language="pt" fo:country="PT" style:language-asian="en" style:country-asian="US" style:language-complex="ar" style:country-complex="SA"/>
    </style:style>
    <style:style style:name="ListLabel_20_6" style:display-name="ListLabel 6" style:family="text">
      <style:text-properties fo:language="pt" fo:country="PT" style:language-asian="en" style:country-asian="US" style:language-complex="ar" style:country-complex="SA"/>
    </style:style>
    <style:style style:name="ListLabel_20_7" style:display-name="ListLabel 7" style:family="text">
      <style:text-properties fo:language="pt" fo:country="PT" style:language-asian="en" style:country-asian="US" style:language-complex="ar" style:country-complex="SA"/>
    </style:style>
    <style:style style:name="ListLabel_20_8" style:display-name="ListLabel 8" style:family="text">
      <style:text-properties fo:language="pt" fo:country="PT" style:language-asian="en" style:country-asian="US" style:language-complex="ar" style:country-complex="SA"/>
    </style:style>
    <style:style style:name="ListLabel_20_9" style:display-name="ListLabel 9" style:family="text">
      <style:text-properties fo:language="pt" fo:country="PT" style:language-asian="en" style:country-asian="US" style:language-complex="ar" style:country-complex="SA"/>
    </style:style>
    <style:style style:name="ListLabel_20_10" style:display-name="ListLabel 10" style:family="text">
      <style:text-properties style:font-name="Cambria" fo:font-family="Cambria" style:font-family-generic="roman" style:font-pitch="variable" fo:letter-spacing="-0.0016in"/>
    </style:style>
    <style:style style:name="Internet_20_link" style:display-name="Internet link" style:family="text">
      <style:text-properties fo:color="#000080" style:text-underline-style="solid" style:text-underline-width="auto" style:text-underline-color="font-color"/>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background-color="transparent" draw:fill="none" draw:fill-color="#729fcf" fo:padding="0.0591in" fo:border="0.06pt solid #00000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style:num-format="I" text:start-value="3">
        <style:list-level-properties text:list-level-position-and-space-mode="label-alignment">
          <style:list-level-label-alignment text:label-followed-by="listtab" fo:text-indent="-0.1634in" fo:margin-left="2.1929in"/>
        </style:list-level-properties>
      </text:list-level-style-number>
      <text:list-level-style-number text:level="2" text:style-name="ListLabel_20_2" style:num-format="I">
        <style:list-level-properties text:list-level-position-and-space-mode="label-alignment">
          <style:list-level-label-alignment text:label-followed-by="listtab" fo:text-indent="-0.089in" fo:margin-left="1.6646in"/>
        </style:list-level-properties>
      </text:list-level-style-number>
      <text:list-level-style-bullet text:level="3" text:style-name="ListLabel_20_3" style:num-suffix="•" text:bullet-char="•">
        <style:list-level-properties text:list-level-position-and-space-mode="label-alignment">
          <style:list-level-label-alignment text:label-followed-by="listtab" fo:text-indent="-0.089in" fo:margin-left="2.8252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089in" fo:margin-left="3.4563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089in" fo:margin-left="4.0874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089in" fo:margin-left="4.7189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089in" fo:margin-left="5.35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089in" fo:margin-left="5.9811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089in" fo:margin-left="6.6118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Text_20_body">
      <style:paragraph-properties fo:line-height="6%"/>
      <style:text-properties fo:font-size="10pt" style:font-size-asian="10pt"/>
    </style:style>
    <style:style style:name="MP2" style:family="paragraph" style:parent-style-name="Text_20_body">
      <style:paragraph-properties fo:line-height="6%"/>
      <style:text-properties fo:font-size="1pt" style:font-size-asian="1pt"/>
    </style:style>
    <style:style style:name="MP3" style:family="paragraph" style:parent-style-name="Frame_20_contents">
      <style:paragraph-properties fo:margin-left="0.0138in" fo:margin-right="0in" fo:margin-top="0.0138in" fo:margin-bottom="0in" style:contextual-spacing="false" fo:text-align="left" style:justify-single-word="false" fo:text-indent="0in" style:auto-text-indent="false"/>
    </style:style>
    <style:style style:name="MP4" style:family="paragraph" style:parent-style-name="Frame_20_contents">
      <style:paragraph-properties fo:margin-left="0.0138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MP5" style:family="paragraph" style:parent-style-name="Frame_20_contents">
      <style:paragraph-properties fo:margin-left="0.0138in" fo:margin-right="0in" fo:margin-top="0.0138in" fo:margin-bottom="0in" style:contextual-spacing="false" fo:line-height="0.1874in" fo:text-align="left" style:justify-single-word="false" fo:text-indent="0in" style:auto-text-indent="false"/>
    </style:style>
    <style:style style:name="MP6" style:family="paragraph" style:parent-style-name="Frame_20_contents">
      <style:paragraph-properties fo:margin-left="0.0138in" fo:margin-right="0in" fo:margin-top="0in" fo:margin-bottom="0in" style:contextual-spacing="false" fo:line-height="0.1874in" fo:text-align="left" style:justify-single-word="false" fo:text-indent="0in" style:auto-text-indent="false"/>
    </style:style>
    <style:style style:name="MP7" style:family="paragraph" style:parent-style-name="Frame_20_contents">
      <style:paragraph-properties fo:margin-left="0.0417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MP8" style:family="paragraph" style:parent-style-name="Frame_20_contents">
      <style:paragraph-properties fo:margin-left="0.0417in" fo:margin-right="0in" fo:margin-top="0.0138in" fo:margin-bottom="0in" style:contextual-spacing="false" fo:text-align="left" style:justify-single-word="false" fo:text-indent="0in" style:auto-text-indent="false"/>
    </style:style>
    <style:style style:name="MT1" style:family="text">
      <style:text-properties fo:color="#40586f" style:font-name="Lato Black" fo:font-size="6pt" fo:font-weight="bold" style:font-size-asian="6pt" style:font-weight-asian="bold"/>
    </style:style>
    <style:style style:name="MT2" style:family="text">
      <style:text-properties fo:color="#40586f" style:font-name="Lato Black" fo:font-size="6pt" fo:letter-spacing="0.0134in" fo:font-weight="bold" style:font-size-asian="6pt" style:font-weight-asian="bold"/>
    </style:style>
    <style:style style:name="MT3" style:family="text">
      <style:text-properties fo:color="#40586f" style:font-name="Lato Black" fo:font-size="6pt" fo:letter-spacing="0.0083in" fo:font-weight="bold" style:font-size-asian="6pt" style:font-weight-asian="bold"/>
    </style:style>
    <style:style style:name="MT4" style:family="text">
      <style:text-properties fo:color="#40586f" style:font-name="Lato Black" fo:font-size="6pt" fo:letter-spacing="0.0098in" fo:font-weight="bold" style:font-size-asian="6pt" style:font-weight-asian="bold"/>
    </style:style>
    <style:style style:name="MT5" style:family="text">
      <style:text-properties fo:color="#40586f" style:font-name="Lato Black" fo:font-size="6pt" fo:letter-spacing="0.0138in" fo:font-weight="bold" style:font-size-asian="6pt" style:font-weight-asian="bold"/>
    </style:style>
    <style:style style:name="MT6" style:family="text">
      <style:text-properties fo:color="#40586f" style:font-name="Lato Black" fo:font-size="6pt" fo:letter-spacing="-0.0016in" fo:font-weight="bold" style:font-size-asian="6pt" style:font-weight-asian="bold"/>
    </style:style>
    <style:style style:name="MT7" style:family="text">
      <style:text-properties fo:color="#40586f" style:font-name="Lato Black" fo:font-size="6pt" fo:letter-spacing="-0.0035in" fo:font-weight="bold" style:font-size-asian="6pt" style:font-weight-asian="bold"/>
    </style:style>
    <style:style style:name="MT8" style:family="text">
      <style:text-properties fo:color="#ffffff" style:font-name="Source Sans Pro Semibold" fo:font-size="11pt" fo:font-weight="bold" style:font-size-asian="11pt" style:font-weight-asian="bold"/>
    </style:style>
    <style:style style:name="MT9" style:family="text">
      <style:text-properties fo:color="#ffffff" style:font-name="Source Sans Pro Semibold" fo:font-size="11pt" fo:letter-spacing="0.0091in" fo:font-weight="bold" style:font-size-asian="11pt" style:font-weight-asian="bold"/>
    </style:style>
    <style:style style:name="MT10" style:family="text">
      <style:text-properties fo:color="#ffffff" style:font-name="Source Sans Pro Semibold" fo:font-size="11pt" fo:letter-spacing="0.0098in" fo:font-weight="bold" style:font-size-asian="11pt" style:font-weight-asian="bold"/>
    </style:style>
    <style:style style:name="MT11" style:family="text">
      <style:text-properties fo:color="#ffffff" style:font-name="Source Sans Pro Semibold" fo:font-size="11pt" fo:letter-spacing="-0.0016in" fo:font-weight="bold" style:font-size-asian="11pt" style:font-weight-asian="bold"/>
    </style:style>
    <style:style style:name="MT12" style:family="text">
      <style:text-properties fo:color="#ffffff" style:font-name="Source Sans Pro Semibold" fo:font-size="11pt" fo:letter-spacing="0.0299in" fo:font-weight="bold" style:font-size-asian="11pt" style:font-weight-asian="bold"/>
    </style:style>
    <style:style style:name="MT13" style:family="text">
      <style:text-properties fo:color="#ffffff" style:font-name="Source Sans Pro" fo:font-size="10pt" style:font-size-asian="10pt"/>
    </style:style>
    <style:style style:name="MT14" style:family="text">
      <style:text-properties fo:color="#ffffff" style:font-name="Source Sans Pro" fo:font-size="10pt" fo:letter-spacing="-0.0008in" style:font-size-asian="10pt"/>
    </style:style>
    <style:style style:name="MT15" style:family="text">
      <style:text-properties fo:color="#ffffff" style:font-name="Source Sans Pro" fo:font-size="10pt" fo:letter-spacing="-0.0028in" style:font-size-asian="10pt"/>
    </style:style>
    <style:style style:name="Mfr1"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Mfr2" style:family="graphic" style:parent-style-name="Graphics">
      <style:graphic-properties style:run-through="back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Mfr3"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textarea-vertical-align="top"/>
    </style:style>
    <style:style style:name="Mfr4"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wrap-influence-on-position="once-concurrent" draw:textarea-vertical-align="top"/>
    </style:style>
    <style:page-layout style:name="Mpm1">
      <style:page-layout-properties fo:page-width="8.2681in" fo:page-height="11.6929in" style:num-format="1" style:print-orientation="portrait" fo:margin-top="0.2917in" fo:margin-bottom="0.1945in" fo:margin-left="0.3929in" fo:margin-right="0in"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2681in" fo:page-height="11.6929in" style:num-format="1" style:print-orientation="portrait" fo:margin-top="0in" fo:margin-bottom="0.9598in" fo:margin-left="0.3929in" fo:margin-right="0in" style:writing-mode="lr-tb" style:layout-grid-color="#c0c0c0" style:layout-grid-lines="26913"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374in" fo:margin-left="0in" fo:margin-right="0in" fo:margin-top="0.098in" style:dynamic-spacing="true"/>
      </style:footer-style>
    </style:page-layout>
    <style:page-layout style:name="Mpm3">
      <style:page-layout-properties fo:page-width="8.2681in" fo:page-height="11.6929in" style:num-format="1" style:print-orientation="portrait" fo:margin-top="0.778in" fo:margin-bottom="0in" fo:margin-left="0.3929in" fo:margin-right="0in" style:writing-mode="lr-tb" style:layout-grid-color="#c0c0c0" style:layout-grid-lines="2723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4">
      <style:page-layout-properties fo:page-width="8.2681in" fo:page-height="11.6929in" style:num-format="1" style:print-orientation="portrait" fo:margin-top="1.3335in" fo:margin-bottom="0in" fo:margin-left="0.3929in" fo:margin-right="0in" style:writing-mode="lr-tb" style:layout-grid-color="#c0c0c0" style:layout-grid-lines="25819"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5">
      <style:page-layout-properties fo:page-width="8.2681in" fo:page-height="11.6929in" style:num-format="1" style:print-orientation="portrait" fo:margin-top="0in" fo:margin-bottom="0in" fo:margin-left="0.3929in" fo:margin-right="0in" style:writing-mode="lr-tb" style:layout-grid-color="#c0c0c0" style:layout-grid-lines="2342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752in" fo:margin-left="0in" fo:margin-right="0in" fo:margin-bottom="1.3362in" style:dynamic-spacing="true"/>
      </style:header-style>
      <style:footer-style>
        <style:header-footer-properties fo:min-height="1.0972in" fo:margin-left="0in" fo:margin-right="0in" fo:margin-top="1.0575in" style:dynamic-spacing="true"/>
      </style:footer-style>
    </style:page-layout>
    <style:page-layout style:name="Mpm6">
      <style:page-layout-properties fo:page-width="8.2681in" fo:page-height="11.6929in" style:num-format="1" style:print-orientation="portrait" fo:margin-top="0in" fo:margin-bottom="0.9598in" fo:margin-left="0.3929in" fo:margin-right="0in" style:writing-mode="lr-tb" style:layout-grid-color="#c0c0c0" style:layout-grid-lines="2342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752in" fo:margin-left="0in" fo:margin-right="0in" fo:margin-bottom="1.3362in" style:dynamic-spacing="true"/>
      </style:header-style>
      <style:footer-style>
        <style:header-footer-properties fo:min-height="0.1374in" fo:margin-left="0in" fo:margin-right="0in" fo:margin-top="0.098in" style:dynamic-spacing="true"/>
      </style:footer-style>
    </style:page-layout>
    <style:page-layout style:name="Mpm7">
      <style:page-layout-properties fo:page-width="8.2681in" fo:page-height="11.6929in" style:num-format="1" style:print-orientation="portrait" fo:margin-top="0in" fo:margin-bottom="0in" fo:margin-left="0.3929in" fo:margin-right="0in" style:writing-mode="lr-tb" style:layout-grid-color="#c0c0c0" style:layout-grid-lines="2920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header-footer-properties fo:min-height="0.1945in" fo:margin-left="0in" fo:margin-right="0in" fo:margin-top="0.1547in" style:dynamic-spacing="true"/>
      </style:footer-style>
    </style:page-layout>
    <style:page-layout style:name="Mpm8">
      <style:page-layout-properties fo:page-width="8.2681in" fo:page-height="11.6929in" style:num-format="1" style:print-orientation="portrait" fo:margin-top="0in" fo:margin-bottom="0in" fo:margin-left="0.3929in" fo:margin-right="0in" style:writing-mode="lr-tb" style:layout-grid-color="#c0c0c0" style:layout-grid-lines="26913"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header-footer-properties fo:min-height="1.0972in" fo:margin-left="0in" fo:margin-right="0in" fo:margin-top="1.0575in" style:dynamic-spacing="true"/>
      </style:footer-style>
    </style:page-layout>
    <style:page-layout style:name="Mpm9">
      <style:page-layout-properties fo:page-width="8.2681in" fo:page-height="11.6929in" style:num-format="1" style:print-orientation="portrait" fo:margin-top="0in" fo:margin-bottom="0in" fo:margin-left="0.3929in" fo:margin-right="0in" style:writing-mode="lr-tb" style:layout-grid-color="#c0c0c0" style:layout-grid-lines="2649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0693in" fo:margin-left="0in" fo:margin-right="0in" fo:margin-bottom="1.0299in" style:dynamic-spacing="true"/>
      </style:header-style>
      <style:footer-style>
        <style:header-footer-properties fo:min-height="0.1945in" fo:margin-left="0in" fo:margin-right="0in" fo:margin-top="0.1547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Converted1" style:page-layout-name="Mpm2" draw:style-name="Mdp1">
      <style:footer>
        <text:p text:style-name="Footer"/>
      </style:footer>
      <style:footer-left>
        <text:p text:style-name="MP1"><draw:frame draw:style-name="Mfr1" draw:name="Image 16" text:anchor-type="char" svg:x="3.7902in" svg:y="10.5945in" svg:width="0.6866in" svg:height="0.6189in" draw:z-index="66"><draw:image xlink:href="Pictures/10000001000000840000007752069C51.png" xlink:type="simple" xlink:show="embed" xlink:actuate="onLoad" draw:mime-type="image/png"/></draw:frame><draw:frame draw:style-name="Mfr2" draw:name="Image80" text:anchor-type="char" svg:x="0.7736in" svg:y="10.8752in" svg:width="1.9181in" svg:height="0.128in" draw:z-index="117"><draw:image xlink:href="Pictures/10000001000000B80000000C00EA2F60.png" xlink:type="simple" xlink:show="embed" xlink:actuate="onLoad" draw:mime-type="image/png"/></draw:frame><draw:frame draw:style-name="Mfr2" draw:name="Image84" text:anchor-type="char" svg:x="7.3681in" svg:y="10.8752in" svg:width="0.1291in" svg:height="0.128in" draw:z-index="116"><draw:image xlink:href="Pictures/100000010000000C0000000C43EC18F3.png" xlink:type="simple" xlink:show="embed" xlink:actuate="onLoad" draw:mime-type="image/png"/></draw:frame></text:p>
      </style:footer-left>
    </style:master-page>
    <style:master-page style:name="Converted2" style:page-layout-name="Mpm3" draw:style-name="Mdp1">
      <style:footer>
        <text:p text:style-name="MP2"/>
      </style:footer>
      <style:footer-left>
        <text:p text:style-name="MP1"><draw:frame draw:style-name="Mfr1" draw:name="Image 16 Copy 1" text:anchor-type="char" svg:x="3.7902in" svg:y="10.5945in" svg:width="0.6866in" svg:height="0.6189in"><draw:image xlink:href="Pictures/10000001000000840000007752069C51.png" xlink:type="simple" xlink:show="embed" xlink:actuate="onLoad" draw:mime-type="image/png"/></draw:frame><draw:frame draw:style-name="Mfr3" draw:name="Frame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 text:anchor-type="char" svg:x="7.3681in" svg:y="10.8752in" svg:width="0.1307in" svg:height="0.1283in"><draw:text-box><text:p text:style-name="MP4">02</text:p></draw:text-box></draw:frame><draw:frame draw:style-name="Mfr4" draw:name="Frame8" text:anchor-type="char" svg:x="7.3681in" svg:y="10.8752in" svg:width="0.1307in" svg:height="0.1283in"><draw:text-box><text:p text:style-name="MP4">02</text:p></draw:text-box></draw:frame><draw:frame draw:style-name="Mfr2" draw:name="Image185" text:anchor-type="char" svg:x="0.7736in" svg:y="10.8752in" svg:width="1.9181in" svg:height="0.128in"><draw:image xlink:href="Pictures/10000001000000B80000000C00EA2F60.png" xlink:type="simple" xlink:show="embed" xlink:actuate="onLoad" draw:mime-type="image/png"/></draw:frame><draw:frame draw:style-name="Mfr2" draw:name="Image186" text:anchor-type="char" svg:x="7.3681in" svg:y="10.8752in" svg:width="0.1291in" svg:height="0.128in"><draw:image xlink:href="Pictures/100000010000000C0000000C43EC18F3.png" xlink:type="simple" xlink:show="embed" xlink:actuate="onLoad" draw:mime-type="image/png"/></draw:frame></text:p>
      </style:footer-left>
    </style:master-page>
    <style:master-page style:name="Converted3" style:page-layout-name="Mpm2" draw:style-name="Mdp1">
      <style:footer>
        <text:p text:style-name="MP2"/>
      </style:footer>
      <style:footer-left>
        <text:p text:style-name="MP1"><draw:frame draw:style-name="Mfr1" draw:name="Image 42" text:anchor-type="char" svg:x="3.7902in" svg:y="10.5945in" svg:width="0.6866in" svg:height="0.6189in" draw:z-index="3"><draw:image xlink:href="Pictures/10000001000000840000007752069C51.png" xlink:type="simple" xlink:show="embed" xlink:actuate="onLoad" draw:mime-type="image/png"/></draw:frame><draw:frame draw:style-name="Mfr2" draw:name="Image87" text:anchor-type="char" svg:x="0.7736in" svg:y="10.8752in" svg:width="1.9181in" svg:height="0.128in" draw:z-index="88"><draw:image xlink:href="Pictures/10000001000000B80000000C00EA2F60.png" xlink:type="simple" xlink:show="embed" xlink:actuate="onLoad" draw:mime-type="image/png"/></draw:frame><draw:frame draw:style-name="Mfr2" draw:name="Image93" text:anchor-type="char" svg:x="7.3681in" svg:y="10.8752in" svg:width="0.1291in" svg:height="0.128in" draw:z-index="87"><draw:image xlink:href="Pictures/100000010000000C0000000C43EC18F3.png" xlink:type="simple" xlink:show="embed" xlink:actuate="onLoad" draw:mime-type="image/png"/></draw:frame></text:p>
      </style:footer-left>
    </style:master-page>
    <style:master-page style:name="Converted4" style:page-layout-name="Mpm4" draw:style-name="Mdp1">
      <style:footer>
        <text:p text:style-name="MP2"/>
      </style:footer>
      <style:footer-left>
        <text:p text:style-name="MP1"><draw:frame draw:style-name="Mfr1" draw:name="Image 42 Copy 1" text:anchor-type="char" svg:x="3.7902in" svg:y="10.5945in" svg:width="0.6866in" svg:height="0.6189in"><draw:image xlink:href="Pictures/10000001000000840000007752069C51.png" xlink:type="simple" xlink:show="embed" xlink:actuate="onLoad" draw:mime-type="image/png"/></draw:frame><draw:frame draw:style-name="Mfr3" draw:name="Frame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 text:anchor-type="char" svg:x="7.3681in" svg:y="10.8752in" svg:width="0.1307in" svg:height="0.1283in"><draw:text-box><text:p text:style-name="MP4">04</text:p></draw:text-box></draw:frame><draw:frame draw:style-name="Mfr4" draw:name="Frame15" text:anchor-type="char" svg:x="7.3681in" svg:y="10.8752in" svg:width="0.1307in" svg:height="0.1283in"><draw:text-box><text:p text:style-name="MP4">04</text:p></draw:text-box></draw:frame><draw:frame draw:style-name="Mfr2" draw:name="Image187" text:anchor-type="char" svg:x="0.7736in" svg:y="10.8752in" svg:width="1.9181in" svg:height="0.128in"><draw:image xlink:href="Pictures/10000001000000B80000000C00EA2F60.png" xlink:type="simple" xlink:show="embed" xlink:actuate="onLoad" draw:mime-type="image/png"/></draw:frame><draw:frame draw:style-name="Mfr2" draw:name="Image188" text:anchor-type="char" svg:x="7.3681in" svg:y="10.8752in" svg:width="0.1291in" svg:height="0.128in"><draw:image xlink:href="Pictures/100000010000000C0000000C43EC18F3.png" xlink:type="simple" xlink:show="embed" xlink:actuate="onLoad" draw:mime-type="image/png"/></draw:frame></text:p>
      </style:footer-left>
    </style:master-page>
    <style:master-page style:name="Converted5" style:page-layout-name="Mpm2" draw:style-name="Mdp1">
      <style:footer>
        <text:p text:style-name="MP1"><draw:frame draw:style-name="Mfr1" draw:name="Image 65" text:anchor-type="char" svg:x="3.7902in" svg:y="10.5945in" svg:width="0.6866in" svg:height="0.6189in"><draw:image xlink:href="Pictures/10000001000000840000007752069C51.png" xlink:type="simple" xlink:show="embed" xlink:actuate="onLoad" draw:mime-type="image/png"/></draw:frame><draw:frame draw:style-name="Mfr4" draw:name="Frame2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1" text:anchor-type="char" svg:x="7.3252in" svg:y="10.8752in" svg:width="0.1307in" svg:height="0.1283in"><draw:text-box><text:p text:style-name="MP3"><text:span text:style-name="MT7">07</text:span><text:span text:style-name="MT7"/></text:p></draw:text-box></draw:frame><draw:frame draw:style-name="Mfr3" draw:name="Frame6" text:anchor-type="char" svg:x="7.3252in" svg:y="10.8752in" svg:width="0.1307in" svg:height="0.1283in"><draw:text-box><text:p text:style-name="MP4">07</text:p></draw:text-box></draw:frame><draw:frame draw:style-name="Mfr2" draw:name="Image182" text:anchor-type="char" svg:x="0.7736in" svg:y="10.8752in" svg:width="1.9181in" svg:height="0.128in"><draw:image xlink:href="Pictures/10000001000000B80000000C00EA2F60.png" xlink:type="simple" xlink:show="embed" xlink:actuate="onLoad" draw:mime-type="image/png"/></draw:frame><draw:frame draw:style-name="Mfr2" draw:name="Image184" text:anchor-type="char" svg:x="7.3252in" svg:y="10.8752in" svg:width="0.1291in" svg:height="0.128in"><draw:image xlink:href="Pictures/100000010000000C0000000C43EC18F3.png" xlink:type="simple" xlink:show="embed" xlink:actuate="onLoad" draw:mime-type="image/png"/></draw:frame></text:p>
      </style:footer>
      <style:footer-left>
        <text:p text:style-name="MP1"><draw:frame draw:style-name="Mfr1" draw:name="Image 62" text:anchor-type="char" svg:x="3.7902in" svg:y="10.5945in" svg:width="0.6866in" svg:height="0.6189in" draw:z-index="13"><draw:image xlink:href="Pictures/10000001000000840000007752069C51.png" xlink:type="simple" xlink:show="embed" xlink:actuate="onLoad" draw:mime-type="image/png"/></draw:frame><draw:frame draw:style-name="Mfr2" draw:name="Image95" text:anchor-type="char" svg:x="0.7736in" svg:y="10.8752in" svg:width="1.9181in" svg:height="0.128in" draw:z-index="94"><draw:image xlink:href="Pictures/10000001000000B80000000C00EA2F60.png" xlink:type="simple" xlink:show="embed" xlink:actuate="onLoad" draw:mime-type="image/png"/></draw:frame><draw:frame draw:style-name="Mfr2" draw:name="Image96" text:anchor-type="char" svg:x="7.3252in" svg:y="10.8752in" svg:width="0.1291in" svg:height="0.128in" draw:z-index="91"><draw:image xlink:href="Pictures/100000010000000C0000000C43EC18F3.png" xlink:type="simple" xlink:show="embed" xlink:actuate="onLoad" draw:mime-type="image/png"/></draw:frame></text:p>
      </style:footer-left>
    </style:master-page>
    <style:master-page style:name="Converted6" style:page-layout-name="Mpm5" draw:style-name="Mdp1">
      <style:header>
        <text:p text:style-name="MP1"><draw:frame draw:style-name="Mfr2" draw:name="Image97" text:anchor-type="char" svg:x="0.4925in" svg:y="0in" svg:width="7.7756in" svg:height="1.3874in" draw:z-index="112"><draw:image xlink:href="Pictures/10000001000002EA0000008525714CD2.png" xlink:type="simple" xlink:show="embed" xlink:actuate="onLoad" draw:mime-type="image/png"/></draw:frame><draw:frame draw:style-name="Mfr2" draw:name="Image98" text:anchor-type="char" svg:x="1.6811in" svg:y="0.5965in" svg:width="1.5984in" svg:height="0.4035in" draw:z-index="105"><draw:image xlink:href="Pictures/100000010000009900000026A14CA22C.png" xlink:type="simple" xlink:show="embed" xlink:actuate="onLoad" draw:mime-type="image/png"/></draw:frame><draw:frame draw:style-name="Mfr2" draw:name="Image99" text:anchor-type="char" svg:x="5.3984in" svg:y="0.7409in" svg:width="2.0957in" svg:height="0.2028in" draw:z-index="95"><draw:image xlink:href="Pictures/10000001000000C9000000139FA2DF30.png" xlink:type="simple" xlink:show="embed" xlink:actuate="onLoad" draw:mime-type="image/png"/></draw:frame></text:p>
      </style:header>
      <style:header-left>
        <text:p text:style-name="MP1"><draw:frame draw:style-name="Mfr4" draw:name="Frame2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5"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0"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100" text:anchor-type="char" svg:x="0.4925in" svg:y="0in" svg:width="7.7756in" svg:height="1.3874in"><draw:image xlink:href="Pictures/10000001000002EA0000008525714CD2.png" xlink:type="simple" xlink:show="embed" xlink:actuate="onLoad" draw:mime-type="image/png"/></draw:frame><draw:frame draw:style-name="Mfr2" draw:name="Image180" text:anchor-type="char" svg:x="1.6811in" svg:y="0.5965in" svg:width="1.5984in" svg:height="0.4035in"><draw:image xlink:href="Pictures/100000010000009900000026A14CA22C.png" xlink:type="simple" xlink:show="embed" xlink:actuate="onLoad" draw:mime-type="image/png"/></draw:frame><draw:frame draw:style-name="Mfr2" draw:name="Image181" text:anchor-type="char" svg:x="5.3984in" svg:y="0.7409in" svg:width="2.0957in" svg:height="0.2028in"><draw:image xlink:href="Pictures/10000001000000C9000000139FA2DF30.png" xlink:type="simple" xlink:show="embed" xlink:actuate="onLoad" draw:mime-type="image/png"/></draw:frame></text:p>
      </style:header-left>
      <style:footer>
        <text:p text:style-name="MP1"><draw:frame draw:style-name="Mfr1" draw:name="Image 65 Copy 1" text:anchor-type="char" svg:x="3.7902in" svg:y="10.5945in" svg:width="0.6866in" svg:height="0.6189in" draw:z-index="10"><draw:image xlink:href="Pictures/10000001000000840000007752069C51.png" xlink:type="simple" xlink:show="embed" xlink:actuate="onLoad" draw:mime-type="image/png"/></draw:frame><draw:frame draw:style-name="Mfr2" draw:name="Image189" text:anchor-type="char" svg:x="0.7736in" svg:y="10.8752in" svg:width="1.9181in" svg:height="0.128in" draw:z-index="236"><draw:image xlink:href="Pictures/10000001000000B80000000C00EA2F60.png" xlink:type="simple" xlink:show="embed" xlink:actuate="onLoad" draw:mime-type="image/png"/></draw:frame><draw:frame draw:style-name="Mfr2" draw:name="Image190" text:anchor-type="char" svg:x="7.3252in" svg:y="10.8752in" svg:width="0.1291in" svg:height="0.128in" draw:z-index="235"><draw:image xlink:href="Pictures/100000010000000C0000000C43EC18F3.png" xlink:type="simple" xlink:show="embed" xlink:actuate="onLoad" draw:mime-type="image/png"/></draw:frame></text:p>
      </style:footer>
      <style:footer-left>
        <text:p text:style-name="MP1"><draw:frame draw:style-name="Mfr1" draw:name="Image 62 Copy 1" text:anchor-type="char" svg:x="3.7902in" svg:y="10.5945in" svg:width="0.6866in" svg:height="0.6189in"><draw:image xlink:href="Pictures/10000001000000840000007752069C51.png" xlink:type="simple" xlink:show="embed" xlink:actuate="onLoad" draw:mime-type="image/png"/></draw:frame><draw:frame draw:style-name="Mfr3" draw:name="Frame1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 text:anchor-type="char" svg:x="7.3252in" svg:y="10.8752in" svg:width="0.1307in" svg:height="0.1283in"><draw:text-box><text:p text:style-name="MP4">06</text:p></draw:text-box></draw:frame><draw:frame draw:style-name="Mfr4" draw:name="Frame29" text:anchor-type="char" svg:x="7.3252in" svg:y="10.8752in" svg:width="0.1307in" svg:height="0.1283in"><draw:text-box><text:p text:style-name="MP4">06</text:p></draw:text-box></draw:frame><draw:frame draw:style-name="Mfr2" draw:name="Image191" text:anchor-type="char" svg:x="0.7736in" svg:y="10.8752in" svg:width="1.9181in" svg:height="0.128in"><draw:image xlink:href="Pictures/10000001000000B80000000C00EA2F60.png" xlink:type="simple" xlink:show="embed" xlink:actuate="onLoad" draw:mime-type="image/png"/></draw:frame><draw:frame draw:style-name="Mfr2" draw:name="Image194" text:anchor-type="char" svg:x="7.3252in" svg:y="10.8752in" svg:width="0.1291in" svg:height="0.128in"><draw:image xlink:href="Pictures/100000010000000C0000000C43EC18F3.png" xlink:type="simple" xlink:show="embed" xlink:actuate="onLoad" draw:mime-type="image/png"/></draw:frame></text:p>
      </style:footer-left>
    </style:master-page>
    <style:master-page style:name="Converted7" style:page-layout-name="Mpm6" draw:style-name="Mdp1">
      <style:header>
        <text:p text:style-name="MP1"><draw:frame draw:style-name="Mfr3" draw:name="Frame1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35"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195" text:anchor-type="char" svg:x="0.4925in" svg:y="0in" svg:width="7.7756in" svg:height="1.3874in"><draw:image xlink:href="Pictures/10000001000002EA00000085A3334DB7.png" xlink:type="simple" xlink:show="embed" xlink:actuate="onLoad" draw:mime-type="image/png"/></draw:frame><draw:frame draw:style-name="Mfr2" draw:name="Image196" text:anchor-type="char" svg:x="1.6811in" svg:y="0.5965in" svg:width="1.5984in" svg:height="0.4035in"><draw:image xlink:href="Pictures/100000010000009900000026A14CA22C.png" xlink:type="simple" xlink:show="embed" xlink:actuate="onLoad" draw:mime-type="image/png"/></draw:frame><draw:frame draw:style-name="Mfr2" draw:name="Image197" text:anchor-type="char" svg:x="5.3984in" svg:y="0.7409in" svg:width="2.0957in" svg:height="0.2028in"><draw:image xlink:href="Pictures/10000001000000C9000000139FA2DF30.png" xlink:type="simple" xlink:show="embed" xlink:actuate="onLoad" draw:mime-type="image/png"/></draw:frame></text:p>
      </style:header>
      <style:header-left>
        <text:p text:style-name="MP1"><draw:frame draw:style-name="Mfr2" draw:name="Image198" text:anchor-type="char" svg:x="0.4925in" svg:y="0in" svg:width="7.7756in" svg:height="1.3874in" draw:z-index="322"><draw:image xlink:href="Pictures/10000001000002EA00000085A3334DB7.png" xlink:type="simple" xlink:show="embed" xlink:actuate="onLoad" draw:mime-type="image/png"/></draw:frame><draw:frame draw:style-name="Mfr2" draw:name="Image199" text:anchor-type="char" svg:x="1.6811in" svg:y="0.5965in" svg:width="1.5984in" svg:height="0.4035in" draw:z-index="320"><draw:image xlink:href="Pictures/100000010000009900000026A14CA22C.png" xlink:type="simple" xlink:show="embed" xlink:actuate="onLoad" draw:mime-type="image/png"/></draw:frame><draw:frame draw:style-name="Mfr2" draw:name="Image203" text:anchor-type="char" svg:x="5.3984in" svg:y="0.7409in" svg:width="2.0957in" svg:height="0.2028in" draw:z-index="318"><draw:image xlink:href="Pictures/10000001000000C9000000139FA2DF30.png" xlink:type="simple" xlink:show="embed" xlink:actuate="onLoad" draw:mime-type="image/png"/></draw:frame></text:p>
      </style:header-left>
      <style:footer>
        <text:p text:style-name="MP1"><draw:frame draw:style-name="Mfr1" draw:name="Image 91" text:anchor-type="char" svg:x="3.7902in" svg:y="10.5945in" svg:width="0.6866in" svg:height="0.6189in"><draw:image xlink:href="Pictures/10000001000000840000007752069C51.png" xlink:type="simple" xlink:show="embed" xlink:actuate="onLoad" draw:mime-type="image/png"/></draw:frame><draw:frame draw:style-name="Mfr4" draw:name="Frame3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3" text:anchor-type="char" svg:x="7.3252in" svg:y="10.8752in" svg:width="0.1307in" svg:height="0.1283in"><draw:text-box><text:p text:style-name="MP3"><text:span text:style-name="MT7">09</text:span><text:span text:style-name="MT7"/></text:p></draw:text-box></draw:frame><draw:frame draw:style-name="Mfr3" draw:name="Frame26" text:anchor-type="char" svg:x="7.3252in" svg:y="10.8752in" svg:width="0.1307in" svg:height="0.1283in"><draw:text-box><text:p text:style-name="MP4">09</text:p></draw:text-box></draw:frame><draw:frame draw:style-name="Mfr2" draw:name="Image178" text:anchor-type="char" svg:x="0.7736in" svg:y="10.8752in" svg:width="1.9181in" svg:height="0.128in"><draw:image xlink:href="Pictures/10000001000000B80000000C00EA2F60.png" xlink:type="simple" xlink:show="embed" xlink:actuate="onLoad" draw:mime-type="image/png"/></draw:frame><draw:frame draw:style-name="Mfr2" draw:name="Image179" text:anchor-type="char" svg:x="7.3252in" svg:y="10.8752in" svg:width="0.1291in" svg:height="0.128in"><draw:image xlink:href="Pictures/100000010000000C0000000C43EC18F3.png" xlink:type="simple" xlink:show="embed" xlink:actuate="onLoad" draw:mime-type="image/png"/></draw:frame></text:p>
      </style:footer>
      <style:footer-left>
        <text:p text:style-name="MP1"><draw:frame draw:style-name="Mfr1" draw:name="Image 88" text:anchor-type="char" svg:x="3.7902in" svg:y="10.5945in" svg:width="0.6866in" svg:height="0.6189in" draw:z-index="17"><draw:image xlink:href="Pictures/10000001000000840000007752069C51.png" xlink:type="simple" xlink:show="embed" xlink:actuate="onLoad" draw:mime-type="image/png"/></draw:frame><draw:frame draw:style-name="Mfr2" draw:name="Image101" text:anchor-type="char" svg:x="0.7736in" svg:y="10.8752in" svg:width="1.9181in" svg:height="0.128in" draw:z-index="155"><draw:image xlink:href="Pictures/10000001000000B80000000C00EA2F60.png" xlink:type="simple" xlink:show="embed" xlink:actuate="onLoad" draw:mime-type="image/png"/></draw:frame><draw:frame draw:style-name="Mfr2" draw:name="Image102" text:anchor-type="char" svg:x="7.3252in" svg:y="10.8752in" svg:width="0.1291in" svg:height="0.128in" draw:z-index="154"><draw:image xlink:href="Pictures/100000010000000C0000000C43EC18F3.png" xlink:type="simple" xlink:show="embed" xlink:actuate="onLoad" draw:mime-type="image/png"/></draw:frame></text:p>
      </style:footer-left>
    </style:master-page>
    <style:master-page style:name="Converted8" style:page-layout-name="Mpm5" draw:style-name="Mdp1">
      <style:header>
        <text:p text:style-name="MP1"><draw:frame draw:style-name="Mfr2" draw:name="Image103" text:anchor-type="char" svg:x="0.4925in" svg:y="0in" svg:width="7.7756in" svg:height="1.3874in" draw:z-index="323"><draw:image xlink:href="Pictures/10000001000002EA0000008525714CD2.png" xlink:type="simple" xlink:show="embed" xlink:actuate="onLoad" draw:mime-type="image/png"/></draw:frame><draw:frame draw:style-name="Mfr2" draw:name="Image104" text:anchor-type="char" svg:x="1.6811in" svg:y="0.5965in" svg:width="1.5984in" svg:height="0.4035in" draw:z-index="321"><draw:image xlink:href="Pictures/100000010000009900000026A14CA22C.png" xlink:type="simple" xlink:show="embed" xlink:actuate="onLoad" draw:mime-type="image/png"/></draw:frame><draw:frame draw:style-name="Mfr2" draw:name="Image105" text:anchor-type="char" svg:x="5.3984in" svg:y="0.7409in" svg:width="2.0957in" svg:height="0.2028in" draw:z-index="319"><draw:image xlink:href="Pictures/10000001000000C9000000139FA2DF30.png" xlink:type="simple" xlink:show="embed" xlink:actuate="onLoad" draw:mime-type="image/png"/></draw:frame></text:p>
      </style:header>
      <style:header-left>
        <text:p text:style-name="MP1"><draw:frame draw:style-name="Mfr4" draw:name="Frame4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4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30"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107" text:anchor-type="char" svg:x="0.4925in" svg:y="0in" svg:width="7.7756in" svg:height="1.3874in"><draw:image xlink:href="Pictures/10000001000002EA0000008525714CD2.png" xlink:type="simple" xlink:show="embed" xlink:actuate="onLoad" draw:mime-type="image/png"/></draw:frame><draw:frame draw:style-name="Mfr2" draw:name="Image174" text:anchor-type="char" svg:x="1.6811in" svg:y="0.5965in" svg:width="1.5984in" svg:height="0.4035in"><draw:image xlink:href="Pictures/100000010000009900000026A14CA22C.png" xlink:type="simple" xlink:show="embed" xlink:actuate="onLoad" draw:mime-type="image/png"/></draw:frame><draw:frame draw:style-name="Mfr2" draw:name="Image177" text:anchor-type="char" svg:x="5.3984in" svg:y="0.7409in" svg:width="2.0957in" svg:height="0.2028in"><draw:image xlink:href="Pictures/10000001000000C9000000139FA2DF30.png" xlink:type="simple" xlink:show="embed" xlink:actuate="onLoad" draw:mime-type="image/png"/></draw:frame></text:p>
      </style:header-left>
      <style:footer>
        <text:p text:style-name="MP1"><draw:frame draw:style-name="Mfr1" draw:name="Image 91 Copy 1" text:anchor-type="char" svg:x="3.7902in" svg:y="10.5945in" svg:width="0.6866in" svg:height="0.6189in" draw:z-index="113"><draw:image xlink:href="Pictures/10000001000000840000007752069C51.png" xlink:type="simple" xlink:show="embed" xlink:actuate="onLoad" draw:mime-type="image/png"/></draw:frame><draw:frame draw:style-name="Mfr2" draw:name="Image204" text:anchor-type="char" svg:x="0.7736in" svg:y="10.8752in" svg:width="1.9181in" svg:height="0.128in" draw:z-index="341"><draw:image xlink:href="Pictures/10000001000000B80000000C00EA2F60.png" xlink:type="simple" xlink:show="embed" xlink:actuate="onLoad" draw:mime-type="image/png"/></draw:frame><draw:frame draw:style-name="Mfr2" draw:name="Image205" text:anchor-type="char" svg:x="7.3252in" svg:y="10.8752in" svg:width="0.1291in" svg:height="0.128in" draw:z-index="331"><draw:image xlink:href="Pictures/100000010000000C0000000C43EC18F3.png" xlink:type="simple" xlink:show="embed" xlink:actuate="onLoad" draw:mime-type="image/png"/></draw:frame></text:p>
      </style:footer>
      <style:footer-left>
        <text:p text:style-name="MP1"><draw:frame draw:style-name="Mfr1" draw:name="Image 88 Copy 1" text:anchor-type="char" svg:x="3.7902in" svg:y="10.5945in" svg:width="0.6866in" svg:height="0.6189in"><draw:image xlink:href="Pictures/10000001000000840000007752069C51.png" xlink:type="simple" xlink:show="embed" xlink:actuate="onLoad" draw:mime-type="image/png"/></draw:frame><draw:frame draw:style-name="Mfr3" draw:name="Frame3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8" text:anchor-type="char" svg:x="7.3252in" svg:y="10.8752in" svg:width="0.1307in" svg:height="0.1283in"><draw:text-box><text:p text:style-name="MP4">08</text:p></draw:text-box></draw:frame><draw:frame draw:style-name="Mfr4" draw:name="Frame45" text:anchor-type="char" svg:x="7.3252in" svg:y="10.8752in" svg:width="0.1307in" svg:height="0.1283in"><draw:text-box><text:p text:style-name="MP4">08</text:p></draw:text-box></draw:frame><draw:frame draw:style-name="Mfr2" draw:name="Image206" text:anchor-type="char" svg:x="0.7736in" svg:y="10.8752in" svg:width="1.9181in" svg:height="0.128in"><draw:image xlink:href="Pictures/10000001000000B80000000C00EA2F60.png" xlink:type="simple" xlink:show="embed" xlink:actuate="onLoad" draw:mime-type="image/png"/></draw:frame><draw:frame draw:style-name="Mfr2" draw:name="Image209" text:anchor-type="char" svg:x="7.3252in" svg:y="10.8752in" svg:width="0.1291in" svg:height="0.128in"><draw:image xlink:href="Pictures/100000010000000C0000000C43EC18F3.png" xlink:type="simple" xlink:show="embed" xlink:actuate="onLoad" draw:mime-type="image/png"/></draw:frame></text:p>
      </style:footer-left>
    </style:master-page>
    <style:master-page style:name="Converted9" style:page-layout-name="Mpm6" draw:style-name="Mdp1">
      <style:header>
        <text:p text:style-name="MP1"><draw:frame draw:style-name="Mfr3" draw:name="Frame3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5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2"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5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210" text:anchor-type="char" svg:x="0.4925in" svg:y="0in" svg:width="7.7756in" svg:height="1.3874in"><draw:image xlink:href="Pictures/10000001000002EA00000085A3334DB7.png" xlink:type="simple" xlink:show="embed" xlink:actuate="onLoad" draw:mime-type="image/png"/></draw:frame><draw:frame draw:style-name="Mfr2" draw:name="Image211" text:anchor-type="char" svg:x="1.6811in" svg:y="0.5965in" svg:width="1.5984in" svg:height="0.4035in"><draw:image xlink:href="Pictures/100000010000009900000026A14CA22C.png" xlink:type="simple" xlink:show="embed" xlink:actuate="onLoad" draw:mime-type="image/png"/></draw:frame><draw:frame draw:style-name="Mfr2" draw:name="Image212" text:anchor-type="char" svg:x="5.3984in" svg:y="0.7409in" svg:width="2.0957in" svg:height="0.2028in"><draw:image xlink:href="Pictures/10000001000000C9000000139FA2DF30.png" xlink:type="simple" xlink:show="embed" xlink:actuate="onLoad" draw:mime-type="image/png"/></draw:frame></text:p>
      </style:header>
      <style:header-left>
        <text:p text:style-name="MP1"><draw:frame draw:style-name="Mfr2" draw:name="Image213" text:anchor-type="char" svg:x="0.4925in" svg:y="0in" svg:width="7.7756in" svg:height="1.3874in" draw:z-index="327"><draw:image xlink:href="Pictures/10000001000002EA00000085A3334DB7.png" xlink:type="simple" xlink:show="embed" xlink:actuate="onLoad" draw:mime-type="image/png"/></draw:frame><draw:frame draw:style-name="Mfr2" draw:name="Image214" text:anchor-type="char" svg:x="1.6811in" svg:y="0.5965in" svg:width="1.5984in" svg:height="0.4035in" draw:z-index="328"><draw:image xlink:href="Pictures/100000010000009900000026A14CA22C.png" xlink:type="simple" xlink:show="embed" xlink:actuate="onLoad" draw:mime-type="image/png"/></draw:frame><draw:frame draw:style-name="Mfr2" draw:name="Image217" text:anchor-type="char" svg:x="5.3984in" svg:y="0.7409in" svg:width="2.0957in" svg:height="0.2028in" draw:z-index="329"><draw:image xlink:href="Pictures/10000001000000C9000000139FA2DF30.png" xlink:type="simple" xlink:show="embed" xlink:actuate="onLoad" draw:mime-type="image/png"/></draw:frame></text:p>
      </style:header-left>
      <style:footer>
        <text:p text:style-name="MP1"><draw:frame draw:style-name="Mfr1" draw:name="Image 109" text:anchor-type="char" svg:x="3.7902in" svg:y="10.5945in" svg:width="0.6866in" svg:height="0.6189in"><draw:image xlink:href="Pictures/10000001000000840000007752069C51.png" xlink:type="simple" xlink:show="embed" xlink:actuate="onLoad" draw:mime-type="image/png"/></draw:frame><draw:frame draw:style-name="Mfr4" draw:name="Frame4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9" text:anchor-type="char" svg:x="7.2972in" svg:y="10.8752in" svg:width="0.2in" svg:height="0.1283in"><draw:text-box><text:p text:style-name="MP7"><text:page-number text:select-page="current">11</text:page-number></text:p></draw:text-box></draw:frame><draw:frame draw:style-name="Mfr3" draw:name="Frame52" text:anchor-type="char" svg:x="7.2972in" svg:y="10.8752in" svg:width="0.2in" svg:height="0.1283in"><draw:text-box><text:p text:style-name="MP7"><text:page-number text:select-page="current">11</text:page-number></text:p></draw:text-box></draw:frame><draw:frame draw:style-name="Mfr2" draw:name="Image172" text:anchor-type="char" svg:x="0.7736in" svg:y="10.8752in" svg:width="1.9181in" svg:height="0.128in"><draw:image xlink:href="Pictures/10000001000000B80000000C00EA2F60.png" xlink:type="simple" xlink:show="embed" xlink:actuate="onLoad" draw:mime-type="image/png"/></draw:frame><draw:frame draw:style-name="Mfr2" draw:name="Image173"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106" text:anchor-type="char" svg:x="3.7902in" svg:y="10.5945in" svg:width="0.6866in" svg:height="0.6189in" draw:z-index="32"><draw:image xlink:href="Pictures/10000001000000840000007752069C51.png" xlink:type="simple" xlink:show="embed" xlink:actuate="onLoad" draw:mime-type="image/png"/></draw:frame><draw:frame draw:style-name="Mfr2" draw:name="Image108" text:anchor-type="char" svg:x="0.7736in" svg:y="10.8752in" svg:width="1.9181in" svg:height="0.128in" draw:z-index="156"><draw:image xlink:href="Pictures/10000001000000B80000000C00EA2F60.png" xlink:type="simple" xlink:show="embed" xlink:actuate="onLoad" draw:mime-type="image/png"/></draw:frame><draw:frame draw:style-name="Mfr2" draw:name="Image110" text:anchor-type="char" svg:x="7.3252in" svg:y="10.8752in" svg:width="0.1291in" svg:height="0.128in" draw:z-index="159"><draw:image xlink:href="Pictures/100000010000000C0000000C43EC18F3.png" xlink:type="simple" xlink:show="embed" xlink:actuate="onLoad" draw:mime-type="image/png"/></draw:frame></text:p>
      </style:footer-left>
    </style:master-page>
    <style:master-page style:name="Converted10" style:page-layout-name="Mpm5" draw:style-name="Mdp1">
      <style:header>
        <text:p text:style-name="MP1"><draw:frame draw:style-name="Mfr2" draw:name="Image111" text:anchor-type="char" svg:x="0.4925in" svg:y="0in" svg:width="7.7756in" svg:height="1.3874in" draw:z-index="140"><draw:image xlink:href="Pictures/10000001000002EA0000008525714CD2.png" xlink:type="simple" xlink:show="embed" xlink:actuate="onLoad" draw:mime-type="image/png"/></draw:frame><draw:frame draw:style-name="Mfr2" draw:name="Image112" text:anchor-type="char" svg:x="1.6811in" svg:y="0.5965in" svg:width="1.5984in" svg:height="0.4035in" draw:z-index="137"><draw:image xlink:href="Pictures/100000010000009900000026A14CA22C.png" xlink:type="simple" xlink:show="embed" xlink:actuate="onLoad" draw:mime-type="image/png"/></draw:frame><draw:frame draw:style-name="Mfr2" draw:name="Image171" text:anchor-type="char" svg:x="5.3984in" svg:y="0.7409in" svg:width="2.0957in" svg:height="0.2028in" draw:z-index="330"><draw:image xlink:href="Pictures/10000001000000C9000000139FA2DF30.png" xlink:type="simple" xlink:show="embed" xlink:actuate="onLoad" draw:mime-type="image/png"/></draw:frame></text:p>
      </style:header>
      <style:header-left>
        <text:p text:style-name="MP1"><draw:frame draw:style-name="Mfr3" draw:name="Frame5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5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5"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57"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218" text:anchor-type="char" svg:x="0.4925in" svg:y="0in" svg:width="7.7756in" svg:height="1.3874in"><draw:image xlink:href="Pictures/10000001000002EA00000085A3334DB7.png" xlink:type="simple" xlink:show="embed" xlink:actuate="onLoad" draw:mime-type="image/png"/></draw:frame><draw:frame draw:style-name="Mfr2" draw:name="Image219" text:anchor-type="char" svg:x="1.6811in" svg:y="0.5965in" svg:width="1.5984in" svg:height="0.4035in"><draw:image xlink:href="Pictures/100000010000009900000026A14CA22C.png" xlink:type="simple" xlink:show="embed" xlink:actuate="onLoad" draw:mime-type="image/png"/></draw:frame><draw:frame draw:style-name="Mfr2" draw:name="Image220" text:anchor-type="char" svg:x="5.3984in" svg:y="0.7409in" svg:width="2.0957in" svg:height="0.2028in"><draw:image xlink:href="Pictures/10000001000000C9000000139FA2DF30.png" xlink:type="simple" xlink:show="embed" xlink:actuate="onLoad" draw:mime-type="image/png"/></draw:frame></text:p>
      </style:header-left>
      <style:footer>
        <text:p text:style-name="MP1"><draw:frame draw:style-name="Mfr1" draw:name="Image 109 Copy 1" text:anchor-type="char" svg:x="3.7902in" svg:y="10.5945in" svg:width="0.6866in" svg:height="0.6189in" draw:z-index="16"><draw:image xlink:href="Pictures/10000001000000840000007752069C51.png" xlink:type="simple" xlink:show="embed" xlink:actuate="onLoad" draw:mime-type="image/png"/></draw:frame><draw:frame draw:style-name="Mfr2" draw:name="Image221" text:anchor-type="char" svg:x="0.7736in" svg:y="10.8752in" svg:width="1.9181in" svg:height="0.128in" draw:z-index="332"><draw:image xlink:href="Pictures/10000001000000B80000000C00EA2F60.png" xlink:type="simple" xlink:show="embed" xlink:actuate="onLoad" draw:mime-type="image/png"/></draw:frame><draw:frame draw:style-name="Mfr2" draw:name="Image222" text:anchor-type="char" svg:x="7.2972in" svg:y="10.8752in" svg:width="0.1984in" svg:height="0.128in" draw:z-index="339"><draw:image xlink:href="Pictures/10000001000000130000000C5161F074.png" xlink:type="simple" xlink:show="embed" xlink:actuate="onLoad" draw:mime-type="image/png"/></draw:frame></text:p>
      </style:footer>
      <style:footer-left>
        <text:p text:style-name="MP1"><draw:frame draw:style-name="Mfr1" draw:name="Image 106 Copy 1" text:anchor-type="char" svg:x="3.7902in" svg:y="10.5945in" svg:width="0.6866in" svg:height="0.6189in"><draw:image xlink:href="Pictures/10000001000000840000007752069C51.png" xlink:type="simple" xlink:show="embed" xlink:actuate="onLoad" draw:mime-type="image/png"/></draw:frame><draw:frame draw:style-name="Mfr3" draw:name="Frame6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6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1" text:anchor-type="char" svg:x="7.3252in" svg:y="10.8752in" svg:width="0.1307in" svg:height="0.1283in"><draw:text-box><text:p text:style-name="MP4">10</text:p></draw:text-box></draw:frame><draw:frame draw:style-name="Mfr4" draw:name="Frame611" text:anchor-type="char" svg:x="7.3252in" svg:y="10.8752in" svg:width="0.1307in" svg:height="0.1283in"><draw:text-box><text:p text:style-name="MP4">10</text:p></draw:text-box></draw:frame><draw:frame draw:style-name="Mfr2" draw:name="Image223" text:anchor-type="char" svg:x="0.7736in" svg:y="10.8752in" svg:width="1.9181in" svg:height="0.128in"><draw:image xlink:href="Pictures/10000001000000B80000000C00EA2F60.png" xlink:type="simple" xlink:show="embed" xlink:actuate="onLoad" draw:mime-type="image/png"/></draw:frame><draw:frame draw:style-name="Mfr2" draw:name="Image224" text:anchor-type="char" svg:x="7.3252in" svg:y="10.8752in" svg:width="0.1291in" svg:height="0.128in"><draw:image xlink:href="Pictures/100000010000000C0000000C43EC18F3.png" xlink:type="simple" xlink:show="embed" xlink:actuate="onLoad" draw:mime-type="image/png"/></draw:frame></text:p>
      </style:footer-left>
    </style:master-page>
    <style:master-page style:name="Converted11" style:page-layout-name="Mpm7" draw:style-name="Mdp1">
      <style:header>
        <text:p text:style-name="MP1"><draw:frame draw:style-name="Mfr3" draw:name="Frame6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6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63"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63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227" text:anchor-type="char" svg:x="0.4925in" svg:y="0in" svg:width="7.7756in" svg:height="1.3874in"><draw:image xlink:href="Pictures/10000001000002EA00000085A3334DB7.png" xlink:type="simple" xlink:show="embed" xlink:actuate="onLoad" draw:mime-type="image/png"/></draw:frame><draw:frame draw:style-name="Mfr2" draw:name="Image228" text:anchor-type="char" svg:x="1.6811in" svg:y="0.5965in" svg:width="1.5984in" svg:height="0.4035in"><draw:image xlink:href="Pictures/100000010000009900000026A14CA22C.png" xlink:type="simple" xlink:show="embed" xlink:actuate="onLoad" draw:mime-type="image/png"/></draw:frame><draw:frame draw:style-name="Mfr2" draw:name="Image229" text:anchor-type="char" svg:x="5.3984in" svg:y="0.7409in" svg:width="2.0957in" svg:height="0.2028in"><draw:image xlink:href="Pictures/10000001000000C9000000139FA2DF30.png" xlink:type="simple" xlink:show="embed" xlink:actuate="onLoad" draw:mime-type="image/png"/></draw:frame></text:p>
      </style:header>
      <style:header-left>
        <text:p text:style-name="MP2"/>
      </style:header-left>
      <style:footer>
        <text:p text:style-name="MP1"><draw:frame draw:style-name="Mfr1" draw:name="Image 109 Copy 1 Copy 1" text:anchor-type="char" svg:x="3.7902in" svg:y="10.5945in" svg:width="0.6866in" svg:height="0.6189in"><draw:image xlink:href="Pictures/10000001000000840000007752069C51.png" xlink:type="simple" xlink:show="embed" xlink:actuate="onLoad" draw:mime-type="image/png"/></draw:frame><draw:frame draw:style-name="Mfr3" draw:name="Frame6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6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5" text:anchor-type="char" svg:x="7.2972in" svg:y="10.8752in" svg:width="0.2in" svg:height="0.1283in"><draw:text-box><text:p text:style-name="MP7"><text:page-number text:select-page="current">13</text:page-number></text:p></draw:text-box></draw:frame><draw:frame draw:style-name="Mfr4" draw:name="Frame651" text:anchor-type="char" svg:x="7.2972in" svg:y="10.8752in" svg:width="0.2in" svg:height="0.1283in"><draw:text-box><text:p text:style-name="MP7"><text:page-number text:select-page="current">13</text:page-number></text:p></draw:text-box></draw:frame><draw:frame draw:style-name="Mfr2" draw:name="Image230" text:anchor-type="char" svg:x="0.7736in" svg:y="10.8752in" svg:width="1.9181in" svg:height="0.128in"><draw:image xlink:href="Pictures/10000001000000B80000000C00EA2F60.png" xlink:type="simple" xlink:show="embed" xlink:actuate="onLoad" draw:mime-type="image/png"/></draw:frame><draw:frame draw:style-name="Mfr2" draw:name="Image231" text:anchor-type="char" svg:x="7.2972in" svg:y="10.8752in" svg:width="0.1984in" svg:height="0.128in"><draw:image xlink:href="Pictures/10000001000000130000000C5161F074.png" xlink:type="simple" xlink:show="embed" xlink:actuate="onLoad" draw:mime-type="image/png"/></draw:frame></text:p>
      </style:footer>
      <style:footer-left>
        <text:p text:style-name="MP2"/>
      </style:footer-left>
    </style:master-page>
    <style:master-page style:name="Converted12" style:page-layout-name="Mpm6" draw:style-name="Mdp1">
      <style:header>
        <text:p text:style-name="MP1"><draw:frame draw:style-name="Mfr2" draw:name="Image113" text:anchor-type="char" svg:x="0.4925in" svg:y="0in" svg:width="7.7756in" svg:height="1.3874in" draw:z-index="160"><draw:image xlink:href="Pictures/10000001000002EA0000008525714CD2.png" xlink:type="simple" xlink:show="embed" xlink:actuate="onLoad" draw:mime-type="image/png"/></draw:frame><draw:frame draw:style-name="Mfr2" draw:name="Image114" text:anchor-type="char" svg:x="1.6811in" svg:y="0.5965in" svg:width="1.5984in" svg:height="0.4035in" draw:z-index="161"><draw:image xlink:href="Pictures/100000010000009900000026A14CA22C.png" xlink:type="simple" xlink:show="embed" xlink:actuate="onLoad" draw:mime-type="image/png"/></draw:frame><draw:frame draw:style-name="Mfr2" draw:name="Image115" text:anchor-type="char" svg:x="5.3984in" svg:y="0.7409in" svg:width="2.0957in" svg:height="0.2028in" draw:z-index="162"><draw:image xlink:href="Pictures/10000001000000C9000000139FA2DF30.png" xlink:type="simple" xlink:show="embed" xlink:actuate="onLoad" draw:mime-type="image/png"/></draw:frame></text:p>
      </style:header>
      <style:header-left>
        <text:p text:style-name="MP1"><draw:frame draw:style-name="Mfr4" draw:name="Frame6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6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69"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67"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116" text:anchor-type="char" svg:x="0.4925in" svg:y="0in" svg:width="7.7756in" svg:height="1.3874in"><draw:image xlink:href="Pictures/10000001000002EA0000008525714CD2.png" xlink:type="simple" xlink:show="embed" xlink:actuate="onLoad" draw:mime-type="image/png"/></draw:frame><draw:frame draw:style-name="Mfr2" draw:name="Image167" text:anchor-type="char" svg:x="1.6811in" svg:y="0.5965in" svg:width="1.5984in" svg:height="0.4035in"><draw:image xlink:href="Pictures/100000010000009900000026A14CA22C.png" xlink:type="simple" xlink:show="embed" xlink:actuate="onLoad" draw:mime-type="image/png"/></draw:frame><draw:frame draw:style-name="Mfr2" draw:name="Image168" text:anchor-type="char" svg:x="5.3984in" svg:y="0.7409in" svg:width="2.0957in" svg:height="0.2028in"><draw:image xlink:href="Pictures/10000001000000C9000000139FA2DF30.png" xlink:type="simple" xlink:show="embed" xlink:actuate="onLoad" draw:mime-type="image/png"/></draw:frame></text:p>
      </style:header-left>
      <style:footer>
        <text:p text:style-name="MP1"><draw:frame draw:style-name="Mfr1" draw:name="Image 132" text:anchor-type="char" svg:x="3.7902in" svg:y="10.5945in" svg:width="0.6866in" svg:height="0.6189in" draw:z-index="0"><draw:image xlink:href="Pictures/10000001000000840000007752069C51.png" xlink:type="simple" xlink:show="embed" xlink:actuate="onLoad" draw:mime-type="image/png"/></draw:frame><draw:frame draw:style-name="Mfr2" draw:name="Image117" text:anchor-type="char" svg:x="0.7736in" svg:y="10.8752in" svg:width="1.9181in" svg:height="0.128in" draw:z-index="163"><draw:image xlink:href="Pictures/10000001000000B80000000C00EA2F60.png" xlink:type="simple" xlink:show="embed" xlink:actuate="onLoad" draw:mime-type="image/png"/></draw:frame><draw:frame draw:style-name="Mfr2" draw:name="Image120" text:anchor-type="char" svg:x="7.2972in" svg:y="10.8752in" svg:width="0.1984in" svg:height="0.128in" draw:z-index="164"><draw:image xlink:href="Pictures/10000001000000130000000C5161F074.png" xlink:type="simple" xlink:show="embed" xlink:actuate="onLoad" draw:mime-type="image/png"/></draw:frame></text:p>
      </style:footer>
      <style:footer-left>
        <text:p text:style-name="MP1"><draw:frame draw:style-name="Mfr1" draw:name="Image 135" text:anchor-type="char" svg:x="3.7902in" svg:y="10.5945in" svg:width="0.6866in" svg:height="0.6189in"><draw:image xlink:href="Pictures/10000001000000840000007752069C51.png" xlink:type="simple" xlink:show="embed" xlink:actuate="onLoad" draw:mime-type="image/png"/></draw:frame><draw:frame draw:style-name="Mfr4" draw:name="Frame7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3" text:anchor-type="char" svg:x="7.2972in" svg:y="10.8752in" svg:width="0.2in" svg:height="0.1283in"><draw:text-box><text:p text:style-name="MP7"><text:page-number text:select-page="current">14</text:page-number></text:p></draw:text-box></draw:frame><draw:frame draw:style-name="Mfr3" draw:name="Frame71" text:anchor-type="char" svg:x="7.2972in" svg:y="10.8752in" svg:width="0.2in" svg:height="0.1283in"><draw:text-box><text:p text:style-name="MP7"><text:page-number text:select-page="current">14</text:page-number></text:p></draw:text-box></draw:frame><draw:frame draw:style-name="Mfr2" draw:name="Image163" text:anchor-type="char" svg:x="0.7736in" svg:y="10.8752in" svg:width="1.9181in" svg:height="0.128in"><draw:image xlink:href="Pictures/10000001000000B80000000C00EA2F60.png" xlink:type="simple" xlink:show="embed" xlink:actuate="onLoad" draw:mime-type="image/png"/></draw:frame><draw:frame draw:style-name="Mfr2" draw:name="Image164"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13" style:page-layout-name="Mpm6" draw:style-name="Mdp1">
      <style:header>
        <text:p text:style-name="MP1"><draw:frame draw:style-name="Mfr3" draw:name="Frame7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7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75"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75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232" text:anchor-type="char" svg:x="0.4925in" svg:y="0in" svg:width="7.7756in" svg:height="1.3874in"><draw:image xlink:href="Pictures/10000001000002EA00000085A3334DB7.png" xlink:type="simple" xlink:show="embed" xlink:actuate="onLoad" draw:mime-type="image/png"/></draw:frame><draw:frame draw:style-name="Mfr2" draw:name="Image233" text:anchor-type="char" svg:x="1.6811in" svg:y="0.5965in" svg:width="1.5984in" svg:height="0.4035in"><draw:image xlink:href="Pictures/100000010000009900000026A14CA22C.png" xlink:type="simple" xlink:show="embed" xlink:actuate="onLoad" draw:mime-type="image/png"/></draw:frame><draw:frame draw:style-name="Mfr2" draw:name="Image234" text:anchor-type="char" svg:x="5.3984in" svg:y="0.7409in" svg:width="2.0957in" svg:height="0.2028in"><draw:image xlink:href="Pictures/10000001000000C9000000139FA2DF30.png" xlink:type="simple" xlink:show="embed" xlink:actuate="onLoad" draw:mime-type="image/png"/></draw:frame></text:p>
      </style:header>
      <style:header-left>
        <text:p text:style-name="MP1"><draw:frame draw:style-name="Mfr2" draw:name="Image237" text:anchor-type="char" svg:x="0.4925in" svg:y="0in" svg:width="7.7756in" svg:height="1.3874in" draw:z-index="337"><draw:image xlink:href="Pictures/10000001000002EA00000085A3334DB7.png" xlink:type="simple" xlink:show="embed" xlink:actuate="onLoad" draw:mime-type="image/png"/></draw:frame><draw:frame draw:style-name="Mfr2" draw:name="Image238" text:anchor-type="char" svg:x="1.6811in" svg:y="0.5965in" svg:width="1.5984in" svg:height="0.4035in" draw:z-index="336"><draw:image xlink:href="Pictures/100000010000009900000026A14CA22C.png" xlink:type="simple" xlink:show="embed" xlink:actuate="onLoad" draw:mime-type="image/png"/></draw:frame><draw:frame draw:style-name="Mfr2" draw:name="Image239" text:anchor-type="char" svg:x="5.3984in" svg:y="0.7409in" svg:width="2.0957in" svg:height="0.2028in" draw:z-index="335"><draw:image xlink:href="Pictures/10000001000000C9000000139FA2DF30.png" xlink:type="simple" xlink:show="embed" xlink:actuate="onLoad" draw:mime-type="image/png"/></draw:frame></text:p>
      </style:header-left>
      <style:footer>
        <text:p text:style-name="MP1"><draw:frame draw:style-name="Mfr1" draw:name="Image 132 Copy 1" text:anchor-type="char" svg:x="3.7902in" svg:y="10.5945in" svg:width="0.6866in" svg:height="0.6189in"><draw:image xlink:href="Pictures/10000001000000840000007752069C51.png" xlink:type="simple" xlink:show="embed" xlink:actuate="onLoad" draw:mime-type="image/png"/></draw:frame><draw:frame draw:style-name="Mfr3" draw:name="Frame7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9" text:anchor-type="char" svg:x="7.2972in" svg:y="10.8752in" svg:width="0.2in" svg:height="0.1283in"><draw:text-box><text:p text:style-name="MP7"><text:page-number text:select-page="current">15</text:page-number></text:p></draw:text-box></draw:frame><draw:frame draw:style-name="Mfr4" draw:name="Frame791" text:anchor-type="char" svg:x="7.2972in" svg:y="10.8752in" svg:width="0.2in" svg:height="0.1283in"><draw:text-box><text:p text:style-name="MP7"><text:page-number text:select-page="current">15</text:page-number></text:p></draw:text-box></draw:frame><draw:frame draw:style-name="Mfr2" draw:name="Image240" text:anchor-type="char" svg:x="0.7736in" svg:y="10.8752in" svg:width="1.9181in" svg:height="0.128in"><draw:image xlink:href="Pictures/10000001000000B80000000C00EA2F60.png" xlink:type="simple" xlink:show="embed" xlink:actuate="onLoad" draw:mime-type="image/png"/></draw:frame><draw:frame draw:style-name="Mfr2" draw:name="Image241"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135 Copy 1" text:anchor-type="char" svg:x="3.7902in" svg:y="10.5945in" svg:width="0.6866in" svg:height="0.6189in" draw:z-index="33"><draw:image xlink:href="Pictures/10000001000000840000007752069C51.png" xlink:type="simple" xlink:show="embed" xlink:actuate="onLoad" draw:mime-type="image/png"/></draw:frame><draw:frame draw:style-name="Mfr2" draw:name="Image242" text:anchor-type="char" svg:x="0.7736in" svg:y="10.8752in" svg:width="1.9181in" svg:height="0.128in" draw:z-index="334"><draw:image xlink:href="Pictures/10000001000000B80000000C00EA2F60.png" xlink:type="simple" xlink:show="embed" xlink:actuate="onLoad" draw:mime-type="image/png"/></draw:frame><draw:frame draw:style-name="Mfr2" draw:name="Image245" text:anchor-type="char" svg:x="7.2972in" svg:y="10.8752in" svg:width="0.1984in" svg:height="0.128in" draw:z-index="333"><draw:image xlink:href="Pictures/10000001000000130000000C5161F074.png" xlink:type="simple" xlink:show="embed" xlink:actuate="onLoad" draw:mime-type="image/png"/></draw:frame></text:p>
      </style:footer-left>
    </style:master-page>
    <style:master-page style:name="Converted14" style:page-layout-name="Mpm7" draw:style-name="Mdp1">
      <style:header>
        <text:p text:style-name="MP2"/>
      </style:header>
      <style:header-left>
        <text:p text:style-name="MP1"><draw:frame draw:style-name="Mfr3" draw:name="Frame8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8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83"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83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246" text:anchor-type="char" svg:x="0.4925in" svg:y="0in" svg:width="7.7756in" svg:height="1.3874in"><draw:image xlink:href="Pictures/10000001000002EA00000085A3334DB7.png" xlink:type="simple" xlink:show="embed" xlink:actuate="onLoad" draw:mime-type="image/png"/></draw:frame><draw:frame draw:style-name="Mfr2" draw:name="Image247" text:anchor-type="char" svg:x="1.6811in" svg:y="0.5965in" svg:width="1.5984in" svg:height="0.4035in"><draw:image xlink:href="Pictures/100000010000009900000026A14CA22C.png" xlink:type="simple" xlink:show="embed" xlink:actuate="onLoad" draw:mime-type="image/png"/></draw:frame><draw:frame draw:style-name="Mfr2" draw:name="Image248" text:anchor-type="char" svg:x="5.3984in" svg:y="0.7409in" svg:width="2.0957in" svg:height="0.2028in"><draw:image xlink:href="Pictures/10000001000000C9000000139FA2DF30.png" xlink:type="simple" xlink:show="embed" xlink:actuate="onLoad" draw:mime-type="image/png"/></draw:frame></text:p>
      </style:header-left>
      <style:footer>
        <text:p text:style-name="MP2"/>
      </style:footer>
      <style:footer-left>
        <text:p text:style-name="MP1"><draw:frame draw:style-name="Mfr1" draw:name="Image 135 Copy 1 Copy 1" text:anchor-type="char" svg:x="3.7902in" svg:y="10.5945in" svg:width="0.6866in" svg:height="0.6189in"><draw:image xlink:href="Pictures/10000001000000840000007752069C51.png" xlink:type="simple" xlink:show="embed" xlink:actuate="onLoad" draw:mime-type="image/png"/></draw:frame><draw:frame draw:style-name="Mfr3" draw:name="Frame8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8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5" text:anchor-type="char" svg:x="7.2972in" svg:y="10.8752in" svg:width="0.2in" svg:height="0.1283in"><draw:text-box><text:p text:style-name="MP7"><text:page-number text:select-page="current">16</text:page-number></text:p></draw:text-box></draw:frame><draw:frame draw:style-name="Mfr4" draw:name="Frame851" text:anchor-type="char" svg:x="7.2972in" svg:y="10.8752in" svg:width="0.2in" svg:height="0.1283in"><draw:text-box><text:p text:style-name="MP7"><text:page-number text:select-page="current">16</text:page-number></text:p></draw:text-box></draw:frame><draw:frame draw:style-name="Mfr2" draw:name="Image249" text:anchor-type="char" svg:x="0.7736in" svg:y="10.8752in" svg:width="1.9181in" svg:height="0.128in"><draw:image xlink:href="Pictures/10000001000000B80000000C00EA2F60.png" xlink:type="simple" xlink:show="embed" xlink:actuate="onLoad" draw:mime-type="image/png"/></draw:frame><draw:frame draw:style-name="Mfr2" draw:name="Image250"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15" style:page-layout-name="Mpm6" draw:style-name="Mdp1">
      <style:header>
        <text:p text:style-name="MP1"><draw:frame draw:style-name="Mfr4" draw:name="Frame8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8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89"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87"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125" text:anchor-type="char" svg:x="0.4925in" svg:y="0in" svg:width="7.7756in" svg:height="1.3874in"><draw:image xlink:href="Pictures/10000001000002EA0000008525714CD2.png" xlink:type="simple" xlink:show="embed" xlink:actuate="onLoad" draw:mime-type="image/png"/></draw:frame><draw:frame draw:style-name="Mfr2" draw:name="Image160" text:anchor-type="char" svg:x="1.6811in" svg:y="0.5965in" svg:width="1.5984in" svg:height="0.4035in"><draw:image xlink:href="Pictures/100000010000009900000026A14CA22C.png" xlink:type="simple" xlink:show="embed" xlink:actuate="onLoad" draw:mime-type="image/png"/></draw:frame><draw:frame draw:style-name="Mfr2" draw:name="Image161" text:anchor-type="char" svg:x="5.3984in" svg:y="0.7409in" svg:width="2.0957in" svg:height="0.2028in"><draw:image xlink:href="Pictures/10000001000000C9000000139FA2DF30.png" xlink:type="simple" xlink:show="embed" xlink:actuate="onLoad" draw:mime-type="image/png"/></draw:frame></text:p>
      </style:header>
      <style:header-left>
        <text:p text:style-name="MP1"><draw:frame draw:style-name="Mfr2" draw:name="Image122" text:anchor-type="char" svg:x="0.4925in" svg:y="0in" svg:width="7.7756in" svg:height="1.3874in" draw:z-index="165"><draw:image xlink:href="Pictures/10000001000002EA0000008525714CD2.png" xlink:type="simple" xlink:show="embed" xlink:actuate="onLoad" draw:mime-type="image/png"/></draw:frame><draw:frame draw:style-name="Mfr2" draw:name="Image123" text:anchor-type="char" svg:x="1.6811in" svg:y="0.5965in" svg:width="1.5984in" svg:height="0.4035in" draw:z-index="168"><draw:image xlink:href="Pictures/100000010000009900000026A14CA22C.png" xlink:type="simple" xlink:show="embed" xlink:actuate="onLoad" draw:mime-type="image/png"/></draw:frame><draw:frame draw:style-name="Mfr2" draw:name="Image124" text:anchor-type="char" svg:x="5.3984in" svg:y="0.7409in" svg:width="2.0957in" svg:height="0.2028in" draw:z-index="169"><draw:image xlink:href="Pictures/10000001000000C9000000139FA2DF30.png" xlink:type="simple" xlink:show="embed" xlink:actuate="onLoad" draw:mime-type="image/png"/></draw:frame></text:p>
      </style:header-left>
      <style:footer>
        <text:p text:style-name="MP1"><draw:frame draw:style-name="Mfr1" draw:name="Image 155" text:anchor-type="char" svg:x="3.7902in" svg:y="10.5945in" svg:width="0.6866in" svg:height="0.6189in"><draw:image xlink:href="Pictures/10000001000000840000007752069C51.png" xlink:type="simple" xlink:show="embed" xlink:actuate="onLoad" draw:mime-type="image/png"/></draw:frame><draw:frame draw:style-name="Mfr4" draw:name="Frame9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93" text:anchor-type="char" svg:x="7.2547in" svg:y="10.8752in" svg:width="0.2in" svg:height="0.1283in"><draw:text-box><text:p text:style-name="MP7"><text:page-number text:select-page="current">17</text:page-number></text:p></draw:text-box></draw:frame><draw:frame draw:style-name="Mfr3" draw:name="Frame91" text:anchor-type="char" svg:x="7.2547in" svg:y="10.8752in" svg:width="0.2in" svg:height="0.1283in"><draw:text-box><text:p text:style-name="MP7"><text:page-number text:select-page="current">17</text:page-number></text:p></draw:text-box></draw:frame><draw:frame draw:style-name="Mfr2" draw:name="Image158" text:anchor-type="char" svg:x="0.7736in" svg:y="10.8752in" svg:width="1.9181in" svg:height="0.128in"><draw:image xlink:href="Pictures/10000001000000B80000000C00EA2F60.png" xlink:type="simple" xlink:show="embed" xlink:actuate="onLoad" draw:mime-type="image/png"/></draw:frame><draw:frame draw:style-name="Mfr2" draw:name="Image159" text:anchor-type="char" svg:x="7.2547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152" text:anchor-type="char" svg:x="3.7902in" svg:y="10.5945in" svg:width="0.6866in" svg:height="0.6189in" draw:z-index="20"><draw:image xlink:href="Pictures/10000001000000840000007752069C51.png" xlink:type="simple" xlink:show="embed" xlink:actuate="onLoad" draw:mime-type="image/png"/></draw:frame><draw:frame draw:style-name="Mfr2" draw:name="Image126" text:anchor-type="char" svg:x="0.7736in" svg:y="10.8752in" svg:width="1.9181in" svg:height="0.128in" draw:z-index="171"><draw:image xlink:href="Pictures/10000001000000B80000000C00EA2F60.png" xlink:type="simple" xlink:show="embed" xlink:actuate="onLoad" draw:mime-type="image/png"/></draw:frame><draw:frame draw:style-name="Mfr2" draw:name="Image127" text:anchor-type="char" svg:x="7.2972in" svg:y="10.8752in" svg:width="0.1984in" svg:height="0.128in" draw:z-index="173"><draw:image xlink:href="Pictures/10000001000000130000000C5161F074.png" xlink:type="simple" xlink:show="embed" xlink:actuate="onLoad" draw:mime-type="image/png"/></draw:frame></text:p>
      </style:footer-left>
    </style:master-page>
    <style:master-page style:name="Converted16" style:page-layout-name="Mpm6" draw:style-name="Mdp1">
      <style:header>
        <text:p text:style-name="MP1"><draw:frame draw:style-name="Mfr2" draw:name="Image253" text:anchor-type="char" svg:x="0.4925in" svg:y="0in" svg:width="7.7756in" svg:height="1.3874in" draw:z-index="179"><draw:image xlink:href="Pictures/10000001000002EA00000085A3334DB7.png" xlink:type="simple" xlink:show="embed" xlink:actuate="onLoad" draw:mime-type="image/png"/></draw:frame><draw:frame draw:style-name="Mfr2" draw:name="Image254" text:anchor-type="char" svg:x="1.6811in" svg:y="0.5965in" svg:width="1.5984in" svg:height="0.4035in" draw:z-index="178"><draw:image xlink:href="Pictures/100000010000009900000026A14CA22C.png" xlink:type="simple" xlink:show="embed" xlink:actuate="onLoad" draw:mime-type="image/png"/></draw:frame><draw:frame draw:style-name="Mfr2" draw:name="Image255" text:anchor-type="char" svg:x="5.3984in" svg:y="0.7409in" svg:width="2.0957in" svg:height="0.2028in" draw:z-index="174"><draw:image xlink:href="Pictures/10000001000000C9000000139FA2DF30.png" xlink:type="simple" xlink:show="embed" xlink:actuate="onLoad" draw:mime-type="image/png"/></draw:frame></text:p>
      </style:header>
      <style:header-left>
        <text:p text:style-name="MP1"><draw:frame draw:style-name="Mfr3" draw:name="Frame9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9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97"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97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256" text:anchor-type="char" svg:x="0.4925in" svg:y="0in" svg:width="7.7756in" svg:height="1.3874in"><draw:image xlink:href="Pictures/10000001000002EA00000085A3334DB7.png" xlink:type="simple" xlink:show="embed" xlink:actuate="onLoad" draw:mime-type="image/png"/></draw:frame><draw:frame draw:style-name="Mfr2" draw:name="Image257" text:anchor-type="char" svg:x="1.6811in" svg:y="0.5965in" svg:width="1.5984in" svg:height="0.4035in"><draw:image xlink:href="Pictures/100000010000009900000026A14CA22C.png" xlink:type="simple" xlink:show="embed" xlink:actuate="onLoad" draw:mime-type="image/png"/></draw:frame><draw:frame draw:style-name="Mfr2" draw:name="Image258" text:anchor-type="char" svg:x="5.3984in" svg:y="0.7409in" svg:width="2.0957in" svg:height="0.2028in"><draw:image xlink:href="Pictures/10000001000000C9000000139FA2DF30.png" xlink:type="simple" xlink:show="embed" xlink:actuate="onLoad" draw:mime-type="image/png"/></draw:frame></text:p>
      </style:header-left>
      <style:footer>
        <text:p text:style-name="MP1"><draw:frame draw:style-name="Mfr1" draw:name="Image 155 Copy 1" text:anchor-type="char" svg:x="3.7902in" svg:y="10.5945in" svg:width="0.6866in" svg:height="0.6189in" draw:z-index="75"><draw:image xlink:href="Pictures/10000001000000840000007752069C51.png" xlink:type="simple" xlink:show="embed" xlink:actuate="onLoad" draw:mime-type="image/png"/></draw:frame><draw:frame draw:style-name="Mfr2" draw:name="Image259" text:anchor-type="char" svg:x="0.7736in" svg:y="10.8752in" svg:width="1.9181in" svg:height="0.128in" draw:z-index="177"><draw:image xlink:href="Pictures/10000001000000B80000000C00EA2F60.png" xlink:type="simple" xlink:show="embed" xlink:actuate="onLoad" draw:mime-type="image/png"/></draw:frame><draw:frame draw:style-name="Mfr2" draw:name="Image260" text:anchor-type="char" svg:x="7.2547in" svg:y="10.8752in" svg:width="0.1984in" svg:height="0.128in" draw:z-index="176"><draw:image xlink:href="Pictures/10000001000000130000000C5161F074.png" xlink:type="simple" xlink:show="embed" xlink:actuate="onLoad" draw:mime-type="image/png"/></draw:frame></text:p>
      </style:footer>
      <style:footer-left>
        <text:p text:style-name="MP1"><draw:frame draw:style-name="Mfr1" draw:name="Image 152 Copy 1" text:anchor-type="char" svg:x="3.7902in" svg:y="10.5945in" svg:width="0.6866in" svg:height="0.6189in"><draw:image xlink:href="Pictures/10000001000000840000007752069C51.png" xlink:type="simple" xlink:show="embed" xlink:actuate="onLoad" draw:mime-type="image/png"/></draw:frame><draw:frame draw:style-name="Mfr3" draw:name="Frame10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0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1" text:anchor-type="char" svg:x="7.2972in" svg:y="10.8752in" svg:width="0.2in" svg:height="0.1283in"><draw:text-box><text:p text:style-name="MP7"><text:page-number text:select-page="current">18</text:page-number></text:p></draw:text-box></draw:frame><draw:frame draw:style-name="Mfr4" draw:name="Frame1011" text:anchor-type="char" svg:x="7.2972in" svg:y="10.8752in" svg:width="0.2in" svg:height="0.1283in"><draw:text-box><text:p text:style-name="MP7"><text:page-number text:select-page="current">18</text:page-number></text:p></draw:text-box></draw:frame><draw:frame draw:style-name="Mfr2" draw:name="Image262" text:anchor-type="char" svg:x="0.7736in" svg:y="10.8752in" svg:width="1.9181in" svg:height="0.128in"><draw:image xlink:href="Pictures/10000001000000B80000000C00EA2F60.png" xlink:type="simple" xlink:show="embed" xlink:actuate="onLoad" draw:mime-type="image/png"/></draw:frame><draw:frame draw:style-name="Mfr2" draw:name="Image263"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17" style:page-layout-name="Mpm6" draw:style-name="Mdp1">
      <style:header>
        <text:p text:style-name="MP1"><draw:frame draw:style-name="Mfr3" draw:name="Frame10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0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3"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03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264" text:anchor-type="char" svg:x="0.4925in" svg:y="0in" svg:width="7.7756in" svg:height="1.3874in"><draw:image xlink:href="Pictures/10000001000002EA00000085A3334DB7.png" xlink:type="simple" xlink:show="embed" xlink:actuate="onLoad" draw:mime-type="image/png"/></draw:frame><draw:frame draw:style-name="Mfr2" draw:name="Image265" text:anchor-type="char" svg:x="1.6811in" svg:y="0.5965in" svg:width="1.5984in" svg:height="0.4035in"><draw:image xlink:href="Pictures/100000010000009900000026A14CA22C.png" xlink:type="simple" xlink:show="embed" xlink:actuate="onLoad" draw:mime-type="image/png"/></draw:frame><draw:frame draw:style-name="Mfr2" draw:name="Image266" text:anchor-type="char" svg:x="5.3984in" svg:y="0.7409in" svg:width="2.0957in" svg:height="0.2028in"><draw:image xlink:href="Pictures/10000001000000C9000000139FA2DF30.png" xlink:type="simple" xlink:show="embed" xlink:actuate="onLoad" draw:mime-type="image/png"/></draw:frame></text:p>
      </style:header>
      <style:header-left>
        <text:p text:style-name="MP1"><draw:frame draw:style-name="Mfr2" draw:name="Image267" text:anchor-type="char" svg:x="0.4925in" svg:y="0in" svg:width="7.7756in" svg:height="1.3874in" draw:z-index="196"><draw:image xlink:href="Pictures/10000001000002EA00000085A3334DB7.png" xlink:type="simple" xlink:show="embed" xlink:actuate="onLoad" draw:mime-type="image/png"/></draw:frame><draw:frame draw:style-name="Mfr2" draw:name="Image268" text:anchor-type="char" svg:x="1.6811in" svg:y="0.5965in" svg:width="1.5984in" svg:height="0.4035in" draw:z-index="187"><draw:image xlink:href="Pictures/100000010000009900000026A14CA22C.png" xlink:type="simple" xlink:show="embed" xlink:actuate="onLoad" draw:mime-type="image/png"/></draw:frame><draw:frame draw:style-name="Mfr2" draw:name="Image269" text:anchor-type="char" svg:x="5.3984in" svg:y="0.7409in" svg:width="2.0957in" svg:height="0.2028in" draw:z-index="186"><draw:image xlink:href="Pictures/10000001000000C9000000139FA2DF30.png" xlink:type="simple" xlink:show="embed" xlink:actuate="onLoad" draw:mime-type="image/png"/></draw:frame></text:p>
      </style:header-left>
      <style:footer>
        <text:p text:style-name="MP1"><draw:frame draw:style-name="Mfr1" draw:name="Image 155 Copy 1 Copy 1" text:anchor-type="char" svg:x="3.7902in" svg:y="10.5945in" svg:width="0.6866in" svg:height="0.6189in"><draw:image xlink:href="Pictures/10000001000000840000007752069C51.png" xlink:type="simple" xlink:show="embed" xlink:actuate="onLoad" draw:mime-type="image/png"/></draw:frame><draw:frame draw:style-name="Mfr3" draw:name="Frame10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0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7" text:anchor-type="char" svg:x="7.2547in" svg:y="10.8752in" svg:width="0.2in" svg:height="0.1283in"><draw:text-box><text:p text:style-name="MP7"><text:page-number text:select-page="current">19</text:page-number></text:p></draw:text-box></draw:frame><draw:frame draw:style-name="Mfr4" draw:name="Frame1071" text:anchor-type="char" svg:x="7.2547in" svg:y="10.8752in" svg:width="0.2in" svg:height="0.1283in"><draw:text-box><text:p text:style-name="MP7"><text:page-number text:select-page="current">19</text:page-number></text:p></draw:text-box></draw:frame><draw:frame draw:style-name="Mfr2" draw:name="Image270" text:anchor-type="char" svg:x="0.7736in" svg:y="10.8752in" svg:width="1.9181in" svg:height="0.128in"><draw:image xlink:href="Pictures/10000001000000B80000000C00EA2F60.png" xlink:type="simple" xlink:show="embed" xlink:actuate="onLoad" draw:mime-type="image/png"/></draw:frame><draw:frame draw:style-name="Mfr2" draw:name="Image273" text:anchor-type="char" svg:x="7.2547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152 Copy 1 Copy 1" text:anchor-type="char" svg:x="3.7902in" svg:y="10.5945in" svg:width="0.6866in" svg:height="0.6189in" draw:z-index="41"><draw:image xlink:href="Pictures/10000001000000840000007752069C51.png" xlink:type="simple" xlink:show="embed" xlink:actuate="onLoad" draw:mime-type="image/png"/></draw:frame><draw:frame draw:style-name="Mfr2" draw:name="Image274" text:anchor-type="char" svg:x="0.7736in" svg:y="10.8752in" svg:width="1.9181in" svg:height="0.128in" draw:z-index="198"><draw:image xlink:href="Pictures/10000001000000B80000000C00EA2F60.png" xlink:type="simple" xlink:show="embed" xlink:actuate="onLoad" draw:mime-type="image/png"/></draw:frame><draw:frame draw:style-name="Mfr2" draw:name="Image275" text:anchor-type="char" svg:x="7.2972in" svg:y="10.8752in" svg:width="0.1984in" svg:height="0.128in" draw:z-index="197"><draw:image xlink:href="Pictures/10000001000000130000000C5161F074.png" xlink:type="simple" xlink:show="embed" xlink:actuate="onLoad" draw:mime-type="image/png"/></draw:frame></text:p>
      </style:footer-left>
    </style:master-page>
    <style:master-page style:name="Converted18" style:page-layout-name="Mpm6" draw:style-name="Mdp1">
      <style:header>
        <text:p text:style-name="MP1"><draw:frame draw:style-name="Mfr2" draw:name="Image276" text:anchor-type="char" svg:x="0.4925in" svg:y="0in" svg:width="7.7756in" svg:height="1.3874in" draw:z-index="219"><draw:image xlink:href="Pictures/10000001000002EA00000085A3334DB7.png" xlink:type="simple" xlink:show="embed" xlink:actuate="onLoad" draw:mime-type="image/png"/></draw:frame><draw:frame draw:style-name="Mfr2" draw:name="Image277" text:anchor-type="char" svg:x="1.6811in" svg:y="0.5965in" svg:width="1.5984in" svg:height="0.4035in" draw:z-index="212"><draw:image xlink:href="Pictures/100000010000009900000026A14CA22C.png" xlink:type="simple" xlink:show="embed" xlink:actuate="onLoad" draw:mime-type="image/png"/></draw:frame><draw:frame draw:style-name="Mfr2" draw:name="Image278" text:anchor-type="char" svg:x="5.3984in" svg:y="0.7409in" svg:width="2.0957in" svg:height="0.2028in" draw:z-index="211"><draw:image xlink:href="Pictures/10000001000000C9000000139FA2DF30.png" xlink:type="simple" xlink:show="embed" xlink:actuate="onLoad" draw:mime-type="image/png"/></draw:frame></text:p>
      </style:header>
      <style:header-left>
        <text:p text:style-name="MP1"><draw:frame draw:style-name="Mfr3" draw:name="Frame11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1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13"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13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281" text:anchor-type="char" svg:x="0.4925in" svg:y="0in" svg:width="7.7756in" svg:height="1.3874in"><draw:image xlink:href="Pictures/10000001000002EA00000085A3334DB7.png" xlink:type="simple" xlink:show="embed" xlink:actuate="onLoad" draw:mime-type="image/png"/></draw:frame><draw:frame draw:style-name="Mfr2" draw:name="Image282" text:anchor-type="char" svg:x="1.6811in" svg:y="0.5965in" svg:width="1.5984in" svg:height="0.4035in"><draw:image xlink:href="Pictures/100000010000009900000026A14CA22C.png" xlink:type="simple" xlink:show="embed" xlink:actuate="onLoad" draw:mime-type="image/png"/></draw:frame><draw:frame draw:style-name="Mfr2" draw:name="Image283" text:anchor-type="char" svg:x="5.3984in" svg:y="0.7409in" svg:width="2.0957in" svg:height="0.2028in"><draw:image xlink:href="Pictures/10000001000000C9000000139FA2DF30.png" xlink:type="simple" xlink:show="embed" xlink:actuate="onLoad" draw:mime-type="image/png"/></draw:frame></text:p>
      </style:header-left>
      <style:footer>
        <text:p text:style-name="MP1"><draw:frame draw:style-name="Mfr1" draw:name="Image 155 Copy 1 Copy 1 Copy 1" text:anchor-type="char" svg:x="3.7902in" svg:y="10.5945in" svg:width="0.6866in" svg:height="0.6189in" draw:z-index="86"><draw:image xlink:href="Pictures/10000001000000840000007752069C51.png" xlink:type="simple" xlink:show="embed" xlink:actuate="onLoad" draw:mime-type="image/png"/></draw:frame><draw:frame draw:style-name="Mfr2" draw:name="Image284" text:anchor-type="char" svg:x="0.7736in" svg:y="10.8752in" svg:width="1.9181in" svg:height="0.128in" draw:z-index="221"><draw:image xlink:href="Pictures/10000001000000B80000000C00EA2F60.png" xlink:type="simple" xlink:show="embed" xlink:actuate="onLoad" draw:mime-type="image/png"/></draw:frame><draw:frame draw:style-name="Mfr2" draw:name="Image285" text:anchor-type="char" svg:x="7.2547in" svg:y="10.8752in" svg:width="0.1984in" svg:height="0.128in" draw:z-index="220"><draw:image xlink:href="Pictures/10000001000000130000000C5161F074.png" xlink:type="simple" xlink:show="embed" xlink:actuate="onLoad" draw:mime-type="image/png"/></draw:frame></text:p>
      </style:footer>
      <style:footer-left>
        <text:p text:style-name="MP1"><draw:frame draw:style-name="Mfr1" draw:name="Image 152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1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1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7" text:anchor-type="char" svg:x="7.2972in" svg:y="10.8752in" svg:width="0.2in" svg:height="0.1283in"><draw:text-box><text:p text:style-name="MP7"><text:page-number text:select-page="current">20</text:page-number></text:p></draw:text-box></draw:frame><draw:frame draw:style-name="Mfr4" draw:name="Frame1171" text:anchor-type="char" svg:x="7.2972in" svg:y="10.8752in" svg:width="0.2in" svg:height="0.1283in"><draw:text-box><text:p text:style-name="MP7"><text:page-number text:select-page="current">20</text:page-number></text:p></draw:text-box></draw:frame><draw:frame draw:style-name="Mfr2" draw:name="Image286" text:anchor-type="char" svg:x="0.7736in" svg:y="10.8752in" svg:width="1.9181in" svg:height="0.128in"><draw:image xlink:href="Pictures/10000001000000B80000000C00EA2F60.png" xlink:type="simple" xlink:show="embed" xlink:actuate="onLoad" draw:mime-type="image/png"/></draw:frame><draw:frame draw:style-name="Mfr2" draw:name="Image289"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19" style:page-layout-name="Mpm6" draw:style-name="Mdp1">
      <style:header>
        <text:p text:style-name="MP1"><draw:frame draw:style-name="Mfr3" draw:name="Frame11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1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19"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19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290" text:anchor-type="char" svg:x="0.4925in" svg:y="0in" svg:width="7.7756in" svg:height="1.3874in"><draw:image xlink:href="Pictures/10000001000002EA00000085A3334DB7.png" xlink:type="simple" xlink:show="embed" xlink:actuate="onLoad" draw:mime-type="image/png"/></draw:frame><draw:frame draw:style-name="Mfr2" draw:name="Image291" text:anchor-type="char" svg:x="1.6811in" svg:y="0.5965in" svg:width="1.5984in" svg:height="0.4035in"><draw:image xlink:href="Pictures/100000010000009900000026A14CA22C.png" xlink:type="simple" xlink:show="embed" xlink:actuate="onLoad" draw:mime-type="image/png"/></draw:frame><draw:frame draw:style-name="Mfr2" draw:name="Image292" text:anchor-type="char" svg:x="5.3984in" svg:y="0.7409in" svg:width="2.0957in" svg:height="0.2028in"><draw:image xlink:href="Pictures/10000001000000C9000000139FA2DF30.png" xlink:type="simple" xlink:show="embed" xlink:actuate="onLoad" draw:mime-type="image/png"/></draw:frame></text:p>
      </style:header>
      <style:header-left>
        <text:p text:style-name="MP1"><draw:frame draw:style-name="Mfr2" draw:name="Image293" text:anchor-type="char" svg:x="0.4925in" svg:y="0in" svg:width="7.7756in" svg:height="1.3874in" draw:z-index="299"><draw:image xlink:href="Pictures/10000001000002EA00000085A3334DB7.png" xlink:type="simple" xlink:show="embed" xlink:actuate="onLoad" draw:mime-type="image/png"/></draw:frame><draw:frame draw:style-name="Mfr2" draw:name="Image294" text:anchor-type="char" svg:x="1.6811in" svg:y="0.5965in" svg:width="1.5984in" svg:height="0.4035in" draw:z-index="298"><draw:image xlink:href="Pictures/100000010000009900000026A14CA22C.png" xlink:type="simple" xlink:show="embed" xlink:actuate="onLoad" draw:mime-type="image/png"/></draw:frame><draw:frame draw:style-name="Mfr2" draw:name="Image297" text:anchor-type="char" svg:x="5.3984in" svg:y="0.7409in" svg:width="2.0957in" svg:height="0.2028in" draw:z-index="237"><draw:image xlink:href="Pictures/10000001000000C9000000139FA2DF30.png" xlink:type="simple" xlink:show="embed" xlink:actuate="onLoad" draw:mime-type="image/png"/></draw:frame></text:p>
      </style:header-left>
      <style:footer>
        <text:p text:style-name="MP1"><draw:frame draw:style-name="Mfr1" draw:name="Image 155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2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2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3" text:anchor-type="char" svg:x="7.2547in" svg:y="10.8752in" svg:width="0.2in" svg:height="0.1283in"><draw:text-box><text:p text:style-name="MP7"><text:page-number text:select-page="current">21</text:page-number></text:p></draw:text-box></draw:frame><draw:frame draw:style-name="Mfr4" draw:name="Frame1231" text:anchor-type="char" svg:x="7.2547in" svg:y="10.8752in" svg:width="0.2in" svg:height="0.1283in"><draw:text-box><text:p text:style-name="MP7"><text:page-number text:select-page="current">21</text:page-number></text:p></draw:text-box></draw:frame><draw:frame draw:style-name="Mfr2" draw:name="Image298" text:anchor-type="char" svg:x="0.7736in" svg:y="10.8752in" svg:width="1.9181in" svg:height="0.128in"><draw:image xlink:href="Pictures/10000001000000B80000000C00EA2F60.png" xlink:type="simple" xlink:show="embed" xlink:actuate="onLoad" draw:mime-type="image/png"/></draw:frame><draw:frame draw:style-name="Mfr2" draw:name="Image299" text:anchor-type="char" svg:x="7.2547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152 Copy 1 Copy 1 Copy 1 Copy 1" text:anchor-type="char" svg:x="3.7902in" svg:y="10.5945in" svg:width="0.6866in" svg:height="0.6189in" draw:z-index="93"><draw:image xlink:href="Pictures/10000001000000840000007752069C51.png" xlink:type="simple" xlink:show="embed" xlink:actuate="onLoad" draw:mime-type="image/png"/></draw:frame><draw:frame draw:style-name="Mfr2" draw:name="Image300" text:anchor-type="char" svg:x="0.7736in" svg:y="10.8752in" svg:width="1.9181in" svg:height="0.128in" draw:z-index="301"><draw:image xlink:href="Pictures/10000001000000B80000000C00EA2F60.png" xlink:type="simple" xlink:show="embed" xlink:actuate="onLoad" draw:mime-type="image/png"/></draw:frame><draw:frame draw:style-name="Mfr2" draw:name="Image301" text:anchor-type="char" svg:x="7.2972in" svg:y="10.8752in" svg:width="0.1984in" svg:height="0.128in" draw:z-index="300"><draw:image xlink:href="Pictures/10000001000000130000000C5161F074.png" xlink:type="simple" xlink:show="embed" xlink:actuate="onLoad" draw:mime-type="image/png"/></draw:frame></text:p>
      </style:footer-left>
    </style:master-page>
    <style:master-page style:name="Converted20" style:page-layout-name="Mpm6" draw:style-name="Mdp1">
      <style:header>
        <text:p text:style-name="MP1"><draw:frame draw:style-name="Mfr2" draw:name="Image302" text:anchor-type="char" svg:x="0.4925in" svg:y="0in" svg:width="7.7756in" svg:height="1.3874in" draw:z-index="306"><draw:image xlink:href="Pictures/10000001000002EA00000085A3334DB7.png" xlink:type="simple" xlink:show="embed" xlink:actuate="onLoad" draw:mime-type="image/png"/></draw:frame><draw:frame draw:style-name="Mfr2" draw:name="Image305" text:anchor-type="char" svg:x="1.6811in" svg:y="0.5965in" svg:width="1.5984in" svg:height="0.4035in" draw:z-index="305"><draw:image xlink:href="Pictures/100000010000009900000026A14CA22C.png" xlink:type="simple" xlink:show="embed" xlink:actuate="onLoad" draw:mime-type="image/png"/></draw:frame><draw:frame draw:style-name="Mfr2" draw:name="Image306" text:anchor-type="char" svg:x="5.3984in" svg:y="0.7409in" svg:width="2.0957in" svg:height="0.2028in" draw:z-index="304"><draw:image xlink:href="Pictures/10000001000000C9000000139FA2DF30.png" xlink:type="simple" xlink:show="embed" xlink:actuate="onLoad" draw:mime-type="image/png"/></draw:frame></text:p>
      </style:header>
      <style:header-left>
        <text:p text:style-name="MP1"><draw:frame draw:style-name="Mfr3" draw:name="Frame12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2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9"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29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307" text:anchor-type="char" svg:x="0.4925in" svg:y="0in" svg:width="7.7756in" svg:height="1.3874in"><draw:image xlink:href="Pictures/10000001000002EA00000085A3334DB7.png" xlink:type="simple" xlink:show="embed" xlink:actuate="onLoad" draw:mime-type="image/png"/></draw:frame><draw:frame draw:style-name="Mfr2" draw:name="Image308" text:anchor-type="char" svg:x="1.6811in" svg:y="0.5965in" svg:width="1.5984in" svg:height="0.4035in"><draw:image xlink:href="Pictures/100000010000009900000026A14CA22C.png" xlink:type="simple" xlink:show="embed" xlink:actuate="onLoad" draw:mime-type="image/png"/></draw:frame><draw:frame draw:style-name="Mfr2" draw:name="Image309" text:anchor-type="char" svg:x="5.3984in" svg:y="0.7409in" svg:width="2.0957in" svg:height="0.2028in"><draw:image xlink:href="Pictures/10000001000000C9000000139FA2DF30.png" xlink:type="simple" xlink:show="embed" xlink:actuate="onLoad" draw:mime-type="image/png"/></draw:frame></text:p>
      </style:header-left>
      <style:footer>
        <text:p text:style-name="MP1"><draw:frame draw:style-name="Mfr1" draw:name="Image 155 Copy 1 Copy 1 Copy 1 Copy 1 Copy 1" text:anchor-type="char" svg:x="3.7902in" svg:y="10.5945in" svg:width="0.6866in" svg:height="0.6189in" draw:z-index="111"><draw:image xlink:href="Pictures/10000001000000840000007752069C51.png" xlink:type="simple" xlink:show="embed" xlink:actuate="onLoad" draw:mime-type="image/png"/></draw:frame><draw:frame draw:style-name="Mfr2" draw:name="Image310" text:anchor-type="char" svg:x="0.7736in" svg:y="10.8752in" svg:width="1.9181in" svg:height="0.128in" draw:z-index="308"><draw:image xlink:href="Pictures/10000001000000B80000000C00EA2F60.png" xlink:type="simple" xlink:show="embed" xlink:actuate="onLoad" draw:mime-type="image/png"/></draw:frame><draw:frame draw:style-name="Mfr2" draw:name="Image314" text:anchor-type="char" svg:x="7.2547in" svg:y="10.8752in" svg:width="0.1984in" svg:height="0.128in" draw:z-index="307"><draw:image xlink:href="Pictures/10000001000000130000000C5161F074.png" xlink:type="simple" xlink:show="embed" xlink:actuate="onLoad" draw:mime-type="image/png"/></draw:frame></text:p>
      </style:footer>
      <style:footer-left>
        <text:p text:style-name="MP1"><draw:frame draw:style-name="Mfr1" draw:name="Image 152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3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3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3" text:anchor-type="char" svg:x="7.2972in" svg:y="10.8752in" svg:width="0.2in" svg:height="0.1283in"><draw:text-box><text:p text:style-name="MP7"><text:page-number text:select-page="current">22</text:page-number></text:p></draw:text-box></draw:frame><draw:frame draw:style-name="Mfr4" draw:name="Frame1331" text:anchor-type="char" svg:x="7.2972in" svg:y="10.8752in" svg:width="0.2in" svg:height="0.1283in"><draw:text-box><text:p text:style-name="MP7"><text:page-number text:select-page="current">22</text:page-number></text:p></draw:text-box></draw:frame><draw:frame draw:style-name="Mfr2" draw:name="Image315" text:anchor-type="char" svg:x="0.7736in" svg:y="10.8752in" svg:width="1.9181in" svg:height="0.128in"><draw:image xlink:href="Pictures/10000001000000B80000000C00EA2F60.png" xlink:type="simple" xlink:show="embed" xlink:actuate="onLoad" draw:mime-type="image/png"/></draw:frame><draw:frame draw:style-name="Mfr2" draw:name="Image316"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21" style:page-layout-name="Mpm6" draw:style-name="Mdp1">
      <style:header>
        <text:p text:style-name="MP1"><draw:frame draw:style-name="Mfr3" draw:name="Frame13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3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35"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35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317" text:anchor-type="char" svg:x="0.4925in" svg:y="0in" svg:width="7.7756in" svg:height="1.3874in"><draw:image xlink:href="Pictures/10000001000002EA00000085A3334DB7.png" xlink:type="simple" xlink:show="embed" xlink:actuate="onLoad" draw:mime-type="image/png"/></draw:frame><draw:frame draw:style-name="Mfr2" draw:name="Image320" text:anchor-type="char" svg:x="1.6811in" svg:y="0.5965in" svg:width="1.5984in" svg:height="0.4035in"><draw:image xlink:href="Pictures/100000010000009900000026A14CA22C.png" xlink:type="simple" xlink:show="embed" xlink:actuate="onLoad" draw:mime-type="image/png"/></draw:frame><draw:frame draw:style-name="Mfr2" draw:name="Image321" text:anchor-type="char" svg:x="5.3984in" svg:y="0.7409in" svg:width="2.0957in" svg:height="0.2028in"><draw:image xlink:href="Pictures/10000001000000C9000000139FA2DF30.png" xlink:type="simple" xlink:show="embed" xlink:actuate="onLoad" draw:mime-type="image/png"/></draw:frame></text:p>
      </style:header>
      <style:header-left>
        <text:p text:style-name="MP1"><draw:frame draw:style-name="Mfr2" draw:name="Image322" text:anchor-type="char" svg:x="0.4925in" svg:y="0in" svg:width="7.7756in" svg:height="1.3874in" draw:z-index="311"><draw:image xlink:href="Pictures/10000001000002EA00000085A3334DB7.png" xlink:type="simple" xlink:show="embed" xlink:actuate="onLoad" draw:mime-type="image/png"/></draw:frame><draw:frame draw:style-name="Mfr2" draw:name="Image323" text:anchor-type="char" svg:x="1.6811in" svg:y="0.5965in" svg:width="1.5984in" svg:height="0.4035in" draw:z-index="310"><draw:image xlink:href="Pictures/100000010000009900000026A14CA22C.png" xlink:type="simple" xlink:show="embed" xlink:actuate="onLoad" draw:mime-type="image/png"/></draw:frame><draw:frame draw:style-name="Mfr2" draw:name="Image324" text:anchor-type="char" svg:x="5.3984in" svg:y="0.7409in" svg:width="2.0957in" svg:height="0.2028in" draw:z-index="309"><draw:image xlink:href="Pictures/10000001000000C9000000139FA2DF30.png" xlink:type="simple" xlink:show="embed" xlink:actuate="onLoad" draw:mime-type="image/png"/></draw:frame></text:p>
      </style:header-left>
      <style:footer>
        <text:p text:style-name="MP1"><draw:frame draw:style-name="Mfr1" draw:name="Image 155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3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3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9" text:anchor-type="char" svg:x="7.2547in" svg:y="10.8752in" svg:width="0.2in" svg:height="0.1283in"><draw:text-box><text:p text:style-name="MP7"><text:page-number text:select-page="current">23</text:page-number></text:p></draw:text-box></draw:frame><draw:frame draw:style-name="Mfr4" draw:name="Frame1391" text:anchor-type="char" svg:x="7.2547in" svg:y="10.8752in" svg:width="0.2in" svg:height="0.1283in"><draw:text-box><text:p text:style-name="MP7"><text:page-number text:select-page="current">23</text:page-number></text:p></draw:text-box></draw:frame><draw:frame draw:style-name="Mfr2" draw:name="Image325" text:anchor-type="char" svg:x="0.7736in" svg:y="10.8752in" svg:width="1.9181in" svg:height="0.128in"><draw:image xlink:href="Pictures/10000001000000B80000000C00EA2F60.png" xlink:type="simple" xlink:show="embed" xlink:actuate="onLoad" draw:mime-type="image/png"/></draw:frame><draw:frame draw:style-name="Mfr2" draw:name="Image328" text:anchor-type="char" svg:x="7.2547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152 Copy 1 Copy 1 Copy 1 Copy 1 Copy 1 Copy 1" text:anchor-type="char" svg:x="3.7902in" svg:y="10.5945in" svg:width="0.6866in" svg:height="0.6189in" draw:z-index="122"><draw:image xlink:href="Pictures/10000001000000840000007752069C51.png" xlink:type="simple" xlink:show="embed" xlink:actuate="onLoad" draw:mime-type="image/png"/></draw:frame><draw:frame draw:style-name="Mfr2" draw:name="Image329" text:anchor-type="char" svg:x="0.7736in" svg:y="10.8752in" svg:width="1.9181in" svg:height="0.128in" draw:z-index="313"><draw:image xlink:href="Pictures/10000001000000B80000000C00EA2F60.png" xlink:type="simple" xlink:show="embed" xlink:actuate="onLoad" draw:mime-type="image/png"/></draw:frame><draw:frame draw:style-name="Mfr2" draw:name="Image330" text:anchor-type="char" svg:x="7.2972in" svg:y="10.8752in" svg:width="0.1984in" svg:height="0.128in" draw:z-index="312"><draw:image xlink:href="Pictures/10000001000000130000000C5161F074.png" xlink:type="simple" xlink:show="embed" xlink:actuate="onLoad" draw:mime-type="image/png"/></draw:frame></text:p>
      </style:footer-left>
    </style:master-page>
    <style:master-page style:name="Converted22" style:page-layout-name="Mpm6" draw:style-name="Mdp1">
      <style:header>
        <text:p text:style-name="MP1"><draw:frame draw:style-name="Mfr2" draw:name="Image331" text:anchor-type="char" svg:x="0.4925in" svg:y="0in" svg:width="7.7756in" svg:height="1.3874in" draw:z-index="182"><draw:image xlink:href="Pictures/10000001000002EA00000085A3334DB7.png" xlink:type="simple" xlink:show="embed" xlink:actuate="onLoad" draw:mime-type="image/png"/></draw:frame><draw:frame draw:style-name="Mfr2" draw:name="Image332" text:anchor-type="char" svg:x="1.6811in" svg:y="0.5965in" svg:width="1.5984in" svg:height="0.4035in" draw:z-index="181"><draw:image xlink:href="Pictures/100000010000009900000026A14CA22C.png" xlink:type="simple" xlink:show="embed" xlink:actuate="onLoad" draw:mime-type="image/png"/></draw:frame><draw:frame draw:style-name="Mfr2" draw:name="Image333" text:anchor-type="char" svg:x="5.3984in" svg:y="0.7409in" svg:width="2.0957in" svg:height="0.2028in" draw:z-index="180"><draw:image xlink:href="Pictures/10000001000000C9000000139FA2DF30.png" xlink:type="simple" xlink:show="embed" xlink:actuate="onLoad" draw:mime-type="image/png"/></draw:frame></text:p>
      </style:header>
      <style:header-left>
        <text:p text:style-name="MP1"><draw:frame draw:style-name="Mfr3" draw:name="Frame14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4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5"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45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336" text:anchor-type="char" svg:x="0.4925in" svg:y="0in" svg:width="7.7756in" svg:height="1.3874in"><draw:image xlink:href="Pictures/10000001000002EA00000085A3334DB7.png" xlink:type="simple" xlink:show="embed" xlink:actuate="onLoad" draw:mime-type="image/png"/></draw:frame><draw:frame draw:style-name="Mfr2" draw:name="Image337" text:anchor-type="char" svg:x="1.6811in" svg:y="0.5965in" svg:width="1.5984in" svg:height="0.4035in"><draw:image xlink:href="Pictures/100000010000009900000026A14CA22C.png" xlink:type="simple" xlink:show="embed" xlink:actuate="onLoad" draw:mime-type="image/png"/></draw:frame><draw:frame draw:style-name="Mfr2" draw:name="Image338" text:anchor-type="char" svg:x="5.3984in" svg:y="0.7409in" svg:width="2.0957in" svg:height="0.2028in"><draw:image xlink:href="Pictures/10000001000000C9000000139FA2DF30.png" xlink:type="simple" xlink:show="embed" xlink:actuate="onLoad" draw:mime-type="image/png"/></draw:frame></text:p>
      </style:header-left>
      <style:footer>
        <text:p text:style-name="MP1"><draw:frame draw:style-name="Mfr1" draw:name="Image 155 Copy 1 Copy 1 Copy 1 Copy 1 Copy 1 Copy 1 Copy 1" text:anchor-type="char" svg:x="3.7902in" svg:y="10.5945in" svg:width="0.6866in" svg:height="0.6189in" draw:z-index="100"><draw:image xlink:href="Pictures/10000001000000840000007752069C51.png" xlink:type="simple" xlink:show="embed" xlink:actuate="onLoad" draw:mime-type="image/png"/></draw:frame><draw:frame draw:style-name="Mfr2" draw:name="Image339" text:anchor-type="char" svg:x="0.7736in" svg:y="10.8752in" svg:width="1.9181in" svg:height="0.128in" draw:z-index="184"><draw:image xlink:href="Pictures/10000001000000B80000000C00EA2F60.png" xlink:type="simple" xlink:show="embed" xlink:actuate="onLoad" draw:mime-type="image/png"/></draw:frame><draw:frame draw:style-name="Mfr2" draw:name="Image340" text:anchor-type="char" svg:x="7.2547in" svg:y="10.8752in" svg:width="0.1984in" svg:height="0.128in" draw:z-index="183"><draw:image xlink:href="Pictures/10000001000000130000000C5161F074.png" xlink:type="simple" xlink:show="embed" xlink:actuate="onLoad" draw:mime-type="image/png"/></draw:frame></text:p>
      </style:footer>
      <style:footer-left>
        <text:p text:style-name="MP1"><draw:frame draw:style-name="Mfr1" draw:name="Image 152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4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9" text:anchor-type="char" svg:x="7.2972in" svg:y="10.8752in" svg:width="0.2in" svg:height="0.1283in"><draw:text-box><text:p text:style-name="MP7"><text:page-number text:select-page="current">24</text:page-number></text:p></draw:text-box></draw:frame><draw:frame draw:style-name="Mfr4" draw:name="Frame1491" text:anchor-type="char" svg:x="7.2972in" svg:y="10.8752in" svg:width="0.2in" svg:height="0.1283in"><draw:text-box><text:p text:style-name="MP7"><text:page-number text:select-page="current">24</text:page-number></text:p></draw:text-box></draw:frame><draw:frame draw:style-name="Mfr2" draw:name="Image341" text:anchor-type="char" svg:x="0.7736in" svg:y="10.8752in" svg:width="1.9181in" svg:height="0.128in"><draw:image xlink:href="Pictures/10000001000000B80000000C00EA2F60.png" xlink:type="simple" xlink:show="embed" xlink:actuate="onLoad" draw:mime-type="image/png"/></draw:frame><draw:frame draw:style-name="Mfr2" draw:name="Image344"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23" style:page-layout-name="Mpm6" draw:style-name="Mdp1">
      <style:header>
        <text:p text:style-name="MP1"><draw:frame draw:style-name="Mfr3" draw:name="Frame15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5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5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51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345" text:anchor-type="char" svg:x="0.4925in" svg:y="0in" svg:width="7.7756in" svg:height="1.3874in"><draw:image xlink:href="Pictures/10000001000002EA00000085A3334DB7.png" xlink:type="simple" xlink:show="embed" xlink:actuate="onLoad" draw:mime-type="image/png"/></draw:frame><draw:frame draw:style-name="Mfr2" draw:name="Image346" text:anchor-type="char" svg:x="1.6811in" svg:y="0.5965in" svg:width="1.5984in" svg:height="0.4035in"><draw:image xlink:href="Pictures/100000010000009900000026A14CA22C.png" xlink:type="simple" xlink:show="embed" xlink:actuate="onLoad" draw:mime-type="image/png"/></draw:frame><draw:frame draw:style-name="Mfr2" draw:name="Image347" text:anchor-type="char" svg:x="5.3984in" svg:y="0.7409in" svg:width="2.0957in" svg:height="0.2028in"><draw:image xlink:href="Pictures/10000001000000C9000000139FA2DF30.png" xlink:type="simple" xlink:show="embed" xlink:actuate="onLoad" draw:mime-type="image/png"/></draw:frame></text:p>
      </style:header>
      <style:header-left>
        <text:p text:style-name="MP1"><draw:frame draw:style-name="Mfr2" draw:name="Image348" text:anchor-type="char" svg:x="0.4925in" svg:y="0in" svg:width="7.7756in" svg:height="1.3874in" draw:z-index="190"><draw:image xlink:href="Pictures/10000001000002EA00000085A3334DB7.png" xlink:type="simple" xlink:show="embed" xlink:actuate="onLoad" draw:mime-type="image/png"/></draw:frame><draw:frame draw:style-name="Mfr2" draw:name="Image349" text:anchor-type="char" svg:x="1.6811in" svg:y="0.5965in" svg:width="1.5984in" svg:height="0.4035in" draw:z-index="189"><draw:image xlink:href="Pictures/100000010000009900000026A14CA22C.png" xlink:type="simple" xlink:show="embed" xlink:actuate="onLoad" draw:mime-type="image/png"/></draw:frame><draw:frame draw:style-name="Mfr2" draw:name="Image361" text:anchor-type="char" svg:x="5.3984in" svg:y="0.7409in" svg:width="2.0957in" svg:height="0.2028in" draw:z-index="188"><draw:image xlink:href="Pictures/10000001000000C9000000139FA2DF30.png" xlink:type="simple" xlink:show="embed" xlink:actuate="onLoad" draw:mime-type="image/png"/></draw:frame></text:p>
      </style:header-left>
      <style:footer>
        <text:p text:style-name="MP1"><draw:frame draw:style-name="Mfr1" draw:name="Image 155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5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5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5" text:anchor-type="char" svg:x="7.2547in" svg:y="10.8752in" svg:width="0.2in" svg:height="0.1283in"><draw:text-box><text:p text:style-name="MP7"><text:page-number text:select-page="current">25</text:page-number></text:p></draw:text-box></draw:frame><draw:frame draw:style-name="Mfr4" draw:name="Frame1551" text:anchor-type="char" svg:x="7.2547in" svg:y="10.8752in" svg:width="0.2in" svg:height="0.1283in"><draw:text-box><text:p text:style-name="MP7"><text:page-number text:select-page="current">25</text:page-number></text:p></draw:text-box></draw:frame><draw:frame draw:style-name="Mfr2" draw:name="Image362" text:anchor-type="char" svg:x="0.7736in" svg:y="10.8752in" svg:width="1.9181in" svg:height="0.128in"><draw:image xlink:href="Pictures/10000001000000B80000000C00EA2F60.png" xlink:type="simple" xlink:show="embed" xlink:actuate="onLoad" draw:mime-type="image/png"/></draw:frame><draw:frame draw:style-name="Mfr2" draw:name="Image363" text:anchor-type="char" svg:x="7.2547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152 Copy 1 Copy 1 Copy 1 Copy 1 Copy 1 Copy 1 Copy 1 Copy 1" text:anchor-type="char" svg:x="3.7902in" svg:y="10.5945in" svg:width="0.6866in" svg:height="0.6189in" draw:z-index="99"><draw:image xlink:href="Pictures/10000001000000840000007752069C51.png" xlink:type="simple" xlink:show="embed" xlink:actuate="onLoad" draw:mime-type="image/png"/></draw:frame><draw:frame draw:style-name="Mfr2" draw:name="Image364" text:anchor-type="char" svg:x="0.7736in" svg:y="10.8752in" svg:width="1.9181in" svg:height="0.128in" draw:z-index="195"><draw:image xlink:href="Pictures/10000001000000B80000000C00EA2F60.png" xlink:type="simple" xlink:show="embed" xlink:actuate="onLoad" draw:mime-type="image/png"/></draw:frame><draw:frame draw:style-name="Mfr2" draw:name="Image365" text:anchor-type="char" svg:x="7.2972in" svg:y="10.8752in" svg:width="0.1984in" svg:height="0.128in" draw:z-index="191"><draw:image xlink:href="Pictures/10000001000000130000000C5161F074.png" xlink:type="simple" xlink:show="embed" xlink:actuate="onLoad" draw:mime-type="image/png"/></draw:frame></text:p>
      </style:footer-left>
    </style:master-page>
    <style:master-page style:name="Converted24" style:page-layout-name="Mpm6" draw:style-name="Mdp1">
      <style:header>
        <text:p text:style-name="MP1"><draw:frame draw:style-name="Mfr2" draw:name="Image366" text:anchor-type="char" svg:x="0.4925in" svg:y="0in" svg:width="7.7756in" svg:height="1.3874in" draw:z-index="202"><draw:image xlink:href="Pictures/10000001000002EA00000085A3334DB7.png" xlink:type="simple" xlink:show="embed" xlink:actuate="onLoad" draw:mime-type="image/png"/></draw:frame><draw:frame draw:style-name="Mfr2" draw:name="Image368" text:anchor-type="char" svg:x="1.6811in" svg:y="0.5965in" svg:width="1.5984in" svg:height="0.4035in" draw:z-index="200"><draw:image xlink:href="Pictures/100000010000009900000026A14CA22C.png" xlink:type="simple" xlink:show="embed" xlink:actuate="onLoad" draw:mime-type="image/png"/></draw:frame><draw:frame draw:style-name="Mfr2" draw:name="Image369" text:anchor-type="char" svg:x="5.3984in" svg:y="0.7409in" svg:width="2.0957in" svg:height="0.2028in" draw:z-index="199"><draw:image xlink:href="Pictures/10000001000000C9000000139FA2DF30.png" xlink:type="simple" xlink:show="embed" xlink:actuate="onLoad" draw:mime-type="image/png"/></draw:frame></text:p>
      </style:header>
      <style:header-left>
        <text:p text:style-name="MP1"><draw:frame draw:style-name="Mfr3" draw:name="Frame16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6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61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371" text:anchor-type="char" svg:x="0.4925in" svg:y="0in" svg:width="7.7756in" svg:height="1.3874in"><draw:image xlink:href="Pictures/10000001000002EA00000085A3334DB7.png" xlink:type="simple" xlink:show="embed" xlink:actuate="onLoad" draw:mime-type="image/png"/></draw:frame><draw:frame draw:style-name="Mfr2" draw:name="Image372" text:anchor-type="char" svg:x="1.6811in" svg:y="0.5965in" svg:width="1.5984in" svg:height="0.4035in"><draw:image xlink:href="Pictures/100000010000009900000026A14CA22C.png" xlink:type="simple" xlink:show="embed" xlink:actuate="onLoad" draw:mime-type="image/png"/></draw:frame><draw:frame draw:style-name="Mfr2" draw:name="Image373" text:anchor-type="char" svg:x="5.3984in" svg:y="0.7409in" svg:width="2.0957in" svg:height="0.2028in"><draw:image xlink:href="Pictures/10000001000000C9000000139FA2DF30.png" xlink:type="simple" xlink:show="embed" xlink:actuate="onLoad" draw:mime-type="image/png"/></draw:frame></text:p>
      </style:header-left>
      <style:footer>
        <text:p text:style-name="MP1"><draw:frame draw:style-name="Mfr1" draw:name="Image 155 Copy 1 Copy 1 Copy 1 Copy 1 Copy 1 Copy 1 Copy 1 Copy 1 Copy 1" text:anchor-type="char" svg:x="3.7902in" svg:y="10.5945in" svg:width="0.6866in" svg:height="0.6189in" draw:z-index="96"><draw:image xlink:href="Pictures/10000001000000840000007752069C51.png" xlink:type="simple" xlink:show="embed" xlink:actuate="onLoad" draw:mime-type="image/png"/></draw:frame><draw:frame draw:style-name="Mfr2" draw:name="Image374" text:anchor-type="char" svg:x="0.7736in" svg:y="10.8752in" svg:width="1.9181in" svg:height="0.128in" draw:z-index="205"><draw:image xlink:href="Pictures/10000001000000B80000000C00EA2F60.png" xlink:type="simple" xlink:show="embed" xlink:actuate="onLoad" draw:mime-type="image/png"/></draw:frame><draw:frame draw:style-name="Mfr2" draw:name="Image375" text:anchor-type="char" svg:x="7.2547in" svg:y="10.8752in" svg:width="0.1984in" svg:height="0.128in" draw:z-index="203"><draw:image xlink:href="Pictures/10000001000000130000000C5161F074.png" xlink:type="simple" xlink:show="embed" xlink:actuate="onLoad" draw:mime-type="image/png"/></draw:frame></text:p>
      </style:footer>
      <style:footer-left>
        <text:p text:style-name="MP1"><draw:frame draw:style-name="Mfr1" draw:name="Image 152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6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6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5" text:anchor-type="char" svg:x="7.2972in" svg:y="10.8752in" svg:width="0.2in" svg:height="0.1283in"><draw:text-box><text:p text:style-name="MP7"><text:page-number text:select-page="current">26</text:page-number></text:p></draw:text-box></draw:frame><draw:frame draw:style-name="Mfr4" draw:name="Frame1651" text:anchor-type="char" svg:x="7.2972in" svg:y="10.8752in" svg:width="0.2in" svg:height="0.1283in"><draw:text-box><text:p text:style-name="MP7"><text:page-number text:select-page="current">26</text:page-number></text:p></draw:text-box></draw:frame><draw:frame draw:style-name="Mfr2" draw:name="Image376" text:anchor-type="char" svg:x="0.7736in" svg:y="10.8752in" svg:width="1.9181in" svg:height="0.128in"><draw:image xlink:href="Pictures/10000001000000B80000000C00EA2F60.png" xlink:type="simple" xlink:show="embed" xlink:actuate="onLoad" draw:mime-type="image/png"/></draw:frame><draw:frame draw:style-name="Mfr2" draw:name="Image377"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25" style:page-layout-name="Mpm6" draw:style-name="Mdp1">
      <style:header>
        <text:p text:style-name="MP1"><draw:frame draw:style-name="Mfr3" draw:name="Frame16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6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7"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67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378" text:anchor-type="char" svg:x="0.4925in" svg:y="0in" svg:width="7.7756in" svg:height="1.3874in"><draw:image xlink:href="Pictures/10000001000002EA00000085A3334DB7.png" xlink:type="simple" xlink:show="embed" xlink:actuate="onLoad" draw:mime-type="image/png"/></draw:frame><draw:frame draw:style-name="Mfr2" draw:name="Image379" text:anchor-type="char" svg:x="1.6811in" svg:y="0.5965in" svg:width="1.5984in" svg:height="0.4035in"><draw:image xlink:href="Pictures/100000010000009900000026A14CA22C.png" xlink:type="simple" xlink:show="embed" xlink:actuate="onLoad" draw:mime-type="image/png"/></draw:frame><draw:frame draw:style-name="Mfr2" draw:name="Image380" text:anchor-type="char" svg:x="5.3984in" svg:y="0.7409in" svg:width="2.0957in" svg:height="0.2028in"><draw:image xlink:href="Pictures/10000001000000C9000000139FA2DF30.png" xlink:type="simple" xlink:show="embed" xlink:actuate="onLoad" draw:mime-type="image/png"/></draw:frame></text:p>
      </style:header>
      <style:header-left>
        <text:p text:style-name="MP1"><draw:frame draw:style-name="Mfr2" draw:name="Image381" text:anchor-type="char" svg:x="0.4925in" svg:y="0in" svg:width="7.7756in" svg:height="1.3874in" draw:z-index="208"><draw:image xlink:href="Pictures/10000001000002EA00000085A3334DB7.png" xlink:type="simple" xlink:show="embed" xlink:actuate="onLoad" draw:mime-type="image/png"/></draw:frame><draw:frame draw:style-name="Mfr2" draw:name="Image382" text:anchor-type="char" svg:x="1.6811in" svg:y="0.5965in" svg:width="1.5984in" svg:height="0.4035in" draw:z-index="207"><draw:image xlink:href="Pictures/100000010000009900000026A14CA22C.png" xlink:type="simple" xlink:show="embed" xlink:actuate="onLoad" draw:mime-type="image/png"/></draw:frame><draw:frame draw:style-name="Mfr2" draw:name="Image383" text:anchor-type="char" svg:x="5.3984in" svg:y="0.7409in" svg:width="2.0957in" svg:height="0.2028in" draw:z-index="206"><draw:image xlink:href="Pictures/10000001000000C9000000139FA2DF30.png" xlink:type="simple" xlink:show="embed" xlink:actuate="onLoad" draw:mime-type="image/png"/></draw:frame></text:p>
      </style:header-left>
      <style:footer>
        <text:p text:style-name="MP1"><draw:frame draw:style-name="Mfr1" draw:name="Image 155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7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7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1" text:anchor-type="char" svg:x="7.2547in" svg:y="10.8752in" svg:width="0.2in" svg:height="0.1283in"><draw:text-box><text:p text:style-name="MP7"><text:page-number text:select-page="current">27</text:page-number></text:p></draw:text-box></draw:frame><draw:frame draw:style-name="Mfr4" draw:name="Frame1711" text:anchor-type="char" svg:x="7.2547in" svg:y="10.8752in" svg:width="0.2in" svg:height="0.1283in"><draw:text-box><text:p text:style-name="MP7"><text:page-number text:select-page="current">27</text:page-number></text:p></draw:text-box></draw:frame><draw:frame draw:style-name="Mfr2" draw:name="Image384" text:anchor-type="char" svg:x="0.7736in" svg:y="10.8752in" svg:width="1.9181in" svg:height="0.128in"><draw:image xlink:href="Pictures/10000001000000B80000000C00EA2F60.png" xlink:type="simple" xlink:show="embed" xlink:actuate="onLoad" draw:mime-type="image/png"/></draw:frame><draw:frame draw:style-name="Mfr2" draw:name="Image386" text:anchor-type="char" svg:x="7.2547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152 Copy 1 Copy 1 Copy 1 Copy 1 Copy 1 Copy 1 Copy 1 Copy 1 Copy 1 Copy 1" text:anchor-type="char" svg:x="3.7902in" svg:y="10.5945in" svg:width="0.6866in" svg:height="0.6189in" draw:z-index="97"><draw:image xlink:href="Pictures/10000001000000840000007752069C51.png" xlink:type="simple" xlink:show="embed" xlink:actuate="onLoad" draw:mime-type="image/png"/></draw:frame><draw:frame draw:style-name="Mfr2" draw:name="Image387" text:anchor-type="char" svg:x="0.7736in" svg:y="10.8752in" svg:width="1.9181in" svg:height="0.128in" draw:z-index="210"><draw:image xlink:href="Pictures/10000001000000B80000000C00EA2F60.png" xlink:type="simple" xlink:show="embed" xlink:actuate="onLoad" draw:mime-type="image/png"/></draw:frame><draw:frame draw:style-name="Mfr2" draw:name="Image389" text:anchor-type="char" svg:x="7.2972in" svg:y="10.8752in" svg:width="0.1984in" svg:height="0.128in" draw:z-index="209"><draw:image xlink:href="Pictures/10000001000000130000000C5161F074.png" xlink:type="simple" xlink:show="embed" xlink:actuate="onLoad" draw:mime-type="image/png"/></draw:frame></text:p>
      </style:footer-left>
    </style:master-page>
    <style:master-page style:name="Converted26" style:page-layout-name="Mpm6" draw:style-name="Mdp1">
      <style:header>
        <text:p text:style-name="MP1"><draw:frame draw:style-name="Mfr2" draw:name="Image390" text:anchor-type="char" svg:x="0.4925in" svg:y="0in" svg:width="7.7756in" svg:height="1.3874in" draw:z-index="216"><draw:image xlink:href="Pictures/10000001000002EA00000085A3334DB7.png" xlink:type="simple" xlink:show="embed" xlink:actuate="onLoad" draw:mime-type="image/png"/></draw:frame><draw:frame draw:style-name="Mfr2" draw:name="Image391" text:anchor-type="char" svg:x="1.6811in" svg:y="0.5965in" svg:width="1.5984in" svg:height="0.4035in" draw:z-index="215"><draw:image xlink:href="Pictures/100000010000009900000026A14CA22C.png" xlink:type="simple" xlink:show="embed" xlink:actuate="onLoad" draw:mime-type="image/png"/></draw:frame><draw:frame draw:style-name="Mfr2" draw:name="Image392" text:anchor-type="char" svg:x="5.3984in" svg:y="0.7409in" svg:width="2.0957in" svg:height="0.2028in" draw:z-index="214"><draw:image xlink:href="Pictures/10000001000000C9000000139FA2DF30.png" xlink:type="simple" xlink:show="embed" xlink:actuate="onLoad" draw:mime-type="image/png"/></draw:frame></text:p>
      </style:header>
      <style:header-left>
        <text:p text:style-name="MP1"><draw:frame draw:style-name="Mfr3" draw:name="Frame17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7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77"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77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393" text:anchor-type="char" svg:x="0.4925in" svg:y="0in" svg:width="7.7756in" svg:height="1.3874in"><draw:image xlink:href="Pictures/10000001000002EA00000085A3334DB7.png" xlink:type="simple" xlink:show="embed" xlink:actuate="onLoad" draw:mime-type="image/png"/></draw:frame><draw:frame draw:style-name="Mfr2" draw:name="Image394" text:anchor-type="char" svg:x="1.6811in" svg:y="0.5965in" svg:width="1.5984in" svg:height="0.4035in"><draw:image xlink:href="Pictures/100000010000009900000026A14CA22C.png" xlink:type="simple" xlink:show="embed" xlink:actuate="onLoad" draw:mime-type="image/png"/></draw:frame><draw:frame draw:style-name="Mfr2" draw:name="Image395" text:anchor-type="char" svg:x="5.3984in" svg:y="0.7409in" svg:width="2.0957in" svg:height="0.2028in"><draw:image xlink:href="Pictures/10000001000000C9000000139FA2DF30.png" xlink:type="simple" xlink:show="embed" xlink:actuate="onLoad" draw:mime-type="image/png"/></draw:frame></text:p>
      </style:header-left>
      <style:footer>
        <text:p text:style-name="MP1"><draw:frame draw:style-name="Mfr1" draw:name="Image 155 Copy 1 Copy 1 Copy 1 Copy 1 Copy 1 Copy 1 Copy 1 Copy 1 Copy 1 Copy 1 Copy 1" text:anchor-type="char" svg:x="3.7902in" svg:y="10.5945in" svg:width="0.6866in" svg:height="0.6189in" draw:z-index="98"><draw:image xlink:href="Pictures/10000001000000840000007752069C51.png" xlink:type="simple" xlink:show="embed" xlink:actuate="onLoad" draw:mime-type="image/png"/></draw:frame><draw:frame draw:style-name="Mfr2" draw:name="Image396" text:anchor-type="char" svg:x="0.7736in" svg:y="10.8752in" svg:width="1.9181in" svg:height="0.128in" draw:z-index="218"><draw:image xlink:href="Pictures/10000001000000B80000000C00EA2F60.png" xlink:type="simple" xlink:show="embed" xlink:actuate="onLoad" draw:mime-type="image/png"/></draw:frame><draw:frame draw:style-name="Mfr2" draw:name="Image397" text:anchor-type="char" svg:x="7.2547in" svg:y="10.8752in" svg:width="0.1984in" svg:height="0.128in" draw:z-index="217"><draw:image xlink:href="Pictures/10000001000000130000000C5161F074.png" xlink:type="simple" xlink:show="embed" xlink:actuate="onLoad" draw:mime-type="image/png"/></draw:frame></text:p>
      </style:footer>
      <style:footer-left>
        <text:p text:style-name="MP1"><draw:frame draw:style-name="Mfr1" draw:name="Image 152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8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8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1" text:anchor-type="char" svg:x="7.2972in" svg:y="10.8752in" svg:width="0.2in" svg:height="0.1283in"><draw:text-box><text:p text:style-name="MP7"><text:page-number text:select-page="current">28</text:page-number></text:p></draw:text-box></draw:frame><draw:frame draw:style-name="Mfr4" draw:name="Frame1811" text:anchor-type="char" svg:x="7.2972in" svg:y="10.8752in" svg:width="0.2in" svg:height="0.1283in"><draw:text-box><text:p text:style-name="MP7"><text:page-number text:select-page="current">28</text:page-number></text:p></draw:text-box></draw:frame><draw:frame draw:style-name="Mfr2" draw:name="Image398" text:anchor-type="char" svg:x="0.7736in" svg:y="10.8752in" svg:width="1.9181in" svg:height="0.128in"><draw:image xlink:href="Pictures/10000001000000B80000000C00EA2F60.png" xlink:type="simple" xlink:show="embed" xlink:actuate="onLoad" draw:mime-type="image/png"/></draw:frame><draw:frame draw:style-name="Mfr2" draw:name="Image399"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27" style:page-layout-name="Mpm6" draw:style-name="Mdp1">
      <style:header>
        <text:p text:style-name="MP1"><draw:frame draw:style-name="Mfr3" draw:name="Frame18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8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3"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83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400" text:anchor-type="char" svg:x="0.4925in" svg:y="0in" svg:width="7.7756in" svg:height="1.3874in"><draw:image xlink:href="Pictures/10000001000002EA00000085A3334DB7.png" xlink:type="simple" xlink:show="embed" xlink:actuate="onLoad" draw:mime-type="image/png"/></draw:frame><draw:frame draw:style-name="Mfr2" draw:name="Image401" text:anchor-type="char" svg:x="1.6811in" svg:y="0.5965in" svg:width="1.5984in" svg:height="0.4035in"><draw:image xlink:href="Pictures/100000010000009900000026A14CA22C.png" xlink:type="simple" xlink:show="embed" xlink:actuate="onLoad" draw:mime-type="image/png"/></draw:frame><draw:frame draw:style-name="Mfr2" draw:name="Image402" text:anchor-type="char" svg:x="5.3984in" svg:y="0.7409in" svg:width="2.0957in" svg:height="0.2028in"><draw:image xlink:href="Pictures/10000001000000C9000000139FA2DF30.png" xlink:type="simple" xlink:show="embed" xlink:actuate="onLoad" draw:mime-type="image/png"/></draw:frame></text:p>
      </style:header>
      <style:header-left>
        <text:p text:style-name="MP1"><draw:frame draw:style-name="Mfr2" draw:name="Image403" text:anchor-type="char" svg:x="0.4925in" svg:y="0in" svg:width="7.7756in" svg:height="1.3874in" draw:z-index="224"><draw:image xlink:href="Pictures/10000001000002EA00000085A3334DB7.png" xlink:type="simple" xlink:show="embed" xlink:actuate="onLoad" draw:mime-type="image/png"/></draw:frame><draw:frame draw:style-name="Mfr2" draw:name="Image404" text:anchor-type="char" svg:x="1.6811in" svg:y="0.5965in" svg:width="1.5984in" svg:height="0.4035in" draw:z-index="223"><draw:image xlink:href="Pictures/100000010000009900000026A14CA22C.png" xlink:type="simple" xlink:show="embed" xlink:actuate="onLoad" draw:mime-type="image/png"/></draw:frame><draw:frame draw:style-name="Mfr2" draw:name="Image405" text:anchor-type="char" svg:x="5.3984in" svg:y="0.7409in" svg:width="2.0957in" svg:height="0.2028in" draw:z-index="222"><draw:image xlink:href="Pictures/10000001000000C9000000139FA2DF30.png" xlink:type="simple" xlink:show="embed" xlink:actuate="onLoad" draw:mime-type="image/png"/></draw:frame></text:p>
      </style:header-left>
      <style:footer>
        <text:p text:style-name="MP1"><draw:frame draw:style-name="Mfr1" draw:name="Image 155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8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8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7" text:anchor-type="char" svg:x="7.2547in" svg:y="10.8752in" svg:width="0.2in" svg:height="0.1283in"><draw:text-box><text:p text:style-name="MP7"><text:page-number text:select-page="current">29</text:page-number></text:p></draw:text-box></draw:frame><draw:frame draw:style-name="Mfr4" draw:name="Frame1871" text:anchor-type="char" svg:x="7.2547in" svg:y="10.8752in" svg:width="0.2in" svg:height="0.1283in"><draw:text-box><text:p text:style-name="MP7"><text:page-number text:select-page="current">29</text:page-number></text:p></draw:text-box></draw:frame><draw:frame draw:style-name="Mfr2" draw:name="Image406" text:anchor-type="char" svg:x="0.7736in" svg:y="10.8752in" svg:width="1.9181in" svg:height="0.128in"><draw:image xlink:href="Pictures/10000001000000B80000000C00EA2F60.png" xlink:type="simple" xlink:show="embed" xlink:actuate="onLoad" draw:mime-type="image/png"/></draw:frame><draw:frame draw:style-name="Mfr2" draw:name="Image407" text:anchor-type="char" svg:x="7.2547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152 Copy 1 Copy 1 Copy 1 Copy 1 Copy 1 Copy 1 Copy 1 Copy 1 Copy 1 Copy 1 Copy 1 Copy 1" text:anchor-type="char" svg:x="3.7902in" svg:y="10.5945in" svg:width="0.6866in" svg:height="0.6189in" draw:z-index="103"><draw:image xlink:href="Pictures/10000001000000840000007752069C51.png" xlink:type="simple" xlink:show="embed" xlink:actuate="onLoad" draw:mime-type="image/png"/></draw:frame><draw:frame draw:style-name="Mfr2" draw:name="Image408" text:anchor-type="char" svg:x="0.7736in" svg:y="10.8752in" svg:width="1.9181in" svg:height="0.128in" draw:z-index="226"><draw:image xlink:href="Pictures/10000001000000B80000000C00EA2F60.png" xlink:type="simple" xlink:show="embed" xlink:actuate="onLoad" draw:mime-type="image/png"/></draw:frame><draw:frame draw:style-name="Mfr2" draw:name="Image409" text:anchor-type="char" svg:x="7.2972in" svg:y="10.8752in" svg:width="0.1984in" svg:height="0.128in" draw:z-index="225"><draw:image xlink:href="Pictures/10000001000000130000000C5161F074.png" xlink:type="simple" xlink:show="embed" xlink:actuate="onLoad" draw:mime-type="image/png"/></draw:frame></text:p>
      </style:footer-left>
    </style:master-page>
    <style:master-page style:name="Converted28" style:page-layout-name="Mpm6" draw:style-name="Mdp1">
      <style:header>
        <text:p text:style-name="MP1"><draw:frame draw:style-name="Mfr2" draw:name="Image410" text:anchor-type="char" svg:x="0.4925in" svg:y="0in" svg:width="7.7756in" svg:height="1.3874in" draw:z-index="232"><draw:image xlink:href="Pictures/10000001000002EA00000085A3334DB7.png" xlink:type="simple" xlink:show="embed" xlink:actuate="onLoad" draw:mime-type="image/png"/></draw:frame><draw:frame draw:style-name="Mfr2" draw:name="Image411" text:anchor-type="char" svg:x="1.6811in" svg:y="0.5965in" svg:width="1.5984in" svg:height="0.4035in" draw:z-index="231"><draw:image xlink:href="Pictures/100000010000009900000026A14CA22C.png" xlink:type="simple" xlink:show="embed" xlink:actuate="onLoad" draw:mime-type="image/png"/></draw:frame><draw:frame draw:style-name="Mfr2" draw:name="Image412" text:anchor-type="char" svg:x="5.3984in" svg:y="0.7409in" svg:width="2.0957in" svg:height="0.2028in" draw:z-index="230"><draw:image xlink:href="Pictures/10000001000000C9000000139FA2DF30.png" xlink:type="simple" xlink:show="embed" xlink:actuate="onLoad" draw:mime-type="image/png"/></draw:frame></text:p>
      </style:header>
      <style:header-left>
        <text:p text:style-name="MP1"><draw:frame draw:style-name="Mfr3" draw:name="Frame19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9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93"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93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413" text:anchor-type="char" svg:x="0.4925in" svg:y="0in" svg:width="7.7756in" svg:height="1.3874in"><draw:image xlink:href="Pictures/10000001000002EA00000085A3334DB7.png" xlink:type="simple" xlink:show="embed" xlink:actuate="onLoad" draw:mime-type="image/png"/></draw:frame><draw:frame draw:style-name="Mfr2" draw:name="Image414" text:anchor-type="char" svg:x="1.6811in" svg:y="0.5965in" svg:width="1.5984in" svg:height="0.4035in"><draw:image xlink:href="Pictures/100000010000009900000026A14CA22C.png" xlink:type="simple" xlink:show="embed" xlink:actuate="onLoad" draw:mime-type="image/png"/></draw:frame><draw:frame draw:style-name="Mfr2" draw:name="Image415" text:anchor-type="char" svg:x="5.3984in" svg:y="0.7409in" svg:width="2.0957in" svg:height="0.2028in"><draw:image xlink:href="Pictures/10000001000000C9000000139FA2DF30.png" xlink:type="simple" xlink:show="embed" xlink:actuate="onLoad" draw:mime-type="image/png"/></draw:frame></text:p>
      </style:header-left>
      <style:footer>
        <text:p text:style-name="MP1"><draw:frame draw:style-name="Mfr1" draw:name="Image 155 Copy 1 Copy 1 Copy 1 Copy 1 Copy 1 Copy 1 Copy 1 Copy 1 Copy 1 Copy 1 Copy 1 Copy 1 Copy 1" text:anchor-type="char" svg:x="3.7902in" svg:y="10.5945in" svg:width="0.6866in" svg:height="0.6189in" draw:z-index="102"><draw:image xlink:href="Pictures/10000001000000840000007752069C51.png" xlink:type="simple" xlink:show="embed" xlink:actuate="onLoad" draw:mime-type="image/png"/></draw:frame><draw:frame draw:style-name="Mfr2" draw:name="Image416" text:anchor-type="char" svg:x="0.7736in" svg:y="10.8752in" svg:width="1.9181in" svg:height="0.128in" draw:z-index="234"><draw:image xlink:href="Pictures/10000001000000B80000000C00EA2F60.png" xlink:type="simple" xlink:show="embed" xlink:actuate="onLoad" draw:mime-type="image/png"/></draw:frame><draw:frame draw:style-name="Mfr2" draw:name="Image417" text:anchor-type="char" svg:x="7.2547in" svg:y="10.8752in" svg:width="0.1984in" svg:height="0.128in" draw:z-index="233"><draw:image xlink:href="Pictures/10000001000000130000000C5161F074.png" xlink:type="simple" xlink:show="embed" xlink:actuate="onLoad" draw:mime-type="image/png"/></draw:frame></text:p>
      </style:footer>
      <style:footer-left>
        <text:p text:style-name="MP1"><draw:frame draw:style-name="Mfr1" draw:name="Image 152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9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9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7" text:anchor-type="char" svg:x="7.2972in" svg:y="10.8752in" svg:width="0.2in" svg:height="0.1283in"><draw:text-box><text:p text:style-name="MP7"><text:page-number text:select-page="current">30</text:page-number></text:p></draw:text-box></draw:frame><draw:frame draw:style-name="Mfr4" draw:name="Frame1971" text:anchor-type="char" svg:x="7.2972in" svg:y="10.8752in" svg:width="0.2in" svg:height="0.1283in"><draw:text-box><text:p text:style-name="MP7"><text:page-number text:select-page="current">30</text:page-number></text:p></draw:text-box></draw:frame><draw:frame draw:style-name="Mfr2" draw:name="Image418" text:anchor-type="char" svg:x="0.7736in" svg:y="10.8752in" svg:width="1.9181in" svg:height="0.128in"><draw:image xlink:href="Pictures/10000001000000B80000000C00EA2F60.png" xlink:type="simple" xlink:show="embed" xlink:actuate="onLoad" draw:mime-type="image/png"/></draw:frame><draw:frame draw:style-name="Mfr2" draw:name="Image419"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29" style:page-layout-name="Mpm6" draw:style-name="Mdp1">
      <style:header>
        <text:p text:style-name="MP1"><draw:frame draw:style-name="Mfr3" draw:name="Frame19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9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99"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99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420" text:anchor-type="char" svg:x="0.4925in" svg:y="0in" svg:width="7.7756in" svg:height="1.3874in"><draw:image xlink:href="Pictures/10000001000002EA00000085A3334DB7.png" xlink:type="simple" xlink:show="embed" xlink:actuate="onLoad" draw:mime-type="image/png"/></draw:frame><draw:frame draw:style-name="Mfr2" draw:name="Image421" text:anchor-type="char" svg:x="1.6811in" svg:y="0.5965in" svg:width="1.5984in" svg:height="0.4035in"><draw:image xlink:href="Pictures/100000010000009900000026A14CA22C.png" xlink:type="simple" xlink:show="embed" xlink:actuate="onLoad" draw:mime-type="image/png"/></draw:frame><draw:frame draw:style-name="Mfr2" draw:name="Image422" text:anchor-type="char" svg:x="5.3984in" svg:y="0.7409in" svg:width="2.0957in" svg:height="0.2028in"><draw:image xlink:href="Pictures/10000001000000C9000000139FA2DF30.png" xlink:type="simple" xlink:show="embed" xlink:actuate="onLoad" draw:mime-type="image/png"/></draw:frame></text:p>
      </style:header>
      <style:header-left>
        <text:p text:style-name="MP1"><draw:frame draw:style-name="Mfr2" draw:name="Image423" text:anchor-type="char" svg:x="0.4925in" svg:y="0in" svg:width="7.7756in" svg:height="1.3874in" draw:z-index="297"><draw:image xlink:href="Pictures/10000001000002EA00000085A3334DB7.png" xlink:type="simple" xlink:show="embed" xlink:actuate="onLoad" draw:mime-type="image/png"/></draw:frame><draw:frame draw:style-name="Mfr2" draw:name="Image424" text:anchor-type="char" svg:x="1.6811in" svg:y="0.5965in" svg:width="1.5984in" svg:height="0.4035in" draw:z-index="296"><draw:image xlink:href="Pictures/100000010000009900000026A14CA22C.png" xlink:type="simple" xlink:show="embed" xlink:actuate="onLoad" draw:mime-type="image/png"/></draw:frame><draw:frame draw:style-name="Mfr2" draw:name="Image425" text:anchor-type="char" svg:x="5.3984in" svg:y="0.7409in" svg:width="2.0957in" svg:height="0.2028in" draw:z-index="238"><draw:image xlink:href="Pictures/10000001000000C9000000139FA2DF30.png" xlink:type="simple" xlink:show="embed" xlink:actuate="onLoad" draw:mime-type="image/png"/></draw:frame></text:p>
      </style:header-left>
      <style:footer>
        <text:p text:style-name="MP1"><draw:frame draw:style-name="Mfr1" draw:name="Image 155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0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0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3" text:anchor-type="char" svg:x="7.2547in" svg:y="10.8752in" svg:width="0.2in" svg:height="0.1283in"><draw:text-box><text:p text:style-name="MP7"><text:page-number text:select-page="current">31</text:page-number></text:p></draw:text-box></draw:frame><draw:frame draw:style-name="Mfr4" draw:name="Frame2031" text:anchor-type="char" svg:x="7.2547in" svg:y="10.8752in" svg:width="0.2in" svg:height="0.1283in"><draw:text-box><text:p text:style-name="MP7"><text:page-number text:select-page="current">31</text:page-number></text:p></draw:text-box></draw:frame><draw:frame draw:style-name="Mfr2" draw:name="Image426" text:anchor-type="char" svg:x="0.7736in" svg:y="10.8752in" svg:width="1.9181in" svg:height="0.128in"><draw:image xlink:href="Pictures/10000001000000B80000000C00EA2F60.png" xlink:type="simple" xlink:show="embed" xlink:actuate="onLoad" draw:mime-type="image/png"/></draw:frame><draw:frame draw:style-name="Mfr2" draw:name="Image427" text:anchor-type="char" svg:x="7.2547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152 Copy 1 Copy 1 Copy 1 Copy 1 Copy 1 Copy 1 Copy 1 Copy 1 Copy 1 Copy 1 Copy 1 Copy 1 Copy 1 Copy 1" text:anchor-type="char" svg:x="3.7902in" svg:y="10.5945in" svg:width="0.6866in" svg:height="0.6189in" draw:z-index="101"><draw:image xlink:href="Pictures/10000001000000840000007752069C51.png" xlink:type="simple" xlink:show="embed" xlink:actuate="onLoad" draw:mime-type="image/png"/></draw:frame><draw:frame draw:style-name="Mfr2" draw:name="Image428" text:anchor-type="char" svg:x="0.7736in" svg:y="10.8752in" svg:width="1.9181in" svg:height="0.128in" draw:z-index="240"><draw:image xlink:href="Pictures/10000001000000B80000000C00EA2F60.png" xlink:type="simple" xlink:show="embed" xlink:actuate="onLoad" draw:mime-type="image/png"/></draw:frame><draw:frame draw:style-name="Mfr2" draw:name="Image429" text:anchor-type="char" svg:x="7.2972in" svg:y="10.8752in" svg:width="0.1984in" svg:height="0.128in" draw:z-index="239"><draw:image xlink:href="Pictures/10000001000000130000000C5161F074.png" xlink:type="simple" xlink:show="embed" xlink:actuate="onLoad" draw:mime-type="image/png"/></draw:frame></text:p>
      </style:footer-left>
    </style:master-page>
    <style:master-page style:name="Converted30" style:page-layout-name="Mpm6" draw:style-name="Mdp1">
      <style:header>
        <text:p text:style-name="MP1"><draw:frame draw:style-name="Mfr2" draw:name="Image430" text:anchor-type="char" svg:x="0.4925in" svg:y="0in" svg:width="7.7756in" svg:height="1.3874in" draw:z-index="295"><draw:image xlink:href="Pictures/10000001000002EA00000085A3334DB7.png" xlink:type="simple" xlink:show="embed" xlink:actuate="onLoad" draw:mime-type="image/png"/></draw:frame><draw:frame draw:style-name="Mfr2" draw:name="Image431" text:anchor-type="char" svg:x="1.6811in" svg:y="0.5965in" svg:width="1.5984in" svg:height="0.4035in" draw:z-index="294"><draw:image xlink:href="Pictures/100000010000009900000026A14CA22C.png" xlink:type="simple" xlink:show="embed" xlink:actuate="onLoad" draw:mime-type="image/png"/></draw:frame><draw:frame draw:style-name="Mfr2" draw:name="Image432" text:anchor-type="char" svg:x="5.3984in" svg:y="0.7409in" svg:width="2.0957in" svg:height="0.2028in" draw:z-index="241"><draw:image xlink:href="Pictures/10000001000000C9000000139FA2DF30.png" xlink:type="simple" xlink:show="embed" xlink:actuate="onLoad" draw:mime-type="image/png"/></draw:frame></text:p>
      </style:header>
      <style:header-left>
        <text:p text:style-name="MP1"><draw:frame draw:style-name="Mfr3" draw:name="Frame20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0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09"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209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433" text:anchor-type="char" svg:x="0.4925in" svg:y="0in" svg:width="7.7756in" svg:height="1.3874in"><draw:image xlink:href="Pictures/10000001000002EA00000085A3334DB7.png" xlink:type="simple" xlink:show="embed" xlink:actuate="onLoad" draw:mime-type="image/png"/></draw:frame><draw:frame draw:style-name="Mfr2" draw:name="Image434" text:anchor-type="char" svg:x="1.6811in" svg:y="0.5965in" svg:width="1.5984in" svg:height="0.4035in"><draw:image xlink:href="Pictures/100000010000009900000026A14CA22C.png" xlink:type="simple" xlink:show="embed" xlink:actuate="onLoad" draw:mime-type="image/png"/></draw:frame><draw:frame draw:style-name="Mfr2" draw:name="Image435" text:anchor-type="char" svg:x="5.3984in" svg:y="0.7409in" svg:width="2.0957in" svg:height="0.2028in"><draw:image xlink:href="Pictures/10000001000000C9000000139FA2DF30.png" xlink:type="simple" xlink:show="embed" xlink:actuate="onLoad" draw:mime-type="image/png"/></draw:frame></text:p>
      </style:header-left>
      <style:footer>
        <text:p text:style-name="MP1"><draw:frame draw:style-name="Mfr1" draw:name="Image 155 Copy 1 Copy 1 Copy 1 Copy 1 Copy 1 Copy 1 Copy 1 Copy 1 Copy 1 Copy 1 Copy 1 Copy 1 Copy 1 Copy 1 Copy 1" text:anchor-type="char" svg:x="3.7902in" svg:y="10.5945in" svg:width="0.6866in" svg:height="0.6189in" draw:z-index="106"><draw:image xlink:href="Pictures/10000001000000840000007752069C51.png" xlink:type="simple" xlink:show="embed" xlink:actuate="onLoad" draw:mime-type="image/png"/></draw:frame><draw:frame draw:style-name="Mfr2" draw:name="Image436" text:anchor-type="char" svg:x="0.7736in" svg:y="10.8752in" svg:width="1.9181in" svg:height="0.128in" draw:z-index="243"><draw:image xlink:href="Pictures/10000001000000B80000000C00EA2F60.png" xlink:type="simple" xlink:show="embed" xlink:actuate="onLoad" draw:mime-type="image/png"/></draw:frame><draw:frame draw:style-name="Mfr2" draw:name="Image437" text:anchor-type="char" svg:x="7.2547in" svg:y="10.8752in" svg:width="0.1984in" svg:height="0.128in" draw:z-index="242"><draw:image xlink:href="Pictures/10000001000000130000000C5161F074.png" xlink:type="simple" xlink:show="embed" xlink:actuate="onLoad" draw:mime-type="image/png"/></draw:frame></text:p>
      </style:footer>
      <style:footer-left>
        <text:p text:style-name="MP1"><draw:frame draw:style-name="Mfr1" draw:name="Image 152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1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1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3" text:anchor-type="char" svg:x="7.2972in" svg:y="10.8752in" svg:width="0.2in" svg:height="0.1283in"><draw:text-box><text:p text:style-name="MP7"><text:page-number text:select-page="current">32</text:page-number></text:p></draw:text-box></draw:frame><draw:frame draw:style-name="Mfr4" draw:name="Frame2131" text:anchor-type="char" svg:x="7.2972in" svg:y="10.8752in" svg:width="0.2in" svg:height="0.1283in"><draw:text-box><text:p text:style-name="MP7"><text:page-number text:select-page="current">32</text:page-number></text:p></draw:text-box></draw:frame><draw:frame draw:style-name="Mfr2" draw:name="Image438" text:anchor-type="char" svg:x="0.7736in" svg:y="10.8752in" svg:width="1.9181in" svg:height="0.128in"><draw:image xlink:href="Pictures/10000001000000B80000000C00EA2F60.png" xlink:type="simple" xlink:show="embed" xlink:actuate="onLoad" draw:mime-type="image/png"/></draw:frame><draw:frame draw:style-name="Mfr2" draw:name="Image439"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31" style:page-layout-name="Mpm6" draw:style-name="Mdp1">
      <style:header>
        <text:p text:style-name="MP1"><draw:frame draw:style-name="Mfr3" draw:name="Frame21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1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15"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215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440" text:anchor-type="char" svg:x="0.4925in" svg:y="0in" svg:width="7.7756in" svg:height="1.3874in"><draw:image xlink:href="Pictures/10000001000002EA00000085A3334DB7.png" xlink:type="simple" xlink:show="embed" xlink:actuate="onLoad" draw:mime-type="image/png"/></draw:frame><draw:frame draw:style-name="Mfr2" draw:name="Image441" text:anchor-type="char" svg:x="1.6811in" svg:y="0.5965in" svg:width="1.5984in" svg:height="0.4035in"><draw:image xlink:href="Pictures/100000010000009900000026A14CA22C.png" xlink:type="simple" xlink:show="embed" xlink:actuate="onLoad" draw:mime-type="image/png"/></draw:frame><draw:frame draw:style-name="Mfr2" draw:name="Image442" text:anchor-type="char" svg:x="5.3984in" svg:y="0.7409in" svg:width="2.0957in" svg:height="0.2028in"><draw:image xlink:href="Pictures/10000001000000C9000000139FA2DF30.png" xlink:type="simple" xlink:show="embed" xlink:actuate="onLoad" draw:mime-type="image/png"/></draw:frame></text:p>
      </style:header>
      <style:header-left>
        <text:p text:style-name="MP1"><draw:frame draw:style-name="Mfr2" draw:name="Image443" text:anchor-type="char" svg:x="0.4925in" svg:y="0in" svg:width="7.7756in" svg:height="1.3874in" draw:z-index="293"><draw:image xlink:href="Pictures/10000001000002EA00000085A3334DB7.png" xlink:type="simple" xlink:show="embed" xlink:actuate="onLoad" draw:mime-type="image/png"/></draw:frame><draw:frame draw:style-name="Mfr2" draw:name="Image444" text:anchor-type="char" svg:x="1.6811in" svg:y="0.5965in" svg:width="1.5984in" svg:height="0.4035in" draw:z-index="292"><draw:image xlink:href="Pictures/100000010000009900000026A14CA22C.png" xlink:type="simple" xlink:show="embed" xlink:actuate="onLoad" draw:mime-type="image/png"/></draw:frame><draw:frame draw:style-name="Mfr2" draw:name="Image445" text:anchor-type="char" svg:x="5.3984in" svg:y="0.7409in" svg:width="2.0957in" svg:height="0.2028in" draw:z-index="244"><draw:image xlink:href="Pictures/10000001000000C9000000139FA2DF30.png" xlink:type="simple" xlink:show="embed" xlink:actuate="onLoad" draw:mime-type="image/png"/></draw:frame></text:p>
      </style:header-left>
      <style:footer>
        <text:p text:style-name="MP1"><draw:frame draw:style-name="Mfr1" draw:name="Image 155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1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1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9" text:anchor-type="char" svg:x="7.2547in" svg:y="10.8752in" svg:width="0.2in" svg:height="0.1283in"><draw:text-box><text:p text:style-name="MP7"><text:page-number text:select-page="current">33</text:page-number></text:p></draw:text-box></draw:frame><draw:frame draw:style-name="Mfr4" draw:name="Frame2191" text:anchor-type="char" svg:x="7.2547in" svg:y="10.8752in" svg:width="0.2in" svg:height="0.1283in"><draw:text-box><text:p text:style-name="MP7"><text:page-number text:select-page="current">33</text:page-number></text:p></draw:text-box></draw:frame><draw:frame draw:style-name="Mfr2" draw:name="Image446" text:anchor-type="char" svg:x="0.7736in" svg:y="10.8752in" svg:width="1.9181in" svg:height="0.128in"><draw:image xlink:href="Pictures/10000001000000B80000000C00EA2F60.png" xlink:type="simple" xlink:show="embed" xlink:actuate="onLoad" draw:mime-type="image/png"/></draw:frame><draw:frame draw:style-name="Mfr2" draw:name="Image447" text:anchor-type="char" svg:x="7.2547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152 Copy 1 Copy 1 Copy 1 Copy 1 Copy 1 Copy 1 Copy 1 Copy 1 Copy 1 Copy 1 Copy 1 Copy 1 Copy 1 Copy 1 Copy 1 Copy 1" text:anchor-type="char" svg:x="3.7902in" svg:y="10.5945in" svg:width="0.6866in" svg:height="0.6189in" draw:z-index="107"><draw:image xlink:href="Pictures/10000001000000840000007752069C51.png" xlink:type="simple" xlink:show="embed" xlink:actuate="onLoad" draw:mime-type="image/png"/></draw:frame><draw:frame draw:style-name="Mfr2" draw:name="Image448" text:anchor-type="char" svg:x="0.7736in" svg:y="10.8752in" svg:width="1.9181in" svg:height="0.128in" draw:z-index="249"><draw:image xlink:href="Pictures/10000001000000B80000000C00EA2F60.png" xlink:type="simple" xlink:show="embed" xlink:actuate="onLoad" draw:mime-type="image/png"/></draw:frame><draw:frame draw:style-name="Mfr2" draw:name="Image449" text:anchor-type="char" svg:x="7.2972in" svg:y="10.8752in" svg:width="0.1984in" svg:height="0.128in" draw:z-index="245"><draw:image xlink:href="Pictures/10000001000000130000000C5161F074.png" xlink:type="simple" xlink:show="embed" xlink:actuate="onLoad" draw:mime-type="image/png"/></draw:frame></text:p>
      </style:footer-left>
    </style:master-page>
    <style:master-page style:name="Converted32" style:page-layout-name="Mpm6" draw:style-name="Mdp1">
      <style:header>
        <text:p text:style-name="MP1"><draw:frame draw:style-name="Mfr2" draw:name="Image450" text:anchor-type="char" svg:x="0.4925in" svg:y="0in" svg:width="7.7756in" svg:height="1.3874in" draw:z-index="291"><draw:image xlink:href="Pictures/10000001000002EA00000085A3334DB7.png" xlink:type="simple" xlink:show="embed" xlink:actuate="onLoad" draw:mime-type="image/png"/></draw:frame><draw:frame draw:style-name="Mfr2" draw:name="Image451" text:anchor-type="char" svg:x="1.6811in" svg:y="0.5965in" svg:width="1.5984in" svg:height="0.4035in" draw:z-index="290"><draw:image xlink:href="Pictures/100000010000009900000026A14CA22C.png" xlink:type="simple" xlink:show="embed" xlink:actuate="onLoad" draw:mime-type="image/png"/></draw:frame><draw:frame draw:style-name="Mfr2" draw:name="Image452" text:anchor-type="char" svg:x="5.3984in" svg:y="0.7409in" svg:width="2.0957in" svg:height="0.2028in" draw:z-index="269"><draw:image xlink:href="Pictures/10000001000000C9000000139FA2DF30.png" xlink:type="simple" xlink:show="embed" xlink:actuate="onLoad" draw:mime-type="image/png"/></draw:frame></text:p>
      </style:header>
      <style:header-left>
        <text:p text:style-name="MP1"><draw:frame draw:style-name="Mfr3" draw:name="Frame22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2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25"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225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453" text:anchor-type="char" svg:x="0.4925in" svg:y="0in" svg:width="7.7756in" svg:height="1.3874in"><draw:image xlink:href="Pictures/10000001000002EA00000085A3334DB7.png" xlink:type="simple" xlink:show="embed" xlink:actuate="onLoad" draw:mime-type="image/png"/></draw:frame><draw:frame draw:style-name="Mfr2" draw:name="Image454" text:anchor-type="char" svg:x="1.6811in" svg:y="0.5965in" svg:width="1.5984in" svg:height="0.4035in"><draw:image xlink:href="Pictures/100000010000009900000026A14CA22C.png" xlink:type="simple" xlink:show="embed" xlink:actuate="onLoad" draw:mime-type="image/png"/></draw:frame><draw:frame draw:style-name="Mfr2" draw:name="Image455" text:anchor-type="char" svg:x="5.3984in" svg:y="0.7409in" svg:width="2.0957in" svg:height="0.2028in"><draw:image xlink:href="Pictures/10000001000000C9000000139FA2DF30.png" xlink:type="simple" xlink:show="embed" xlink:actuate="onLoad" draw:mime-type="image/png"/></draw:frame></text:p>
      </style:header-left>
      <style:footer>
        <text:p text:style-name="MP1"><draw:frame draw:style-name="Mfr1" draw:name="Image 155 Copy 1 Copy 1 Copy 1 Copy 1 Copy 1 Copy 1 Copy 1 Copy 1 Copy 1 Copy 1 Copy 1 Copy 1 Copy 1 Copy 1 Copy 1 Copy 1 Copy 1" text:anchor-type="char" svg:x="3.7902in" svg:y="10.5945in" svg:width="0.6866in" svg:height="0.6189in" draw:z-index="110"><draw:image xlink:href="Pictures/10000001000000840000007752069C51.png" xlink:type="simple" xlink:show="embed" xlink:actuate="onLoad" draw:mime-type="image/png"/></draw:frame><draw:frame draw:style-name="Mfr2" draw:name="Image456" text:anchor-type="char" svg:x="0.7736in" svg:y="10.8752in" svg:width="1.9181in" svg:height="0.128in" draw:z-index="281"><draw:image xlink:href="Pictures/10000001000000B80000000C00EA2F60.png" xlink:type="simple" xlink:show="embed" xlink:actuate="onLoad" draw:mime-type="image/png"/></draw:frame><draw:frame draw:style-name="Mfr2" draw:name="Image457" text:anchor-type="char" svg:x="7.2547in" svg:y="10.8752in" svg:width="0.1984in" svg:height="0.128in" draw:z-index="270"><draw:image xlink:href="Pictures/10000001000000130000000C5161F074.png" xlink:type="simple" xlink:show="embed" xlink:actuate="onLoad" draw:mime-type="image/png"/></draw:frame></text:p>
      </style:footer>
      <style:footer-left>
        <text:p text:style-name="MP1"><draw:frame draw:style-name="Mfr1" draw:name="Image 152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2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2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9" text:anchor-type="char" svg:x="7.2972in" svg:y="10.8752in" svg:width="0.2in" svg:height="0.1283in"><draw:text-box><text:p text:style-name="MP7"><text:page-number text:select-page="current">34</text:page-number></text:p></draw:text-box></draw:frame><draw:frame draw:style-name="Mfr4" draw:name="Frame2291" text:anchor-type="char" svg:x="7.2972in" svg:y="10.8752in" svg:width="0.2in" svg:height="0.1283in"><draw:text-box><text:p text:style-name="MP7"><text:page-number text:select-page="current">34</text:page-number></text:p></draw:text-box></draw:frame><draw:frame draw:style-name="Mfr2" draw:name="Image458" text:anchor-type="char" svg:x="0.7736in" svg:y="10.8752in" svg:width="1.9181in" svg:height="0.128in"><draw:image xlink:href="Pictures/10000001000000B80000000C00EA2F60.png" xlink:type="simple" xlink:show="embed" xlink:actuate="onLoad" draw:mime-type="image/png"/></draw:frame><draw:frame draw:style-name="Mfr2" draw:name="Image459"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33" style:page-layout-name="Mpm6" draw:style-name="Mdp1">
      <style:header>
        <text:p text:style-name="MP1"><draw:frame draw:style-name="Mfr3" draw:name="Frame23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3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3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231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460" text:anchor-type="char" svg:x="0.4925in" svg:y="0in" svg:width="7.7756in" svg:height="1.3874in"><draw:image xlink:href="Pictures/10000001000002EA00000085A3334DB7.png" xlink:type="simple" xlink:show="embed" xlink:actuate="onLoad" draw:mime-type="image/png"/></draw:frame><draw:frame draw:style-name="Mfr2" draw:name="Image461" text:anchor-type="char" svg:x="1.6811in" svg:y="0.5965in" svg:width="1.5984in" svg:height="0.4035in"><draw:image xlink:href="Pictures/100000010000009900000026A14CA22C.png" xlink:type="simple" xlink:show="embed" xlink:actuate="onLoad" draw:mime-type="image/png"/></draw:frame><draw:frame draw:style-name="Mfr2" draw:name="Image462" text:anchor-type="char" svg:x="5.3984in" svg:y="0.7409in" svg:width="2.0957in" svg:height="0.2028in"><draw:image xlink:href="Pictures/10000001000000C9000000139FA2DF30.png" xlink:type="simple" xlink:show="embed" xlink:actuate="onLoad" draw:mime-type="image/png"/></draw:frame></text:p>
      </style:header>
      <style:header-left>
        <text:p text:style-name="MP1"><draw:frame draw:style-name="Mfr2" draw:name="Image463" text:anchor-type="char" svg:x="0.4925in" svg:y="0in" svg:width="7.7756in" svg:height="1.3874in" draw:z-index="289"><draw:image xlink:href="Pictures/10000001000002EA00000085A3334DB7.png" xlink:type="simple" xlink:show="embed" xlink:actuate="onLoad" draw:mime-type="image/png"/></draw:frame><draw:frame draw:style-name="Mfr2" draw:name="Image464" text:anchor-type="char" svg:x="1.6811in" svg:y="0.5965in" svg:width="1.5984in" svg:height="0.4035in" draw:z-index="288"><draw:image xlink:href="Pictures/100000010000009900000026A14CA22C.png" xlink:type="simple" xlink:show="embed" xlink:actuate="onLoad" draw:mime-type="image/png"/></draw:frame><draw:frame draw:style-name="Mfr2" draw:name="Image465" text:anchor-type="char" svg:x="5.3984in" svg:y="0.7409in" svg:width="2.0957in" svg:height="0.2028in" draw:z-index="282"><draw:image xlink:href="Pictures/10000001000000C9000000139FA2DF30.png" xlink:type="simple" xlink:show="embed" xlink:actuate="onLoad" draw:mime-type="image/png"/></draw:frame></text:p>
      </style:header-left>
      <style:footer>
        <text:p text:style-name="MP1"><draw:frame draw:style-name="Mfr1" draw:name="Image 155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3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3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5" text:anchor-type="char" svg:x="7.2547in" svg:y="10.8752in" svg:width="0.2in" svg:height="0.1283in"><draw:text-box><text:p text:style-name="MP7"><text:page-number text:select-page="current">35</text:page-number></text:p></draw:text-box></draw:frame><draw:frame draw:style-name="Mfr4" draw:name="Frame2351" text:anchor-type="char" svg:x="7.2547in" svg:y="10.8752in" svg:width="0.2in" svg:height="0.1283in"><draw:text-box><text:p text:style-name="MP7"><text:page-number text:select-page="current">35</text:page-number></text:p></draw:text-box></draw:frame><draw:frame draw:style-name="Mfr2" draw:name="Image466" text:anchor-type="char" svg:x="0.7736in" svg:y="10.8752in" svg:width="1.9181in" svg:height="0.128in"><draw:image xlink:href="Pictures/10000001000000B80000000C00EA2F60.png" xlink:type="simple" xlink:show="embed" xlink:actuate="onLoad" draw:mime-type="image/png"/></draw:frame><draw:frame draw:style-name="Mfr2" draw:name="Image467" text:anchor-type="char" svg:x="7.2547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152 Copy 1 Copy 1 Copy 1 Copy 1 Copy 1 Copy 1 Copy 1 Copy 1 Copy 1 Copy 1 Copy 1 Copy 1 Copy 1 Copy 1 Copy 1 Copy 1 Copy 1 Copy 1" text:anchor-type="char" svg:x="3.7902in" svg:y="10.5945in" svg:width="0.6866in" svg:height="0.6189in" draw:z-index="114"><draw:image xlink:href="Pictures/10000001000000840000007752069C51.png" xlink:type="simple" xlink:show="embed" xlink:actuate="onLoad" draw:mime-type="image/png"/></draw:frame><draw:frame draw:style-name="Mfr2" draw:name="Image468" text:anchor-type="char" svg:x="0.7736in" svg:y="10.8752in" svg:width="1.9181in" svg:height="0.128in" draw:z-index="287"><draw:image xlink:href="Pictures/10000001000000B80000000C00EA2F60.png" xlink:type="simple" xlink:show="embed" xlink:actuate="onLoad" draw:mime-type="image/png"/></draw:frame><draw:frame draw:style-name="Mfr2" draw:name="Image469" text:anchor-type="char" svg:x="7.2972in" svg:y="10.8752in" svg:width="0.1984in" svg:height="0.128in" draw:z-index="286"><draw:image xlink:href="Pictures/10000001000000130000000C5161F074.png" xlink:type="simple" xlink:show="embed" xlink:actuate="onLoad" draw:mime-type="image/png"/></draw:frame></text:p>
      </style:footer-left>
    </style:master-page>
    <style:master-page style:name="Converted34" style:page-layout-name="Mpm6" draw:style-name="Mdp1">
      <style:header>
        <text:p text:style-name="MP1"><draw:frame draw:style-name="Mfr2" draw:name="Image470" text:anchor-type="char" svg:x="0.4925in" svg:y="0in" svg:width="7.7756in" svg:height="1.3874in" draw:z-index="285"><draw:image xlink:href="Pictures/10000001000002EA00000085A3334DB7.png" xlink:type="simple" xlink:show="embed" xlink:actuate="onLoad" draw:mime-type="image/png"/></draw:frame><draw:frame draw:style-name="Mfr2" draw:name="Image471" text:anchor-type="char" svg:x="1.6811in" svg:y="0.5965in" svg:width="1.5984in" svg:height="0.4035in" draw:z-index="284"><draw:image xlink:href="Pictures/100000010000009900000026A14CA22C.png" xlink:type="simple" xlink:show="embed" xlink:actuate="onLoad" draw:mime-type="image/png"/></draw:frame><draw:frame draw:style-name="Mfr2" draw:name="Image472" text:anchor-type="char" svg:x="5.3984in" svg:y="0.7409in" svg:width="2.0957in" svg:height="0.2028in" draw:z-index="283"><draw:image xlink:href="Pictures/10000001000000C9000000139FA2DF30.png" xlink:type="simple" xlink:show="embed" xlink:actuate="onLoad" draw:mime-type="image/png"/></draw:frame></text:p>
      </style:header>
      <style:header-left>
        <text:p text:style-name="MP1"><draw:frame draw:style-name="Mfr3" draw:name="Frame24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4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4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241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473" text:anchor-type="char" svg:x="0.4925in" svg:y="0in" svg:width="7.7756in" svg:height="1.3874in"><draw:image xlink:href="Pictures/10000001000002EA00000085A3334DB7.png" xlink:type="simple" xlink:show="embed" xlink:actuate="onLoad" draw:mime-type="image/png"/></draw:frame><draw:frame draw:style-name="Mfr2" draw:name="Image474" text:anchor-type="char" svg:x="1.6811in" svg:y="0.5965in" svg:width="1.5984in" svg:height="0.4035in"><draw:image xlink:href="Pictures/100000010000009900000026A14CA22C.png" xlink:type="simple" xlink:show="embed" xlink:actuate="onLoad" draw:mime-type="image/png"/></draw:frame><draw:frame draw:style-name="Mfr2" draw:name="Image475" text:anchor-type="char" svg:x="5.3984in" svg:y="0.7409in" svg:width="2.0957in" svg:height="0.2028in"><draw:image xlink:href="Pictures/10000001000000C9000000139FA2DF30.png" xlink:type="simple" xlink:show="embed" xlink:actuate="onLoad" draw:mime-type="image/png"/></draw:frame></text:p>
      </style:header-left>
      <style:footer>
        <text:p text:style-name="MP1"><draw:frame draw:style-name="Mfr1" draw:name="Image 155 Copy 1 Copy 1 Copy 1 Copy 1 Copy 1 Copy 1 Copy 1 Copy 1 Copy 1 Copy 1 Copy 1 Copy 1 Copy 1 Copy 1 Copy 1 Copy 1 Copy 1 Copy 1 Copy 1" text:anchor-type="char" svg:x="3.7902in" svg:y="10.5945in" svg:width="0.6866in" svg:height="0.6189in" draw:z-index="131"><draw:image xlink:href="Pictures/10000001000000840000007752069C51.png" xlink:type="simple" xlink:show="embed" xlink:actuate="onLoad" draw:mime-type="image/png"/></draw:frame><draw:frame draw:style-name="Mfr2" draw:name="Image476" text:anchor-type="char" svg:x="0.7736in" svg:y="10.8752in" svg:width="1.9181in" svg:height="0.128in" draw:z-index="280"><draw:image xlink:href="Pictures/10000001000000B80000000C00EA2F60.png" xlink:type="simple" xlink:show="embed" xlink:actuate="onLoad" draw:mime-type="image/png"/></draw:frame><draw:frame draw:style-name="Mfr2" draw:name="Image477" text:anchor-type="char" svg:x="7.2547in" svg:y="10.8752in" svg:width="0.1984in" svg:height="0.128in" draw:z-index="276"><draw:image xlink:href="Pictures/10000001000000130000000C5161F074.png" xlink:type="simple" xlink:show="embed" xlink:actuate="onLoad" draw:mime-type="image/png"/></draw:frame></text:p>
      </style:footer>
      <style:footer-left>
        <text:p text:style-name="MP1"><draw:frame draw:style-name="Mfr1" draw:name="Image 152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4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4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5" text:anchor-type="char" svg:x="7.2972in" svg:y="10.8752in" svg:width="0.2in" svg:height="0.1283in"><draw:text-box><text:p text:style-name="MP7"><text:page-number text:select-page="current">36</text:page-number></text:p></draw:text-box></draw:frame><draw:frame draw:style-name="Mfr4" draw:name="Frame2451" text:anchor-type="char" svg:x="7.2972in" svg:y="10.8752in" svg:width="0.2in" svg:height="0.1283in"><draw:text-box><text:p text:style-name="MP7"><text:page-number text:select-page="current">36</text:page-number></text:p></draw:text-box></draw:frame><draw:frame draw:style-name="Mfr2" draw:name="Image478" text:anchor-type="char" svg:x="0.7736in" svg:y="10.8752in" svg:width="1.9181in" svg:height="0.128in"><draw:image xlink:href="Pictures/10000001000000B80000000C00EA2F60.png" xlink:type="simple" xlink:show="embed" xlink:actuate="onLoad" draw:mime-type="image/png"/></draw:frame><draw:frame draw:style-name="Mfr2" draw:name="Image479"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35" style:page-layout-name="Mpm6" draw:style-name="Mdp1">
      <style:header>
        <text:p text:style-name="MP1"><draw:frame draw:style-name="Mfr3" draw:name="Frame24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4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47"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247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480" text:anchor-type="char" svg:x="0.4925in" svg:y="0in" svg:width="7.7756in" svg:height="1.3874in"><draw:image xlink:href="Pictures/10000001000002EA00000085A3334DB7.png" xlink:type="simple" xlink:show="embed" xlink:actuate="onLoad" draw:mime-type="image/png"/></draw:frame><draw:frame draw:style-name="Mfr2" draw:name="Image481" text:anchor-type="char" svg:x="1.6811in" svg:y="0.5965in" svg:width="1.5984in" svg:height="0.4035in"><draw:image xlink:href="Pictures/100000010000009900000026A14CA22C.png" xlink:type="simple" xlink:show="embed" xlink:actuate="onLoad" draw:mime-type="image/png"/></draw:frame><draw:frame draw:style-name="Mfr2" draw:name="Image482" text:anchor-type="char" svg:x="5.3984in" svg:y="0.7409in" svg:width="2.0957in" svg:height="0.2028in"><draw:image xlink:href="Pictures/10000001000000C9000000139FA2DF30.png" xlink:type="simple" xlink:show="embed" xlink:actuate="onLoad" draw:mime-type="image/png"/></draw:frame></text:p>
      </style:header>
      <style:header-left>
        <text:p text:style-name="MP1"><draw:frame draw:style-name="Mfr2" draw:name="Image483" text:anchor-type="char" svg:x="0.4925in" svg:y="0in" svg:width="7.7756in" svg:height="1.3874in" draw:z-index="277"><draw:image xlink:href="Pictures/10000001000002EA00000085A3334DB7.png" xlink:type="simple" xlink:show="embed" xlink:actuate="onLoad" draw:mime-type="image/png"/></draw:frame><draw:frame draw:style-name="Mfr2" draw:name="Image484" text:anchor-type="char" svg:x="1.6811in" svg:y="0.5965in" svg:width="1.5984in" svg:height="0.4035in" draw:z-index="279"><draw:image xlink:href="Pictures/100000010000009900000026A14CA22C.png" xlink:type="simple" xlink:show="embed" xlink:actuate="onLoad" draw:mime-type="image/png"/></draw:frame><draw:frame draw:style-name="Mfr2" draw:name="Image485" text:anchor-type="char" svg:x="5.3984in" svg:y="0.7409in" svg:width="2.0957in" svg:height="0.2028in" draw:z-index="278"><draw:image xlink:href="Pictures/10000001000000C9000000139FA2DF30.png" xlink:type="simple" xlink:show="embed" xlink:actuate="onLoad" draw:mime-type="image/png"/></draw:frame></text:p>
      </style:header-left>
      <style:footer>
        <text:p text:style-name="MP1"><draw:frame draw:style-name="Mfr1" draw:name="Image 155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5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5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1" text:anchor-type="char" svg:x="7.2547in" svg:y="10.8752in" svg:width="0.2in" svg:height="0.1283in"><draw:text-box><text:p text:style-name="MP7"><text:page-number text:select-page="current">37</text:page-number></text:p></draw:text-box></draw:frame><draw:frame draw:style-name="Mfr4" draw:name="Frame2511" text:anchor-type="char" svg:x="7.2547in" svg:y="10.8752in" svg:width="0.2in" svg:height="0.1283in"><draw:text-box><text:p text:style-name="MP7"><text:page-number text:select-page="current">37</text:page-number></text:p></draw:text-box></draw:frame><draw:frame draw:style-name="Mfr2" draw:name="Image486" text:anchor-type="char" svg:x="0.7736in" svg:y="10.8752in" svg:width="1.9181in" svg:height="0.128in"><draw:image xlink:href="Pictures/10000001000000B80000000C00EA2F60.png" xlink:type="simple" xlink:show="embed" xlink:actuate="onLoad" draw:mime-type="image/png"/></draw:frame><draw:frame draw:style-name="Mfr2" draw:name="Image487" text:anchor-type="char" svg:x="7.2547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152 Copy 1 Copy 1 Copy 1 Copy 1 Copy 1 Copy 1 Copy 1 Copy 1 Copy 1 Copy 1 Copy 1 Copy 1 Copy 1 Copy 1 Copy 1 Copy 1 Copy 1 Copy 1 Copy 1 Copy 1" text:anchor-type="char" svg:x="3.7902in" svg:y="10.5945in" svg:width="0.6866in" svg:height="0.6189in" draw:z-index="130"><draw:image xlink:href="Pictures/10000001000000840000007752069C51.png" xlink:type="simple" xlink:show="embed" xlink:actuate="onLoad" draw:mime-type="image/png"/></draw:frame><draw:frame draw:style-name="Mfr2" draw:name="Image488" text:anchor-type="char" svg:x="0.7736in" svg:y="10.8752in" svg:width="1.9181in" svg:height="0.128in" draw:z-index="275"><draw:image xlink:href="Pictures/10000001000000B80000000C00EA2F60.png" xlink:type="simple" xlink:show="embed" xlink:actuate="onLoad" draw:mime-type="image/png"/></draw:frame><draw:frame draw:style-name="Mfr2" draw:name="Image489" text:anchor-type="char" svg:x="7.2972in" svg:y="10.8752in" svg:width="0.1984in" svg:height="0.128in" draw:z-index="274"><draw:image xlink:href="Pictures/10000001000000130000000C5161F074.png" xlink:type="simple" xlink:show="embed" xlink:actuate="onLoad" draw:mime-type="image/png"/></draw:frame></text:p>
      </style:footer-left>
    </style:master-page>
    <style:master-page style:name="Converted36" style:page-layout-name="Mpm6" draw:style-name="Mdp1">
      <style:header>
        <text:p text:style-name="MP1"><draw:frame draw:style-name="Mfr2" draw:name="Image490" text:anchor-type="char" svg:x="0.4925in" svg:y="0in" svg:width="7.7756in" svg:height="1.3874in" draw:z-index="273"><draw:image xlink:href="Pictures/10000001000002EA00000085A3334DB7.png" xlink:type="simple" xlink:show="embed" xlink:actuate="onLoad" draw:mime-type="image/png"/></draw:frame><draw:frame draw:style-name="Mfr2" draw:name="Image491" text:anchor-type="char" svg:x="1.6811in" svg:y="0.5965in" svg:width="1.5984in" svg:height="0.4035in" draw:z-index="272"><draw:image xlink:href="Pictures/100000010000009900000026A14CA22C.png" xlink:type="simple" xlink:show="embed" xlink:actuate="onLoad" draw:mime-type="image/png"/></draw:frame><draw:frame draw:style-name="Mfr2" draw:name="Image492" text:anchor-type="char" svg:x="5.3984in" svg:y="0.7409in" svg:width="2.0957in" svg:height="0.2028in" draw:z-index="271"><draw:image xlink:href="Pictures/10000001000000C9000000139FA2DF30.png" xlink:type="simple" xlink:show="embed" xlink:actuate="onLoad" draw:mime-type="image/png"/></draw:frame></text:p>
      </style:header>
      <style:header-left>
        <text:p text:style-name="MP1"><draw:frame draw:style-name="Mfr3" draw:name="Frame25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5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57"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257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493" text:anchor-type="char" svg:x="0.4925in" svg:y="0in" svg:width="7.7756in" svg:height="1.3874in"><draw:image xlink:href="Pictures/10000001000002EA00000085A3334DB7.png" xlink:type="simple" xlink:show="embed" xlink:actuate="onLoad" draw:mime-type="image/png"/></draw:frame><draw:frame draw:style-name="Mfr2" draw:name="Image494" text:anchor-type="char" svg:x="1.6811in" svg:y="0.5965in" svg:width="1.5984in" svg:height="0.4035in"><draw:image xlink:href="Pictures/100000010000009900000026A14CA22C.png" xlink:type="simple" xlink:show="embed" xlink:actuate="onLoad" draw:mime-type="image/png"/></draw:frame><draw:frame draw:style-name="Mfr2" draw:name="Image495" text:anchor-type="char" svg:x="5.3984in" svg:y="0.7409in" svg:width="2.0957in" svg:height="0.2028in"><draw:image xlink:href="Pictures/10000001000000C9000000139FA2DF30.png" xlink:type="simple" xlink:show="embed" xlink:actuate="onLoad" draw:mime-type="image/png"/></draw:frame></text:p>
      </style:header-left>
      <style:footer>
        <text:p text:style-name="MP1"><draw:frame draw:style-name="Mfr1" draw:name="Image 155 Copy 1 Copy 1 Copy 1 Copy 1 Copy 1 Copy 1 Copy 1 Copy 1 Copy 1 Copy 1 Copy 1 Copy 1 Copy 1 Copy 1 Copy 1 Copy 1 Copy 1 Copy 1 Copy 1 Copy 1 Copy 1" text:anchor-type="char" svg:x="3.7902in" svg:y="10.5945in" svg:width="0.6866in" svg:height="0.6189in" draw:z-index="147"><draw:image xlink:href="Pictures/10000001000000840000007752069C51.png" xlink:type="simple" xlink:show="embed" xlink:actuate="onLoad" draw:mime-type="image/png"/></draw:frame><draw:frame draw:style-name="Mfr2" draw:name="Image496" text:anchor-type="char" svg:x="0.7736in" svg:y="10.8752in" svg:width="1.9181in" svg:height="0.128in" draw:z-index="266"><draw:image xlink:href="Pictures/10000001000000B80000000C00EA2F60.png" xlink:type="simple" xlink:show="embed" xlink:actuate="onLoad" draw:mime-type="image/png"/></draw:frame><draw:frame draw:style-name="Mfr2" draw:name="Image497" text:anchor-type="char" svg:x="7.2547in" svg:y="10.8752in" svg:width="0.1984in" svg:height="0.128in" draw:z-index="265"><draw:image xlink:href="Pictures/10000001000000130000000C5161F074.png" xlink:type="simple" xlink:show="embed" xlink:actuate="onLoad" draw:mime-type="image/png"/></draw:frame></text:p>
      </style:footer>
      <style:footer-left>
        <text:p text:style-name="MP1"><draw:frame draw:style-name="Mfr1" draw:name="Image 152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6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6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1" text:anchor-type="char" svg:x="7.2972in" svg:y="10.8752in" svg:width="0.2in" svg:height="0.1283in"><draw:text-box><text:p text:style-name="MP7"><text:page-number text:select-page="current">38</text:page-number></text:p></draw:text-box></draw:frame><draw:frame draw:style-name="Mfr4" draw:name="Frame2611" text:anchor-type="char" svg:x="7.2972in" svg:y="10.8752in" svg:width="0.2in" svg:height="0.1283in"><draw:text-box><text:p text:style-name="MP7"><text:page-number text:select-page="current">38</text:page-number></text:p></draw:text-box></draw:frame><draw:frame draw:style-name="Mfr2" draw:name="Image498" text:anchor-type="char" svg:x="0.7736in" svg:y="10.8752in" svg:width="1.9181in" svg:height="0.128in"><draw:image xlink:href="Pictures/10000001000000B80000000C00EA2F60.png" xlink:type="simple" xlink:show="embed" xlink:actuate="onLoad" draw:mime-type="image/png"/></draw:frame><draw:frame draw:style-name="Mfr2" draw:name="Image499"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37" style:page-layout-name="Mpm6" draw:style-name="Mdp1">
      <style:header>
        <text:p text:style-name="MP1"><draw:frame draw:style-name="Mfr3" draw:name="Frame26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6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63"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263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500" text:anchor-type="char" svg:x="0.4925in" svg:y="0in" svg:width="7.7756in" svg:height="1.3874in"><draw:image xlink:href="Pictures/10000001000002EA00000085A3334DB7.png" xlink:type="simple" xlink:show="embed" xlink:actuate="onLoad" draw:mime-type="image/png"/></draw:frame><draw:frame draw:style-name="Mfr2" draw:name="Image501" text:anchor-type="char" svg:x="1.6811in" svg:y="0.5965in" svg:width="1.5984in" svg:height="0.4035in"><draw:image xlink:href="Pictures/100000010000009900000026A14CA22C.png" xlink:type="simple" xlink:show="embed" xlink:actuate="onLoad" draw:mime-type="image/png"/></draw:frame><draw:frame draw:style-name="Mfr2" draw:name="Image502" text:anchor-type="char" svg:x="5.3984in" svg:y="0.7409in" svg:width="2.0957in" svg:height="0.2028in"><draw:image xlink:href="Pictures/10000001000000C9000000139FA2DF30.png" xlink:type="simple" xlink:show="embed" xlink:actuate="onLoad" draw:mime-type="image/png"/></draw:frame></text:p>
      </style:header>
      <style:header-left>
        <text:p text:style-name="MP1"><draw:frame draw:style-name="Mfr2" draw:name="Image503" text:anchor-type="char" svg:x="0.4925in" svg:y="0in" svg:width="7.7756in" svg:height="1.3874in" draw:z-index="259"><draw:image xlink:href="Pictures/10000001000002EA00000085A3334DB7.png" xlink:type="simple" xlink:show="embed" xlink:actuate="onLoad" draw:mime-type="image/png"/></draw:frame><draw:frame draw:style-name="Mfr2" draw:name="Image504" text:anchor-type="char" svg:x="1.6811in" svg:y="0.5965in" svg:width="1.5984in" svg:height="0.4035in" draw:z-index="268"><draw:image xlink:href="Pictures/100000010000009900000026A14CA22C.png" xlink:type="simple" xlink:show="embed" xlink:actuate="onLoad" draw:mime-type="image/png"/></draw:frame><draw:frame draw:style-name="Mfr2" draw:name="Image505" text:anchor-type="char" svg:x="5.3984in" svg:y="0.7409in" svg:width="2.0957in" svg:height="0.2028in" draw:z-index="267"><draw:image xlink:href="Pictures/10000001000000C9000000139FA2DF30.png" xlink:type="simple" xlink:show="embed" xlink:actuate="onLoad" draw:mime-type="image/png"/></draw:frame></text:p>
      </style:header-left>
      <style:footer>
        <text:p text:style-name="MP1"><draw:frame draw:style-name="Mfr1" draw:name="Image 155 Copy 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6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6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7" text:anchor-type="char" svg:x="7.2547in" svg:y="10.8752in" svg:width="0.2in" svg:height="0.1283in"><draw:text-box><text:p text:style-name="MP7"><text:page-number text:select-page="current">39</text:page-number></text:p></draw:text-box></draw:frame><draw:frame draw:style-name="Mfr4" draw:name="Frame2671" text:anchor-type="char" svg:x="7.2547in" svg:y="10.8752in" svg:width="0.2in" svg:height="0.1283in"><draw:text-box><text:p text:style-name="MP7"><text:page-number text:select-page="current">39</text:page-number></text:p></draw:text-box></draw:frame><draw:frame draw:style-name="Mfr2" draw:name="Image506" text:anchor-type="char" svg:x="0.7736in" svg:y="10.8752in" svg:width="1.9181in" svg:height="0.128in"><draw:image xlink:href="Pictures/10000001000000B80000000C00EA2F60.png" xlink:type="simple" xlink:show="embed" xlink:actuate="onLoad" draw:mime-type="image/png"/></draw:frame><draw:frame draw:style-name="Mfr2" draw:name="Image507" text:anchor-type="char" svg:x="7.2547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152 Copy 1 Copy 1 Copy 1 Copy 1 Copy 1 Copy 1 Copy 1 Copy 1 Copy 1 Copy 1 Copy 1 Copy 1 Copy 1 Copy 1 Copy 1 Copy 1 Copy 1 Copy 1 Copy 1 Copy 1 Copy 1 Copy 1" text:anchor-type="char" svg:x="3.7902in" svg:y="10.5945in" svg:width="0.6866in" svg:height="0.6189in" draw:z-index="148"><draw:image xlink:href="Pictures/10000001000000840000007752069C51.png" xlink:type="simple" xlink:show="embed" xlink:actuate="onLoad" draw:mime-type="image/png"/></draw:frame><draw:frame draw:style-name="Mfr2" draw:name="Image508" text:anchor-type="char" svg:x="0.7736in" svg:y="10.8752in" svg:width="1.9181in" svg:height="0.128in" draw:z-index="264"><draw:image xlink:href="Pictures/10000001000000B80000000C00EA2F60.png" xlink:type="simple" xlink:show="embed" xlink:actuate="onLoad" draw:mime-type="image/png"/></draw:frame><draw:frame draw:style-name="Mfr2" draw:name="Image509" text:anchor-type="char" svg:x="7.2972in" svg:y="10.8752in" svg:width="0.1984in" svg:height="0.128in" draw:z-index="263"><draw:image xlink:href="Pictures/10000001000000130000000C5161F074.png" xlink:type="simple" xlink:show="embed" xlink:actuate="onLoad" draw:mime-type="image/png"/></draw:frame></text:p>
      </style:footer-left>
    </style:master-page>
    <style:master-page style:name="Converted38" style:page-layout-name="Mpm6" draw:style-name="Mdp1">
      <style:header>
        <text:p text:style-name="MP1"><draw:frame draw:style-name="Mfr2" draw:name="Image510" text:anchor-type="char" svg:x="0.4925in" svg:y="0in" svg:width="7.7756in" svg:height="1.3874in" draw:z-index="262"><draw:image xlink:href="Pictures/10000001000002EA00000085A3334DB7.png" xlink:type="simple" xlink:show="embed" xlink:actuate="onLoad" draw:mime-type="image/png"/></draw:frame><draw:frame draw:style-name="Mfr2" draw:name="Image511" text:anchor-type="char" svg:x="1.6811in" svg:y="0.5965in" svg:width="1.5984in" svg:height="0.4035in" draw:z-index="261"><draw:image xlink:href="Pictures/100000010000009900000026A14CA22C.png" xlink:type="simple" xlink:show="embed" xlink:actuate="onLoad" draw:mime-type="image/png"/></draw:frame><draw:frame draw:style-name="Mfr2" draw:name="Image512" text:anchor-type="char" svg:x="5.3984in" svg:y="0.7409in" svg:width="2.0957in" svg:height="0.2028in" draw:z-index="260"><draw:image xlink:href="Pictures/10000001000000C9000000139FA2DF30.png" xlink:type="simple" xlink:show="embed" xlink:actuate="onLoad" draw:mime-type="image/png"/></draw:frame></text:p>
      </style:header>
      <style:header-left>
        <text:p text:style-name="MP1"><draw:frame draw:style-name="Mfr3" draw:name="Frame27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7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73"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273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513" text:anchor-type="char" svg:x="0.4925in" svg:y="0in" svg:width="7.7756in" svg:height="1.3874in"><draw:image xlink:href="Pictures/10000001000002EA00000085A3334DB7.png" xlink:type="simple" xlink:show="embed" xlink:actuate="onLoad" draw:mime-type="image/png"/></draw:frame><draw:frame draw:style-name="Mfr2" draw:name="Image514" text:anchor-type="char" svg:x="1.6811in" svg:y="0.5965in" svg:width="1.5984in" svg:height="0.4035in"><draw:image xlink:href="Pictures/100000010000009900000026A14CA22C.png" xlink:type="simple" xlink:show="embed" xlink:actuate="onLoad" draw:mime-type="image/png"/></draw:frame><draw:frame draw:style-name="Mfr2" draw:name="Image515" text:anchor-type="char" svg:x="5.3984in" svg:y="0.7409in" svg:width="2.0957in" svg:height="0.2028in"><draw:image xlink:href="Pictures/10000001000000C9000000139FA2DF30.png" xlink:type="simple" xlink:show="embed" xlink:actuate="onLoad" draw:mime-type="image/png"/></draw:frame></text:p>
      </style:header-left>
      <style:footer>
        <text:p text:style-name="MP1"><draw:frame draw:style-name="Mfr1" draw:name="Image 155 Copy 1 Copy 1 Copy 1 Copy 1 Copy 1 Copy 1 Copy 1 Copy 1 Copy 1 Copy 1 Copy 1 Copy 1 Copy 1 Copy 1 Copy 1 Copy 1 Copy 1 Copy 1 Copy 1 Copy 1 Copy 1 Copy 1 Copy 1" text:anchor-type="char" svg:x="3.7902in" svg:y="10.5945in" svg:width="0.6866in" svg:height="0.6189in" draw:z-index="194"><draw:image xlink:href="Pictures/10000001000000840000007752069C51.png" xlink:type="simple" xlink:show="embed" xlink:actuate="onLoad" draw:mime-type="image/png"/></draw:frame><draw:frame draw:style-name="Mfr2" draw:name="Image516" text:anchor-type="char" svg:x="0.7736in" svg:y="10.8752in" svg:width="1.9181in" svg:height="0.128in" draw:z-index="246"><draw:image xlink:href="Pictures/10000001000000B80000000C00EA2F60.png" xlink:type="simple" xlink:show="embed" xlink:actuate="onLoad" draw:mime-type="image/png"/></draw:frame><draw:frame draw:style-name="Mfr2" draw:name="Image517" text:anchor-type="char" svg:x="7.2547in" svg:y="10.8752in" svg:width="0.1984in" svg:height="0.128in" draw:z-index="258"><draw:image xlink:href="Pictures/10000001000000130000000C5161F074.png" xlink:type="simple" xlink:show="embed" xlink:actuate="onLoad" draw:mime-type="image/png"/></draw:frame></text:p>
      </style:footer>
      <style:footer-left>
        <text:p text:style-name="MP1"><draw:frame draw:style-name="Mfr1" draw:name="Image 152 Copy 1 Copy 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7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7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7" text:anchor-type="char" svg:x="7.2972in" svg:y="10.8752in" svg:width="0.2in" svg:height="0.1283in"><draw:text-box><text:p text:style-name="MP7"><text:page-number text:select-page="current">40</text:page-number></text:p></draw:text-box></draw:frame><draw:frame draw:style-name="Mfr4" draw:name="Frame2771" text:anchor-type="char" svg:x="7.2972in" svg:y="10.8752in" svg:width="0.2in" svg:height="0.1283in"><draw:text-box><text:p text:style-name="MP7"><text:page-number text:select-page="current">40</text:page-number></text:p></draw:text-box></draw:frame><draw:frame draw:style-name="Mfr2" draw:name="Image518" text:anchor-type="char" svg:x="0.7736in" svg:y="10.8752in" svg:width="1.9181in" svg:height="0.128in"><draw:image xlink:href="Pictures/10000001000000B80000000C00EA2F60.png" xlink:type="simple" xlink:show="embed" xlink:actuate="onLoad" draw:mime-type="image/png"/></draw:frame><draw:frame draw:style-name="Mfr2" draw:name="Image519"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39" style:page-layout-name="Mpm6" draw:style-name="Mdp1">
      <style:header>
        <text:p text:style-name="MP1"><draw:frame draw:style-name="Mfr3" draw:name="Frame27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7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79"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279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520" text:anchor-type="char" svg:x="0.4925in" svg:y="0in" svg:width="7.7756in" svg:height="1.3874in"><draw:image xlink:href="Pictures/10000001000002EA00000085A3334DB7.png" xlink:type="simple" xlink:show="embed" xlink:actuate="onLoad" draw:mime-type="image/png"/></draw:frame><draw:frame draw:style-name="Mfr2" draw:name="Image521" text:anchor-type="char" svg:x="1.6811in" svg:y="0.5965in" svg:width="1.5984in" svg:height="0.4035in"><draw:image xlink:href="Pictures/100000010000009900000026A14CA22C.png" xlink:type="simple" xlink:show="embed" xlink:actuate="onLoad" draw:mime-type="image/png"/></draw:frame><draw:frame draw:style-name="Mfr2" draw:name="Image522" text:anchor-type="char" svg:x="5.3984in" svg:y="0.7409in" svg:width="2.0957in" svg:height="0.2028in"><draw:image xlink:href="Pictures/10000001000000C9000000139FA2DF30.png" xlink:type="simple" xlink:show="embed" xlink:actuate="onLoad" draw:mime-type="image/png"/></draw:frame></text:p>
      </style:header>
      <style:header-left>
        <text:p text:style-name="MP1"><draw:frame draw:style-name="Mfr2" draw:name="Image523" text:anchor-type="char" svg:x="0.4925in" svg:y="0in" svg:width="7.7756in" svg:height="1.3874in" draw:z-index="257"><draw:image xlink:href="Pictures/10000001000002EA00000085A3334DB7.png" xlink:type="simple" xlink:show="embed" xlink:actuate="onLoad" draw:mime-type="image/png"/></draw:frame><draw:frame draw:style-name="Mfr2" draw:name="Image524" text:anchor-type="char" svg:x="1.6811in" svg:y="0.5965in" svg:width="1.5984in" svg:height="0.4035in" draw:z-index="256"><draw:image xlink:href="Pictures/100000010000009900000026A14CA22C.png" xlink:type="simple" xlink:show="embed" xlink:actuate="onLoad" draw:mime-type="image/png"/></draw:frame><draw:frame draw:style-name="Mfr2" draw:name="Image525" text:anchor-type="char" svg:x="5.3984in" svg:y="0.7409in" svg:width="2.0957in" svg:height="0.2028in" draw:z-index="250"><draw:image xlink:href="Pictures/10000001000000C9000000139FA2DF30.png" xlink:type="simple" xlink:show="embed" xlink:actuate="onLoad" draw:mime-type="image/png"/></draw:frame></text:p>
      </style:header-left>
      <style:footer>
        <text:p text:style-name="MP1"><draw:frame draw:style-name="Mfr1" draw:name="Image 155 Copy 1 Copy 1 Copy 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8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8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3" text:anchor-type="char" svg:x="7.2547in" svg:y="10.8752in" svg:width="0.2in" svg:height="0.1283in"><draw:text-box><text:p text:style-name="MP7"><text:page-number text:select-page="current">41</text:page-number></text:p></draw:text-box></draw:frame><draw:frame draw:style-name="Mfr4" draw:name="Frame2831" text:anchor-type="char" svg:x="7.2547in" svg:y="10.8752in" svg:width="0.2in" svg:height="0.1283in"><draw:text-box><text:p text:style-name="MP7"><text:page-number text:select-page="current">41</text:page-number></text:p></draw:text-box></draw:frame><draw:frame draw:style-name="Mfr2" draw:name="Image526" text:anchor-type="char" svg:x="0.7736in" svg:y="10.8752in" svg:width="1.9181in" svg:height="0.128in"><draw:image xlink:href="Pictures/10000001000000B80000000C00EA2F60.png" xlink:type="simple" xlink:show="embed" xlink:actuate="onLoad" draw:mime-type="image/png"/></draw:frame><draw:frame draw:style-name="Mfr2" draw:name="Image527" text:anchor-type="char" svg:x="7.2547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152 Copy 1 Copy 1 Copy 1 Copy 1 Copy 1 Copy 1 Copy 1 Copy 1 Copy 1 Copy 1 Copy 1 Copy 1 Copy 1 Copy 1 Copy 1 Copy 1 Copy 1 Copy 1 Copy 1 Copy 1 Copy 1 Copy 1 Copy 1 Copy 1" text:anchor-type="char" svg:x="3.7902in" svg:y="10.5945in" svg:width="0.6866in" svg:height="0.6189in" draw:z-index="193"><draw:image xlink:href="Pictures/10000001000000840000007752069C51.png" xlink:type="simple" xlink:show="embed" xlink:actuate="onLoad" draw:mime-type="image/png"/></draw:frame><draw:frame draw:style-name="Mfr2" draw:name="Image528" text:anchor-type="char" svg:x="0.7736in" svg:y="10.8752in" svg:width="1.9181in" svg:height="0.128in" draw:z-index="255"><draw:image xlink:href="Pictures/10000001000000B80000000C00EA2F60.png" xlink:type="simple" xlink:show="embed" xlink:actuate="onLoad" draw:mime-type="image/png"/></draw:frame><draw:frame draw:style-name="Mfr2" draw:name="Image529" text:anchor-type="char" svg:x="7.2972in" svg:y="10.8752in" svg:width="0.1984in" svg:height="0.128in" draw:z-index="254"><draw:image xlink:href="Pictures/10000001000000130000000C5161F074.png" xlink:type="simple" xlink:show="embed" xlink:actuate="onLoad" draw:mime-type="image/png"/></draw:frame></text:p>
      </style:footer-left>
    </style:master-page>
    <style:master-page style:name="Converted40" style:page-layout-name="Mpm6" draw:style-name="Mdp1">
      <style:header>
        <text:p text:style-name="MP1"><draw:frame draw:style-name="Mfr2" draw:name="Image530" text:anchor-type="char" svg:x="0.4925in" svg:y="0in" svg:width="7.7756in" svg:height="1.3874in" draw:z-index="253"><draw:image xlink:href="Pictures/10000001000002EA00000085A3334DB7.png" xlink:type="simple" xlink:show="embed" xlink:actuate="onLoad" draw:mime-type="image/png"/></draw:frame><draw:frame draw:style-name="Mfr2" draw:name="Image531" text:anchor-type="char" svg:x="1.6811in" svg:y="0.5965in" svg:width="1.5984in" svg:height="0.4035in" draw:z-index="252"><draw:image xlink:href="Pictures/100000010000009900000026A14CA22C.png" xlink:type="simple" xlink:show="embed" xlink:actuate="onLoad" draw:mime-type="image/png"/></draw:frame><draw:frame draw:style-name="Mfr2" draw:name="Image532" text:anchor-type="char" svg:x="5.3984in" svg:y="0.7409in" svg:width="2.0957in" svg:height="0.2028in" draw:z-index="251"><draw:image xlink:href="Pictures/10000001000000C9000000139FA2DF30.png" xlink:type="simple" xlink:show="embed" xlink:actuate="onLoad" draw:mime-type="image/png"/></draw:frame></text:p>
      </style:header>
      <style:header-left>
        <text:p text:style-name="MP1"><draw:frame draw:style-name="Mfr3" draw:name="Frame28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8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89"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289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533" text:anchor-type="char" svg:x="0.4925in" svg:y="0in" svg:width="7.7756in" svg:height="1.3874in"><draw:image xlink:href="Pictures/10000001000002EA00000085A3334DB7.png" xlink:type="simple" xlink:show="embed" xlink:actuate="onLoad" draw:mime-type="image/png"/></draw:frame><draw:frame draw:style-name="Mfr2" draw:name="Image534" text:anchor-type="char" svg:x="1.6811in" svg:y="0.5965in" svg:width="1.5984in" svg:height="0.4035in"><draw:image xlink:href="Pictures/100000010000009900000026A14CA22C.png" xlink:type="simple" xlink:show="embed" xlink:actuate="onLoad" draw:mime-type="image/png"/></draw:frame><draw:frame draw:style-name="Mfr2" draw:name="Image535" text:anchor-type="char" svg:x="5.3984in" svg:y="0.7409in" svg:width="2.0957in" svg:height="0.2028in"><draw:image xlink:href="Pictures/10000001000000C9000000139FA2DF30.png" xlink:type="simple" xlink:show="embed" xlink:actuate="onLoad" draw:mime-type="image/png"/></draw:frame></text:p>
      </style:header-left>
      <style:footer>
        <text:p text:style-name="MP1"><draw:frame draw:style-name="Mfr1" draw:name="Image 155 Copy 1 Copy 1 Copy 1 Copy 1 Copy 1 Copy 1 Copy 1 Copy 1 Copy 1 Copy 1 Copy 1 Copy 1 Copy 1 Copy 1 Copy 1 Copy 1 Copy 1 Copy 1 Copy 1 Copy 1 Copy 1 Copy 1 Copy 1 Copy 1 Copy 1" text:anchor-type="char" svg:x="3.7902in" svg:y="10.5945in" svg:width="0.6866in" svg:height="0.6189in" draw:z-index="192"><draw:image xlink:href="Pictures/10000001000000840000007752069C51.png" xlink:type="simple" xlink:show="embed" xlink:actuate="onLoad" draw:mime-type="image/png"/></draw:frame><draw:frame draw:style-name="Mfr2" draw:name="Image536" text:anchor-type="char" svg:x="0.7736in" svg:y="10.8752in" svg:width="1.9181in" svg:height="0.128in" draw:z-index="248"><draw:image xlink:href="Pictures/10000001000000B80000000C00EA2F60.png" xlink:type="simple" xlink:show="embed" xlink:actuate="onLoad" draw:mime-type="image/png"/></draw:frame><draw:frame draw:style-name="Mfr2" draw:name="Image537" text:anchor-type="char" svg:x="7.2547in" svg:y="10.8752in" svg:width="0.1984in" svg:height="0.128in" draw:z-index="247"><draw:image xlink:href="Pictures/10000001000000130000000C5161F074.png" xlink:type="simple" xlink:show="embed" xlink:actuate="onLoad" draw:mime-type="image/png"/></draw:frame></text:p>
      </style:footer>
      <style:footer-left>
        <text:p text:style-name="MP1"><draw:frame draw:style-name="Mfr1" draw:name="Image 152 Copy 1 Copy 1 Copy 1 Copy 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9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9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3" text:anchor-type="char" svg:x="7.2972in" svg:y="10.8752in" svg:width="0.2in" svg:height="0.1283in"><draw:text-box><text:p text:style-name="MP7"><text:page-number text:select-page="current">42</text:page-number></text:p></draw:text-box></draw:frame><draw:frame draw:style-name="Mfr4" draw:name="Frame2931" text:anchor-type="char" svg:x="7.2972in" svg:y="10.8752in" svg:width="0.2in" svg:height="0.1283in"><draw:text-box><text:p text:style-name="MP7"><text:page-number text:select-page="current">42</text:page-number></text:p></draw:text-box></draw:frame><draw:frame draw:style-name="Mfr2" draw:name="Image538" text:anchor-type="char" svg:x="0.7736in" svg:y="10.8752in" svg:width="1.9181in" svg:height="0.128in"><draw:image xlink:href="Pictures/10000001000000B80000000C00EA2F60.png" xlink:type="simple" xlink:show="embed" xlink:actuate="onLoad" draw:mime-type="image/png"/></draw:frame><draw:frame draw:style-name="Mfr2" draw:name="Image539"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41" style:page-layout-name="Mpm6" draw:style-name="Mdp1">
      <style:header>
        <text:p text:style-name="MP1"><draw:frame draw:style-name="Mfr3" draw:name="Frame29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9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95"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295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540" text:anchor-type="char" svg:x="0.4925in" svg:y="0in" svg:width="7.7756in" svg:height="1.3874in"><draw:image xlink:href="Pictures/10000001000002EA00000085A3334DB7.png" xlink:type="simple" xlink:show="embed" xlink:actuate="onLoad" draw:mime-type="image/png"/></draw:frame><draw:frame draw:style-name="Mfr2" draw:name="Image541" text:anchor-type="char" svg:x="1.6811in" svg:y="0.5965in" svg:width="1.5984in" svg:height="0.4035in"><draw:image xlink:href="Pictures/100000010000009900000026A14CA22C.png" xlink:type="simple" xlink:show="embed" xlink:actuate="onLoad" draw:mime-type="image/png"/></draw:frame><draw:frame draw:style-name="Mfr2" draw:name="Image542" text:anchor-type="char" svg:x="5.3984in" svg:y="0.7409in" svg:width="2.0957in" svg:height="0.2028in"><draw:image xlink:href="Pictures/10000001000000C9000000139FA2DF30.png" xlink:type="simple" xlink:show="embed" xlink:actuate="onLoad" draw:mime-type="image/png"/></draw:frame></text:p>
      </style:header>
      <style:header-left>
        <text:p text:style-name="MP1"><draw:frame draw:style-name="Mfr2" draw:name="Image543" text:anchor-type="char" svg:x="0.4925in" svg:y="0in" svg:width="7.7756in" svg:height="1.3874in" draw:z-index="419"><draw:image xlink:href="Pictures/10000001000002EA00000085A3334DB7.png" xlink:type="simple" xlink:show="embed" xlink:actuate="onLoad" draw:mime-type="image/png"/></draw:frame><draw:frame draw:style-name="Mfr2" draw:name="Image544" text:anchor-type="char" svg:x="1.6811in" svg:y="0.5965in" svg:width="1.5984in" svg:height="0.4035in" draw:z-index="420"><draw:image xlink:href="Pictures/100000010000009900000026A14CA22C.png" xlink:type="simple" xlink:show="embed" xlink:actuate="onLoad" draw:mime-type="image/png"/></draw:frame><draw:frame draw:style-name="Mfr2" draw:name="Image545" text:anchor-type="char" svg:x="5.3984in" svg:y="0.7409in" svg:width="2.0957in" svg:height="0.2028in" draw:z-index="421"><draw:image xlink:href="Pictures/10000001000000C9000000139FA2DF30.png" xlink:type="simple" xlink:show="embed" xlink:actuate="onLoad" draw:mime-type="image/png"/></draw:frame></text:p>
      </style:header-left>
      <style:footer>
        <text:p text:style-name="MP1"><draw:frame draw:style-name="Mfr1" draw:name="Image 155 Copy 1 Copy 1 Copy 1 Copy 1 Copy 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9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 text:anchor-type="char" svg:x="7.2547in" svg:y="10.8752in" svg:width="0.2in" svg:height="0.1283in"><draw:text-box><text:p text:style-name="MP8"><text:span text:style-name="MT7"><text:page-number text:select-page="current">43</text:page-number></text:span></text:p></draw:text-box></draw:frame><draw:frame draw:style-name="Mfr3" draw:name="Frame299" text:anchor-type="char" svg:x="7.2547in" svg:y="10.8752in" svg:width="0.2in" svg:height="0.1283in"><draw:text-box><text:p text:style-name="MP7"><text:page-number text:select-page="current">43</text:page-number></text:p></draw:text-box></draw:frame><draw:frame draw:style-name="Mfr4" draw:name="Frame2991" text:anchor-type="char" svg:x="7.2547in" svg:y="10.8752in" svg:width="0.2in" svg:height="0.1283in"><draw:text-box><text:p text:style-name="MP7"><text:page-number text:select-page="current">43</text:page-number></text:p></draw:text-box></draw:frame><draw:frame draw:style-name="Mfr2" draw:name="Image546" text:anchor-type="char" svg:x="0.7736in" svg:y="10.8752in" svg:width="1.9181in" svg:height="0.128in" draw:z-index="9"><draw:image xlink:href="Pictures/10000001000000B80000000C00EA2F60.png" xlink:type="simple" xlink:show="embed" xlink:actuate="onLoad" draw:mime-type="image/png"/></draw:frame><draw:frame draw:style-name="Mfr2" draw:name="Image547" text:anchor-type="char" svg:x="7.2547in" svg:y="10.8752in" svg:width="0.1984in" svg:height="0.128in" draw:z-index="11"><draw:image xlink:href="Pictures/10000001000000130000000C5161F074.png" xlink:type="simple" xlink:show="embed" xlink:actuate="onLoad" draw:mime-type="image/png"/></draw:frame></text:p>
      </style:footer>
      <style:footer-left>
        <text:p text:style-name="MP1"><draw:frame draw:style-name="Mfr1" draw:name="Image 152 Copy 1 Copy 1 Copy 1 Copy 1 Copy 1 Copy 1 Copy 1 Copy 1 Copy 1 Copy 1 Copy 1 Copy 1 Copy 1 Copy 1 Copy 1 Copy 1 Copy 1 Copy 1 Copy 1 Copy 1 Copy 1 Copy 1 Copy 1 Copy 1 Copy 1 Copy 1" text:anchor-type="char" svg:x="3.7902in" svg:y="10.5945in" svg:width="0.6866in" svg:height="0.6189in" draw:z-index="204"><draw:image xlink:href="Pictures/10000001000000840000007752069C51.png" xlink:type="simple" xlink:show="embed" xlink:actuate="onLoad" draw:mime-type="image/png"/></draw:frame><draw:frame draw:style-name="Mfr2" draw:name="Image548" text:anchor-type="char" svg:x="0.7736in" svg:y="10.8752in" svg:width="1.9181in" svg:height="0.128in" draw:z-index="422"><draw:image xlink:href="Pictures/10000001000000B80000000C00EA2F60.png" xlink:type="simple" xlink:show="embed" xlink:actuate="onLoad" draw:mime-type="image/png"/></draw:frame><draw:frame draw:style-name="Mfr2" draw:name="Image549" text:anchor-type="char" svg:x="7.2972in" svg:y="10.8752in" svg:width="0.1984in" svg:height="0.128in" draw:z-index="423"><draw:image xlink:href="Pictures/10000001000000130000000C5161F074.png" xlink:type="simple" xlink:show="embed" xlink:actuate="onLoad" draw:mime-type="image/png"/></draw:frame></text:p>
      </style:footer-left>
    </style:master-page>
    <style:master-page style:name="Converted42" style:page-layout-name="Mpm6" draw:style-name="Mdp1">
      <style:header>
        <text:p text:style-name="MP1"><draw:frame draw:style-name="Mfr2" draw:name="Image550" text:anchor-type="char" svg:x="0.4925in" svg:y="0in" svg:width="7.7756in" svg:height="1.3874in" draw:z-index="424"><draw:image xlink:href="Pictures/10000001000002EA00000085A3334DB7.png" xlink:type="simple" xlink:show="embed" xlink:actuate="onLoad" draw:mime-type="image/png"/></draw:frame><draw:frame draw:style-name="Mfr2" draw:name="Image551" text:anchor-type="char" svg:x="1.6811in" svg:y="0.5965in" svg:width="1.5984in" svg:height="0.4035in" draw:z-index="425"><draw:image xlink:href="Pictures/100000010000009900000026A14CA22C.png" xlink:type="simple" xlink:show="embed" xlink:actuate="onLoad" draw:mime-type="image/png"/></draw:frame><draw:frame draw:style-name="Mfr2" draw:name="Image552" text:anchor-type="char" svg:x="5.3984in" svg:y="0.7409in" svg:width="2.0957in" svg:height="0.2028in" draw:z-index="426"><draw:image xlink:href="Pictures/10000001000000C9000000139FA2DF30.png" xlink:type="simple" xlink:show="embed" xlink:actuate="onLoad" draw:mime-type="image/png"/></draw:frame></text:p>
      </style:header>
      <style:header-left>
        <text:p text:style-name="MP1"><draw:frame draw:style-name="Mfr3" draw:name="Frame5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0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0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8"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305"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305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553" text:anchor-type="char" svg:x="0.4925in" svg:y="0in" svg:width="7.7756in" svg:height="1.3874in" draw:z-index="24"><draw:image xlink:href="Pictures/10000001000002EA00000085A3334DB7.png" xlink:type="simple" xlink:show="embed" xlink:actuate="onLoad" draw:mime-type="image/png"/></draw:frame><draw:frame draw:style-name="Mfr2" draw:name="Image554" text:anchor-type="char" svg:x="1.6811in" svg:y="0.5965in" svg:width="1.5984in" svg:height="0.4035in" draw:z-index="27"><draw:image xlink:href="Pictures/100000010000009900000026A14CA22C.png" xlink:type="simple" xlink:show="embed" xlink:actuate="onLoad" draw:mime-type="image/png"/></draw:frame><draw:frame draw:style-name="Mfr2" draw:name="Image555" text:anchor-type="char" svg:x="5.3984in" svg:y="0.7409in" svg:width="2.0957in" svg:height="0.2028in" draw:z-index="28"><draw:image xlink:href="Pictures/10000001000000C9000000139FA2DF30.png" xlink:type="simple" xlink:show="embed" xlink:actuate="onLoad" draw:mime-type="image/png"/></draw:frame></text:p>
      </style:header-left>
      <style:footer>
        <text:p text:style-name="MP1"><draw:frame draw:style-name="Mfr1" draw:name="Image 155 Copy 1 Copy 1 Copy 1 Copy 1 Copy 1 Copy 1 Copy 1 Copy 1 Copy 1 Copy 1 Copy 1 Copy 1 Copy 1 Copy 1 Copy 1 Copy 1 Copy 1 Copy 1 Copy 1 Copy 1 Copy 1 Copy 1 Copy 1 Copy 1 Copy 1 Copy 1 Copy 1" text:anchor-type="char" svg:x="3.7902in" svg:y="10.5945in" svg:width="0.6866in" svg:height="0.6189in" draw:z-index="201"><draw:image xlink:href="Pictures/10000001000000840000007752069C51.png" xlink:type="simple" xlink:show="embed" xlink:actuate="onLoad" draw:mime-type="image/png"/></draw:frame><draw:frame draw:style-name="Mfr2" draw:name="Image556" text:anchor-type="char" svg:x="0.7736in" svg:y="10.8752in" svg:width="1.9181in" svg:height="0.128in" draw:z-index="427"><draw:image xlink:href="Pictures/10000001000000B80000000C00EA2F60.png" xlink:type="simple" xlink:show="embed" xlink:actuate="onLoad" draw:mime-type="image/png"/></draw:frame><draw:frame draw:style-name="Mfr2" draw:name="Image557" text:anchor-type="char" svg:x="7.2547in" svg:y="10.8752in" svg:width="0.1984in" svg:height="0.128in" draw:z-index="428"><draw:image xlink:href="Pictures/10000001000000130000000C5161F074.png" xlink:type="simple" xlink:show="embed" xlink:actuate="onLoad" draw:mime-type="image/png"/></draw:frame></text:p>
      </style:footer>
      <style:footer-left>
        <text:p text:style-name="MP1"><draw:frame draw:style-name="Mfr1" draw:name="Image 152 Copy 1 Copy 1 Copy 1 Copy 1 Copy 1 Copy 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7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0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0" text:anchor-type="char" svg:x="7.2972in" svg:y="10.8752in" svg:width="0.2in" svg:height="0.1283in"><draw:text-box><text:p text:style-name="MP8"><text:span text:style-name="MT7"><text:page-number text:select-page="current">44</text:page-number></text:span></text:p></draw:text-box></draw:frame><draw:frame draw:style-name="Mfr3" draw:name="Frame309" text:anchor-type="char" svg:x="7.2972in" svg:y="10.8752in" svg:width="0.2in" svg:height="0.1283in"><draw:text-box><text:p text:style-name="MP7"><text:page-number text:select-page="current">44</text:page-number></text:p></draw:text-box></draw:frame><draw:frame draw:style-name="Mfr4" draw:name="Frame3091" text:anchor-type="char" svg:x="7.2972in" svg:y="10.8752in" svg:width="0.2in" svg:height="0.1283in"><draw:text-box><text:p text:style-name="MP7"><text:page-number text:select-page="current">44</text:page-number></text:p></draw:text-box></draw:frame><draw:frame draw:style-name="Mfr2" draw:name="Image558" text:anchor-type="char" svg:x="0.7736in" svg:y="10.8752in" svg:width="1.9181in" svg:height="0.128in" draw:z-index="35"><draw:image xlink:href="Pictures/10000001000000B80000000C00EA2F60.png" xlink:type="simple" xlink:show="embed" xlink:actuate="onLoad" draw:mime-type="image/png"/></draw:frame><draw:frame draw:style-name="Mfr2" draw:name="Image559" text:anchor-type="char" svg:x="7.2972in" svg:y="10.8752in" svg:width="0.1984in" svg:height="0.128in" draw:z-index="37"><draw:image xlink:href="Pictures/10000001000000130000000C5161F074.png" xlink:type="simple" xlink:show="embed" xlink:actuate="onLoad" draw:mime-type="image/png"/></draw:frame></text:p>
      </style:footer-left>
    </style:master-page>
    <style:master-page style:name="Converted43" style:page-layout-name="Mpm7" draw:style-name="Mdp1">
      <style:header>
        <text:p text:style-name="MP1"><draw:frame draw:style-name="Mfr3" draw:name="Frame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1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1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94"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31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311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560" text:anchor-type="char" svg:x="0.4925in" svg:y="0in" svg:width="7.7756in" svg:height="1.3874in" draw:z-index="39"><draw:image xlink:href="Pictures/10000001000002EA00000085A3334DB7.png" xlink:type="simple" xlink:show="embed" xlink:actuate="onLoad" draw:mime-type="image/png"/></draw:frame><draw:frame draw:style-name="Mfr2" draw:name="Image561" text:anchor-type="char" svg:x="1.6811in" svg:y="0.5965in" svg:width="1.5984in" svg:height="0.4035in" draw:z-index="40"><draw:image xlink:href="Pictures/100000010000009900000026A14CA22C.png" xlink:type="simple" xlink:show="embed" xlink:actuate="onLoad" draw:mime-type="image/png"/></draw:frame><draw:frame draw:style-name="Mfr2" draw:name="Image562" text:anchor-type="char" svg:x="5.3984in" svg:y="0.7409in" svg:width="2.0957in" svg:height="0.2028in" draw:z-index="44"><draw:image xlink:href="Pictures/10000001000000C9000000139FA2DF30.png" xlink:type="simple" xlink:show="embed" xlink:actuate="onLoad" draw:mime-type="image/png"/></draw:frame></text:p>
      </style:header>
      <style:header-left>
        <text:p text:style-name="MP2"/>
      </style:header-left>
      <style:footer>
        <text:p text:style-name="MP1"><draw:frame draw:style-name="Mfr1" draw:name="Image 155 Copy 1 Copy 1 Copy 1 Copy 1 Copy 1 Copy 1 Copy 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9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1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8" text:anchor-type="char" svg:x="7.2547in" svg:y="10.8752in" svg:width="0.2in" svg:height="0.1283in"><draw:text-box><text:p text:style-name="MP8"><text:span text:style-name="MT7"><text:page-number text:select-page="current">45</text:page-number></text:span></text:p></draw:text-box></draw:frame><draw:frame draw:style-name="Mfr3" draw:name="Frame313" text:anchor-type="char" svg:x="7.2547in" svg:y="10.8752in" svg:width="0.2in" svg:height="0.1283in"><draw:text-box><text:p text:style-name="MP7"><text:page-number text:select-page="current">45</text:page-number></text:p></draw:text-box></draw:frame><draw:frame draw:style-name="Mfr4" draw:name="Frame3131" text:anchor-type="char" svg:x="7.2547in" svg:y="10.8752in" svg:width="0.2in" svg:height="0.1283in"><draw:text-box><text:p text:style-name="MP7"><text:page-number text:select-page="current">45</text:page-number></text:p></draw:text-box></draw:frame><draw:frame draw:style-name="Mfr2" draw:name="Image563" text:anchor-type="char" svg:x="0.7736in" svg:y="10.8752in" svg:width="1.9181in" svg:height="0.128in" draw:z-index="47"><draw:image xlink:href="Pictures/10000001000000B80000000C00EA2F60.png" xlink:type="simple" xlink:show="embed" xlink:actuate="onLoad" draw:mime-type="image/png"/></draw:frame><draw:frame draw:style-name="Mfr2" draw:name="Image564" text:anchor-type="char" svg:x="7.2547in" svg:y="10.8752in" svg:width="0.1984in" svg:height="0.128in" draw:z-index="48"><draw:image xlink:href="Pictures/10000001000000130000000C5161F074.png" xlink:type="simple" xlink:show="embed" xlink:actuate="onLoad" draw:mime-type="image/png"/></draw:frame></text:p>
      </style:footer>
      <style:footer-left>
        <text:p text:style-name="MP2"/>
      </style:footer-left>
    </style:master-page>
    <style:master-page style:name="Converted44" style:page-layout-name="Mpm6" draw:style-name="Mdp1">
      <style:header>
        <text:p text:style-name="MP1"><draw:frame draw:style-name="Mfr2" draw:name="Image128" text:anchor-type="char" svg:x="0.4925in" svg:y="0in" svg:width="7.7756in" svg:height="1.3874in" draw:z-index="185"><draw:image xlink:href="Pictures/10000001000002EA0000008525714CD2.png" xlink:type="simple" xlink:show="embed" xlink:actuate="onLoad" draw:mime-type="image/png"/></draw:frame><draw:frame draw:style-name="Mfr2" draw:name="Image129" text:anchor-type="char" svg:x="1.6811in" svg:y="0.5965in" svg:width="1.5984in" svg:height="0.4035in" draw:z-index="228"><draw:image xlink:href="Pictures/100000010000009900000026A14CA22C.png" xlink:type="simple" xlink:show="embed" xlink:actuate="onLoad" draw:mime-type="image/png"/></draw:frame><draw:frame draw:style-name="Mfr2" draw:name="Image157" text:anchor-type="char" svg:x="5.3984in" svg:y="0.7409in" svg:width="2.0957in" svg:height="0.2028in" draw:z-index="326"><draw:image xlink:href="Pictures/10000001000000C9000000139FA2DF30.png" xlink:type="simple" xlink:show="embed" xlink:actuate="onLoad" draw:mime-type="image/png"/></draw:frame></text:p>
      </style:header>
      <style:header-left>
        <text:p text:style-name="MP2"/>
      </style:header-left>
      <style:footer>
        <text:p text:style-name="MP1"><draw:frame draw:style-name="Mfr1" draw:name="Image 367" text:anchor-type="char" svg:x="3.7902in" svg:y="10.5945in" svg:width="0.6866in" svg:height="0.6189in" draw:z-index="60"><draw:image xlink:href="Pictures/10000001000000840000007752069C51.png" xlink:type="simple" xlink:show="embed" xlink:actuate="onLoad" draw:mime-type="image/png"/></draw:frame><draw:frame draw:style-name="Mfr2" draw:name="Image130" text:anchor-type="char" svg:x="0.7736in" svg:y="10.8752in" svg:width="1.9181in" svg:height="0.128in" draw:z-index="303"><draw:image xlink:href="Pictures/10000001000000B80000000C00EA2F60.png" xlink:type="simple" xlink:show="embed" xlink:actuate="onLoad" draw:mime-type="image/png"/></draw:frame><draw:frame draw:style-name="Mfr2" draw:name="Image131" text:anchor-type="char" svg:x="7.2972in" svg:y="10.8752in" svg:width="0.1984in" svg:height="0.128in" draw:z-index="314"><draw:image xlink:href="Pictures/10000001000000130000000C5161F074.png" xlink:type="simple" xlink:show="embed" xlink:actuate="onLoad" draw:mime-type="image/png"/></draw:frame></text:p>
      </style:footer>
      <style:footer-left>
        <text:p text:style-name="MP1"><draw:frame draw:style-name="Mfr1" draw:name="Image 370" text:anchor-type="char" svg:x="3.7902in" svg:y="10.5945in" svg:width="0.6866in" svg:height="0.6189in"><draw:image xlink:href="Pictures/10000001000000840000007752069C51.png" xlink:type="simple" xlink:show="embed" xlink:actuate="onLoad" draw:mime-type="image/png"/></draw:frame><draw:frame draw:style-name="Mfr4" draw:name="Frame31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19" text:anchor-type="char" svg:x="7.2972in" svg:y="10.8752in" svg:width="0.2in" svg:height="0.1283in"><draw:text-box><text:p text:style-name="MP7"><text:page-number text:select-page="current">46</text:page-number></text:p></draw:text-box></draw:frame><draw:frame draw:style-name="Mfr3" draw:name="Frame316" text:anchor-type="char" svg:x="7.2972in" svg:y="10.8752in" svg:width="0.2in" svg:height="0.1283in"><draw:text-box><text:p text:style-name="MP7"><text:page-number text:select-page="current">46</text:page-number></text:p></draw:text-box></draw:frame><draw:frame draw:style-name="Mfr2" draw:name="Image154" text:anchor-type="char" svg:x="0.7736in" svg:y="10.8752in" svg:width="1.9181in" svg:height="0.128in"><draw:image xlink:href="Pictures/10000001000000B80000000C00EA2F60.png" xlink:type="simple" xlink:show="embed" xlink:actuate="onLoad" draw:mime-type="image/png"/></draw:frame><draw:frame draw:style-name="Mfr2" draw:name="Image156"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45" style:page-layout-name="Mpm8" draw:style-name="Mdp1">
      <style:header>
        <text:p text:style-name="MP1"><draw:frame draw:style-name="Mfr3" draw:name="Frame9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1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2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4"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321"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323" text:anchor-type="char" svg:x="5.3984in" svg:y="0.7409in" svg:width="2.0972in" svg:height="0.2035in"><draw:text-box><text:p text:style-name="MP3"><text:span text:style-name="MT13">DOM</text:span><text:span text:style-name="MT14"> </text:span><text:span text:style-name="MT13">7665</text:span><text:span text:style-name="MT14"> </text:span><text:span text:style-name="MT13">-</text:span><text:span text:style-name="MT14"> </text:span><text:span text:style-name="MT13">04</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565" text:anchor-type="char" svg:x="0.4925in" svg:y="0in" svg:width="7.7756in" svg:height="1.3874in" draw:z-index="49"><draw:image xlink:href="Pictures/10000001000002EA00000085A3334DB7.png" xlink:type="simple" xlink:show="embed" xlink:actuate="onLoad" draw:mime-type="image/png"/></draw:frame><draw:frame draw:style-name="Mfr2" draw:name="Image566" text:anchor-type="char" svg:x="1.6811in" svg:y="0.5965in" svg:width="1.5984in" svg:height="0.4035in" draw:z-index="50"><draw:image xlink:href="Pictures/100000010000009900000026A14CA22C.png" xlink:type="simple" xlink:show="embed" xlink:actuate="onLoad" draw:mime-type="image/png"/></draw:frame><draw:frame draw:style-name="Mfr2" draw:name="Image567" text:anchor-type="char" svg:x="5.3984in" svg:y="0.7409in" svg:width="2.0957in" svg:height="0.2028in" draw:z-index="51"><draw:image xlink:href="Pictures/10000001000000C9000000139FA2DF30.png" xlink:type="simple" xlink:show="embed" xlink:actuate="onLoad" draw:mime-type="image/png"/></draw:frame></text:p>
      </style:header>
      <style:header-left>
        <text:p text:style-name="MP2"/>
      </style:header-left>
      <style:footer>
        <text:p text:style-name="MP1"><draw:frame draw:style-name="Mfr1" draw:name="Image 367 Copy 1" text:anchor-type="char" svg:x="3.7902in" svg:y="10.5945in" svg:width="0.6866in" svg:height="0.6189in"><draw:image xlink:href="Pictures/10000001000000840000007752069C51.png" xlink:type="simple" xlink:show="embed" xlink:actuate="onLoad" draw:mime-type="image/png"/></draw:frame><draw:frame draw:style-name="Mfr3" draw:name="Frame10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2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8" text:anchor-type="char" svg:x="7.2972in" svg:y="10.8752in" svg:width="0.2in" svg:height="0.1283in"><draw:text-box><text:p text:style-name="MP8"><text:span text:style-name="MT7"><text:page-number text:select-page="current">47</text:page-number></text:span></text:p></draw:text-box></draw:frame><draw:frame draw:style-name="Mfr3" draw:name="Frame325" text:anchor-type="char" svg:x="7.2972in" svg:y="10.8752in" svg:width="0.2in" svg:height="0.1283in"><draw:text-box><text:p text:style-name="MP7"><text:page-number text:select-page="current">47</text:page-number></text:p></draw:text-box></draw:frame><draw:frame draw:style-name="Mfr4" draw:name="Frame3251" text:anchor-type="char" svg:x="7.2972in" svg:y="10.8752in" svg:width="0.2in" svg:height="0.1283in"><draw:text-box><text:p text:style-name="MP7"><text:page-number text:select-page="current">47</text:page-number></text:p></draw:text-box></draw:frame><draw:frame draw:style-name="Mfr2" draw:name="Image568" text:anchor-type="char" svg:x="0.7736in" svg:y="10.8752in" svg:width="1.9181in" svg:height="0.128in" draw:z-index="52"><draw:image xlink:href="Pictures/10000001000000B80000000C00EA2F60.png" xlink:type="simple" xlink:show="embed" xlink:actuate="onLoad" draw:mime-type="image/png"/></draw:frame><draw:frame draw:style-name="Mfr2" draw:name="Image569" text:anchor-type="char" svg:x="7.2972in" svg:y="10.8752in" svg:width="0.1984in" svg:height="0.128in" draw:z-index="55"><draw:image xlink:href="Pictures/10000001000000130000000C5161F074.png" xlink:type="simple" xlink:show="embed" xlink:actuate="onLoad" draw:mime-type="image/png"/></draw:frame></text:p>
      </style:footer>
      <style:footer-left>
        <text:p text:style-name="MP1"><draw:frame draw:style-name="Mfr1" draw:name="Image 370 Copy 1" text:anchor-type="char" svg:x="3.7902in" svg:y="10.5945in" svg:width="0.6866in" svg:height="0.6189in" draw:z-index="172"><draw:image xlink:href="Pictures/10000001000000840000007752069C51.png" xlink:type="simple" xlink:show="embed" xlink:actuate="onLoad" draw:mime-type="image/png"/></draw:frame><draw:frame draw:style-name="Mfr2" draw:name="Image570" text:anchor-type="char" svg:x="0.7736in" svg:y="10.8752in" svg:width="1.9181in" svg:height="0.128in" draw:z-index="429"><draw:image xlink:href="Pictures/10000001000000B80000000C00EA2F60.png" xlink:type="simple" xlink:show="embed" xlink:actuate="onLoad" draw:mime-type="image/png"/></draw:frame><draw:frame draw:style-name="Mfr2" draw:name="Image571" text:anchor-type="char" svg:x="7.2972in" svg:y="10.8752in" svg:width="0.1984in" svg:height="0.128in" draw:z-index="430"><draw:image xlink:href="Pictures/10000001000000130000000C5161F074.png" xlink:type="simple" xlink:show="embed" xlink:actuate="onLoad" draw:mime-type="image/png"/></draw:frame></text:p>
      </style:footer-left>
    </style:master-page>
    <style:master-page style:name="Converted46" style:page-layout-name="Mpm6" draw:style-name="Mdp1">
      <style:header>
        <text:p text:style-name="MP1"><draw:frame draw:style-name="Mfr2" draw:name="Image133" text:anchor-type="char" svg:x="0.4925in" svg:y="0in" svg:width="7.7756in" svg:height="1.3874in" draw:z-index="315"><draw:image xlink:href="Pictures/10000001000002EA0000008525714CD2.png" xlink:type="simple" xlink:show="embed" xlink:actuate="onLoad" draw:mime-type="image/png"/></draw:frame><draw:frame draw:style-name="Mfr2" draw:name="Image134" text:anchor-type="char" svg:x="1.6811in" svg:y="0.5965in" svg:width="1.5984in" svg:height="0.4035in" draw:z-index="316"><draw:image xlink:href="Pictures/100000010000009900000026A14CA22C.png" xlink:type="simple" xlink:show="embed" xlink:actuate="onLoad" draw:mime-type="image/png"/></draw:frame><draw:frame draw:style-name="Mfr2" draw:name="Image153" text:anchor-type="char" svg:x="5.3984in" svg:y="0.7409in" svg:width="2.0957in" svg:height="0.2028in" draw:z-index="325"><draw:image xlink:href="Pictures/10000001000000C9000000139FA2DF30.png" xlink:type="simple" xlink:show="embed" xlink:actuate="onLoad" draw:mime-type="image/png"/></draw:frame></text:p>
      </style:header>
      <style:header-left>
        <text:p text:style-name="MP2"/>
      </style:header-left>
      <style:footer>
        <text:p text:style-name="MP1"><draw:frame draw:style-name="Mfr1" draw:name="Image 385" text:anchor-type="char" svg:x="3.7902in" svg:y="10.5945in" svg:width="0.6866in" svg:height="0.6189in" draw:z-index="61"><draw:image xlink:href="Pictures/10000001000000840000007752069C51.png" xlink:type="simple" xlink:show="embed" xlink:actuate="onLoad" draw:mime-type="image/png"/></draw:frame><draw:frame draw:style-name="Mfr2" draw:name="Image136" text:anchor-type="char" svg:x="0.7736in" svg:y="10.8752in" svg:width="1.9181in" svg:height="0.128in" draw:z-index="317"><draw:image xlink:href="Pictures/10000001000000B80000000C00EA2F60.png" xlink:type="simple" xlink:show="embed" xlink:actuate="onLoad" draw:mime-type="image/png"/></draw:frame><draw:frame draw:style-name="Mfr2" draw:name="Image149" text:anchor-type="char" svg:x="7.2972in" svg:y="10.8752in" svg:width="0.1984in" svg:height="0.128in" draw:z-index="324"><draw:image xlink:href="Pictures/10000001000000130000000C5161F074.png" xlink:type="simple" xlink:show="embed" xlink:actuate="onLoad" draw:mime-type="image/png"/></draw:frame></text:p>
      </style:footer>
      <style:footer-left>
        <text:p text:style-name="MP1"><draw:frame draw:style-name="Mfr1" draw:name="Image 388" text:anchor-type="char" svg:x="3.7902in" svg:y="10.5945in" svg:width="0.6866in" svg:height="0.6189in" draw:z-index="342"><draw:image xlink:href="Pictures/10000001000000840000007752069C51.png" xlink:type="simple" xlink:show="embed" xlink:actuate="onLoad" draw:mime-type="image/png"/></draw:frame><draw:frame draw:style-name="Mfr2" draw:name="Image150" text:anchor-type="char" svg:x="0.7736in" svg:y="10.8752in" svg:width="1.9181in" svg:height="0.128in" draw:z-index="415"><draw:image xlink:href="Pictures/10000001000000B80000000C00EA2F60.png" xlink:type="simple" xlink:show="embed" xlink:actuate="onLoad" draw:mime-type="image/png"/></draw:frame><draw:frame draw:style-name="Mfr2" draw:name="Image151" text:anchor-type="char" svg:x="7.2972in" svg:y="10.8752in" svg:width="0.1984in" svg:height="0.128in" draw:z-index="416"><draw:image xlink:href="Pictures/10000001000000130000000C5161F074.png" xlink:type="simple" xlink:show="embed" xlink:actuate="onLoad" draw:mime-type="image/png"/></draw:frame></text:p>
      </style:footer-left>
    </style:master-page>
    <style:master-page style:name="Converted47" style:page-layout-name="Mpm8" draw:style-name="Mdp1">
      <style:header>
        <text:p text:style-name="MP1"><draw:frame draw:style-name="Mfr2" draw:name="Image572" text:anchor-type="char" svg:x="0.4925in" svg:y="0in" svg:width="7.7756in" svg:height="1.3874in" draw:z-index="431"><draw:image xlink:href="Pictures/10000001000002EA00000085A3334DB7.png" xlink:type="simple" xlink:show="embed" xlink:actuate="onLoad" draw:mime-type="image/png"/></draw:frame><draw:frame draw:style-name="Mfr2" draw:name="Image573" text:anchor-type="char" svg:x="1.6811in" svg:y="0.5965in" svg:width="1.5984in" svg:height="0.4035in" draw:z-index="432"><draw:image xlink:href="Pictures/100000010000009900000026A14CA22C.png" xlink:type="simple" xlink:show="embed" xlink:actuate="onLoad" draw:mime-type="image/png"/></draw:frame><draw:frame draw:style-name="Mfr2" draw:name="Image574" text:anchor-type="char" svg:x="5.3984in" svg:y="0.7409in" svg:width="2.0957in" svg:height="0.2028in" draw:z-index="433"><draw:image xlink:href="Pictures/10000001000000C9000000139FA2DF30.png" xlink:type="simple" xlink:show="embed" xlink:actuate="onLoad" draw:mime-type="image/png"/></draw:frame></text:p>
      </style:header>
      <style:header-left>
        <text:p text:style-name="MP2"/>
      </style:header-left>
      <style:footer>
        <text:p text:style-name="MP1"><draw:frame draw:style-name="Mfr1" draw:name="Image 385 Copy 1" text:anchor-type="char" svg:x="3.7902in" svg:y="10.5945in" svg:width="0.6866in" svg:height="0.6189in" draw:z-index="417"><draw:image xlink:href="Pictures/10000001000000840000007752069C51.png" xlink:type="simple" xlink:show="embed" xlink:actuate="onLoad" draw:mime-type="image/png"/></draw:frame><draw:frame draw:style-name="Mfr2" draw:name="Image575" text:anchor-type="char" svg:x="0.7736in" svg:y="10.8752in" svg:width="1.9181in" svg:height="0.128in" draw:z-index="434"><draw:image xlink:href="Pictures/10000001000000B80000000C00EA2F60.png" xlink:type="simple" xlink:show="embed" xlink:actuate="onLoad" draw:mime-type="image/png"/></draw:frame><draw:frame draw:style-name="Mfr2" draw:name="Image576" text:anchor-type="char" svg:x="7.2972in" svg:y="10.8752in" svg:width="0.1984in" svg:height="0.128in" draw:z-index="435"><draw:image xlink:href="Pictures/10000001000000130000000C5161F074.png" xlink:type="simple" xlink:show="embed" xlink:actuate="onLoad" draw:mime-type="image/png"/></draw:frame></text:p>
      </style:footer>
      <style:footer-left>
        <text:p text:style-name="MP1"><draw:frame draw:style-name="Mfr1" draw:name="Image 388 Copy 1" text:anchor-type="char" svg:x="3.7902in" svg:y="10.5945in" svg:width="0.6866in" svg:height="0.6189in"><draw:image xlink:href="Pictures/10000001000000840000007752069C51.png" xlink:type="simple" xlink:show="embed" xlink:actuate="onLoad" draw:mime-type="image/png"/></draw:frame><draw:frame draw:style-name="Mfr3" draw:name="Frame121" text:anchor-type="char" svg:x="0.7736in" svg:y="10.8752in" svg:width="1.9193in" svg:height="0.1291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3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4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4" text:anchor-type="char" svg:x="7.2972in" svg:y="10.8752in" svg:width="0.2in" svg:height="0.1291in"><draw:text-box><text:p text:style-name="MP8"><text:span text:style-name="MT7"><text:page-number text:select-page="current">48</text:page-number></text:span></text:p></draw:text-box></draw:frame><draw:frame draw:style-name="Mfr3" draw:name="Frame337" text:anchor-type="char" svg:x="7.2972in" svg:y="10.8752in" svg:width="0.2in" svg:height="0.1283in"><draw:text-box><text:p text:style-name="MP7"><text:page-number text:select-page="current">48</text:page-number></text:p></draw:text-box></draw:frame><draw:frame draw:style-name="Mfr4" draw:name="Frame341" text:anchor-type="char" svg:x="7.2972in" svg:y="10.8752in" svg:width="0.2in" svg:height="0.1283in"><draw:text-box><text:p text:style-name="MP7"><text:page-number text:select-page="current">48</text:page-number></text:p></draw:text-box></draw:frame><draw:frame draw:style-name="Mfr2" draw:name="Image577" text:anchor-type="char" svg:x="0.7736in" svg:y="10.8752in" svg:width="1.9181in" svg:height="0.128in" draw:z-index="67"><draw:image xlink:href="Pictures/10000001000000B80000000C00EA2F60.png" xlink:type="simple" xlink:show="embed" xlink:actuate="onLoad" draw:mime-type="image/png"/></draw:frame><draw:frame draw:style-name="Mfr2" draw:name="Image578" text:anchor-type="char" svg:x="7.2972in" svg:y="10.8752in" svg:width="0.1984in" svg:height="0.128in" draw:z-index="71"><draw:image xlink:href="Pictures/10000001000000130000000C5161F074.png" xlink:type="simple" xlink:show="embed" xlink:actuate="onLoad" draw:mime-type="image/png"/></draw:frame></text:p>
      </style:footer-left>
    </style:master-page>
    <style:master-page style:name="Converted48" style:page-layout-name="Mpm9" draw:style-name="Mdp1">
      <style:header>
        <text:p text:style-name="MP2"/>
      </style:header>
      <style:header-left>
        <text:p text:style-name="MP2"/>
      </style:header-left>
      <style:footer>
        <text:p text:style-name="MP2"/>
      </style:footer>
      <style:footer-left>
        <text:p text:style-name="MP1"><draw:frame draw:style-name="Mfr1" draw:name="Image 388 Copy 1 Copy 1" text:anchor-type="char" svg:x="3.7902in" svg:y="10.5945in" svg:width="0.6866in" svg:height="0.6189in" draw:z-index="418"><draw:image xlink:href="Pictures/10000001000000840000007752069C51.png" xlink:type="simple" xlink:show="embed" xlink:actuate="onLoad" draw:mime-type="image/png"/></draw:frame><draw:frame draw:style-name="Mfr2" draw:name="Image579" text:anchor-type="char" svg:x="0.7736in" svg:y="10.8752in" svg:width="1.9181in" svg:height="0.128in" draw:z-index="436"><draw:image xlink:href="Pictures/10000001000000B80000000C00EA2F60.png" xlink:type="simple" xlink:show="embed" xlink:actuate="onLoad" draw:mime-type="image/png"/></draw:frame><draw:frame draw:style-name="Mfr2" draw:name="Image580" text:anchor-type="char" svg:x="7.2972in" svg:y="10.8752in" svg:width="0.1984in" svg:height="0.128in" draw:z-index="437"><draw:image xlink:href="Pictures/10000001000000130000000C5161F074.png" xlink:type="simple" xlink:show="embed" xlink:actuate="onLoad" draw:mime-type="image/png"/></draw:frame></text:p>
      </style:footer-left>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9-03T23:27:37</meta:creation-date>
    <dc:date>2026-09-03T21:01:24.987977651</dc:date>
    <meta:editing-duration>PT1S</meta:editing-duration>
    <meta:generator>LibreOffice/26.2.5.2$Linux_AARCH64 LibreOffice_project/620$Build-2</meta:generator>
    <meta:editing-cycles>3</meta:editing-cycles>
    <meta:document-statistic meta:table-count="25" meta:image-count="652" meta:object-count="0" meta:page-count="50" meta:paragraph-count="1752" meta:word-count="9619" meta:character-count="62070" meta:non-whitespace-character-count="53911"/>
    <meta:user-defined meta:name="AppVersion">12.0000</meta:user-defined>
    <meta:user-defined meta:name="Created" meta:value-type="date">2026-09-03T00:00:00</meta:user-defined>
    <meta:user-defined meta:name="Creator">Adobe InDesign 18.0 (Windows)</meta:user-defined>
    <meta:user-defined meta:name="LastSaved" meta:value-type="date">2026-09-03T00:00:00</meta:user-defined>
    <meta:user-defined meta:name="Producer" meta:value-type="string">Adobe PDF Library 17.0</meta:user-defined>
    <meta:template xlink:type="simple" xlink:actuate="onRequest" xlink:title="Normal" xlink:href=""/>
  </office:meta>
</office:document-meta>
</file>