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19000004628A933593.png" manifest:media-type="image/png"/>
  <manifest:file-entry manifest:full-path="Pictures/10000001000003190000046256AC5AF4.png" manifest:media-type="image/png"/>
  <manifest:file-entry manifest:full-path="Pictures/100000010000022B0000002474849A47.png" manifest:media-type="image/png"/>
  <manifest:file-entry manifest:full-path="Pictures/100000010000031900000462B29EC630.png" manifest:media-type="image/png"/>
  <manifest:file-entry manifest:full-path="Pictures/10000001000000890000007C1AA9694F.png" manifest:media-type="image/png"/>
  <manifest:file-entry manifest:full-path="Pictures/10000001000000C4000000902B12653D.png" manifest:media-type="image/png"/>
  <manifest:file-entry manifest:full-path="Pictures/100000010000027F0000008534431986.png" manifest:media-type="image/png"/>
  <manifest:file-entry manifest:full-path="Pictures/10000001000000DB00000014C8184B83.png" manifest:media-type="image/png"/>
  <manifest:file-entry manifest:full-path="Pictures/100000010000031900000462B93D9A9C.png" manifest:media-type="image/png"/>
  <manifest:file-entry manifest:full-path="Pictures/1000000100000282000003E47812FE38.png" manifest:media-type="image/png"/>
  <manifest:file-entry manifest:full-path="Pictures/1000000100000282000000017B0C9962.png" manifest:media-type="image/png"/>
  <manifest:file-entry manifest:full-path="Pictures/100000010000028200000025D5979FC0.png" manifest:media-type="image/png"/>
  <manifest:file-entry manifest:full-path="Pictures/100000010000031900000231828AFD9C.png" manifest:media-type="image/png"/>
  <manifest:file-entry manifest:full-path="Pictures/10000001000000840000007752069C51.png" manifest:media-type="image/png"/>
  <manifest:file-entry manifest:full-path="Pictures/10000001000000EB000000D463A43EBB.png" manifest:media-type="image/png"/>
  <manifest:file-entry manifest:full-path="Pictures/100000010000028200000009B6819ED2.png" manifest:media-type="image/png"/>
  <manifest:file-entry manifest:full-path="Pictures/100000010000027F000000857E66E3FC.png" manifest:media-type="image/png"/>
  <manifest:file-entry manifest:full-path="Pictures/100000010000027F000000853834306A.png" manifest:media-type="image/png"/>
  <manifest:file-entry manifest:full-path="Pictures/10000001000000890000007B65EB5E14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in" fo:margin-right="0.1681in" fo:margin-top="0.0598in" fo:margin-bottom="0in" style:contextual-spacing="false" fo:text-align="center" style:justify-single-word="false" fo:text-indent="0in" style:auto-text-indent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fo:font-size="20.5pt" style:font-size-asian="20.5pt"/>
    </style:style>
    <style:style style:name="P3" style:family="paragraph" style:parent-style-name="Heading_20_1">
      <style:paragraph-properties fo:margin-left="1.3075in" fo:margin-right="1.6575in"/>
    </style:style>
    <style:style style:name="P4" style:family="paragraph" style:parent-style-name="Heading_20_5">
      <style:paragraph-properties fo:margin-left="1.2882in" fo:margin-right="1.6575in" fo:margin-top="0.2193in" fo:margin-bottom="0in" style:contextual-spacing="false"/>
    </style:style>
    <style:style style:name="P5" style:family="paragraph" style:parent-style-name="Text_20_body" style:master-page-name="Converted1">
      <style:paragraph-properties style:page-number="auto"/>
    </style:style>
    <style:style style:name="P6" style:family="paragraph" style:parent-style-name="Text_20_body">
      <style:paragraph-properties fo:margin-top="0.1626in" fo:margin-bottom="0in" style:contextual-spacing="false"/>
    </style:style>
    <style:style style:name="P7" style:family="paragraph" style:parent-style-name="Standard">
      <style:paragraph-properties fo:margin-left="0.3937in" fo:margin-right="0in" fo:line-height="100%" fo:text-indent="0in" style:auto-text-indent="false"/>
    </style:style>
    <style:style style:name="P8" style:family="paragraph" style:parent-style-name="Text_20_body">
      <style:paragraph-properties fo:margin-top="0.0291in" fo:margin-bottom="0in" style:contextual-spacing="false"/>
    </style:style>
    <style:style style:name="P9" style:family="paragraph" style:parent-style-name="Heading_20_4">
      <style:paragraph-properties fo:margin-left="0.7484in" fo:margin-right="0in"/>
    </style:style>
    <style:style style:name="P10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1" style:family="paragraph" style:parent-style-name="Heading_20_4">
      <style:paragraph-properties fo:margin-left="0in" fo:margin-right="0.4681in" fo:break-before="column"/>
    </style:style>
    <style:style style:name="P12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3" style:family="paragraph" style:parent-style-name="Text_20_body">
      <style:text-properties fo:font-size="12pt" style:font-size-asian="12pt"/>
    </style:style>
    <style:style style:name="P14" style:family="paragraph" style:parent-style-name="Text_20_body">
      <style:paragraph-properties fo:margin-top="0.0063in" fo:margin-bottom="0in" style:contextual-spacing="false"/>
      <style:text-properties fo:font-size="12pt" style:font-size-asian="12pt"/>
    </style:style>
    <style:style style:name="P15" style:family="paragraph" style:parent-style-name="Heading_20_4">
      <style:paragraph-properties fo:margin-left="1.2827in" fo:margin-right="1.6575in" fo:margin-top="0in" fo:margin-bottom="0in" style:contextual-spacing="false"/>
    </style:style>
    <style:style style:name="P16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7" style:family="paragraph" style:parent-style-name="Text_20_body">
      <style:paragraph-properties fo:margin-top="0.1681in" fo:margin-bottom="0in" style:contextual-spacing="false"/>
      <style:text-properties style:font-name="Source Sans Pro Semibold" fo:font-weight="bold" style:font-weight-asian="bold"/>
    </style:style>
    <style:style style:name="P18" style:family="paragraph" style:parent-style-name="Heading_20_8">
      <style:paragraph-properties fo:margin-left="0.9965in" fo:margin-right="0in"/>
    </style:style>
    <style:style style:name="P19" style:family="paragraph" style:parent-style-name="Text_20_body">
      <style:paragraph-properties fo:margin-left="0.9965in" fo:margin-right="0in" fo:line-height="0.1709in" fo:text-align="center" style:justify-single-word="false"/>
      <style:text-properties fo:color="#0f6bab" fo:letter-spacing="-0.0016in"/>
    </style:style>
    <style:style style:name="P20" style:family="paragraph" style:parent-style-name="Heading_20_8">
      <style:paragraph-properties fo:margin-left="0.9965in" fo:margin-right="0in" fo:margin-top="0.1583in" fo:margin-bottom="0in" style:contextual-spacing="false"/>
    </style:style>
    <style:style style:name="P21" style:family="paragraph" style:parent-style-name="Text_20_body">
      <style:paragraph-properties fo:margin-left="0.9965in" fo:margin-right="0in" fo:line-height="0.1709in" fo:text-align="center" style:justify-single-word="false"/>
    </style:style>
    <style:style style:name="P22" style:family="paragraph" style:parent-style-name="Heading_20_8">
      <style:paragraph-properties fo:margin-left="0in" fo:margin-right="0.672in" fo:break-before="column"/>
    </style:style>
    <style:style style:name="P23" style:family="paragraph" style:parent-style-name="Text_20_body">
      <style:paragraph-properties fo:margin-left="0in" fo:margin-right="0.672in" fo:line-height="0.1709in" fo:text-align="center" style:justify-single-word="false"/>
      <style:text-properties fo:color="#0f6bab" fo:letter-spacing="-0.0016in"/>
    </style:style>
    <style:style style:name="P24" style:family="paragraph" style:parent-style-name="Heading_20_8">
      <style:paragraph-properties fo:margin-left="0in" fo:margin-right="0.672in" fo:margin-top="0.1583in" fo:margin-bottom="0in" style:contextual-spacing="false"/>
    </style:style>
    <style:style style:name="P25" style:family="paragraph" style:parent-style-name="Text_20_body">
      <style:paragraph-properties fo:margin-left="0in" fo:margin-right="0.672in" fo:line-height="0.1709in" fo:text-align="center" style:justify-single-word="false"/>
    </style:style>
    <style:style style:name="P26" style:family="paragraph" style:parent-style-name="Text_20_body">
      <style:text-properties fo:font-size="6pt" style:font-size-asian="6pt"/>
    </style:style>
    <style:style style:name="P27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28" style:family="paragraph" style:parent-style-name="Text_20_body" style:master-page-name="Converted2">
      <style:paragraph-properties fo:margin-top="0.2902in" fo:margin-bottom="0in" style:contextual-spacing="false" style:page-number="auto"/>
      <style:text-properties style:font-name="Lato Black" fo:font-size="19pt" fo:font-weight="bold" style:font-size-asian="19pt" style:font-weight-asian="bold"/>
    </style:style>
    <style:style style:name="P29" style:family="paragraph" style:parent-style-name="Heading_20_3">
      <style:paragraph-properties fo:margin-left="3.6717in" fo:margin-right="1.7382in" fo:margin-top="0.0008in" fo:margin-bottom="0in" style:contextual-spacing="false" fo:line-height="95%"/>
    </style:style>
    <style:style style:name="P30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31" style:family="paragraph" style:parent-style-name="Text_20_body" style:master-page-name="Converted3">
      <style:paragraph-properties style:page-number="auto"/>
    </style:style>
    <style:style style:name="P32" style:family="paragraph" style:parent-style-name="Text_20_body">
      <style:paragraph-properties fo:margin-top="0.1598in" fo:margin-bottom="0in" style:contextual-spacing="false"/>
    </style:style>
    <style:style style:name="P33" style:family="paragraph" style:parent-style-name="Text_20_body">
      <style:paragraph-properties fo:margin-top="0.0063in" fo:margin-bottom="0in" style:contextual-spacing="false"/>
      <style:text-properties fo:font-size="9.5pt" style:font-size-asian="9.5pt"/>
    </style:style>
    <style:style style:name="P34" style:family="paragraph" style:parent-style-name="Heading_20_6">
      <style:paragraph-properties fo:margin-left="0.3937in" fo:margin-right="0in" fo:margin-top="0.0693in" fo:margin-bottom="0in" style:contextual-spacing="false"/>
    </style:style>
    <style:style style:name="P35" style:family="paragraph" style:parent-style-name="Text_20_body">
      <style:paragraph-properties fo:margin-left="0.3937in" fo:margin-right="0in" fo:margin-top="0.0008in" fo:margin-bottom="0in" style:contextual-spacing="false" fo:line-height="95%"/>
    </style:style>
    <style:style style:name="P36" style:family="paragraph" style:parent-style-name="Text_20_body">
      <style:paragraph-properties fo:margin-top="0.1402in" fo:margin-bottom="0in" style:contextual-spacing="false"/>
    </style:style>
    <style:style style:name="P37" style:family="paragraph" style:parent-style-name="Heading_20_6">
      <style:paragraph-properties fo:margin-left="0.3937in" fo:margin-right="0in"/>
    </style:style>
    <style:style style:name="P38" style:family="paragraph" style:parent-style-name="Text_20_body">
      <style:paragraph-properties fo:margin-left="0.3937in" fo:margin-right="0in" fo:line-height="0.1689in"/>
    </style:style>
    <style:style style:name="P39" style:family="paragraph" style:parent-style-name="Text_20_body">
      <style:paragraph-properties fo:margin-top="0.1366in" fo:margin-bottom="0in" style:contextual-spacing="false"/>
    </style:style>
    <style:style style:name="P40" style:family="paragraph" style:parent-style-name="Text_20_body">
      <style:paragraph-properties fo:margin-top="0.1374in" fo:margin-bottom="0in" style:contextual-spacing="false"/>
    </style:style>
    <style:style style:name="P41" style:family="paragraph" style:parent-style-name="Text_20_body">
      <style:paragraph-properties fo:margin-top="0.1535in" fo:margin-bottom="0in" style:contextual-spacing="false"/>
    </style:style>
    <style:style style:name="P42" style:family="paragraph" style:parent-style-name="Standard">
      <style:paragraph-properties fo:margin-left="0.3937in" fo:margin-right="0in" fo:margin-top="0in" fo:margin-bottom="0in" style:contextual-spacing="false" fo:line-height="0.1709in" fo:text-align="left" style:justify-single-word="false" fo:text-indent="0in" style:auto-text-indent="false"/>
    </style:style>
    <style:style style:name="P43" style:family="paragraph" style:parent-style-name="Text_20_body">
      <style:paragraph-properties fo:margin-left="0.3937in" fo:margin-right="0in" fo:margin-top="0.0028in" fo:margin-bottom="0in" style:contextual-spacing="false" fo:line-height="95%"/>
    </style:style>
    <style:style style:name="P44" style:family="paragraph" style:parent-style-name="Heading_20_6">
      <style:paragraph-properties fo:margin-top="0.0693in" fo:margin-bottom="0in" style:contextual-spacing="false" fo:break-before="column"/>
    </style:style>
    <style:style style:name="P45" style:family="paragraph" style:parent-style-name="Text_20_body">
      <style:paragraph-properties fo:margin-left="0.3654in" fo:margin-right="0in" fo:line-height="0.1689in"/>
    </style:style>
    <style:style style:name="P46" style:family="paragraph" style:parent-style-name="Text_20_body">
      <style:paragraph-properties fo:margin-left="0.3654in" fo:margin-right="0.6654in" fo:margin-top="0.0016in" fo:margin-bottom="0in" style:contextual-spacing="false" fo:line-height="95%"/>
    </style:style>
    <style:style style:name="P47" style:family="paragraph" style:parent-style-name="Text_20_body">
      <style:paragraph-properties fo:margin-top="0.1398in" fo:margin-bottom="0in" style:contextual-spacing="false"/>
    </style:style>
    <style:style style:name="P48" style:family="paragraph" style:parent-style-name="Heading_20_6">
      <style:paragraph-properties fo:margin-top="0.0008in" fo:margin-bottom="0in" style:contextual-spacing="false"/>
    </style:style>
    <style:style style:name="P49" style:family="paragraph" style:parent-style-name="Text_20_body">
      <style:paragraph-properties fo:margin-left="0.3654in" fo:margin-right="1.0543in" fo:margin-top="0.0008in" fo:margin-bottom="0in" style:contextual-spacing="false" fo:line-height="95%"/>
    </style:style>
    <style:style style:name="P50" style:family="paragraph" style:parent-style-name="Text_20_body">
      <style:paragraph-properties fo:margin-top="0.0508in" fo:margin-bottom="0in" style:contextual-spacing="false"/>
      <style:text-properties fo:font-size="6pt" style:font-size-asian="6pt"/>
    </style:style>
    <style:style style:name="P51" style:family="paragraph" style:parent-style-name="Text_20_body" style:master-page-name="Converted4">
      <style:paragraph-properties style:page-number="auto"/>
      <style:text-properties style:font-name="Lato Black" fo:font-size="19pt" fo:font-weight="bold" style:font-size-asian="19pt" style:font-weight-asian="bold"/>
    </style:style>
    <style:style style:name="P52" style:family="paragraph" style:parent-style-name="Text_20_body">
      <style:text-properties style:font-name="Lato Black" fo:font-size="19pt" fo:font-weight="bold" style:font-size-asian="19pt" style:font-weight-asian="bold"/>
    </style:style>
    <style:style style:name="P53" style:family="paragraph" style:parent-style-name="Text_20_body">
      <style:paragraph-properties fo:margin-top="0.3063in" fo:margin-bottom="0in" style:contextual-spacing="false"/>
      <style:text-properties style:font-name="Lato Black" fo:font-size="19pt" fo:font-weight="bold" style:font-size-asian="19pt" style:font-weight-asian="bold"/>
    </style:style>
    <style:style style:name="P54" style:family="paragraph" style:parent-style-name="Heading_20_3">
      <style:paragraph-properties fo:margin-left="1.5945in" fo:margin-right="3.6575in" fo:line-height="95%"/>
    </style:style>
    <style:style style:name="P55" style:family="paragraph" style:parent-style-name="Standard">
      <style:paragraph-properties fo:margin-left="1.5945in" fo:margin-right="3.1701in" fo:margin-top="0.0047in" fo:margin-bottom="0in" style:contextual-spacing="false" fo:line-height="95%" fo:text-align="left" style:justify-single-word="false" fo:text-indent="0in" style:auto-text-indent="false"/>
    </style:style>
    <style:style style:name="P56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7" style:family="paragraph" style:parent-style-name="Text_20_body">
      <style:paragraph-properties fo:margin-top="0.0173in" fo:margin-bottom="0in" style:contextual-spacing="false"/>
      <style:text-properties fo:font-size="6pt" style:font-size-asian="6pt"/>
    </style:style>
    <style:style style:name="P58" style:family="paragraph" style:parent-style-name="Text_20_body" style:master-page-name="Converted5">
      <style:paragraph-properties style:page-number="auto"/>
      <style:text-properties style:font-name="Lato Black" fo:font-weight="bold" style:font-weight-asian="bold"/>
    </style:style>
    <style:style style:name="P59" style:family="paragraph" style:parent-style-name="Text_20_body">
      <style:text-properties style:font-name="Lato Black" fo:font-weight="bold" style:font-weight-asian="bold"/>
    </style:style>
    <style:style style:name="P60" style:family="paragraph" style:parent-style-name="Text_20_body">
      <style:paragraph-properties fo:margin-top="0.0165in" fo:margin-bottom="0in" style:contextual-spacing="false"/>
      <style:text-properties style:font-name="Lato Black" fo:font-weight="bold" style:font-weight-asian="bold"/>
    </style:style>
    <style:style style:name="P61" style:family="paragraph" style:parent-style-name="Text_20_body">
      <style:text-properties fo:font-size="6pt" fo:font-weight="bold" style:font-size-asian="6pt" style:font-weight-asian="bold"/>
    </style:style>
    <style:style style:name="P62" style:family="paragraph" style:parent-style-name="Heading_20_6">
      <style:paragraph-properties fo:margin-left="1.2661in" fo:margin-right="1.6575in" fo:margin-top="0.061in" fo:margin-bottom="0in" style:contextual-spacing="false" fo:line-height="100%" fo:text-align="center" style:justify-single-word="false"/>
    </style:style>
    <style:style style:name="P63" style:family="paragraph" style:parent-style-name="Standard">
      <style:paragraph-properties fo:margin-left="1.2665in" fo:margin-right="1.6575in" fo:margin-top="0.1362in" fo:margin-bottom="0in" style:contextual-spacing="false" fo:text-align="center" style:justify-single-word="false" fo:text-indent="0in" style:auto-text-indent="false"/>
    </style:style>
    <style:style style:name="P64" style:family="paragraph" style:parent-style-name="Text_20_body">
      <style:paragraph-properties fo:margin-top="0.0437in" fo:margin-bottom="0in" style:contextual-spacing="false"/>
      <style:text-properties fo:font-size="11pt" fo:font-weight="bold" style:font-size-asian="11pt" style:font-weight-asian="bold"/>
    </style:style>
    <style:style style:name="P65" style:family="paragraph" style:parent-style-name="Standard">
      <style:paragraph-properties fo:margin-left="1.202in" fo:margin-right="1.6575in" fo:margin-top="0.028in" fo:margin-bottom="0in" style:contextual-spacing="false" fo:text-align="center" style:justify-single-word="false" fo:text-indent="0in" style:auto-text-indent="false"/>
    </style:style>
    <style:style style:name="P66" style:family="paragraph" style:parent-style-name="Standard">
      <style:paragraph-properties fo:margin-left="1.1992in" fo:margin-right="1.6575in" fo:margin-top="0.0283in" fo:margin-bottom="0in" style:contextual-spacing="false" fo:line-height="120%" fo:text-align="center" style:justify-single-word="false" fo:text-indent="0in" style:auto-text-indent="false"/>
    </style:style>
    <style:style style:name="P67" style:family="paragraph" style:parent-style-name="Text_20_body">
      <style:text-properties style:font-name="Arial" fo:font-size="8.5pt" fo:font-weight="bold" style:font-size-asian="8.5pt" style:font-weight-asian="bold"/>
    </style:style>
    <style:style style:name="P68" style:family="paragraph" style:parent-style-name="Text_20_body">
      <style:paragraph-properties fo:margin-top="0.0154in" fo:margin-bottom="0in" style:contextual-spacing="false"/>
      <style:text-properties style:font-name="Arial" fo:font-size="8.5pt" fo:font-weight="bold" style:font-size-asian="8.5pt" style:font-weight-asian="bold"/>
    </style:style>
    <style:style style:name="P69" style:family="paragraph" style:parent-style-name="Standard">
      <style:paragraph-properties fo:margin-left="1.0728in" fo:margin-right="1.5335in" fo:margin-top="0in" fo:margin-bottom="0in" style:contextual-spacing="false" fo:line-height="153%" fo:text-align="justify" style:justify-single-word="false" fo:text-indent="0.3972in" style:auto-text-indent="false"/>
    </style:style>
    <style:style style:name="P70" style:family="paragraph" style:parent-style-name="Standard">
      <style:paragraph-properties fo:margin-left="1.0728in" fo:margin-right="1.5354in" fo:margin-top="0.0665in" fo:margin-bottom="0in" style:contextual-spacing="false" fo:line-height="153%" fo:text-align="justify" style:justify-single-word="false" fo:text-indent="0.3972in" style:auto-text-indent="false"/>
    </style:style>
    <style:style style:name="P71" style:family="paragraph" style:parent-style-name="Standard">
      <style:paragraph-properties fo:margin-left="1.0728in" fo:margin-right="1.5335in" fo:margin-top="0.0673in" fo:margin-bottom="0in" style:contextual-spacing="false" fo:line-height="153%" fo:text-align="justify" style:justify-single-word="false" fo:text-indent="0.3972in" style:auto-text-indent="false"/>
    </style:style>
    <style:style style:name="P72" style:family="paragraph" style:parent-style-name="Standard">
      <style:paragraph-properties fo:margin-left="1.0728in" fo:margin-right="1.5382in" fo:margin-top="0.0665in" fo:margin-bottom="0in" style:contextual-spacing="false" fo:line-height="153%" fo:text-align="justify" style:justify-single-word="false" fo:text-indent="0.3972in" style:auto-text-indent="false"/>
    </style:style>
    <style:style style:name="P73" style:family="paragraph" style:parent-style-name="Standard">
      <style:paragraph-properties fo:margin-left="1.072in" fo:margin-right="1.5362in" fo:margin-top="0.0673in" fo:margin-bottom="0in" style:contextual-spacing="false" fo:line-height="153%" fo:text-align="justify" style:justify-single-word="false" fo:text-indent="0.3972in" style:auto-text-indent="false"/>
    </style:style>
    <style:style style:name="P74" style:family="paragraph" style:parent-style-name="Standard">
      <style:paragraph-properties fo:margin-left="1.072in" fo:margin-right="1.5335in" fo:margin-top="0.0665in" fo:margin-bottom="0in" style:contextual-spacing="false" fo:line-height="153%" fo:text-align="justify" style:justify-single-word="false" fo:text-indent="0.3972in" style:auto-text-indent="false"/>
    </style:style>
    <style:style style:name="P75" style:family="paragraph" style:parent-style-name="Standard">
      <style:paragraph-properties fo:margin-left="3.0055in" fo:margin-right="0in" fo:margin-top="0.1346in" fo:margin-bottom="0in" style:contextual-spacing="false" fo:text-align="left" style:justify-single-word="false" fo:text-indent="0in" style:auto-text-indent="false"/>
    </style:style>
    <style:style style:name="P76" style:family="paragraph" style:parent-style-name="Text_20_body">
      <style:text-properties style:font-name="Arial" fo:font-size="9.5pt" style:font-size-asian="9.5pt"/>
    </style:style>
    <style:style style:name="P77" style:family="paragraph" style:parent-style-name="Text_20_body">
      <style:paragraph-properties fo:margin-top="0.1102in" fo:margin-bottom="0in" style:contextual-spacing="false"/>
      <style:text-properties style:font-name="Arial" fo:font-size="9.5pt" style:font-size-asian="9.5pt"/>
    </style:style>
    <style:style style:name="P78" style:family="paragraph" style:parent-style-name="Standard">
      <style:paragraph-properties fo:margin-left="1.2016in" fo:margin-right="1.6575in" fo:margin-top="0in" fo:margin-bottom="0in" style:contextual-spacing="false" fo:text-align="center" style:justify-single-word="false" fo:text-indent="0in" style:auto-text-indent="false"/>
    </style:style>
    <style:style style:name="P79" style:family="paragraph" style:parent-style-name="Standard">
      <style:paragraph-properties fo:margin-left="1.2016in" fo:margin-right="1.6575in" fo:margin-top="0.0283in" fo:margin-bottom="0in" style:contextual-spacing="false" fo:text-align="center" style:justify-single-word="false" fo:text-indent="0in" style:auto-text-indent="false"/>
    </style:style>
    <style:style style:name="P80" style:family="paragraph" style:parent-style-name="Standard">
      <style:paragraph-properties fo:margin-left="0.3937in" fo:margin-right="0in" fo:margin-top="0.55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81" style:family="paragraph" style:parent-style-name="Heading_20_1" style:master-page-name="Converted6">
      <style:paragraph-properties fo:margin-top="0.0591in" fo:margin-bottom="0in" style:contextual-spacing="false" style:page-number="auto"/>
    </style:style>
    <style:style style:name="P82" style:family="paragraph" style:parent-style-name="Heading_20_5">
      <style:paragraph-properties fo:margin-top="0.2193in" fo:margin-bottom="0in" style:contextual-spacing="false" fo:line-height="0.1953in"/>
    </style:style>
    <style:style style:name="P83" style:family="paragraph" style:parent-style-name="Standard">
      <style:paragraph-properties fo:margin-left="1.2909in" fo:margin-right="1.6575in" fo:margin-top="0in" fo:margin-bottom="0in" style:contextual-spacing="false" fo:line-height="0.1953in" fo:text-align="center" style:justify-single-word="false" fo:text-indent="0in" style:auto-text-indent="false"/>
    </style:style>
    <style:style style:name="P84" style:family="paragraph" style:parent-style-name="Text_20_body">
      <style:paragraph-properties fo:margin-top="0.0862in" fo:margin-bottom="0in" style:contextual-spacing="false"/>
    </style:style>
    <style:style style:name="P85" style:family="paragraph" style:parent-style-name="Text_20_body">
      <style:paragraph-properties fo:margin-left="0.3937in" fo:margin-right="5.8898in" fo:margin-top="0.0008in" fo:margin-bottom="0in" style:contextual-spacing="false" fo:line-height="111%"/>
    </style:style>
    <style:style style:name="P86" style:family="paragraph" style:parent-style-name="Text_20_body">
      <style:paragraph-properties fo:margin-top="0.1244in" fo:margin-bottom="0in" style:contextual-spacing="false"/>
    </style:style>
    <style:style style:name="P87" style:family="paragraph" style:parent-style-name="Text_20_body">
      <style:paragraph-properties fo:margin-left="0in" fo:margin-right="0.9083in" fo:margin-top="0.0008in" fo:margin-bottom="0in" style:contextual-spacing="false" fo:text-align="right" style:justify-single-word="false"/>
    </style:style>
    <style:style style:name="T1" style:family="text">
      <style:text-properties fo:color="#40586f" fo:font-size="8pt" fo:letter-spacing="0.0098in" style:font-size-asian="8pt"/>
    </style:style>
    <style:style style:name="T2" style:family="text">
      <style:text-properties fo:color="#40586f" fo:font-size="8pt" fo:letter-spacing="0.0264in" style:font-size-asian="8pt"/>
    </style:style>
    <style:style style:name="T3" style:family="text">
      <style:text-properties fo:color="#40586f" fo:font-size="8pt" style:font-size-asian="8pt"/>
    </style:style>
    <style:style style:name="T4" style:family="text">
      <style:text-properties fo:color="#40586f" fo:font-size="8pt" fo:letter-spacing="0.028in" style:font-size-asian="8pt"/>
    </style:style>
    <style:style style:name="T5" style:family="text">
      <style:text-properties fo:color="#40586f" fo:font-size="8pt" fo:letter-spacing="0.0071in" style:font-size-asian="8pt"/>
    </style:style>
    <style:style style:name="T6" style:family="text">
      <style:text-properties fo:color="#40586f" fo:font-size="8pt" fo:letter-spacing="0.0283in" style:font-size-asian="8pt"/>
    </style:style>
    <style:style style:name="T7" style:family="text">
      <style:text-properties fo:color="#40586f" fo:font-size="8pt" fo:letter-spacing="0.0055in" style:font-size-asian="8pt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fo:letter-spacing="0.0083in"/>
    </style:style>
    <style:style style:name="T12" style:family="text">
      <style:text-properties fo:color="#40586f" fo:letter-spacing="0.0335in"/>
    </style:style>
    <style:style style:name="T13" style:family="text">
      <style:text-properties fo:color="#40586f" fo:letter-spacing="0.0146in"/>
    </style:style>
    <style:style style:name="T14" style:family="text">
      <style:text-properties fo:color="#40586f" fo:letter-spacing="0.0339in"/>
    </style:style>
    <style:style style:name="T15" style:family="text">
      <style:text-properties fo:color="#40586f" fo:letter-spacing="0.0047in"/>
    </style:style>
    <style:style style:name="T16" style:family="text">
      <style:text-properties fo:color="#231f20" style:font-name="Source Sans Pro"/>
    </style:style>
    <style:style style:name="T17" style:family="text">
      <style:text-properties fo:color="#231f20" style:font-name="Source Sans Pro" fo:letter-spacing="-0.0035in"/>
    </style:style>
    <style:style style:name="T18" style:family="text">
      <style:text-properties fo:color="#231f20" style:font-name="Source Sans Pro" fo:letter-spacing="-0.0028in"/>
    </style:style>
    <style:style style:name="T19" style:family="text">
      <style:text-properties fo:color="#231f20" style:font-name="Source Sans Pro" fo:letter-spacing="-0.0016in"/>
    </style:style>
    <style:style style:name="T20" style:family="text">
      <style:text-properties fo:color="#0f6bab" fo:font-size="12pt" fo:letter-spacing="-0.0016in" style:font-size-asian="12pt"/>
    </style:style>
    <style:style style:name="T21" style:family="text">
      <style:text-properties fo:color="#231f20" fo:letter-spacing="0.0134in" fo:font-weight="bold" style:font-weight-asian="bold"/>
    </style:style>
    <style:style style:name="T22" style:family="text">
      <style:text-properties fo:color="#231f20" fo:letter-spacing="0.0311in" fo:font-weight="bold" style:font-weight-asian="bold"/>
    </style:style>
    <style:style style:name="T23" style:family="text">
      <style:text-properties fo:color="#231f20" fo:letter-spacing="0.0138in" fo:font-weight="bold" style:font-weight-asian="bold"/>
    </style:style>
    <style:style style:name="T24" style:family="text">
      <style:text-properties fo:color="#231f20" fo:letter-spacing="0.0335in" fo:font-weight="bold" style:font-weight-asian="bold"/>
    </style:style>
    <style:style style:name="T25" style:family="text">
      <style:text-properties fo:color="#231f20" fo:letter-spacing="0.0083in" fo:font-weight="bold" style:font-weight-asian="bold"/>
    </style:style>
    <style:style style:name="T26" style:family="text">
      <style:text-properties fo:color="#231f20" fo:letter-spacing="0.0327in" fo:font-weight="bold" style:font-weight-asian="bold"/>
    </style:style>
    <style:style style:name="T27" style:family="text">
      <style:text-properties fo:color="#231f20" fo:letter-spacing="0.0146in" fo:font-weight="bold" style:font-weight-asian="bold"/>
    </style:style>
    <style:style style:name="T28" style:family="text">
      <style:text-properties fo:color="#231f20" fo:letter-spacing="0.0126in" fo:font-weight="bold" style:font-weight-asian="bold"/>
    </style:style>
    <style:style style:name="T29" style:family="text">
      <style:text-properties fo:color="#231f20"/>
    </style:style>
    <style:style style:name="T30" style:family="text">
      <style:text-properties fo:color="#231f20" fo:letter-spacing="-0.0055in"/>
    </style:style>
    <style:style style:name="T31" style:family="text">
      <style:text-properties fo:color="#231f20" fo:letter-spacing="-0.0047in"/>
    </style:style>
    <style:style style:name="T32" style:family="text">
      <style:text-properties fo:color="#231f20" fo:letter-spacing="-0.0016in"/>
    </style:style>
    <style:style style:name="T33" style:family="text">
      <style:text-properties fo:color="#231f20" fo:letter-spacing="-0.0028in"/>
    </style:style>
    <style:style style:name="T34" style:family="text">
      <style:text-properties fo:color="#231f20" fo:letter-spacing="-0.002in"/>
    </style:style>
    <style:style style:name="T35" style:family="text">
      <style:text-properties fo:color="#0f6bab"/>
    </style:style>
    <style:style style:name="T36" style:family="text">
      <style:text-properties fo:color="#0f6bab" fo:letter-spacing="-0.0016in"/>
    </style:style>
    <style:style style:name="T37" style:family="text">
      <style:text-properties fo:color="#231f20" fo:letter-spacing="-0.0035in"/>
    </style:style>
    <style:style style:name="T38" style:family="text">
      <style:text-properties fo:color="#40586f" style:font-name="Lato Black" fo:font-size="6pt" fo:font-weight="bold" style:font-size-asian="6pt" style:font-weight-asian="bold"/>
    </style:style>
    <style:style style:name="T39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40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41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42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43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44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45" style:family="text">
      <style:text-properties fo:color="#231f20" fo:letter-spacing="-0.0134in"/>
    </style:style>
    <style:style style:name="T46" style:family="text">
      <style:text-properties fo:color="#231f20" fo:font-size="12pt" style:font-size-asian="12pt"/>
    </style:style>
    <style:style style:name="T47" style:family="text">
      <style:text-properties fo:color="#231f20" fo:font-size="12pt" fo:letter-spacing="-0.0063in" style:font-size-asian="12pt"/>
    </style:style>
    <style:style style:name="T48" style:family="text">
      <style:text-properties fo:color="#231f20" fo:font-size="12pt" fo:letter-spacing="-0.0016in" style:font-size-asian="12pt"/>
    </style:style>
    <style:style style:name="T49" style:family="text">
      <style:text-properties fo:color="#25408f" fo:font-weight="bold" style:font-weight-asian="bold"/>
    </style:style>
    <style:style style:name="T50" style:family="text">
      <style:text-properties fo:color="#25408f" fo:letter-spacing="-0.0047in" fo:font-weight="bold" style:font-weight-asian="bold"/>
    </style:style>
    <style:style style:name="T51" style:family="text">
      <style:text-properties fo:color="#25408f" fo:letter-spacing="-0.0028in" fo:font-weight="bold" style:font-weight-asian="bold"/>
    </style:style>
    <style:style style:name="T52" style:family="text">
      <style:text-properties fo:color="#25408f" fo:letter-spacing="-0.0016in" fo:font-weight="bold" style:font-weight-asian="bold"/>
    </style:style>
    <style:style style:name="T53" style:family="text">
      <style:text-properties fo:color="#231f20" fo:letter-spacing="-0.0075in"/>
    </style:style>
    <style:style style:name="T54" style:family="text">
      <style:text-properties fo:color="#231f20" fo:letter-spacing="-0.0071in"/>
    </style:style>
    <style:style style:name="T55" style:family="text">
      <style:text-properties fo:color="#25408f" fo:letter-spacing="-0.0043in" fo:font-weight="bold" style:font-weight-asian="bold"/>
    </style:style>
    <style:style style:name="T56" style:family="text">
      <style:text-properties fo:color="#25408f" fo:letter-spacing="-0.0035in" fo:font-weight="bold" style:font-weight-asian="bold"/>
    </style:style>
    <style:style style:name="T57" style:family="text">
      <style:text-properties fo:color="#25408f" fo:letter-spacing="-0.002in" fo:font-weight="bold" style:font-weight-asian="bold"/>
    </style:style>
    <style:style style:name="T58" style:family="text">
      <style:text-properties fo:color="#25408f" style:font-name="Source Sans Pro Semibold" fo:font-size="10pt" fo:letter-spacing="-0.0016in" fo:font-weight="bold" style:font-size-asian="10pt" style:font-weight-asian="bold"/>
    </style:style>
    <style:style style:name="T59" style:family="text">
      <style:text-properties fo:color="#25408f" style:font-name="Source Sans Pro Semibold" fo:font-size="10pt" fo:letter-spacing="-0.0043in" fo:font-weight="bold" style:font-size-asian="10pt" style:font-weight-asian="bold"/>
    </style:style>
    <style:style style:name="T60" style:family="text">
      <style:text-properties fo:color="#25408f" fo:letter-spacing="-0.0083in" fo:font-weight="bold" style:font-weight-asian="bold"/>
    </style:style>
    <style:style style:name="T61" style:family="text">
      <style:text-properties fo:color="#25408f" fo:letter-spacing="-0.0071in" fo:font-weight="bold" style:font-weight-asian="bold"/>
    </style:style>
    <style:style style:name="T62" style:family="text">
      <style:text-properties fo:color="#231f20" fo:letter-spacing="0.0228in"/>
    </style:style>
    <style:style style:name="T63" style:family="text">
      <style:text-properties fo:color="#25408f" fo:letter-spacing="-0.0063in" fo:font-weight="bold" style:font-weight-asian="bold"/>
    </style:style>
    <style:style style:name="T64" style:family="text">
      <style:text-properties fo:color="#25408f" fo:letter-spacing="-0.0055in" fo:font-weight="bold" style:font-weight-asian="bold"/>
    </style:style>
    <style:style style:name="T65" style:family="text">
      <style:text-properties fo:color="#25408f" fo:letter-spacing="-0.0008in" fo:font-weight="bold" style:font-weight-asian="bold"/>
    </style:style>
    <style:style style:name="T66" style:family="text">
      <style:text-properties fo:color="#25408f" fo:letter-spacing="-0.0075in" fo:font-weight="bold" style:font-weight-asian="bold"/>
    </style:style>
    <style:style style:name="T67" style:family="text">
      <style:text-properties fo:color="#25408f" fo:letter-spacing="0.0008in" fo:font-weight="bold" style:font-weight-asian="bold"/>
    </style:style>
    <style:style style:name="T68" style:family="text">
      <style:text-properties fo:color="#25408f" fo:letter-spacing="0.002in" fo:font-weight="bold" style:font-weight-asian="bold"/>
    </style:style>
    <style:style style:name="T69" style:family="text">
      <style:text-properties fo:color="#231f20" fo:letter-spacing="-0.0043in"/>
    </style:style>
    <style:style style:name="T70" style:family="text">
      <style:text-properties fo:color="#231f20" fo:letter-spacing="-0.0118in"/>
    </style:style>
    <style:style style:name="T71" style:family="text">
      <style:text-properties fo:color="#231f20" fo:font-size="19pt" style:font-size-asian="19pt"/>
    </style:style>
    <style:style style:name="T72" style:family="text">
      <style:text-properties fo:color="#231f20" fo:font-size="19pt" fo:letter-spacing="-0.0138in" style:font-size-asian="19pt"/>
    </style:style>
    <style:style style:name="T73" style:family="text">
      <style:text-properties fo:color="#231f20" fo:font-size="19pt" fo:letter-spacing="-0.0134in" style:font-size-asian="19pt"/>
    </style:style>
    <style:style style:name="T74" style:family="text">
      <style:text-properties fo:color="#231f20" fo:font-size="12pt" fo:letter-spacing="-0.0075in" style:font-size-asian="12pt"/>
    </style:style>
    <style:style style:name="T75" style:family="text">
      <style:text-properties fo:color="#ffffff" style:font-name="Lato Black" fo:font-size="6pt" fo:font-weight="bold" style:font-size-asian="6pt" style:font-weight-asian="bold"/>
    </style:style>
    <style:style style:name="T76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7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8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9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80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81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2" style:family="text">
      <style:text-properties fo:color="#231f20" fo:letter-spacing="0.0417in"/>
    </style:style>
    <style:style style:name="T83" style:family="text">
      <style:text-properties fo:color="#231f20" style:font-name="Source Sans Pro" fo:letter-spacing="-0.002in"/>
    </style:style>
    <style:style style:name="T84" style:family="text">
      <style:text-properties fo:color="#231f20" fo:font-size="11pt" fo:font-weight="bold" style:font-size-asian="11pt" style:font-weight-asian="bold"/>
    </style:style>
    <style:style style:name="T85" style:family="text">
      <style:text-properties fo:color="#231f20" fo:font-size="11pt" fo:letter-spacing="-0.0075in" fo:font-weight="bold" style:font-size-asian="11pt" style:font-weight-asian="bold"/>
    </style:style>
    <style:style style:name="T86" style:family="text">
      <style:text-properties fo:color="#231f20" fo:font-size="11pt" fo:letter-spacing="-0.0016in" fo:font-weight="bold" style:font-size-asian="11pt" style:font-weight-asian="bold"/>
    </style:style>
    <style:style style:name="T87" style:family="text">
      <style:text-properties fo:letter-spacing="-0.002in"/>
    </style:style>
    <style:style style:name="T88" style:family="text">
      <style:text-properties fo:letter-spacing="-0.0016in"/>
    </style:style>
    <style:style style:name="T89" style:family="text">
      <style:text-properties fo:letter-spacing="-0.0028in"/>
    </style:style>
    <style:style style:name="T90" style:family="text">
      <style:text-properties style:font-name="Arial" fo:font-size="9.5pt" fo:font-weight="bold" style:font-size-asian="9.5pt" style:font-weight-asian="bold"/>
    </style:style>
    <style:style style:name="T91" style:family="text">
      <style:text-properties style:font-name="Arial" fo:font-size="9.5pt" fo:letter-spacing="0.0028in" fo:font-weight="bold" style:font-size-asian="9.5pt" style:font-weight-asian="bold"/>
    </style:style>
    <style:style style:name="T92" style:family="text">
      <style:text-properties style:font-name="Arial" fo:font-size="9.5pt" fo:letter-spacing="0.0043in" fo:font-weight="bold" style:font-size-asian="9.5pt" style:font-weight-asian="bold"/>
    </style:style>
    <style:style style:name="T93" style:family="text">
      <style:text-properties style:font-name="Arial" fo:font-size="9.5pt" fo:letter-spacing="0.0035in" fo:font-weight="bold" style:font-size-asian="9.5pt" style:font-weight-asian="bold"/>
    </style:style>
    <style:style style:name="T94" style:family="text">
      <style:text-properties style:font-name="Arial" fo:font-size="9.5pt" fo:letter-spacing="-0.0016in" fo:font-weight="bold" style:font-size-asian="9.5pt" style:font-weight-asian="bold"/>
    </style:style>
    <style:style style:name="T95" style:family="text">
      <style:text-properties style:font-name="Arial" fo:font-size="8.5pt" fo:font-weight="bold" style:font-size-asian="8.5pt" style:font-weight-asian="bold" style:text-scale="105%"/>
    </style:style>
    <style:style style:name="T96" style:family="text">
      <style:text-properties style:font-name="Arial" fo:font-size="8.5pt" fo:letter-spacing="-0.0055in" fo:font-weight="bold" style:font-size-asian="8.5pt" style:font-weight-asian="bold" style:text-scale="105%"/>
    </style:style>
    <style:style style:name="T97" style:family="text">
      <style:text-properties style:font-name="Arial" fo:font-size="8.5pt" fo:letter-spacing="-0.0047in" fo:font-weight="bold" style:font-size-asian="8.5pt" style:font-weight-asian="bold" style:text-scale="105%"/>
    </style:style>
    <style:style style:name="T98" style:family="text">
      <style:text-properties style:font-name="Arial" fo:font-size="9.5pt" style:font-size-asian="9.5pt"/>
    </style:style>
    <style:style style:name="T99" style:family="text">
      <style:text-properties style:font-name="Arial" fo:font-size="9.5pt" fo:letter-spacing="0.028in" style:font-size-asian="9.5pt"/>
    </style:style>
    <style:style style:name="T100" style:family="text">
      <style:text-properties style:font-name="Arial" fo:font-size="9.5pt" fo:letter-spacing="0.0146in" style:font-size-asian="9.5pt"/>
    </style:style>
    <style:style style:name="T101" style:family="text">
      <style:text-properties style:font-name="Arial" fo:font-size="9.5pt" fo:letter-spacing="0.0161in" style:font-size-asian="9.5pt"/>
    </style:style>
    <style:style style:name="T102" style:family="text">
      <style:text-properties style:font-name="Arial" fo:font-size="9.5pt" fo:letter-spacing="-0.0016in" style:font-size-asian="9.5pt"/>
    </style:style>
    <style:style style:name="T103" style:family="text">
      <style:text-properties style:font-name="Arial" fo:font-size="9.5pt" fo:letter-spacing="0.0008in" style:font-size-asian="9.5pt"/>
    </style:style>
    <style:style style:name="T104" style:family="text">
      <style:text-properties style:font-name="Arial" fo:font-size="9.5pt" fo:letter-spacing="0.0016in" style:font-size-asian="9.5pt"/>
    </style:style>
    <style:style style:name="T105" style:family="text">
      <style:text-properties style:font-name="Arial" fo:font-size="9.5pt" fo:letter-spacing="0.002in" style:font-size-asian="9.5pt"/>
    </style:style>
    <style:style style:name="T106" style:family="text">
      <style:text-properties style:font-name="Arial" fo:font-size="9.5pt" fo:letter-spacing="0.0047in" fo:font-weight="bold" style:font-size-asian="9.5pt" style:font-weight-asian="bold"/>
    </style:style>
    <style:style style:name="T107" style:family="text">
      <style:text-properties style:font-name="Arial" fo:font-size="9.5pt" fo:letter-spacing="-0.0028in" fo:font-weight="bold" style:font-size-asian="9.5pt" style:font-weight-asian="bold"/>
    </style:style>
    <style:style style:name="T108" style:family="text">
      <style:text-properties style:font-name="Arial" fo:font-size="8.5pt" style:font-size-asian="8.5pt" style:text-scale="105%"/>
    </style:style>
    <style:style style:name="T109" style:family="text">
      <style:text-properties style:font-name="Arial" fo:font-size="8.5pt" fo:letter-spacing="-0.0071in" style:font-size-asian="8.5pt" style:text-scale="105%"/>
    </style:style>
    <style:style style:name="T110" style:family="text">
      <style:text-properties style:font-name="Arial" fo:font-size="8.5pt" fo:letter-spacing="-0.0063in" style:font-size-asian="8.5pt" style:text-scale="105%"/>
    </style:style>
    <style:style style:name="T111" style:family="text">
      <style:text-properties style:font-name="Arial" fo:font-size="8.5pt" fo:letter-spacing="-0.0055in" style:font-size-asian="8.5pt" style:text-scale="105%"/>
    </style:style>
    <style:style style:name="T112" style:family="text">
      <style:text-properties style:font-name="Arial" fo:font-size="8.5pt" fo:letter-spacing="-0.0016in" style:font-size-asian="8.5pt" style:text-scale="105%"/>
    </style:style>
    <style:style style:name="T113" style:family="text">
      <style:text-properties fo:color="#40586f" fo:font-size="12pt" fo:letter-spacing="0.0146in" style:font-size-asian="12pt"/>
    </style:style>
    <style:style style:name="T114" style:family="text">
      <style:text-properties fo:color="#40586f" fo:font-size="12pt" fo:letter-spacing="0.0327in" style:font-size-asian="12pt"/>
    </style:style>
    <style:style style:name="T115" style:family="text">
      <style:text-properties fo:color="#40586f" fo:font-size="12pt" fo:letter-spacing="0.0083in" style:font-size-asian="12pt"/>
    </style:style>
    <style:style style:name="T116" style:family="text">
      <style:text-properties fo:color="#40586f" fo:font-size="12pt" fo:letter-spacing="0.0126in" style:font-size-asian="12pt"/>
    </style:style>
    <style:style style:name="T117" style:family="text">
      <style:text-properties fo:color="#ffffff"/>
    </style:style>
    <style:style style:name="T118" style:family="text">
      <style:text-properties fo:color="#ffffff" fo:letter-spacing="-0.0075in"/>
    </style:style>
    <style:style style:name="T119" style:family="text">
      <style:text-properties fo:color="#ffffff" fo:letter-spacing="-0.0071in"/>
    </style:style>
    <style:style style:name="T120" style:family="text">
      <style:text-properties fo:color="#ffffff" fo:letter-spacing="-0.0016in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8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19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4"/><text:span text:style-name="T5"/><text:span text:style-name="T6"/><text:span text:style-name="T3"/><text:span text:style-name="T4"/><text:span text:style-name="T3"/><text:span text:style-name="T4"/><text:span text:style-name="T1"/><text:span text:style-name="T4"/><text:span text:style-name="T3"/><text:span text:style-name="T6"/><text:span text:style-name="T7"/></text:p>
        <text:p text:style-name="P2"/>
        <text:h text:style-name="P3" text:outline-level="2"><text:span text:style-name="T8"/><text:span text:style-name="T9"/><text:span text:style-name="T10"/></text:h>
        <text:h text:style-name="P4" text:outline-level="6"><text:span text:style-name="T11"/><text:span text:style-name="T12"/><text:span text:style-name="T13"/><text:span text:style-name="T14"/><text:span text:style-name="T15"/></text:h>
      </text:section>
      <text:p text:style-name="P5"/>
      <text:p text:style-name="Text_20_body"/>
      <text:p text:style-name="P6"/>
      <text:p text:style-name="P7"><draw:frame draw:style-name="fr1" draw:name="Image1" text:anchor-type="char" svg:x="0.7874in" svg:y="0.6102in" svg:width="6.6953in" svg:height="10.3791in" draw:z-index="15"><draw:image xlink:href="Pictures/1000000100000282000003E47812FE38.png" xlink:type="simple" xlink:show="embed" xlink:actuate="onLoad" draw:mime-type="image/png"/></draw:frame><draw:frame draw:style-name="fr2" draw:name="Image13" text:anchor-type="char" svg:x="5.8201in" svg:y="-0.2874in" svg:width="2.0508in" svg:height="1.502in" draw:z-index="27"><draw:image xlink:href="Pictures/10000001000000C4000000902B12653D.png" xlink:type="simple" xlink:show="embed" xlink:actuate="onLoad" draw:mime-type="image/png"/></draw:frame><draw:frame draw:style-name="fr2" draw:name="Image14" text:anchor-type="char" svg:x="0.402in" svg:y="-0.2874in" svg:width="2.0508in" svg:height="1.502in" draw:z-index="28"><draw:image xlink:href="Pictures/10000001000000C4000000902B12653D.png" xlink:type="simple" xlink:show="embed" xlink:actuate="onLoad" draw:mime-type="image/png"/></draw:frame><draw:frame draw:style-name="fr3" draw:name="Image2" text:anchor-type="char" svg:x="3in" svg:y="0.4in" svg:width="2.2898in" svg:height="0.2098in" draw:z-index="16"><draw:image xlink:href="Pictures/10000001000000DB00000014C8184B83.png" xlink:type="simple" xlink:show="embed" xlink:actuate="onLoad" draw:mime-type="image/png"/></draw:frame><draw:frame draw:style-name="fr4" draw:name="Image 17" text:anchor-type="as-char" svg:width="0.7165in" svg:height="0.6457in" draw:z-index="5"><draw:image xlink:href="Pictures/10000001000000890000007C1AA9694F.png" xlink:type="simple" xlink:show="embed" xlink:actuate="onLoad" draw:mime-type="image/png"/></draw:frame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8"/>
      <text:section text:style-name="Sect2" text:name="Section1">
        <text:h text:style-name="P9" text:outline-level="5"><text:span text:style-name="T16">THEODORICO</text:span><text:span text:style-name="T17"> </text:span><text:span text:style-name="T16">DE</text:span><text:span text:style-name="T17"> </text:span><text:span text:style-name="T16">ASSIS</text:span><text:span text:style-name="T18"> </text:span><text:span text:style-name="T19">FERRAÇO</text:span></text:h>
        <text:p text:style-name="P10"><text:span text:style-name="T20">Prefeito</text:span><text:span text:style-name="T20"/></text:p>
        <text:h text:style-name="P11" text:outline-level="5"><text:span text:style-name="T16">JOSÉ</text:span><text:span text:style-name="T17"> </text:span><text:span text:style-name="T16">CARLOS</text:span><text:span text:style-name="T18"> </text:span><text:span text:style-name="T16">CORRÊA</text:span><text:span text:style-name="T17"> </text:span><text:span text:style-name="T16">CARDOSO</text:span><text:span text:style-name="T18"> </text:span><text:span text:style-name="T19">JÚNIOR</text:span></text:h>
        <text:p text:style-name="P12"><text:span text:style-name="T20">Vice-Prefeito</text:span><text:span text:style-name="T20"/></text:p>
      </text:section>
      <text:section text:style-name="Sect1" text:name="Section2"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3"/>
        <text:p text:style-name="P14"/>
        <text:h text:style-name="P15" text:outline-level="5"><text:span text:style-name="T21">CÂMARA</text:span><text:span text:style-name="T22"> </text:span><text:span text:style-name="T23">MUNICIPAL</text:span><text:span text:style-name="T24"> </text:span><text:span text:style-name="T25">DE</text:span><text:span text:style-name="T26"> </text:span><text:span text:style-name="T27">CACHOEIRO</text:span><text:span text:style-name="T24"> </text:span><text:span text:style-name="T25">DE</text:span><text:span text:style-name="T24"> </text:span><text:span text:style-name="T28">ITAPEMIRIM </text:span></text:h>
        <text:p text:style-name="P16"><draw:frame draw:style-name="fr5" draw:name="Image11" text:anchor-type="char" svg:x="0.7945in" svg:y="0.0661in" svg:width="6.6929in" svg:height="0.0161in" draw:z-index="25"><draw:image xlink:href="Pictures/1000000100000282000000017B0C9962.png" xlink:type="simple" xlink:show="embed" xlink:actuate="onLoad" draw:mime-type="image/png"/></draw:frame></text:p>
        <text:p text:style-name="P17"/>
      </text:section>
      <text:section text:style-name="Sect3" text:name="Section3">
        <text:h text:style-name="P18" text:outline-level="9"><text:span text:style-name="T29">Alexandre</text:span><text:span text:style-name="T30"> </text:span><text:span text:style-name="T29">Valdo</text:span><text:span text:style-name="T31"> </text:span><text:span text:style-name="T32">Maitan</text:span></text:h>
        <text:p text:style-name="P19">Presidente</text:p>
        <text:h text:style-name="P20" text:outline-level="9"><text:span text:style-name="T29">Vitor</text:span><text:span text:style-name="T33"> </text:span><text:span text:style-name="T29">Azevedo</text:span><text:span text:style-name="T34"> </text:span><text:span text:style-name="T29">Fonseca</text:span><text:span text:style-name="T33"> </text:span><text:span text:style-name="T29">de</text:span><text:span text:style-name="T34"> </text:span><text:span text:style-name="T32">Andrade</text:span></text:h>
        <text:p text:style-name="P21"><text:span text:style-name="T35">1º </text:span><text:span text:style-name="T36">Secretário</text:span></text:p>
        <text:h text:style-name="P22" text:outline-level="9"><text:span text:style-name="T29">Fabrício</text:span><text:span text:style-name="T31"> </text:span><text:span text:style-name="T29">da</text:span><text:span text:style-name="T33"> </text:span><text:span text:style-name="T29">Silva</text:span><text:span text:style-name="T33"> </text:span><text:span text:style-name="T32">Martins</text:span></text:h>
        <text:p text:style-name="P23">Vice-Presidente</text:p>
        <text:h text:style-name="P24" text:outline-level="9"><text:span text:style-name="T29">Marcos</text:span><text:span text:style-name="T37"> </text:span><text:span text:style-name="T29">Salles</text:span><text:span text:style-name="T33"> </text:span><text:span text:style-name="T32">Coelho</text:span></text:h>
        <text:p text:style-name="P25"><text:span text:style-name="T35">2º </text:span><text:span text:style-name="T36">Secretário</text:span></text:p>
      </text:section>
      <text:section text:style-name="Sect1" text:name="Section4">
        <text:p text:style-name="P26"><draw:frame draw:style-name="fr1" draw:name="Image3" text:anchor-type="char" svg:x="0.0047in" svg:y="2.2626in" svg:width="8.2634in" svg:height="5.8508in" draw:z-index="17"><draw:image xlink:href="Pictures/100000010000031900000231828AFD9C.png" xlink:type="simple" xlink:show="embed" xlink:actuate="onLoad" draw:mime-type="image/png"/></draw:frame><draw:frame draw:style-name="fr6" draw:name="Image18" text:anchor-type="char" svg:x="1.6075in" svg:y="0in" svg:width="6.6602in" svg:height="1.3874in" draw:z-index="31"><draw:image xlink:href="Pictures/100000010000027F0000008534431986.png" xlink:type="simple" xlink:show="embed" xlink:actuate="onLoad" draw:mime-type="image/png"/></draw:frame></text:p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7"><draw:frame draw:style-name="fr7" draw:name="Image 30" text:anchor-type="char" svg:x="3.7902in" svg:y="-0.2945in" svg:width="0.6866in" svg:height="0.6189in" draw:z-index="1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2</text:span></text:p>
      </text:section>
      <text:p text:style-name="P28"><draw:frame draw:style-name="fr1" draw:name="Image4" text:anchor-type="char" svg:x="0.7874in" svg:y="0.6102in" svg:width="6.6953in" svg:height="10.3791in" draw:z-index="19"><draw:image xlink:href="Pictures/1000000100000282000003E47812FE38.png" xlink:type="simple" xlink:show="embed" xlink:actuate="onLoad" draw:mime-type="image/png"/></draw:frame><draw:frame draw:style-name="fr1" draw:name="Image5" text:anchor-type="char" svg:x="0in" svg:y="0in" svg:width="8.2681in" svg:height="11.6929in" draw:z-index="20"><draw:image xlink:href="Pictures/100000010000031900000462B93D9A9C.png" xlink:type="simple" xlink:show="embed" xlink:actuate="onLoad" draw:mime-type="image/png"/></draw:frame></text:p>
      <text:h text:style-name="P29" text:outline-level="4"><draw:frame draw:style-name="fr8" draw:name="Image 40" text:anchor-type="char" svg:x="0.7874in" svg:y="-0.6138in" svg:width="1.2228in" svg:height="1.1008in" draw:z-index="14"><draw:image xlink:href="Pictures/10000001000000EB000000D463A43EBB.png" xlink:type="simple" xlink:show="embed" xlink:actuate="onLoad" draw:mime-type="image/png"/></draw:frame><text:span text:style-name="T29">(…) ESTOU CERCADO DE</text:span><text:span text:style-name="T45"> </text:span><text:span text:style-name="T29">LEMBRANÇAS</text:span><text:span text:style-name="T45"> </text:span><text:span text:style-name="T29">(…). SÃO DEZENAS (…) QUE DESFILAM SEM ORDEM</text:span><text:span text:style-name="T34"> </text:span><text:span text:style-name="T29">,</text:span><text:span text:style-name="T34"> </text:span><text:span text:style-name="T29">COMO</text:span><text:span text:style-name="T34"> </text:span><text:span text:style-name="T29">SE</text:span><text:span text:style-name="T34"> </text:span><text:span text:style-name="T29">EU SONHASSE (…).</text:span></text:h>
      <text:p text:style-name="P30"><text:span text:style-name="T46">Rubem</text:span><text:span text:style-name="T47"> </text:span><text:span text:style-name="T48">Braga</text:span></text:p>
      <text:p text:style-name="P31"/>
      <text:p text:style-name="Text_20_body"/>
      <text:p text:style-name="P32"/>
      <text:p text:style-name="P7"><draw:frame draw:style-name="fr4" draw:name="Image 41" text:anchor-type="as-char" svg:width="0.711in" svg:height="0.6402in" draw:z-index="3"><draw:image xlink:href="Pictures/10000001000000890000007B65EB5E14.png" xlink:type="simple" xlink:show="embed" xlink:actuate="onLoad" draw:mime-type="image/png"/></draw:frame></text:p>
      <text:p text:style-name="P33"/>
      <text:section text:style-name="Sect4" text:name="Section5">
        <text:h text:style-name="P34" text:outline-level="7"><draw:frame draw:style-name="fr2" draw:name="Image16" text:anchor-type="char" svg:x="1.6075in" svg:y="-1.5091in" svg:width="6.6602in" svg:height="1.3874in" draw:z-index="30"><draw:image xlink:href="Pictures/100000010000027F000000857E66E3FC.png" xlink:type="simple" xlink:show="embed" xlink:actuate="onLoad" draw:mime-type="image/png"/></draw:frame><text:span text:style-name="T49">ASTOR</text:span><text:span text:style-name="T50"> </text:span><text:span text:style-name="T49">DILEM</text:span><text:span text:style-name="T51"> </text:span><text:span text:style-name="T49">DOS</text:span><text:span text:style-name="T51"> </text:span><text:span text:style-name="T49">SANTOS</text:span><text:span text:style-name="T51"> </text:span><text:span text:style-name="T52">JUNIOR</text:span></text:h>
        <text:p text:style-name="P35"><text:span text:style-name="T29">Secretário</text:span><text:span text:style-name="T53"> </text:span><text:span text:style-name="T29">Municipal</text:span><text:span text:style-name="T54"> </text:span><text:span text:style-name="T29">de</text:span><text:span text:style-name="T54"> </text:span><text:span text:style-name="T29">Manutenção</text:span><text:span text:style-name="T54"> </text:span><text:span text:style-name="T29">e</text:span><text:span text:style-name="T54"> </text:span><text:span text:style-name="T29">Serviços Secretário Municipal de Obras (Interino)</text:span></text:p>
        <text:p text:style-name="P36"/>
        <text:h text:style-name="P37" text:outline-level="7"><text:span text:style-name="T49">CLAYTON</text:span><text:span text:style-name="T55"> </text:span><text:span text:style-name="T49">SIQUEIRA</text:span><text:span text:style-name="T55"> </text:span><text:span text:style-name="T49">DO</text:span><text:span text:style-name="T56"> </text:span><text:span text:style-name="T52">NASCIMENTO</text:span></text:h>
        <text:p text:style-name="P38"><text:span text:style-name="T29">Secretário</text:span><text:span text:style-name="T37"> </text:span><text:span text:style-name="T29">Municipal</text:span><text:span text:style-name="T33"> </text:span><text:span text:style-name="T29">de</text:span><text:span text:style-name="T37"> </text:span><text:span text:style-name="T29">Segurança</text:span><text:span text:style-name="T33"> </text:span><text:span text:style-name="T29">e</text:span><text:span text:style-name="T33"> </text:span><text:span text:style-name="T32">Trânsito</text:span></text:p>
        <text:p text:style-name="P39"/>
        <text:h text:style-name="P37" text:outline-level="7"><text:span text:style-name="T52">DANIELLY</text:span><text:span text:style-name="T49"> </text:span><text:span text:style-name="T52">BRANDÃO</text:span><text:span text:style-name="T49"> </text:span><text:span text:style-name="T52">TÁVORA</text:span></text:h>
        <text:p text:style-name="P38"><text:span text:style-name="T29">Presidente</text:span><text:span text:style-name="T37"> </text:span><text:span text:style-name="T29">Executiva</text:span><text:span text:style-name="T33"> </text:span><text:span text:style-name="T29">do</text:span><text:span text:style-name="T33"> Ipaci</text:span></text:p>
        <text:p text:style-name="P40"/>
        <text:h text:style-name="P37" text:outline-level="7"><text:span text:style-name="T49">EDER</text:span><text:span text:style-name="T56"> </text:span><text:span text:style-name="T49">BOTELHO</text:span><text:span text:style-name="T57"> </text:span><text:span text:style-name="T49">DA</text:span><text:span text:style-name="T52"> FONSECA</text:span></text:h>
        <text:p text:style-name="P35"><text:span text:style-name="T29">Secretário</text:span><text:span text:style-name="T34"> </text:span><text:span text:style-name="T29">Municipal</text:span><text:span text:style-name="T34"> </text:span><text:span text:style-name="T29">de</text:span><text:span text:style-name="T34"> </text:span><text:span text:style-name="T29">Desenvolvimento</text:span><text:span text:style-name="T34"> </text:span><text:span text:style-name="T29">Social</text:span><text:span text:style-name="T34"> </text:span><text:span text:style-name="T29">(Inte-</text:span><text:span text:style-name="T32">rino)</text:span></text:p>
        <text:p text:style-name="P41"/>
        <text:p text:style-name="P42"><text:span text:style-name="T58">EDNALVA</text:span><text:span text:style-name="T59"> </text:span><text:span text:style-name="T58">MARIN</text:span></text:p>
        <text:p text:style-name="P43"><text:span text:style-name="T29">Secretária</text:span><text:span text:style-name="T31"> </text:span><text:span text:style-name="T29">Municipal</text:span><text:span text:style-name="T31"> </text:span><text:span text:style-name="T29">de</text:span><text:span text:style-name="T31"> </text:span><text:span text:style-name="T29">Cidadania,</text:span><text:span text:style-name="T31"> </text:span><text:span text:style-name="T29">Trabalho</text:span><text:span text:style-name="T31"> </text:span><text:span text:style-name="T29">e</text:span><text:span text:style-name="T31"> </text:span><text:span text:style-name="T29">Direitos </text:span><text:span text:style-name="T32">Humanos</text:span></text:p>
        <text:p text:style-name="P36"/>
        <text:h text:style-name="P37" text:outline-level="7"><text:span text:style-name="T49">ELIZEU</text:span><text:span text:style-name="T51"> </text:span><text:span text:style-name="T49">CRISOSTOMO</text:span><text:span text:style-name="T51"> </text:span><text:span text:style-name="T49">DE</text:span><text:span text:style-name="T57"> </text:span><text:span text:style-name="T52">VARGAS</text:span></text:h>
        <text:p text:style-name="P38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Fazenda</text:span></text:p>
        <text:p text:style-name="P39"/>
        <text:h text:style-name="P37" text:outline-level="7"><text:span text:style-name="T49">FABRÍCIO</text:span><text:span text:style-name="T55"> </text:span><text:span text:style-name="T49">FERREIRA</text:span><text:span text:style-name="T55"> </text:span><text:span text:style-name="T52">SOARES</text:span></text:h>
        <text:p text:style-name="P38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Interior</text:span></text:p>
        <text:p text:style-name="P40"/>
        <text:h text:style-name="P37" text:outline-level="7"><text:span text:style-name="T49">FERNANDO</text:span><text:span text:style-name="T57"> </text:span><text:span text:style-name="T49">SANTOS</text:span><text:span text:style-name="T57"> </text:span><text:span text:style-name="T52">MOURA</text:span></text:h>
        <text:p text:style-name="P38"><text:span text:style-name="T29">Controlador</text:span><text:span text:style-name="T37"> </text:span><text:span text:style-name="T29">Geral</text:span><text:span text:style-name="T34"> </text:span><text:span text:style-name="T29">do</text:span><text:span text:style-name="T32"> Município</text:span></text:p>
        <text:p text:style-name="P39"/>
        <text:h text:style-name="P37" text:outline-level="7"><text:span text:style-name="T49">JOSÉ ARCANJO </text:span><text:span text:style-name="T52">NUNES</text:span></text:h>
        <text:p text:style-name="P38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Agricultura</text:span></text:p>
        <text:p text:style-name="P40"/>
        <text:h text:style-name="P37" text:outline-level="7"><text:span text:style-name="T49">LUCIANO</text:span><text:span text:style-name="T60"> </text:span><text:span text:style-name="T49">BAPTISTA</text:span><text:span text:style-name="T61"> </text:span><text:span text:style-name="T49">OLIVEIRA</text:span><text:span text:style-name="T61"> </text:span><text:span text:style-name="T52">JUNIOR</text:span></text:h>
        <text:p text:style-name="P35"><text:span text:style-name="T29">Secretário Municipal de Desenvolvimento Urbano Secretário</text:span><text:span text:style-name="T62"> </text:span><text:span text:style-name="T29">Municipal</text:span><text:span text:style-name="T34"> </text:span><text:span text:style-name="T29">de</text:span><text:span text:style-name="T34"> </text:span><text:span text:style-name="T29">Limpeza</text:span><text:span text:style-name="T33"> </text:span><text:span text:style-name="T29">Urbana</text:span><text:span text:style-name="T34"> </text:span><text:span text:style-name="T32">(Interino)</text:span></text:p>
        <text:p text:style-name="P36"/>
        <text:h text:style-name="P37" text:outline-level="7"><text:span text:style-name="T49">LUIZ</text:span><text:span text:style-name="T63"> </text:span><text:span text:style-name="T49">CARLOS</text:span><text:span text:style-name="T64"> </text:span><text:span text:style-name="T49">ZANON</text:span><text:span text:style-name="T64"> </text:span><text:span text:style-name="T49">DA</text:span><text:span text:style-name="T64"> </text:span><text:span text:style-name="T49">SILVA</text:span><text:span text:style-name="T64"> </text:span><text:span text:style-name="T52">JUNIOR</text:span></text:h>
        <text:p text:style-name="P38"><text:span text:style-name="T29">Procurador</text:span><text:span text:style-name="T37"> </text:span><text:span text:style-name="T29">Geral</text:span><text:span text:style-name="T33"> </text:span><text:span text:style-name="T29">do</text:span><text:span text:style-name="T33"> </text:span><text:span text:style-name="T32">Município</text:span></text:p>
        <text:h text:style-name="P44" text:outline-level="7"><text:span text:style-name="T49">MAURO</text:span><text:span text:style-name="T51"> </text:span><text:span text:style-name="T49">CÉSAR</text:span><text:span text:style-name="T65"> </text:span><text:span text:style-name="T49">DE</text:span><text:span text:style-name="T52"> </text:span><text:span text:style-name="T49">OLIVEIRA</text:span><text:span text:style-name="T65"> </text:span><text:span text:style-name="T56">SÁ</text:span></text:h>
        <text:p text:style-name="P4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Transportes</text:span></text:p>
        <text:p text:style-name="P39"/>
        <text:h text:style-name="Heading_20_6" text:outline-level="7"><text:span text:style-name="T49">RODOLPHO</text:span><text:span text:style-name="T66"> </text:span><text:span text:style-name="T49">SILVA</text:span><text:span text:style-name="T66"> </text:span><text:span text:style-name="T51">MAIA</text:span></text:h>
        <text:p text:style-name="P46"><text:span text:style-name="T29">Secretário Municipal de Esporte, Lazer e Qualidade de </text:span><text:span text:style-name="T33">Vida</text:span></text:p>
        <text:p text:style-name="P47"/>
        <text:h text:style-name="Heading_20_6" text:outline-level="7"><text:span text:style-name="T49">RODOLFO</text:span><text:span text:style-name="T57"> </text:span><text:span text:style-name="T49">FERNANDES</text:span><text:span text:style-name="T65"> </text:span><text:span text:style-name="T49">DO</text:span><text:span text:style-name="T65"> </text:span><text:span text:style-name="T52">CARMO</text:span></text:h>
        <text:p text:style-name="P46"><text:span text:style-name="T32">Secretário</text:span><text:span text:style-name="T34"> </text:span><text:span text:style-name="T32">Municipal</text:span><text:span text:style-name="T34"> </text:span><text:span text:style-name="T32">de</text:span><text:span text:style-name="T34"> </text:span><text:span text:style-name="T32">Governo</text:span><text:span text:style-name="T34"> </text:span><text:span text:style-name="T32">e</text:span><text:span text:style-name="T34"> </text:span><text:span text:style-name="T32">Planejamento</text:span><text:span text:style-name="T34"> </text:span><text:span text:style-name="T32">Estra-tégico</text:span></text:p>
        <text:p text:style-name="P46"><text:span text:style-name="T29">Secretário Municipal de Captação de Recursos (Interi-</text:span><text:span text:style-name="T33">no)</text:span></text:p>
        <text:p text:style-name="P47"/>
        <text:h text:style-name="Heading_20_6" text:outline-level="7"><text:span text:style-name="T49">ROGÉRIO</text:span><text:span text:style-name="T66"> </text:span><text:span text:style-name="T49">DA</text:span><text:span text:style-name="T64"> </text:span><text:span text:style-name="T49">SILVA</text:span><text:span text:style-name="T64"> </text:span><text:span text:style-name="T52">ATHAYDE</text:span></text:h>
        <text:p text:style-name="P4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Administração</text:span></text:p>
        <text:p text:style-name="P40"/>
        <text:h text:style-name="Heading_20_6" text:outline-level="7"><text:span text:style-name="T49">ROGÉRIO RIBEIRO DO </text:span><text:span text:style-name="T52">CARMO</text:span></text:h>
        <text:p text:style-name="P45"><text:span text:style-name="T29">Secretário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29">Desenvolvimento</text:span><text:span text:style-name="T33"> </text:span><text:span text:style-name="T32">Econômico</text:span></text:p>
        <text:p text:style-name="P39"/>
        <text:h text:style-name="P48" text:outline-level="7"><text:span text:style-name="T49">SIMONE</text:span><text:span text:style-name="T65"> </text:span><text:span text:style-name="T49">DE SOUZA </text:span><text:span text:style-name="T52">BEIRIZ</text:span></text:h>
        <text:p text:style-name="P45"><text:span text:style-name="T29">Secretária</text:span><text:span text:style-name="T33"> </text:span><text:span text:style-name="T29">Municipal</text:span><text:span text:style-name="T33"> </text:span><text:span text:style-name="T29">de</text:span><text:span text:style-name="T33"> </text:span><text:span text:style-name="T32">Educação</text:span></text:p>
        <text:p text:style-name="P39"/>
        <text:h text:style-name="Heading_20_6" text:outline-level="7"><text:span text:style-name="T52">TATIANA</text:span><text:span text:style-name="T67"> </text:span><text:span text:style-name="T52">APARECIDA</text:span><text:span text:style-name="T68"> </text:span><text:span text:style-name="T52">PIROVANI</text:span><text:span text:style-name="T68"> </text:span><text:span text:style-name="T52">RODRIGUES</text:span></text:h>
        <text:p text:style-name="P45"><text:span text:style-name="T29">Diretora</text:span><text:span text:style-name="T69"> </text:span><text:span text:style-name="T29">Presidente</text:span><text:span text:style-name="T69"> </text:span><text:span text:style-name="T29">da</text:span><text:span text:style-name="T69"> </text:span><text:span text:style-name="T29">Agersa</text:span><text:span text:style-name="T37"> </text:span><text:span text:style-name="T32">(Interino)</text:span></text:p>
        <text:p text:style-name="P39"/>
        <text:h text:style-name="P48" text:outline-level="7"><text:span text:style-name="T49">THIAGO</text:span><text:span text:style-name="T52"> </text:span><text:span text:style-name="T49">FIÓRIO</text:span><text:span text:style-name="T65"> </text:span><text:span text:style-name="T52">LONGUI</text:span></text:h>
        <text:p text:style-name="P45"><text:span text:style-name="T29">Secretário</text:span><text:span text:style-name="T37"> </text:span><text:span text:style-name="T29">Municipal</text:span><text:span text:style-name="T34"> </text:span><text:span text:style-name="T29">de</text:span><text:span text:style-name="T34"> </text:span><text:span text:style-name="T29">Meio</text:span><text:span text:style-name="T34"> </text:span><text:span text:style-name="T32">Ambiente</text:span></text:p>
        <text:p text:style-name="P39"/>
        <text:h text:style-name="Heading_20_6" text:outline-level="7"><text:span text:style-name="T49">VILSON</text:span><text:span text:style-name="T50"> </text:span><text:span text:style-name="T49">CARLOS</text:span><text:span text:style-name="T51"> </text:span><text:span text:style-name="T49">GOMES</text:span><text:span text:style-name="T51"> </text:span><text:span text:style-name="T52">COELHO</text:span></text:h>
        <text:p text:style-name="P49"><text:span text:style-name="T29">Secretário</text:span><text:span text:style-name="T34"> </text:span><text:span text:style-name="T29">Municipal</text:span><text:span text:style-name="T34"> </text:span><text:span text:style-name="T29">de</text:span><text:span text:style-name="T34"> </text:span><text:span text:style-name="T29">Gestão</text:span><text:span text:style-name="T34"> </text:span><text:span text:style-name="T29">Especial Secretário</text:span><text:span text:style-name="T37"> </text:span><text:span text:style-name="T29">Municipal</text:span><text:span text:style-name="T34"> </text:span><text:span text:style-name="T29">de</text:span><text:span text:style-name="T34"> </text:span><text:span text:style-name="T29">Saúde</text:span><text:span text:style-name="T34"> </text:span><text:span text:style-name="T32">(Interino)</text:span></text:p>
        <text:p text:style-name="P36"/>
        <text:h text:style-name="Heading_20_6" text:outline-level="7"><text:span text:style-name="T49">WANDERSON</text:span><text:span text:style-name="T52"> </text:span><text:span text:style-name="T49">AMORIM</text:span><text:span text:style-name="T52"> </text:span><text:span text:style-name="T51">DONA</text:span></text:h>
        <text:p text:style-name="P45"><text:span text:style-name="T29">Secretário</text:span><text:span text:style-name="T37"> </text:span><text:span text:style-name="T29">Municipal</text:span><text:span text:style-name="T33"> </text:span><text:span text:style-name="T29">de</text:span><text:span text:style-name="T37"> </text:span><text:span text:style-name="T29">Cultura</text:span><text:span text:style-name="T33"> </text:span><text:span text:style-name="T29">e</text:span><text:span text:style-name="T33"> </text:span><text:span text:style-name="T32">Turismo</text:span></text:p>
      </text:section>
      <text:section text:style-name="Sect1" text:name="Section6"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26"/>
        <text:p text:style-name="P50"/>
        <text:p text:style-name="P27"><draw:frame draw:style-name="fr7" draw:name="Image 49" text:anchor-type="char" svg:x="3.7902in" svg:y="-0.2945in" svg:width="0.6866in" svg:height="0.6189in" draw:z-index="6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4</text:span></text:p>
      </text:section>
      <text:p text:style-name="P51"><draw:frame draw:style-name="fr1" draw:name="Image6" text:anchor-type="char" svg:x="1.6953in" svg:y="0.6102in" svg:width="5.7862in" svg:height="0.3756in" draw:z-index="21"><draw:image xlink:href="Pictures/100000010000022B0000002474849A47.png" xlink:type="simple" xlink:show="embed" xlink:actuate="onLoad" draw:mime-type="image/png"/></draw:frame><draw:frame draw:style-name="fr1" draw:name="Image7" text:anchor-type="char" svg:x="0.0008in" svg:y="0in" svg:width="8.2673in" svg:height="11.6929in" draw:z-index="22"><draw:image xlink:href="Pictures/10000001000003190000046256AC5AF4.png" xlink:type="simple" xlink:show="embed" xlink:actuate="onLoad" draw:mime-type="image/png"/></draw:frame></text:p>
      <text:p text:style-name="P52"/>
      <text:p text:style-name="P52"/>
      <text:p text:style-name="P53"/>
      <text:h text:style-name="P54" text:outline-level="4"><text:span text:style-name="T29">BATEI, LAVADEIRAS! SÃO</text:span><text:span text:style-name="T70"> </text:span><text:span text:style-name="T29">OUTRAS</text:span><text:span text:style-name="T70"> </text:span><text:span text:style-name="T29">AS</text:span><text:span text:style-name="T70"> </text:span><text:span text:style-name="T29">ÁGUAS, SÃO SEMPRE OUTRAS</text:span></text:h>
      <text:p text:style-name="P55"><text:span text:style-name="T71">ÁGUAS: O RIO É O MESMO. SÓ EU QUE SOU OUTRO, TÃO</text:span><text:span text:style-name="T72"> </text:span><text:span text:style-name="T71">OUTRO</text:span><text:span text:style-name="T73"> </text:span><text:span text:style-name="T71">DAQUELE</text:span><text:span text:style-name="T73"> </text:span><text:span text:style-name="T71">QUE OUTRORA VOS VIU</text:span></text:p>
      <text:p text:style-name="P56"><text:span text:style-name="T46">Newton</text:span><text:span text:style-name="T74"> </text:span><text:span text:style-name="T48">Braga</text:span></text:p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57"/>
      <text:p text:style-name="P27"><text:span text:style-name="T75">D.O.</text:span><text:span text:style-name="T76"> </text:span><text:span text:style-name="T75">PREFEITURA</text:span><text:span text:style-name="T77"> </text:span><text:span text:style-name="T75">MUNICIPAL</text:span><text:span text:style-name="T78"> </text:span><text:span text:style-name="T75">DE</text:span><text:span text:style-name="T79"> </text:span><text:span text:style-name="T80">CACHOEIRO</text:span><text:span text:style-name="T75"><text:tab/></text:span><text:span text:style-name="T81">05</text:span></text:p>
      <text:p text:style-name="P58"/>
      <text:p text:style-name="P59"/>
      <text:p text:style-name="P59"/>
      <text:p text:style-name="P60"/>
      <text:p text:style-name="P7"><draw:frame draw:style-name="fr4" draw:name="Image 59" text:anchor-type="as-char" svg:width="0.711in" svg:height="0.6402in" draw:z-index="0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15" text:anchor-type="char" svg:x="1.6075in" svg:y="-1.3366in" svg:width="6.6602in" svg:height="1.3874in" draw:z-index="29"><draw:image xlink:href="Pictures/100000010000027F000000853834306A.png" xlink:type="simple" xlink:show="embed" xlink:actuate="onLoad" draw:mime-type="image/png"/></draw:frame><text:span text:style-name="T29">PODER</text:span><text:span text:style-name="T82"> </text:span><text:span text:style-name="T32">EXECUTIVO</text:span></text:h>
      <text:p text:style-name="P61"><draw:frame draw:style-name="fr5" draw:name="Image12" text:anchor-type="char" svg:x="0.7874in" svg:y="0.1217in" svg:width="6.6929in" svg:height="0.3874in" draw:z-index="26"><draw:image xlink:href="Pictures/100000010000028200000025D5979FC0.png" xlink:type="simple" xlink:show="embed" xlink:actuate="onLoad" draw:mime-type="image/png"/></draw:frame></text:p>
      <text:h text:style-name="P62" text:outline-level="7"><text:span text:style-name="T16">EDIÇÃO</text:span><text:span text:style-name="T83"> </text:span><text:span text:style-name="T19">EXTRA</text:span></text:h>
      <text:p text:style-name="P63"><text:span text:style-name="T84">SECRETARIA</text:span><text:span text:style-name="T85"> </text:span><text:span text:style-name="T84">MUNICIPAL</text:span><text:span text:style-name="T85"> </text:span><text:span text:style-name="T84">DE</text:span><text:span text:style-name="T85"> </text:span><text:span text:style-name="T84">CULTURA</text:span><text:span text:style-name="T85"> </text:span><text:span text:style-name="T84">E</text:span><text:span text:style-name="T85"> </text:span><text:span text:style-name="T86">TURISMO</text:span></text:p>
      <text:p text:style-name="P64"/>
      <text:h text:style-name="Heading_20_7" text:outline-level="8">COMUNICADO<text:span text:style-name="T87"> </text:span>DE<text:span text:style-name="T87"> </text:span>PRORROGAÇÃO<text:span text:style-name="T87"> </text:span>DE<text:span text:style-name="T88"> </text:span><text:span text:style-name="T89">PRAZO</text:span></text:h>
      <text:p text:style-name="P65"><text:span text:style-name="T90">CHAMAMENTO</text:span><text:span text:style-name="T91"> </text:span><text:span text:style-name="T90">PÚBLICO</text:span><text:span text:style-name="T92"> </text:span><text:span text:style-name="T90">Nº</text:span><text:span text:style-name="T93"> </text:span><text:span text:style-name="T94">018/2026</text:span></text:p>
      <text:p text:style-name="P66"><text:span text:style-name="T95">Seleção</text:span><text:span text:style-name="T96"> </text:span><text:span text:style-name="T95">de</text:span><text:span text:style-name="T96"> </text:span><text:span text:style-name="T95">pessoa</text:span><text:span text:style-name="T96"> </text:span><text:span text:style-name="T95">jurídica</text:span><text:span text:style-name="T96"> </text:span><text:span text:style-name="T95">para</text:span><text:span text:style-name="T97"> </text:span><text:span text:style-name="T95">instalação</text:span><text:span text:style-name="T96"> </text:span><text:span text:style-name="T95">e</text:span><text:span text:style-name="T97"> </text:span><text:span text:style-name="T95">operação</text:span><text:span text:style-name="T97"> </text:span><text:span text:style-name="T95">de</text:span><text:span text:style-name="T97"> </text:span><text:span text:style-name="T95">Parque</text:span><text:span text:style-name="T97"> </text:span><text:span text:style-name="T95">de</text:span><text:span text:style-name="T96"> </text:span><text:span text:style-name="T95">Diversões durante a 41ª Feira da Bondade</text:span></text:p>
      <text:p text:style-name="P67"/>
      <text:p text:style-name="P68"/>
      <text:p text:style-name="P69"><text:span text:style-name="T98">O</text:span><text:span text:style-name="T99"> </text:span><text:span text:style-name="T98">Município</text:span><text:span text:style-name="T99"> </text:span><text:span text:style-name="T98">de</text:span><text:span text:style-name="T99"> </text:span><text:span text:style-name="T98">Cachoeiro</text:span><text:span text:style-name="T99"> </text:span><text:span text:style-name="T98">de</text:span><text:span text:style-name="T99"> </text:span><text:span text:style-name="T98">Itapemirim,</text:span><text:span text:style-name="T99"> </text:span><text:span text:style-name="T98">pessoa</text:span><text:span text:style-name="T99"> </text:span><text:span text:style-name="T98">jurídica</text:span><text:span text:style-name="T99"> </text:span><text:span text:style-name="T98">de</text:span><text:span text:style-name="T99"> </text:span><text:span text:style-name="T98">direito</text:span><text:span text:style-name="T99"> </text:span><text:span text:style-name="T98">público interno, inscrito no CNPJ sob o nº 27.165.588/0001-90, por intermédio da Secretaria Municipal de Cultura e Turismo – SEMCULT, representado neste ato pelo Secretário Municipal</text:span><text:span text:style-name="T100"> </text:span><text:span text:style-name="T98">de</text:span><text:span text:style-name="T101"> </text:span><text:span text:style-name="T98">Cultura</text:span><text:span text:style-name="T100"> </text:span><text:span text:style-name="T98">e</text:span><text:span text:style-name="T100"> </text:span><text:span text:style-name="T98">Turismo,</text:span><text:span text:style-name="T100"> </text:span><text:span text:style-name="T98">Wanderson</text:span><text:span text:style-name="T100"> </text:span><text:span text:style-name="T98">Amorim</text:span><text:span text:style-name="T100"> </text:span><text:span text:style-name="T98">Dona,</text:span><text:span text:style-name="T101"> </text:span><text:span text:style-name="T98">comunica</text:span><text:span text:style-name="T100"> </text:span><text:span text:style-name="T98">aos</text:span><text:span text:style-name="T101"> </text:span><text:span text:style-name="T98">interessados a prorrogação do prazo de inscrições do Chamamento Público nº 018/2026, destinado à seleção de pessoa jurídica para instalação, operação e desmontagem de Parque de Diversões durante a 41ª Feira da Bondade.</text:span></text:p>
      <text:p text:style-name="P70"><text:span text:style-name="T98">Dessa forma, o prazo para realização das inscrições fica prorrogado até o dia 06 de setembro de 2026 (domingo).</text:span><text:span text:style-name="T98"/></text:p>
      <text:p text:style-name="P71"><text:span text:style-name="T98">As inscrições poderão ser realizadas presencialmente na sede da SEMCULT, situada na Praça Jerônimo Monteiro, nº 32, Centro, Cachoeiro de Itapemirim/ES, CEP 29300-170,</text:span><text:span text:style-name="T99"> </text:span><text:span text:style-name="T98">nos</text:span><text:span text:style-name="T99"> </text:span><text:span text:style-name="T98">dias</text:span><text:span text:style-name="T99"> </text:span><text:span text:style-name="T98">úteis,</text:span><text:span text:style-name="T99"> </text:span><text:span text:style-name="T98">das</text:span><text:span text:style-name="T99"> </text:span><text:span text:style-name="T98">9</text:span><text:span text:style-name="T99"> </text:span><text:span text:style-name="T98">h</text:span><text:span text:style-name="T99"> </text:span><text:span text:style-name="T98">às</text:span><text:span text:style-name="T99"> </text:span><text:span text:style-name="T98">17</text:span><text:span text:style-name="T99"> </text:span><text:span text:style-name="T98">h,</text:span><text:span text:style-name="T99"> </text:span><text:span text:style-name="T98">ou</text:span><text:span text:style-name="T99"> </text:span><text:span text:style-name="T98">pelo</text:span><text:span text:style-name="T99"> </text:span><text:span text:style-name="T98">e-mail </text:span><text:a xlink:type="simple" xlink:href="mailto:semcult@cachoeiro.es.gov.br" text:style-name="ListLabel_20_1" text:visited-style-name="ListLabel_20_1"><text:span text:style-name="T102">semcult@cachoeiro.es.gov.br.</text:span></text:a></text:p>
      <text:p text:style-name="P72"><text:span text:style-name="T98">O edital completo e seus anexos encontram-se disponíveis no sítio eletrônico oficial do Município: </text:span><text:a xlink:type="simple" xlink:href="http://www.cachoeiro.es.gov.br/" text:style-name="ListLabel_20_2" text:visited-style-name="ListLabel_20_2"><text:span text:style-name="T98">www.cachoeiro.es.gov.br,</text:span></text:a><text:span text:style-name="T98"> na aba Transparência &gt; Editais.</text:span></text:p>
      <text:p text:style-name="P73"><text:span text:style-name="T98">Permanecem inalteradas as demais disposições do Chamamento Público nº </text:span><text:span text:style-name="T102">018/2026.</text:span></text:p>
      <text:p text:style-name="P74"><text:span text:style-name="T98">Dúvidas e esclarecimentos poderão ser obtidos por meio do e-mail: </text:span><text:a xlink:type="simple" xlink:href="mailto:semcult@cachoeiro.es.gov.br" text:style-name="ListLabel_20_1" text:visited-style-name="ListLabel_20_1"><text:span text:style-name="T102">semcult@cachoeiro.es.gov.br.</text:span></text:a></text:p>
      <text:p text:style-name="P75"><text:span text:style-name="T98">Cachoeiro</text:span><text:span text:style-name="T103"> </text:span><text:span text:style-name="T98">de</text:span><text:span text:style-name="T104"> </text:span><text:span text:style-name="T98">Itapemirim</text:span><text:span text:style-name="T105"> </text:span><text:span text:style-name="T98">–</text:span><text:span text:style-name="T104"> </text:span><text:span text:style-name="T98">ES,</text:span><text:span text:style-name="T104"> </text:span><text:span text:style-name="T98">1º</text:span><text:span text:style-name="T104"> </text:span><text:span text:style-name="T98">de</text:span><text:span text:style-name="T103"> </text:span><text:span text:style-name="T98">setembro</text:span><text:span text:style-name="T104"> </text:span><text:span text:style-name="T98">de</text:span><text:span text:style-name="T104"> </text:span><text:span text:style-name="T102">2026.</text:span></text:p>
      <text:p text:style-name="P76"/>
      <text:p text:style-name="P76"/>
      <text:p text:style-name="P76"/>
      <text:p text:style-name="P77"/>
      <text:p text:style-name="P78"><text:span text:style-name="T90">WANDERSON</text:span><text:span text:style-name="T93"> </text:span><text:span text:style-name="T90">AMORIM</text:span><text:span text:style-name="T106"> </text:span><text:span text:style-name="T107">DONA</text:span></text:p>
      <text:p text:style-name="P79"><text:span text:style-name="T108">Secretário</text:span><text:span text:style-name="T109"> </text:span><text:span text:style-name="T108">Municipal</text:span><text:span text:style-name="T110"> </text:span><text:span text:style-name="T108">de</text:span><text:span text:style-name="T110"> </text:span><text:span text:style-name="T108">Cultura</text:span><text:span text:style-name="T111"> </text:span><text:span text:style-name="T108">e</text:span><text:span text:style-name="T109"> </text:span><text:span text:style-name="T112">Turismo</text:span></text:p>
      <text:p text:style-name="P80"><draw:frame draw:style-name="fr7" draw:name="Image 67" text:anchor-type="char" svg:x="3.7902in" svg:y="0.2547in" svg:width="0.6866in" svg:height="0.6189in" draw:z-index="8"><draw:image xlink:href="Pictures/10000001000000840000007752069C51.png" xlink:type="simple" xlink:show="embed" xlink:actuate="onLoad" draw:mime-type="image/png"/></draw:frame><text:span text:style-name="T38">D.O.</text:span><text:span text:style-name="T39"> </text:span><text:span text:style-name="T38">PREFEITURA</text:span><text:span text:style-name="T40"> </text:span><text:span text:style-name="T38">MUNICIPAL</text:span><text:span text:style-name="T41"> </text:span><text:span text:style-name="T38">DE</text:span><text:span text:style-name="T42"> </text:span><text:span text:style-name="T43">CACHOEIRO</text:span><text:span text:style-name="T38"><text:tab/></text:span><text:span text:style-name="T44">06</text:span></text:p>
      <text:h text:style-name="P81" text:outline-level="2"><draw:frame draw:style-name="fr1" draw:name="Image9" text:anchor-type="char" svg:x="1.6953in" svg:y="0.6102in" svg:width="5.7862in" svg:height="0.3756in" draw:z-index="23"><draw:image xlink:href="Pictures/100000010000022B0000002474849A47.png" xlink:type="simple" xlink:show="embed" xlink:actuate="onLoad" draw:mime-type="image/png"/></draw:frame><draw:frame draw:style-name="fr1" draw:name="Image10" text:anchor-type="char" svg:x="0in" svg:y="0in" svg:width="8.2681in" svg:height="11.6929in" draw:z-index="24"><draw:image xlink:href="Pictures/1000000100000319000004628A933593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h text:style-name="P82" text:outline-level="6"><text:span text:style-name="T11">DO</text:span><text:span text:style-name="T12"> </text:span><text:span text:style-name="T13">MUNICÍPIO</text:span><text:span text:style-name="T14"> </text:span><text:span text:style-name="T15">DE </text:span></text:h>
      <text:p text:style-name="P83"><text:span text:style-name="T113">CACHOEIRO</text:span><text:span text:style-name="T114"> </text:span><text:span text:style-name="T115">DE</text:span><text:span text:style-name="T114"> </text:span><text:span text:style-name="T116">ITAPEMIRIM 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84"/>
      <text:p text:style-name="P85"><text:span text:style-name="T117">CENTRO ADMINISTRATIVO HÉLIO CARLOS MANHÃES RUA BRAHIM ANTÔNIO SEDER, 96/102 - CENTRO CACHOEIRO</text:span><text:span text:style-name="T118"> </text:span><text:span text:style-name="T117">DE</text:span><text:span text:style-name="T119"> </text:span><text:span text:style-name="T117">ITAPEMIRIM CEP: 29300-060</text:span></text:p>
      <text:p text:style-name="Text_20_body"/>
      <text:p text:style-name="P86"/>
      <text:p text:style-name="P87"><draw:frame draw:style-name="fr3" draw:name="Image8" text:anchor-type="char" svg:x="0.7874in" svg:y="0.2654in" svg:width="6.6953in" svg:height="0.1in" draw:z-index="18"><draw:image xlink:href="Pictures/100000010000028200000009B6819ED2.png" xlink:type="simple" xlink:show="embed" xlink:actuate="onLoad" draw:mime-type="image/png"/></draw:frame><text:span text:style-name="T120">CACHOEIRO.ES.GOV.BR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Source Sans Pro" fo:font-family="'Source Sans Pro'" style:font-family-generic="swiss" style:font-pitch="variable" fo:language="pt" fo:country="PT" style:font-name-asian="Source Sans Pro1" style:font-family-asian="'Source Sans Pro'" style:font-family-generic-asian="system" style:font-pitch-asian="variable" style:language-asian="en" style:country-asian="US" style:font-name-complex="Source Sans Pro1" style:font-family-complex="'Source Sans Pro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Source Sans Pro" fo:font-family="'Source Sans Pro'" style:font-family-generic="swiss" style:font-pitch="variable" fo:font-size="10pt" fo:language="pt" fo:country="PT" style:font-name-asian="Source Sans Pro1" style:font-family-asian="'Source Sans Pro'" style:font-family-generic-asian="system" style:font-pitch-asian="variable" style:font-size-asian="10pt" style:language-asian="en" style:country-asian="US" style:font-name-complex="Source Sans Pro1" style:font-family-complex="'Source Sans Pro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1.2972in" fo:margin-right="1.6575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2665in" fo:margin-right="1.6575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1.5945in" fo:margin-right="1.7382in"/>
      <style:text-properties style:font-name="Source Sans Pro" fo:font-family="'Source Sans Pro'" style:font-family-generic="swiss" style:font-pitch="variable" fo:font-size="19pt" fo:language="pt" fo:country="PT" style:font-name-asian="Source Sans Pro1" style:font-family-asian="'Source Sans Pro'" style:font-family-generic-asian="system" style:font-pitch-asian="variable" style:font-size-asian="19pt" style:language-asian="en" style:country-asian="US" style:font-name-complex="Source Sans Pro1" style:font-family-complex="'Source Sans Pro'" style:font-family-generic-complex="system" style:font-pitch-complex="variable" style:font-size-complex="19pt" style:language-complex="ar" style:country-complex="SA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1.2909in" fo:margin-right="1.6575in" fo:text-align="center" style:justify-single-word="false"/>
      <style:text-properties style:font-name="Source Sans Pro" fo:font-family="'Source Sans Pro'" style:font-family-generic="swiss" style:font-pitch="variable" fo:font-size="12pt" fo:language="pt" fo:country="PT" style:font-name-asian="Source Sans Pro1" style:font-family-asian="'Source Sans Pro'" style:font-family-generic-asian="system" style:font-pitch-asian="variable" style:font-size-asian="12pt" style:language-asian="en" style:country-asian="US" style:font-name-complex="Source Sans Pro1" style:font-family-complex="'Source Sans Pro'" style:font-family-generic-complex="system" style:font-pitch-complex="variable" style:font-size-complex="12pt" style:language-complex="ar" style:country-complex="SA"/>
    </style:style>
    <style:style style:name="Heading_20_6" style:display-name="Heading 6" style:family="paragraph" style:parent-style-name="Standard" style:default-outline-level="7" style:list-style-name="" style:class="chapter">
      <style:paragraph-properties fo:margin-left="0.3654in" fo:line-height="0.1862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margin-left="1.2016in" fo:margin-right="1.6575in" fo:margin-top="0.0008in" fo:margin-bottom="0in" style:contextual-spacing="false" fo:text-align="center" style:justify-single-word="false"/>
      <style:text-properties style:font-name="Arial" fo:font-family="Arial" style:font-family-generic="swiss" style:font-pitch="variable" fo:font-size="10.5pt" fo:language="pt" fo:country="PT" fo:font-weight="bold" style:font-name-asian="Arial1" style:font-family-asian="Arial" style:font-family-generic-asian="system" style:font-pitch-asian="variable" style:font-size-asian="10.5pt" style:language-asian="en" style:country-asian="US" style:font-weight-asian="bold" style:font-name-complex="Arial1" style:font-family-complex="Arial" style:font-family-generic-complex="system" style:font-pitch-complex="variable" style:font-size-complex="10.5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margin-top="0.0701in" fo:margin-bottom="0in" style:contextual-spacing="false" fo:line-height="0.1709in" fo:text-align="center" style:justify-single-word="false"/>
      <style:text-properties style:font-name="Source Sans Pro" fo:font-family="'Source Sans Pro'" style:font-family-generic="swiss" style:font-pitch="variable" fo:font-size="10pt" fo:language="pt" fo:country="PT" fo:font-weight="bold" style:font-name-asian="Source Sans Pro1" style:font-family-asian="'Source Sans Pro'" style:font-family-generic-asian="system" style:font-pitch-asian="variable" style:font-size-asian="1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style:font-pitch="variable" fo:font-size="9.5pt" fo:letter-spacing="-0.0016in" style:font-size-asian="9.5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ListLabel_20_2" style:display-name="ListLabel 2" style:family="text">
      <style:text-properties style:font-name="Arial" fo:font-family="Arial" style:font-family-generic="swiss" style:font-pitch="variable" fo:font-size="9.5pt" style:font-size-asian="9.5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1945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0.778in" fo:margin-bottom="0.1945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8.2681in" fo:page-height="11.6929in" style:num-format="1" style:print-orientation="portrait" fo:margin-top="1.3335in" fo:margin-bottom="0.1945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8.2681in" fo:page-height="11.6929in" style:num-format="1" style:print-orientation="portrait" fo:margin-top="1.0693in" fo:margin-bottom="0.1945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3" draw:style-name="Mdp1"/>
    <style:master-page style:name="Converted3" style:page-layout-name="Mpm2" draw:style-name="Mdp1"/>
    <style:master-page style:name="Converted4" style:page-layout-name="Mpm4" draw:style-name="Mdp1"/>
    <style:master-page style:name="Converted5" style:page-layout-name="Mpm2" draw:style-name="Mdp1"/>
    <style:master-page style:name="Converted6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2T15:45:46</meta:creation-date>
    <dc:date>2026-09-02T13:32:31.537164430</dc:date>
    <meta:editing-duration>PT1S</meta:editing-duration>
    <meta:generator>LibreOffice/26.2.5.2$Linux_AARCH64 LibreOffice_project/620$Build-2</meta:generator>
    <meta:editing-cycles>2</meta:editing-cycles>
    <meta:document-statistic meta:table-count="0" meta:image-count="25" meta:object-count="0" meta:page-count="7" meta:paragraph-count="104" meta:word-count="636" meta:character-count="4454" meta:non-whitespace-character-count="3902"/>
    <meta:user-defined meta:name="AppVersion">12.0000</meta:user-defined>
    <meta:user-defined meta:name="Created" meta:value-type="date">2026-09-02T00:00:00</meta:user-defined>
    <meta:user-defined meta:name="Creator">Adobe InDesign 18.0 (Windows)</meta:user-defined>
    <meta:user-defined meta:name="LastSaved" meta:value-type="date">2026-09-02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