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8200000009B6819ED2.png" manifest:media-type="image/png"/>
  <manifest:file-entry manifest:full-path="Pictures/10000001000003190000046225FEC7E9.png" manifest:media-type="image/png"/>
  <manifest:file-entry manifest:full-path="Pictures/100000010000022400000242F872BCCE.png" manifest:media-type="image/png"/>
  <manifest:file-entry manifest:full-path="Pictures/100000010000022400000273B095CF8A.png" manifest:media-type="image/png"/>
  <manifest:file-entry manifest:full-path="Pictures/1000000100000099000000016CAF2B40.png" manifest:media-type="image/png"/>
  <manifest:file-entry manifest:full-path="Pictures/10000001000000B0000000016613DFFF.png" manifest:media-type="image/png"/>
  <manifest:file-entry manifest:full-path="Pictures/100000000000065B0000000E403F32B5.png" manifest:media-type="image/png"/>
  <manifest:file-entry manifest:full-path="Pictures/100000000000061100000015E56BCFD6.png" manifest:media-type="image/png"/>
  <manifest:file-entry manifest:full-path="Pictures/10000000000006F400000013F84F3A8D.png" manifest:media-type="image/png"/>
  <manifest:file-entry manifest:full-path="Pictures/100000010000016E0000003DF333E7E6.png" manifest:media-type="image/png"/>
  <manifest:file-entry manifest:full-path="Pictures/100000010000031900000462B29EC630.png" manifest:media-type="image/png"/>
  <manifest:file-entry manifest:full-path="Pictures/100000010000000C0000000C43EC18F3.png" manifest:media-type="image/png"/>
  <manifest:file-entry manifest:full-path="Pictures/1000000100000282000003E47812FE38.png" manifest:media-type="image/png"/>
  <manifest:file-entry manifest:full-path="Pictures/10000001000000130000000C5161F074.png" manifest:media-type="image/png"/>
  <manifest:file-entry manifest:full-path="Pictures/10000001000002EA00000085A3334DB7.png" manifest:media-type="image/png"/>
  <manifest:file-entry manifest:full-path="Pictures/10000000000009180000019B2F5AA03B.png" manifest:media-type="image/png"/>
  <manifest:file-entry manifest:full-path="Pictures/1000000000000611000000115DFB6177.png" manifest:media-type="image/png"/>
  <manifest:file-entry manifest:full-path="Pictures/10000001000000B70000000B07D9C1C2.png" manifest:media-type="image/png"/>
  <manifest:file-entry manifest:full-path="Pictures/100000010000031900000231828AFD9C.png" manifest:media-type="image/png"/>
  <manifest:file-entry manifest:full-path="Pictures/100000010000028200000025D5979FC0.png" manifest:media-type="image/png"/>
  <manifest:file-entry manifest:full-path="Pictures/100000000000070C00000016020C98D8.png" manifest:media-type="image/png"/>
  <manifest:file-entry manifest:full-path="Pictures/10000001000000C9000000139FA2DF30.png" manifest:media-type="image/png"/>
  <manifest:file-entry manifest:full-path="Pictures/10000001000000B80000000C00EA2F60.png" manifest:media-type="image/png"/>
  <manifest:file-entry manifest:full-path="Pictures/10000001000000840000007752069C51.png" manifest:media-type="image/png"/>
  <manifest:file-entry manifest:full-path="Pictures/10000001000002EA0000008525714CD2.png" manifest:media-type="image/png"/>
  <manifest:file-entry manifest:full-path="Pictures/10000001000000C4000000902B12653D.png" manifest:media-type="image/png"/>
  <manifest:file-entry manifest:full-path="Pictures/10000000000000D0000000B830B1DD11.jpg" manifest:media-type="image/jpeg"/>
  <manifest:file-entry manifest:full-path="Pictures/10000001000000890000007C1AA9694F.png" manifest:media-type="image/png"/>
  <manifest:file-entry manifest:full-path="Pictures/100000010000027F0000008534431986.png" manifest:media-type="image/png"/>
  <manifest:file-entry manifest:full-path="Pictures/100000010000027F000000856835DBF8.png" manifest:media-type="image/png"/>
  <manifest:file-entry manifest:full-path="Pictures/100000010000031900000462B93D9A9C.png" manifest:media-type="image/png"/>
  <manifest:file-entry manifest:full-path="Pictures/10000001000000890000007B65EB5E14.png" manifest:media-type="image/png"/>
  <manifest:file-entry manifest:full-path="Pictures/100000010000027F000000857E66E3FC.png" manifest:media-type="image/png"/>
  <manifest:file-entry manifest:full-path="Pictures/100000010000009900000026A14CA22C.png" manifest:media-type="image/png"/>
  <manifest:file-entry manifest:full-path="Pictures/100000010000022B0000002474849A47.png" manifest:media-type="image/png"/>
  <manifest:file-entry manifest:full-path="Pictures/1000000100000282000000017B0C9962.png" manifest:media-type="image/png"/>
  <manifest:file-entry manifest:full-path="Pictures/10000001000000EB000000D463A43EBB.png" manifest:media-type="image/png"/>
  <manifest:file-entry manifest:full-path="Pictures/10000001000003190000046256AC5AF4.png" manifest:media-type="image/png"/>
  <manifest:file-entry manifest:full-path="Pictures/100000000000072F0000000BD5F73A1D.png" manifest:media-type="image/png"/>
  <manifest:file-entry manifest:full-path="Thumbnails/thumbnail.png" manifest:media-type="image/png"/>
  <manifest:file-entry manifest:full-path="Pictures/capa-render.jpg" manifest:media-type="image/jpe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office="urn:oasis:names:tc:opendocument:xmlns:office:1.0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4.4847in" fo:margin-left="1.4931in" fo:margin-top="0in" fo:margin-bottom="0in" table:align="left" style:writing-mode="page"/>
    </style:style>
    <style:style style:name="Table1.A" style:family="table-column">
      <style:table-column-properties style:column-width="1.6417in"/>
    </style:style>
    <style:style style:name="Table1.B" style:family="table-column">
      <style:table-column-properties style:column-width="2.0132in"/>
    </style:style>
    <style:style style:name="Table1.C" style:family="table-column">
      <style:table-column-properties style:column-width="0.8299in"/>
    </style:style>
    <style:style style:name="Table1.1" style:family="table-row">
      <style:table-row-properties style:min-row-height="0.216in" fo:keep-together="auto"/>
    </style:style>
    <style:style style:name="Table1.A1" style:family="table-cell">
      <style:table-cell-properties fo:padding-left="0.0035in" fo:padding-right="0.0035in" fo:padding-top="0in" fo:padding-bottom="0in" fo:border="0.5pt solid #000000"/>
    </style:style>
    <style:style style:name="Table1.2" style:family="table-row">
      <style:table-row-properties style:min-row-height="0.4069in" fo:keep-together="auto"/>
    </style:style>
    <style:style style:name="Table2" style:family="table">
      <style:table-properties style:width="4.6611in" fo:margin-left="1.4597in" fo:margin-top="0in" fo:margin-bottom="0in" table:align="left" style:writing-mode="page"/>
    </style:style>
    <style:style style:name="Table2.A" style:family="table-column">
      <style:table-column-properties style:column-width="1.9563in"/>
    </style:style>
    <style:style style:name="Table2.B" style:family="table-column">
      <style:table-column-properties style:column-width="1.841in"/>
    </style:style>
    <style:style style:name="Table2.C" style:family="table-column">
      <style:table-column-properties style:column-width="0.8639in"/>
    </style:style>
    <style:style style:name="Table2.1" style:family="table-row">
      <style:table-row-properties style:min-row-height="0.225in" fo:keep-together="auto"/>
    </style:style>
    <style:style style:name="Table2.A1" style:family="table-cell">
      <style:table-cell-properties fo:padding-left="0.0035in" fo:padding-right="0.0035in" fo:padding-top="0in" fo:padding-bottom="0in" fo:border="0.5pt solid #000000"/>
    </style:style>
    <style:style style:name="Table2.2" style:family="table-row">
      <style:table-row-properties style:min-row-height="0.4229in" fo:keep-together="auto"/>
    </style:style>
    <style:style style:name="Table3" style:family="table">
      <style:table-properties style:width="5.4653in" fo:margin-left="0.9688in" fo:margin-top="0in" fo:margin-bottom="0in" table:align="left" style:writing-mode="page"/>
    </style:style>
    <style:style style:name="Table3.A" style:family="table-column">
      <style:table-column-properties style:column-width="1.6861in"/>
    </style:style>
    <style:style style:name="Table3.B" style:family="table-column">
      <style:table-column-properties style:column-width="1.8875in"/>
    </style:style>
    <style:style style:name="Table3.C" style:family="table-column">
      <style:table-column-properties style:column-width="0.5833in"/>
    </style:style>
    <style:style style:name="Table3.D" style:family="table-column">
      <style:table-column-properties style:column-width="0.6181in"/>
    </style:style>
    <style:style style:name="Table3.E" style:family="table-column">
      <style:table-column-properties style:column-width="0.6903in"/>
    </style:style>
    <style:style style:name="Table3.1" style:family="table-row">
      <style:table-row-properties style:min-row-height="0.1694in" fo:keep-together="auto"/>
    </style:style>
    <style:style style:name="Table3.A1" style:family="table-cell">
      <style:table-cell-properties fo:padding-left="0.0035in" fo:padding-right="0.0035in" fo:padding-top="0in" fo:padding-bottom="0in" fo:border="0.5pt solid #000000"/>
    </style:style>
    <style:style style:name="Table3.2" style:family="table-row">
      <style:table-row-properties style:min-row-height="0.2514in" fo:keep-together="auto"/>
    </style:style>
    <style:style style:name="Table4" style:family="table">
      <style:table-properties style:width="5.4653in" fo:margin-left="0.9688in" fo:margin-top="0in" fo:margin-bottom="0in" table:align="left" style:writing-mode="page"/>
    </style:style>
    <style:style style:name="Table4.A" style:family="table-column">
      <style:table-column-properties style:column-width="1.6854in"/>
    </style:style>
    <style:style style:name="Table4.B" style:family="table-column">
      <style:table-column-properties style:column-width="1.8938in"/>
    </style:style>
    <style:style style:name="Table4.C" style:family="table-column">
      <style:table-column-properties style:column-width="0.5715in"/>
    </style:style>
    <style:style style:name="Table4.D" style:family="table-column">
      <style:table-column-properties style:column-width="0.6243in"/>
    </style:style>
    <style:style style:name="Table4.E" style:family="table-column">
      <style:table-column-properties style:column-width="0.6903in"/>
    </style:style>
    <style:style style:name="Table4.1" style:family="table-row">
      <style:table-row-properties style:min-row-height="0.1694in" fo:keep-together="auto"/>
    </style:style>
    <style:style style:name="Table4.A1" style:family="table-cell">
      <style:table-cell-properties fo:padding-left="0.0035in" fo:padding-right="0.0035in" fo:padding-top="0in" fo:padding-bottom="0in" fo:border="0.5pt solid #000000"/>
    </style:style>
    <style:style style:name="Table4.2" style:family="table-row">
      <style:table-row-properties style:min-row-height="0.2514in" fo:keep-together="auto"/>
    </style:style>
    <style:style style:name="Table5" style:family="table">
      <style:table-properties style:width="5.2097in" fo:margin-left="1.1722in" fo:margin-top="0in" fo:margin-bottom="0in" table:align="left" style:writing-mode="page"/>
    </style:style>
    <style:style style:name="Table5.A" style:family="table-column">
      <style:table-column-properties style:column-width="1.5972in"/>
    </style:style>
    <style:style style:name="Table5.B" style:family="table-column">
      <style:table-column-properties style:column-width="2.3653in"/>
    </style:style>
    <style:style style:name="Table5.C" style:family="table-column">
      <style:table-column-properties style:column-width="0.6257in"/>
    </style:style>
    <style:style style:name="Table5.D" style:family="table-column">
      <style:table-column-properties style:column-width="0.6215in"/>
    </style:style>
    <style:style style:name="Table5.1" style:family="table-row">
      <style:table-row-properties style:min-row-height="0.1924in" fo:keep-together="auto"/>
    </style:style>
    <style:style style:name="Table5.A1" style:family="table-cell">
      <style:table-cell-properties fo:padding-left="0.0035in" fo:padding-right="0.0035in" fo:padding-top="0in" fo:padding-bottom="0in" fo:border="0.5pt solid #000000"/>
    </style:style>
    <style:style style:name="Table5.2" style:family="table-row">
      <style:table-row-properties style:min-row-height="0.2208in" fo:keep-together="auto"/>
    </style:style>
    <style:style style:name="Table6" style:family="table">
      <style:table-properties style:width="4.6389in" fo:margin-left="1.4375in" fo:margin-top="0in" fo:margin-bottom="0in" table:align="left" style:writing-mode="page"/>
    </style:style>
    <style:style style:name="Table6.A" style:family="table-column">
      <style:table-column-properties style:column-width="4.6389in"/>
    </style:style>
    <style:style style:name="Table6.1" style:family="table-row">
      <style:table-row-properties style:min-row-height="0.1056in" fo:keep-together="auto"/>
    </style:style>
    <style:style style:name="Table6.A1" style:family="table-cell">
      <style:table-cell-properties fo:padding-left="0.0035in" fo:padding-right="0.0035in" fo:padding-top="0in" fo:padding-bottom="0in" fo:border="0.5pt solid #000000"/>
    </style:style>
    <style:style style:name="Table6.2" style:family="table-row">
      <style:table-row-properties style:min-row-height="0.1063in" fo:keep-together="auto"/>
    </style:style>
    <style:style style:name="Table6.4" style:family="table-row">
      <style:table-row-properties style:min-row-height="0.1368in" fo:keep-together="auto"/>
    </style:style>
    <style:style style:name="Table6.5" style:family="table-row">
      <style:table-row-properties style:min-row-height="0.2438in" fo:keep-together="auto"/>
    </style:style>
    <style:style style:name="Table7" style:family="table">
      <style:table-properties style:width="5.3653in" fo:margin-left="1.0785in" fo:margin-top="0in" fo:margin-bottom="0in" table:align="left" style:writing-mode="page"/>
    </style:style>
    <style:style style:name="Table7.A" style:family="table-column">
      <style:table-column-properties style:column-width="1.6549in"/>
    </style:style>
    <style:style style:name="Table7.B" style:family="table-column">
      <style:table-column-properties style:column-width="1.8535in"/>
    </style:style>
    <style:style style:name="Table7.C" style:family="table-column">
      <style:table-column-properties style:column-width="0.5722in"/>
    </style:style>
    <style:style style:name="Table7.D" style:family="table-column">
      <style:table-column-properties style:column-width="0.6069in"/>
    </style:style>
    <style:style style:name="Table7.E" style:family="table-column">
      <style:table-column-properties style:column-width="0.6778in"/>
    </style:style>
    <style:style style:name="Table7.1" style:family="table-row">
      <style:table-row-properties style:min-row-height="0.166in" fo:keep-together="auto"/>
    </style:style>
    <style:style style:name="Table7.A1" style:family="table-cell">
      <style:table-cell-properties fo:padding-left="0.0035in" fo:padding-right="0.0035in" fo:padding-top="0in" fo:padding-bottom="0in" fo:border="0.5pt solid #000000"/>
    </style:style>
    <style:style style:name="Table7.2" style:family="table-row">
      <style:table-row-properties style:min-row-height="0.2465in" fo:keep-together="auto"/>
    </style:style>
    <style:style style:name="Table8" style:family="table">
      <style:table-properties style:width="5.3639in" fo:margin-left="1.0785in" fo:margin-top="0in" fo:margin-bottom="0in" table:align="left" style:writing-mode="page"/>
    </style:style>
    <style:style style:name="Table8.A" style:family="table-column">
      <style:table-column-properties style:column-width="1.6542in"/>
    </style:style>
    <style:style style:name="Table8.B" style:family="table-column">
      <style:table-column-properties style:column-width="1.859in"/>
    </style:style>
    <style:style style:name="Table8.C" style:family="table-column">
      <style:table-column-properties style:column-width="0.5611in"/>
    </style:style>
    <style:style style:name="Table8.D" style:family="table-column">
      <style:table-column-properties style:column-width="0.6125in"/>
    </style:style>
    <style:style style:name="Table8.E" style:family="table-column">
      <style:table-column-properties style:column-width="0.6771in"/>
    </style:style>
    <style:style style:name="Table8.1" style:family="table-row">
      <style:table-row-properties style:min-row-height="0.166in" fo:keep-together="auto"/>
    </style:style>
    <style:style style:name="Table8.A1" style:family="table-cell">
      <style:table-cell-properties fo:padding-left="0.0035in" fo:padding-right="0.0035in" fo:padding-top="0in" fo:padding-bottom="0in" fo:border="0.5pt solid #000000"/>
    </style:style>
    <style:style style:name="Table8.2" style:family="table-row">
      <style:table-row-properties style:min-row-height="0.2465in" fo:keep-together="auto"/>
    </style:style>
    <style:style style:name="Table9" style:family="table">
      <style:table-properties style:width="5.225in" fo:margin-left="1.0826in" fo:margin-top="0in" fo:margin-bottom="0in" table:align="left" style:writing-mode="page"/>
    </style:style>
    <style:style style:name="Table9.A" style:family="table-column">
      <style:table-column-properties style:column-width="1.7444in"/>
    </style:style>
    <style:style style:name="Table9.B" style:family="table-column">
      <style:table-column-properties style:column-width="2.2292in"/>
    </style:style>
    <style:style style:name="Table9.C" style:family="table-column">
      <style:table-column-properties style:column-width="0.6285in"/>
    </style:style>
    <style:style style:name="Table9.D" style:family="table-column">
      <style:table-column-properties style:column-width="0.6229in"/>
    </style:style>
    <style:style style:name="Table9.1" style:family="table-row">
      <style:table-row-properties style:min-row-height="0.1931in" fo:keep-together="auto"/>
    </style:style>
    <style:style style:name="Table9.A1" style:family="table-cell">
      <style:table-cell-properties fo:padding-left="0.0035in" fo:padding-right="0.0035in" fo:padding-top="0in" fo:padding-bottom="0in" fo:border="0.5pt solid #000000"/>
    </style:style>
    <style:style style:name="Table9.2" style:family="table-row">
      <style:table-row-properties style:min-row-height="0.1799in" fo:keep-together="auto"/>
    </style:style>
    <style:style style:name="Table10" style:family="table">
      <style:table-properties style:width="4.575in" fo:margin-left="1.5715in" fo:margin-top="0in" fo:margin-bottom="0in" table:align="left" style:writing-mode="page"/>
    </style:style>
    <style:style style:name="Table10.A" style:family="table-column">
      <style:table-column-properties style:column-width="2.1278in"/>
    </style:style>
    <style:style style:name="Table10.B" style:family="table-column">
      <style:table-column-properties style:column-width="2.4472in"/>
    </style:style>
    <style:style style:name="Table10.1" style:family="table-row">
      <style:table-row-properties style:min-row-height="0.2167in" fo:keep-together="auto"/>
    </style:style>
    <style:style style:name="Table10.A1" style:family="table-cell">
      <style:table-cell-properties fo:padding-left="0.0014in" fo:padding-right="0.0014in" fo:padding-top="0in" fo:padding-bottom="0in" fo:border="0.25pt solid #000000"/>
    </style:style>
    <style:style style:name="Table10.2" style:family="table-row">
      <style:table-row-properties style:min-row-height="0.1882in" fo:keep-together="auto"/>
    </style:style>
    <style:style style:name="Table10.4" style:family="table-row">
      <style:table-row-properties style:min-row-height="0.4111in" fo:keep-together="auto"/>
    </style:style>
    <style:style style:name="Table10.6" style:family="table-row">
      <style:table-row-properties style:min-row-height="0.1868in" fo:keep-together="auto"/>
    </style:style>
    <style:style style:name="Table10.7" style:family="table-row">
      <style:table-row-properties style:min-row-height="0.4118in" fo:keep-together="auto"/>
    </style:style>
    <style:style style:name="Table10.9" style:family="table-row">
      <style:table-row-properties style:min-row-height="0.2924in" fo:keep-together="auto"/>
    </style:style>
    <style:style style:name="Table10.10" style:family="table-row">
      <style:table-row-properties style:min-row-height="0.3069in" fo:keep-together="auto"/>
    </style:style>
    <style:style style:name="Table10.11" style:family="table-row">
      <style:table-row-properties style:min-row-height="0.3056in" fo:keep-together="auto"/>
    </style:style>
    <style:style style:name="Table11" style:family="table">
      <style:table-properties style:width="4.6007in" fo:margin-left="1.5868in" fo:margin-top="0in" fo:margin-bottom="0in" table:align="left" style:writing-mode="page"/>
    </style:style>
    <style:style style:name="Table11.A" style:family="table-column">
      <style:table-column-properties style:column-width="2.1396in"/>
    </style:style>
    <style:style style:name="Table11.B" style:family="table-column">
      <style:table-column-properties style:column-width="2.4611in"/>
    </style:style>
    <style:style style:name="Table11.1" style:family="table-row">
      <style:table-row-properties style:min-row-height="0.2146in" fo:keep-together="auto"/>
    </style:style>
    <style:style style:name="Table11.A1" style:family="table-cell">
      <style:table-cell-properties fo:padding-left="0.0035in" fo:padding-right="0.0035in" fo:padding-top="0in" fo:padding-bottom="0in" fo:border="0.5pt solid #000000"/>
    </style:style>
    <style:style style:name="Table11.2" style:family="table-row">
      <style:table-row-properties style:min-row-height="0.1722in" fo:keep-together="auto"/>
    </style:style>
    <style:style style:name="Table11.3" style:family="table-row">
      <style:table-row-properties style:min-row-height="0.1708in" fo:keep-together="auto"/>
    </style:style>
    <style:style style:name="Table11.4" style:family="table-row">
      <style:table-row-properties style:min-row-height="0.4111in" fo:keep-together="auto"/>
    </style:style>
    <style:style style:name="Table11.6" style:family="table-row">
      <style:table-row-properties style:min-row-height="0.1861in" fo:keep-together="auto"/>
    </style:style>
    <style:style style:name="Table11.7" style:family="table-row">
      <style:table-row-properties style:min-row-height="0.409in" fo:keep-together="auto"/>
    </style:style>
    <style:style style:name="Table11.8" style:family="table-row">
      <style:table-row-properties style:min-row-height="0.2917in" fo:keep-together="auto"/>
    </style:style>
    <style:style style:name="Table11.9" style:family="table-row">
      <style:table-row-properties style:min-row-height="0.2903in" fo:keep-together="auto"/>
    </style:style>
    <style:style style:name="Table11.11" style:family="table-row">
      <style:table-row-properties style:min-row-height="0.3028in" fo:keep-together="auto"/>
    </style:style>
    <style:style style:name="Table11.12" style:family="table-row">
      <style:table-row-properties style:min-row-height="0.2306in" fo:keep-together="auto"/>
    </style:style>
    <style:style style:name="Table12" style:family="table">
      <style:table-properties style:width="2.6271in" fo:margin-left="3.1535in" fo:margin-top="0in" fo:margin-bottom="0in" table:align="left" style:writing-mode="page"/>
    </style:style>
    <style:style style:name="Table12.A" style:family="table-column">
      <style:table-column-properties style:column-width="1.2625in"/>
    </style:style>
    <style:style style:name="Table12.B" style:family="table-column">
      <style:table-column-properties style:column-width="1.0667in"/>
    </style:style>
    <style:style style:name="Table12.C" style:family="table-column">
      <style:table-column-properties style:column-width="0.2979in"/>
    </style:style>
    <style:style style:name="Table12.1" style:family="table-row">
      <style:table-row-properties style:min-row-height="0.1458in" fo:keep-together="auto"/>
    </style:style>
    <style:style style:name="Table12.A1" style:family="table-cell">
      <style:table-cell-properties fo:padding="0in" fo:border="none"/>
    </style:style>
    <style:style style:name="Table12.2" style:family="table-row">
      <style:table-row-properties style:min-row-height="0.1465in" fo:keep-together="auto"/>
    </style:style>
    <style:style style:name="Table13" style:family="table">
      <style:table-properties style:width="4.9597in" fo:margin-left="1.259in" fo:margin-top="0in" fo:margin-bottom="0in" table:align="left" style:writing-mode="page"/>
    </style:style>
    <style:style style:name="Table13.A" style:family="table-column">
      <style:table-column-properties style:column-width="1.5771in"/>
    </style:style>
    <style:style style:name="Table13.B" style:family="table-column">
      <style:table-column-properties style:column-width="1.1764in"/>
    </style:style>
    <style:style style:name="Table13.C" style:family="table-column">
      <style:table-column-properties style:column-width="0.5153in"/>
    </style:style>
    <style:style style:name="Table13.D" style:family="table-column">
      <style:table-column-properties style:column-width="0.4306in"/>
    </style:style>
    <style:style style:name="Table13.E" style:family="table-column">
      <style:table-column-properties style:column-width="0.5382in"/>
    </style:style>
    <style:style style:name="Table13.F" style:family="table-column">
      <style:table-column-properties style:column-width="0.7222in"/>
    </style:style>
    <style:style style:name="Table13.1" style:family="table-row">
      <style:table-row-properties style:min-row-height="0.1625in" fo:keep-together="auto"/>
    </style:style>
    <style:style style:name="Table13.A1" style:family="table-cell">
      <style:table-cell-properties fo:padding-left="0.0035in" fo:padding-right="0.0035in" fo:padding-top="0in" fo:padding-bottom="0in" fo:border="0.5pt solid #000000"/>
    </style:style>
    <style:style style:name="Table13.2" style:family="table-row">
      <style:table-row-properties style:min-row-height="0.1931in" fo:keep-together="auto"/>
    </style:style>
    <style:style style:name="Table13.3" style:family="table-row">
      <style:table-row-properties style:min-row-height="0.2243in" fo:keep-together="auto"/>
    </style:style>
    <style:style style:name="Table13.4" style:family="table-row">
      <style:table-row-properties style:min-row-height="0.1944in" fo:keep-together="auto"/>
    </style:style>
    <style:style style:name="Table13.6" style:family="table-row">
      <style:table-row-properties style:min-row-height="0.2257in" fo:keep-together="auto"/>
    </style:style>
    <style:style style:name="Table14" style:family="table">
      <style:table-properties style:width="4.3132in" fo:margin-left="1.5674in" fo:margin-top="0in" fo:margin-bottom="0in" table:align="left" style:writing-mode="page"/>
    </style:style>
    <style:style style:name="Table14.A" style:family="table-column">
      <style:table-column-properties style:column-width="0.6167in"/>
    </style:style>
    <style:style style:name="Table14.B" style:family="table-column">
      <style:table-column-properties style:column-width="0.9868in"/>
    </style:style>
    <style:style style:name="Table14.C" style:family="table-column">
      <style:table-column-properties style:column-width="2.1882in"/>
    </style:style>
    <style:style style:name="Table14.D" style:family="table-column">
      <style:table-column-properties style:column-width="0.5215in"/>
    </style:style>
    <style:style style:name="Table14.1" style:family="table-row">
      <style:table-row-properties style:min-row-height="0.1639in" fo:keep-together="auto"/>
    </style:style>
    <style:style style:name="Table14.A1" style:family="table-cell">
      <style:table-cell-properties fo:padding-left="0.0035in" fo:padding-right="0.0035in" fo:padding-top="0in" fo:padding-bottom="0in" fo:border="0.5pt solid #000000"/>
    </style:style>
    <style:style style:name="Table14.2" style:family="table-row">
      <style:table-row-properties style:min-row-height="0.8104in" fo:keep-together="auto"/>
    </style:style>
    <style:style style:name="Table15" style:family="table">
      <style:table-properties style:width="4.4667in" fo:margin-left="1.4556in" fo:margin-top="0in" fo:margin-bottom="0in" table:align="left" style:writing-mode="page"/>
    </style:style>
    <style:style style:name="Table15.A" style:family="table-column">
      <style:table-column-properties style:column-width="0.3479in"/>
    </style:style>
    <style:style style:name="Table15.B" style:family="table-column">
      <style:table-column-properties style:column-width="0.5583in"/>
    </style:style>
    <style:style style:name="Table15.C" style:family="table-column">
      <style:table-column-properties style:column-width="2.5833in"/>
    </style:style>
    <style:style style:name="Table15.D" style:family="table-column">
      <style:table-column-properties style:column-width="0.9771in"/>
    </style:style>
    <style:style style:name="Table15.1" style:family="table-row">
      <style:table-row-properties style:min-row-height="0.1986in" fo:keep-together="auto"/>
    </style:style>
    <style:style style:name="Table15.A1" style:family="table-cell">
      <style:table-cell-properties fo:padding-left="0.0035in" fo:padding-right="0.0035in" fo:padding-top="0in" fo:padding-bottom="0in" fo:border="0.5pt solid #000000"/>
    </style:style>
    <style:style style:name="Table15.2" style:family="table-row">
      <style:table-row-properties style:min-row-height="0.1819in" fo:keep-together="auto"/>
    </style:style>
    <style:style style:name="Table15.5" style:family="table-row">
      <style:table-row-properties style:min-row-height="0.1806in" fo:keep-together="auto"/>
    </style:style>
    <style:style style:name="Table16" style:family="table">
      <style:table-properties style:width="4.1514in" fo:margin-left="1.6917in" fo:margin-top="0in" fo:margin-bottom="0in" table:align="left" style:writing-mode="page"/>
    </style:style>
    <style:style style:name="Table16.A" style:family="table-column">
      <style:table-column-properties style:column-width="1.291in"/>
    </style:style>
    <style:style style:name="Table16.B" style:family="table-column">
      <style:table-column-properties style:column-width="0.7938in"/>
    </style:style>
    <style:style style:name="Table16.C" style:family="table-column">
      <style:table-column-properties style:column-width="0.4813in"/>
    </style:style>
    <style:style style:name="Table16.D" style:family="table-column">
      <style:table-column-properties style:column-width="0.4465in"/>
    </style:style>
    <style:style style:name="Table16.E" style:family="table-column">
      <style:table-column-properties style:column-width="0.5368in"/>
    </style:style>
    <style:style style:name="Table16.F" style:family="table-column">
      <style:table-column-properties style:column-width="0.6021in"/>
    </style:style>
    <style:style style:name="Table16.1" style:family="table-row">
      <style:table-row-properties style:min-row-height="0.2194in" fo:keep-together="auto"/>
    </style:style>
    <style:style style:name="Table16.A1" style:family="table-cell">
      <style:table-cell-properties fo:padding-left="0.0014in" fo:padding-right="0.0014in" fo:padding-top="0in" fo:padding-bottom="0in" fo:border="0.25pt solid #000000"/>
    </style:style>
    <style:style style:name="Table16.2" style:family="table-row">
      <style:table-row-properties style:min-row-height="0.3076in" fo:keep-together="auto"/>
    </style:style>
    <style:style style:name="Table17" style:family="table">
      <style:table-properties style:width="4.4424in" fo:margin-left="1.475in" fo:margin-top="0in" fo:margin-bottom="0in" table:align="left" style:writing-mode="page"/>
    </style:style>
    <style:style style:name="Table17.A" style:family="table-column">
      <style:table-column-properties style:column-width="2.2153in"/>
    </style:style>
    <style:style style:name="Table17.B" style:family="table-column">
      <style:table-column-properties style:column-width="0.9285in"/>
    </style:style>
    <style:style style:name="Table17.C" style:family="table-column">
      <style:table-column-properties style:column-width="1.2986in"/>
    </style:style>
    <style:style style:name="Table17.1" style:family="table-row">
      <style:table-row-properties style:min-row-height="0.1507in" fo:keep-together="auto"/>
    </style:style>
    <style:style style:name="Table17.A1" style:family="table-cell">
      <style:table-cell-properties fo:padding-left="0.0035in" fo:padding-right="0.0035in" fo:padding-top="0in" fo:padding-bottom="0in" fo:border="0.5pt solid #000000"/>
    </style:style>
    <style:style style:name="Table17.2" style:family="table-row">
      <style:table-row-properties style:min-row-height="0.1493in" fo:keep-together="auto"/>
    </style:style>
    <style:style style:name="Table17.B3" style:family="table-cell">
      <style:table-cell-properties fo:padding-left="0.0035in" fo:padding-right="0.0035in" fo:padding-top="0in" fo:padding-bottom="0in" fo:border-left="0.5pt solid #000000" fo:border-right="0.5pt solid #000000" fo:border-top="none" fo:border-bottom="0.5pt solid #000000"/>
    </style:style>
    <style:style style:name="Table17.10" style:family="table-row">
      <style:table-row-properties style:min-row-height="0.1646in" fo:keep-together="auto"/>
    </style:style>
    <style:style style:name="Table18" style:family="table">
      <style:table-properties style:width="4.4604in" fo:margin-left="1.5153in" fo:margin-top="0in" fo:margin-bottom="0in" table:align="left" style:writing-mode="page"/>
    </style:style>
    <style:style style:name="Table18.A" style:family="table-column">
      <style:table-column-properties style:column-width="0.7854in"/>
    </style:style>
    <style:style style:name="Table18.B" style:family="table-column">
      <style:table-column-properties style:column-width="0.4528in"/>
    </style:style>
    <style:style style:name="Table18.C" style:family="table-column">
      <style:table-column-properties style:column-width="0.7868in"/>
    </style:style>
    <style:style style:name="Table18.D" style:family="table-column">
      <style:table-column-properties style:column-width="0.5063in"/>
    </style:style>
    <style:style style:name="Table18.E" style:family="table-column">
      <style:table-column-properties style:column-width="0.3729in"/>
    </style:style>
    <style:style style:name="Table18.H" style:family="table-column">
      <style:table-column-properties style:column-width="0.5438in"/>
    </style:style>
    <style:style style:name="Table18.1" style:family="table-row">
      <style:table-row-properties style:min-row-height="0.2986in" fo:keep-together="auto"/>
    </style:style>
    <style:style style:name="Table18.A1" style:family="table-cell">
      <style:table-cell-properties fo:padding-left="0.0035in" fo:padding-right="0.0035in" fo:padding-top="0in" fo:padding-bottom="0in" fo:border="0.5pt solid #000000"/>
    </style:style>
    <style:style style:name="Table18.2" style:family="table-row">
      <style:table-row-properties style:min-row-height="0.3347in" fo:keep-together="auto"/>
    </style:style>
    <style:style style:name="Table19" style:family="table">
      <style:table-properties style:width="2.5243in" fo:margin-left="3.2139in" fo:margin-top="0in" fo:margin-bottom="0in" table:align="left" style:writing-mode="page"/>
    </style:style>
    <style:style style:name="Table19.A" style:family="table-column">
      <style:table-column-properties style:column-width="1.2118in"/>
    </style:style>
    <style:style style:name="Table19.B" style:family="table-column">
      <style:table-column-properties style:column-width="1.0236in"/>
    </style:style>
    <style:style style:name="Table19.C" style:family="table-column">
      <style:table-column-properties style:column-width="0.2889in"/>
    </style:style>
    <style:style style:name="Table19.1" style:family="table-row">
      <style:table-row-properties style:min-row-height="0.1403in" fo:keep-together="auto"/>
    </style:style>
    <style:style style:name="Table19.A1" style:family="table-cell">
      <style:table-cell-properties fo:padding="0in" fo:border="none"/>
    </style:style>
    <style:style style:name="Table20" style:family="table">
      <style:table-properties style:width="4.1181in" fo:margin-left="1.6104in" fo:margin-top="0in" fo:margin-bottom="0in" table:align="left" style:writing-mode="page"/>
    </style:style>
    <style:style style:name="Table20.A" style:family="table-column">
      <style:table-column-properties style:column-width="1.1479in"/>
    </style:style>
    <style:style style:name="Table20.B" style:family="table-column">
      <style:table-column-properties style:column-width="0.8951in"/>
    </style:style>
    <style:style style:name="Table20.C" style:family="table-column">
      <style:table-column-properties style:column-width="0.4688in"/>
    </style:style>
    <style:style style:name="Table20.D" style:family="table-column">
      <style:table-column-properties style:column-width="0.491in"/>
    </style:style>
    <style:style style:name="Table20.E" style:family="table-column">
      <style:table-column-properties style:column-width="0.5201in"/>
    </style:style>
    <style:style style:name="Table20.F" style:family="table-column">
      <style:table-column-properties style:column-width="0.5951in"/>
    </style:style>
    <style:style style:name="Table20.1" style:family="table-row">
      <style:table-row-properties style:min-row-height="0.1292in" fo:keep-together="auto"/>
    </style:style>
    <style:style style:name="Table20.A1" style:family="table-cell">
      <style:table-cell-properties fo:padding-left="0.0035in" fo:padding-right="0.0035in" fo:padding-top="0in" fo:padding-bottom="0in" fo:border="0.5pt solid #000000"/>
    </style:style>
    <style:style style:name="Table20.2" style:family="table-row">
      <style:table-row-properties style:min-row-height="0.1306in" fo:keep-together="auto"/>
    </style:style>
    <style:style style:name="Table20.A2" style:family="table-cell">
      <style:table-cell-properties fo:padding-left="0.0035in" fo:padding-right="0.0035in" fo:padding-top="0in" fo:padding-bottom="0in" fo:border-left="0.5pt solid #000000" fo:border-right="0.5pt solid #000000" fo:border-top="none" fo:border-bottom="0.5pt solid #000000"/>
    </style:style>
    <style:style style:name="Table20.3" style:family="table-row">
      <style:table-row-properties style:min-row-height="0.2958in" fo:keep-together="auto"/>
    </style:style>
    <style:style style:name="Table20.4" style:family="table-row">
      <style:table-row-properties style:min-row-height="0.2139in" fo:keep-together="auto"/>
    </style:style>
    <style:style style:name="Table21" style:family="table">
      <style:table-properties style:width="4.5299in" fo:margin-left="1.4618in" fo:margin-top="0in" fo:margin-bottom="0in" table:align="left" style:writing-mode="page"/>
    </style:style>
    <style:style style:name="Table21.A" style:family="table-column">
      <style:table-column-properties style:column-width="1.416in"/>
    </style:style>
    <style:style style:name="Table21.B" style:family="table-column">
      <style:table-column-properties style:column-width="0.4792in"/>
    </style:style>
    <style:style style:name="Table21.C" style:family="table-column">
      <style:table-column-properties style:column-width="0.4563in"/>
    </style:style>
    <style:style style:name="Table21.D" style:family="table-column">
      <style:table-column-properties style:column-width="0.4194in"/>
    </style:style>
    <style:style style:name="Table21.E" style:family="table-column">
      <style:table-column-properties style:column-width="0.3674in"/>
    </style:style>
    <style:style style:name="Table21.F" style:family="table-column">
      <style:table-column-properties style:column-width="0.741in"/>
    </style:style>
    <style:style style:name="Table21.G" style:family="table-column">
      <style:table-column-properties style:column-width="0.6507in"/>
    </style:style>
    <style:style style:name="Table21.1" style:family="table-row">
      <style:table-row-properties style:min-row-height="0.275in" fo:keep-together="auto"/>
    </style:style>
    <style:style style:name="Table21.A1" style:family="table-cell">
      <style:table-cell-properties fo:padding-left="0.0035in" fo:padding-right="0.0035in" fo:padding-top="0in" fo:padding-bottom="0in" fo:border="0.5pt solid #000000"/>
    </style:style>
    <style:style style:name="Table21.2" style:family="table-row">
      <style:table-row-properties style:min-row-height="0.2764in" fo:keep-together="auto"/>
    </style:style>
    <style:style style:name="Table22" style:family="table">
      <style:table-properties style:width="4.8576in" fo:margin-left="1.1771in" fo:margin-top="0in" fo:margin-bottom="0in" table:align="left" style:writing-mode="page"/>
    </style:style>
    <style:style style:name="Table22.A" style:family="table-column">
      <style:table-column-properties style:column-width="0.7903in"/>
    </style:style>
    <style:style style:name="Table22.B" style:family="table-column">
      <style:table-column-properties style:column-width="1.1688in"/>
    </style:style>
    <style:style style:name="Table22.C" style:family="table-column">
      <style:table-column-properties style:column-width="1.3792in"/>
    </style:style>
    <style:style style:name="Table22.D" style:family="table-column">
      <style:table-column-properties style:column-width="1.5194in"/>
    </style:style>
    <style:style style:name="Table22.1" style:family="table-row">
      <style:table-row-properties style:min-row-height="0.1646in" fo:keep-together="auto"/>
    </style:style>
    <style:style style:name="Table22.A1" style:family="table-cell">
      <style:table-cell-properties fo:padding-left="0.0049in" fo:padding-right="0.0049in" fo:padding-top="0in" fo:padding-bottom="0in" fo:border="0.75pt solid #000000"/>
    </style:style>
    <style:style style:name="Table22.2" style:family="table-row">
      <style:table-row-properties style:min-row-height="0.2507in" fo:keep-together="auto"/>
    </style:style>
    <style:style style:name="P1" style:family="paragraph" style:parent-style-name="Text_20_body" style:master-page-name="Standard">
      <style:paragraph-properties fo:margin-left="0in" fo:margin-right="0.1681in" fo:margin-top="0.0598in" fo:margin-bottom="0in" style:contextual-spacing="false" fo:text-align="center" style:justify-single-word="false" style:page-number="auto"/>
    </style:style>
    <style:style style:name="P2" style:family="paragraph" style:parent-style-name="Text_20_body">
      <style:paragraph-properties fo:margin-top="0.1717in" fo:margin-bottom="0in" style:contextual-spacing="false"/>
      <style:text-properties style:font-name="Source Sans Pro" fo:font-size="20.5pt" style:font-size-asian="20.5pt"/>
    </style:style>
    <style:style style:name="P3" style:family="paragraph" style:parent-style-name="Standard">
      <style:paragraph-properties fo:margin-left="0in" fo:margin-right="0.3693in" fo:margin-top="0.2193in" fo:margin-bottom="0in" style:contextual-spacing="false" fo:line-height="0.1953in" fo:text-align="center" style:justify-single-word="false" fo:text-indent="0in" style:auto-text-indent="false"/>
    </style:style>
    <style:style style:name="P4" style:family="paragraph" style:parent-style-name="Standard">
      <style:paragraph-properties fo:margin-left="0in" fo:margin-right="0.3693in" fo:margin-top="0in" fo:margin-bottom="0in" style:contextual-spacing="false" fo:line-height="0.1953in" fo:text-align="center" style:justify-single-word="false" fo:text-indent="0in" style:auto-text-indent="false"/>
    </style:style>
    <style:style style:name="P5" style:family="paragraph" style:parent-style-name="Text_20_body" style:master-page-name="Converted1">
      <style:paragraph-properties style:page-number="auto"/>
      <style:text-properties style:font-name="Source Sans Pro" fo:font-size="10pt" style:font-size-asian="10pt"/>
    </style:style>
    <style:style style:name="P6" style:family="paragraph" style:parent-style-name="Text_20_body">
      <style:text-properties style:font-name="Source Sans Pro" fo:font-size="10pt" style:font-size-asian="10pt"/>
    </style:style>
    <style:style style:name="P7" style:family="paragraph" style:parent-style-name="Text_20_body">
      <style:paragraph-properties fo:margin-top="0.1626in" fo:margin-bottom="0in" style:contextual-spacing="false"/>
      <style:text-properties style:font-name="Source Sans Pro" fo:font-size="10pt" style:font-size-asian="10pt"/>
    </style:style>
    <style:style style:name="P8" style:family="paragraph" style:parent-style-name="Standard">
      <style:paragraph-properties fo:margin-left="0.3937in" fo:margin-right="0in" fo:line-height="100%" fo:text-indent="0in" style:auto-text-indent="false"/>
    </style:style>
    <style:style style:name="P9" style:family="paragraph" style:parent-style-name="Text_20_body">
      <style:paragraph-properties fo:margin-top="0.0291in" fo:margin-bottom="0in" style:contextual-spacing="false"/>
      <style:text-properties style:font-name="Source Sans Pro" fo:font-size="10pt" style:font-size-asian="10pt"/>
    </style:style>
    <style:style style:name="P10" style:family="paragraph" style:parent-style-name="Heading_20_4">
      <style:paragraph-properties fo:margin-left="0.7484in" fo:margin-right="0in"/>
    </style:style>
    <style:style style:name="P11" style:family="paragraph" style:parent-style-name="Standard">
      <style:paragraph-properties fo:margin-left="0.7484in" fo:margin-right="0in" fo:margin-top="0.0126in" fo:margin-bottom="0in" style:contextual-spacing="false" fo:text-align="center" style:justify-single-word="false" fo:text-indent="0in" style:auto-text-indent="false"/>
    </style:style>
    <style:style style:name="P12" style:family="paragraph" style:parent-style-name="Heading_20_4">
      <style:paragraph-properties fo:margin-left="0in" fo:margin-right="0.4681in" fo:break-before="column"/>
    </style:style>
    <style:style style:name="P13" style:family="paragraph" style:parent-style-name="Standard">
      <style:paragraph-properties fo:margin-left="0in" fo:margin-right="0.4681in" fo:margin-top="0.0126in" fo:margin-bottom="0in" style:contextual-spacing="false" fo:text-align="center" style:justify-single-word="false" fo:text-indent="0in" style:auto-text-indent="false"/>
    </style:style>
    <style:style style:name="P14" style:family="paragraph" style:parent-style-name="Text_20_body">
      <style:text-properties style:font-name="Source Sans Pro" fo:font-size="12pt" style:font-size-asian="12pt"/>
    </style:style>
    <style:style style:name="P15" style:family="paragraph" style:parent-style-name="Text_20_body">
      <style:paragraph-properties fo:margin-top="0.0063in" fo:margin-bottom="0in" style:contextual-spacing="false"/>
      <style:text-properties style:font-name="Source Sans Pro" fo:font-size="12pt" style:font-size-asian="12pt"/>
    </style:style>
    <style:style style:name="P16" style:family="paragraph" style:parent-style-name="Heading_20_4">
      <style:paragraph-properties fo:margin-left="-0.0008in" fo:margin-right="0.3744in" fo:margin-top="0in" fo:margin-bottom="0in" style:contextual-spacing="false"/>
    </style:style>
    <style:style style:name="P17" style:family="paragraph" style:parent-style-name="Text_20_body">
      <style:paragraph-properties fo:margin-top="0.0047in" fo:margin-bottom="0in" style:contextual-spacing="false"/>
      <style:text-properties style:font-name="Source Sans Pro Semibold" fo:font-size="2.5pt" fo:font-weight="bold" style:font-size-asian="2.5pt" style:font-weight-asian="bold"/>
    </style:style>
    <style:style style:name="P18" style:family="paragraph" style:parent-style-name="Text_20_body">
      <style:paragraph-properties fo:margin-top="0.1681in" fo:margin-bottom="0in" style:contextual-spacing="false"/>
      <style:text-properties style:font-name="Source Sans Pro Semibold" fo:font-size="10pt" fo:font-weight="bold" style:font-size-asian="10pt" style:font-weight-asian="bold"/>
    </style:style>
    <style:style style:name="P19" style:family="paragraph" style:parent-style-name="Heading_20_7">
      <style:paragraph-properties fo:margin-left="0.9965in" fo:margin-right="0in" fo:margin-top="0.0701in" fo:margin-bottom="0in" style:contextual-spacing="false" fo:text-align="center" style:justify-single-word="false"/>
    </style:style>
    <style:style style:name="P20" style:family="paragraph" style:parent-style-name="Standard">
      <style:paragraph-properties fo:margin-left="0.9965in" fo:margin-right="0in" fo:margin-top="0in" fo:margin-bottom="0in" style:contextual-spacing="false" fo:line-height="0.1709in" fo:text-align="center" style:justify-single-word="false" fo:text-indent="0in" style:auto-text-indent="false"/>
    </style:style>
    <style:style style:name="P21" style:family="paragraph" style:parent-style-name="Heading_20_7">
      <style:paragraph-properties fo:margin-left="0.9965in" fo:margin-right="0in" fo:margin-top="0.1583in" fo:margin-bottom="0in" style:contextual-spacing="false" fo:text-align="center" style:justify-single-word="false"/>
    </style:style>
    <style:style style:name="P22" style:family="paragraph" style:parent-style-name="Heading_20_7">
      <style:paragraph-properties fo:margin-left="0in" fo:margin-right="0.672in" fo:margin-top="0.0701in" fo:margin-bottom="0in" style:contextual-spacing="false" fo:text-align="center" style:justify-single-word="false" fo:break-before="column"/>
    </style:style>
    <style:style style:name="P23" style:family="paragraph" style:parent-style-name="Standard">
      <style:paragraph-properties fo:margin-left="0in" fo:margin-right="0.672in" fo:margin-top="0in" fo:margin-bottom="0in" style:contextual-spacing="false" fo:line-height="0.1709in" fo:text-align="center" style:justify-single-word="false" fo:text-indent="0in" style:auto-text-indent="false"/>
    </style:style>
    <style:style style:name="P24" style:family="paragraph" style:parent-style-name="Heading_20_7">
      <style:paragraph-properties fo:margin-left="0in" fo:margin-right="0.672in" fo:margin-top="0.1583in" fo:margin-bottom="0in" style:contextual-spacing="false" fo:text-align="center" style:justify-single-word="false"/>
    </style:style>
    <style:style style:name="P25" style:family="paragraph" style:parent-style-name="Text_20_body" style:master-page-name="Converted2">
      <style:paragraph-properties fo:margin-top="0.2756in" fo:margin-bottom="0in" style:contextual-spacing="false" style:page-number="auto"/>
      <style:text-properties style:font-name="Source Sans Pro" fo:font-size="19pt" style:font-size-asian="19pt"/>
    </style:style>
    <style:style style:name="P26" style:family="paragraph" style:parent-style-name="Standard">
      <style:paragraph-properties fo:margin-left="3.6717in" fo:margin-right="1.7382in" fo:margin-top="0in" fo:margin-bottom="0in" style:contextual-spacing="false" fo:line-height="95%" fo:text-align="left" style:justify-single-word="false" fo:text-indent="0in" style:auto-text-indent="false"/>
    </style:style>
    <style:style style:name="P27" style:family="paragraph" style:parent-style-name="Standard">
      <style:paragraph-properties fo:margin-left="5.0665in" fo:margin-right="0in" fo:margin-top="0.0772in" fo:margin-bottom="0in" style:contextual-spacing="false" fo:text-align="left" style:justify-single-word="false" fo:text-indent="0in" style:auto-text-indent="false"/>
    </style:style>
    <style:style style:name="P28" style:family="paragraph" style:parent-style-name="Text_20_body" style:master-page-name="Converted3">
      <style:paragraph-properties style:page-number="auto"/>
      <style:text-properties style:font-name="Source Sans Pro" fo:font-size="10pt" style:font-size-asian="10pt"/>
    </style:style>
    <style:style style:name="P29" style:family="paragraph" style:parent-style-name="Text_20_body">
      <style:paragraph-properties fo:margin-top="0.1598in" fo:margin-bottom="0in" style:contextual-spacing="false"/>
      <style:text-properties style:font-name="Source Sans Pro" fo:font-size="10pt" style:font-size-asian="10pt"/>
    </style:style>
    <style:style style:name="P30" style:family="paragraph" style:parent-style-name="Text_20_body">
      <style:paragraph-properties fo:margin-top="0.0063in" fo:margin-bottom="0in" style:contextual-spacing="false"/>
      <style:text-properties style:font-name="Source Sans Pro" fo:font-size="9.5pt" style:font-size-asian="9.5pt"/>
    </style:style>
    <style:style style:name="P31" style:family="paragraph" style:parent-style-name="Heading_20_5">
      <style:paragraph-properties fo:margin-left="0.3937in" fo:margin-right="0in" fo:margin-top="0.0693in" fo:margin-bottom="0in" style:contextual-spacing="false" fo:line-height="0.1862in"/>
    </style:style>
    <style:style style:name="P32" style:family="paragraph" style:parent-style-name="Standard">
      <style:paragraph-properties fo:margin-left="0.3937in" fo:margin-right="0in" fo:margin-top="0in" fo:margin-bottom="0in" style:contextual-spacing="false" fo:line-height="0.1689in" fo:text-align="left" style:justify-single-word="false" fo:text-indent="0in" style:auto-text-indent="false"/>
    </style:style>
    <style:style style:name="P33" style:family="paragraph" style:parent-style-name="Text_20_body">
      <style:paragraph-properties fo:margin-top="0.1366in" fo:margin-bottom="0in" style:contextual-spacing="false"/>
      <style:text-properties style:font-name="Source Sans Pro" fo:font-size="10pt" style:font-size-asian="10pt"/>
    </style:style>
    <style:style style:name="P34" style:family="paragraph" style:parent-style-name="Heading_20_5">
      <style:paragraph-properties fo:margin-left="0.3937in" fo:margin-right="0in" fo:line-height="0.1862in"/>
    </style:style>
    <style:style style:name="P35" style:family="paragraph" style:parent-style-name="Text_20_body">
      <style:paragraph-properties fo:margin-top="0.1374in" fo:margin-bottom="0in" style:contextual-spacing="false"/>
      <style:text-properties style:font-name="Source Sans Pro" fo:font-size="10pt" style:font-size-asian="10pt"/>
    </style:style>
    <style:style style:name="P36" style:family="paragraph" style:parent-style-name="Heading_20_5">
      <style:paragraph-properties fo:margin-left="0.3937in" fo:margin-right="0in" fo:margin-top="0.0008in" fo:margin-bottom="0in" style:contextual-spacing="false" fo:line-height="0.1862in"/>
    </style:style>
    <style:style style:name="P37" style:family="paragraph" style:parent-style-name="Standard">
      <style:paragraph-properties fo:margin-left="0.3937in" fo:margin-right="0in" fo:margin-top="0.0008in" fo:margin-bottom="0in" style:contextual-spacing="false" fo:line-height="95%" fo:text-align="left" style:justify-single-word="false" fo:text-indent="0in" style:auto-text-indent="false"/>
    </style:style>
    <style:style style:name="P38" style:family="paragraph" style:parent-style-name="Text_20_body">
      <style:paragraph-properties fo:margin-top="0.1535in" fo:margin-bottom="0in" style:contextual-spacing="false"/>
      <style:text-properties style:font-name="Source Sans Pro" fo:font-size="10pt" style:font-size-asian="10pt"/>
    </style:style>
    <style:style style:name="P39" style:family="paragraph" style:parent-style-name="Heading_20_7">
      <style:paragraph-properties fo:margin-left="0.3937in" fo:margin-right="0in"/>
    </style:style>
    <style:style style:name="P40" style:family="paragraph" style:parent-style-name="Standard">
      <style:paragraph-properties fo:margin-left="0.3937in" fo:margin-right="0in" fo:margin-top="0.0028in" fo:margin-bottom="0in" style:contextual-spacing="false" fo:line-height="95%" fo:text-align="left" style:justify-single-word="false" fo:text-indent="0in" style:auto-text-indent="false"/>
    </style:style>
    <style:style style:name="P41" style:family="paragraph" style:parent-style-name="Text_20_body">
      <style:paragraph-properties fo:margin-top="0.1398in" fo:margin-bottom="0in" style:contextual-spacing="false"/>
      <style:text-properties style:font-name="Source Sans Pro" fo:font-size="10pt" style:font-size-asian="10pt"/>
    </style:style>
    <style:style style:name="P42" style:family="paragraph" style:parent-style-name="Heading_20_5">
      <style:paragraph-properties fo:margin-left="0.3654in" fo:margin-right="0in" fo:margin-top="0.0693in" fo:margin-bottom="0in" style:contextual-spacing="false" fo:line-height="0.1862in" fo:break-before="column"/>
    </style:style>
    <style:style style:name="P43" style:family="paragraph" style:parent-style-name="Standard">
      <style:paragraph-properties fo:margin-left="0.3654in" fo:margin-right="0in" fo:margin-top="0in" fo:margin-bottom="0in" style:contextual-spacing="false" fo:line-height="0.1689in" fo:text-align="left" style:justify-single-word="false" fo:text-indent="0in" style:auto-text-indent="false"/>
    </style:style>
    <style:style style:name="P44" style:family="paragraph" style:parent-style-name="Heading_20_5">
      <style:paragraph-properties fo:margin-left="0.3654in" fo:margin-right="0in" fo:line-height="0.1862in"/>
    </style:style>
    <style:style style:name="P45" style:family="paragraph" style:parent-style-name="Standard">
      <style:paragraph-properties fo:margin-left="0.3654in" fo:margin-right="0.6654in" fo:margin-top="0.0016in" fo:margin-bottom="0in" style:contextual-spacing="false" fo:line-height="95%" fo:text-align="left" style:justify-single-word="false" fo:text-indent="0in" style:auto-text-indent="false"/>
    </style:style>
    <style:style style:name="P46" style:family="paragraph" style:parent-style-name="Standard">
      <style:paragraph-properties fo:margin-left="0.3654in" fo:margin-right="0in" fo:margin-top="0in" fo:margin-bottom="0in" style:contextual-spacing="false" fo:line-height="0.1693in" fo:text-align="left" style:justify-single-word="false" fo:text-indent="0in" style:auto-text-indent="false"/>
    </style:style>
    <style:style style:name="P47" style:family="paragraph" style:parent-style-name="Heading_20_5">
      <style:paragraph-properties fo:margin-left="0.3654in" fo:margin-right="0in" fo:margin-top="0.0008in" fo:margin-bottom="0in" style:contextual-spacing="false" fo:line-height="0.1862in"/>
    </style:style>
    <style:style style:name="P48" style:family="paragraph" style:parent-style-name="Standard">
      <style:paragraph-properties fo:margin-left="0.3654in" fo:margin-right="1.0543in" fo:margin-top="0.0016in" fo:margin-bottom="0in" style:contextual-spacing="false" fo:line-height="95%" fo:text-align="left" style:justify-single-word="false" fo:text-indent="0in" style:auto-text-indent="false"/>
    </style:style>
    <style:style style:name="P49" style:family="paragraph" style:parent-style-name="Text_20_body" style:master-page-name="Converted4">
      <style:paragraph-properties style:page-number="auto"/>
      <style:text-properties style:font-name="Source Sans Pro" fo:font-size="19pt" style:font-size-asian="19pt"/>
    </style:style>
    <style:style style:name="P50" style:family="paragraph" style:parent-style-name="Text_20_body">
      <style:text-properties style:font-name="Source Sans Pro" fo:font-size="19pt" style:font-size-asian="19pt"/>
    </style:style>
    <style:style style:name="P51" style:family="paragraph" style:parent-style-name="Text_20_body">
      <style:paragraph-properties fo:margin-top="0.2457in" fo:margin-bottom="0in" style:contextual-spacing="false"/>
      <style:text-properties style:font-name="Source Sans Pro" fo:font-size="19pt" style:font-size-asian="19pt"/>
    </style:style>
    <style:style style:name="P52" style:family="paragraph" style:parent-style-name="Standard">
      <style:paragraph-properties fo:margin-left="1.5945in" fo:margin-right="3.6575in" fo:margin-top="0in" fo:margin-bottom="0in" style:contextual-spacing="false" fo:line-height="95%" fo:text-align="left" style:justify-single-word="false" fo:text-indent="0in" style:auto-text-indent="false"/>
    </style:style>
    <style:style style:name="P53" style:family="paragraph" style:parent-style-name="Standard">
      <style:paragraph-properties fo:margin-left="1.5945in" fo:margin-right="3.1701in" fo:margin-top="0.0047in" fo:margin-bottom="0in" style:contextual-spacing="false" fo:line-height="95%" fo:text-align="left" style:justify-single-word="false" fo:text-indent="0in" style:auto-text-indent="false"/>
    </style:style>
    <style:style style:name="P54" style:family="paragraph" style:parent-style-name="Standard">
      <style:paragraph-properties fo:margin-left="0in" fo:margin-right="0.7555in" fo:margin-top="0.0854in" fo:margin-bottom="0in" style:contextual-spacing="false" fo:text-align="center" style:justify-single-word="false" fo:text-indent="0in" style:auto-text-indent="false"/>
    </style:style>
    <style:style style:name="P55" style:family="paragraph" style:parent-style-name="Text_20_body">
      <style:text-properties style:font-name="Source Sans Pro" fo:font-size="6pt" style:font-size-asian="6pt"/>
    </style:style>
    <style:style style:name="P56" style:family="paragraph" style:parent-style-name="Text_20_body">
      <style:paragraph-properties fo:margin-top="0.0181in" fo:margin-bottom="0in" style:contextual-spacing="false"/>
      <style:text-properties style:font-name="Source Sans Pro" fo:font-size="6pt" style:font-size-asian="6pt"/>
    </style:style>
    <style:style style:name="P57" style:family="paragraph" style:parent-style-name="Standard">
      <style:paragraph-properties fo:margin-left="0.3937in" fo:margin-right="0in" fo:margin-top="0in" fo:margin-bottom="0in" style:contextual-spacing="false" fo:text-align="left" style:justify-single-word="false" fo:text-indent="0in" style:auto-text-indent="false">
        <style:tab-stops>
          <style:tab-stop style:position="7.089in" style:type="right"/>
        </style:tab-stops>
      </style:paragraph-properties>
    </style:style>
    <style:style style:name="P58" style:family="paragraph" style:parent-style-name="Text_20_body" style:master-page-name="Converted5">
      <style:paragraph-properties style:page-number="auto"/>
      <style:text-properties style:font-name="Lato Black" fo:font-size="10pt" fo:font-weight="bold" style:font-size-asian="10pt" style:font-weight-asian="bold"/>
    </style:style>
    <style:style style:name="P59" style:family="paragraph" style:parent-style-name="Text_20_body">
      <style:text-properties style:font-name="Lato Black" fo:font-size="10pt" fo:font-weight="bold" style:font-size-asian="10pt" style:font-weight-asian="bold"/>
    </style:style>
    <style:style style:name="P60" style:family="paragraph" style:parent-style-name="Text_20_body">
      <style:paragraph-properties fo:margin-top="0.0165in" fo:margin-bottom="0in" style:contextual-spacing="false"/>
      <style:text-properties style:font-name="Lato Black" fo:font-size="10pt" fo:font-weight="bold" style:font-size-asian="10pt" style:font-weight-asian="bold"/>
    </style:style>
    <style:style style:name="P61" style:family="paragraph" style:parent-style-name="Text_20_body">
      <style:text-properties style:font-name="Source Sans Pro" fo:font-size="6pt" fo:font-weight="bold" style:font-size-asian="6pt" style:font-weight-asian="bold"/>
    </style:style>
    <style:style style:name="P62" style:family="paragraph" style:parent-style-name="Heading_20_5">
      <style:paragraph-properties fo:margin-left="2.4799in" fo:margin-right="0in" fo:margin-top="0.1728in" fo:margin-bottom="0in" style:contextual-spacing="false" fo:line-height="100%"/>
    </style:style>
    <style:style style:name="P63" style:family="paragraph" style:parent-style-name="Text_20_body">
      <style:text-properties style:font-name="Source Sans Pro" fo:font-size="11pt" fo:font-weight="bold" style:font-size-asian="11pt" style:font-weight-asian="bold"/>
    </style:style>
    <style:style style:name="P64" style:family="paragraph" style:parent-style-name="Text_20_body">
      <style:paragraph-properties fo:margin-top="0.1382in" fo:margin-bottom="0in" style:contextual-spacing="false"/>
      <style:text-properties style:font-name="Source Sans Pro" fo:font-size="11pt" fo:font-weight="bold" style:font-size-asian="11pt" style:font-weight-asian="bold"/>
    </style:style>
    <style:style style:name="P65" style:family="paragraph" style:parent-style-name="Standard">
      <style:paragraph-properties fo:margin-left="1.4457in" fo:margin-right="0in" fo:margin-top="0in" fo:margin-bottom="0in" style:contextual-spacing="false" fo:text-align="left" style:justify-single-word="false" fo:text-indent="0in" style:auto-text-indent="false"/>
    </style:style>
    <style:style style:name="P66" style:family="paragraph" style:parent-style-name="Text_20_body">
      <style:text-properties style:font-name="Verdana" fo:font-weight="bold" style:font-weight-asian="bold"/>
    </style:style>
    <style:style style:name="P67" style:family="paragraph" style:parent-style-name="Text_20_body">
      <style:paragraph-properties fo:margin-top="0.0217in" fo:margin-bottom="0in" style:contextual-spacing="false"/>
      <style:text-properties style:font-name="Verdana" fo:font-weight="bold" style:font-weight-asian="bold"/>
    </style:style>
    <style:style style:name="P68" style:family="paragraph" style:parent-style-name="Standard">
      <style:paragraph-properties fo:margin-left="3.1972in" fo:margin-right="1.7984in" fo:margin-top="0in" fo:margin-bottom="0in" style:contextual-spacing="false" fo:line-height="102%" fo:text-align="justify" style:justify-single-word="false" fo:text-indent="0in" style:auto-text-indent="false"/>
    </style:style>
    <style:style style:name="P69" style:family="paragraph" style:parent-style-name="Text_20_body">
      <style:text-properties style:font-name="Verdana"/>
    </style:style>
    <style:style style:name="P70" style:family="paragraph" style:parent-style-name="Text_20_body">
      <style:paragraph-properties fo:margin-top="0.0075in" fo:margin-bottom="0in" style:contextual-spacing="false"/>
      <style:text-properties style:font-name="Verdana"/>
    </style:style>
    <style:style style:name="P71" style:family="paragraph" style:parent-style-name="Standard">
      <style:paragraph-properties fo:margin-left="0in" fo:margin-right="0.8492in" fo:margin-top="0in" fo:margin-bottom="0in" style:contextual-spacing="false" fo:text-align="center" style:justify-single-word="false" fo:text-indent="0in" style:auto-text-indent="false"/>
    </style:style>
    <style:style style:name="P72" style:family="paragraph" style:parent-style-name="Text_20_body">
      <style:paragraph-properties fo:margin-top="0.0091in" fo:margin-bottom="0in" style:contextual-spacing="false"/>
      <style:text-properties style:font-name="Verdana" fo:font-weight="bold" style:font-weight-asian="bold"/>
    </style:style>
    <style:style style:name="P73" style:family="paragraph" style:parent-style-name="Text_20_body">
      <style:paragraph-properties fo:margin-left="1.4465in" fo:margin-right="1.798in" fo:line-height="102%" fo:text-align="justify" style:justify-single-word="false" fo:text-indent="1.1681in" style:auto-text-indent="false"/>
    </style:style>
    <style:style style:name="P74" style:family="paragraph" style:parent-style-name="Text_20_body">
      <style:paragraph-properties fo:margin-top="0.0008in" fo:margin-bottom="0in" style:contextual-spacing="false"/>
      <style:text-properties style:font-name="Verdana" fo:font-size="8.5pt" style:font-size-asian="8.5pt"/>
    </style:style>
    <style:style style:name="P75" style:family="paragraph" style:parent-style-name="Table_20_Paragraph">
      <style:paragraph-properties fo:margin-left="0.4925in" fo:margin-right="0in" fo:margin-top="0.048in" fo:margin-bottom="0in" style:contextual-spacing="false" fo:text-align="left" style:justify-single-word="false"/>
    </style:style>
    <style:style style:name="P76" style:family="paragraph" style:parent-style-name="Table_20_Paragraph">
      <style:paragraph-properties fo:margin-left="0.0055in" fo:margin-right="0in" fo:margin-top="0.048in" fo:margin-bottom="0in" style:contextual-spacing="false"/>
    </style:style>
    <style:style style:name="P77" style:family="paragraph" style:parent-style-name="Table_20_Paragraph">
      <style:paragraph-properties fo:margin-left="0.0047in" fo:margin-right="0in" fo:margin-top="0.048in" fo:margin-bottom="0in" style:contextual-spacing="false"/>
    </style:style>
    <style:style style:name="P78" style:family="paragraph" style:parent-style-name="Table_20_Paragraph">
      <style:paragraph-properties fo:margin-left="0.0291in" fo:margin-right="0in" fo:margin-top="0.0819in" fo:margin-bottom="0in" style:contextual-spacing="false" fo:text-align="left" style:justify-single-word="false" fo:text-indent="-0.0008in" style:auto-text-indent="false"/>
    </style:style>
    <style:style style:name="P79" style:family="paragraph" style:parent-style-name="Table_20_Paragraph">
      <style:paragraph-properties fo:margin-left="0.0291in" fo:margin-right="0.1126in" fo:margin-top="0.0236in" fo:margin-bottom="0in" style:contextual-spacing="false" fo:text-align="left" style:justify-single-word="false" fo:text-indent="-0.0008in" style:auto-text-indent="false"/>
    </style:style>
    <style:style style:name="P80" style:family="paragraph" style:parent-style-name="Table_20_Paragraph">
      <style:paragraph-properties fo:margin-top="0.0228in" fo:margin-bottom="0in" style:contextual-spacing="false" fo:text-align="left" style:justify-single-word="false"/>
      <style:text-properties style:font-name="Verdana" fo:font-size="7pt" style:font-size-asian="7pt"/>
    </style:style>
    <style:style style:name="P81" style:family="paragraph" style:parent-style-name="Table_20_Paragraph">
      <style:paragraph-properties fo:margin-left="0.0047in" fo:margin-right="0in" fo:margin-top="0.0008in" fo:margin-bottom="0in" style:contextual-spacing="false"/>
    </style:style>
    <style:style style:name="P82" style:family="paragraph" style:parent-style-name="Text_20_body">
      <style:paragraph-properties fo:margin-top="0.0138in" fo:margin-bottom="0in" style:contextual-spacing="false"/>
      <style:text-properties style:font-name="Verdana"/>
    </style:style>
    <style:style style:name="P83" style:family="paragraph" style:parent-style-name="Text_20_body">
      <style:paragraph-properties fo:margin-left="0in" fo:margin-right="0.3528in" fo:text-align="center" style:justify-single-word="false"/>
    </style:style>
    <style:style style:name="P84" style:family="paragraph" style:parent-style-name="Standard">
      <style:paragraph-properties fo:margin-left="0in" fo:margin-right="0.3535in" fo:margin-top="0in" fo:margin-bottom="0in" style:contextual-spacing="false" fo:text-align="center" style:justify-single-word="false" fo:text-indent="0in" style:auto-text-indent="false"/>
    </style:style>
    <style:style style:name="P85" style:family="paragraph" style:parent-style-name="Standard">
      <style:paragraph-properties fo:margin-left="0in" fo:margin-right="0.3543in" fo:margin-top="0.0028in" fo:margin-bottom="0in" style:contextual-spacing="false" fo:text-align="center" style:justify-single-word="false" fo:text-indent="0in" style:auto-text-indent="false"/>
    </style:style>
    <style:style style:name="P86" style:family="paragraph" style:parent-style-name="Text_20_body" style:master-page-name="Converted6">
      <style:paragraph-properties style:page-number="auto"/>
      <style:text-properties style:font-name="Verdana" fo:font-size="9.5pt" fo:font-weight="bold" style:font-size-asian="9.5pt" style:font-weight-asian="bold"/>
    </style:style>
    <style:style style:name="P87" style:family="paragraph" style:parent-style-name="Text_20_body">
      <style:text-properties style:font-name="Verdana" fo:font-size="9.5pt" fo:font-weight="bold" style:font-size-asian="9.5pt" style:font-weight-asian="bold"/>
    </style:style>
    <style:style style:name="P88" style:family="paragraph" style:parent-style-name="Text_20_body">
      <style:paragraph-properties fo:margin-top="0.102in" fo:margin-bottom="0in" style:contextual-spacing="false"/>
      <style:text-properties style:font-name="Verdana" fo:font-size="9.5pt" fo:font-weight="bold" style:font-size-asian="9.5pt" style:font-weight-asian="bold"/>
    </style:style>
    <style:style style:name="P89" style:family="paragraph" style:parent-style-name="Standard">
      <style:paragraph-properties fo:margin-left="1.4102in" fo:margin-right="0in" fo:margin-top="0in" fo:margin-bottom="0in" style:contextual-spacing="false" fo:text-align="left" style:justify-single-word="false" fo:text-indent="0in" style:auto-text-indent="false"/>
    </style:style>
    <style:style style:name="P90" style:family="paragraph" style:parent-style-name="Text_20_body">
      <style:text-properties style:font-name="Verdana" fo:font-size="8.5pt" fo:font-weight="bold" style:font-size-asian="8.5pt" style:font-weight-asian="bold"/>
    </style:style>
    <style:style style:name="P91" style:family="paragraph" style:parent-style-name="Text_20_body">
      <style:paragraph-properties fo:margin-top="0.0126in" fo:margin-bottom="0in" style:contextual-spacing="false"/>
      <style:text-properties style:font-name="Verdana" fo:font-size="8.5pt" fo:font-weight="bold" style:font-size-asian="8.5pt" style:font-weight-asian="bold"/>
    </style:style>
    <style:style style:name="P92" style:family="paragraph" style:parent-style-name="Standard">
      <style:paragraph-properties fo:margin-left="3.2307in" fo:margin-right="1.6547in" fo:margin-top="0.0008in" fo:margin-bottom="0in" style:contextual-spacing="false" fo:text-align="justify" style:justify-single-word="false" fo:text-indent="0in" style:auto-text-indent="false"/>
    </style:style>
    <style:style style:name="P93" style:family="paragraph" style:parent-style-name="Text_20_body">
      <style:paragraph-properties fo:margin-top="0.1425in" fo:margin-bottom="0in" style:contextual-spacing="false"/>
      <style:text-properties style:font-name="Verdana" fo:font-size="8.5pt" style:font-size-asian="8.5pt"/>
    </style:style>
    <style:style style:name="P94" style:family="paragraph" style:parent-style-name="Standard">
      <style:paragraph-properties fo:margin-left="0in" fo:margin-right="0.7598in" fo:margin-top="0in" fo:margin-bottom="0in" style:contextual-spacing="false" fo:text-align="center" style:justify-single-word="false" fo:text-indent="0in" style:auto-text-indent="false"/>
    </style:style>
    <style:style style:name="P95" style:family="paragraph" style:parent-style-name="Standard">
      <style:paragraph-properties fo:margin-left="1.4118in" fo:margin-right="1.652in" fo:margin-top="0in" fo:margin-bottom="0in" style:contextual-spacing="false" fo:text-align="justify" style:justify-single-word="false" fo:text-indent="1.2126in" style:auto-text-indent="false"/>
    </style:style>
    <style:style style:name="P96" style:family="paragraph" style:parent-style-name="Text_20_body">
      <style:paragraph-properties fo:margin-top="0.0071in" fo:margin-bottom="0in" style:contextual-spacing="false"/>
      <style:text-properties style:font-name="Verdana" fo:font-size="8.5pt" style:font-size-asian="8.5pt"/>
    </style:style>
    <style:style style:name="P97" style:family="paragraph" style:parent-style-name="Table_20_Paragraph">
      <style:paragraph-properties fo:margin-left="0.0035in" fo:margin-right="0in" fo:margin-top="0.0543in" fo:margin-bottom="0in" style:contextual-spacing="false"/>
    </style:style>
    <style:style style:name="P98" style:family="paragraph" style:parent-style-name="Table_20_Paragraph">
      <style:paragraph-properties fo:margin-left="0.0047in" fo:margin-right="0in" fo:margin-top="0.0543in" fo:margin-bottom="0in" style:contextual-spacing="false"/>
    </style:style>
    <style:style style:name="P99" style:family="paragraph" style:parent-style-name="Table_20_Paragraph">
      <style:paragraph-properties fo:margin-left="0.0028in" fo:margin-right="0in" fo:margin-top="0.0543in" fo:margin-bottom="0in" style:contextual-spacing="false"/>
    </style:style>
    <style:style style:name="P100" style:family="paragraph" style:parent-style-name="Table_20_Paragraph">
      <style:paragraph-properties fo:margin-top="0.0311in" fo:margin-bottom="0in" style:contextual-spacing="false" fo:text-align="left" style:justify-single-word="false"/>
      <style:text-properties style:font-name="Verdana" fo:font-size="7pt" style:font-size-asian="7pt"/>
    </style:style>
    <style:style style:name="P101" style:family="paragraph" style:parent-style-name="Table_20_Paragraph">
      <style:paragraph-properties fo:margin-left="0.0307in" fo:margin-right="0in" fo:margin-top="0.0008in" fo:margin-bottom="0in" style:contextual-spacing="false" fo:text-align="left" style:justify-single-word="false"/>
    </style:style>
    <style:style style:name="P102" style:family="paragraph" style:parent-style-name="Table_20_Paragraph">
      <style:paragraph-properties fo:margin-left="0.0299in" fo:margin-right="0.3661in" fo:margin-top="0.0283in" fo:margin-bottom="0in" style:contextual-spacing="false" fo:line-height="103%" fo:text-align="left" style:justify-single-word="false" fo:text-indent="-0.0008in" style:auto-text-indent="false"/>
    </style:style>
    <style:style style:name="P103" style:family="paragraph" style:parent-style-name="Table_20_Paragraph">
      <style:paragraph-properties fo:margin-left="0.0299in" fo:margin-right="0in" fo:margin-top="0.002in" fo:margin-bottom="0in" style:contextual-spacing="false" fo:text-align="left" style:justify-single-word="false"/>
    </style:style>
    <style:style style:name="P104" style:family="paragraph" style:parent-style-name="Table_20_Paragraph">
      <style:paragraph-properties fo:margin-left="0.0028in" fo:margin-right="0.0008in" fo:margin-top="0.0008in" fo:margin-bottom="0in" style:contextual-spacing="false"/>
    </style:style>
    <style:style style:name="P105" style:family="paragraph" style:parent-style-name="Text_20_body">
      <style:text-properties style:font-name="Verdana" fo:font-size="8.5pt" style:font-size-asian="8.5pt"/>
    </style:style>
    <style:style style:name="P106" style:family="paragraph" style:parent-style-name="Text_20_body">
      <style:paragraph-properties fo:margin-top="0.0043in" fo:margin-bottom="0in" style:contextual-spacing="false"/>
      <style:text-properties style:font-name="Verdana" fo:font-size="8.5pt" style:font-size-asian="8.5pt"/>
    </style:style>
    <style:style style:name="P107" style:family="paragraph" style:parent-style-name="Standard">
      <style:paragraph-properties fo:margin-left="0in" fo:margin-right="0.2429in" fo:margin-top="0.0008in" fo:margin-bottom="0in" style:contextual-spacing="false" fo:text-align="center" style:justify-single-word="false" fo:text-indent="0in" style:auto-text-indent="false"/>
    </style:style>
    <style:style style:name="P108" style:family="paragraph" style:parent-style-name="Text_20_body">
      <style:paragraph-properties fo:margin-top="0.1429in" fo:margin-bottom="0in" style:contextual-spacing="false"/>
      <style:text-properties style:font-name="Verdana" fo:font-size="8.5pt" style:font-size-asian="8.5pt"/>
    </style:style>
    <style:style style:name="P109" style:family="paragraph" style:parent-style-name="Standard">
      <style:paragraph-properties fo:margin-left="0in" fo:margin-right="0.2437in" fo:margin-top="0in" fo:margin-bottom="0in" style:contextual-spacing="false" fo:text-align="center" style:justify-single-word="false" fo:text-indent="0in" style:auto-text-indent="false"/>
    </style:style>
    <style:style style:name="P110" style:family="paragraph" style:parent-style-name="Standard">
      <style:paragraph-properties fo:margin-left="0in" fo:margin-right="0.2445in" fo:margin-top="0.0008in" fo:margin-bottom="0in" style:contextual-spacing="false" fo:text-align="center" style:justify-single-word="false" fo:text-indent="0in" style:auto-text-indent="false"/>
    </style:style>
    <style:style style:name="P111" style:family="paragraph" style:parent-style-name="Text_20_body" style:master-page-name="Converted7">
      <style:paragraph-properties style:page-number="auto"/>
      <style:text-properties style:font-name="Verdana" fo:font-size="10pt" fo:font-weight="bold" style:font-size-asian="10pt" style:font-weight-asian="bold"/>
    </style:style>
    <style:style style:name="P112" style:family="paragraph" style:parent-style-name="Text_20_body">
      <style:text-properties style:font-name="Verdana" fo:font-size="10pt" fo:font-weight="bold" style:font-size-asian="10pt" style:font-weight-asian="bold"/>
    </style:style>
    <style:style style:name="P113" style:family="paragraph" style:parent-style-name="Text_20_body">
      <style:paragraph-properties fo:margin-top="0.1047in" fo:margin-bottom="0in" style:contextual-spacing="false"/>
      <style:text-properties style:font-name="Verdana" fo:font-size="10pt" fo:font-weight="bold" style:font-size-asian="10pt" style:font-weight-asian="bold"/>
    </style:style>
    <style:style style:name="P114" style:family="paragraph" style:parent-style-name="Heading_20_7">
      <style:paragraph-properties fo:margin-left="0.9689in" fo:margin-right="0in" fo:line-height="100%"/>
    </style:style>
    <style:style style:name="P115" style:family="paragraph" style:parent-style-name="Text_20_body">
      <style:paragraph-properties fo:margin-top="0.1047in" fo:margin-bottom="0in" style:contextual-spacing="false"/>
      <style:text-properties style:font-name="Verdana" fo:font-weight="bold" style:font-weight-asian="bold"/>
    </style:style>
    <style:style style:name="P116" style:family="paragraph" style:parent-style-name="Standard">
      <style:paragraph-properties fo:margin-left="2.9701in" fo:margin-right="0in" fo:margin-top="0in" fo:margin-bottom="0in" style:contextual-spacing="false" fo:text-align="left" style:justify-single-word="false" fo:text-indent="0in" style:auto-text-indent="false"/>
    </style:style>
    <style:style style:name="P117" style:family="paragraph" style:parent-style-name="Text_20_body">
      <style:paragraph-properties fo:margin-left="2.9709in" fo:margin-right="1.4264in" fo:margin-top="0.0083in" fo:margin-bottom="0in" style:contextual-spacing="false" fo:line-height="105%" fo:text-align="justify" style:justify-single-word="false" fo:text-indent="-0.0008in" style:auto-text-indent="false"/>
    </style:style>
    <style:style style:name="P118" style:family="paragraph" style:parent-style-name="Text_20_body">
      <style:paragraph-properties fo:margin-top="0.0154in" fo:margin-bottom="0in" style:contextual-spacing="false"/>
      <style:text-properties style:font-name="Verdana"/>
    </style:style>
    <style:style style:name="P119" style:family="paragraph" style:parent-style-name="Standard">
      <style:paragraph-properties fo:margin-left="2.9709in" fo:margin-right="0in" fo:margin-top="0in" fo:margin-bottom="0in" style:contextual-spacing="false" fo:text-align="left" style:justify-single-word="false" fo:text-indent="0in" style:auto-text-indent="false"/>
    </style:style>
    <style:style style:name="P120" style:family="paragraph" style:parent-style-name="Standard">
      <style:paragraph-properties fo:margin-left="0.9681in" fo:margin-right="1.4272in" fo:margin-top="0in" fo:margin-bottom="0.039in" style:contextual-spacing="false" fo:line-height="105%" fo:text-align="justify" style:justify-single-word="false" fo:text-indent="0.5626in" style:auto-text-indent="false"/>
    </style:style>
    <style:style style:name="P121" style:family="paragraph" style:parent-style-name="Table_20_Paragraph">
      <style:paragraph-properties fo:margin-left="0.5472in" fo:margin-right="0in" fo:margin-top="0.0354in" fo:margin-bottom="0in" style:contextual-spacing="false" fo:text-align="left" style:justify-single-word="false"/>
    </style:style>
    <style:style style:name="P122" style:family="paragraph" style:parent-style-name="Table_20_Paragraph">
      <style:paragraph-properties fo:margin-left="0.3992in" fo:margin-right="0in" fo:margin-top="0.0354in" fo:margin-bottom="0in" style:contextual-spacing="false" fo:text-align="left" style:justify-single-word="false"/>
    </style:style>
    <style:style style:name="P123" style:family="paragraph" style:parent-style-name="Table_20_Paragraph">
      <style:paragraph-properties fo:margin-left="0.0098in" fo:margin-right="0.0063in" fo:margin-top="0.0354in" fo:margin-bottom="0in" style:contextual-spacing="false"/>
    </style:style>
    <style:style style:name="P124" style:family="paragraph" style:parent-style-name="Table_20_Paragraph">
      <style:paragraph-properties fo:margin-left="0.0063in" fo:margin-right="0.0028in" fo:margin-top="0.0354in" fo:margin-bottom="0in" style:contextual-spacing="false"/>
    </style:style>
    <style:style style:name="P125" style:family="paragraph" style:parent-style-name="Table_20_Paragraph">
      <style:paragraph-properties fo:margin-left="0.2083in" fo:margin-right="0in" fo:margin-top="0.0354in" fo:margin-bottom="0in" style:contextual-spacing="false" fo:text-align="left" style:justify-single-word="false"/>
    </style:style>
    <style:style style:name="P126" style:family="paragraph" style:parent-style-name="Table_20_Paragraph">
      <style:paragraph-properties fo:margin-left="0.0807in" fo:margin-right="0in" fo:margin-top="0.0646in" fo:margin-bottom="0in" style:contextual-spacing="false" fo:text-align="left" style:justify-single-word="false"/>
    </style:style>
    <style:style style:name="P127" style:family="paragraph" style:parent-style-name="Table_20_Paragraph">
      <style:paragraph-properties fo:margin-left="0.0807in" fo:margin-right="0in" fo:margin-top="0.0591in" fo:margin-bottom="0in" style:contextual-spacing="false" fo:text-align="left" style:justify-single-word="false"/>
    </style:style>
    <style:style style:name="P128" style:family="paragraph" style:parent-style-name="Table_20_Paragraph">
      <style:paragraph-properties fo:margin-left="0.0098in" fo:margin-right="0in" fo:margin-top="0.0646in" fo:margin-bottom="0in" style:contextual-spacing="false"/>
    </style:style>
    <style:style style:name="P129" style:family="paragraph" style:parent-style-name="Table_20_Paragraph">
      <style:paragraph-properties fo:margin-left="0.0063in" fo:margin-right="0in" fo:margin-top="0.0709in" fo:margin-bottom="0in" style:contextual-spacing="false"/>
    </style:style>
    <style:style style:name="P130" style:family="paragraph" style:parent-style-name="Table_20_Paragraph">
      <style:paragraph-properties fo:margin-left="0.0807in" fo:margin-right="0in" fo:margin-top="0.0228in" fo:margin-bottom="0in" style:contextual-spacing="false" fo:line-height="105%" fo:text-align="left" style:justify-single-word="false" fo:text-indent="0.028in" style:auto-text-indent="false"/>
    </style:style>
    <style:style style:name="P131" style:family="paragraph" style:parent-style-name="Text_20_body">
      <style:paragraph-properties fo:margin-top="0.011in" fo:margin-bottom="0in" style:contextual-spacing="false"/>
      <style:text-properties style:font-name="Verdana"/>
    </style:style>
    <style:style style:name="P132" style:family="paragraph" style:parent-style-name="Text_20_body">
      <style:paragraph-properties fo:margin-left="0.9681in" fo:margin-right="1.4272in" fo:margin-top="0in" fo:margin-bottom="0.0354in" style:contextual-spacing="false" fo:line-height="106%" fo:text-align="justify" style:justify-single-word="false" fo:text-indent="0.5618in" style:auto-text-indent="false"/>
    </style:style>
    <style:style style:name="P133" style:family="paragraph" style:parent-style-name="Table_20_Paragraph">
      <style:paragraph-properties fo:margin-left="0.5472in" fo:margin-right="0in" fo:margin-top="0.0339in" fo:margin-bottom="0in" style:contextual-spacing="false" fo:text-align="left" style:justify-single-word="false"/>
    </style:style>
    <style:style style:name="P134" style:family="paragraph" style:parent-style-name="Table_20_Paragraph">
      <style:paragraph-properties fo:margin-left="0.4035in" fo:margin-right="0in" fo:margin-top="0.0339in" fo:margin-bottom="0in" style:contextual-spacing="false" fo:text-align="left" style:justify-single-word="false"/>
    </style:style>
    <style:style style:name="P135" style:family="paragraph" style:parent-style-name="Table_20_Paragraph">
      <style:paragraph-properties fo:margin-left="0.0098in" fo:margin-right="0.0063in" fo:margin-top="0.0339in" fo:margin-bottom="0in" style:contextual-spacing="false"/>
    </style:style>
    <style:style style:name="P136" style:family="paragraph" style:parent-style-name="Table_20_Paragraph">
      <style:paragraph-properties fo:margin-left="0.0063in" fo:margin-right="0.0028in" fo:margin-top="0.0339in" fo:margin-bottom="0in" style:contextual-spacing="false"/>
    </style:style>
    <style:style style:name="P137" style:family="paragraph" style:parent-style-name="Table_20_Paragraph">
      <style:paragraph-properties fo:margin-left="0.2075in" fo:margin-right="0in" fo:margin-top="0.0339in" fo:margin-bottom="0in" style:contextual-spacing="false" fo:text-align="left" style:justify-single-word="false"/>
    </style:style>
    <style:style style:name="P138" style:family="paragraph" style:parent-style-name="Table_20_Paragraph">
      <style:paragraph-properties fo:margin-left="0.0807in" fo:margin-right="0in" fo:margin-top="0.0654in" fo:margin-bottom="0in" style:contextual-spacing="false" fo:text-align="left" style:justify-single-word="false"/>
    </style:style>
    <style:style style:name="P139" style:family="paragraph" style:parent-style-name="Table_20_Paragraph">
      <style:paragraph-properties fo:margin-left="0.0807in" fo:margin-right="0in" fo:margin-top="0.0598in" fo:margin-bottom="0in" style:contextual-spacing="false" fo:text-align="left" style:justify-single-word="false"/>
    </style:style>
    <style:style style:name="P140" style:family="paragraph" style:parent-style-name="Table_20_Paragraph">
      <style:paragraph-properties fo:margin-left="0.0098in" fo:margin-right="0in" fo:margin-top="0.0654in" fo:margin-bottom="0in" style:contextual-spacing="false"/>
    </style:style>
    <style:style style:name="P141" style:family="paragraph" style:parent-style-name="Table_20_Paragraph">
      <style:paragraph-properties fo:margin-left="0.0799in" fo:margin-right="0in" fo:margin-top="0.0236in" fo:margin-bottom="0in" style:contextual-spacing="false" fo:line-height="104%" fo:text-align="left" style:justify-single-word="false" fo:text-indent="0.028in" style:auto-text-indent="false"/>
    </style:style>
    <style:style style:name="P142" style:family="paragraph" style:parent-style-name="Text_20_body">
      <style:paragraph-properties fo:margin-left="1.5307in" fo:margin-right="0in" fo:margin-top="0.1327in" fo:margin-bottom="0in" style:contextual-spacing="false"/>
    </style:style>
    <style:style style:name="P143" style:family="paragraph" style:parent-style-name="Text_20_body">
      <style:paragraph-properties fo:margin-top="0.0217in" fo:margin-bottom="0in" style:contextual-spacing="false"/>
      <style:text-properties style:font-name="Verdana"/>
    </style:style>
    <style:style style:name="P144" style:family="paragraph" style:parent-style-name="Text_20_body">
      <style:paragraph-properties fo:margin-left="0in" fo:margin-right="0.6118in" fo:margin-top="0.0008in" fo:margin-bottom="0in" style:contextual-spacing="false" fo:text-align="center" style:justify-single-word="false"/>
    </style:style>
    <style:style style:name="P145" style:family="paragraph" style:parent-style-name="Text_20_body">
      <style:paragraph-properties fo:margin-top="0.0283in" fo:margin-bottom="0in" style:contextual-spacing="false"/>
      <style:text-properties style:font-name="Verdana"/>
    </style:style>
    <style:style style:name="P146" style:family="paragraph" style:parent-style-name="Standard">
      <style:paragraph-properties fo:margin-left="0in" fo:margin-right="0.6118in" fo:margin-top="0in" fo:margin-bottom="0in" style:contextual-spacing="false" fo:text-align="center" style:justify-single-word="false" fo:text-indent="0in" style:auto-text-indent="false"/>
    </style:style>
    <style:style style:name="P147" style:family="paragraph" style:parent-style-name="Standard">
      <style:paragraph-properties fo:margin-left="0in" fo:margin-right="0.6134in" fo:margin-top="0.0071in" fo:margin-bottom="0in" style:contextual-spacing="false" fo:text-align="center" style:justify-single-word="false" fo:text-indent="0in" style:auto-text-indent="false"/>
    </style:style>
    <style:style style:name="P148" style:family="paragraph" style:parent-style-name="Text_20_body" style:master-page-name="Converted8">
      <style:paragraph-properties style:page-number="auto"/>
      <style:text-properties style:font-name="Verdana" fo:font-size="9.5pt" fo:font-weight="bold" style:font-size-asian="9.5pt" style:font-weight-asian="bold"/>
    </style:style>
    <style:style style:name="P149" style:family="paragraph" style:parent-style-name="Text_20_body">
      <style:paragraph-properties fo:margin-top="0.0736in" fo:margin-bottom="0in" style:contextual-spacing="false"/>
      <style:text-properties style:font-name="Verdana" fo:font-size="9.5pt" fo:font-weight="bold" style:font-size-asian="9.5pt" style:font-weight-asian="bold"/>
    </style:style>
    <style:style style:name="P150" style:family="paragraph" style:parent-style-name="Heading_20_8">
      <style:paragraph-properties fo:margin-left="1.1752in" fo:margin-right="0in"/>
    </style:style>
    <style:style style:name="P151" style:family="paragraph" style:parent-style-name="Text_20_body">
      <style:paragraph-properties fo:margin-top="0.0047in" fo:margin-bottom="0in" style:contextual-spacing="false"/>
      <style:text-properties style:font-name="Verdana" fo:font-size="8.5pt" fo:font-weight="bold" style:font-size-asian="8.5pt" style:font-weight-asian="bold"/>
    </style:style>
    <style:style style:name="P152" style:family="paragraph" style:parent-style-name="Standard">
      <style:paragraph-properties fo:margin-left="3.2311in" fo:margin-right="1.489in" fo:margin-top="0in" fo:margin-bottom="0in" style:contextual-spacing="false" fo:line-height="102%" fo:text-align="justify" style:justify-single-word="false" fo:text-indent="0in" style:auto-text-indent="false"/>
    </style:style>
    <style:style style:name="P153" style:family="paragraph" style:parent-style-name="Text_20_body">
      <style:paragraph-properties fo:margin-top="0.0008in" fo:margin-bottom="0in" style:contextual-spacing="false"/>
      <style:text-properties style:font-name="Verdana" fo:font-size="8.5pt" fo:font-weight="bold" style:font-size-asian="8.5pt" style:font-weight-asian="bold"/>
    </style:style>
    <style:style style:name="P154" style:family="paragraph" style:parent-style-name="Standard">
      <style:paragraph-properties fo:margin-left="3.2311in" fo:margin-right="0in" fo:margin-top="0in" fo:margin-bottom="0in" style:contextual-spacing="false" fo:text-align="left" style:justify-single-word="false" fo:text-indent="0in" style:auto-text-indent="false"/>
    </style:style>
    <style:style style:name="P155" style:family="paragraph" style:parent-style-name="Standard">
      <style:paragraph-properties fo:margin-left="3.2311in" fo:margin-right="1.4917in" fo:margin-top="0.002in" fo:margin-bottom="0in" style:contextual-spacing="false" fo:line-height="102%" fo:text-align="justify" style:justify-single-word="false" fo:text-indent="-0.0008in" style:auto-text-indent="false"/>
    </style:style>
    <style:style style:name="P156" style:family="paragraph" style:parent-style-name="Standard">
      <style:paragraph-properties fo:margin-left="3.2319in" fo:margin-right="0in" fo:margin-top="0in" fo:margin-bottom="0in" style:contextual-spacing="false" fo:text-align="left" style:justify-single-word="false" fo:text-indent="0in" style:auto-text-indent="false"/>
    </style:style>
    <style:style style:name="P157" style:family="paragraph" style:parent-style-name="Text_20_body">
      <style:paragraph-properties fo:margin-top="0.0055in" fo:margin-bottom="0in" style:contextual-spacing="false"/>
      <style:text-properties style:font-name="Verdana" fo:font-size="8.5pt" fo:font-weight="bold" style:font-size-asian="8.5pt" style:font-weight-asian="bold"/>
    </style:style>
    <style:style style:name="P158" style:family="paragraph" style:parent-style-name="Standard">
      <style:paragraph-properties fo:margin-left="1.1752in" fo:margin-right="1.4866in" fo:margin-top="0in" fo:margin-bottom="0in" style:contextual-spacing="false" fo:line-height="102%" fo:text-align="justify" style:justify-single-word="false" fo:text-indent="0.6854in" style:auto-text-indent="false"/>
    </style:style>
    <style:style style:name="P159" style:family="paragraph" style:parent-style-name="Text_20_body">
      <style:paragraph-properties fo:margin-top="0.0063in" fo:margin-bottom="0.0008in" style:contextual-spacing="false"/>
      <style:text-properties style:font-name="Verdana" fo:font-size="3.5pt" style:font-size-asian="3.5pt"/>
    </style:style>
    <style:style style:name="P160" style:family="paragraph" style:parent-style-name="Table_20_Paragraph">
      <style:paragraph-properties fo:margin-left="0.5098in" fo:margin-right="0in" fo:margin-top="0.0465in" fo:margin-bottom="0in" style:contextual-spacing="false" fo:text-align="left" style:justify-single-word="false"/>
    </style:style>
    <style:style style:name="P161" style:family="paragraph" style:parent-style-name="Table_20_Paragraph">
      <style:paragraph-properties fo:margin-left="0.652in" fo:margin-right="0in" fo:margin-top="0.0465in" fo:margin-bottom="0in" style:contextual-spacing="false" fo:text-align="left" style:justify-single-word="false"/>
    </style:style>
    <style:style style:name="P162" style:family="paragraph" style:parent-style-name="Table_20_Paragraph">
      <style:paragraph-properties fo:margin-left="0.0055in" fo:margin-right="0in" fo:margin-top="0.0465in" fo:margin-bottom="0in" style:contextual-spacing="false"/>
    </style:style>
    <style:style style:name="P163" style:family="paragraph" style:parent-style-name="Table_20_Paragraph">
      <style:paragraph-properties fo:margin-left="0.0063in" fo:margin-right="0.0008in" fo:margin-top="0.0465in" fo:margin-bottom="0in" style:contextual-spacing="false"/>
    </style:style>
    <style:style style:name="P164" style:family="paragraph" style:parent-style-name="Table_20_Paragraph">
      <style:paragraph-properties fo:margin-left="0.061in" fo:margin-right="0.3071in" fo:line-height="0.111in" fo:text-align="left" style:justify-single-word="false"/>
    </style:style>
    <style:style style:name="P165" style:family="paragraph" style:parent-style-name="Table_20_Paragraph">
      <style:paragraph-properties fo:margin-left="0.0602in" fo:margin-right="0in" fo:line-height="0.111in" fo:text-align="left" style:justify-single-word="false"/>
    </style:style>
    <style:style style:name="P166" style:family="paragraph" style:parent-style-name="Table_20_Paragraph">
      <style:paragraph-properties fo:margin-left="0.0055in" fo:margin-right="0.002in" fo:margin-top="0.0602in" fo:margin-bottom="0in" style:contextual-spacing="false"/>
    </style:style>
    <style:style style:name="P167" style:family="paragraph" style:parent-style-name="Table_20_Paragraph">
      <style:paragraph-properties fo:margin-left="0.0063in" fo:margin-right="0in" fo:margin-top="0.0602in" fo:margin-bottom="0in" style:contextual-spacing="false"/>
    </style:style>
    <style:style style:name="P168" style:family="paragraph" style:parent-style-name="Text_20_body">
      <style:paragraph-properties fo:margin-top="0.0035in" fo:margin-bottom="0in" style:contextual-spacing="false"/>
      <style:text-properties style:font-name="Verdana" fo:font-size="8.5pt" style:font-size-asian="8.5pt"/>
    </style:style>
    <style:style style:name="P169" style:family="paragraph" style:parent-style-name="Standard">
      <style:paragraph-properties fo:margin-left="1.8602in" fo:margin-right="0in" fo:margin-top="0.0008in" fo:margin-bottom="0in" style:contextual-spacing="false" fo:text-align="left" style:justify-single-word="false" fo:text-indent="0in" style:auto-text-indent="false"/>
    </style:style>
    <style:style style:name="P170" style:family="paragraph" style:parent-style-name="Text_20_body">
      <style:paragraph-properties fo:margin-top="0.0063in" fo:margin-bottom="0in" style:contextual-spacing="false"/>
      <style:text-properties style:font-name="Verdana" fo:font-size="8.5pt" style:font-size-asian="8.5pt"/>
    </style:style>
    <style:style style:name="P171" style:family="paragraph" style:parent-style-name="Standard">
      <style:paragraph-properties fo:margin-left="0in" fo:margin-right="0.3236in" fo:margin-top="0.0008in" fo:margin-bottom="0in" style:contextual-spacing="false" fo:text-align="center" style:justify-single-word="false" fo:text-indent="0in" style:auto-text-indent="false"/>
    </style:style>
    <style:style style:name="P172" style:family="paragraph" style:parent-style-name="Text_20_body">
      <style:paragraph-properties fo:margin-top="0.0118in" fo:margin-bottom="0in" style:contextual-spacing="false"/>
      <style:text-properties style:font-name="Verdana" fo:font-size="8.5pt" style:font-size-asian="8.5pt"/>
    </style:style>
    <style:style style:name="P173" style:family="paragraph" style:parent-style-name="Standard">
      <style:paragraph-properties fo:margin-left="0in" fo:margin-right="0.3256in" fo:margin-top="0in" fo:margin-bottom="0in" style:contextual-spacing="false" fo:text-align="center" style:justify-single-word="false" fo:text-indent="0in" style:auto-text-indent="false"/>
    </style:style>
    <style:style style:name="P174" style:family="paragraph" style:parent-style-name="Standard">
      <style:paragraph-properties fo:margin-left="0in" fo:margin-right="0.3252in" fo:margin-top="0.002in" fo:margin-bottom="0in" style:contextual-spacing="false" fo:text-align="center" style:justify-single-word="false" fo:text-indent="0in" style:auto-text-indent="false"/>
    </style:style>
    <style:style style:name="P175" style:family="paragraph" style:parent-style-name="Text_20_body" style:master-page-name="Converted9">
      <style:paragraph-properties style:page-number="10"/>
      <style:text-properties style:font-name="Verdana" fo:font-size="9.5pt" fo:font-weight="bold" style:font-size-asian="9.5pt" style:font-weight-asian="bold"/>
    </style:style>
    <style:style style:name="P176" style:family="paragraph" style:parent-style-name="Text_20_body">
      <style:paragraph-properties fo:margin-top="0.1165in" fo:margin-bottom="0in" style:contextual-spacing="false"/>
      <style:text-properties style:font-name="Verdana" fo:font-size="9.5pt" fo:font-weight="bold" style:font-size-asian="9.5pt" style:font-weight-asian="bold"/>
    </style:style>
    <style:style style:name="P177" style:family="paragraph" style:parent-style-name="Standard">
      <style:paragraph-properties fo:margin-left="1.4126in" fo:margin-right="0in" fo:margin-top="0in" fo:margin-bottom="0in" style:contextual-spacing="false" fo:text-align="left" style:justify-single-word="false" fo:text-indent="0in" style:auto-text-indent="false"/>
    </style:style>
    <style:style style:name="P178" style:family="paragraph" style:parent-style-name="Text_20_body">
      <style:paragraph-properties fo:margin-top="0.0252in" fo:margin-bottom="0in" style:contextual-spacing="false"/>
      <style:text-properties style:font-name="Verdana" fo:font-weight="bold" style:font-weight-asian="bold"/>
    </style:style>
    <style:style style:name="P179" style:family="paragraph" style:parent-style-name="Standard">
      <style:paragraph-properties fo:margin-left="3.1799in" fo:margin-right="1.8161in" fo:margin-top="0.0008in" fo:margin-bottom="0in" style:contextual-spacing="false" fo:text-align="justify" style:justify-single-word="false" fo:text-indent="-0.0071in" style:auto-text-indent="false"/>
    </style:style>
    <style:style style:name="P180" style:family="paragraph" style:parent-style-name="Standard">
      <style:paragraph-properties fo:margin-left="3.1807in" fo:margin-right="1.8173in" fo:margin-top="0.1299in" fo:margin-bottom="0in" style:contextual-spacing="false" fo:text-align="justify" style:justify-single-word="false" fo:text-indent="-0.0071in" style:auto-text-indent="false"/>
    </style:style>
    <style:style style:name="P181" style:family="paragraph" style:parent-style-name="Text_20_body">
      <style:paragraph-properties fo:margin-left="3.1799in" fo:margin-right="1.8161in" fo:text-align="justify" style:justify-single-word="false"/>
    </style:style>
    <style:style style:name="P182" style:family="paragraph" style:parent-style-name="Standard">
      <style:paragraph-properties fo:margin-left="0in" fo:margin-right="0.9126in" fo:margin-top="0.1307in" fo:margin-bottom="0in" style:contextual-spacing="false" fo:text-align="center" style:justify-single-word="false" fo:text-indent="0in" style:auto-text-indent="false"/>
    </style:style>
    <style:style style:name="P183" style:family="paragraph" style:parent-style-name="Standard">
      <style:paragraph-properties fo:margin-left="1.4126in" fo:margin-right="1.8154in" fo:margin-top="0in" fo:margin-bottom="0in" style:contextual-spacing="false" fo:text-align="justify" style:justify-single-word="false" fo:text-indent="0.4409in" style:auto-text-indent="false"/>
    </style:style>
    <style:style style:name="P184" style:family="paragraph" style:parent-style-name="Text_20_body">
      <style:paragraph-properties fo:margin-top="0.0063in" fo:margin-bottom="0in" style:contextual-spacing="false"/>
      <style:text-properties style:font-name="Verdana" fo:font-size="3.5pt" style:font-size-asian="3.5pt"/>
    </style:style>
    <style:style style:name="P185" style:family="paragraph" style:parent-style-name="Table_20_Paragraph">
      <style:paragraph-properties fo:margin-left="0.0583in" fo:margin-right="0in" fo:line-height="0.0917in" fo:text-align="left" style:justify-single-word="false"/>
    </style:style>
    <style:style style:name="P186" style:family="paragraph" style:parent-style-name="Table_20_Paragraph">
      <style:paragraph-properties fo:margin-left="0.0583in" fo:margin-right="0in" fo:line-height="0.0925in" fo:text-align="left" style:justify-single-word="false"/>
    </style:style>
    <style:style style:name="P187" style:family="paragraph" style:parent-style-name="Table_20_Paragraph">
      <style:paragraph-properties fo:margin-left="0.089in" fo:margin-right="0in" fo:margin-top="0.028in" fo:margin-bottom="0in" style:contextual-spacing="false" fo:line-height="0.0957in" fo:text-align="left" style:justify-single-word="false"/>
    </style:style>
    <style:style style:name="P188" style:family="paragraph" style:parent-style-name="Table_20_Paragraph">
      <style:paragraph-properties fo:margin-left="0.089in" fo:margin-right="0in" fo:margin-top="0.0161in" fo:margin-bottom="0in" style:contextual-spacing="false" fo:line-height="0.1071in" fo:text-align="left" style:justify-single-word="false"/>
    </style:style>
    <style:style style:name="P189" style:family="paragraph" style:parent-style-name="Table_20_Paragraph">
      <style:paragraph-properties fo:margin-left="0.089in" fo:margin-right="0in" fo:margin-top="0.028in" fo:margin-bottom="0in" style:contextual-spacing="false" fo:line-height="0.0953in" fo:text-align="left" style:justify-single-word="false"/>
    </style:style>
    <style:style style:name="P190" style:family="paragraph" style:parent-style-name="Text_20_body">
      <style:paragraph-properties fo:margin-top="0.0165in" fo:margin-bottom="0in" style:contextual-spacing="false"/>
      <style:text-properties style:font-name="Verdana"/>
    </style:style>
    <style:style style:name="P191" style:family="paragraph" style:parent-style-name="Text_20_body">
      <style:paragraph-properties fo:margin-left="1.8547in" fo:margin-right="0in"/>
    </style:style>
    <style:style style:name="P192" style:family="paragraph" style:parent-style-name="Text_20_body">
      <style:paragraph-properties fo:margin-top="0.1335in" fo:margin-bottom="0in" style:contextual-spacing="false"/>
      <style:text-properties style:font-name="Verdana"/>
    </style:style>
    <style:style style:name="P193" style:family="paragraph" style:parent-style-name="Text_20_body">
      <style:paragraph-properties fo:margin-left="0in" fo:margin-right="0.4028in" fo:text-align="center" style:justify-single-word="false"/>
    </style:style>
    <style:style style:name="P194" style:family="paragraph" style:parent-style-name="Text_20_body">
      <style:paragraph-properties fo:margin-top="0.1311in" fo:margin-bottom="0in" style:contextual-spacing="false"/>
      <style:text-properties style:font-name="Verdana"/>
    </style:style>
    <style:style style:name="P195" style:family="paragraph" style:parent-style-name="Standard">
      <style:paragraph-properties fo:margin-left="0in" fo:margin-right="0.4043in" fo:margin-top="0in" fo:margin-bottom="0in" style:contextual-spacing="false" fo:line-height="0.1346in" fo:text-align="center" style:justify-single-word="false" fo:text-indent="0in" style:auto-text-indent="false"/>
    </style:style>
    <style:style style:name="P196" style:family="paragraph" style:parent-style-name="Text_20_body" style:master-page-name="Converted10">
      <style:paragraph-properties style:page-number="auto"/>
      <style:text-properties style:font-name="Verdana" fo:font-size="10pt" fo:font-weight="bold" style:font-size-asian="10pt" style:font-weight-asian="bold"/>
    </style:style>
    <style:style style:name="P197" style:family="paragraph" style:parent-style-name="Text_20_body">
      <style:paragraph-properties fo:margin-top="0.0047in" fo:margin-bottom="0in" style:contextual-spacing="false"/>
      <style:text-properties style:font-name="Verdana" fo:font-size="10pt" fo:font-weight="bold" style:font-size-asian="10pt" style:font-weight-asian="bold"/>
    </style:style>
    <style:style style:name="P198" style:family="paragraph" style:parent-style-name="Heading_20_7">
      <style:paragraph-properties fo:margin-left="1.3362in" fo:margin-right="0in" fo:margin-top="0.0008in" fo:margin-bottom="0in" style:contextual-spacing="false" fo:line-height="100%"/>
    </style:style>
    <style:style style:name="P199" style:family="paragraph" style:parent-style-name="Text_20_body">
      <style:text-properties style:font-name="Verdana" fo:font-size="9pt" fo:font-weight="bold" style:font-size-asian="9pt" style:font-weight-asian="bold"/>
    </style:style>
    <style:style style:name="P200" style:family="paragraph" style:parent-style-name="Text_20_body">
      <style:paragraph-properties fo:margin-top="0.0126in" fo:margin-bottom="0in" style:contextual-spacing="false"/>
      <style:text-properties style:font-name="Verdana" fo:font-size="9pt" fo:font-weight="bold" style:font-size-asian="9pt" style:font-weight-asian="bold"/>
    </style:style>
    <style:style style:name="P201" style:family="paragraph" style:parent-style-name="Standard">
      <style:paragraph-properties fo:margin-left="3.3661in" fo:margin-right="1.6236in" fo:margin-top="0in" fo:margin-bottom="0in" style:contextual-spacing="false" fo:text-align="left" style:justify-single-word="false" fo:text-indent="0in" style:auto-text-indent="false">
        <style:tab-stops>
          <style:tab-stop style:position="3.6882in"/>
          <style:tab-stop style:position="4.6043in"/>
          <style:tab-stop style:position="5.0283in"/>
          <style:tab-stop style:position="6.061in"/>
        </style:tab-stops>
      </style:paragraph-properties>
    </style:style>
    <style:style style:name="P202" style:family="paragraph" style:parent-style-name="Standard">
      <style:paragraph-properties fo:margin-left="3.3665in" fo:margin-right="1.6236in" fo:margin-top="0in" fo:margin-bottom="0in" style:contextual-spacing="false" fo:line-height="100%" fo:text-align="left" style:justify-single-word="false" fo:text-indent="-0.0008in" style:auto-text-indent="false"/>
    </style:style>
    <style:style style:name="P203" style:family="paragraph" style:parent-style-name="Text_20_body">
      <style:paragraph-properties fo:margin-top="0.1492in" fo:margin-bottom="0in" style:contextual-spacing="false"/>
      <style:text-properties style:font-name="Verdana" fo:font-size="9pt" style:font-size-asian="9pt"/>
    </style:style>
    <style:style style:name="P204" style:family="paragraph" style:parent-style-name="Heading_20_9">
      <style:paragraph-properties fo:margin-left="3.3665in" fo:margin-right="0in" fo:text-align="left" style:justify-single-word="false"/>
    </style:style>
    <style:style style:name="P205" style:family="paragraph" style:parent-style-name="Text_20_body">
      <style:paragraph-properties fo:margin-top="0.15in" fo:margin-bottom="0in" style:contextual-spacing="false"/>
      <style:text-properties style:font-name="Verdana" fo:font-size="9pt" fo:font-weight="bold" style:font-size-asian="9pt" style:font-weight-asian="bold"/>
    </style:style>
    <style:style style:name="P206" style:family="paragraph" style:parent-style-name="Standard">
      <style:paragraph-properties fo:margin-left="1.3374in" fo:margin-right="1.6209in" fo:margin-top="0.0008in" fo:margin-bottom="0in" style:contextual-spacing="false" fo:text-align="justify" style:justify-single-word="false" fo:text-indent="0.6717in" style:auto-text-indent="false"/>
    </style:style>
    <style:style style:name="P207" style:family="paragraph" style:parent-style-name="Standard">
      <style:paragraph-properties fo:margin-left="2.0102in" fo:margin-right="0in" fo:margin-top="0.15in" fo:margin-bottom="0in" style:contextual-spacing="false" fo:text-align="left" style:justify-single-word="false" fo:text-indent="0in" style:auto-text-indent="false"/>
    </style:style>
    <style:style style:name="P208" style:family="paragraph" style:parent-style-name="Text_20_body">
      <style:text-properties style:font-name="Verdana" fo:font-size="9pt" style:font-size-asian="9pt"/>
    </style:style>
    <style:style style:name="P209" style:family="paragraph" style:parent-style-name="Text_20_body">
      <style:paragraph-properties fo:margin-top="0.0126in" fo:margin-bottom="0in" style:contextual-spacing="false"/>
      <style:text-properties style:font-name="Verdana" fo:font-size="9pt" style:font-size-asian="9pt"/>
    </style:style>
    <style:style style:name="P210" style:family="paragraph" style:parent-style-name="Standard">
      <style:paragraph-properties fo:margin-left="0in" fo:margin-right="0.3882in" fo:margin-top="0in" fo:margin-bottom="0in" style:contextual-spacing="false" fo:text-align="center" style:justify-single-word="false" fo:text-indent="0in" style:auto-text-indent="false"/>
    </style:style>
    <style:style style:name="P211" style:family="paragraph" style:parent-style-name="Text_20_body">
      <style:paragraph-properties fo:margin-top="0.1484in" fo:margin-bottom="0in" style:contextual-spacing="false"/>
      <style:text-properties style:font-name="Verdana" fo:font-size="9pt" style:font-size-asian="9pt"/>
    </style:style>
    <style:style style:name="P212" style:family="paragraph" style:parent-style-name="Heading_20_9">
      <style:paragraph-properties fo:margin-left="0in" fo:margin-right="0.389in" fo:margin-top="0.0008in" fo:margin-bottom="0in" style:contextual-spacing="false"/>
    </style:style>
    <style:style style:name="P213" style:family="paragraph" style:parent-style-name="Standard">
      <style:paragraph-properties fo:margin-left="0in" fo:margin-right="0.3937in" fo:margin-top="0in" fo:margin-bottom="0in" style:contextual-spacing="false" fo:text-align="center" style:justify-single-word="false" fo:text-indent="0in" style:auto-text-indent="false"/>
    </style:style>
    <style:style style:name="P214" style:family="paragraph" style:parent-style-name="Text_20_body">
      <style:paragraph-properties fo:margin-top="0.0016in" fo:margin-bottom="0in" style:contextual-spacing="false"/>
      <style:text-properties style:font-name="Verdana" fo:font-size="10pt" fo:font-weight="bold" style:font-size-asian="10pt" style:font-weight-asian="bold"/>
    </style:style>
    <style:style style:name="P215" style:family="paragraph" style:parent-style-name="Text_20_body" style:master-page-name="Converted11">
      <style:paragraph-properties style:page-number="auto"/>
      <style:text-properties style:font-name="Verdana" fo:font-size="9pt" fo:font-weight="bold" style:font-size-asian="9pt" style:font-weight-asian="bold"/>
    </style:style>
    <style:style style:name="P216" style:family="paragraph" style:parent-style-name="Text_20_body">
      <style:paragraph-properties fo:margin-top="0.0327in" fo:margin-bottom="0in" style:contextual-spacing="false"/>
      <style:text-properties style:font-name="Verdana" fo:font-size="9pt" fo:font-weight="bold" style:font-size-asian="9pt" style:font-weight-asian="bold"/>
    </style:style>
    <style:style style:name="P217" style:family="paragraph" style:parent-style-name="Standard">
      <style:paragraph-properties fo:margin-left="1.5374in" fo:margin-right="0in" fo:margin-top="0in" fo:margin-bottom="0in" style:contextual-spacing="false" fo:text-align="left" style:justify-single-word="false" fo:text-indent="0in" style:auto-text-indent="false"/>
    </style:style>
    <style:style style:name="P218" style:family="paragraph" style:parent-style-name="Text_20_body">
      <style:paragraph-properties fo:margin-top="0.0134in" fo:margin-bottom="0in" style:contextual-spacing="false"/>
      <style:text-properties style:font-name="Verdana" fo:font-weight="bold" style:font-weight-asian="bold"/>
    </style:style>
    <style:style style:name="P219" style:family="paragraph" style:parent-style-name="Standard">
      <style:paragraph-properties fo:margin-left="3.3228in" fo:margin-right="2.0126in" fo:margin-top="0in" fo:margin-bottom="0in" style:contextual-spacing="false" fo:line-height="103%" fo:text-align="left" style:justify-single-word="false" fo:text-indent="0in" style:auto-text-indent="false">
        <style:tab-stops>
          <style:tab-stop style:position="3.5882in"/>
          <style:tab-stop style:position="4.4028in"/>
          <style:tab-stop style:position="4.7638in"/>
          <style:tab-stop style:position="5.6862in"/>
        </style:tab-stops>
      </style:paragraph-properties>
    </style:style>
    <style:style style:name="P220" style:family="paragraph" style:parent-style-name="Text_20_body">
      <style:paragraph-properties fo:margin-left="3.3228in" fo:margin-right="1.7382in" fo:line-height="104%" fo:text-indent="-0.0008in" style:auto-text-indent="false"/>
    </style:style>
    <style:style style:name="P221" style:family="paragraph" style:parent-style-name="Standard">
      <style:paragraph-properties fo:margin-left="0in" fo:margin-right="0.5925in" fo:margin-top="0in" fo:margin-bottom="0in" style:contextual-spacing="false" fo:text-align="center" style:justify-single-word="false" fo:text-indent="0in" style:auto-text-indent="false"/>
    </style:style>
    <style:style style:name="P222" style:family="paragraph" style:parent-style-name="Standard">
      <style:paragraph-properties fo:margin-left="1.5366in" fo:margin-right="1.5547in" fo:margin-top="0.0008in" fo:margin-bottom="0in" style:contextual-spacing="false" fo:line-height="103%" fo:text-align="left" style:justify-single-word="false" fo:text-indent="0.5016in" style:auto-text-indent="false"/>
    </style:style>
    <style:style style:name="P223" style:family="paragraph" style:parent-style-name="Text_20_body">
      <style:paragraph-properties fo:margin-left="0in" fo:margin-right="0.5689in" fo:text-align="center" style:justify-single-word="false"/>
    </style:style>
    <style:style style:name="P224" style:family="paragraph" style:parent-style-name="Text_20_body">
      <style:paragraph-properties fo:margin-top="0.0291in" fo:margin-bottom="0in" style:contextual-spacing="false"/>
      <style:text-properties style:font-name="Verdana"/>
    </style:style>
    <style:style style:name="P225" style:family="paragraph" style:parent-style-name="Standard">
      <style:paragraph-properties fo:margin-left="0in" fo:margin-right="0.5689in" fo:margin-top="0in" fo:margin-bottom="0in" style:contextual-spacing="false" fo:text-align="center" style:justify-single-word="false" fo:text-indent="0in" style:auto-text-indent="false"/>
    </style:style>
    <style:style style:name="P226" style:family="paragraph" style:parent-style-name="Standard">
      <style:paragraph-properties fo:margin-left="0in" fo:margin-right="0.5701in" fo:margin-top="0.0075in" fo:margin-bottom="0in" style:contextual-spacing="false" fo:text-align="center" style:justify-single-word="false" fo:text-indent="0in" style:auto-text-indent="false"/>
    </style:style>
    <style:style style:name="P227" style:family="paragraph" style:parent-style-name="Text_20_body" style:master-page-name="Converted12">
      <style:paragraph-properties style:page-number="auto"/>
      <style:text-properties style:font-name="Verdana" fo:font-size="10pt" fo:font-weight="bold" style:font-size-asian="10pt" style:font-weight-asian="bold"/>
    </style:style>
    <style:style style:name="P228" style:family="paragraph" style:parent-style-name="Text_20_body">
      <style:paragraph-properties fo:margin-top="0.1055in" fo:margin-bottom="0in" style:contextual-spacing="false"/>
      <style:text-properties style:font-name="Verdana" fo:font-size="10pt" fo:font-weight="bold" style:font-size-asian="10pt" style:font-weight-asian="bold"/>
    </style:style>
    <style:style style:name="P229" style:family="paragraph" style:parent-style-name="Standard">
      <style:paragraph-properties fo:margin-left="1.0083in" fo:margin-right="0in" fo:line-height="0.0547in" fo:text-indent="0in" style:auto-text-indent="false"/>
    </style:style>
    <style:style style:name="P230" style:family="paragraph" style:parent-style-name="Standard">
      <style:paragraph-properties fo:margin-left="1.4783in" fo:margin-right="0in" fo:margin-top="0.0154in" fo:margin-bottom="0in" style:contextual-spacing="false" fo:text-align="left" style:justify-single-word="false" fo:text-indent="0in" style:auto-text-indent="false"/>
    </style:style>
    <style:style style:name="P231" style:family="paragraph" style:parent-style-name="Text_20_body">
      <style:paragraph-properties fo:break-before="column"/>
      <style:text-properties style:font-name="Verdana" fo:font-size="7pt" fo:font-weight="bold" style:font-size-asian="7pt" style:font-weight-asian="bold"/>
    </style:style>
    <style:style style:name="P232" style:family="paragraph" style:parent-style-name="Text_20_body">
      <style:paragraph-properties fo:margin-top="0.0555in" fo:margin-bottom="0in" style:contextual-spacing="false"/>
      <style:text-properties style:font-name="Verdana" fo:font-size="7pt" fo:font-weight="bold" style:font-size-asian="7pt" style:font-weight-asian="bold"/>
    </style:style>
    <style:style style:name="P233" style:family="paragraph" style:parent-style-name="Standard">
      <style:paragraph-properties fo:margin-left="0.4437in" fo:margin-right="1.7189in" fo:margin-top="0in" fo:margin-bottom="0in" style:contextual-spacing="false" fo:line-height="103%" fo:text-align="justify" style:justify-single-word="false" fo:text-indent="0.0016in" style:auto-text-indent="false"/>
    </style:style>
    <style:style style:name="P234" style:family="paragraph" style:parent-style-name="Text_20_body">
      <style:paragraph-properties fo:margin-top="0.0075in" fo:margin-bottom="0in" style:contextual-spacing="false"/>
      <style:text-properties style:font-name="Verdana" fo:font-size="7pt" fo:font-weight="bold" style:font-size-asian="7pt" style:font-weight-asian="bold"/>
    </style:style>
    <style:style style:name="P235" style:family="paragraph" style:parent-style-name="Standard">
      <style:paragraph-properties fo:margin-left="3.3819in" fo:margin-right="0in" fo:margin-top="0in" fo:margin-bottom="0in" style:contextual-spacing="false" fo:text-align="left" style:justify-single-word="false" fo:text-indent="0in" style:auto-text-indent="false"/>
    </style:style>
    <style:style style:name="P236" style:family="paragraph" style:parent-style-name="Standard">
      <style:paragraph-properties fo:margin-left="3.3819in" fo:margin-right="1.7193in" fo:margin-top="0.0035in" fo:margin-bottom="0in" style:contextual-spacing="false" fo:line-height="104%" fo:text-align="justify" style:justify-single-word="false" fo:text-indent="-0.0008in" style:auto-text-indent="false"/>
    </style:style>
    <style:style style:name="P237" style:family="paragraph" style:parent-style-name="Text_20_body">
      <style:paragraph-properties fo:margin-top="0.0016in" fo:margin-bottom="0in" style:contextual-spacing="false"/>
      <style:text-properties style:font-name="Verdana" fo:font-size="7pt" style:font-size-asian="7pt"/>
    </style:style>
    <style:style style:name="P238" style:family="paragraph" style:parent-style-name="Standard">
      <style:paragraph-properties fo:margin-left="3.3827in" fo:margin-right="1.7189in" fo:margin-top="0in" fo:margin-bottom="0in" style:contextual-spacing="false" fo:line-height="103%" fo:text-align="justify" style:justify-single-word="false" fo:text-indent="-0.0008in" style:auto-text-indent="false"/>
    </style:style>
    <style:style style:name="P239" style:family="paragraph" style:parent-style-name="Text_20_body">
      <style:paragraph-properties fo:margin-top="0.0055in" fo:margin-bottom="0in" style:contextual-spacing="false"/>
      <style:text-properties style:font-name="Verdana" fo:font-size="7pt" style:font-size-asian="7pt"/>
    </style:style>
    <style:style style:name="P240" style:family="paragraph" style:parent-style-name="Standard">
      <style:paragraph-properties fo:margin-left="3.3835in" fo:margin-right="0in" fo:margin-top="0in" fo:margin-bottom="0in" style:contextual-spacing="false" fo:text-align="left" style:justify-single-word="false" fo:text-indent="0in" style:auto-text-indent="false"/>
    </style:style>
    <style:style style:name="P241" style:family="paragraph" style:parent-style-name="Standard">
      <style:paragraph-properties fo:margin-left="1.4791in" fo:margin-right="1.7173in" fo:margin-top="0in" fo:margin-bottom="0in" style:contextual-spacing="false" fo:line-height="104%" fo:text-align="justify" style:justify-single-word="false" fo:text-indent="0.6327in" style:auto-text-indent="false"/>
    </style:style>
    <style:style style:name="P242" style:family="paragraph" style:parent-style-name="Standard">
      <style:paragraph-properties fo:margin-left="2.3244in" fo:margin-right="0in" fo:margin-top="0.1146in" fo:margin-bottom="0in" style:contextual-spacing="false" fo:text-align="left" style:justify-single-word="false" fo:text-indent="0in" style:auto-text-indent="false"/>
    </style:style>
    <style:style style:name="P243" style:family="paragraph" style:parent-style-name="Text_20_body">
      <style:paragraph-properties fo:margin-top="0.0134in" fo:margin-bottom="0in" style:contextual-spacing="false"/>
      <style:text-properties style:font-name="Verdana" fo:font-size="6.5pt" fo:font-style="italic" style:font-size-asian="6.5pt" style:font-style-asian="italic"/>
    </style:style>
    <style:style style:name="P244" style:family="paragraph" style:parent-style-name="Standard">
      <style:paragraph-properties fo:margin-left="2.3244in" fo:margin-right="0in" fo:margin-top="0in" fo:margin-bottom="0in" style:contextual-spacing="false" fo:text-align="left" style:justify-single-word="false" fo:text-indent="0in" style:auto-text-indent="false"/>
    </style:style>
    <style:style style:name="P245" style:family="paragraph" style:parent-style-name="Text_20_body">
      <style:paragraph-properties fo:margin-top="0.011in" fo:margin-bottom="0in" style:contextual-spacing="false"/>
      <style:text-properties style:font-name="Verdana" fo:font-size="6.5pt" fo:font-style="italic" style:font-size-asian="6.5pt" style:font-style-asian="italic"/>
    </style:style>
    <style:style style:name="P246" style:family="paragraph" style:parent-style-name="Standard">
      <style:paragraph-properties fo:margin-left="2.3244in" fo:margin-right="3.7929in" fo:margin-top="0.0008in" fo:margin-bottom="0in" style:contextual-spacing="false" fo:line-height="211%" fo:text-align="left" style:justify-single-word="false" fo:text-indent="0in" style:auto-text-indent="false"/>
    </style:style>
    <style:style style:name="P247" style:family="paragraph" style:parent-style-name="Standard">
      <style:paragraph-properties fo:margin-left="2.3244in" fo:margin-right="3.7929in" fo:margin-top="0in" fo:margin-bottom="0in" style:contextual-spacing="false" fo:line-height="211%" fo:text-align="left" style:justify-single-word="false" fo:text-indent="-0.0008in" style:auto-text-indent="false"/>
    </style:style>
    <style:style style:name="P248" style:family="paragraph" style:parent-style-name="Standard">
      <style:paragraph-properties fo:margin-left="1.4791in" fo:margin-right="1.7382in" fo:margin-top="0in" fo:margin-bottom="0in" style:contextual-spacing="false" fo:line-height="104%" fo:text-align="left" style:justify-single-word="false" fo:text-indent="0.6327in" style:auto-text-indent="false"/>
    </style:style>
    <style:style style:name="P249" style:family="paragraph" style:parent-style-name="Text_20_body">
      <style:text-properties style:font-name="Verdana" fo:font-size="7pt" style:font-size-asian="7pt"/>
    </style:style>
    <style:style style:name="P250" style:family="paragraph" style:parent-style-name="Standard">
      <style:paragraph-properties fo:margin-left="0in" fo:margin-right="0.2382in" fo:margin-top="0.0008in" fo:margin-bottom="0in" style:contextual-spacing="false" fo:text-align="center" style:justify-single-word="false" fo:text-indent="0in" style:auto-text-indent="false"/>
    </style:style>
    <style:style style:name="P251" style:family="paragraph" style:parent-style-name="Text_20_body">
      <style:paragraph-properties fo:margin-top="0.0161in" fo:margin-bottom="0in" style:contextual-spacing="false"/>
      <style:text-properties style:font-name="Verdana" fo:font-size="7pt" style:font-size-asian="7pt"/>
    </style:style>
    <style:style style:name="P252" style:family="paragraph" style:parent-style-name="Standard">
      <style:paragraph-properties fo:margin-left="0in" fo:margin-right="0.2374in" fo:margin-top="0in" fo:margin-bottom="0in" style:contextual-spacing="false" fo:text-align="center" style:justify-single-word="false" fo:text-indent="0in" style:auto-text-indent="false"/>
    </style:style>
    <style:style style:name="P253" style:family="paragraph" style:parent-style-name="Standard">
      <style:paragraph-properties fo:margin-left="0in" fo:margin-right="0.2398in" fo:margin-top="0.0035in" fo:margin-bottom="0in" style:contextual-spacing="false" fo:text-align="center" style:justify-single-word="false" fo:text-indent="0in" style:auto-text-indent="false"/>
    </style:style>
    <style:style style:name="P254" style:family="paragraph" style:parent-style-name="Text_20_body" style:master-page-name="Converted13">
      <style:paragraph-properties style:page-number="auto"/>
      <style:text-properties style:font-name="Verdana" fo:font-size="10pt" fo:font-weight="bold" style:font-size-asian="10pt" style:font-weight-asian="bold"/>
    </style:style>
    <style:style style:name="P255" style:family="paragraph" style:parent-style-name="Text_20_body">
      <style:paragraph-properties fo:margin-top="0.0709in" fo:margin-bottom="0in" style:contextual-spacing="false"/>
      <style:text-properties style:font-name="Verdana" fo:font-size="10pt" fo:font-weight="bold" style:font-size-asian="10pt" style:font-weight-asian="bold"/>
    </style:style>
    <style:style style:name="P256" style:family="paragraph" style:parent-style-name="Heading_20_7">
      <style:paragraph-properties fo:margin-left="1.3661in" fo:margin-right="0in" fo:margin-top="0.0008in" fo:margin-bottom="0in" style:contextual-spacing="false" fo:line-height="100%"/>
    </style:style>
    <style:style style:name="P257" style:family="paragraph" style:parent-style-name="Text_20_body">
      <style:paragraph-properties fo:margin-top="0.0256in" fo:margin-bottom="0in" style:contextual-spacing="false"/>
      <style:text-properties style:font-name="Verdana" fo:font-weight="bold" style:font-weight-asian="bold"/>
    </style:style>
    <style:style style:name="P258" style:family="paragraph" style:parent-style-name="Standard">
      <style:paragraph-properties fo:margin-left="3.1626in" fo:margin-right="0in" fo:margin-top="0in" fo:margin-bottom="0in" style:contextual-spacing="false" fo:text-align="justify" style:justify-single-word="false" fo:text-indent="0in" style:auto-text-indent="false"/>
    </style:style>
    <style:style style:name="P259" style:family="paragraph" style:parent-style-name="Text_20_body">
      <style:paragraph-properties fo:margin-left="3.1626in" fo:margin-right="1.7126in" fo:margin-top="0.0063in" fo:margin-bottom="0in" style:contextual-spacing="false" fo:line-height="105%" fo:text-align="justify" style:justify-single-word="false"/>
    </style:style>
    <style:style style:name="P260" style:family="paragraph" style:parent-style-name="Text_20_body">
      <style:paragraph-properties fo:margin-top="0.0047in" fo:margin-bottom="0in" style:contextual-spacing="false"/>
      <style:text-properties style:font-name="Verdana"/>
    </style:style>
    <style:style style:name="P261" style:family="paragraph" style:parent-style-name="Standard">
      <style:paragraph-properties fo:margin-left="3.1618in" fo:margin-right="1.6236in" fo:margin-top="0in" fo:margin-bottom="0in" style:contextual-spacing="false" fo:line-height="105%" fo:text-align="left" style:justify-single-word="false" fo:text-indent="0.0008in" style:auto-text-indent="false"/>
    </style:style>
    <style:style style:name="P262" style:family="paragraph" style:parent-style-name="Text_20_body">
      <style:paragraph-properties fo:margin-top="0.0055in" fo:margin-bottom="0in" style:contextual-spacing="false"/>
      <style:text-properties style:font-name="Verdana"/>
    </style:style>
    <style:style style:name="P263" style:family="paragraph" style:parent-style-name="Standard">
      <style:paragraph-properties fo:margin-left="3.1618in" fo:margin-right="1.711in" fo:margin-top="0in" fo:margin-bottom="0in" style:contextual-spacing="false" fo:line-height="105%" fo:text-align="justify" style:justify-single-word="false" fo:text-indent="-0.0008in" style:auto-text-indent="false"/>
    </style:style>
    <style:style style:name="P264" style:family="paragraph" style:parent-style-name="Text_20_body">
      <style:paragraph-properties fo:margin-top="0.0063in" fo:margin-bottom="0in" style:contextual-spacing="false"/>
      <style:text-properties style:font-name="Verdana"/>
    </style:style>
    <style:style style:name="P265" style:family="paragraph" style:parent-style-name="Standard">
      <style:paragraph-properties fo:margin-left="3.1626in" fo:margin-right="0in" fo:margin-top="0in" fo:margin-bottom="0in" style:contextual-spacing="false" fo:text-align="left" style:justify-single-word="false" fo:text-indent="0in" style:auto-text-indent="false"/>
    </style:style>
    <style:style style:name="P266" style:family="paragraph" style:parent-style-name="Text_20_body">
      <style:paragraph-properties fo:margin-top="0.0126in" fo:margin-bottom="0in" style:contextual-spacing="false"/>
      <style:text-properties style:font-name="Verdana" fo:font-weight="bold" style:font-weight-asian="bold"/>
    </style:style>
    <style:style style:name="P267" style:family="paragraph" style:parent-style-name="Standard">
      <style:paragraph-properties fo:margin-left="1.428in" fo:margin-right="1.7118in" fo:margin-top="0in" fo:margin-bottom="0in" style:contextual-spacing="false" fo:line-height="105%" fo:text-align="justify" style:justify-single-word="false" fo:text-indent="0.6362in" style:auto-text-indent="false"/>
    </style:style>
    <style:style style:name="P268" style:family="paragraph" style:parent-style-name="Text_20_body">
      <style:paragraph-properties fo:margin-left="2.0638in" fo:margin-right="0in"/>
    </style:style>
    <style:style style:name="P269" style:family="paragraph" style:parent-style-name="Text_20_body">
      <style:paragraph-properties fo:margin-top="0.0134in" fo:margin-bottom="0in" style:contextual-spacing="false"/>
      <style:text-properties style:font-name="Verdana"/>
    </style:style>
    <style:style style:name="P270" style:family="paragraph" style:parent-style-name="Text_20_body">
      <style:paragraph-properties fo:margin-left="0in" fo:margin-right="0.2819in" fo:margin-top="0.0008in" fo:margin-bottom="0in" style:contextual-spacing="false" fo:text-align="center" style:justify-single-word="false"/>
    </style:style>
    <style:style style:name="P271" style:family="paragraph" style:parent-style-name="Text_20_body">
      <style:paragraph-properties fo:margin-top="0.0252in" fo:margin-bottom="0in" style:contextual-spacing="false"/>
      <style:text-properties style:font-name="Verdana"/>
    </style:style>
    <style:style style:name="P272" style:family="paragraph" style:parent-style-name="Standard">
      <style:paragraph-properties fo:margin-left="0in" fo:margin-right="0.2835in" fo:margin-top="0.0008in" fo:margin-bottom="0in" style:contextual-spacing="false" fo:text-align="center" style:justify-single-word="false" fo:text-indent="0in" style:auto-text-indent="false"/>
    </style:style>
    <style:style style:name="P273" style:family="paragraph" style:parent-style-name="Standard">
      <style:paragraph-properties fo:margin-left="0in" fo:margin-right="0.2835in" fo:margin-top="0.0055in" fo:margin-bottom="0in" style:contextual-spacing="false" fo:text-align="center" style:justify-single-word="false" fo:text-indent="0in" style:auto-text-indent="false"/>
    </style:style>
    <style:style style:name="P274" style:family="paragraph" style:parent-style-name="Text_20_body">
      <style:paragraph-properties fo:margin-top="0.1071in" fo:margin-bottom="0in" style:contextual-spacing="false"/>
      <style:text-properties style:font-name="Verdana" fo:font-size="10pt" fo:font-weight="bold" style:font-size-asian="10pt" style:font-weight-asian="bold"/>
    </style:style>
    <style:style style:name="P275" style:family="paragraph" style:parent-style-name="Text_20_body" style:master-page-name="Converted14">
      <style:paragraph-properties style:page-number="auto"/>
      <style:text-properties style:font-name="Verdana" fo:font-size="10pt" fo:font-weight="bold" style:font-size-asian="10pt" style:font-weight-asian="bold"/>
    </style:style>
    <style:style style:name="P276" style:family="paragraph" style:parent-style-name="Text_20_body">
      <style:paragraph-properties fo:margin-top="0.039in" fo:margin-bottom="0in" style:contextual-spacing="false"/>
      <style:text-properties style:font-name="Verdana" fo:font-size="10pt" fo:font-weight="bold" style:font-size-asian="10pt" style:font-weight-asian="bold"/>
    </style:style>
    <style:style style:name="P277" style:family="paragraph" style:parent-style-name="Heading_20_7">
      <style:paragraph-properties fo:margin-left="1.0783in" fo:margin-right="0in" fo:line-height="100%"/>
    </style:style>
    <style:style style:name="P278" style:family="paragraph" style:parent-style-name="Text_20_body">
      <style:paragraph-properties fo:margin-top="0.0972in" fo:margin-bottom="0in" style:contextual-spacing="false"/>
      <style:text-properties style:font-name="Verdana" fo:font-weight="bold" style:font-weight-asian="bold"/>
    </style:style>
    <style:style style:name="P279" style:family="paragraph" style:parent-style-name="Standard">
      <style:paragraph-properties fo:margin-left="3.0429in" fo:margin-right="0in" fo:margin-top="0.0008in" fo:margin-bottom="0in" style:contextual-spacing="false" fo:text-align="left" style:justify-single-word="false" fo:text-indent="0in" style:auto-text-indent="false"/>
    </style:style>
    <style:style style:name="P280" style:family="paragraph" style:parent-style-name="Text_20_body">
      <style:paragraph-properties fo:margin-left="3.0429in" fo:margin-right="1.4181in" fo:margin-top="0.0055in" fo:margin-bottom="0in" style:contextual-spacing="false" fo:line-height="103%" fo:text-align="justify" style:justify-single-word="false" fo:text-indent="-0.0008in" style:auto-text-indent="false"/>
    </style:style>
    <style:style style:name="P281" style:family="paragraph" style:parent-style-name="Text_20_body">
      <style:paragraph-properties fo:margin-top="0.0098in" fo:margin-bottom="0in" style:contextual-spacing="false"/>
      <style:text-properties style:font-name="Verdana"/>
    </style:style>
    <style:style style:name="P282" style:family="paragraph" style:parent-style-name="Standard">
      <style:paragraph-properties fo:margin-left="3.0429in" fo:margin-right="0in" fo:margin-top="0in" fo:margin-bottom="0in" style:contextual-spacing="false" fo:text-align="left" style:justify-single-word="false" fo:text-indent="0in" style:auto-text-indent="false"/>
    </style:style>
    <style:style style:name="P283" style:family="paragraph" style:parent-style-name="Text_20_body">
      <style:paragraph-properties fo:margin-top="0.0138in" fo:margin-bottom="0in" style:contextual-spacing="false"/>
      <style:text-properties style:font-name="Verdana" fo:font-weight="bold" style:font-weight-asian="bold"/>
    </style:style>
    <style:style style:name="P284" style:family="paragraph" style:parent-style-name="Standard">
      <style:paragraph-properties fo:margin-left="1.078in" fo:margin-right="1.4189in" fo:margin-top="0in" fo:margin-bottom="0.0409in" style:contextual-spacing="false" fo:line-height="103%" fo:text-align="justify" style:justify-single-word="false" fo:text-indent="0.552in" style:auto-text-indent="false"/>
    </style:style>
    <style:style style:name="P285" style:family="paragraph" style:parent-style-name="Table_20_Paragraph">
      <style:paragraph-properties fo:margin-left="0.5366in" fo:margin-right="0in" fo:margin-top="0.0327in" fo:margin-bottom="0in" style:contextual-spacing="false" fo:text-align="left" style:justify-single-word="false"/>
    </style:style>
    <style:style style:name="P286" style:family="paragraph" style:parent-style-name="Table_20_Paragraph">
      <style:paragraph-properties fo:margin-left="0in" fo:margin-right="0.3866in" fo:margin-top="0.0327in" fo:margin-bottom="0in" style:contextual-spacing="false" fo:text-align="right" style:justify-single-word="false"/>
    </style:style>
    <style:style style:name="P287" style:family="paragraph" style:parent-style-name="Table_20_Paragraph">
      <style:paragraph-properties fo:margin-left="0.0091in" fo:margin-right="0.0063in" fo:margin-top="0.0327in" fo:margin-bottom="0in" style:contextual-spacing="false"/>
    </style:style>
    <style:style style:name="P288" style:family="paragraph" style:parent-style-name="Table_20_Paragraph">
      <style:paragraph-properties fo:margin-left="0.0047in" fo:margin-right="0.0028in" fo:margin-top="0.0327in" fo:margin-bottom="0in" style:contextual-spacing="false"/>
    </style:style>
    <style:style style:name="P289" style:family="paragraph" style:parent-style-name="Table_20_Paragraph">
      <style:paragraph-properties fo:margin-left="0.2043in" fo:margin-right="0in" fo:margin-top="0.0327in" fo:margin-bottom="0in" style:contextual-spacing="false" fo:text-align="left" style:justify-single-word="false"/>
    </style:style>
    <style:style style:name="P290" style:family="paragraph" style:parent-style-name="Table_20_Paragraph">
      <style:paragraph-properties fo:margin-left="0.0791in" fo:margin-right="0in" fo:margin-top="0.0618in" fo:margin-bottom="0in" style:contextual-spacing="false" fo:text-align="left" style:justify-single-word="false"/>
    </style:style>
    <style:style style:name="P291" style:family="paragraph" style:parent-style-name="Table_20_Paragraph">
      <style:paragraph-properties fo:margin-left="0in" fo:margin-right="0.3992in" fo:margin-top="0.0563in" fo:margin-bottom="0in" style:contextual-spacing="false" fo:text-align="right" style:justify-single-word="false"/>
    </style:style>
    <style:style style:name="P292" style:family="paragraph" style:parent-style-name="Table_20_Paragraph">
      <style:paragraph-properties fo:margin-left="0.0091in" fo:margin-right="0in" fo:margin-top="0.0618in" fo:margin-bottom="0in" style:contextual-spacing="false"/>
    </style:style>
    <style:style style:name="P293" style:family="paragraph" style:parent-style-name="Table_20_Paragraph">
      <style:paragraph-properties fo:margin-left="0.0047in" fo:margin-right="0in" fo:margin-top="0.0673in" fo:margin-bottom="0in" style:contextual-spacing="false"/>
    </style:style>
    <style:style style:name="P294" style:family="paragraph" style:parent-style-name="Table_20_Paragraph">
      <style:paragraph-properties fo:margin-left="0.0783in" fo:margin-right="0in" fo:margin-top="0.0209in" fo:margin-bottom="0in" style:contextual-spacing="false" fo:line-height="103%" fo:text-align="left" style:justify-single-word="false" fo:text-indent="0.0272in" style:auto-text-indent="false"/>
    </style:style>
    <style:style style:name="P295" style:family="paragraph" style:parent-style-name="Text_20_body">
      <style:paragraph-properties fo:margin-left="1.078in" fo:margin-right="1.4189in" fo:margin-top="0.0008in" fo:margin-bottom="0.0366in" style:contextual-spacing="false" fo:line-height="104%" fo:text-align="justify" style:justify-single-word="false" fo:text-indent="0.5516in" style:auto-text-indent="false"/>
    </style:style>
    <style:style style:name="P296" style:family="paragraph" style:parent-style-name="Table_20_Paragraph">
      <style:paragraph-properties fo:margin-left="0.5366in" fo:margin-right="0in" fo:margin-top="0.0319in" fo:margin-bottom="0in" style:contextual-spacing="false" fo:text-align="left" style:justify-single-word="false"/>
    </style:style>
    <style:style style:name="P297" style:family="paragraph" style:parent-style-name="Table_20_Paragraph">
      <style:paragraph-properties fo:margin-left="0in" fo:margin-right="0.389in" fo:margin-top="0.0319in" fo:margin-bottom="0in" style:contextual-spacing="false" fo:text-align="right" style:justify-single-word="false"/>
    </style:style>
    <style:style style:name="P298" style:family="paragraph" style:parent-style-name="Table_20_Paragraph">
      <style:paragraph-properties fo:margin-left="0.0091in" fo:margin-right="0.0063in" fo:margin-top="0.0319in" fo:margin-bottom="0in" style:contextual-spacing="false"/>
    </style:style>
    <style:style style:name="P299" style:family="paragraph" style:parent-style-name="Table_20_Paragraph">
      <style:paragraph-properties fo:margin-left="0.0055in" fo:margin-right="0.0028in" fo:margin-top="0.0319in" fo:margin-bottom="0in" style:contextual-spacing="false"/>
    </style:style>
    <style:style style:name="P300" style:family="paragraph" style:parent-style-name="Table_20_Paragraph">
      <style:paragraph-properties fo:margin-left="0.2035in" fo:margin-right="0in" fo:margin-top="0.0319in" fo:margin-bottom="0in" style:contextual-spacing="false" fo:text-align="left" style:justify-single-word="false"/>
    </style:style>
    <style:style style:name="P301" style:family="paragraph" style:parent-style-name="Table_20_Paragraph">
      <style:paragraph-properties fo:margin-left="0.0791in" fo:margin-right="0in" fo:margin-top="0.0626in" fo:margin-bottom="0in" style:contextual-spacing="false" fo:text-align="left" style:justify-single-word="false"/>
    </style:style>
    <style:style style:name="P302" style:family="paragraph" style:parent-style-name="Table_20_Paragraph">
      <style:paragraph-properties fo:margin-left="0in" fo:margin-right="0.4055in" fo:margin-top="0.0571in" fo:margin-bottom="0in" style:contextual-spacing="false" fo:text-align="right" style:justify-single-word="false"/>
    </style:style>
    <style:style style:name="P303" style:family="paragraph" style:parent-style-name="Table_20_Paragraph">
      <style:paragraph-properties fo:margin-left="0.0091in" fo:margin-right="0in" fo:margin-top="0.0626in" fo:margin-bottom="0in" style:contextual-spacing="false"/>
    </style:style>
    <style:style style:name="P304" style:family="paragraph" style:parent-style-name="Table_20_Paragraph">
      <style:paragraph-properties fo:margin-left="0.0055in" fo:margin-right="0in" fo:margin-top="0.0681in" fo:margin-bottom="0in" style:contextual-spacing="false"/>
    </style:style>
    <style:style style:name="P305" style:family="paragraph" style:parent-style-name="Table_20_Paragraph">
      <style:paragraph-properties fo:margin-left="0.0783in" fo:margin-right="0in" fo:margin-top="0.0217in" fo:margin-bottom="0in" style:contextual-spacing="false" fo:line-height="102%" fo:text-align="left" style:justify-single-word="false" fo:text-indent="0.0272in" style:auto-text-indent="false"/>
    </style:style>
    <style:style style:name="P306" style:family="paragraph" style:parent-style-name="Text_20_body">
      <style:paragraph-properties fo:margin-left="1.6299in" fo:margin-right="0in" fo:margin-top="0.1283in" fo:margin-bottom="0in" style:contextual-spacing="false"/>
    </style:style>
    <style:style style:name="P307" style:family="paragraph" style:parent-style-name="Text_20_body">
      <style:paragraph-properties fo:margin-left="0in" fo:margin-right="0.4909in" fo:text-align="center" style:justify-single-word="false"/>
    </style:style>
    <style:style style:name="P308" style:family="paragraph" style:parent-style-name="Text_20_body">
      <style:paragraph-properties fo:margin-top="0.0181in" fo:margin-bottom="0in" style:contextual-spacing="false"/>
      <style:text-properties style:font-name="Verdana"/>
    </style:style>
    <style:style style:name="P309" style:family="paragraph" style:parent-style-name="Standard">
      <style:paragraph-properties fo:margin-left="0in" fo:margin-right="0.4909in" fo:margin-top="0in" fo:margin-bottom="0in" style:contextual-spacing="false" fo:text-align="center" style:justify-single-word="false" fo:text-indent="0in" style:auto-text-indent="false"/>
    </style:style>
    <style:style style:name="P310" style:family="paragraph" style:parent-style-name="Standard">
      <style:paragraph-properties fo:margin-left="0in" fo:margin-right="0.4925in" fo:margin-top="0.0043in" fo:margin-bottom="0in" style:contextual-spacing="false" fo:text-align="center" style:justify-single-word="false" fo:text-indent="0in" style:auto-text-indent="false"/>
    </style:style>
    <style:style style:name="P311" style:family="paragraph" style:parent-style-name="Text_20_body">
      <style:paragraph-properties fo:margin-top="0.078in" fo:margin-bottom="0in" style:contextual-spacing="false"/>
      <style:text-properties style:font-name="Verdana" fo:font-size="10pt" fo:font-weight="bold" style:font-size-asian="10pt" style:font-weight-asian="bold"/>
    </style:style>
    <style:style style:name="P312" style:family="paragraph" style:parent-style-name="Text_20_body" style:master-page-name="Converted15">
      <style:paragraph-properties style:page-number="auto"/>
      <style:text-properties style:font-name="Verdana" fo:font-size="10pt" fo:font-weight="bold" style:font-size-asian="10pt" style:font-weight-asian="bold"/>
    </style:style>
    <style:style style:name="P313" style:family="paragraph" style:parent-style-name="Text_20_body">
      <style:paragraph-properties fo:margin-top="0.0854in" fo:margin-bottom="0.0008in" style:contextual-spacing="false"/>
      <style:text-properties style:font-name="Verdana" fo:font-size="10pt" fo:font-weight="bold" style:font-size-asian="10pt" style:font-weight-asian="bold"/>
    </style:style>
    <style:style style:name="P314" style:family="paragraph" style:parent-style-name="Standard">
      <style:paragraph-properties fo:margin-left="1.1256in" fo:margin-right="0in" fo:line-height="0.0717in" fo:text-indent="0in" style:auto-text-indent="false"/>
    </style:style>
    <style:style style:name="P315" style:family="paragraph" style:parent-style-name="Standard">
      <style:paragraph-properties fo:margin-left="1.3744in" fo:margin-right="0in" fo:margin-top="0.0299in" fo:margin-bottom="0in" style:contextual-spacing="false" fo:text-align="left" style:justify-single-word="false" fo:text-indent="0in" style:auto-text-indent="false"/>
    </style:style>
    <style:style style:name="P316" style:family="paragraph" style:parent-style-name="Text_20_body">
      <style:paragraph-properties fo:margin-top="0.0272in" fo:margin-bottom="0in" style:contextual-spacing="false"/>
      <style:text-properties style:font-name="Verdana" fo:font-size="7.5pt" fo:font-weight="bold" style:font-size-asian="7.5pt" style:font-weight-asian="bold"/>
    </style:style>
    <style:style style:name="P317" style:family="paragraph" style:parent-style-name="Standard">
      <style:paragraph-properties fo:margin-left="3.0134in" fo:margin-right="1.7575in" fo:margin-top="0in" fo:margin-bottom="0in" style:contextual-spacing="false" fo:line-height="101%" fo:text-align="justify" style:justify-single-word="false" fo:text-indent="0in" style:auto-text-indent="false"/>
    </style:style>
    <style:style style:name="P318" style:family="paragraph" style:parent-style-name="Text_20_body">
      <style:text-properties style:font-name="Verdana" fo:font-size="7.5pt" fo:font-weight="bold" style:font-size-asian="7.5pt" style:font-weight-asian="bold"/>
    </style:style>
    <style:style style:name="P319" style:family="paragraph" style:parent-style-name="Standard">
      <style:paragraph-properties fo:margin-left="3.0134in" fo:margin-right="1.7382in" fo:margin-top="0in" fo:margin-bottom="0in" style:contextual-spacing="false" fo:text-align="left" style:justify-single-word="false" fo:text-indent="-0.0008in" style:auto-text-indent="false"/>
    </style:style>
    <style:style style:name="P320" style:family="paragraph" style:parent-style-name="Standard">
      <style:paragraph-properties fo:margin-left="3.0134in" fo:margin-right="1.7382in" fo:margin-top="0.0028in" fo:margin-bottom="0in" style:contextual-spacing="false" fo:text-align="left" style:justify-single-word="false" fo:text-indent="-0.0008in" style:auto-text-indent="false"/>
    </style:style>
    <style:style style:name="P321" style:family="paragraph" style:parent-style-name="Text_20_body">
      <style:paragraph-properties fo:margin-top="0.002in" fo:margin-bottom="0in" style:contextual-spacing="false"/>
      <style:text-properties style:font-name="Verdana" fo:font-size="7.5pt" style:font-size-asian="7.5pt"/>
    </style:style>
    <style:style style:name="P322" style:family="paragraph" style:parent-style-name="Standard">
      <style:paragraph-properties fo:margin-left="3.0134in" fo:margin-right="0in" fo:margin-top="0in" fo:margin-bottom="0in" style:contextual-spacing="false" fo:text-align="left" style:justify-single-word="false" fo:text-indent="0in" style:auto-text-indent="false"/>
    </style:style>
    <style:style style:name="P323" style:family="paragraph" style:parent-style-name="Text_20_body">
      <style:paragraph-properties fo:margin-top="0.0028in" fo:margin-bottom="0in" style:contextual-spacing="false"/>
      <style:text-properties style:font-name="Verdana" fo:font-size="7.5pt" style:font-size-asian="7.5pt"/>
    </style:style>
    <style:style style:name="P324" style:family="paragraph" style:parent-style-name="Standard">
      <style:paragraph-properties fo:margin-left="1.3728in" fo:margin-right="1.7575in" fo:margin-top="0in" fo:margin-bottom="0in" style:contextual-spacing="false" fo:line-height="101%" fo:text-align="justify" style:justify-single-word="false" fo:text-indent="0.4811in" style:auto-text-indent="false"/>
    </style:style>
    <style:style style:name="P325" style:family="paragraph" style:parent-style-name="Standard">
      <style:paragraph-properties fo:margin-left="1.3736in" fo:margin-right="1.7591in" fo:margin-top="0.1256in" fo:margin-bottom="0in" style:contextual-spacing="false" fo:line-height="101%" fo:text-align="justify" style:justify-single-word="false" fo:text-indent="0.4807in" style:auto-text-indent="false"/>
    </style:style>
    <style:style style:name="P326" style:family="paragraph" style:parent-style-name="Text_20_body">
      <style:text-properties style:font-name="Verdana" fo:font-size="7.5pt" style:font-size-asian="7.5pt"/>
    </style:style>
    <style:style style:name="P327" style:family="paragraph" style:parent-style-name="Standard">
      <style:paragraph-properties fo:margin-left="1.3736in" fo:margin-right="1.7575in" fo:margin-top="0.0008in" fo:margin-bottom="0in" style:contextual-spacing="false" fo:text-align="justify" style:justify-single-word="false" fo:text-indent="0.4807in" style:auto-text-indent="false"/>
    </style:style>
    <style:style style:name="P328" style:family="paragraph" style:parent-style-name="Text_20_body">
      <style:paragraph-properties fo:margin-top="0.0035in" fo:margin-bottom="0in" style:contextual-spacing="false"/>
      <style:text-properties style:font-name="Verdana" fo:font-size="7.5pt" style:font-size-asian="7.5pt"/>
    </style:style>
    <style:style style:name="P329" style:family="paragraph" style:parent-style-name="Standard">
      <style:paragraph-properties fo:margin-left="1.3744in" fo:margin-right="1.7598in" fo:margin-top="0.0008in" fo:margin-bottom="0in" style:contextual-spacing="false" fo:text-align="justify" style:justify-single-word="false" fo:text-indent="0.4799in" style:auto-text-indent="false"/>
    </style:style>
    <style:style style:name="P330" style:family="paragraph" style:parent-style-name="Standard">
      <style:paragraph-properties fo:margin-left="0in" fo:margin-right="0.3827in" fo:margin-top="0.0008in" fo:margin-bottom="0in" style:contextual-spacing="false" fo:text-align="center" style:justify-single-word="false" fo:text-indent="0in" style:auto-text-indent="false"/>
    </style:style>
    <style:style style:name="P331" style:family="paragraph" style:parent-style-name="Standard">
      <style:paragraph-properties fo:margin-left="0in" fo:margin-right="0.3854in" fo:margin-top="0in" fo:margin-bottom="0in" style:contextual-spacing="false" fo:text-align="center" style:justify-single-word="false" fo:text-indent="0in" style:auto-text-indent="false"/>
    </style:style>
    <style:style style:name="P332" style:family="paragraph" style:parent-style-name="Standard">
      <style:paragraph-properties fo:margin-left="0in" fo:margin-right="0.3854in" fo:margin-top="0.0008in" fo:margin-bottom="0in" style:contextual-spacing="false" fo:text-align="center" style:justify-single-word="false" fo:text-indent="0in" style:auto-text-indent="false"/>
    </style:style>
    <style:style style:name="P333" style:family="paragraph" style:parent-style-name="Text_20_body" style:master-page-name="Converted16">
      <style:paragraph-properties style:page-number="auto"/>
      <style:text-properties style:font-name="Verdana" fo:font-size="9.5pt" fo:font-weight="bold" style:font-size-asian="9.5pt" style:font-weight-asian="bold"/>
    </style:style>
    <style:style style:name="P334" style:family="paragraph" style:parent-style-name="Text_20_body">
      <style:paragraph-properties fo:margin-top="0.1161in" fo:margin-bottom="0in" style:contextual-spacing="false"/>
      <style:text-properties style:font-name="Verdana" fo:font-size="9.5pt" fo:font-weight="bold" style:font-size-asian="9.5pt" style:font-weight-asian="bold"/>
    </style:style>
    <style:style style:name="P335" style:family="paragraph" style:parent-style-name="Standard">
      <style:paragraph-properties fo:margin-left="3.1465in" fo:margin-right="1.5661in" fo:margin-top="0in" fo:margin-bottom="0in" style:contextual-spacing="false" fo:line-height="102%" fo:text-align="justify" style:justify-single-word="false" fo:text-indent="0in" style:auto-text-indent="false"/>
    </style:style>
    <style:style style:name="P336" style:family="paragraph" style:parent-style-name="Text_20_body">
      <style:paragraph-properties fo:margin-top="0.0028in" fo:margin-bottom="0in" style:contextual-spacing="false"/>
      <style:text-properties style:font-name="Verdana" fo:font-size="8.5pt" fo:font-weight="bold" style:font-size-asian="8.5pt" style:font-weight-asian="bold"/>
    </style:style>
    <style:style style:name="P337" style:family="paragraph" style:parent-style-name="Standard">
      <style:paragraph-properties fo:margin-left="3.1465in" fo:margin-right="0in" fo:margin-top="0in" fo:margin-bottom="0in" style:contextual-spacing="false" fo:text-align="left" style:justify-single-word="false" fo:text-indent="0in" style:auto-text-indent="false"/>
    </style:style>
    <style:style style:name="P338" style:family="paragraph" style:parent-style-name="Standard">
      <style:paragraph-properties fo:margin-left="3.1472in" fo:margin-right="1.5681in" fo:margin-top="0.002in" fo:margin-bottom="0in" style:contextual-spacing="false" fo:line-height="103%" fo:text-align="justify" style:justify-single-word="false" fo:text-indent="-0.0008in" style:auto-text-indent="false"/>
    </style:style>
    <style:style style:name="P339" style:family="paragraph" style:parent-style-name="Standard">
      <style:paragraph-properties fo:margin-left="3.1472in" fo:margin-right="0in" fo:margin-top="0.1429in" fo:margin-bottom="0in" style:contextual-spacing="false" fo:text-align="left" style:justify-single-word="false" fo:text-indent="0in" style:auto-text-indent="false"/>
    </style:style>
    <style:style style:name="P340" style:family="paragraph" style:parent-style-name="Standard">
      <style:paragraph-properties fo:margin-left="1.0854in" fo:margin-right="1.5634in" fo:margin-top="0in" fo:margin-bottom="0in" style:contextual-spacing="false" fo:line-height="102%" fo:text-align="justify" style:justify-single-word="false" fo:text-indent="0.6866in" style:auto-text-indent="false"/>
    </style:style>
    <style:style style:name="P341" style:family="paragraph" style:parent-style-name="Text_20_body">
      <style:text-properties style:font-name="Verdana" fo:font-size="4pt" style:font-size-asian="4pt"/>
    </style:style>
    <style:style style:name="P342" style:family="paragraph" style:parent-style-name="Table_20_Paragraph">
      <style:paragraph-properties fo:margin-left="0in" fo:margin-right="0.6102in" fo:margin-top="0.0465in" fo:margin-bottom="0in" style:contextual-spacing="false" fo:text-align="right" style:justify-single-word="false"/>
    </style:style>
    <style:style style:name="P343" style:family="paragraph" style:parent-style-name="Table_20_Paragraph">
      <style:paragraph-properties fo:margin-left="0.5827in" fo:margin-right="0in" fo:margin-top="0.0465in" fo:margin-bottom="0in" style:contextual-spacing="false" fo:text-align="left" style:justify-single-word="false"/>
    </style:style>
    <style:style style:name="P344" style:family="paragraph" style:parent-style-name="Table_20_Paragraph">
      <style:paragraph-properties fo:margin-left="0.0035in" fo:margin-right="0.0016in" fo:margin-top="0.0465in" fo:margin-bottom="0in" style:contextual-spacing="false"/>
    </style:style>
    <style:style style:name="P345" style:family="paragraph" style:parent-style-name="Table_20_Paragraph">
      <style:paragraph-properties fo:margin-left="0.0016in" fo:margin-right="0in" fo:margin-top="0.0465in" fo:margin-bottom="0in" style:contextual-spacing="false"/>
    </style:style>
    <style:style style:name="P346" style:family="paragraph" style:parent-style-name="Table_20_Paragraph">
      <style:paragraph-properties fo:margin-left="0in" fo:margin-right="0.5925in" fo:margin-top="0.0346in" fo:margin-bottom="0in" style:contextual-spacing="false" fo:text-align="right" style:justify-single-word="false"/>
    </style:style>
    <style:style style:name="P347" style:family="paragraph" style:parent-style-name="Table_20_Paragraph">
      <style:paragraph-properties fo:margin-left="0.0598in" fo:margin-right="0in" fo:margin-top="0.0346in" fo:margin-bottom="0in" style:contextual-spacing="false" fo:text-align="left" style:justify-single-word="false"/>
    </style:style>
    <style:style style:name="P348" style:family="paragraph" style:parent-style-name="Table_20_Paragraph">
      <style:paragraph-properties fo:margin-left="0.0035in" fo:margin-right="0in" fo:margin-top="0.0346in" fo:margin-bottom="0in" style:contextual-spacing="false"/>
    </style:style>
    <style:style style:name="P349" style:family="paragraph" style:parent-style-name="Table_20_Paragraph">
      <style:paragraph-properties fo:margin-left="0.0016in" fo:margin-right="0in" fo:margin-top="0.0346in" fo:margin-bottom="0in" style:contextual-spacing="false"/>
    </style:style>
    <style:style style:name="P350" style:family="paragraph" style:parent-style-name="Text_20_body">
      <style:paragraph-properties fo:margin-top="0.0047in" fo:margin-bottom="0in" style:contextual-spacing="false"/>
      <style:text-properties style:font-name="Verdana" fo:font-size="8.5pt" style:font-size-asian="8.5pt"/>
    </style:style>
    <style:style style:name="P351" style:family="paragraph" style:parent-style-name="Standard">
      <style:paragraph-properties fo:margin-left="1.7728in" fo:margin-right="0in" fo:margin-top="0in" fo:margin-bottom="0in" style:contextual-spacing="false" fo:text-align="left" style:justify-single-word="false" fo:text-indent="0in" style:auto-text-indent="false"/>
    </style:style>
    <style:style style:name="P352" style:family="paragraph" style:parent-style-name="Text_20_body">
      <style:paragraph-properties fo:margin-top="0.0075in" fo:margin-bottom="0in" style:contextual-spacing="false"/>
      <style:text-properties style:font-name="Verdana" fo:font-size="8.5pt" style:font-size-asian="8.5pt"/>
    </style:style>
    <style:style style:name="P353" style:family="paragraph" style:parent-style-name="Standard">
      <style:paragraph-properties fo:margin-left="0in" fo:margin-right="0.4898in" fo:margin-top="0in" fo:margin-bottom="0in" style:contextual-spacing="false" fo:text-align="center" style:justify-single-word="false" fo:text-indent="0in" style:auto-text-indent="false"/>
    </style:style>
    <style:style style:name="P354" style:family="paragraph" style:parent-style-name="Text_20_body">
      <style:paragraph-properties fo:margin-top="0.0138in" fo:margin-bottom="0in" style:contextual-spacing="false"/>
      <style:text-properties style:font-name="Verdana" fo:font-size="8.5pt" style:font-size-asian="8.5pt"/>
    </style:style>
    <style:style style:name="P355" style:family="paragraph" style:parent-style-name="Standard">
      <style:paragraph-properties fo:margin-left="0in" fo:margin-right="0.4917in" fo:margin-top="0in" fo:margin-bottom="0in" style:contextual-spacing="false" fo:text-align="center" style:justify-single-word="false" fo:text-indent="0in" style:auto-text-indent="false"/>
    </style:style>
    <style:style style:name="P356" style:family="paragraph" style:parent-style-name="Standard">
      <style:paragraph-properties fo:margin-left="0in" fo:margin-right="0.4909in" fo:margin-top="0.0028in" fo:margin-bottom="0in" style:contextual-spacing="false" fo:text-align="center" style:justify-single-word="false" fo:text-indent="0in" style:auto-text-indent="false"/>
    </style:style>
    <style:style style:name="P357" style:family="paragraph" style:parent-style-name="Text_20_body" style:master-page-name="Converted17">
      <style:paragraph-properties style:page-number="auto"/>
      <style:text-properties style:font-name="Verdana" fo:font-size="13pt" fo:font-weight="bold" style:font-size-asian="13pt" style:font-weight-asian="bold"/>
    </style:style>
    <style:style style:name="P358" style:family="paragraph" style:parent-style-name="Text_20_body">
      <style:paragraph-properties fo:margin-top="0.0508in" fo:margin-bottom="0in" style:contextual-spacing="false"/>
      <style:text-properties style:font-name="Verdana" fo:font-size="13pt" fo:font-weight="bold" style:font-size-asian="13pt" style:font-weight-asian="bold"/>
    </style:style>
    <style:style style:name="P359" style:family="paragraph" style:parent-style-name="Standard">
      <style:paragraph-properties fo:margin-left="1.2445in" fo:margin-right="1.7264in" fo:margin-top="0.2043in" fo:margin-bottom="0in" style:contextual-spacing="false" fo:line-height="99%" fo:text-align="justify" style:justify-single-word="false" fo:text-indent="0in" style:auto-text-indent="false"/>
    </style:style>
    <style:style style:name="P360" style:family="paragraph" style:parent-style-name="Text_20_body">
      <style:paragraph-properties fo:margin-top="0.0425in" fo:margin-bottom="0in" style:contextual-spacing="false"/>
      <style:text-properties style:font-name="Arial" fo:font-size="9pt" style:font-size-asian="9pt"/>
    </style:style>
    <style:style style:name="P361" style:family="paragraph" style:parent-style-name="Standard">
      <style:paragraph-properties fo:margin-left="1.2445in" fo:margin-right="1.7244in" fo:margin-top="0in" fo:margin-bottom="0in" style:contextual-spacing="false" fo:line-height="99%" fo:text-align="justify" style:justify-single-word="false" fo:text-indent="0in" style:auto-text-indent="false"/>
    </style:style>
    <style:style style:name="P362" style:family="paragraph" style:parent-style-name="Text_20_body">
      <style:paragraph-properties fo:margin-top="0.0591in" fo:margin-bottom="0in" style:contextual-spacing="false"/>
      <style:text-properties style:font-name="Arial" fo:font-size="9pt" style:font-size-asian="9pt"/>
    </style:style>
    <style:style style:name="P363" style:family="paragraph" style:parent-style-name="Standard">
      <style:paragraph-properties fo:margin-left="1.2453in" fo:margin-right="0in" fo:margin-top="0in" fo:margin-bottom="0in" style:contextual-spacing="false" fo:text-align="justify" style:justify-single-word="false" fo:text-indent="0in" style:auto-text-indent="false"/>
    </style:style>
    <style:style style:name="P364" style:family="paragraph" style:parent-style-name="Standard">
      <style:paragraph-properties fo:margin-left="1.5366in" fo:margin-right="1.728in" fo:margin-top="0.0591in" fo:margin-bottom="0in" style:contextual-spacing="false" fo:line-height="99%" fo:text-align="justify" style:justify-single-word="false" fo:text-indent="0in" style:auto-text-indent="false"/>
    </style:style>
    <style:style style:name="P365" style:family="paragraph" style:parent-style-name="Text_20_body">
      <style:paragraph-properties fo:margin-top="0.0028in" fo:margin-bottom="0in" style:contextual-spacing="false"/>
      <style:text-properties style:font-name="Arial" fo:font-size="3.5pt" style:font-size-asian="3.5pt"/>
    </style:style>
    <style:style style:name="P366" style:family="paragraph" style:parent-style-name="Table_20_Paragraph">
      <style:paragraph-properties fo:margin-left="0.0335in" fo:margin-right="0.0299in" fo:margin-top="0.0701in" fo:margin-bottom="0in" style:contextual-spacing="false"/>
    </style:style>
    <style:style style:name="P367" style:family="paragraph" style:parent-style-name="Table_20_Paragraph">
      <style:paragraph-properties fo:margin-left="0.0035in" fo:margin-right="0in" fo:margin-top="0.0701in" fo:margin-bottom="0in" style:contextual-spacing="false"/>
    </style:style>
    <style:style style:name="P368" style:family="paragraph" style:parent-style-name="Table_20_Paragraph">
      <style:paragraph-properties fo:margin-left="0.0335in" fo:margin-right="0.0307in" fo:margin-top="0.0402in" fo:margin-bottom="0in" style:contextual-spacing="false"/>
    </style:style>
    <style:style style:name="P369" style:family="paragraph" style:parent-style-name="Table_20_Paragraph">
      <style:paragraph-properties fo:margin-left="0.0035in" fo:margin-right="0.0016in" fo:margin-top="0.0402in" fo:margin-bottom="0in" style:contextual-spacing="false"/>
    </style:style>
    <style:style style:name="P370" style:family="paragraph" style:parent-style-name="Table_20_Paragraph">
      <style:paragraph-properties fo:margin-left="0.0335in" fo:margin-right="0.002in" fo:margin-top="0.0689in" fo:margin-bottom="0in" style:contextual-spacing="false"/>
    </style:style>
    <style:style style:name="P371" style:family="paragraph" style:parent-style-name="Table_20_Paragraph">
      <style:paragraph-properties fo:margin-left="0.0035in" fo:margin-right="0in" fo:margin-top="0.0689in" fo:margin-bottom="0in" style:contextual-spacing="false"/>
    </style:style>
    <style:style style:name="P372" style:family="paragraph" style:parent-style-name="Table_20_Paragraph">
      <style:paragraph-properties fo:margin-top="0.0374in" fo:margin-bottom="0in" style:contextual-spacing="false" fo:text-align="left" style:justify-single-word="false"/>
      <style:text-properties fo:font-size="7.5pt" style:font-size-asian="7.5pt"/>
    </style:style>
    <style:style style:name="P373" style:family="paragraph" style:parent-style-name="Table_20_Paragraph">
      <style:paragraph-properties fo:margin-left="0.0335in" fo:margin-right="0.0307in" fo:margin-top="0.0008in" fo:margin-bottom="0in" style:contextual-spacing="false"/>
    </style:style>
    <style:style style:name="P374" style:family="paragraph" style:parent-style-name="Table_20_Paragraph">
      <style:paragraph-properties fo:margin-left="0.0319in" fo:margin-right="0.0272in" fo:margin-top="0.0264in" fo:margin-bottom="0in" style:contextual-spacing="false" fo:text-indent="-0.002in" style:auto-text-indent="false"/>
    </style:style>
    <style:style style:name="P375" style:family="paragraph" style:parent-style-name="Table_20_Paragraph">
      <style:paragraph-properties fo:margin-left="0.0035in" fo:margin-right="0in" fo:margin-top="0.0402in" fo:margin-bottom="0in" style:contextual-spacing="false"/>
    </style:style>
    <style:style style:name="P376" style:family="paragraph" style:parent-style-name="Table_20_Paragraph">
      <style:paragraph-properties fo:margin-left="0.0335in" fo:margin-right="0in" fo:margin-top="0.0008in" fo:margin-bottom="0in" style:contextual-spacing="false"/>
    </style:style>
    <style:style style:name="P377" style:family="paragraph" style:parent-style-name="Table_20_Paragraph">
      <style:paragraph-properties fo:margin-left="0.0035in" fo:margin-right="0.0008in" fo:margin-top="0.0264in" fo:margin-bottom="0in" style:contextual-spacing="false"/>
    </style:style>
    <style:style style:name="P378" style:family="paragraph" style:parent-style-name="Table_20_Paragraph">
      <style:paragraph-properties fo:margin-left="0.0335in" fo:margin-right="0.0283in" fo:margin-top="0.0689in" fo:margin-bottom="0in" style:contextual-spacing="false"/>
    </style:style>
    <style:style style:name="P379" style:family="paragraph" style:parent-style-name="Table_20_Paragraph">
      <style:paragraph-properties fo:margin-left="0.0335in" fo:margin-right="0.0283in" fo:margin-top="0.0984in" fo:margin-bottom="0in" style:contextual-spacing="false"/>
    </style:style>
    <style:style style:name="P380" style:family="paragraph" style:parent-style-name="Table_20_Paragraph">
      <style:paragraph-properties fo:margin-left="0.9945in" fo:margin-right="0in" fo:margin-top="0.0264in" fo:margin-bottom="0in" style:contextual-spacing="false" fo:text-align="left" style:justify-single-word="false" fo:text-indent="-0.9118in" style:auto-text-indent="false"/>
    </style:style>
    <style:style style:name="P381" style:family="paragraph" style:parent-style-name="Table_20_Paragraph">
      <style:paragraph-properties fo:margin-left="0.3547in" fo:margin-right="0in" fo:margin-top="0.0402in" fo:margin-bottom="0in" style:contextual-spacing="false" fo:text-align="left" style:justify-single-word="false" fo:text-indent="-0.2547in" style:auto-text-indent="false"/>
    </style:style>
    <style:style style:name="P382" style:family="paragraph" style:parent-style-name="Table_20_Paragraph">
      <style:paragraph-properties fo:margin-left="0.4354in" fo:margin-right="0.2453in" fo:margin-top="0.0402in" fo:margin-bottom="0in" style:contextual-spacing="false" fo:text-align="left" style:justify-single-word="false" fo:text-indent="-0.1862in" style:auto-text-indent="false"/>
    </style:style>
    <style:style style:name="P383" style:family="paragraph" style:parent-style-name="Table_20_Paragraph">
      <style:paragraph-properties fo:margin-left="0.0335in" fo:margin-right="0.0283in" fo:margin-top="0.0402in" fo:margin-bottom="0in" style:contextual-spacing="false"/>
    </style:style>
    <style:style style:name="P384" style:family="paragraph" style:parent-style-name="Text_20_body">
      <style:paragraph-properties fo:margin-top="0.0346in" fo:margin-bottom="0in" style:contextual-spacing="false"/>
      <style:text-properties style:font-name="Arial" fo:font-size="9pt" style:font-size-asian="9pt"/>
    </style:style>
    <style:style style:name="P385" style:family="paragraph" style:parent-style-name="Standard">
      <style:paragraph-properties fo:margin-left="1.5366in" fo:margin-right="1.7228in" fo:margin-top="0.0591in" fo:margin-bottom="0in" style:contextual-spacing="false" fo:line-height="99%" fo:text-align="justify" style:justify-single-word="false" fo:text-indent="0in" style:auto-text-indent="false"/>
    </style:style>
    <style:style style:name="P386" style:family="paragraph" style:parent-style-name="Text_20_body" style:master-page-name="Converted18">
      <style:paragraph-properties style:page-number="19"/>
      <style:text-properties style:font-name="Arial" fo:font-size="10pt" style:font-size-asian="10pt"/>
    </style:style>
    <style:style style:name="P387" style:family="paragraph" style:parent-style-name="Text_20_body">
      <style:paragraph-properties fo:margin-top="0.1319in" fo:margin-bottom="0in" style:contextual-spacing="false"/>
      <style:text-properties style:font-name="Arial" fo:font-size="10pt" style:font-size-asian="10pt"/>
    </style:style>
    <style:style style:name="P388" style:family="paragraph" style:parent-style-name="Table_20_Paragraph">
      <style:paragraph-properties fo:margin-left="0.0138in" fo:margin-right="0in" fo:margin-top="0.0591in" fo:margin-bottom="0in" style:contextual-spacing="false"/>
    </style:style>
    <style:style style:name="P389" style:family="paragraph" style:parent-style-name="Table_20_Paragraph">
      <style:paragraph-properties fo:margin-left="0.022in" fo:margin-right="0.0008in" fo:margin-top="0.0591in" fo:margin-bottom="0in" style:contextual-spacing="false"/>
    </style:style>
    <style:style style:name="P390" style:family="paragraph" style:parent-style-name="Table_20_Paragraph">
      <style:paragraph-properties fo:margin-left="0.0138in" fo:margin-right="0.0083in" fo:margin-top="0.0075in" fo:margin-bottom="0in" style:contextual-spacing="false"/>
    </style:style>
    <style:style style:name="P391" style:family="paragraph" style:parent-style-name="Table_20_Paragraph">
      <style:paragraph-properties fo:margin-left="0.022in" fo:margin-right="0.0075in" fo:margin-top="0.0075in" fo:margin-bottom="0in" style:contextual-spacing="false"/>
    </style:style>
    <style:style style:name="P392" style:family="paragraph" style:parent-style-name="Table_20_Paragraph">
      <style:paragraph-properties fo:margin-left="0.0138in" fo:margin-right="0.0016in" fo:margin-top="0.0083in" fo:margin-bottom="0in" style:contextual-spacing="false"/>
    </style:style>
    <style:style style:name="P393" style:family="paragraph" style:parent-style-name="Table_20_Paragraph">
      <style:paragraph-properties fo:margin-left="0.022in" fo:margin-right="0.0075in" fo:margin-top="0.0083in" fo:margin-bottom="0in" style:contextual-spacing="false"/>
    </style:style>
    <style:style style:name="P394" style:family="paragraph" style:parent-style-name="Table_20_Paragraph">
      <style:paragraph-properties fo:margin-left="0.0138in" fo:margin-right="0.0083in" fo:margin-top="0.1138in" fo:margin-bottom="0in" style:contextual-spacing="false"/>
    </style:style>
    <style:style style:name="P395" style:family="paragraph" style:parent-style-name="Table_20_Paragraph">
      <style:paragraph-properties fo:margin-left="0.0374in" fo:margin-right="0.0173in" fo:margin-top="0.011in" fo:margin-bottom="0in" style:contextual-spacing="false" fo:line-height="99%" fo:text-indent="0.0028in" style:auto-text-indent="false"/>
    </style:style>
    <style:style style:name="P396" style:family="paragraph" style:parent-style-name="Table_20_Paragraph">
      <style:paragraph-properties fo:margin-left="0.0138in" fo:margin-right="0.0083in" fo:margin-top="0.0091in" fo:margin-bottom="0in" style:contextual-spacing="false"/>
    </style:style>
    <style:style style:name="P397" style:family="paragraph" style:parent-style-name="Table_20_Paragraph">
      <style:paragraph-properties fo:margin-left="0.022in" fo:margin-right="0.0047in" fo:margin-top="0.0091in" fo:margin-bottom="0in" style:contextual-spacing="false"/>
    </style:style>
    <style:style style:name="P398" style:family="paragraph" style:parent-style-name="Table_20_Paragraph">
      <style:paragraph-properties fo:margin-left="0.0138in" fo:margin-right="0.0083in" fo:margin-top="0.0244in" fo:margin-bottom="0in" style:contextual-spacing="false"/>
    </style:style>
    <style:style style:name="P399" style:family="paragraph" style:parent-style-name="Table_20_Paragraph">
      <style:paragraph-properties fo:margin-left="0.022in" fo:margin-right="0in" fo:margin-top="0.0244in" fo:margin-bottom="0in" style:contextual-spacing="false"/>
    </style:style>
    <style:style style:name="P400" style:family="paragraph" style:parent-style-name="Table_20_Paragraph">
      <style:paragraph-properties fo:margin-top="0.0217in" fo:margin-bottom="0in" style:contextual-spacing="false" fo:text-align="left" style:justify-single-word="false"/>
      <style:text-properties fo:font-size="7.5pt" style:font-size-asian="7.5pt"/>
    </style:style>
    <style:style style:name="P401" style:family="paragraph" style:parent-style-name="Table_20_Paragraph">
      <style:paragraph-properties fo:margin-left="0.0138in" fo:margin-right="0.0016in"/>
    </style:style>
    <style:style style:name="P402" style:family="paragraph" style:parent-style-name="Table_20_Paragraph">
      <style:paragraph-properties fo:margin-left="0.022in" fo:margin-right="0.0028in" fo:margin-top="0.0118in" fo:margin-bottom="0in" style:contextual-spacing="false" fo:line-height="99%"/>
    </style:style>
    <style:style style:name="P403" style:family="paragraph" style:parent-style-name="Table_20_Paragraph">
      <style:paragraph-properties fo:margin-left="0.0138in" fo:margin-right="0.0047in" fo:margin-top="0.0555in" fo:margin-bottom="0in" style:contextual-spacing="false"/>
    </style:style>
    <style:style style:name="P404" style:family="paragraph" style:parent-style-name="Table_20_Paragraph">
      <style:paragraph-properties fo:margin-left="1.0472in" fo:margin-right="0in" fo:margin-top="0.0083in" fo:margin-bottom="0in" style:contextual-spacing="false" fo:text-align="left" style:justify-single-word="false" fo:text-indent="-0.8882in" style:auto-text-indent="false"/>
    </style:style>
    <style:style style:name="P405" style:family="paragraph" style:parent-style-name="Table_20_Paragraph">
      <style:paragraph-properties fo:margin-left="0.0138in" fo:margin-right="0.0047in" fo:margin-top="0.0835in" fo:margin-bottom="0in" style:contextual-spacing="false"/>
    </style:style>
    <style:style style:name="P406" style:family="paragraph" style:parent-style-name="Table_20_Paragraph">
      <style:paragraph-properties fo:margin-left="1.0091in" fo:margin-right="0in" fo:margin-top="0.0098in" fo:margin-bottom="0in" style:contextual-spacing="false" fo:text-align="left" style:justify-single-word="false" fo:text-indent="-0.9201in" style:auto-text-indent="false"/>
    </style:style>
    <style:style style:name="P407" style:family="paragraph" style:parent-style-name="Table_20_Paragraph">
      <style:paragraph-properties fo:margin-left="0.0138in" fo:margin-right="0.0071in" fo:margin-top="0.0827in" fo:margin-bottom="0in" style:contextual-spacing="false"/>
    </style:style>
    <style:style style:name="P408" style:family="paragraph" style:parent-style-name="Table_20_Paragraph">
      <style:paragraph-properties fo:margin-left="0.3638in" fo:margin-right="0in" fo:margin-top="0.0146in" fo:margin-bottom="0in" style:contextual-spacing="false" fo:line-height="98%" fo:text-align="left" style:justify-single-word="false" fo:text-indent="-0.2583in" style:auto-text-indent="false"/>
    </style:style>
    <style:style style:name="P409" style:family="paragraph" style:parent-style-name="Table_20_Paragraph">
      <style:paragraph-properties fo:margin-left="0.0138in" fo:margin-right="0.0016in" fo:margin-top="0.0839in" fo:margin-bottom="0in" style:contextual-spacing="false"/>
    </style:style>
    <style:style style:name="P410" style:family="paragraph" style:parent-style-name="Table_20_Paragraph">
      <style:paragraph-properties fo:margin-left="0.4417in" fo:margin-right="0in" fo:margin-top="0.0236in" fo:margin-bottom="0in" style:contextual-spacing="false" fo:text-align="left" style:justify-single-word="false" fo:text-indent="-0.1854in" style:auto-text-indent="false"/>
    </style:style>
    <style:style style:name="P411" style:family="paragraph" style:parent-style-name="Table_20_Paragraph">
      <style:paragraph-properties fo:margin-left="0.0138in" fo:margin-right="0.0047in" fo:margin-top="0.0535in" fo:margin-bottom="0in" style:contextual-spacing="false"/>
    </style:style>
    <style:style style:name="P412" style:family="paragraph" style:parent-style-name="Table_20_Paragraph">
      <style:paragraph-properties fo:margin-left="0.022in" fo:margin-right="0.0075in" fo:margin-top="0.0535in" fo:margin-bottom="0in" style:contextual-spacing="false"/>
    </style:style>
    <style:style style:name="P413" style:family="paragraph" style:parent-style-name="Text_20_body">
      <style:paragraph-properties fo:margin-top="0.0083in" fo:margin-bottom="0in" style:contextual-spacing="false"/>
      <style:text-properties style:font-name="Arial" fo:font-size="8.5pt" style:font-size-asian="8.5pt"/>
    </style:style>
    <style:style style:name="P414" style:family="paragraph" style:parent-style-name="Standard">
      <style:paragraph-properties fo:margin-left="1.2618in" fo:margin-right="0in" fo:margin-top="0in" fo:margin-bottom="0in" style:contextual-spacing="false" fo:text-align="left" style:justify-single-word="false" fo:text-indent="0in" style:auto-text-indent="false"/>
    </style:style>
    <style:style style:name="P415" style:family="paragraph" style:parent-style-name="Standard">
      <style:paragraph-properties fo:margin-left="1.5516in" fo:margin-right="1.6673in" fo:margin-top="0.0543in" fo:margin-bottom="0in" style:contextual-spacing="false" fo:line-height="100%" fo:text-align="justify" style:justify-single-word="false" fo:text-indent="0.0035in" style:auto-text-indent="false"/>
    </style:style>
    <style:style style:name="P416" style:family="paragraph" style:parent-style-name="Text_20_body">
      <style:paragraph-properties fo:margin-top="0.0634in" fo:margin-bottom="0in" style:contextual-spacing="false"/>
      <style:text-properties style:font-name="Arial" fo:font-size="9pt" style:font-size-asian="9pt"/>
    </style:style>
    <style:style style:name="P417" style:family="paragraph" style:parent-style-name="Standard">
      <style:paragraph-properties fo:margin-left="1.5516in" fo:margin-right="1.672in" fo:margin-top="0.052in" fo:margin-bottom="0in" style:contextual-spacing="false" fo:line-height="100%" fo:text-align="justify" style:justify-single-word="false" fo:text-indent="0.0035in" style:auto-text-indent="false"/>
    </style:style>
    <style:style style:name="P418" style:family="paragraph" style:parent-style-name="Standard">
      <style:paragraph-properties fo:margin-left="1.2583in" fo:margin-right="1.7382in" fo:margin-top="0in" fo:margin-bottom="0in" style:contextual-spacing="false" fo:line-height="98%" fo:text-align="left" style:justify-single-word="false" fo:text-indent="0.0016in" style:auto-text-indent="false"/>
    </style:style>
    <style:style style:name="P419" style:family="paragraph" style:parent-style-name="Text_20_body">
      <style:paragraph-properties fo:margin-top="0.1193in" fo:margin-bottom="0in" style:contextual-spacing="false"/>
      <style:text-properties style:font-name="Arial" fo:font-size="9pt" style:font-size-asian="9pt"/>
    </style:style>
    <style:style style:name="P420" style:family="paragraph" style:parent-style-name="Standard">
      <style:paragraph-properties fo:margin-left="3.2764in" fo:margin-right="0in" fo:margin-top="0in" fo:margin-bottom="0in" style:contextual-spacing="false" fo:text-align="left" style:justify-single-word="false" fo:text-indent="0in" style:auto-text-indent="false"/>
    </style:style>
    <style:style style:name="P421" style:family="paragraph" style:parent-style-name="Text_20_body">
      <style:text-properties style:font-name="Arial" fo:font-size="9pt" style:font-size-asian="9pt"/>
    </style:style>
    <style:style style:name="P422" style:family="paragraph" style:parent-style-name="Text_20_body">
      <style:paragraph-properties fo:margin-top="0.022in" fo:margin-bottom="0in" style:contextual-spacing="false"/>
      <style:text-properties style:font-name="Arial" fo:font-size="9pt" style:font-size-asian="9pt"/>
    </style:style>
    <style:style style:name="P423" style:family="paragraph" style:parent-style-name="Standard">
      <style:paragraph-properties fo:margin-left="0in" fo:margin-right="0.4193in" fo:margin-top="0in" fo:margin-bottom="0in" style:contextual-spacing="false" fo:text-align="center" style:justify-single-word="false" fo:text-indent="0in" style:auto-text-indent="false"/>
    </style:style>
    <style:style style:name="P424" style:family="paragraph" style:parent-style-name="Standard">
      <style:paragraph-properties fo:margin-left="0in" fo:margin-right="0.4154in" fo:margin-top="0.0016in" fo:margin-bottom="0in" style:contextual-spacing="false" fo:text-align="center" style:justify-single-word="false" fo:text-indent="0in" style:auto-text-indent="false"/>
    </style:style>
    <style:style style:name="P425" style:family="paragraph" style:parent-style-name="Text_20_body" style:master-page-name="Converted19">
      <style:paragraph-properties fo:margin-top="0.1264in" fo:margin-bottom="0in" style:contextual-spacing="false" style:page-number="auto"/>
      <style:text-properties style:font-name="Arial" fo:font-size="11pt" style:font-size-asian="11pt"/>
    </style:style>
    <style:style style:name="P426" style:family="paragraph" style:parent-style-name="Heading_20_5">
      <style:paragraph-properties fo:margin-left="2.2555in" fo:margin-right="0in" fo:line-height="100%"/>
    </style:style>
    <style:style style:name="P427" style:family="paragraph" style:parent-style-name="Text_20_body">
      <style:paragraph-properties fo:margin-top="0.1028in" fo:margin-bottom="0in" style:contextual-spacing="false"/>
      <style:text-properties style:font-name="Source Sans Pro" fo:font-size="11pt" fo:font-weight="bold" style:font-size-asian="11pt" style:font-weight-asian="bold"/>
    </style:style>
    <style:style style:name="P428" style:family="paragraph" style:parent-style-name="Standard">
      <style:paragraph-properties fo:margin-left="1.4756in" fo:margin-right="0in" fo:margin-top="0.0008in" fo:margin-bottom="0in" style:contextual-spacing="false" fo:text-align="left" style:justify-single-word="false" fo:text-indent="0in" style:auto-text-indent="false"/>
    </style:style>
    <style:style style:name="P429" style:family="paragraph" style:parent-style-name="Text_20_body">
      <style:paragraph-properties fo:margin-top="0.1244in" fo:margin-bottom="0in" style:contextual-spacing="false"/>
      <style:text-properties style:font-name="Verdana" fo:font-size="10pt" fo:font-weight="bold" style:font-size-asian="10pt" style:font-weight-asian="bold"/>
    </style:style>
    <style:style style:name="P430" style:family="paragraph" style:parent-style-name="Table_20_Paragraph">
      <style:paragraph-properties fo:margin-left="0.0346in" fo:margin-right="0in" fo:margin-top="0.002in" fo:margin-bottom="0in" style:contextual-spacing="false" fo:line-height="0.1299in" fo:text-align="left" style:justify-single-word="false">
        <style:tab-stops>
          <style:tab-stop style:position="0.748in"/>
        </style:tab-stops>
      </style:paragraph-properties>
    </style:style>
    <style:style style:name="P431" style:family="paragraph" style:parent-style-name="Table_20_Paragraph">
      <style:paragraph-properties fo:margin-left="0.0417in" fo:margin-right="0.0193in" fo:margin-top="0.002in" fo:margin-bottom="0in" style:contextual-spacing="false" fo:line-height="0.1299in"/>
    </style:style>
    <style:style style:name="P432" style:family="paragraph" style:parent-style-name="Table_20_Paragraph">
      <style:paragraph-properties fo:margin-left="0.0472in" fo:margin-right="0in" fo:margin-top="0.002in" fo:margin-bottom="0in" style:contextual-spacing="false" fo:line-height="0.1299in"/>
    </style:style>
    <style:style style:name="P433" style:family="paragraph" style:parent-style-name="Table_20_Paragraph">
      <style:paragraph-properties fo:margin-left="0.0346in" fo:margin-right="0in" fo:margin-top="0.002in" fo:margin-bottom="0in" style:contextual-spacing="false" fo:line-height="0.1299in" fo:text-align="left" style:justify-single-word="false">
        <style:tab-stops>
          <style:tab-stop style:position="0.7902in"/>
        </style:tab-stops>
      </style:paragraph-properties>
    </style:style>
    <style:style style:name="P434" style:family="paragraph" style:parent-style-name="Table_20_Paragraph">
      <style:paragraph-properties fo:margin-left="0.022in" fo:margin-right="0.0417in" fo:margin-top="0.002in" fo:margin-bottom="0in" style:contextual-spacing="false" fo:line-height="0.1299in"/>
    </style:style>
    <style:style style:name="P435" style:family="paragraph" style:parent-style-name="Table_20_Paragraph">
      <style:paragraph-properties fo:margin-left="0.0472in" fo:margin-right="0.0008in" fo:margin-top="0.002in" fo:margin-bottom="0in" style:contextual-spacing="false" fo:line-height="0.1299in"/>
    </style:style>
    <style:style style:name="P436" style:family="paragraph" style:parent-style-name="Table_20_Paragraph">
      <style:paragraph-properties fo:margin-left="0.0346in" fo:margin-right="0in" fo:margin-top="0.002in" fo:margin-bottom="0in" style:contextual-spacing="false" fo:line-height="0.1299in" fo:text-align="left" style:justify-single-word="false"/>
    </style:style>
    <style:style style:name="P437" style:family="paragraph" style:parent-style-name="Table_20_Paragraph">
      <style:paragraph-properties fo:text-align="left" style:justify-single-word="false"/>
      <style:text-properties style:font-name="Times New Roman" fo:font-size="7pt" style:font-size-asian="7pt"/>
    </style:style>
    <style:style style:name="P438" style:family="paragraph" style:parent-style-name="Text_20_body">
      <style:paragraph-properties fo:margin-top="0.0063in" fo:margin-bottom="0in" style:contextual-spacing="false"/>
      <style:text-properties style:font-name="Verdana" fo:font-size="8.5pt" fo:font-weight="bold" style:font-size-asian="8.5pt" style:font-weight-asian="bold"/>
    </style:style>
    <style:style style:name="P439" style:family="paragraph" style:parent-style-name="Standard">
      <style:paragraph-properties fo:margin-left="3.1827in" fo:margin-right="0in" fo:margin-top="0in" fo:margin-bottom="0in" style:contextual-spacing="false" fo:text-align="justify" style:justify-single-word="false" fo:text-indent="0in" style:auto-text-indent="false"/>
    </style:style>
    <style:style style:name="P440" style:family="paragraph" style:parent-style-name="Standard">
      <style:paragraph-properties fo:margin-left="3.1827in" fo:margin-right="2.1319in" fo:margin-top="0.0035in" fo:margin-bottom="0in" style:contextual-spacing="false" fo:line-height="102%" fo:text-align="justify" style:justify-single-word="false" fo:text-indent="0in" style:auto-text-indent="false"/>
    </style:style>
    <style:style style:name="P441" style:family="paragraph" style:parent-style-name="Standard">
      <style:paragraph-properties fo:margin-left="0in" fo:margin-right="0.8437in" fo:margin-top="0in" fo:margin-bottom="0in" style:contextual-spacing="false" fo:text-align="center" style:justify-single-word="false" fo:text-indent="0in" style:auto-text-indent="false"/>
    </style:style>
    <style:style style:name="P442" style:family="paragraph" style:parent-style-name="Standard">
      <style:paragraph-properties fo:margin-left="1.4756in" fo:margin-right="2.1307in" fo:margin-top="0in" fo:margin-bottom="0in" style:contextual-spacing="false" fo:line-height="102%" fo:text-align="justify" style:justify-single-word="false" fo:text-indent="1.7063in" style:auto-text-indent="false"/>
    </style:style>
    <style:style style:name="P443" style:family="paragraph" style:parent-style-name="Standard">
      <style:paragraph-properties fo:margin-left="3.1827in" fo:margin-right="0in" fo:margin-top="0.0008in" fo:margin-bottom="0in" style:contextual-spacing="false" fo:text-align="left" style:justify-single-word="false" fo:text-indent="0in" style:auto-text-indent="false"/>
    </style:style>
    <style:style style:name="P444" style:family="paragraph" style:parent-style-name="Standard">
      <style:paragraph-properties fo:margin-left="1.4764in" fo:margin-right="0in" fo:margin-top="0.0028in" fo:margin-bottom="0in" style:contextual-spacing="false" fo:text-align="left" style:justify-single-word="false" fo:text-indent="0in" style:auto-text-indent="false"/>
    </style:style>
    <style:style style:name="P445" style:family="paragraph" style:parent-style-name="Text_20_body">
      <style:paragraph-properties fo:margin-top="0.0055in" fo:margin-bottom="0in" style:contextual-spacing="false"/>
      <style:text-properties style:font-name="Verdana" fo:font-size="8.5pt" style:font-size-asian="8.5pt"/>
    </style:style>
    <style:style style:name="P446" style:family="paragraph" style:parent-style-name="Standard">
      <style:paragraph-properties fo:margin-left="0in" fo:margin-right="0.6563in" fo:margin-top="0.0008in" fo:margin-bottom="0in" style:contextual-spacing="false" fo:text-align="center" style:justify-single-word="false" fo:text-indent="0in" style:auto-text-indent="false"/>
    </style:style>
    <style:style style:name="P447" style:family="paragraph" style:parent-style-name="Text_20_body">
      <style:paragraph-properties fo:margin-top="0.0083in" fo:margin-bottom="0in" style:contextual-spacing="false"/>
      <style:text-properties style:font-name="Verdana" fo:font-size="8.5pt" style:font-size-asian="8.5pt"/>
    </style:style>
    <style:style style:name="P448" style:family="paragraph" style:parent-style-name="Standard">
      <style:paragraph-properties fo:margin-left="0in" fo:margin-right="0.6543in" fo:margin-top="0.0008in" fo:margin-bottom="0in" style:contextual-spacing="false" fo:text-align="center" style:justify-single-word="false" fo:text-indent="0in" style:auto-text-indent="false"/>
    </style:style>
    <style:style style:name="P449" style:family="paragraph" style:parent-style-name="Standard">
      <style:paragraph-properties fo:margin-left="0in" fo:margin-right="0.6547in" fo:margin-top="0.0028in" fo:margin-bottom="0in" style:contextual-spacing="false" fo:text-align="center" style:justify-single-word="false" fo:text-indent="0in" style:auto-text-indent="false"/>
    </style:style>
    <style:style style:name="P450" style:family="paragraph" style:parent-style-name="Text_20_body" style:master-page-name="Converted20">
      <style:paragraph-properties style:page-number="auto"/>
      <style:text-properties style:font-name="Verdana" fo:font-size="8.5pt" fo:font-weight="bold" style:font-size-asian="8.5pt" style:font-weight-asian="bold"/>
    </style:style>
    <style:style style:name="P451" style:family="paragraph" style:parent-style-name="Standard">
      <style:paragraph-properties fo:margin-left="0in" fo:margin-right="0.1264in" fo:margin-top="0in" fo:margin-bottom="0in" style:contextual-spacing="false" fo:text-align="center" style:justify-single-word="false" fo:text-indent="0in" style:auto-text-indent="false"/>
    </style:style>
    <style:style style:name="P452" style:family="paragraph" style:parent-style-name="Text_20_body">
      <style:paragraph-properties fo:margin-top="0.0661in" fo:margin-bottom="0in" style:contextual-spacing="false"/>
      <style:text-properties style:font-name="Arial" fo:font-size="10pt" fo:font-weight="bold" style:font-size-asian="10pt" style:font-weight-asian="bold"/>
    </style:style>
    <style:style style:name="P453" style:family="paragraph" style:parent-style-name="Table_20_Paragraph">
      <style:paragraph-properties fo:margin-left="0.0189in" fo:margin-right="0.0362in" fo:margin-top="0.028in" fo:margin-bottom="0in" style:contextual-spacing="false"/>
    </style:style>
    <style:style style:name="P454" style:family="paragraph" style:parent-style-name="Table_20_Paragraph">
      <style:paragraph-properties fo:margin-left="0.0244in" fo:margin-right="0.0319in" fo:margin-top="0.028in" fo:margin-bottom="0in" style:contextual-spacing="false"/>
    </style:style>
    <style:style style:name="P455" style:family="paragraph" style:parent-style-name="Table_20_Paragraph">
      <style:paragraph-properties fo:margin-left="0.0256in" fo:margin-right="0.0075in" fo:margin-top="0.028in" fo:margin-bottom="0in" style:contextual-spacing="false"/>
    </style:style>
    <style:style style:name="P456" style:family="paragraph" style:parent-style-name="Table_20_Paragraph">
      <style:paragraph-properties fo:margin-left="0.3055in" fo:margin-right="0in" fo:margin-top="0.028in" fo:margin-bottom="0in" style:contextual-spacing="false" fo:text-align="left" style:justify-single-word="false"/>
    </style:style>
    <style:style style:name="P457" style:family="paragraph" style:parent-style-name="Table_20_Paragraph">
      <style:paragraph-properties fo:margin-left="0.0327in" fo:margin-right="0.0311in" fo:margin-top="0.028in" fo:margin-bottom="0in" style:contextual-spacing="false"/>
    </style:style>
    <style:style style:name="P458" style:family="paragraph" style:parent-style-name="Table_20_Paragraph">
      <style:paragraph-properties fo:margin-left="0.0335in" fo:margin-right="0.0173in" fo:margin-top="0.0417in" fo:margin-bottom="0in" style:contextual-spacing="false"/>
    </style:style>
    <style:style style:name="P459" style:family="paragraph" style:parent-style-name="Table_20_Paragraph">
      <style:paragraph-properties fo:margin-left="0.0256in" fo:margin-right="0.0075in" fo:margin-top="0.0417in" fo:margin-bottom="0in" style:contextual-spacing="false"/>
    </style:style>
    <style:style style:name="P460" style:family="paragraph" style:parent-style-name="Table_20_Paragraph">
      <style:paragraph-properties fo:margin-left="0.0256in" fo:margin-right="0in" fo:margin-top="0.0417in" fo:margin-bottom="0in" style:contextual-spacing="false"/>
    </style:style>
    <style:style style:name="P461" style:family="paragraph" style:parent-style-name="Table_20_Paragraph">
      <style:paragraph-properties fo:margin-left="0.0319in" fo:margin-right="0in" fo:margin-top="0.0417in" fo:margin-bottom="0in" style:contextual-spacing="false"/>
    </style:style>
    <style:style style:name="P462" style:family="paragraph" style:parent-style-name="Table_20_Paragraph">
      <style:paragraph-properties fo:margin-left="0.0327in" fo:margin-right="0in" fo:margin-top="0.0445in" fo:margin-bottom="0in" style:contextual-spacing="false"/>
    </style:style>
    <style:style style:name="P463" style:family="paragraph" style:parent-style-name="Table_20_Paragraph">
      <style:paragraph-properties fo:margin-left="0.0327in" fo:margin-right="0in" fo:margin-top="0.0417in" fo:margin-bottom="0in" style:contextual-spacing="false"/>
    </style:style>
    <style:style style:name="P464" style:family="paragraph" style:parent-style-name="Table_20_Paragraph">
      <style:paragraph-properties fo:margin-left="0.0307in" fo:margin-right="0.0173in" fo:margin-top="0.0146in" fo:margin-bottom="0in" style:contextual-spacing="false"/>
    </style:style>
    <style:style style:name="P465" style:family="paragraph" style:parent-style-name="Table_20_Paragraph">
      <style:paragraph-properties fo:margin-left="0.0299in" fo:margin-right="0.0173in" fo:margin-top="0.0071in" fo:margin-bottom="0in" style:contextual-spacing="false"/>
    </style:style>
    <style:style style:name="P466" style:family="paragraph" style:parent-style-name="Table_20_Paragraph">
      <style:paragraph-properties fo:margin-left="0.0256in" fo:margin-right="0.0075in" fo:margin-top="0.0575in" fo:margin-bottom="0in" style:contextual-spacing="false"/>
    </style:style>
    <style:style style:name="P467" style:family="paragraph" style:parent-style-name="Table_20_Paragraph">
      <style:paragraph-properties fo:margin-left="0.0256in" fo:margin-right="0in" fo:margin-top="0.0575in" fo:margin-bottom="0in" style:contextual-spacing="false"/>
    </style:style>
    <style:style style:name="P468" style:family="paragraph" style:parent-style-name="Table_20_Paragraph">
      <style:paragraph-properties fo:margin-left="0.0807in" fo:margin-right="0in" fo:margin-top="0.0146in" fo:margin-bottom="0in" style:contextual-spacing="false" fo:text-align="left" style:justify-single-word="false"/>
    </style:style>
    <style:style style:name="P469" style:family="paragraph" style:parent-style-name="Table_20_Paragraph">
      <style:paragraph-properties fo:margin-left="0.1043in" fo:margin-right="0in" fo:margin-top="0.0071in" fo:margin-bottom="0in" style:contextual-spacing="false" fo:text-align="left" style:justify-single-word="false"/>
    </style:style>
    <style:style style:name="P470" style:family="paragraph" style:parent-style-name="Table_20_Paragraph">
      <style:paragraph-properties fo:margin-left="0.0689in" fo:margin-right="0in" fo:margin-top="0.0181in" fo:margin-bottom="0in" style:contextual-spacing="false" fo:text-align="left" style:justify-single-word="false"/>
    </style:style>
    <style:style style:name="P471" style:family="paragraph" style:parent-style-name="Table_20_Paragraph">
      <style:paragraph-properties fo:margin-left="0.0689in" fo:margin-right="0in" fo:margin-top="0.0035in" fo:margin-bottom="0in" style:contextual-spacing="false" fo:text-align="left" style:justify-single-word="false"/>
    </style:style>
    <style:style style:name="P472" style:family="paragraph" style:parent-style-name="Table_20_Paragraph">
      <style:paragraph-properties fo:margin-left="0.1571in" fo:margin-right="0in" fo:margin-top="0.0146in" fo:margin-bottom="0in" style:contextual-spacing="false" fo:text-align="left" style:justify-single-word="false"/>
    </style:style>
    <style:style style:name="P473" style:family="paragraph" style:parent-style-name="Table_20_Paragraph">
      <style:paragraph-properties fo:margin-left="0.1571in" fo:margin-right="0in" fo:margin-top="0.0071in" fo:margin-bottom="0in" style:contextual-spacing="false" fo:text-align="left" style:justify-single-word="false"/>
    </style:style>
    <style:style style:name="P474" style:family="paragraph" style:parent-style-name="Table_20_Paragraph">
      <style:paragraph-properties fo:margin-left="0.0335in" fo:margin-right="0.0173in" fo:margin-top="0.0429in" fo:margin-bottom="0in" style:contextual-spacing="false"/>
    </style:style>
    <style:style style:name="P475" style:family="paragraph" style:parent-style-name="Table_20_Paragraph">
      <style:paragraph-properties fo:margin-left="0.028in" fo:margin-right="0.0075in" fo:margin-top="0.0429in" fo:margin-bottom="0in" style:contextual-spacing="false"/>
    </style:style>
    <style:style style:name="P476" style:family="paragraph" style:parent-style-name="Table_20_Paragraph">
      <style:paragraph-properties fo:margin-left="0.0256in" fo:margin-right="0in" fo:margin-top="0.0429in" fo:margin-bottom="0in" style:contextual-spacing="false"/>
    </style:style>
    <style:style style:name="P477" style:family="paragraph" style:parent-style-name="Table_20_Paragraph">
      <style:paragraph-properties fo:margin-left="0.0319in" fo:margin-right="0in" fo:margin-top="0.0429in" fo:margin-bottom="0in" style:contextual-spacing="false"/>
    </style:style>
    <style:style style:name="P478" style:family="paragraph" style:parent-style-name="Table_20_Paragraph">
      <style:paragraph-properties fo:margin-left="0.0327in" fo:margin-right="0.0016in" fo:margin-top="0.0465in" fo:margin-bottom="0in" style:contextual-spacing="false"/>
    </style:style>
    <style:style style:name="P479" style:family="paragraph" style:parent-style-name="Table_20_Paragraph">
      <style:paragraph-properties fo:margin-left="0.0327in" fo:margin-right="0in" fo:margin-top="0.0465in" fo:margin-bottom="0in" style:contextual-spacing="false"/>
    </style:style>
    <style:style style:name="P480" style:family="paragraph" style:parent-style-name="Table_20_Paragraph">
      <style:paragraph-properties fo:margin-left="0.0311in" fo:margin-right="0.0173in" fo:margin-top="0.0453in" fo:margin-bottom="0in" style:contextual-spacing="false"/>
    </style:style>
    <style:style style:name="P481" style:family="paragraph" style:parent-style-name="Table_20_Paragraph">
      <style:paragraph-properties fo:margin-left="0.0311in" fo:margin-right="0.0075in" fo:margin-top="0.0453in" fo:margin-bottom="0in" style:contextual-spacing="false"/>
    </style:style>
    <style:style style:name="P482" style:family="paragraph" style:parent-style-name="Table_20_Paragraph">
      <style:paragraph-properties fo:margin-left="0.0256in" fo:margin-right="0in" fo:margin-top="0.0453in" fo:margin-bottom="0in" style:contextual-spacing="false"/>
    </style:style>
    <style:style style:name="P483" style:family="paragraph" style:parent-style-name="Table_20_Paragraph">
      <style:paragraph-properties fo:margin-left="0.0319in" fo:margin-right="0in" fo:margin-top="0.0453in" fo:margin-bottom="0in" style:contextual-spacing="false"/>
    </style:style>
    <style:style style:name="P484" style:family="paragraph" style:parent-style-name="Table_20_Paragraph">
      <style:paragraph-properties fo:margin-left="0.0327in" fo:margin-right="0.0016in" fo:margin-top="0.0453in" fo:margin-bottom="0in" style:contextual-spacing="false"/>
    </style:style>
    <style:style style:name="P485" style:family="paragraph" style:parent-style-name="Table_20_Paragraph">
      <style:paragraph-properties fo:margin-left="0.0327in" fo:margin-right="0in" fo:margin-top="0.0453in" fo:margin-bottom="0in" style:contextual-spacing="false"/>
    </style:style>
    <style:style style:name="P486" style:family="paragraph" style:parent-style-name="Table_20_Paragraph">
      <style:paragraph-properties fo:margin-left="0.3772in" fo:margin-right="0.072in" fo:margin-top="0.0181in" fo:margin-bottom="0in" style:contextual-spacing="false" fo:line-height="104%" fo:text-align="left" style:justify-single-word="false" fo:text-indent="-0.0736in" style:auto-text-indent="false"/>
    </style:style>
    <style:style style:name="P487" style:family="paragraph" style:parent-style-name="Table_20_Paragraph">
      <style:paragraph-properties fo:margin-left="0.0264in" fo:margin-right="0.0075in" fo:margin-top="0.0618in" fo:margin-bottom="0in" style:contextual-spacing="false"/>
    </style:style>
    <style:style style:name="P488" style:family="paragraph" style:parent-style-name="Table_20_Paragraph">
      <style:paragraph-properties fo:margin-left="0.0256in" fo:margin-right="0in" fo:margin-top="0.0618in" fo:margin-bottom="0in" style:contextual-spacing="false"/>
    </style:style>
    <style:style style:name="P489" style:family="paragraph" style:parent-style-name="Table_20_Paragraph">
      <style:paragraph-properties fo:margin-left="0.0319in" fo:margin-right="0.0173in" fo:margin-top="0.0618in" fo:margin-bottom="0in" style:contextual-spacing="false"/>
    </style:style>
    <style:style style:name="P490" style:family="paragraph" style:parent-style-name="Table_20_Paragraph">
      <style:paragraph-properties fo:margin-left="0.0327in" fo:margin-right="0.002in" fo:margin-top="0.0618in" fo:margin-bottom="0in" style:contextual-spacing="false"/>
    </style:style>
    <style:style style:name="P491" style:family="paragraph" style:parent-style-name="Table_20_Paragraph">
      <style:paragraph-properties fo:margin-left="0.0327in" fo:margin-right="0in" fo:margin-top="0.0618in" fo:margin-bottom="0in" style:contextual-spacing="false"/>
    </style:style>
    <style:style style:name="P492" style:family="paragraph" style:parent-style-name="Table_20_Paragraph">
      <style:paragraph-properties fo:margin-left="0.0327in" fo:margin-right="0.0173in" fo:margin-top="0.0457in" fo:margin-bottom="0in" style:contextual-spacing="false"/>
    </style:style>
    <style:style style:name="P493" style:family="paragraph" style:parent-style-name="Table_20_Paragraph">
      <style:paragraph-properties fo:margin-left="0.028in" fo:margin-right="0.0075in" fo:margin-top="0.0457in" fo:margin-bottom="0in" style:contextual-spacing="false"/>
    </style:style>
    <style:style style:name="P494" style:family="paragraph" style:parent-style-name="Table_20_Paragraph">
      <style:paragraph-properties fo:margin-left="0.0256in" fo:margin-right="0in" fo:margin-top="0.0457in" fo:margin-bottom="0in" style:contextual-spacing="false"/>
    </style:style>
    <style:style style:name="P495" style:family="paragraph" style:parent-style-name="Table_20_Paragraph">
      <style:paragraph-properties fo:margin-left="0.0319in" fo:margin-right="0.0173in" fo:margin-top="0.0457in" fo:margin-bottom="0in" style:contextual-spacing="false"/>
    </style:style>
    <style:style style:name="P496" style:family="paragraph" style:parent-style-name="Table_20_Paragraph">
      <style:paragraph-properties fo:margin-left="0.0327in" fo:margin-right="0.0016in" fo:margin-top="0.0457in" fo:margin-bottom="0in" style:contextual-spacing="false"/>
    </style:style>
    <style:style style:name="P497" style:family="paragraph" style:parent-style-name="Table_20_Paragraph">
      <style:paragraph-properties fo:margin-left="0.0327in" fo:margin-right="0in" fo:margin-top="0.0457in" fo:margin-bottom="0in" style:contextual-spacing="false"/>
    </style:style>
    <style:style style:name="P498" style:family="paragraph" style:parent-style-name="Table_20_Paragraph">
      <style:paragraph-properties fo:margin-left="0.4638in" fo:margin-right="0.072in" fo:margin-top="0.0173in" fo:margin-bottom="0in" style:contextual-spacing="false" fo:line-height="104%" fo:text-align="left" style:justify-single-word="false" fo:text-indent="-0.1071in" style:auto-text-indent="false"/>
    </style:style>
    <style:style style:name="P499" style:family="paragraph" style:parent-style-name="Table_20_Paragraph">
      <style:paragraph-properties fo:margin-left="0.0319in" fo:margin-right="0in" fo:margin-top="0.0575in" fo:margin-bottom="0in" style:contextual-spacing="false"/>
    </style:style>
    <style:style style:name="P500" style:family="paragraph" style:parent-style-name="Table_20_Paragraph">
      <style:paragraph-properties fo:margin-left="0.0327in" fo:margin-right="0in" fo:margin-top="0.061in" fo:margin-bottom="0in" style:contextual-spacing="false"/>
    </style:style>
    <style:style style:name="P501" style:family="paragraph" style:parent-style-name="Table_20_Paragraph">
      <style:paragraph-properties fo:margin-left="0.5902in" fo:margin-right="0.2043in" fo:margin-top="0.0161in" fo:margin-bottom="0in" style:contextual-spacing="false" fo:line-height="109%" fo:text-align="left" style:justify-single-word="false" fo:text-indent="-0.378in" style:auto-text-indent="false"/>
    </style:style>
    <style:style style:name="P502" style:family="paragraph" style:parent-style-name="Table_20_Paragraph">
      <style:paragraph-properties fo:margin-left="0.028in" fo:margin-right="0.0075in" fo:margin-top="0.0598in" fo:margin-bottom="0in" style:contextual-spacing="false"/>
    </style:style>
    <style:style style:name="P503" style:family="paragraph" style:parent-style-name="Table_20_Paragraph">
      <style:paragraph-properties fo:margin-left="0.0256in" fo:margin-right="0in" fo:margin-top="0.0598in" fo:margin-bottom="0in" style:contextual-spacing="false"/>
    </style:style>
    <style:style style:name="P504" style:family="paragraph" style:parent-style-name="Table_20_Paragraph">
      <style:paragraph-properties fo:margin-left="0.0319in" fo:margin-right="0in" fo:margin-top="0.0598in" fo:margin-bottom="0in" style:contextual-spacing="false"/>
    </style:style>
    <style:style style:name="P505" style:family="paragraph" style:parent-style-name="Table_20_Paragraph">
      <style:paragraph-properties fo:margin-left="0.0327in" fo:margin-right="0.0016in" fo:margin-top="0.0626in" fo:margin-bottom="0in" style:contextual-spacing="false"/>
    </style:style>
    <style:style style:name="P506" style:family="paragraph" style:parent-style-name="Table_20_Paragraph">
      <style:paragraph-properties fo:margin-left="0.0327in" fo:margin-right="0in" fo:margin-top="0.0598in" fo:margin-bottom="0in" style:contextual-spacing="false"/>
    </style:style>
    <style:style style:name="P507" style:family="paragraph" style:parent-style-name="Table_20_Paragraph">
      <style:paragraph-properties fo:margin-left="0.0311in" fo:margin-right="0.0173in" fo:margin-top="0.0429in" fo:margin-bottom="0in" style:contextual-spacing="false"/>
    </style:style>
    <style:style style:name="P508" style:family="paragraph" style:parent-style-name="Table_20_Paragraph">
      <style:paragraph-properties fo:margin-left="0.0244in" fo:margin-right="0.0091in" fo:margin-top="0.0429in" fo:margin-bottom="0in" style:contextual-spacing="false"/>
    </style:style>
    <style:style style:name="P509" style:family="paragraph" style:parent-style-name="Table_20_Paragraph">
      <style:paragraph-properties fo:margin-left="0.0256in" fo:margin-right="0.0071in" fo:margin-top="0.0429in" fo:margin-bottom="0in" style:contextual-spacing="false"/>
    </style:style>
    <style:style style:name="P510" style:family="paragraph" style:parent-style-name="Table_20_Paragraph">
      <style:paragraph-properties fo:margin-left="0.0319in" fo:margin-right="0.0016in" fo:margin-top="0.0429in" fo:margin-bottom="0in" style:contextual-spacing="false"/>
    </style:style>
    <style:style style:name="P511" style:family="paragraph" style:parent-style-name="Table_20_Paragraph">
      <style:paragraph-properties fo:margin-left="0.0327in" fo:margin-right="0in" fo:margin-top="0.0429in" fo:margin-bottom="0in" style:contextual-spacing="false"/>
    </style:style>
    <style:style style:name="P512" style:family="paragraph" style:parent-style-name="Table_20_Paragraph">
      <style:paragraph-properties fo:margin-left="0.0299in" fo:margin-right="0.0173in" fo:margin-top="0.0465in" fo:margin-bottom="0in" style:contextual-spacing="false"/>
    </style:style>
    <style:style style:name="P513" style:family="paragraph" style:parent-style-name="Table_20_Paragraph">
      <style:paragraph-properties fo:margin-left="0.028in" fo:margin-right="0.0075in" fo:margin-top="0.0465in" fo:margin-bottom="0in" style:contextual-spacing="false"/>
    </style:style>
    <style:style style:name="P514" style:family="paragraph" style:parent-style-name="Table_20_Paragraph">
      <style:paragraph-properties fo:margin-left="0.0256in" fo:margin-right="0in" fo:margin-top="0.0465in" fo:margin-bottom="0in" style:contextual-spacing="false"/>
    </style:style>
    <style:style style:name="P515" style:family="paragraph" style:parent-style-name="Table_20_Paragraph">
      <style:paragraph-properties fo:margin-left="0.0791in" fo:margin-right="0in" fo:margin-top="0.0465in" fo:margin-bottom="0in" style:contextual-spacing="false" fo:text-align="left" style:justify-single-word="false"/>
    </style:style>
    <style:style style:name="P516" style:family="paragraph" style:parent-style-name="Table_20_Paragraph">
      <style:paragraph-properties fo:margin-left="0.0327in" fo:margin-right="0.0173in" fo:margin-top="0.0453in" fo:margin-bottom="0in" style:contextual-spacing="false"/>
    </style:style>
    <style:style style:name="P517" style:family="paragraph" style:parent-style-name="Table_20_Paragraph">
      <style:paragraph-properties fo:margin-left="0.028in" fo:margin-right="0.0075in" fo:margin-top="0.0453in" fo:margin-bottom="0in" style:contextual-spacing="false"/>
    </style:style>
    <style:style style:name="P518" style:family="paragraph" style:parent-style-name="Table_20_Paragraph">
      <style:paragraph-properties fo:margin-left="0.0283in" fo:margin-right="0.0173in" fo:margin-top="0.0453in" fo:margin-bottom="0in" style:contextual-spacing="false"/>
    </style:style>
    <style:style style:name="P519" style:family="paragraph" style:parent-style-name="Table_20_Paragraph">
      <style:paragraph-properties fo:margin-left="0.0319in" fo:margin-right="0.0173in" fo:margin-top="0.0453in" fo:margin-bottom="0in" style:contextual-spacing="false"/>
    </style:style>
    <style:style style:name="P520" style:family="paragraph" style:parent-style-name="Table_20_Paragraph">
      <style:paragraph-properties fo:margin-left="0.0327in" fo:margin-right="0in" fo:margin-top="0.0484in" fo:margin-bottom="0in" style:contextual-spacing="false"/>
    </style:style>
    <style:style style:name="P521" style:family="paragraph" style:parent-style-name="Table_20_Paragraph">
      <style:paragraph-properties fo:margin-left="0.0311in" fo:margin-right="0.0173in" fo:margin-top="0.0437in" fo:margin-bottom="0in" style:contextual-spacing="false"/>
    </style:style>
    <style:style style:name="P522" style:family="paragraph" style:parent-style-name="Table_20_Paragraph">
      <style:paragraph-properties fo:margin-left="0.0283in" fo:margin-right="0.0075in" fo:margin-top="0.0437in" fo:margin-bottom="0in" style:contextual-spacing="false"/>
    </style:style>
    <style:style style:name="P523" style:family="paragraph" style:parent-style-name="Table_20_Paragraph">
      <style:paragraph-properties fo:margin-left="0.0256in" fo:margin-right="0in" fo:margin-top="0.0437in" fo:margin-bottom="0in" style:contextual-spacing="false"/>
    </style:style>
    <style:style style:name="P524" style:family="paragraph" style:parent-style-name="Table_20_Paragraph">
      <style:paragraph-properties fo:margin-left="0.0319in" fo:margin-right="0in" fo:margin-top="0.0437in" fo:margin-bottom="0in" style:contextual-spacing="false"/>
    </style:style>
    <style:style style:name="P525" style:family="paragraph" style:parent-style-name="Table_20_Paragraph">
      <style:paragraph-properties fo:margin-left="0.0327in" fo:margin-right="0.0016in" fo:margin-top="0.0472in" fo:margin-bottom="0in" style:contextual-spacing="false"/>
    </style:style>
    <style:style style:name="P526" style:family="paragraph" style:parent-style-name="Table_20_Paragraph">
      <style:paragraph-properties fo:margin-left="0.0327in" fo:margin-right="0in" fo:margin-top="0.0437in" fo:margin-bottom="0in" style:contextual-spacing="false"/>
    </style:style>
    <style:style style:name="P527" style:family="paragraph" style:parent-style-name="Table_20_Paragraph">
      <style:paragraph-properties fo:margin-left="0.2618in" fo:margin-right="0.072in" fo:margin-top="0.0173in" fo:margin-bottom="0in" style:contextual-spacing="false" fo:text-align="left" style:justify-single-word="false" fo:text-indent="-0.0854in" style:auto-text-indent="false"/>
    </style:style>
    <style:style style:name="P528" style:family="paragraph" style:parent-style-name="Table_20_Paragraph">
      <style:paragraph-properties fo:margin-left="0.0291in" fo:margin-right="0.0075in" fo:margin-top="0.0602in" fo:margin-bottom="0in" style:contextual-spacing="false"/>
    </style:style>
    <style:style style:name="P529" style:family="paragraph" style:parent-style-name="Table_20_Paragraph">
      <style:paragraph-properties fo:margin-left="0.0256in" fo:margin-right="0in" fo:margin-top="0.0602in" fo:margin-bottom="0in" style:contextual-spacing="false"/>
    </style:style>
    <style:style style:name="P530" style:family="paragraph" style:parent-style-name="Table_20_Paragraph">
      <style:paragraph-properties fo:margin-left="0.0319in" fo:margin-right="0.0173in" fo:margin-top="0.0602in" fo:margin-bottom="0in" style:contextual-spacing="false"/>
    </style:style>
    <style:style style:name="P531" style:family="paragraph" style:parent-style-name="Table_20_Paragraph">
      <style:paragraph-properties fo:margin-left="0.0327in" fo:margin-right="0.0016in" fo:margin-top="0.0638in" fo:margin-bottom="0in" style:contextual-spacing="false"/>
    </style:style>
    <style:style style:name="P532" style:family="paragraph" style:parent-style-name="Table_20_Paragraph">
      <style:paragraph-properties fo:margin-left="0.0327in" fo:margin-right="0in" fo:margin-top="0.0602in" fo:margin-bottom="0in" style:contextual-spacing="false"/>
    </style:style>
    <style:style style:name="P533" style:family="paragraph" style:parent-style-name="Table_20_Paragraph">
      <style:paragraph-properties fo:margin-left="0.0283in" fo:margin-right="0.0173in" fo:margin-top="0.0457in" fo:margin-bottom="0in" style:contextual-spacing="false"/>
    </style:style>
    <style:style style:name="P534" style:family="paragraph" style:parent-style-name="Table_20_Paragraph">
      <style:paragraph-properties fo:margin-left="0.0319in" fo:margin-right="0.0075in" fo:margin-top="0.0492in" fo:margin-bottom="0in" style:contextual-spacing="false"/>
    </style:style>
    <style:style style:name="P535" style:family="paragraph" style:parent-style-name="Table_20_Paragraph">
      <style:paragraph-properties fo:margin-left="0.0256in" fo:margin-right="0.0016in" fo:margin-top="0.0492in" fo:margin-bottom="0in" style:contextual-spacing="false"/>
    </style:style>
    <style:style style:name="P536" style:family="paragraph" style:parent-style-name="Table_20_Paragraph">
      <style:paragraph-properties fo:margin-left="0.0319in" fo:margin-right="0.0165in" fo:margin-top="0.0492in" fo:margin-bottom="0in" style:contextual-spacing="false"/>
    </style:style>
    <style:style style:name="P537" style:family="paragraph" style:parent-style-name="Table_20_Paragraph">
      <style:paragraph-properties fo:margin-left="0.0327in" fo:margin-right="0in" fo:margin-top="0.0492in" fo:margin-bottom="0in" style:contextual-spacing="false"/>
    </style:style>
    <style:style style:name="P538" style:family="paragraph" style:parent-style-name="Table_20_Paragraph">
      <style:paragraph-properties fo:margin-left="0.0362in" fo:margin-right="0.0173in" fo:margin-top="0.061in" fo:margin-bottom="0in" style:contextual-spacing="false"/>
    </style:style>
    <style:style style:name="P539" style:family="paragraph" style:parent-style-name="Table_20_Paragraph">
      <style:paragraph-properties fo:margin-left="0.1799in" fo:margin-right="0in" fo:margin-top="0.0209in" fo:margin-bottom="0in" style:contextual-spacing="false" fo:line-height="104%" fo:text-align="left" style:justify-single-word="false" fo:text-indent="-0.0181in" style:auto-text-indent="false"/>
    </style:style>
    <style:style style:name="P540" style:family="paragraph" style:parent-style-name="Table_20_Paragraph">
      <style:paragraph-properties fo:margin-left="0.0256in" fo:margin-right="0.0043in" fo:margin-top="0.061in" fo:margin-bottom="0in" style:contextual-spacing="false"/>
    </style:style>
    <style:style style:name="P541" style:family="paragraph" style:parent-style-name="Table_20_Paragraph">
      <style:paragraph-properties fo:margin-left="0.0319in" fo:margin-right="0.0173in" fo:margin-top="0.061in" fo:margin-bottom="0in" style:contextual-spacing="false"/>
    </style:style>
    <style:style style:name="P542" style:family="paragraph" style:parent-style-name="Table_20_Paragraph">
      <style:paragraph-properties fo:margin-left="0.0327in" fo:margin-right="0in" fo:margin-top="0.0646in" fo:margin-bottom="0in" style:contextual-spacing="false"/>
    </style:style>
    <style:style style:name="P543" style:family="paragraph" style:parent-style-name="Table_20_Paragraph">
      <style:paragraph-properties fo:margin-left="0.028in" fo:margin-right="0.0173in" fo:margin-top="0.0453in" fo:margin-bottom="0in" style:contextual-spacing="false"/>
    </style:style>
    <style:style style:name="P544" style:family="paragraph" style:parent-style-name="Table_20_Paragraph">
      <style:paragraph-properties fo:margin-left="0.0264in" fo:margin-right="0.0075in" fo:margin-top="0.0453in" fo:margin-bottom="0in" style:contextual-spacing="false"/>
    </style:style>
    <style:style style:name="P545" style:family="paragraph" style:parent-style-name="Table_20_Paragraph">
      <style:paragraph-properties fo:margin-left="0.0791in" fo:margin-right="0in" fo:margin-top="0.0453in" fo:margin-bottom="0in" style:contextual-spacing="false" fo:text-align="left" style:justify-single-word="false"/>
    </style:style>
    <style:style style:name="P546" style:family="paragraph" style:parent-style-name="Table_20_Paragraph">
      <style:paragraph-properties fo:margin-left="0.0327in" fo:margin-right="0.0016in" fo:margin-top="0.048in" fo:margin-bottom="0in" style:contextual-spacing="false"/>
    </style:style>
    <style:style style:name="P547" style:family="paragraph" style:parent-style-name="Table_20_Paragraph">
      <style:paragraph-properties fo:margin-left="0.0354in" fo:margin-right="0.0173in" fo:margin-top="0.048in" fo:margin-bottom="0in" style:contextual-spacing="false"/>
    </style:style>
    <style:style style:name="P548" style:family="paragraph" style:parent-style-name="Table_20_Paragraph">
      <style:paragraph-properties fo:margin-left="0.0244in" fo:margin-right="0.0118in" fo:margin-top="0.048in" fo:margin-bottom="0in" style:contextual-spacing="false"/>
    </style:style>
    <style:style style:name="P549" style:family="paragraph" style:parent-style-name="Table_20_Paragraph">
      <style:paragraph-properties fo:margin-left="0.0256in" fo:margin-right="0.0016in" fo:margin-top="0.048in" fo:margin-bottom="0in" style:contextual-spacing="false"/>
    </style:style>
    <style:style style:name="P550" style:family="paragraph" style:parent-style-name="Table_20_Paragraph">
      <style:paragraph-properties fo:margin-left="0.0319in" fo:margin-right="0.0165in" fo:margin-top="0.048in" fo:margin-bottom="0in" style:contextual-spacing="false"/>
    </style:style>
    <style:style style:name="P551" style:family="paragraph" style:parent-style-name="Table_20_Paragraph">
      <style:paragraph-properties fo:margin-left="0.0327in" fo:margin-right="0in" fo:margin-top="0.048in" fo:margin-bottom="0in" style:contextual-spacing="false"/>
    </style:style>
    <style:style style:name="P552" style:family="paragraph" style:parent-style-name="Table_20_Paragraph">
      <style:paragraph-properties fo:margin-left="0.0307in" fo:margin-right="0.0173in" fo:margin-top="0.0472in" fo:margin-bottom="0in" style:contextual-spacing="false"/>
    </style:style>
    <style:style style:name="P553" style:family="paragraph" style:parent-style-name="Table_20_Paragraph">
      <style:paragraph-properties fo:margin-left="0.0244in" fo:margin-right="0.0173in" fo:margin-top="0.0472in" fo:margin-bottom="0in" style:contextual-spacing="false"/>
    </style:style>
    <style:style style:name="P554" style:family="paragraph" style:parent-style-name="Table_20_Paragraph">
      <style:paragraph-properties fo:margin-left="0.0256in" fo:margin-right="0.0016in" fo:margin-top="0.0472in" fo:margin-bottom="0in" style:contextual-spacing="false"/>
    </style:style>
    <style:style style:name="P555" style:family="paragraph" style:parent-style-name="Table_20_Paragraph">
      <style:paragraph-properties fo:margin-left="0.0319in" fo:margin-right="0.0165in" fo:margin-top="0.0472in" fo:margin-bottom="0in" style:contextual-spacing="false"/>
    </style:style>
    <style:style style:name="P556" style:family="paragraph" style:parent-style-name="Table_20_Paragraph">
      <style:paragraph-properties fo:margin-left="0.0327in" fo:margin-right="0in" fo:margin-top="0.0472in" fo:margin-bottom="0in" style:contextual-spacing="false"/>
    </style:style>
    <style:style style:name="P557" style:family="paragraph" style:parent-style-name="Table_20_Paragraph">
      <style:paragraph-properties fo:margin-left="0.0264in" fo:margin-right="0.0173in" fo:margin-top="0.0465in" fo:margin-bottom="0in" style:contextual-spacing="false"/>
    </style:style>
    <style:style style:name="P558" style:family="paragraph" style:parent-style-name="Table_20_Paragraph">
      <style:paragraph-properties fo:margin-left="0.0256in" fo:margin-right="0.0075in" fo:margin-top="0.0465in" fo:margin-bottom="0in" style:contextual-spacing="false"/>
    </style:style>
    <style:style style:name="P559" style:family="paragraph" style:parent-style-name="Table_20_Paragraph">
      <style:paragraph-properties fo:margin-left="0.0319in" fo:margin-right="0in" fo:margin-top="0.0465in" fo:margin-bottom="0in" style:contextual-spacing="false"/>
    </style:style>
    <style:style style:name="P560" style:family="paragraph" style:parent-style-name="Table_20_Paragraph">
      <style:paragraph-properties fo:margin-left="0.0327in" fo:margin-right="0.0016in" fo:margin-top="0.05in" fo:margin-bottom="0in" style:contextual-spacing="false"/>
    </style:style>
    <style:style style:name="P561" style:family="paragraph" style:parent-style-name="Table_20_Paragraph">
      <style:paragraph-properties fo:margin-left="0.0327in" fo:margin-right="0in" fo:margin-top="0.05in" fo:margin-bottom="0in" style:contextual-spacing="false"/>
    </style:style>
    <style:style style:name="P562" style:family="paragraph" style:parent-style-name="Table_20_Paragraph">
      <style:paragraph-properties fo:margin-left="0.0291in" fo:margin-right="0.0173in" fo:margin-top="0.0457in" fo:margin-bottom="0in" style:contextual-spacing="false"/>
    </style:style>
    <style:style style:name="P563" style:family="paragraph" style:parent-style-name="Table_20_Paragraph">
      <style:paragraph-properties fo:margin-left="0.0256in" fo:margin-right="0.0075in" fo:margin-top="0.0457in" fo:margin-bottom="0in" style:contextual-spacing="false"/>
    </style:style>
    <style:style style:name="P564" style:family="paragraph" style:parent-style-name="Table_20_Paragraph">
      <style:paragraph-properties fo:margin-left="0.0319in" fo:margin-right="0in" fo:margin-top="0.0457in" fo:margin-bottom="0in" style:contextual-spacing="false"/>
    </style:style>
    <style:style style:name="P565" style:family="paragraph" style:parent-style-name="Table_20_Paragraph">
      <style:paragraph-properties fo:margin-left="0.0327in" fo:margin-right="0.0016in" fo:margin-top="0.0484in" fo:margin-bottom="0in" style:contextual-spacing="false"/>
    </style:style>
    <style:style style:name="P566" style:family="paragraph" style:parent-style-name="Table_20_Paragraph">
      <style:paragraph-properties fo:margin-left="0.028in" fo:margin-right="0.0173in" fo:margin-top="0.0484in" fo:margin-bottom="0in" style:contextual-spacing="false"/>
    </style:style>
    <style:style style:name="P567" style:family="paragraph" style:parent-style-name="Table_20_Paragraph">
      <style:paragraph-properties fo:margin-left="0.028in" fo:margin-right="0.0075in" fo:margin-top="0.0484in" fo:margin-bottom="0in" style:contextual-spacing="false"/>
    </style:style>
    <style:style style:name="P568" style:family="paragraph" style:parent-style-name="Table_20_Paragraph">
      <style:paragraph-properties fo:margin-left="0.0256in" fo:margin-right="0in" fo:margin-top="0.0484in" fo:margin-bottom="0in" style:contextual-spacing="false"/>
    </style:style>
    <style:style style:name="P569" style:family="paragraph" style:parent-style-name="Table_20_Paragraph">
      <style:paragraph-properties fo:margin-left="0.0319in" fo:margin-right="0.0173in" fo:margin-top="0.0484in" fo:margin-bottom="0in" style:contextual-spacing="false"/>
    </style:style>
    <style:style style:name="P570" style:family="paragraph" style:parent-style-name="Table_20_Paragraph">
      <style:paragraph-properties fo:margin-left="0.4618in" fo:margin-right="0.072in" fo:margin-top="0.022in" fo:margin-bottom="0in" style:contextual-spacing="false" fo:line-height="109%" fo:text-align="left" style:justify-single-word="false" fo:text-indent="-0.3374in" style:auto-text-indent="false"/>
    </style:style>
    <style:style style:name="P571" style:family="paragraph" style:parent-style-name="Table_20_Paragraph">
      <style:paragraph-properties fo:margin-left="0.0256in" fo:margin-right="0.0075in" fo:margin-top="0.0626in" fo:margin-bottom="0in" style:contextual-spacing="false"/>
    </style:style>
    <style:style style:name="P572" style:family="paragraph" style:parent-style-name="Table_20_Paragraph">
      <style:paragraph-properties fo:margin-left="0.0256in" fo:margin-right="0in" fo:margin-top="0.0626in" fo:margin-bottom="0in" style:contextual-spacing="false"/>
    </style:style>
    <style:style style:name="P573" style:family="paragraph" style:parent-style-name="Table_20_Paragraph">
      <style:paragraph-properties fo:margin-left="0.0319in" fo:margin-right="0in" fo:margin-top="0.0626in" fo:margin-bottom="0in" style:contextual-spacing="false"/>
    </style:style>
    <style:style style:name="P574" style:family="paragraph" style:parent-style-name="Table_20_Paragraph">
      <style:paragraph-properties fo:margin-left="0.0327in" fo:margin-right="0in" fo:margin-top="0.0654in" fo:margin-bottom="0in" style:contextual-spacing="false"/>
    </style:style>
    <style:style style:name="P575" style:family="paragraph" style:parent-style-name="Table_20_Paragraph">
      <style:paragraph-properties fo:margin-left="0.0264in" fo:margin-right="0.0173in" fo:margin-top="0.0457in" fo:margin-bottom="0in" style:contextual-spacing="false"/>
    </style:style>
    <style:style style:name="P576" style:family="paragraph" style:parent-style-name="Table_20_Paragraph">
      <style:paragraph-properties fo:margin-left="0.0327in" fo:margin-right="0.0016in" fo:margin-top="0.0492in" fo:margin-bottom="0in" style:contextual-spacing="false"/>
    </style:style>
    <style:style style:name="P577" style:family="paragraph" style:parent-style-name="Table_20_Paragraph">
      <style:paragraph-properties fo:margin-left="0.0291in" fo:margin-right="0.0173in" fo:margin-top="0.0492in" fo:margin-bottom="0in" style:contextual-spacing="false"/>
    </style:style>
    <style:style style:name="P578" style:family="paragraph" style:parent-style-name="Table_20_Paragraph">
      <style:paragraph-properties fo:margin-left="0.0256in" fo:margin-right="0.0075in" fo:margin-top="0.0492in" fo:margin-bottom="0in" style:contextual-spacing="false"/>
    </style:style>
    <style:style style:name="P579" style:family="paragraph" style:parent-style-name="Table_20_Paragraph">
      <style:paragraph-properties fo:margin-left="0.0256in" fo:margin-right="0in" fo:margin-top="0.0492in" fo:margin-bottom="0in" style:contextual-spacing="false"/>
    </style:style>
    <style:style style:name="P580" style:family="paragraph" style:parent-style-name="Table_20_Paragraph">
      <style:paragraph-properties fo:margin-left="0.0319in" fo:margin-right="0.0173in" fo:margin-top="0.0492in" fo:margin-bottom="0in" style:contextual-spacing="false"/>
    </style:style>
    <style:style style:name="P581" style:family="paragraph" style:parent-style-name="Table_20_Paragraph">
      <style:paragraph-properties fo:margin-left="0.0307in" fo:margin-right="0.0173in" fo:margin-top="0.048in" fo:margin-bottom="0in" style:contextual-spacing="false"/>
    </style:style>
    <style:style style:name="P582" style:family="paragraph" style:parent-style-name="Table_20_Paragraph">
      <style:paragraph-properties fo:margin-left="0.0264in" fo:margin-right="0.0075in" fo:margin-top="0.048in" fo:margin-bottom="0in" style:contextual-spacing="false"/>
    </style:style>
    <style:style style:name="P583" style:family="paragraph" style:parent-style-name="Table_20_Paragraph">
      <style:paragraph-properties fo:margin-left="0.0256in" fo:margin-right="0.0028in" fo:margin-top="0.048in" fo:margin-bottom="0in" style:contextual-spacing="false"/>
    </style:style>
    <style:style style:name="P584" style:family="paragraph" style:parent-style-name="Table_20_Paragraph">
      <style:paragraph-properties fo:margin-left="0.0319in" fo:margin-right="0.0189in" fo:margin-top="0.048in" fo:margin-bottom="0in" style:contextual-spacing="false"/>
    </style:style>
    <style:style style:name="P585" style:family="paragraph" style:parent-style-name="Table_20_Paragraph">
      <style:paragraph-properties fo:margin-left="0.0362in" fo:margin-right="0.0173in" fo:margin-top="0.0646in" fo:margin-bottom="0in" style:contextual-spacing="false"/>
    </style:style>
    <style:style style:name="P586" style:family="paragraph" style:parent-style-name="Table_20_Paragraph">
      <style:paragraph-properties fo:margin-left="0.1799in" fo:margin-right="0in" fo:margin-top="0.0217in" fo:margin-bottom="0in" style:contextual-spacing="false" fo:line-height="109%" fo:text-align="left" style:justify-single-word="false" fo:text-indent="-0.0181in" style:auto-text-indent="false"/>
    </style:style>
    <style:style style:name="P587" style:family="paragraph" style:parent-style-name="Table_20_Paragraph">
      <style:paragraph-properties fo:margin-left="0.0256in" fo:margin-right="0in" fo:margin-top="0.0646in" fo:margin-bottom="0in" style:contextual-spacing="false"/>
    </style:style>
    <style:style style:name="P588" style:family="paragraph" style:parent-style-name="Table_20_Paragraph">
      <style:paragraph-properties fo:margin-left="0.0319in" fo:margin-right="0in" fo:margin-top="0.0646in" fo:margin-bottom="0in" style:contextual-spacing="false"/>
    </style:style>
    <style:style style:name="P589" style:family="paragraph" style:parent-style-name="Text_20_body" style:master-page-name="Converted21">
      <style:paragraph-properties style:page-number="auto"/>
      <style:text-properties style:font-name="Arial" fo:font-size="7.5pt" fo:font-weight="bold" style:font-size-asian="7.5pt" style:font-weight-asian="bold"/>
    </style:style>
    <style:style style:name="P590" style:family="paragraph" style:parent-style-name="Text_20_body">
      <style:text-properties style:font-name="Arial" fo:font-size="7.5pt" fo:font-weight="bold" style:font-size-asian="7.5pt" style:font-weight-asian="bold"/>
    </style:style>
    <style:style style:name="P591" style:family="paragraph" style:parent-style-name="Text_20_body">
      <style:paragraph-properties fo:margin-top="0.0047in" fo:margin-bottom="0in" style:contextual-spacing="false"/>
      <style:text-properties style:font-name="Arial" fo:font-size="7.5pt" fo:font-weight="bold" style:font-size-asian="7.5pt" style:font-weight-asian="bold"/>
    </style:style>
    <style:style style:name="P592" style:family="paragraph" style:parent-style-name="Standard">
      <style:paragraph-properties fo:margin-left="1.5673in" fo:margin-right="0in" fo:margin-top="0in" fo:margin-bottom="0in" style:contextual-spacing="false" fo:text-align="left" style:justify-single-word="false" fo:text-indent="0in" style:auto-text-indent="false"/>
    </style:style>
    <style:style style:name="P593" style:family="paragraph" style:parent-style-name="Standard">
      <style:paragraph-properties fo:margin-left="3.2535in" fo:margin-right="2.0909in" fo:margin-top="0in" fo:margin-bottom="0in" style:contextual-spacing="false" fo:text-align="justify" style:justify-single-word="false" fo:text-indent="0in" style:auto-text-indent="false">
        <style:tab-stops>
          <style:tab-stop style:position="4.3189in"/>
          <style:tab-stop style:position="5.4626in"/>
        </style:tab-stops>
      </style:paragraph-properties>
    </style:style>
    <style:style style:name="P594" style:family="paragraph" style:parent-style-name="Standard">
      <style:paragraph-properties fo:margin-left="3.2535in" fo:margin-right="0in" fo:margin-top="0.1209in" fo:margin-bottom="0in" style:contextual-spacing="false" fo:line-height="0.1264in" fo:text-align="justify" style:justify-single-word="false" fo:text-indent="0in" style:auto-text-indent="false"/>
    </style:style>
    <style:style style:name="P595" style:family="paragraph" style:parent-style-name="Standard">
      <style:paragraph-properties fo:margin-left="3.2535in" fo:margin-right="2.0909in" fo:margin-top="0in" fo:margin-bottom="0in" style:contextual-spacing="false" fo:text-align="justify" style:justify-single-word="false" fo:text-indent="0in" style:auto-text-indent="false"/>
    </style:style>
    <style:style style:name="P596" style:family="paragraph" style:parent-style-name="Text_20_body">
      <style:paragraph-properties fo:margin-top="0.1161in" fo:margin-bottom="0in" style:contextual-spacing="false"/>
      <style:text-properties style:font-name="Verdana" fo:font-size="7.5pt" fo:font-weight="bold" style:font-size-asian="7.5pt" style:font-weight-asian="bold"/>
    </style:style>
    <style:style style:name="P597" style:family="paragraph" style:parent-style-name="Standard">
      <style:paragraph-properties fo:margin-left="1.5673in" fo:margin-right="2.0902in" fo:margin-top="0.0008in" fo:margin-bottom="0in" style:contextual-spacing="false" fo:text-align="justify" style:justify-single-word="false" fo:text-indent="1.6862in" style:auto-text-indent="false"/>
    </style:style>
    <style:style style:name="P598" style:family="paragraph" style:parent-style-name="Text_20_body">
      <style:paragraph-properties fo:margin-top="0.0035in" fo:margin-bottom="0in" style:contextual-spacing="false"/>
      <style:text-properties style:font-name="Verdana"/>
    </style:style>
    <style:style style:name="P599" style:family="paragraph" style:parent-style-name="Table_20_Paragraph">
      <style:paragraph-properties fo:margin-left="0.0929in" fo:margin-right="0in" fo:margin-top="0.0398in" fo:margin-bottom="0in" style:contextual-spacing="false" fo:text-align="left" style:justify-single-word="false"/>
    </style:style>
    <style:style style:name="P600" style:family="paragraph" style:parent-style-name="Table_20_Paragraph">
      <style:paragraph-properties fo:margin-left="0.2209in" fo:margin-right="0in" fo:margin-top="0.0398in" fo:margin-bottom="0in" style:contextual-spacing="false" fo:text-align="left" style:justify-single-word="false"/>
    </style:style>
    <style:style style:name="P601" style:family="paragraph" style:parent-style-name="Table_20_Paragraph">
      <style:paragraph-properties fo:margin-left="0.0209in" fo:margin-right="0in" fo:margin-top="0.0398in" fo:margin-bottom="0in" style:contextual-spacing="false"/>
    </style:style>
    <style:style style:name="P602" style:family="paragraph" style:parent-style-name="Table_20_Paragraph">
      <style:paragraph-properties fo:margin-left="0.0193in" fo:margin-right="0.022in" fo:margin-top="0.0398in" fo:margin-bottom="0in" style:contextual-spacing="false"/>
    </style:style>
    <style:style style:name="P603" style:family="paragraph" style:parent-style-name="Table_20_Paragraph">
      <style:paragraph-properties fo:text-align="left" style:justify-single-word="false"/>
      <style:text-properties style:font-name="Verdana" fo:font-size="5pt" style:font-size-asian="5pt"/>
    </style:style>
    <style:style style:name="P604" style:family="paragraph" style:parent-style-name="Table_20_Paragraph">
      <style:paragraph-properties fo:margin-top="0.0673in" fo:margin-bottom="0in" style:contextual-spacing="false" fo:text-align="left" style:justify-single-word="false"/>
      <style:text-properties style:font-name="Verdana" fo:font-size="5pt" style:font-size-asian="5pt"/>
    </style:style>
    <style:style style:name="P605" style:family="paragraph" style:parent-style-name="Table_20_Paragraph">
      <style:paragraph-properties fo:margin-left="0.0626in" fo:margin-right="0.0354in" fo:text-align="left" style:justify-single-word="false" fo:text-indent="-0.0138in" style:auto-text-indent="false"/>
    </style:style>
    <style:style style:name="P606" style:family="paragraph" style:parent-style-name="Table_20_Paragraph">
      <style:paragraph-properties fo:margin-left="0.0543in" fo:margin-right="0.0457in" fo:text-align="left" style:justify-single-word="false" fo:text-indent="0.0339in" style:auto-text-indent="false"/>
    </style:style>
    <style:style style:name="P607" style:family="paragraph" style:parent-style-name="Table_20_Paragraph">
      <style:paragraph-properties fo:margin-left="0.0571in" fo:margin-right="0.0528in" fo:margin-top="0.0256in" fo:margin-bottom="0in" style:contextual-spacing="false" fo:text-indent="0.0016in" style:auto-text-indent="false"/>
    </style:style>
    <style:style style:name="P608" style:family="paragraph" style:parent-style-name="Table_20_Paragraph">
      <style:paragraph-properties fo:margin-top="0.0252in" fo:margin-bottom="0in" style:contextual-spacing="false" fo:text-align="left" style:justify-single-word="false"/>
      <style:text-properties style:font-name="Verdana" fo:font-size="5pt" style:font-size-asian="5pt"/>
    </style:style>
    <style:style style:name="P609" style:family="paragraph" style:parent-style-name="Table_20_Paragraph">
      <style:paragraph-properties fo:margin-left="-0.0016in" fo:margin-right="0.022in"/>
    </style:style>
    <style:style style:name="P610" style:family="paragraph" style:parent-style-name="Text_20_body">
      <style:paragraph-properties fo:margin-top="0.0043in" fo:margin-bottom="0in" style:contextual-spacing="false"/>
      <style:text-properties style:font-name="Verdana" fo:font-size="7.5pt" style:font-size-asian="7.5pt"/>
    </style:style>
    <style:style style:name="P611" style:family="paragraph" style:parent-style-name="Standard">
      <style:paragraph-properties fo:margin-left="1.5673in" fo:margin-right="2.0957in" fo:margin-top="0in" fo:margin-bottom="0in" style:contextual-spacing="false" fo:text-align="justify" style:justify-single-word="false" fo:text-indent="1.6862in" style:auto-text-indent="false"/>
    </style:style>
    <style:style style:name="P612" style:family="paragraph" style:parent-style-name="List_20_Paragraph" style:list-style-name="WWNum1">
      <style:paragraph-properties fo:margin-left="1.5673in" fo:margin-right="2.0984in" fo:margin-top="0in" fo:margin-bottom="0in" style:contextual-spacing="false" fo:line-height="100%" fo:text-align="justify" style:justify-single-word="false" fo:text-indent="0.8429in" style:auto-text-indent="false">
        <style:tab-stops>
          <style:tab-stop style:position="2.5102in"/>
        </style:tab-stops>
      </style:paragraph-properties>
    </style:style>
    <style:style style:name="P613" style:family="paragraph" style:parent-style-name="List_20_Paragraph" style:list-style-name="WWNum1">
      <style:paragraph-properties fo:margin-left="1.5673in" fo:margin-right="2.0965in" fo:margin-top="0.0583in" fo:margin-bottom="0in" style:contextual-spacing="false" fo:line-height="100%" fo:text-align="justify" style:justify-single-word="false" fo:text-indent="0.8429in" style:auto-text-indent="false">
        <style:tab-stops>
          <style:tab-stop style:position="2.5417in"/>
        </style:tab-stops>
      </style:paragraph-properties>
    </style:style>
    <style:style style:name="P614" style:family="paragraph" style:parent-style-name="List_20_Paragraph" style:list-style-name="WWNum1">
      <style:paragraph-properties fo:margin-left="1.5673in" fo:margin-right="2.0945in" fo:margin-top="0.0591in" fo:margin-bottom="0in" style:contextual-spacing="false" fo:line-height="100%" fo:text-align="justify" style:justify-single-word="false" fo:text-indent="0.8429in" style:auto-text-indent="false">
        <style:tab-stops>
          <style:tab-stop style:position="2.6173in"/>
        </style:tab-stops>
      </style:paragraph-properties>
    </style:style>
    <style:style style:name="P615" style:family="paragraph" style:parent-style-name="List_20_Paragraph" style:list-style-name="WWNum1">
      <style:paragraph-properties fo:margin-left="1.5673in" fo:margin-right="2.0953in" fo:margin-top="0.0591in" fo:margin-bottom="0in" style:contextual-spacing="false" fo:line-height="100%" fo:text-align="justify" style:justify-single-word="false" fo:text-indent="0.8429in" style:auto-text-indent="false">
        <style:tab-stops>
          <style:tab-stop style:position="2.5654in"/>
        </style:tab-stops>
      </style:paragraph-properties>
    </style:style>
    <style:style style:name="P616" style:family="paragraph" style:parent-style-name="List_20_Paragraph" style:list-style-name="WWNum1">
      <style:paragraph-properties fo:margin-left="1.5673in" fo:margin-right="2.0945in" fo:margin-top="0.0583in" fo:margin-bottom="0in" style:contextual-spacing="false" fo:line-height="100%" fo:text-align="justify" style:justify-single-word="false" fo:text-indent="0.8429in" style:auto-text-indent="false">
        <style:tab-stops>
          <style:tab-stop style:position="2.5283in"/>
        </style:tab-stops>
      </style:paragraph-properties>
    </style:style>
    <style:style style:name="P617" style:family="paragraph" style:parent-style-name="Text_20_body" style:master-page-name="Converted22">
      <style:paragraph-properties style:page-number="auto"/>
      <style:text-properties style:font-name="Verdana"/>
    </style:style>
    <style:style style:name="P618" style:family="paragraph" style:parent-style-name="Text_20_body">
      <style:paragraph-properties fo:margin-top="0.1173in" fo:margin-bottom="0in" style:contextual-spacing="false"/>
      <style:text-properties style:font-name="Verdana"/>
    </style:style>
    <style:style style:name="P619" style:family="paragraph" style:parent-style-name="List_20_Paragraph" style:list-style-name="WWNum1">
      <style:paragraph-properties fo:margin-left="1.5555in" fo:margin-right="2.0689in" fo:margin-top="0.0008in" fo:margin-bottom="0in" style:contextual-spacing="false" fo:line-height="100%" fo:text-align="justify" style:justify-single-word="false" fo:text-indent="0.852in" style:auto-text-indent="false">
        <style:tab-stops>
          <style:tab-stop style:position="2.6236in"/>
        </style:tab-stops>
      </style:paragraph-properties>
    </style:style>
    <style:style style:name="P620" style:family="paragraph" style:parent-style-name="List_20_Paragraph" style:list-style-name="WWNum1">
      <style:paragraph-properties fo:margin-left="1.5547in" fo:margin-right="2.0654in" fo:margin-top="0.0638in" fo:margin-bottom="0in" style:contextual-spacing="false" fo:line-height="95%" fo:text-align="justify" style:justify-single-word="false" fo:text-indent="0.852in" style:auto-text-indent="false">
        <style:tab-stops>
          <style:tab-stop style:position="2.639in"/>
        </style:tab-stops>
      </style:paragraph-properties>
    </style:style>
    <style:style style:name="P621" style:family="paragraph" style:parent-style-name="List_20_Paragraph" style:list-style-name="WWNum1">
      <style:paragraph-properties fo:margin-left="1.5555in" fo:margin-right="2.072in" fo:margin-top="0.0591in" fo:margin-bottom="0in" style:contextual-spacing="false" fo:line-height="101%" fo:text-align="justify" style:justify-single-word="false" fo:text-indent="0.8516in" style:auto-text-indent="false">
        <style:tab-stops>
          <style:tab-stop style:position="2.6555in"/>
        </style:tab-stops>
      </style:paragraph-properties>
    </style:style>
    <style:style style:name="P622" style:family="paragraph" style:parent-style-name="List_20_Paragraph" style:list-style-name="WWNum1">
      <style:paragraph-properties fo:margin-left="1.5555in" fo:margin-right="2.0736in" fo:margin-top="0.0571in" fo:margin-bottom="0in" style:contextual-spacing="false" fo:line-height="100%" fo:text-align="justify" style:justify-single-word="false" fo:text-indent="0.8453in" style:auto-text-indent="false">
        <style:tab-stops>
          <style:tab-stop style:position="2.6228in"/>
        </style:tab-stops>
      </style:paragraph-properties>
    </style:style>
    <style:style style:name="P623" style:family="paragraph" style:parent-style-name="List_20_Paragraph" style:list-style-name="WWNum1">
      <style:paragraph-properties fo:margin-left="1.5563in" fo:margin-right="2.0728in" fo:margin-top="0.0563in" fo:margin-bottom="0in" style:contextual-spacing="false" fo:line-height="102%" fo:text-align="justify" style:justify-single-word="false" fo:text-indent="0.8547in" style:auto-text-indent="false">
        <style:tab-stops>
          <style:tab-stop style:position="2.5472in"/>
        </style:tab-stops>
      </style:paragraph-properties>
    </style:style>
    <style:style style:name="P624" style:family="paragraph" style:parent-style-name="Text_20_body">
      <style:paragraph-properties fo:margin-left="1.5555in" fo:margin-right="2.0717in" fo:margin-top="0.1193in" fo:margin-bottom="0in" style:contextual-spacing="false" fo:text-align="justify" style:justify-single-word="false" fo:text-indent="1.7035in" style:auto-text-indent="false"/>
    </style:style>
    <style:style style:name="P625" style:family="paragraph" style:parent-style-name="Text_20_body">
      <style:paragraph-properties fo:margin-left="1.5543in" fo:margin-right="2.0626in" fo:margin-top="0.1264in" fo:margin-bottom="0in" style:contextual-spacing="false" fo:text-align="justify" style:justify-single-word="false" fo:text-indent="1.7047in" style:auto-text-indent="false"/>
    </style:style>
    <style:style style:name="P626" style:family="paragraph" style:parent-style-name="Text_20_body">
      <style:text-properties style:font-name="Arial"/>
    </style:style>
    <style:style style:name="P627" style:family="paragraph" style:parent-style-name="Text_20_body">
      <style:paragraph-properties fo:margin-left="1.5563in" fo:margin-right="2.0661in" fo:text-align="justify" style:justify-single-word="false" fo:text-indent="1.7028in" style:auto-text-indent="false"/>
    </style:style>
    <style:style style:name="P628" style:family="paragraph" style:parent-style-name="Text_20_body">
      <style:paragraph-properties fo:margin-top="0.0161in" fo:margin-bottom="0in" style:contextual-spacing="false"/>
      <style:text-properties style:font-name="Arial"/>
    </style:style>
    <style:style style:name="P629" style:family="paragraph" style:parent-style-name="Text_20_body">
      <style:paragraph-properties fo:margin-left="0in" fo:margin-right="0.5126in" fo:text-align="center" style:justify-single-word="false"/>
    </style:style>
    <style:style style:name="P630" style:family="paragraph" style:parent-style-name="Text_20_body">
      <style:paragraph-properties fo:margin-top="0.0173in" fo:margin-bottom="0in" style:contextual-spacing="false"/>
      <style:text-properties style:font-name="Arial"/>
    </style:style>
    <style:style style:name="P631" style:family="paragraph" style:parent-style-name="Standard">
      <style:paragraph-properties fo:margin-left="0in" fo:margin-right="0.5134in" fo:margin-top="0in" fo:margin-bottom="0in" style:contextual-spacing="false" fo:line-height="0.1272in" fo:text-align="center" style:justify-single-word="false" fo:text-indent="0in" style:auto-text-indent="false"/>
    </style:style>
    <style:style style:name="P632" style:family="paragraph" style:parent-style-name="Standard">
      <style:paragraph-properties fo:margin-left="0in" fo:margin-right="0.5126in" fo:margin-top="0in" fo:margin-bottom="0in" style:contextual-spacing="false" fo:line-height="0.1354in" fo:text-align="center" style:justify-single-word="false" fo:text-indent="0in" style:auto-text-indent="false"/>
    </style:style>
    <style:style style:name="P633" style:family="paragraph" style:parent-style-name="Text_20_body" style:master-page-name="Converted23">
      <style:paragraph-properties style:page-number="auto"/>
      <style:text-properties style:font-name="Arial" fo:font-size="10pt" fo:font-weight="bold" style:font-size-asian="10pt" style:font-weight-asian="bold"/>
    </style:style>
    <style:style style:name="P634" style:family="paragraph" style:parent-style-name="Text_20_body">
      <style:paragraph-properties fo:margin-top="0.1272in" fo:margin-bottom="0in" style:contextual-spacing="false"/>
      <style:text-properties style:font-name="Arial" fo:font-size="10pt" fo:font-weight="bold" style:font-size-asian="10pt" style:font-weight-asian="bold"/>
    </style:style>
    <style:style style:name="P635" style:family="paragraph" style:parent-style-name="Standard">
      <style:paragraph-properties fo:margin-left="1.2693in" fo:margin-right="0in" fo:margin-top="0.0717in" fo:margin-bottom="0in" style:contextual-spacing="false" fo:text-align="left" style:justify-single-word="false" fo:text-indent="0in" style:auto-text-indent="false"/>
    </style:style>
    <style:style style:name="P636" style:family="paragraph" style:parent-style-name="Text_20_body">
      <style:paragraph-properties fo:break-before="column"/>
      <style:text-properties style:font-name="Verdana" fo:font-size="8.5pt" fo:font-weight="bold" style:font-size-asian="8.5pt" style:font-weight-asian="bold"/>
    </style:style>
    <style:style style:name="P637" style:family="paragraph" style:parent-style-name="Text_20_body">
      <style:paragraph-properties fo:margin-top="0.0492in" fo:margin-bottom="0in" style:contextual-spacing="false"/>
      <style:text-properties style:font-name="Verdana" fo:font-size="8.5pt" fo:font-weight="bold" style:font-size-asian="8.5pt" style:font-weight-asian="bold"/>
    </style:style>
    <style:style style:name="P638" style:family="paragraph" style:parent-style-name="Standard">
      <style:paragraph-properties fo:margin-left="0.1827in" fo:margin-right="1.8055in" fo:margin-top="0in" fo:margin-bottom="0in" style:contextual-spacing="false" fo:line-height="101%" fo:text-align="justify" style:justify-single-word="false" fo:text-indent="0in" style:auto-text-indent="false"/>
    </style:style>
    <style:style style:name="P639" style:family="paragraph" style:parent-style-name="Standard">
      <style:paragraph-properties fo:margin-left="0.1827in" fo:margin-right="0in" fo:margin-top="0.1228in" fo:margin-bottom="0in" style:contextual-spacing="false" fo:text-align="justify" style:justify-single-word="false" fo:text-indent="0in" style:auto-text-indent="false"/>
    </style:style>
    <style:style style:name="P640" style:family="paragraph" style:parent-style-name="Standard">
      <style:paragraph-properties fo:margin-left="0.1827in" fo:margin-right="1.8071in" fo:margin-top="0.002in" fo:margin-bottom="0in" style:contextual-spacing="false" fo:line-height="101%" fo:text-align="justify" style:justify-single-word="false" fo:text-indent="-0.0008in" style:auto-text-indent="false"/>
    </style:style>
    <style:style style:name="P641" style:family="paragraph" style:parent-style-name="Standard">
      <style:paragraph-properties fo:margin-left="0.1827in" fo:margin-right="0in" fo:margin-top="0.1236in" fo:margin-bottom="0in" style:contextual-spacing="false" fo:text-align="left" style:justify-single-word="false" fo:text-indent="0in" style:auto-text-indent="false"/>
    </style:style>
    <style:style style:name="P642" style:family="paragraph" style:parent-style-name="Standard">
      <style:paragraph-properties fo:margin-left="0.1827in" fo:margin-right="0in" fo:margin-top="0.1217in" fo:margin-bottom="0in" style:contextual-spacing="false" fo:text-align="left" style:justify-single-word="false" fo:text-indent="0in" style:auto-text-indent="false"/>
    </style:style>
    <style:style style:name="P643" style:family="paragraph" style:parent-style-name="Standard">
      <style:paragraph-properties fo:margin-left="1.2693in" fo:margin-right="1.8134in" fo:margin-top="0.002in" fo:margin-bottom="0in" style:contextual-spacing="false" fo:line-height="101%" fo:text-align="justify" style:justify-single-word="false" fo:text-indent="0in" style:auto-text-indent="false"/>
    </style:style>
    <style:style style:name="P644" style:family="paragraph" style:parent-style-name="Standard">
      <style:paragraph-properties fo:margin-left="1.2693in" fo:margin-right="1.8492in" fo:margin-top="0.1217in" fo:margin-bottom="0in" style:contextual-spacing="false" fo:line-height="101%" fo:text-align="left" style:justify-single-word="false" fo:text-indent="1.9772in" style:auto-text-indent="false"/>
    </style:style>
    <style:style style:name="P645" style:family="paragraph" style:parent-style-name="Text_20_body">
      <style:paragraph-properties fo:margin-top="0.1366in" fo:margin-bottom="0in" style:contextual-spacing="false"/>
      <style:text-properties style:font-name="Verdana" fo:font-size="8.5pt" style:font-size-asian="8.5pt"/>
    </style:style>
    <style:style style:name="P646" style:family="paragraph" style:parent-style-name="Standard">
      <style:paragraph-properties fo:margin-left="0in" fo:margin-right="0.5374in" fo:margin-top="0in" fo:margin-bottom="0in" style:contextual-spacing="false" fo:text-align="center" style:justify-single-word="false" fo:text-indent="0in" style:auto-text-indent="false"/>
    </style:style>
    <style:style style:name="P647" style:family="paragraph" style:parent-style-name="Text_20_body">
      <style:paragraph-properties fo:margin-top="0.0638in" fo:margin-bottom="0in" style:contextual-spacing="false"/>
      <style:text-properties style:font-name="Verdana" fo:font-size="8.5pt" style:font-size-asian="8.5pt"/>
    </style:style>
    <style:style style:name="P648" style:family="paragraph" style:parent-style-name="Standard">
      <style:paragraph-properties fo:margin-left="0in" fo:margin-right="0.5354in" fo:margin-top="0in" fo:margin-bottom="0in" style:contextual-spacing="false" fo:text-align="center" style:justify-single-word="false" fo:text-indent="0in" style:auto-text-indent="false"/>
    </style:style>
    <style:style style:name="P649" style:family="paragraph" style:parent-style-name="Standard">
      <style:paragraph-properties fo:margin-left="0in" fo:margin-right="0.5335in" fo:margin-top="0.002in" fo:margin-bottom="0in" style:contextual-spacing="false" fo:text-align="center" style:justify-single-word="false" fo:text-indent="0in" style:auto-text-indent="false"/>
    </style:style>
    <style:style style:name="P650" style:family="paragraph" style:parent-style-name="Text_20_body" style:master-page-name="Converted24">
      <style:paragraph-properties style:page-number="auto"/>
      <style:text-properties style:font-name="Verdana" fo:font-size="8.5pt" fo:font-weight="bold" style:font-size-asian="8.5pt" style:font-weight-asian="bold"/>
    </style:style>
    <style:style style:name="P651" style:family="paragraph" style:parent-style-name="Standard">
      <style:paragraph-properties fo:margin-left="2.1055in" fo:margin-right="0in" fo:margin-top="0in" fo:margin-bottom="0in" style:contextual-spacing="false" fo:text-align="left" style:justify-single-word="false" fo:text-indent="0in" style:auto-text-indent="false"/>
    </style:style>
    <style:style style:name="P652" style:family="paragraph" style:parent-style-name="Text_20_body">
      <style:paragraph-properties fo:margin-top="0.1161in" fo:margin-bottom="0.0008in" style:contextual-spacing="false"/>
      <style:text-properties style:font-name="Arial" fo:font-size="10pt" fo:font-weight="bold" style:font-size-asian="10pt" style:font-weight-asian="bold"/>
    </style:style>
    <style:style style:name="P653" style:family="paragraph" style:parent-style-name="Table_20_Paragraph">
      <style:paragraph-properties fo:margin-left="0.0189in" fo:margin-right="0.011in" fo:margin-top="0.0256in" fo:margin-bottom="0in" style:contextual-spacing="false"/>
    </style:style>
    <style:style style:name="P654" style:family="paragraph" style:parent-style-name="Table_20_Paragraph">
      <style:paragraph-properties fo:margin-left="0.0091in" fo:margin-right="0.0016in" fo:margin-top="0.0256in" fo:margin-bottom="0in" style:contextual-spacing="false"/>
    </style:style>
    <style:style style:name="P655" style:family="paragraph" style:parent-style-name="Table_20_Paragraph">
      <style:paragraph-properties fo:margin-left="0.011in" fo:margin-right="0in" fo:margin-top="0.0256in" fo:margin-bottom="0in" style:contextual-spacing="false"/>
    </style:style>
    <style:style style:name="P656" style:family="paragraph" style:parent-style-name="Table_20_Paragraph">
      <style:paragraph-properties fo:margin-left="0.0201in" fo:margin-right="0in" fo:margin-top="0.0256in" fo:margin-bottom="0in" style:contextual-spacing="false"/>
    </style:style>
    <style:style style:name="P657" style:family="paragraph" style:parent-style-name="Table_20_Paragraph">
      <style:paragraph-properties fo:margin-left="0.0189in" fo:margin-right="0.0063in" fo:margin-top="0.0138in" fo:margin-bottom="0in" style:contextual-spacing="false"/>
    </style:style>
    <style:style style:name="P658" style:family="paragraph" style:parent-style-name="Table_20_Paragraph">
      <style:paragraph-properties fo:margin-left="0.0075in" fo:margin-right="0.0016in" fo:margin-top="0.0193in" fo:margin-bottom="0in" style:contextual-spacing="false"/>
    </style:style>
    <style:style style:name="P659" style:family="paragraph" style:parent-style-name="Table_20_Paragraph">
      <style:paragraph-properties fo:margin-left="0.061in" fo:margin-right="0in" fo:margin-top="0.0201in" fo:margin-bottom="0in" style:contextual-spacing="false" fo:text-align="left" style:justify-single-word="false"/>
    </style:style>
    <style:style style:name="P660" style:family="paragraph" style:parent-style-name="Table_20_Paragraph">
      <style:paragraph-properties fo:margin-left="0.0201in" fo:margin-right="0.0047in" fo:margin-top="0.0201in" fo:margin-bottom="0in" style:contextual-spacing="false"/>
    </style:style>
    <style:style style:name="P661" style:family="paragraph" style:parent-style-name="Table_20_Paragraph">
      <style:paragraph-properties fo:margin-left="0.0189in" fo:margin-right="0.0098in" fo:margin-top="0.0146in" fo:margin-bottom="0in" style:contextual-spacing="false"/>
    </style:style>
    <style:style style:name="P662" style:family="paragraph" style:parent-style-name="Table_20_Paragraph">
      <style:paragraph-properties fo:margin-left="0.0075in" fo:margin-right="0.0091in" fo:margin-top="0.0173in" fo:margin-bottom="0in" style:contextual-spacing="false"/>
    </style:style>
    <style:style style:name="P663" style:family="paragraph" style:parent-style-name="Table_20_Paragraph">
      <style:paragraph-properties fo:margin-left="0.0598in" fo:margin-right="0in" fo:margin-top="0.0181in" fo:margin-bottom="0in" style:contextual-spacing="false" fo:text-align="left" style:justify-single-word="false"/>
    </style:style>
    <style:style style:name="P664" style:family="paragraph" style:parent-style-name="Table_20_Paragraph">
      <style:paragraph-properties fo:margin-left="0.0201in" fo:margin-right="0.0126in" fo:margin-top="0.0181in" fo:margin-bottom="0in" style:contextual-spacing="false"/>
    </style:style>
    <style:style style:name="P665" style:family="paragraph" style:parent-style-name="Table_20_Paragraph">
      <style:paragraph-properties fo:margin-left="0.0189in" fo:margin-right="0.0126in" fo:margin-top="0.0161in" fo:margin-bottom="0in" style:contextual-spacing="false"/>
    </style:style>
    <style:style style:name="P666" style:family="paragraph" style:parent-style-name="Table_20_Paragraph">
      <style:paragraph-properties fo:margin-left="0.0075in" fo:margin-right="0.0071in" fo:margin-top="0.0181in" fo:margin-bottom="0in" style:contextual-spacing="false"/>
    </style:style>
    <style:style style:name="P667" style:family="paragraph" style:parent-style-name="Table_20_Paragraph">
      <style:paragraph-properties fo:margin-left="0.0598in" fo:margin-right="0in" fo:margin-top="0.0189in" fo:margin-bottom="0in" style:contextual-spacing="false" fo:text-align="left" style:justify-single-word="false"/>
    </style:style>
    <style:style style:name="P668" style:family="paragraph" style:parent-style-name="Table_20_Paragraph">
      <style:paragraph-properties fo:margin-left="0.0201in" fo:margin-right="0.0126in" fo:margin-top="0.0189in" fo:margin-bottom="0in" style:contextual-spacing="false"/>
    </style:style>
    <style:style style:name="P669" style:family="paragraph" style:parent-style-name="Table_20_Paragraph">
      <style:paragraph-properties fo:margin-left="0.0189in" fo:margin-right="0.002in" fo:margin-top="0.0138in" fo:margin-bottom="0in" style:contextual-spacing="false"/>
    </style:style>
    <style:style style:name="P670" style:family="paragraph" style:parent-style-name="Table_20_Paragraph">
      <style:paragraph-properties fo:margin-left="0.0075in" fo:margin-right="0.0028in" fo:margin-top="0.0161in" fo:margin-bottom="0in" style:contextual-spacing="false"/>
    </style:style>
    <style:style style:name="P671" style:family="paragraph" style:parent-style-name="Table_20_Paragraph">
      <style:paragraph-properties fo:margin-left="0.0598in" fo:margin-right="0in" fo:margin-top="0.0165in" fo:margin-bottom="0in" style:contextual-spacing="false" fo:text-align="left" style:justify-single-word="false"/>
    </style:style>
    <style:style style:name="P672" style:family="paragraph" style:parent-style-name="Table_20_Paragraph">
      <style:paragraph-properties fo:margin-left="0.0201in" fo:margin-right="0.0091in" fo:margin-top="0.0165in" fo:margin-bottom="0in" style:contextual-spacing="false"/>
    </style:style>
    <style:style style:name="P673" style:family="paragraph" style:parent-style-name="Table_20_Paragraph">
      <style:paragraph-properties fo:margin-left="0.061in" fo:margin-right="0in" fo:margin-top="0.0189in" fo:margin-bottom="0in" style:contextual-spacing="false" fo:text-align="left" style:justify-single-word="false"/>
    </style:style>
    <style:style style:name="P674" style:family="paragraph" style:parent-style-name="Table_20_Paragraph">
      <style:paragraph-properties fo:margin-left="0.0189in" fo:margin-right="0.0098in" fo:margin-top="0.0173in" fo:margin-bottom="0in" style:contextual-spacing="false"/>
    </style:style>
    <style:style style:name="P675" style:family="paragraph" style:parent-style-name="Table_20_Paragraph">
      <style:paragraph-properties fo:margin-left="0.0075in" fo:margin-right="0.0071in" fo:margin-top="0.0193in" fo:margin-bottom="0in" style:contextual-spacing="false"/>
    </style:style>
    <style:style style:name="P676" style:family="paragraph" style:parent-style-name="Table_20_Paragraph">
      <style:paragraph-properties fo:margin-left="0.0201in" fo:margin-right="0.0126in" fo:margin-top="0.0201in" fo:margin-bottom="0in" style:contextual-spacing="false"/>
    </style:style>
    <style:style style:name="P677" style:family="paragraph" style:parent-style-name="Table_20_Paragraph">
      <style:paragraph-properties fo:margin-left="0.0189in" fo:margin-right="0.0047in" fo:margin-top="0.0161in" fo:margin-bottom="0in" style:contextual-spacing="false"/>
    </style:style>
    <style:style style:name="P678" style:family="paragraph" style:parent-style-name="Table_20_Paragraph">
      <style:paragraph-properties fo:margin-left="0.0075in" fo:margin-right="0.0091in" fo:margin-top="0.0181in" fo:margin-bottom="0in" style:contextual-spacing="false"/>
    </style:style>
    <style:style style:name="P679" style:family="paragraph" style:parent-style-name="Table_20_Paragraph">
      <style:paragraph-properties fo:margin-left="0.0571in" fo:margin-right="0in" fo:margin-top="0.0189in" fo:margin-bottom="0in" style:contextual-spacing="false" fo:text-align="left" style:justify-single-word="false"/>
    </style:style>
    <style:style style:name="P680" style:family="paragraph" style:parent-style-name="Table_20_Paragraph">
      <style:paragraph-properties fo:margin-left="0.0189in" fo:margin-right="0.0063in" fo:margin-top="0.0173in" fo:margin-bottom="0in" style:contextual-spacing="false"/>
    </style:style>
    <style:style style:name="P681" style:family="paragraph" style:parent-style-name="Table_20_Paragraph">
      <style:paragraph-properties fo:margin-left="0.0075in" fo:margin-right="0.0091in" fo:margin-top="0.0193in" fo:margin-bottom="0in" style:contextual-spacing="false"/>
    </style:style>
    <style:style style:name="P682" style:family="paragraph" style:parent-style-name="Table_20_Paragraph">
      <style:paragraph-properties fo:margin-left="0.0563in" fo:margin-right="0in" fo:margin-top="0.0201in" fo:margin-bottom="0in" style:contextual-spacing="false" fo:text-align="left" style:justify-single-word="false"/>
    </style:style>
    <style:style style:name="P683" style:family="paragraph" style:parent-style-name="Table_20_Paragraph">
      <style:paragraph-properties fo:margin-left="0.0189in" fo:margin-right="0.0126in" fo:margin-top="0.0193in" fo:margin-bottom="0in" style:contextual-spacing="false"/>
    </style:style>
    <style:style style:name="P684" style:family="paragraph" style:parent-style-name="Table_20_Paragraph">
      <style:paragraph-properties fo:margin-left="0.0075in" fo:margin-right="0.0091in" fo:margin-top="0.0189in" fo:margin-bottom="0in" style:contextual-spacing="false"/>
    </style:style>
    <style:style style:name="P685" style:family="paragraph" style:parent-style-name="Table_20_Paragraph">
      <style:paragraph-properties fo:margin-left="0.0618in" fo:margin-right="0in" fo:margin-top="0.0189in" fo:margin-bottom="0in" style:contextual-spacing="false" fo:text-align="left" style:justify-single-word="false"/>
    </style:style>
    <style:style style:name="P686" style:family="paragraph" style:parent-style-name="Table_20_Paragraph">
      <style:paragraph-properties fo:margin-left="0.0189in" fo:margin-right="0.0035in" fo:margin-top="0.0173in" fo:margin-bottom="0in" style:contextual-spacing="false"/>
    </style:style>
    <style:style style:name="P687" style:family="paragraph" style:parent-style-name="Table_20_Paragraph">
      <style:paragraph-properties fo:margin-left="0.0618in" fo:margin-right="0in" fo:margin-top="0.0201in" fo:margin-bottom="0in" style:contextual-spacing="false" fo:text-align="left" style:justify-single-word="false"/>
    </style:style>
    <style:style style:name="P688" style:family="paragraph" style:parent-style-name="Table_20_Paragraph">
      <style:paragraph-properties fo:margin-left="0.0189in" fo:margin-right="0.0181in" fo:margin-top="0.0161in" fo:margin-bottom="0in" style:contextual-spacing="false"/>
    </style:style>
    <style:style style:name="P689" style:family="paragraph" style:parent-style-name="Table_20_Paragraph">
      <style:paragraph-properties fo:margin-left="0.0075in" fo:margin-right="0.0071in" fo:margin-top="0.0217in" fo:margin-bottom="0in" style:contextual-spacing="false"/>
    </style:style>
    <style:style style:name="P690" style:family="paragraph" style:parent-style-name="Table_20_Paragraph">
      <style:paragraph-properties fo:margin-left="0.0618in" fo:margin-right="0in" fo:margin-top="0.022in" fo:margin-bottom="0in" style:contextual-spacing="false" fo:text-align="left" style:justify-single-word="false"/>
    </style:style>
    <style:style style:name="P691" style:family="paragraph" style:parent-style-name="Table_20_Paragraph">
      <style:paragraph-properties fo:margin-left="0.0201in" fo:margin-right="0.0126in" fo:margin-top="0.022in" fo:margin-bottom="0in" style:contextual-spacing="false"/>
    </style:style>
    <style:style style:name="P692" style:family="paragraph" style:parent-style-name="Table_20_Paragraph">
      <style:paragraph-properties fo:margin-left="0.0189in" fo:margin-right="0.0091in" fo:margin-top="0.0193in" fo:margin-bottom="0in" style:contextual-spacing="false"/>
    </style:style>
    <style:style style:name="P693" style:family="paragraph" style:parent-style-name="Table_20_Paragraph">
      <style:paragraph-properties fo:margin-left="0.0075in" fo:margin-right="0.0028in" fo:margin-top="0.0217in" fo:margin-bottom="0in" style:contextual-spacing="false"/>
    </style:style>
    <style:style style:name="P694" style:family="paragraph" style:parent-style-name="Table_20_Paragraph">
      <style:paragraph-properties fo:margin-left="0.0189in" fo:margin-right="0in" fo:margin-top="0.0173in" fo:margin-bottom="0in" style:contextual-spacing="false"/>
    </style:style>
    <style:style style:name="P695" style:family="paragraph" style:parent-style-name="Table_20_Paragraph">
      <style:paragraph-properties fo:margin-left="0.0201in" fo:margin-right="0.0091in" fo:margin-top="0.0201in" fo:margin-bottom="0in" style:contextual-spacing="false"/>
    </style:style>
    <style:style style:name="P696" style:family="paragraph" style:parent-style-name="Table_20_Paragraph">
      <style:paragraph-properties fo:margin-left="0.0189in" fo:margin-right="0.0091in" fo:margin-top="0.0181in" fo:margin-bottom="0in" style:contextual-spacing="false"/>
    </style:style>
    <style:style style:name="P697" style:family="paragraph" style:parent-style-name="Table_20_Paragraph">
      <style:paragraph-properties fo:margin-left="0.0075in" fo:margin-right="0.0071in" fo:margin-top="0.0209in" fo:margin-bottom="0in" style:contextual-spacing="false"/>
    </style:style>
    <style:style style:name="P698" style:family="paragraph" style:parent-style-name="Table_20_Paragraph">
      <style:paragraph-properties fo:margin-left="0.061in" fo:margin-right="0in" fo:margin-top="0.0209in" fo:margin-bottom="0in" style:contextual-spacing="false" fo:text-align="left" style:justify-single-word="false"/>
    </style:style>
    <style:style style:name="P699" style:family="paragraph" style:parent-style-name="Table_20_Paragraph">
      <style:paragraph-properties fo:margin-left="0.0201in" fo:margin-right="0.0126in" fo:margin-top="0.0209in" fo:margin-bottom="0in" style:contextual-spacing="false"/>
    </style:style>
    <style:style style:name="P700" style:family="paragraph" style:parent-style-name="Table_20_Paragraph">
      <style:paragraph-properties fo:margin-left="0.0189in" fo:margin-right="0.0063in" fo:margin-top="0.0161in" fo:margin-bottom="0in" style:contextual-spacing="false"/>
    </style:style>
    <style:style style:name="P701" style:family="paragraph" style:parent-style-name="Table_20_Paragraph">
      <style:paragraph-properties fo:margin-left="0.0575in" fo:margin-right="0in" fo:margin-top="0.022in" fo:margin-bottom="0in" style:contextual-spacing="false" fo:text-align="left" style:justify-single-word="false"/>
    </style:style>
    <style:style style:name="P702" style:family="paragraph" style:parent-style-name="Table_20_Paragraph">
      <style:paragraph-properties fo:margin-left="0.0189in" fo:margin-right="0.0035in" fo:margin-top="0.0181in" fo:margin-bottom="0in" style:contextual-spacing="false"/>
    </style:style>
    <style:style style:name="P703" style:family="paragraph" style:parent-style-name="Table_20_Paragraph">
      <style:paragraph-properties fo:margin-left="0.0571in" fo:margin-right="0in" fo:margin-top="0.0217in" fo:margin-bottom="0in" style:contextual-spacing="false" fo:text-align="left" style:justify-single-word="false"/>
    </style:style>
    <style:style style:name="P704" style:family="paragraph" style:parent-style-name="Table_20_Paragraph">
      <style:paragraph-properties fo:margin-left="0.0201in" fo:margin-right="0.0126in" fo:margin-top="0.0217in" fo:margin-bottom="0in" style:contextual-spacing="false"/>
    </style:style>
    <style:style style:name="P705" style:family="paragraph" style:parent-style-name="Table_20_Paragraph">
      <style:paragraph-properties fo:margin-left="0.0189in" fo:margin-right="0.0035in" fo:margin-top="0.0161in" fo:margin-bottom="0in" style:contextual-spacing="false"/>
    </style:style>
    <style:style style:name="P706" style:family="paragraph" style:parent-style-name="Table_20_Paragraph">
      <style:paragraph-properties fo:margin-left="0.0571in" fo:margin-right="0in" fo:margin-top="0.022in" fo:margin-bottom="0in" style:contextual-spacing="false" fo:text-align="left" style:justify-single-word="false"/>
    </style:style>
    <style:style style:name="P707" style:family="paragraph" style:parent-style-name="Table_20_Paragraph">
      <style:paragraph-properties fo:margin-left="0.0189in" fo:margin-right="0.0102in" fo:margin-top="0.0181in" fo:margin-bottom="0in" style:contextual-spacing="false"/>
    </style:style>
    <style:style style:name="P708" style:family="paragraph" style:parent-style-name="Table_20_Paragraph">
      <style:paragraph-properties fo:margin-left="0.0075in" fo:margin-right="0.0091in" fo:margin-top="0.0209in" fo:margin-bottom="0in" style:contextual-spacing="false"/>
    </style:style>
    <style:style style:name="P709" style:family="paragraph" style:parent-style-name="Table_20_Paragraph">
      <style:paragraph-properties fo:margin-left="0.061in" fo:margin-right="0in" fo:margin-top="0.0217in" fo:margin-bottom="0in" style:contextual-spacing="false" fo:text-align="left" style:justify-single-word="false"/>
    </style:style>
    <style:style style:name="P710" style:family="paragraph" style:parent-style-name="Table_20_Paragraph">
      <style:paragraph-properties fo:margin-left="0.0201in" fo:margin-right="0.0091in" fo:margin-top="0.0217in" fo:margin-bottom="0in" style:contextual-spacing="false"/>
    </style:style>
    <style:style style:name="P711" style:family="paragraph" style:parent-style-name="Table_20_Paragraph">
      <style:paragraph-properties fo:margin-left="0.0189in" fo:margin-right="0.0028in" fo:margin-top="0.0193in" fo:margin-bottom="0in" style:contextual-spacing="false"/>
    </style:style>
    <style:style style:name="P712" style:family="paragraph" style:parent-style-name="Table_20_Paragraph">
      <style:paragraph-properties fo:margin-left="0.061in" fo:margin-right="0in" fo:margin-top="0.022in" fo:margin-bottom="0in" style:contextual-spacing="false" fo:text-align="left" style:justify-single-word="false"/>
    </style:style>
    <style:style style:name="P713" style:family="paragraph" style:parent-style-name="Text_20_body" style:master-page-name="Converted25">
      <style:paragraph-properties style:page-number="auto"/>
      <style:text-properties style:font-name="Arial" fo:font-size="8.5pt" fo:font-weight="bold" style:font-size-asian="8.5pt" style:font-weight-asian="bold"/>
    </style:style>
    <style:style style:name="P714" style:family="paragraph" style:parent-style-name="Text_20_body">
      <style:text-properties style:font-name="Arial" fo:font-size="8.5pt" fo:font-weight="bold" style:font-size-asian="8.5pt" style:font-weight-asian="bold"/>
    </style:style>
    <style:style style:name="P715" style:family="paragraph" style:parent-style-name="Text_20_body">
      <style:paragraph-properties fo:margin-top="0.0681in" fo:margin-bottom="0in" style:contextual-spacing="false"/>
      <style:text-properties style:font-name="Arial" fo:font-size="8.5pt" fo:font-weight="bold" style:font-size-asian="8.5pt" style:font-weight-asian="bold"/>
    </style:style>
    <style:style style:name="P716" style:family="paragraph" style:parent-style-name="Standard">
      <style:paragraph-properties fo:margin-left="1.5984in" fo:margin-right="0in" fo:margin-top="0in" fo:margin-bottom="0in" style:contextual-spacing="false" fo:text-align="left" style:justify-single-word="false" fo:text-indent="0in" style:auto-text-indent="false"/>
    </style:style>
    <style:style style:name="P717" style:family="paragraph" style:parent-style-name="Text_20_body">
      <style:paragraph-properties fo:margin-top="0.002in" fo:margin-bottom="0in" style:contextual-spacing="false"/>
      <style:text-properties style:font-name="Verdana" fo:font-size="8.5pt" fo:font-weight="bold" style:font-size-asian="8.5pt" style:font-weight-asian="bold"/>
    </style:style>
    <style:style style:name="P718" style:family="paragraph" style:parent-style-name="Standard">
      <style:paragraph-properties fo:margin-left="3.2717in" fo:margin-right="2.0811in" fo:margin-top="0in" fo:margin-bottom="0in" style:contextual-spacing="false" fo:text-align="justify" style:justify-single-word="false" fo:text-indent="0in" style:auto-text-indent="false"/>
    </style:style>
    <style:style style:name="P719" style:family="paragraph" style:parent-style-name="Standard">
      <style:paragraph-properties fo:margin-left="3.2717in" fo:margin-right="0in" fo:margin-top="0in" fo:margin-bottom="0in" style:contextual-spacing="false" fo:text-align="justify" style:justify-single-word="false" fo:text-indent="0in" style:auto-text-indent="false"/>
    </style:style>
    <style:style style:name="P720" style:family="paragraph" style:parent-style-name="Standard">
      <style:paragraph-properties fo:margin-left="3.2717in" fo:margin-right="2.0819in" fo:margin-top="0.0008in" fo:margin-bottom="0in" style:contextual-spacing="false" fo:text-align="justify" style:justify-single-word="false" fo:text-indent="0in" style:auto-text-indent="false"/>
    </style:style>
    <style:style style:name="P721" style:family="paragraph" style:parent-style-name="Standard">
      <style:paragraph-properties fo:margin-left="0in" fo:margin-right="0.6756in" fo:margin-top="0.1425in" fo:margin-bottom="0in" style:contextual-spacing="false" fo:text-align="center" style:justify-single-word="false" fo:text-indent="0in" style:auto-text-indent="false"/>
    </style:style>
    <style:style style:name="P722" style:family="paragraph" style:parent-style-name="Text_20_body">
      <style:paragraph-properties fo:margin-top="0.0016in" fo:margin-bottom="0in" style:contextual-spacing="false"/>
      <style:text-properties style:font-name="Verdana" fo:font-size="8.5pt" fo:font-weight="bold" style:font-size-asian="8.5pt" style:font-weight-asian="bold"/>
    </style:style>
    <style:style style:name="P723" style:family="paragraph" style:parent-style-name="Standard">
      <style:paragraph-properties fo:margin-left="1.5925in" fo:margin-right="2.0807in" fo:margin-top="0in" fo:margin-bottom="0in" style:contextual-spacing="false" fo:text-align="justify" style:justify-single-word="false" fo:text-indent="1.6791in" style:auto-text-indent="false"/>
    </style:style>
    <style:style style:name="P724" style:family="paragraph" style:parent-style-name="Standard">
      <style:paragraph-properties fo:margin-left="3.2752in" fo:margin-right="0in" fo:margin-top="0.1409in" fo:margin-bottom="0in" style:contextual-spacing="false" fo:text-align="justify" style:justify-single-word="false" fo:text-indent="0in" style:auto-text-indent="false"/>
    </style:style>
    <style:style style:name="P725" style:family="paragraph" style:parent-style-name="Standard">
      <style:paragraph-properties fo:margin-left="1.5925in" fo:margin-right="0in" fo:margin-top="0.0008in" fo:margin-bottom="0in" style:contextual-spacing="false" fo:text-align="left" style:justify-single-word="false" fo:text-indent="0in" style:auto-text-indent="false"/>
    </style:style>
    <style:style style:name="P726" style:family="paragraph" style:parent-style-name="Standard">
      <style:paragraph-properties fo:margin-left="0in" fo:margin-right="0.4902in" fo:margin-top="0.0008in" fo:margin-bottom="0in" style:contextual-spacing="false" fo:text-align="center" style:justify-single-word="false" fo:text-indent="0in" style:auto-text-indent="false"/>
    </style:style>
    <style:style style:name="P727" style:family="paragraph" style:parent-style-name="Text_20_body">
      <style:paragraph-properties fo:margin-top="0.0028in" fo:margin-bottom="0in" style:contextual-spacing="false"/>
      <style:text-properties style:font-name="Verdana" fo:font-size="8.5pt" style:font-size-asian="8.5pt"/>
    </style:style>
    <style:style style:name="P728" style:family="paragraph" style:parent-style-name="Standard">
      <style:paragraph-properties fo:margin-left="0in" fo:margin-right="0.4874in" fo:margin-top="0in" fo:margin-bottom="0in" style:contextual-spacing="false" fo:text-align="center" style:justify-single-word="false" fo:text-indent="0in" style:auto-text-indent="false"/>
    </style:style>
    <style:style style:name="P729" style:family="paragraph" style:parent-style-name="Standard">
      <style:paragraph-properties fo:margin-left="0in" fo:margin-right="0.4874in" fo:margin-top="0.0008in" fo:margin-bottom="0in" style:contextual-spacing="false" fo:text-align="center" style:justify-single-word="false" fo:text-indent="0in" style:auto-text-indent="false"/>
    </style:style>
    <style:style style:name="P730" style:family="paragraph" style:parent-style-name="Text_20_body" style:master-page-name="Converted26">
      <style:paragraph-properties style:page-number="27"/>
      <style:text-properties style:font-name="Verdana" fo:font-size="8.5pt" fo:font-weight="bold" style:font-size-asian="8.5pt" style:font-weight-asian="bold"/>
    </style:style>
    <style:style style:name="P731" style:family="paragraph" style:parent-style-name="Text_20_body">
      <style:paragraph-properties fo:margin-top="0.0772in" fo:margin-bottom="0in" style:contextual-spacing="false"/>
      <style:text-properties style:font-name="Verdana" fo:font-size="8.5pt" fo:font-weight="bold" style:font-size-asian="8.5pt" style:font-weight-asian="bold"/>
    </style:style>
    <style:style style:name="P732" style:family="paragraph" style:parent-style-name="Standard">
      <style:paragraph-properties fo:margin-left="1.702in" fo:margin-right="0in" fo:margin-top="0in" fo:margin-bottom="0in" style:contextual-spacing="false" fo:text-align="left" style:justify-single-word="false" fo:text-indent="0in" style:auto-text-indent="false"/>
    </style:style>
    <style:style style:name="P733" style:family="paragraph" style:parent-style-name="Standard">
      <style:paragraph-properties fo:margin-left="3.3598in" fo:margin-right="2.0362in" fo:margin-top="0in" fo:margin-bottom="0in" style:contextual-spacing="false" fo:line-height="101%" fo:text-align="justify" style:justify-single-word="false" fo:text-indent="0.0055in" style:auto-text-indent="false"/>
    </style:style>
    <style:style style:name="P734" style:family="paragraph" style:parent-style-name="Standard">
      <style:paragraph-properties fo:margin-left="3.3717in" fo:margin-right="0in" fo:margin-top="0.0008in" fo:margin-bottom="0in" style:contextual-spacing="false" fo:text-align="justify" style:justify-single-word="false" fo:text-indent="0in" style:auto-text-indent="false"/>
    </style:style>
    <style:style style:name="P735" style:family="paragraph" style:parent-style-name="Standard">
      <style:paragraph-properties fo:margin-left="3.372in" fo:margin-right="2.0374in" fo:margin-top="0.0016in" fo:margin-bottom="0in" style:contextual-spacing="false" fo:line-height="101%" fo:text-align="justify" style:justify-single-word="false" fo:text-indent="-0.0008in" style:auto-text-indent="false"/>
    </style:style>
    <style:style style:name="P736" style:family="paragraph" style:parent-style-name="Standard">
      <style:paragraph-properties fo:margin-left="0in" fo:margin-right="0.4717in" fo:margin-top="0.1398in" fo:margin-bottom="0in" style:contextual-spacing="false" fo:text-align="center" style:justify-single-word="false" fo:text-indent="0in" style:auto-text-indent="false"/>
    </style:style>
    <style:style style:name="P737" style:family="paragraph" style:parent-style-name="Standard">
      <style:paragraph-properties fo:margin-left="1.6736in" fo:margin-right="2.0382in" fo:margin-top="0.0008in" fo:margin-bottom="0in" style:contextual-spacing="false" fo:line-height="101%" fo:text-align="justify" style:justify-single-word="false" fo:text-indent="1.689in" style:auto-text-indent="false"/>
    </style:style>
    <style:style style:name="P738" style:family="paragraph" style:parent-style-name="Text_20_body">
      <style:paragraph-properties fo:margin-top="0.0055in" fo:margin-bottom="0in" style:contextual-spacing="false"/>
      <style:text-properties style:font-name="Verdana" fo:font-size="5.5pt" style:font-size-asian="5.5pt"/>
    </style:style>
    <style:style style:name="P739" style:family="paragraph" style:parent-style-name="Table_20_Paragraph">
      <style:paragraph-properties fo:margin-left="0.0028in" fo:margin-right="0in" fo:margin-top="0.0681in" fo:margin-bottom="0in" style:contextual-spacing="false"/>
    </style:style>
    <style:style style:name="P740" style:family="paragraph" style:parent-style-name="Table_20_Paragraph">
      <style:paragraph-properties fo:margin-left="0.002in" fo:margin-right="0in" fo:margin-top="0.0681in" fo:margin-bottom="0in" style:contextual-spacing="false"/>
    </style:style>
    <style:style style:name="P741" style:family="paragraph" style:parent-style-name="Table_20_Paragraph">
      <style:paragraph-properties fo:margin-left="0.2154in" fo:margin-right="0.0701in" fo:margin-top="0.0256in" fo:margin-bottom="0in" style:contextual-spacing="false" fo:text-align="left" style:justify-single-word="false" fo:text-indent="-0.1362in" style:auto-text-indent="false"/>
    </style:style>
    <style:style style:name="P742" style:family="paragraph" style:parent-style-name="Table_20_Paragraph">
      <style:paragraph-properties fo:margin-left="0.0043in" fo:margin-right="0in" fo:margin-top="0.0681in" fo:margin-bottom="0in" style:contextual-spacing="false"/>
    </style:style>
    <style:style style:name="P743" style:family="paragraph" style:parent-style-name="Table_20_Paragraph">
      <style:paragraph-properties fo:margin-top="0.0272in" fo:margin-bottom="0in" style:contextual-spacing="false" fo:text-align="left" style:justify-single-word="false"/>
      <style:text-properties style:font-name="Verdana" fo:font-size="5pt" style:font-size-asian="5pt"/>
    </style:style>
    <style:style style:name="P744" style:family="paragraph" style:parent-style-name="Table_20_Paragraph">
      <style:paragraph-properties fo:margin-left="0.0028in" fo:margin-right="0.0008in"/>
    </style:style>
    <style:style style:name="P745" style:family="paragraph" style:parent-style-name="Table_20_Paragraph">
      <style:paragraph-properties fo:margin-left="0.002in" fo:margin-right="0in"/>
    </style:style>
    <style:style style:name="P746" style:family="paragraph" style:parent-style-name="Table_20_Paragraph">
      <style:paragraph-properties fo:margin-left="0.002in" fo:margin-right="0.0008in"/>
    </style:style>
    <style:style style:name="P747" style:family="paragraph" style:parent-style-name="Table_20_Paragraph">
      <style:paragraph-properties fo:margin-left="0.002in" fo:margin-right="0.0016in"/>
    </style:style>
    <style:style style:name="P748" style:family="paragraph" style:parent-style-name="Table_20_Paragraph">
      <style:paragraph-properties fo:margin-left="0.0598in" fo:margin-right="0in" fo:text-align="left" style:justify-single-word="false"/>
    </style:style>
    <style:style style:name="P749" style:family="paragraph" style:parent-style-name="Table_20_Paragraph">
      <style:paragraph-properties fo:margin-left="0.0043in" fo:margin-right="0.0008in"/>
    </style:style>
    <style:style style:name="P750" style:family="paragraph" style:parent-style-name="Standard">
      <style:paragraph-properties fo:margin-left="3.3909in" fo:margin-right="0in" fo:margin-top="0.1382in" fo:margin-bottom="0in" style:contextual-spacing="false" fo:text-align="left" style:justify-single-word="false" fo:text-indent="0in" style:auto-text-indent="false"/>
    </style:style>
    <style:style style:name="P751" style:family="paragraph" style:parent-style-name="Standard">
      <style:paragraph-properties fo:margin-left="1.6736in" fo:margin-right="0in" fo:margin-top="0.002in" fo:margin-bottom="0in" style:contextual-spacing="false" fo:text-align="left" style:justify-single-word="false" fo:text-indent="0in" style:auto-text-indent="false"/>
    </style:style>
    <style:style style:name="P752" style:family="paragraph" style:parent-style-name="Standard">
      <style:paragraph-properties fo:margin-left="0in" fo:margin-right="0.3661in" fo:margin-top="0in" fo:margin-bottom="0in" style:contextual-spacing="false" fo:text-align="center" style:justify-single-word="false" fo:text-indent="0in" style:auto-text-indent="false"/>
    </style:style>
    <style:style style:name="P753" style:family="paragraph" style:parent-style-name="Standard">
      <style:paragraph-properties fo:margin-left="0in" fo:margin-right="0.3626in" fo:margin-top="0in" fo:margin-bottom="0in" style:contextual-spacing="false" fo:text-align="center" style:justify-single-word="false" fo:text-indent="0in" style:auto-text-indent="false"/>
    </style:style>
    <style:style style:name="P754" style:family="paragraph" style:parent-style-name="Standard">
      <style:paragraph-properties fo:margin-left="0in" fo:margin-right="0.3626in" fo:margin-top="0.002in" fo:margin-bottom="0in" style:contextual-spacing="false" fo:text-align="center" style:justify-single-word="false" fo:text-indent="0in" style:auto-text-indent="false"/>
    </style:style>
    <style:style style:name="P755" style:family="paragraph" style:parent-style-name="Text_20_body" style:master-page-name="Converted27">
      <style:paragraph-properties style:page-number="auto"/>
      <style:text-properties style:font-name="Verdana" fo:font-weight="bold" style:font-weight-asian="bold"/>
    </style:style>
    <style:style style:name="P756" style:family="paragraph" style:parent-style-name="Text_20_body">
      <style:paragraph-properties fo:margin-top="0.0701in" fo:margin-bottom="0in" style:contextual-spacing="false"/>
      <style:text-properties style:font-name="Verdana" fo:font-weight="bold" style:font-weight-asian="bold"/>
    </style:style>
    <style:style style:name="P757" style:family="paragraph" style:parent-style-name="Standard">
      <style:paragraph-properties fo:margin-left="1.5866in" fo:margin-right="0in" fo:margin-top="0in" fo:margin-bottom="0in" style:contextual-spacing="false" fo:text-align="left" style:justify-single-word="false" fo:text-indent="0in" style:auto-text-indent="false"/>
    </style:style>
    <style:style style:name="P758" style:family="paragraph" style:parent-style-name="Standard">
      <style:paragraph-properties fo:margin-left="3.2638in" fo:margin-right="2.1028in" fo:margin-top="0.1327in" fo:margin-bottom="0in" style:contextual-spacing="false" fo:line-height="99%" fo:text-align="justify" style:justify-single-word="false" fo:text-indent="0in" style:auto-text-indent="false"/>
    </style:style>
    <style:style style:name="P759" style:family="paragraph" style:parent-style-name="Standard">
      <style:paragraph-properties fo:margin-left="3.2846in" fo:margin-right="0in" fo:margin-top="0.1311in" fo:margin-bottom="0in" style:contextual-spacing="false" fo:line-height="0.1339in" fo:text-align="justify" style:justify-single-word="false" fo:text-indent="0in" style:auto-text-indent="false"/>
    </style:style>
    <style:style style:name="P760" style:family="paragraph" style:parent-style-name="Text_20_body">
      <style:paragraph-properties fo:margin-left="3.2846in" fo:margin-right="2.072in" fo:line-height="99%" fo:text-align="justify" style:justify-single-word="false"/>
    </style:style>
    <style:style style:name="P761" style:family="paragraph" style:parent-style-name="Standard">
      <style:paragraph-properties fo:margin-left="3.2783in" fo:margin-right="0in" fo:margin-top="0.1307in" fo:margin-bottom="0in" style:contextual-spacing="false" fo:line-height="0.1346in" fo:text-align="justify" style:justify-single-word="false" fo:text-indent="0in" style:auto-text-indent="false"/>
    </style:style>
    <style:style style:name="P762" style:family="paragraph" style:parent-style-name="Standard">
      <style:paragraph-properties fo:margin-left="1.5945in" fo:margin-right="2.0717in" fo:margin-top="0in" fo:margin-bottom="0in" style:contextual-spacing="false" fo:line-height="99%" fo:text-align="justify" style:justify-single-word="false" fo:text-indent="-0.0008in" style:auto-text-indent="false"/>
    </style:style>
    <style:style style:name="P763" style:family="paragraph" style:parent-style-name="Text_20_body">
      <style:paragraph-properties fo:margin-top="0.0965in" fo:margin-bottom="0.0008in" style:contextual-spacing="false"/>
      <style:text-properties style:font-name="Verdana" fo:font-size="10pt" style:font-size-asian="10pt"/>
    </style:style>
    <style:style style:name="P764" style:family="paragraph" style:parent-style-name="Table_20_Paragraph">
      <style:paragraph-properties fo:margin-left="0.0071in" fo:margin-right="0.0008in" fo:margin-top="0.0299in" fo:margin-bottom="0in" style:contextual-spacing="false"/>
    </style:style>
    <style:style style:name="P765" style:family="paragraph" style:parent-style-name="Table_20_Paragraph">
      <style:paragraph-properties fo:margin-left="0.2528in" fo:margin-right="0in" fo:margin-top="0.0299in" fo:margin-bottom="0in" style:contextual-spacing="false" fo:text-align="left" style:justify-single-word="false"/>
    </style:style>
    <style:style style:name="P766" style:family="paragraph" style:parent-style-name="Table_20_Paragraph">
      <style:paragraph-properties fo:margin-left="0.0047in" fo:margin-right="0in" fo:margin-top="0.0299in" fo:margin-bottom="0in" style:contextual-spacing="false"/>
    </style:style>
    <style:style style:name="P767" style:family="paragraph" style:parent-style-name="Table_20_Paragraph">
      <style:paragraph-properties fo:margin-left="0.0071in" fo:margin-right="0.0008in" fo:margin-top="0.0291in" fo:margin-bottom="0in" style:contextual-spacing="false"/>
    </style:style>
    <style:style style:name="P768" style:family="paragraph" style:parent-style-name="Table_20_Paragraph">
      <style:paragraph-properties fo:text-align="left" style:justify-single-word="false"/>
      <style:text-properties style:font-name="Verdana" fo:font-size="5.5pt" style:font-size-asian="5.5pt"/>
    </style:style>
    <style:style style:name="P769" style:family="paragraph" style:parent-style-name="Table_20_Paragraph">
      <style:paragraph-properties fo:margin-top="0.0161in" fo:margin-bottom="0in" style:contextual-spacing="false" fo:text-align="left" style:justify-single-word="false"/>
      <style:text-properties style:font-name="Verdana" fo:font-size="5.5pt" style:font-size-asian="5.5pt"/>
    </style:style>
    <style:style style:name="P770" style:family="paragraph" style:parent-style-name="Table_20_Paragraph">
      <style:paragraph-properties fo:margin-left="0.2626in" fo:margin-right="0in" fo:text-align="left" style:justify-single-word="false"/>
    </style:style>
    <style:style style:name="P771" style:family="paragraph" style:parent-style-name="Table_20_Paragraph">
      <style:paragraph-properties fo:margin-left="0.3654in" fo:margin-right="0in" fo:text-align="left" style:justify-single-word="false"/>
    </style:style>
    <style:style style:name="P772" style:family="paragraph" style:parent-style-name="Table_20_Paragraph">
      <style:paragraph-properties fo:margin-left="0.0071in" fo:margin-right="0.002in" fo:margin-top="0.0299in" fo:margin-bottom="0in" style:contextual-spacing="false"/>
    </style:style>
    <style:style style:name="P773" style:family="paragraph" style:parent-style-name="Table_20_Paragraph">
      <style:paragraph-properties fo:margin-left="0.0071in" fo:margin-right="0.0016in" fo:margin-top="0.0291in" fo:margin-bottom="0in" style:contextual-spacing="false"/>
    </style:style>
    <style:style style:name="P774" style:family="paragraph" style:parent-style-name="Table_20_Paragraph">
      <style:paragraph-properties fo:margin-left="0.0071in" fo:margin-right="0.0016in" fo:margin-top="0.0299in" fo:margin-bottom="0in" style:contextual-spacing="false"/>
    </style:style>
    <style:style style:name="P775" style:family="paragraph" style:parent-style-name="Table_20_Paragraph">
      <style:paragraph-properties fo:margin-left="0.0071in" fo:margin-right="0in" fo:margin-top="0.0299in" fo:margin-bottom="0in" style:contextual-spacing="false"/>
    </style:style>
    <style:style style:name="P776" style:family="paragraph" style:parent-style-name="Table_20_Paragraph">
      <style:paragraph-properties fo:margin-left="0.0071in" fo:margin-right="0.0008in" fo:margin-top="0.0366in" fo:margin-bottom="0in" style:contextual-spacing="false"/>
    </style:style>
    <style:style style:name="P777" style:family="paragraph" style:parent-style-name="Text_20_body">
      <style:paragraph-properties fo:margin-top="0.1236in" fo:margin-bottom="0in" style:contextual-spacing="false"/>
      <style:text-properties style:font-name="Verdana"/>
    </style:style>
    <style:style style:name="P778" style:family="paragraph" style:parent-style-name="Text_20_body">
      <style:paragraph-properties fo:margin-left="1.5945in" fo:margin-right="2.0736in" fo:line-height="99%" fo:text-align="justify" style:justify-single-word="false" fo:text-indent="1.6839in" style:auto-text-indent="false"/>
    </style:style>
    <style:style style:name="P779" style:family="paragraph" style:parent-style-name="Text_20_body">
      <style:paragraph-properties fo:margin-left="3.2791in" fo:margin-right="0in" fo:margin-top="0.1311in" fo:margin-bottom="0in" style:contextual-spacing="false" fo:line-height="0.1339in"/>
    </style:style>
    <style:style style:name="P780" style:family="paragraph" style:parent-style-name="Text_20_body">
      <style:paragraph-properties fo:margin-left="1.5945in" fo:margin-right="0in" fo:line-height="0.1339in"/>
    </style:style>
    <style:style style:name="P781" style:family="paragraph" style:parent-style-name="Text_20_body">
      <style:paragraph-properties fo:margin-left="2.2516in" fo:margin-right="0in" fo:margin-top="0.1311in" fo:margin-bottom="0in" style:contextual-spacing="false"/>
    </style:style>
    <style:style style:name="P782" style:family="paragraph" style:parent-style-name="Text_20_body">
      <style:paragraph-properties fo:margin-top="0.1307in" fo:margin-bottom="0in" style:contextual-spacing="false"/>
      <style:text-properties style:font-name="Verdana"/>
    </style:style>
    <style:style style:name="P783" style:family="paragraph" style:parent-style-name="Standard">
      <style:paragraph-properties fo:margin-left="2.4165in" fo:margin-right="2.3917in" fo:margin-top="0in" fo:margin-bottom="0in" style:contextual-spacing="false" fo:line-height="99%" fo:text-align="left" style:justify-single-word="false" fo:text-indent="0.3709in" style:auto-text-indent="false"/>
    </style:style>
    <style:style style:name="P784" style:family="paragraph" style:parent-style-name="Text_20_body" style:master-page-name="Converted28">
      <style:paragraph-properties style:page-number="auto"/>
      <style:text-properties style:font-name="Verdana" fo:font-size="8.5pt" fo:font-weight="bold" style:font-size-asian="8.5pt" style:font-weight-asian="bold"/>
    </style:style>
    <style:style style:name="P785" style:family="paragraph" style:parent-style-name="Text_20_body">
      <style:paragraph-properties fo:margin-top="0.0575in" fo:margin-bottom="0in" style:contextual-spacing="false"/>
      <style:text-properties style:font-name="Verdana" fo:font-size="8.5pt" fo:font-weight="bold" style:font-size-asian="8.5pt" style:font-weight-asian="bold"/>
    </style:style>
    <style:style style:name="P786" style:family="paragraph" style:parent-style-name="Standard">
      <style:paragraph-properties fo:margin-left="1.5146in" fo:margin-right="0in" fo:margin-top="0in" fo:margin-bottom="0in" style:contextual-spacing="false" fo:text-align="left" style:justify-single-word="false" fo:text-indent="0in" style:auto-text-indent="false"/>
    </style:style>
    <style:style style:name="P787" style:family="paragraph" style:parent-style-name="Text_20_body">
      <style:paragraph-properties fo:margin-top="0.0035in" fo:margin-bottom="0in" style:contextual-spacing="false"/>
      <style:text-properties style:font-name="Verdana" fo:font-size="8.5pt" fo:font-weight="bold" style:font-size-asian="8.5pt" style:font-weight-asian="bold"/>
    </style:style>
    <style:style style:name="P788" style:family="paragraph" style:parent-style-name="Standard">
      <style:paragraph-properties fo:margin-left="3.2043in" fo:margin-right="2.0791in" fo:margin-top="0in" fo:margin-bottom="0in" style:contextual-spacing="false" fo:line-height="101%" fo:text-align="left" style:justify-single-word="false" fo:text-indent="0in" style:auto-text-indent="false">
        <style:tab-stops>
          <style:tab-stop style:position="3.9291in"/>
          <style:tab-stop style:position="4.5874in"/>
          <style:tab-stop style:position="5.6134in"/>
        </style:tab-stops>
      </style:paragraph-properties>
    </style:style>
    <style:style style:name="P789" style:family="paragraph" style:parent-style-name="Standard">
      <style:paragraph-properties fo:margin-left="3.2043in" fo:margin-right="0in" fo:margin-top="0in" fo:margin-bottom="0in" style:contextual-spacing="false" fo:text-align="justify" style:justify-single-word="false" fo:text-indent="0in" style:auto-text-indent="false"/>
    </style:style>
    <style:style style:name="P790" style:family="paragraph" style:parent-style-name="Standard">
      <style:paragraph-properties fo:margin-left="3.2043in" fo:margin-right="1.9953in" fo:margin-top="0.002in" fo:margin-bottom="0in" style:contextual-spacing="false" fo:line-height="101%" fo:text-align="justify" style:justify-single-word="false" fo:text-indent="0in" style:auto-text-indent="false"/>
    </style:style>
    <style:style style:name="P791" style:family="paragraph" style:parent-style-name="Standard">
      <style:paragraph-properties fo:margin-left="3.2043in" fo:margin-right="0in" fo:margin-top="0.1374in" fo:margin-bottom="0in" style:contextual-spacing="false" fo:text-align="left" style:justify-single-word="false" fo:text-indent="0in" style:auto-text-indent="false"/>
    </style:style>
    <style:style style:name="P792" style:family="paragraph" style:parent-style-name="Standard">
      <style:paragraph-properties fo:margin-left="1.5146in" fo:margin-right="1.9673in" fo:margin-top="0.0008in" fo:margin-bottom="0in" style:contextual-spacing="false" fo:line-height="101%" fo:text-align="justify" style:justify-single-word="false" fo:text-indent="1.6898in" style:auto-text-indent="false"/>
    </style:style>
    <style:style style:name="P793" style:family="paragraph" style:parent-style-name="Text_20_body">
      <style:paragraph-properties fo:margin-top="0.0016in" fo:margin-bottom="0in" style:contextual-spacing="false"/>
      <style:text-properties style:font-name="Verdana"/>
    </style:style>
    <style:style style:name="P794" style:family="paragraph" style:parent-style-name="Table_20_Paragraph">
      <style:paragraph-properties fo:margin-top="0.022in" fo:margin-bottom="0in" style:contextual-spacing="false" fo:text-align="left" style:justify-single-word="false"/>
      <style:text-properties style:font-name="Verdana" fo:font-size="5pt" style:font-size-asian="5pt"/>
    </style:style>
    <style:style style:name="P795" style:family="paragraph" style:parent-style-name="Table_20_Paragraph">
      <style:paragraph-properties fo:margin-left="0.0055in" fo:margin-right="0in"/>
    </style:style>
    <style:style style:name="P796" style:family="paragraph" style:parent-style-name="Table_20_Paragraph">
      <style:paragraph-properties fo:margin-left="0.0217in" fo:margin-right="0.0138in"/>
    </style:style>
    <style:style style:name="P797" style:family="paragraph" style:parent-style-name="Table_20_Paragraph">
      <style:paragraph-properties fo:margin-left="0.0307in" fo:margin-right="0in"/>
    </style:style>
    <style:style style:name="P798" style:family="paragraph" style:parent-style-name="Table_20_Paragraph">
      <style:paragraph-properties fo:margin-left="0.0209in" fo:margin-right="0.0134in"/>
    </style:style>
    <style:style style:name="P799" style:family="paragraph" style:parent-style-name="Table_20_Paragraph">
      <style:paragraph-properties fo:margin-left="0.0209in" fo:margin-right="0.0126in"/>
    </style:style>
    <style:style style:name="P800" style:family="paragraph" style:parent-style-name="Table_20_Paragraph">
      <style:paragraph-properties fo:margin-left="0.0634in" fo:margin-right="0.0283in" fo:margin-top="0.0646in" fo:margin-bottom="0in" style:contextual-spacing="false" fo:text-align="left" style:justify-single-word="false" fo:text-indent="0.0409in" style:auto-text-indent="false"/>
    </style:style>
    <style:style style:name="P801" style:family="paragraph" style:parent-style-name="Table_20_Paragraph">
      <style:paragraph-properties fo:margin-left="0.1437in" fo:margin-right="0.0283in" fo:margin-top="0.0646in" fo:margin-bottom="0in" style:contextual-spacing="false" fo:text-align="left" style:justify-single-word="false" fo:text-indent="-0.0984in" style:auto-text-indent="false"/>
    </style:style>
    <style:style style:name="P802" style:family="paragraph" style:parent-style-name="Table_20_Paragraph">
      <style:paragraph-properties fo:margin-left="0.0201in" fo:margin-right="0.0102in"/>
    </style:style>
    <style:style style:name="P803" style:family="paragraph" style:parent-style-name="Table_20_Paragraph">
      <style:paragraph-properties fo:margin-top="0.0311in" fo:margin-bottom="0in" style:contextual-spacing="false" fo:text-align="left" style:justify-single-word="false"/>
      <style:text-properties style:font-name="Verdana" fo:font-size="4pt" style:font-size-asian="4pt"/>
    </style:style>
    <style:style style:name="P804" style:family="paragraph" style:parent-style-name="Table_20_Paragraph">
      <style:paragraph-properties fo:margin-left="0.1591in" fo:margin-right="0.0728in" fo:line-height="107%" fo:text-align="left" style:justify-single-word="false" fo:text-indent="-0.0457in" style:auto-text-indent="false"/>
    </style:style>
    <style:style style:name="P805" style:family="paragraph" style:parent-style-name="Table_20_Paragraph">
      <style:paragraph-properties fo:text-align="left" style:justify-single-word="false"/>
      <style:text-properties style:font-name="Verdana" fo:font-size="4pt" style:font-size-asian="4pt"/>
    </style:style>
    <style:style style:name="P806" style:family="paragraph" style:parent-style-name="Table_20_Paragraph">
      <style:paragraph-properties fo:margin-left="0.0075in" fo:margin-right="0.0217in"/>
    </style:style>
    <style:style style:name="P807" style:family="paragraph" style:parent-style-name="Table_20_Paragraph">
      <style:paragraph-properties fo:margin-left="0.2618in" fo:margin-right="0.102in" fo:line-height="107%" fo:text-align="left" style:justify-single-word="false" fo:text-indent="-0.1752in" style:auto-text-indent="false"/>
    </style:style>
    <style:style style:name="P808" style:family="paragraph" style:parent-style-name="Table_20_Paragraph">
      <style:paragraph-properties fo:margin-left="0.0075in" fo:margin-right="0.0209in"/>
    </style:style>
    <style:style style:name="P809" style:family="paragraph" style:parent-style-name="Table_20_Paragraph">
      <style:paragraph-properties fo:margin-left="0in" fo:margin-right="0.0126in"/>
    </style:style>
    <style:style style:name="P810" style:family="paragraph" style:parent-style-name="Table_20_Paragraph">
      <style:paragraph-properties fo:margin-left="0.0528in" fo:margin-right="0in" fo:text-align="left" style:justify-single-word="false"/>
    </style:style>
    <style:style style:name="P811" style:family="paragraph" style:parent-style-name="Table_20_Paragraph">
      <style:paragraph-properties fo:margin-left="0.0362in" fo:margin-right="0in" fo:text-align="left" style:justify-single-word="false"/>
    </style:style>
    <style:style style:name="P812" style:family="paragraph" style:parent-style-name="Table_20_Paragraph">
      <style:paragraph-properties fo:margin-left="0.0646in" fo:margin-right="0in" fo:margin-top="0.0055in" fo:margin-bottom="0in" style:contextual-spacing="false" fo:text-align="left" style:justify-single-word="false"/>
    </style:style>
    <style:style style:name="P813" style:family="paragraph" style:parent-style-name="Table_20_Paragraph">
      <style:paragraph-properties fo:margin-left="0.0098in" fo:margin-right="0.0201in"/>
    </style:style>
    <style:style style:name="P814" style:family="paragraph" style:parent-style-name="Standard">
      <style:paragraph-properties fo:margin-left="3.2043in" fo:margin-right="0in" fo:margin-top="0.1362in" fo:margin-bottom="0in" style:contextual-spacing="false" fo:text-align="left" style:justify-single-word="false" fo:text-indent="0in" style:auto-text-indent="false"/>
    </style:style>
    <style:style style:name="P815" style:family="paragraph" style:parent-style-name="Standard">
      <style:paragraph-properties fo:margin-left="1.5146in" fo:margin-right="0in" fo:margin-top="0.002in" fo:margin-bottom="0in" style:contextual-spacing="false" fo:text-align="left" style:justify-single-word="false" fo:text-indent="0in" style:auto-text-indent="false"/>
    </style:style>
    <style:style style:name="P816" style:family="paragraph" style:parent-style-name="Text_20_body">
      <style:paragraph-properties fo:margin-top="0.1398in" fo:margin-bottom="0in" style:contextual-spacing="false"/>
      <style:text-properties style:font-name="Verdana" fo:font-size="8.5pt" style:font-size-asian="8.5pt"/>
    </style:style>
    <style:style style:name="P817" style:family="paragraph" style:parent-style-name="Standard">
      <style:paragraph-properties fo:margin-left="0in" fo:margin-right="0.5665in" fo:margin-top="0.0008in" fo:margin-bottom="0in" style:contextual-spacing="false" fo:text-align="center" style:justify-single-word="false" fo:text-indent="0in" style:auto-text-indent="false"/>
    </style:style>
    <style:style style:name="P818" style:family="paragraph" style:parent-style-name="Standard">
      <style:paragraph-properties fo:margin-left="0in" fo:margin-right="0.5634in" fo:margin-top="0in" fo:margin-bottom="0in" style:contextual-spacing="false" fo:text-align="center" style:justify-single-word="false" fo:text-indent="0in" style:auto-text-indent="false"/>
    </style:style>
    <style:style style:name="P819" style:family="paragraph" style:parent-style-name="Standard">
      <style:paragraph-properties fo:margin-left="0in" fo:margin-right="0.5638in" fo:margin-top="0.002in" fo:margin-bottom="0in" style:contextual-spacing="false" fo:text-align="center" style:justify-single-word="false" fo:text-indent="0in" style:auto-text-indent="false"/>
    </style:style>
    <style:style style:name="P820" style:family="paragraph" style:parent-style-name="Text_20_body" style:master-page-name="Converted29">
      <style:paragraph-properties style:page-number="auto"/>
      <style:text-properties style:font-name="Verdana" fo:font-weight="bold" style:font-weight-asian="bold"/>
    </style:style>
    <style:style style:name="P821" style:family="paragraph" style:parent-style-name="Text_20_body">
      <style:paragraph-properties fo:margin-top="0.1083in" fo:margin-bottom="0in" style:contextual-spacing="false"/>
      <style:text-properties style:font-name="Verdana" fo:font-weight="bold" style:font-weight-asian="bold"/>
    </style:style>
    <style:style style:name="P822" style:family="paragraph" style:parent-style-name="Standard">
      <style:paragraph-properties fo:margin-left="1.6063in" fo:margin-right="0in" fo:margin-top="0.0008in" fo:margin-bottom="0in" style:contextual-spacing="false" fo:text-align="left" style:justify-single-word="false" fo:text-indent="0in" style:auto-text-indent="false"/>
    </style:style>
    <style:style style:name="P823" style:family="paragraph" style:parent-style-name="Text_20_body">
      <style:paragraph-properties fo:margin-top="0.0063in" fo:margin-bottom="0in" style:contextual-spacing="false"/>
      <style:text-properties style:font-name="Verdana" fo:font-weight="bold" style:font-weight-asian="bold"/>
    </style:style>
    <style:style style:name="P824" style:family="paragraph" style:parent-style-name="Table_20_Paragraph">
      <style:paragraph-properties fo:margin-left="0.0346in" fo:margin-right="0in" fo:margin-top="0.0043in" fo:margin-bottom="0in" style:contextual-spacing="false" fo:line-height="0.122in" fo:text-align="left" style:justify-single-word="false">
        <style:tab-stops>
          <style:tab-stop style:position="0.7189in"/>
        </style:tab-stops>
      </style:paragraph-properties>
    </style:style>
    <style:style style:name="P825" style:family="paragraph" style:parent-style-name="Table_20_Paragraph">
      <style:paragraph-properties fo:margin-left="0.0429in" fo:margin-right="0.0201in" fo:margin-top="0.0043in" fo:margin-bottom="0in" style:contextual-spacing="false" fo:line-height="0.122in"/>
    </style:style>
    <style:style style:name="P826" style:family="paragraph" style:parent-style-name="Table_20_Paragraph">
      <style:paragraph-properties fo:margin-left="0.0445in" fo:margin-right="0in" fo:margin-top="0.0043in" fo:margin-bottom="0in" style:contextual-spacing="false" fo:line-height="0.122in"/>
    </style:style>
    <style:style style:name="P827" style:family="paragraph" style:parent-style-name="Table_20_Paragraph">
      <style:paragraph-properties fo:margin-left="0.0346in" fo:margin-right="0in" fo:margin-top="0.0043in" fo:margin-bottom="0in" style:contextual-spacing="false" fo:line-height="0.122in" fo:text-align="left" style:justify-single-word="false">
        <style:tab-stops>
          <style:tab-stop style:position="0.7591in"/>
        </style:tab-stops>
      </style:paragraph-properties>
    </style:style>
    <style:style style:name="P828" style:family="paragraph" style:parent-style-name="Table_20_Paragraph">
      <style:paragraph-properties fo:margin-left="0.0228in" fo:margin-right="0.0429in" fo:margin-top="0.0043in" fo:margin-bottom="0in" style:contextual-spacing="false" fo:line-height="0.122in"/>
    </style:style>
    <style:style style:name="P829" style:family="paragraph" style:parent-style-name="Table_20_Paragraph">
      <style:paragraph-properties fo:margin-left="0.0445in" fo:margin-right="0.0035in" fo:margin-top="0.0043in" fo:margin-bottom="0in" style:contextual-spacing="false" fo:line-height="0.122in"/>
    </style:style>
    <style:style style:name="P830" style:family="paragraph" style:parent-style-name="Table_20_Paragraph">
      <style:paragraph-properties fo:margin-left="0.0346in" fo:margin-right="0in" fo:margin-top="0.0043in" fo:margin-bottom="0in" style:contextual-spacing="false" fo:line-height="0.122in" fo:text-align="left" style:justify-single-word="false"/>
    </style:style>
    <style:style style:name="P831" style:family="paragraph" style:parent-style-name="Text_20_body">
      <style:paragraph-properties fo:margin-top="0.0102in" fo:margin-bottom="0in" style:contextual-spacing="false"/>
      <style:text-properties style:font-name="Verdana" fo:font-weight="bold" style:font-weight-asian="bold"/>
    </style:style>
    <style:style style:name="P832" style:family="paragraph" style:parent-style-name="Standard">
      <style:paragraph-properties fo:margin-left="3.2437in" fo:margin-right="0in" fo:margin-top="0in" fo:margin-bottom="0in" style:contextual-spacing="false" fo:text-align="left" style:justify-single-word="false" fo:text-indent="0in" style:auto-text-indent="false">
        <style:tab-stops>
          <style:tab-stop style:position="3.5339in"/>
          <style:tab-stop style:position="4.5654in"/>
          <style:tab-stop style:position="5.5217in"/>
        </style:tab-stops>
      </style:paragraph-properties>
    </style:style>
    <style:style style:name="P833" style:family="paragraph" style:parent-style-name="Text_20_body">
      <style:paragraph-properties fo:margin-left="3.2437in" fo:margin-right="2.1752in" fo:margin-top="0.0055in" fo:margin-bottom="0in" style:contextual-spacing="false" fo:line-height="104%" fo:text-indent="-0.0008in" style:auto-text-indent="false">
        <style:tab-stops>
          <style:tab-stop style:position="3.6043in"/>
          <style:tab-stop style:position="3.9028in"/>
          <style:tab-stop style:position="4.3228in"/>
          <style:tab-stop style:position="4.5299in"/>
          <style:tab-stop style:position="4.828in"/>
          <style:tab-stop style:position="5.1118in"/>
          <style:tab-stop style:position="5.5571in"/>
        </style:tab-stops>
      </style:paragraph-properties>
    </style:style>
    <style:style style:name="P834" style:family="paragraph" style:parent-style-name="Standard">
      <style:paragraph-properties fo:margin-left="3.2437in" fo:margin-right="0in" fo:margin-top="0in" fo:margin-bottom="0in" style:contextual-spacing="false" fo:text-align="left" style:justify-single-word="false" fo:text-indent="0in" style:auto-text-indent="false"/>
    </style:style>
    <style:style style:name="P835" style:family="paragraph" style:parent-style-name="Text_20_body">
      <style:paragraph-properties fo:margin-top="0.011in" fo:margin-bottom="0in" style:contextual-spacing="false"/>
      <style:text-properties style:font-name="Verdana" fo:font-weight="bold" style:font-weight-asian="bold"/>
    </style:style>
    <style:style style:name="P836" style:family="paragraph" style:parent-style-name="Text_20_body">
      <style:paragraph-properties fo:margin-left="1.6071in" fo:margin-right="2.1728in" fo:line-height="104%" fo:text-align="justify" style:justify-single-word="false" fo:text-indent="1.6366in" style:auto-text-indent="false"/>
    </style:style>
    <style:style style:name="P837" style:family="paragraph" style:parent-style-name="Text_20_body">
      <style:paragraph-properties fo:margin-top="0.0075in" fo:margin-bottom="0in" style:contextual-spacing="false"/>
      <style:text-properties style:font-name="Verdana" fo:font-size="7pt" style:font-size-asian="7pt"/>
    </style:style>
    <style:style style:name="P838" style:family="paragraph" style:parent-style-name="Table_20_Paragraph">
      <style:paragraph-properties fo:margin-top="0.0209in" fo:margin-bottom="0in" style:contextual-spacing="false" fo:text-align="left" style:justify-single-word="false"/>
      <style:text-properties style:font-name="Verdana" fo:font-size="4.5pt" style:font-size-asian="4.5pt"/>
    </style:style>
    <style:style style:name="P839" style:family="paragraph" style:parent-style-name="Table_20_Paragraph">
      <style:paragraph-properties fo:margin-left="0.3126in" fo:margin-right="0in" fo:text-align="left" style:justify-single-word="false"/>
    </style:style>
    <style:style style:name="P840" style:family="paragraph" style:parent-style-name="Table_20_Paragraph">
      <style:paragraph-properties fo:margin-left="0in" fo:margin-right="0.0193in"/>
    </style:style>
    <style:style style:name="P841" style:family="paragraph" style:parent-style-name="Table_20_Paragraph">
      <style:paragraph-properties fo:margin-left="0.0555in" fo:margin-right="0in" fo:text-align="left" style:justify-single-word="false"/>
    </style:style>
    <style:style style:name="P842" style:family="paragraph" style:parent-style-name="Table_20_Paragraph">
      <style:paragraph-properties fo:margin-left="0.3252in" fo:margin-right="0in" fo:margin-top="0.0299in" fo:margin-bottom="0in" style:contextual-spacing="false" fo:text-align="left" style:justify-single-word="false"/>
    </style:style>
    <style:style style:name="P843" style:family="paragraph" style:parent-style-name="Table_20_Paragraph">
      <style:paragraph-properties fo:margin-left="0.1055in" fo:margin-right="0in" fo:text-align="left" style:justify-single-word="false"/>
    </style:style>
    <style:style style:name="P844" style:family="paragraph" style:parent-style-name="Table_20_Paragraph">
      <style:paragraph-properties fo:margin-left="0.0201in" fo:margin-right="0in" fo:margin-top="0.0299in" fo:margin-bottom="0in" style:contextual-spacing="false"/>
    </style:style>
    <style:style style:name="P845" style:family="paragraph" style:parent-style-name="Table_20_Paragraph">
      <style:paragraph-properties fo:margin-left="0.0055in" fo:margin-right="0.0008in" fo:margin-top="0.0299in" fo:margin-bottom="0in" style:contextual-spacing="false"/>
    </style:style>
    <style:style style:name="P846" style:family="paragraph" style:parent-style-name="Table_20_Paragraph">
      <style:paragraph-properties fo:margin-left="0.1138in" fo:margin-right="0in" fo:margin-top="0.0709in" fo:margin-bottom="0in" style:contextual-spacing="false" fo:line-height="108%" fo:text-align="left" style:justify-single-word="false" fo:text-indent="0.1917in" style:auto-text-indent="false"/>
    </style:style>
    <style:style style:name="P847" style:family="paragraph" style:parent-style-name="Table_20_Paragraph">
      <style:paragraph-properties fo:margin-left="0.0827in" fo:margin-right="0.0764in" fo:margin-top="0.0299in" fo:margin-bottom="0in" style:contextual-spacing="false" fo:line-height="108%" fo:text-indent="-0.0008in" style:auto-text-indent="false"/>
    </style:style>
    <style:style style:name="P848" style:family="paragraph" style:parent-style-name="Table_20_Paragraph">
      <style:paragraph-properties fo:margin-top="0.0354in" fo:margin-bottom="0in" style:contextual-spacing="false" fo:text-align="left" style:justify-single-word="false"/>
      <style:text-properties style:font-name="Verdana" fo:font-size="4.5pt" style:font-size-asian="4.5pt"/>
    </style:style>
    <style:style style:name="P849" style:family="paragraph" style:parent-style-name="Table_20_Paragraph">
      <style:paragraph-properties fo:margin-left="0.0055in" fo:margin-right="0.0008in"/>
    </style:style>
    <style:style style:name="P850" style:family="paragraph" style:parent-style-name="Table_20_Paragraph">
      <style:paragraph-properties fo:margin-left="0.0201in" fo:margin-right="0.0138in"/>
    </style:style>
    <style:style style:name="P851" style:family="paragraph" style:parent-style-name="Table_20_Paragraph">
      <style:paragraph-properties fo:margin-left="0.0035in" fo:margin-right="0in"/>
    </style:style>
    <style:style style:name="P852" style:family="paragraph" style:parent-style-name="Table_20_Paragraph">
      <style:paragraph-properties fo:margin-left="0.1028in" fo:margin-right="0in" fo:margin-top="0.0709in" fo:margin-bottom="0in" style:contextual-spacing="false" fo:text-align="left" style:justify-single-word="false"/>
    </style:style>
    <style:style style:name="P853" style:family="paragraph" style:parent-style-name="Table_20_Paragraph">
      <style:paragraph-properties fo:margin-left="0.1437in" fo:margin-right="0in" fo:margin-top="0.0299in" fo:margin-bottom="0in" style:contextual-spacing="false" fo:line-height="108%" fo:text-align="left" style:justify-single-word="false" fo:text-indent="-0.0299in" style:auto-text-indent="false"/>
    </style:style>
    <style:style style:name="P854" style:family="paragraph" style:parent-style-name="Table_20_Paragraph">
      <style:paragraph-properties fo:margin-left="0.0055in" fo:margin-right="0in" fo:margin-top="0.0709in" fo:margin-bottom="0in" style:contextual-spacing="false"/>
    </style:style>
    <style:style style:name="P855" style:family="paragraph" style:parent-style-name="Table_20_Paragraph">
      <style:paragraph-properties fo:margin-left="0.0201in" fo:margin-right="0.0138in" fo:margin-top="0.0709in" fo:margin-bottom="0in" style:contextual-spacing="false"/>
    </style:style>
    <style:style style:name="P856" style:family="paragraph" style:parent-style-name="Table_20_Paragraph">
      <style:paragraph-properties fo:margin-left="0.0035in" fo:margin-right="0in" fo:margin-top="0.0709in" fo:margin-bottom="0in" style:contextual-spacing="false"/>
    </style:style>
    <style:style style:name="P857" style:family="paragraph" style:parent-style-name="Standard">
      <style:paragraph-properties fo:margin-left="3.2429in" fo:margin-right="0in" fo:margin-top="0.1201in" fo:margin-bottom="0in" style:contextual-spacing="false" fo:text-align="left" style:justify-single-word="false" fo:text-indent="0in" style:auto-text-indent="false"/>
    </style:style>
    <style:style style:name="P858" style:family="paragraph" style:parent-style-name="Text_20_body">
      <style:paragraph-properties fo:margin-left="1.5791in" fo:margin-right="0in" fo:margin-top="0.0055in" fo:margin-bottom="0in" style:contextual-spacing="false"/>
    </style:style>
    <style:style style:name="P859" style:family="paragraph" style:parent-style-name="Text_20_body">
      <style:paragraph-properties fo:margin-top="0.0161in" fo:margin-bottom="0in" style:contextual-spacing="false"/>
      <style:text-properties style:font-name="Verdana"/>
    </style:style>
    <style:style style:name="P860" style:family="paragraph" style:parent-style-name="Text_20_body">
      <style:paragraph-properties fo:margin-left="0in" fo:margin-right="0.5709in" fo:text-align="center" style:justify-single-word="false"/>
    </style:style>
    <style:style style:name="P861" style:family="paragraph" style:parent-style-name="Standard">
      <style:paragraph-properties fo:margin-left="0in" fo:margin-right="0.5673in" fo:margin-top="0in" fo:margin-bottom="0in" style:contextual-spacing="false" fo:text-align="center" style:justify-single-word="false" fo:text-indent="0in" style:auto-text-indent="false"/>
    </style:style>
    <style:style style:name="P862" style:family="paragraph" style:parent-style-name="Standard">
      <style:paragraph-properties fo:margin-left="0in" fo:margin-right="0.5673in" fo:margin-top="0.0055in" fo:margin-bottom="0in" style:contextual-spacing="false" fo:text-align="center" style:justify-single-word="false" fo:text-indent="0in" style:auto-text-indent="false"/>
    </style:style>
    <style:style style:name="P863" style:family="paragraph" style:parent-style-name="Text_20_body" style:master-page-name="Converted30">
      <style:paragraph-properties style:page-number="auto"/>
      <style:text-properties style:font-name="Verdana" fo:font-size="8.5pt" fo:font-weight="bold" style:font-size-asian="8.5pt" style:font-weight-asian="bold"/>
    </style:style>
    <style:style style:name="P864" style:family="paragraph" style:parent-style-name="Text_20_body">
      <style:paragraph-properties fo:margin-top="0.1201in" fo:margin-bottom="0in" style:contextual-spacing="false"/>
      <style:text-properties style:font-name="Verdana" fo:font-size="8.5pt" fo:font-weight="bold" style:font-size-asian="8.5pt" style:font-weight-asian="bold"/>
    </style:style>
    <style:style style:name="P865" style:family="paragraph" style:parent-style-name="Standard">
      <style:paragraph-properties fo:margin-left="1.5in" fo:margin-right="0in" fo:margin-top="0.0008in" fo:margin-bottom="0in" style:contextual-spacing="false" fo:text-align="left" style:justify-single-word="false" fo:text-indent="0in" style:auto-text-indent="false"/>
    </style:style>
    <style:style style:name="P866" style:family="paragraph" style:parent-style-name="Text_20_body">
      <style:paragraph-properties fo:margin-top="0.0043in" fo:margin-bottom="0in" style:contextual-spacing="false"/>
      <style:text-properties style:font-name="Verdana" fo:font-size="8.5pt" fo:font-weight="bold" style:font-size-asian="8.5pt" style:font-weight-asian="bold"/>
    </style:style>
    <style:style style:name="P867" style:family="paragraph" style:parent-style-name="Standard">
      <style:paragraph-properties fo:margin-left="3.1984in" fo:margin-right="2.0709in" fo:margin-top="0in" fo:margin-bottom="0in" style:contextual-spacing="false" fo:line-height="102%" fo:text-align="left" style:justify-single-word="false" fo:text-indent="0in" style:auto-text-indent="false">
        <style:tab-stops>
          <style:tab-stop style:position="3.8744in"/>
          <style:tab-stop style:position="4.4819in"/>
          <style:tab-stop style:position="5.6201in"/>
        </style:tab-stops>
      </style:paragraph-properties>
    </style:style>
    <style:style style:name="P868" style:family="paragraph" style:parent-style-name="Standard">
      <style:paragraph-properties fo:margin-left="3.1984in" fo:margin-right="0in" fo:margin-top="0in" fo:margin-bottom="0in" style:contextual-spacing="false" fo:text-align="justify" style:justify-single-word="false" fo:text-indent="0in" style:auto-text-indent="false"/>
    </style:style>
    <style:style style:name="P869" style:family="paragraph" style:parent-style-name="Standard">
      <style:paragraph-properties fo:margin-left="3.1984in" fo:margin-right="1.9866in" fo:margin-top="0.002in" fo:margin-bottom="0in" style:contextual-spacing="false" fo:line-height="102%" fo:text-align="justify" style:justify-single-word="false" fo:text-indent="0in" style:auto-text-indent="false"/>
    </style:style>
    <style:style style:name="P870" style:family="paragraph" style:parent-style-name="Standard">
      <style:paragraph-properties fo:margin-left="3.1984in" fo:margin-right="0in" fo:margin-top="0.1346in" fo:margin-bottom="0in" style:contextual-spacing="false" fo:text-align="left" style:justify-single-word="false" fo:text-indent="0in" style:auto-text-indent="false"/>
    </style:style>
    <style:style style:name="P871" style:family="paragraph" style:parent-style-name="Standard">
      <style:paragraph-properties fo:margin-left="1.5in" fo:margin-right="1.9575in" fo:margin-top="0in" fo:margin-bottom="0in" style:contextual-spacing="false" fo:line-height="102%" fo:text-align="justify" style:justify-single-word="false" fo:text-indent="1.698in" style:auto-text-indent="false"/>
    </style:style>
    <style:style style:name="P872" style:family="paragraph" style:parent-style-name="Table_20_Paragraph">
      <style:paragraph-properties fo:margin-top="0.0102in" fo:margin-bottom="0in" style:contextual-spacing="false" fo:text-align="left" style:justify-single-word="false"/>
      <style:text-properties style:font-name="Verdana" fo:font-size="5pt" style:font-size-asian="5pt"/>
    </style:style>
    <style:style style:name="P873" style:family="paragraph" style:parent-style-name="Table_20_Paragraph">
      <style:paragraph-properties fo:margin-left="0.0209in" fo:margin-right="0.0146in" fo:margin-top="0.0008in" fo:margin-bottom="0in" style:contextual-spacing="false"/>
    </style:style>
    <style:style style:name="P874" style:family="paragraph" style:parent-style-name="Table_20_Paragraph">
      <style:paragraph-properties fo:margin-left="0.0445in" fo:margin-right="0.0138in" fo:margin-top="0.0008in" fo:margin-bottom="0in" style:contextual-spacing="false"/>
    </style:style>
    <style:style style:name="P875" style:family="paragraph" style:parent-style-name="Table_20_Paragraph">
      <style:paragraph-properties fo:margin-left="0.0209in" fo:margin-right="0.0134in" fo:margin-top="0.0008in" fo:margin-bottom="0in" style:contextual-spacing="false"/>
    </style:style>
    <style:style style:name="P876" style:family="paragraph" style:parent-style-name="Table_20_Paragraph">
      <style:paragraph-properties fo:margin-left="0.0193in" fo:margin-right="0.0134in" fo:margin-top="0.0008in" fo:margin-bottom="0in" style:contextual-spacing="false"/>
    </style:style>
    <style:style style:name="P877" style:family="paragraph" style:parent-style-name="Table_20_Paragraph">
      <style:paragraph-properties fo:margin-left="0.1071in" fo:margin-right="0in" fo:margin-top="0.0528in" fo:margin-bottom="0in" style:contextual-spacing="false" fo:text-align="left" style:justify-single-word="false" fo:text-indent="-0.0701in" style:auto-text-indent="false"/>
    </style:style>
    <style:style style:name="P878" style:family="paragraph" style:parent-style-name="Table_20_Paragraph">
      <style:paragraph-properties fo:margin-left="0.1374in" fo:margin-right="0in" fo:margin-top="0.0528in" fo:margin-bottom="0in" style:contextual-spacing="false" fo:text-align="left" style:justify-single-word="false" fo:text-indent="-0.0717in" style:auto-text-indent="false"/>
    </style:style>
    <style:style style:name="P879" style:family="paragraph" style:parent-style-name="Table_20_Paragraph">
      <style:paragraph-properties fo:margin-top="0.0382in" fo:margin-bottom="0in" style:contextual-spacing="false" fo:text-align="left" style:justify-single-word="false"/>
      <style:text-properties style:font-name="Verdana" fo:font-size="4pt" style:font-size-asian="4pt"/>
    </style:style>
    <style:style style:name="P880" style:family="paragraph" style:parent-style-name="Table_20_Paragraph">
      <style:paragraph-properties fo:margin-left="0.0063in" fo:margin-right="0.0209in"/>
    </style:style>
    <style:style style:name="P881" style:family="paragraph" style:parent-style-name="Table_20_Paragraph">
      <style:paragraph-properties fo:margin-left="0.0307in" fo:margin-right="0.0445in"/>
    </style:style>
    <style:style style:name="P882" style:family="paragraph" style:parent-style-name="Table_20_Paragraph">
      <style:paragraph-properties fo:margin-left="0in" fo:margin-right="0.0134in"/>
    </style:style>
    <style:style style:name="P883" style:family="paragraph" style:parent-style-name="Table_20_Paragraph">
      <style:paragraph-properties fo:margin-top="0.0016in" fo:margin-bottom="0in" style:contextual-spacing="false" fo:text-align="left" style:justify-single-word="false"/>
      <style:text-properties style:font-name="Verdana" fo:font-size="4pt" style:font-size-asian="4pt"/>
    </style:style>
    <style:style style:name="P884" style:family="paragraph" style:parent-style-name="Table_20_Paragraph">
      <style:paragraph-properties fo:margin-left="0.1516in" fo:margin-right="0in" fo:margin-top="0.0008in" fo:margin-bottom="0in" style:contextual-spacing="false" fo:text-align="left" style:justify-single-word="false"/>
    </style:style>
    <style:style style:name="P885" style:family="paragraph" style:parent-style-name="Table_20_Paragraph">
      <style:paragraph-properties fo:margin-left="0.1791in" fo:margin-right="0in" fo:margin-top="0.0047in" fo:margin-bottom="0in" style:contextual-spacing="false" fo:text-align="left" style:justify-single-word="false"/>
    </style:style>
    <style:style style:name="P886" style:family="paragraph" style:parent-style-name="Table_20_Paragraph">
      <style:paragraph-properties fo:margin-left="0.1165in" fo:margin-right="0in" fo:margin-top="0.0008in" fo:margin-bottom="0in" style:contextual-spacing="false" fo:text-align="left" style:justify-single-word="false"/>
    </style:style>
    <style:style style:name="P887" style:family="paragraph" style:parent-style-name="Table_20_Paragraph">
      <style:paragraph-properties fo:margin-left="0.1346in" fo:margin-right="0in" fo:margin-top="0.0047in" fo:margin-bottom="0in" style:contextual-spacing="false" fo:text-align="left" style:justify-single-word="false"/>
    </style:style>
    <style:style style:name="P888" style:family="paragraph" style:parent-style-name="Standard">
      <style:paragraph-properties fo:margin-left="3.1984in" fo:margin-right="0in" fo:margin-top="0.1374in" fo:margin-bottom="0in" style:contextual-spacing="false" fo:text-align="left" style:justify-single-word="false" fo:text-indent="0in" style:auto-text-indent="false"/>
    </style:style>
    <style:style style:name="P889" style:family="paragraph" style:parent-style-name="Standard">
      <style:paragraph-properties fo:margin-left="1.5in" fo:margin-right="0in" fo:margin-top="0.0028in" fo:margin-bottom="0in" style:contextual-spacing="false" fo:text-align="left" style:justify-single-word="false" fo:text-indent="0in" style:auto-text-indent="false"/>
    </style:style>
    <style:style style:name="P890" style:family="paragraph" style:parent-style-name="Standard">
      <style:paragraph-properties fo:margin-left="0in" fo:margin-right="0.5736in" fo:margin-top="0in" fo:margin-bottom="0in" style:contextual-spacing="false" fo:text-align="center" style:justify-single-word="false" fo:text-indent="0in" style:auto-text-indent="false"/>
    </style:style>
    <style:style style:name="P891" style:family="paragraph" style:parent-style-name="Text_20_body">
      <style:paragraph-properties fo:margin-top="0.0091in" fo:margin-bottom="0in" style:contextual-spacing="false"/>
      <style:text-properties style:font-name="Verdana" fo:font-size="8.5pt" style:font-size-asian="8.5pt"/>
    </style:style>
    <style:style style:name="P892" style:family="paragraph" style:parent-style-name="Standard">
      <style:paragraph-properties fo:margin-left="0in" fo:margin-right="0.5701in" fo:margin-top="0in" fo:margin-bottom="0in" style:contextual-spacing="false" fo:text-align="center" style:justify-single-word="false" fo:text-indent="0in" style:auto-text-indent="false"/>
    </style:style>
    <style:style style:name="P893" style:family="paragraph" style:parent-style-name="Standard">
      <style:paragraph-properties fo:margin-left="0in" fo:margin-right="0.5701in" fo:margin-top="0.0028in" fo:margin-bottom="0in" style:contextual-spacing="false" fo:text-align="center" style:justify-single-word="false" fo:text-indent="0in" style:auto-text-indent="false"/>
    </style:style>
    <style:style style:name="P894" style:family="paragraph" style:parent-style-name="Text_20_body" style:master-page-name="Converted31">
      <style:paragraph-properties style:page-number="auto"/>
      <style:text-properties style:font-name="Verdana" fo:font-weight="bold" style:font-weight-asian="bold"/>
    </style:style>
    <style:style style:name="P895" style:family="paragraph" style:parent-style-name="Text_20_body">
      <style:paragraph-properties fo:margin-top="0.0925in" fo:margin-bottom="0in" style:contextual-spacing="false"/>
      <style:text-properties style:font-name="Verdana" fo:font-weight="bold" style:font-weight-asian="bold"/>
    </style:style>
    <style:style style:name="P896" style:family="paragraph" style:parent-style-name="Standard">
      <style:paragraph-properties fo:margin-left="0.9811in" fo:margin-right="1.8429in" fo:margin-top="0in" fo:margin-bottom="0in" style:contextual-spacing="false" fo:line-height="104%" fo:text-align="justify" style:justify-single-word="false" fo:text-indent="0in" style:auto-text-indent="false"/>
    </style:style>
    <style:style style:name="P897" style:family="paragraph" style:parent-style-name="Standard">
      <style:paragraph-properties fo:margin-left="0.9811in" fo:margin-right="4.9902in" fo:margin-top="0.0236in" fo:margin-bottom="0in" style:contextual-spacing="false" fo:line-height="0.2654in" fo:text-align="left" style:justify-single-word="false" fo:text-indent="0in" style:auto-text-indent="false"/>
    </style:style>
    <style:style style:name="P898" style:family="paragraph" style:parent-style-name="Text_20_body">
      <style:paragraph-properties fo:margin-left="0.9811in" fo:margin-right="0in" fo:line-height="0.1028in"/>
    </style:style>
    <style:style style:name="P899" style:family="paragraph" style:parent-style-name="Text_20_body">
      <style:paragraph-properties fo:margin-left="0.9811in" fo:margin-right="0in" fo:margin-top="0.0047in" fo:margin-bottom="0in" style:contextual-spacing="false"/>
    </style:style>
    <style:style style:name="P900" style:family="paragraph" style:parent-style-name="Standard">
      <style:paragraph-properties fo:margin-left="0.9811in" fo:margin-right="0in" fo:margin-top="0.0047in" fo:margin-bottom="0in" style:contextual-spacing="false" fo:text-align="left" style:justify-single-word="false" fo:text-indent="0in" style:auto-text-indent="false"/>
    </style:style>
    <style:style style:name="P901" style:family="paragraph" style:parent-style-name="Text_20_body">
      <style:paragraph-properties fo:margin-left="0.9811in" fo:margin-right="1.8484in" fo:margin-top="0.0047in" fo:margin-bottom="0in" style:contextual-spacing="false" fo:line-height="104%" fo:text-align="justify" style:justify-single-word="false"/>
    </style:style>
    <style:style style:name="P902" style:family="paragraph" style:parent-style-name="Text_20_body">
      <style:paragraph-properties fo:margin-left="0.9811in" fo:margin-right="1.848in" fo:line-height="104%" fo:text-align="justify" style:justify-single-word="false"/>
    </style:style>
    <style:style style:name="P903" style:family="paragraph" style:parent-style-name="Text_20_body">
      <style:paragraph-properties fo:margin-left="0.9811in" fo:margin-right="1.8437in" fo:line-height="104%" fo:text-align="justify" style:justify-single-word="false"/>
    </style:style>
    <style:style style:name="P904" style:family="paragraph" style:parent-style-name="Text_20_body">
      <style:paragraph-properties fo:margin-left="0.9811in" fo:margin-right="1.8453in" fo:line-height="104%" fo:text-align="justify" style:justify-single-word="false"/>
    </style:style>
    <style:style style:name="P905" style:family="paragraph" style:parent-style-name="Text_20_body">
      <style:paragraph-properties fo:margin-left="0.9811in" fo:margin-right="0in" fo:line-height="0.1272in"/>
    </style:style>
    <style:style style:name="P906" style:family="paragraph" style:parent-style-name="Text_20_body">
      <style:paragraph-properties fo:margin-left="0.9811in" fo:margin-right="3.1701in" fo:margin-top="0.0028in" fo:margin-bottom="0in" style:contextual-spacing="false" fo:line-height="104%"/>
    </style:style>
    <style:style style:name="P907" style:family="paragraph" style:parent-style-name="Text_20_body">
      <style:paragraph-properties fo:margin-left="0.9811in" fo:margin-right="1.7382in" fo:line-height="104%"/>
    </style:style>
    <style:style style:name="P908" style:family="paragraph" style:parent-style-name="Text_20_body">
      <style:paragraph-properties fo:margin-left="0.9811in" fo:margin-right="1.8492in" fo:line-height="104%"/>
    </style:style>
    <style:style style:name="P909" style:family="paragraph" style:parent-style-name="Text_20_body">
      <style:paragraph-properties fo:margin-left="0.9811in" fo:margin-right="0in" fo:margin-top="0.0035in" fo:margin-bottom="0in" style:contextual-spacing="false"/>
    </style:style>
    <style:style style:name="P910" style:family="paragraph" style:parent-style-name="Text_20_body">
      <style:paragraph-properties fo:margin-left="0.9811in" fo:margin-right="1.7382in" fo:margin-top="0.0043in" fo:margin-bottom="0in" style:contextual-spacing="false" fo:line-height="104%"/>
    </style:style>
    <style:style style:name="P911" style:family="paragraph" style:parent-style-name="Text_20_body">
      <style:paragraph-properties fo:margin-left="0.9811in" fo:margin-right="1.7382in" fo:margin-top="0.0047in" fo:margin-bottom="0in" style:contextual-spacing="false" fo:line-height="104%"/>
    </style:style>
    <style:style style:name="P912" style:family="paragraph" style:parent-style-name="Standard">
      <style:paragraph-properties fo:margin-left="0.9811in" fo:margin-right="0in" fo:margin-top="0in" fo:margin-bottom="0in" style:contextual-spacing="false" fo:line-height="0.1272in" fo:text-align="left" style:justify-single-word="false" fo:text-indent="0in" style:auto-text-indent="false"/>
    </style:style>
    <style:style style:name="P913" style:family="paragraph" style:parent-style-name="Text_20_body">
      <style:paragraph-properties fo:margin-left="0.9811in" fo:margin-right="1.7382in" fo:margin-top="0.0047in" fo:margin-bottom="0in" style:contextual-spacing="false" fo:line-height="104%" fo:text-indent="-0.0008in" style:auto-text-indent="false"/>
    </style:style>
    <style:style style:name="P914" style:family="paragraph" style:parent-style-name="Text_20_body" style:master-page-name="Converted32">
      <style:paragraph-properties style:page-number="auto"/>
      <style:text-properties style:font-name="Arial"/>
    </style:style>
    <style:style style:name="P915" style:family="paragraph" style:parent-style-name="Text_20_body">
      <style:paragraph-properties fo:margin-top="0.0957in" fo:margin-bottom="0in" style:contextual-spacing="false"/>
      <style:text-properties style:font-name="Arial"/>
    </style:style>
    <style:style style:name="P916" style:family="paragraph" style:parent-style-name="Standard">
      <style:paragraph-properties fo:margin-left="1.0429in" fo:margin-right="4.9902in" fo:margin-top="0.0008in" fo:margin-bottom="0in" style:contextual-spacing="false" style:line-height-at-least="0.2571in" fo:text-align="left" style:justify-single-word="false" fo:text-indent="0in" style:auto-text-indent="false"/>
    </style:style>
    <style:style style:name="P917" style:family="paragraph" style:parent-style-name="Text_20_body">
      <style:paragraph-properties fo:margin-left="1.0429in" fo:margin-right="1.7382in" fo:margin-top="0.0035in" fo:margin-bottom="0in" style:contextual-spacing="false" fo:line-height="101%"/>
    </style:style>
    <style:style style:name="P918" style:family="paragraph" style:parent-style-name="Text_20_body">
      <style:paragraph-properties fo:margin-left="1.0429in" fo:margin-right="1.8957in" fo:margin-top="0.0016in" fo:margin-bottom="0in" style:contextual-spacing="false" fo:line-height="101%" fo:text-align="justify" style:justify-single-word="false"/>
    </style:style>
    <style:style style:name="P919" style:family="paragraph" style:parent-style-name="Standard">
      <style:paragraph-properties fo:margin-left="1.0429in" fo:margin-right="0in" fo:margin-top="0.0035in" fo:margin-bottom="0in" style:contextual-spacing="false" fo:text-align="justify" style:justify-single-word="false" fo:text-indent="0in" style:auto-text-indent="false"/>
    </style:style>
    <style:style style:name="P920" style:family="paragraph" style:parent-style-name="Standard">
      <style:paragraph-properties fo:margin-left="1.0429in" fo:margin-right="0in" fo:margin-top="0.0016in" fo:margin-bottom="0in" style:contextual-spacing="false" fo:text-align="left" style:justify-single-word="false" fo:text-indent="0in" style:auto-text-indent="false"/>
    </style:style>
    <style:style style:name="P921" style:family="paragraph" style:parent-style-name="Text_20_body">
      <style:paragraph-properties fo:margin-left="1.0429in" fo:margin-right="1.8984in" fo:margin-top="0.002in" fo:margin-bottom="0in" style:contextual-spacing="false" fo:line-height="101%" fo:text-align="justify" style:justify-single-word="false"/>
    </style:style>
    <style:style style:name="P922" style:family="paragraph" style:parent-style-name="Standard">
      <style:paragraph-properties fo:margin-left="1.0429in" fo:margin-right="0in" fo:margin-top="0.0008in" fo:margin-bottom="0in" style:contextual-spacing="false" fo:text-align="left" style:justify-single-word="false" fo:text-indent="0in" style:auto-text-indent="false"/>
    </style:style>
    <style:style style:name="P923" style:family="paragraph" style:parent-style-name="Text_20_body">
      <style:paragraph-properties fo:margin-top="0.0902in" fo:margin-bottom="0in" style:contextual-spacing="false"/>
      <style:text-properties style:font-name="Arial"/>
    </style:style>
    <style:style style:name="P924" style:family="paragraph" style:parent-style-name="Standard">
      <style:paragraph-properties fo:margin-left="1.028in" fo:margin-right="4.9902in" fo:margin-top="0in" fo:margin-bottom="0in" style:contextual-spacing="false" style:line-height-at-least="0.2571in" fo:text-align="left" style:justify-single-word="false" fo:text-indent="0in" style:auto-text-indent="false"/>
    </style:style>
    <style:style style:name="P925" style:family="paragraph" style:parent-style-name="Text_20_body">
      <style:paragraph-properties fo:margin-left="1.028in" fo:margin-right="1.7382in" fo:margin-top="0.0063in" fo:margin-bottom="0in" style:contextual-spacing="false" fo:line-height="102%"/>
    </style:style>
    <style:style style:name="P926" style:family="paragraph" style:parent-style-name="Standard">
      <style:paragraph-properties fo:margin-left="1.028in" fo:margin-right="0in" fo:margin-top="0in" fo:margin-bottom="0in" style:contextual-spacing="false" fo:text-align="left" style:justify-single-word="false" fo:text-indent="0in" style:auto-text-indent="false"/>
    </style:style>
    <style:style style:name="P927" style:family="paragraph" style:parent-style-name="Text_20_body">
      <style:paragraph-properties fo:margin-left="1.028in" fo:margin-right="1.8898in" fo:margin-top="0.0028in" fo:margin-bottom="0in" style:contextual-spacing="false" fo:line-height="102%" fo:text-align="justify" style:justify-single-word="false"/>
    </style:style>
    <style:style style:name="P928" style:family="paragraph" style:parent-style-name="Text_20_body">
      <style:paragraph-properties fo:margin-left="1.028in" fo:margin-right="0in" fo:line-height="0.1272in" fo:text-align="justify" style:justify-single-word="false"/>
    </style:style>
    <style:style style:name="P929" style:family="paragraph" style:parent-style-name="Standard">
      <style:paragraph-properties fo:margin-left="1.028in" fo:margin-right="0in" fo:margin-top="0.002in" fo:margin-bottom="0in" style:contextual-spacing="false" fo:text-align="justify" style:justify-single-word="false" fo:text-indent="0in" style:auto-text-indent="false"/>
    </style:style>
    <style:style style:name="P930" style:family="paragraph" style:parent-style-name="Text_20_body">
      <style:paragraph-properties fo:margin-left="1.028in" fo:margin-right="1.8874in" fo:margin-top="0.0028in" fo:margin-bottom="0in" style:contextual-spacing="false" fo:line-height="102%" fo:text-align="justify" style:justify-single-word="false"/>
    </style:style>
    <style:style style:name="P931" style:family="paragraph" style:parent-style-name="Text_20_body">
      <style:paragraph-properties fo:margin-left="1.028in" fo:margin-right="0in" fo:text-align="justify" style:justify-single-word="false"/>
    </style:style>
    <style:style style:name="P932" style:family="paragraph" style:parent-style-name="Text_20_body">
      <style:paragraph-properties fo:margin-left="1.028in" fo:margin-right="2.3917in" fo:margin-top="0.002in" fo:margin-bottom="0in" style:contextual-spacing="false" fo:line-height="102%"/>
    </style:style>
    <style:style style:name="P933" style:family="paragraph" style:parent-style-name="Text_20_body">
      <style:paragraph-properties fo:margin-left="1.028in" fo:margin-right="1.7382in" fo:line-height="102%"/>
    </style:style>
    <style:style style:name="P934" style:family="paragraph" style:parent-style-name="Text_20_body">
      <style:paragraph-properties fo:margin-left="1.028in" fo:margin-right="1.7382in" fo:margin-top="0.002in" fo:margin-bottom="0in" style:contextual-spacing="false" fo:line-height="102%" fo:text-indent="-0.0008in" style:auto-text-indent="false"/>
    </style:style>
    <style:style style:name="P935" style:family="paragraph" style:parent-style-name="Standard">
      <style:paragraph-properties fo:margin-left="1.028in" fo:margin-right="0in" fo:margin-top="0.0028in" fo:margin-bottom="0in" style:contextual-spacing="false" fo:text-align="left" style:justify-single-word="false" fo:text-indent="0in" style:auto-text-indent="false"/>
    </style:style>
    <style:style style:name="P936" style:family="paragraph" style:parent-style-name="Text_20_body" style:master-page-name="Converted33">
      <style:paragraph-properties style:page-number="auto"/>
      <style:text-properties style:font-name="Arial"/>
    </style:style>
    <style:style style:name="P937" style:family="paragraph" style:parent-style-name="Text_20_body">
      <style:paragraph-properties fo:margin-top="0.0909in" fo:margin-bottom="0in" style:contextual-spacing="false"/>
      <style:text-properties style:font-name="Arial"/>
    </style:style>
    <style:style style:name="P938" style:family="paragraph" style:parent-style-name="Standard">
      <style:paragraph-properties fo:margin-left="1.0291in" fo:margin-right="4.9902in" fo:margin-top="0in" fo:margin-bottom="0in" style:contextual-spacing="false" style:line-height-at-least="0.2571in" fo:text-align="left" style:justify-single-word="false" fo:text-indent="0in" style:auto-text-indent="false"/>
    </style:style>
    <style:style style:name="P939" style:family="paragraph" style:parent-style-name="Text_20_body">
      <style:paragraph-properties fo:margin-left="1.0291in" fo:margin-right="1.7382in" fo:margin-top="0.0063in" fo:margin-bottom="0in" style:contextual-spacing="false" fo:line-height="102%"/>
    </style:style>
    <style:style style:name="P940" style:family="paragraph" style:parent-style-name="Standard">
      <style:paragraph-properties fo:margin-left="1.0291in" fo:margin-right="0in" fo:margin-top="0in" fo:margin-bottom="0in" style:contextual-spacing="false" fo:text-align="left" style:justify-single-word="false" fo:text-indent="0in" style:auto-text-indent="false"/>
    </style:style>
    <style:style style:name="P941" style:family="paragraph" style:parent-style-name="Text_20_body">
      <style:paragraph-properties fo:margin-left="1.0291in" fo:margin-right="1.8882in" fo:margin-top="0.002in" fo:margin-bottom="0in" style:contextual-spacing="false" fo:line-height="102%" fo:text-align="justify" style:justify-single-word="false"/>
    </style:style>
    <style:style style:name="P942" style:family="paragraph" style:parent-style-name="Standard">
      <style:paragraph-properties fo:margin-left="1.0291in" fo:margin-right="1.8874in" fo:margin-top="0.002in" fo:margin-bottom="0in" style:contextual-spacing="false" fo:line-height="104%" fo:text-align="justify" style:justify-single-word="false" fo:text-indent="0in" style:auto-text-indent="false"/>
    </style:style>
    <style:style style:name="P943" style:family="paragraph" style:parent-style-name="Text_20_body">
      <style:paragraph-properties fo:margin-left="1.0291in" fo:margin-right="1.8835in" fo:line-height="102%" fo:text-align="justify" style:justify-single-word="false"/>
    </style:style>
    <style:style style:name="P944" style:family="paragraph" style:parent-style-name="Text_20_body">
      <style:paragraph-properties fo:margin-left="1.0291in" fo:margin-right="1.8846in" fo:line-height="102%" fo:text-align="justify" style:justify-single-word="false"/>
    </style:style>
    <style:style style:name="P945" style:family="paragraph" style:parent-style-name="Text_20_body">
      <style:paragraph-properties fo:margin-left="1.0291in" fo:margin-right="0in" fo:line-height="0.128in"/>
    </style:style>
    <style:style style:name="P946" style:family="paragraph" style:parent-style-name="Text_20_body">
      <style:paragraph-properties fo:margin-left="1.0291in" fo:margin-right="3.1701in" fo:line-height="102%"/>
    </style:style>
    <style:style style:name="P947" style:family="paragraph" style:parent-style-name="Text_20_body">
      <style:paragraph-properties fo:margin-left="1.0291in" fo:margin-right="1.7382in" fo:line-height="102%"/>
    </style:style>
    <style:style style:name="P948" style:family="paragraph" style:parent-style-name="Text_20_body">
      <style:paragraph-properties fo:margin-left="1.0291in" fo:margin-right="1.889in" fo:line-height="102%"/>
    </style:style>
    <style:style style:name="P949" style:family="paragraph" style:parent-style-name="Text_20_body">
      <style:paragraph-properties fo:margin-left="1.0291in" fo:margin-right="0in"/>
    </style:style>
    <style:style style:name="P950" style:family="paragraph" style:parent-style-name="Text_20_body">
      <style:paragraph-properties fo:margin-left="1.0291in" fo:margin-right="0in" fo:margin-top="0.0016in" fo:margin-bottom="0in" style:contextual-spacing="false"/>
    </style:style>
    <style:style style:name="P951" style:family="paragraph" style:parent-style-name="Text_20_body">
      <style:paragraph-properties fo:margin-left="1.0291in" fo:margin-right="1.7382in" fo:margin-top="0.0028in" fo:margin-bottom="0in" style:contextual-spacing="false" fo:line-height="102%"/>
    </style:style>
    <style:style style:name="P952" style:family="paragraph" style:parent-style-name="Text_20_body">
      <style:paragraph-properties fo:margin-left="1.0291in" fo:margin-right="1.7382in" fo:margin-top="0.002in" fo:margin-bottom="0in" style:contextual-spacing="false" fo:line-height="102%"/>
    </style:style>
    <style:style style:name="P953" style:family="paragraph" style:parent-style-name="Text_20_body">
      <style:paragraph-properties fo:margin-left="1.0291in" fo:margin-right="1.8835in" fo:margin-top="0.0028in" fo:margin-bottom="0in" style:contextual-spacing="false" fo:line-height="102%" fo:text-align="justify" style:justify-single-word="false" fo:text-indent="-0.0008in" style:auto-text-indent="false"/>
    </style:style>
    <style:style style:name="P954" style:family="paragraph" style:parent-style-name="Standard">
      <style:paragraph-properties fo:margin-left="1.0291in" fo:margin-right="0in" fo:margin-top="0.002in" fo:margin-bottom="0in" style:contextual-spacing="false" fo:text-align="justify" style:justify-single-word="false" fo:text-indent="0in" style:auto-text-indent="false"/>
    </style:style>
    <style:style style:name="P955" style:family="paragraph" style:parent-style-name="Text_20_body" style:master-page-name="Converted34">
      <style:paragraph-properties style:page-number="auto"/>
      <style:text-properties style:font-name="Arial"/>
    </style:style>
    <style:style style:name="P956" style:family="paragraph" style:parent-style-name="Text_20_body">
      <style:paragraph-properties fo:margin-top="0.0736in" fo:margin-bottom="0in" style:contextual-spacing="false"/>
      <style:text-properties style:font-name="Arial"/>
    </style:style>
    <style:style style:name="P957" style:family="paragraph" style:parent-style-name="Standard">
      <style:paragraph-properties fo:margin-left="1.0154in" fo:margin-right="4.9902in" fo:margin-top="0in" fo:margin-bottom="0in" style:contextual-spacing="false" style:line-height-at-least="0.2571in" fo:text-align="left" style:justify-single-word="false" fo:text-indent="0in" style:auto-text-indent="false"/>
    </style:style>
    <style:style style:name="P958" style:family="paragraph" style:parent-style-name="Text_20_body">
      <style:paragraph-properties fo:margin-left="1.0154in" fo:margin-right="1.7382in" fo:margin-top="0.0075in" fo:margin-bottom="0in" style:contextual-spacing="false" fo:line-height="102%"/>
    </style:style>
    <style:style style:name="P959" style:family="paragraph" style:parent-style-name="Standard">
      <style:paragraph-properties fo:margin-left="1.0154in" fo:margin-right="0in" fo:margin-top="0.0016in" fo:margin-bottom="0in" style:contextual-spacing="false" fo:text-align="left" style:justify-single-word="false" fo:text-indent="0in" style:auto-text-indent="false"/>
    </style:style>
    <style:style style:name="P960" style:family="paragraph" style:parent-style-name="Text_20_body">
      <style:paragraph-properties fo:margin-left="1.0154in" fo:margin-right="1.8756in" fo:margin-top="0.0035in" fo:margin-bottom="0in" style:contextual-spacing="false" fo:line-height="102%" fo:text-align="justify" style:justify-single-word="false" fo:text-indent="-0.0008in" style:auto-text-indent="false"/>
    </style:style>
    <style:style style:name="P961" style:family="paragraph" style:parent-style-name="Text_20_body">
      <style:paragraph-properties fo:margin-left="1.0154in" fo:margin-right="1.8783in" fo:margin-top="0.0028in" fo:margin-bottom="0in" style:contextual-spacing="false" fo:line-height="102%" fo:text-align="justify" style:justify-single-word="false"/>
    </style:style>
    <style:style style:name="P962" style:family="paragraph" style:parent-style-name="Standard">
      <style:paragraph-properties fo:margin-left="1.0154in" fo:margin-right="0in" fo:margin-top="0.0016in" fo:margin-bottom="0in" style:contextual-spacing="false" fo:text-align="justify" style:justify-single-word="false" fo:text-indent="0in" style:auto-text-indent="false"/>
    </style:style>
    <style:style style:name="P963" style:family="paragraph" style:parent-style-name="Text_20_body">
      <style:paragraph-properties fo:margin-left="1.0154in" fo:margin-right="1.8701in" fo:margin-top="0.0028in" fo:margin-bottom="0in" style:contextual-spacing="false" fo:line-height="102%" fo:text-align="justify" style:justify-single-word="false"/>
    </style:style>
    <style:style style:name="P964" style:family="paragraph" style:parent-style-name="Text_20_body">
      <style:paragraph-properties fo:margin-left="1.0154in" fo:margin-right="0in" fo:margin-top="0.002in" fo:margin-bottom="0in" style:contextual-spacing="false" fo:text-align="justify" style:justify-single-word="false"/>
    </style:style>
    <style:style style:name="P965" style:family="paragraph" style:parent-style-name="Text_20_body">
      <style:paragraph-properties fo:margin-left="1.0154in" fo:margin-right="2.3917in" fo:margin-top="0.0028in" fo:margin-bottom="0in" style:contextual-spacing="false" fo:line-height="102%"/>
    </style:style>
    <style:style style:name="P966" style:family="paragraph" style:parent-style-name="Text_20_body">
      <style:paragraph-properties fo:margin-left="1.0154in" fo:margin-right="1.7382in" fo:margin-top="0.0016in" fo:margin-bottom="0in" style:contextual-spacing="false" fo:line-height="102%"/>
    </style:style>
    <style:style style:name="P967" style:family="paragraph" style:parent-style-name="Text_20_body">
      <style:paragraph-properties fo:margin-left="1.0161in" fo:margin-right="1.7382in" fo:margin-top="0.0028in" fo:margin-bottom="0in" style:contextual-spacing="false" fo:line-height="102%" fo:text-indent="-0.0008in" style:auto-text-indent="false"/>
    </style:style>
    <style:style style:name="P968" style:family="paragraph" style:parent-style-name="Standard">
      <style:paragraph-properties fo:margin-left="1.0154in" fo:margin-right="0in" fo:margin-top="0.0028in" fo:margin-bottom="0in" style:contextual-spacing="false" fo:text-align="justify" style:justify-single-word="false" fo:text-indent="0in" style:auto-text-indent="false"/>
    </style:style>
    <style:style style:name="P969" style:family="paragraph" style:parent-style-name="Text_20_body">
      <style:paragraph-properties fo:margin-top="0.0126in" fo:margin-bottom="0in" style:contextual-spacing="false"/>
      <style:text-properties style:font-name="Arial"/>
    </style:style>
    <style:style style:name="P970" style:family="paragraph" style:parent-style-name="Text_20_body">
      <style:paragraph-properties fo:margin-left="1.0154in" fo:margin-right="1.7382in" fo:margin-top="0.0083in" fo:margin-bottom="0in" style:contextual-spacing="false" fo:line-height="102%"/>
    </style:style>
    <style:style style:name="P971" style:family="paragraph" style:parent-style-name="Standard">
      <style:paragraph-properties fo:margin-left="1.0154in" fo:margin-right="0in" fo:margin-top="0.0008in" fo:margin-bottom="0in" style:contextual-spacing="false" fo:text-align="left" style:justify-single-word="false" fo:text-indent="0in" style:auto-text-indent="false"/>
    </style:style>
    <style:style style:name="P972" style:family="paragraph" style:parent-style-name="Text_20_body">
      <style:paragraph-properties fo:margin-left="1.0154in" fo:margin-right="1.8791in" fo:margin-top="0.0035in" fo:margin-bottom="0in" style:contextual-spacing="false" fo:line-height="102%" fo:text-align="justify" style:justify-single-word="false" fo:text-indent="-0.0008in" style:auto-text-indent="false"/>
    </style:style>
    <style:style style:name="P973" style:family="paragraph" style:parent-style-name="Text_20_body">
      <style:paragraph-properties fo:margin-left="1.0161in" fo:margin-right="1.872in" fo:margin-top="0.0028in" fo:margin-bottom="0in" style:contextual-spacing="false" fo:line-height="102%" fo:text-align="justify" style:justify-single-word="false" fo:text-indent="-0.0008in" style:auto-text-indent="false"/>
    </style:style>
    <style:style style:name="P974" style:family="paragraph" style:parent-style-name="Standard">
      <style:paragraph-properties fo:margin-left="1.0154in" fo:margin-right="0in" fo:margin-top="0.0035in" fo:margin-bottom="0in" style:contextual-spacing="false" fo:text-align="justify" style:justify-single-word="false" fo:text-indent="0in" style:auto-text-indent="false"/>
    </style:style>
    <style:style style:name="P975" style:family="paragraph" style:parent-style-name="Text_20_body" style:master-page-name="Converted35">
      <style:paragraph-properties fo:margin-top="0.172in" fo:margin-bottom="0in" style:contextual-spacing="false" style:page-number="auto"/>
      <style:text-properties style:font-name="Arial" fo:font-size="11pt" style:font-size-asian="11pt"/>
    </style:style>
    <style:style style:name="P976" style:family="paragraph" style:parent-style-name="Heading_20_5">
      <style:paragraph-properties fo:margin-left="0in" fo:margin-right="0.3917in" fo:margin-top="0.0008in" fo:margin-bottom="0in" style:contextual-spacing="false" fo:line-height="100%" fo:text-align="center" style:justify-single-word="false"/>
    </style:style>
    <style:style style:name="P977" style:family="paragraph" style:parent-style-name="Standard">
      <style:paragraph-properties fo:margin-left="0.3937in" fo:margin-right="0.7854in" fo:margin-top="0.1819in" fo:margin-bottom="0in" style:contextual-spacing="false" fo:line-height="95%" fo:text-align="justify" style:justify-single-word="false" fo:text-indent="0in" style:auto-text-indent="false"/>
    </style:style>
    <style:style style:name="P978" style:family="paragraph" style:parent-style-name="Standard">
      <style:paragraph-properties fo:margin-left="0in" fo:margin-right="0.3917in" fo:margin-top="0.1811in" fo:margin-bottom="0in" style:contextual-spacing="false" fo:text-align="center" style:justify-single-word="false" fo:text-indent="0in" style:auto-text-indent="false"/>
    </style:style>
    <style:style style:name="P979" style:family="paragraph" style:parent-style-name="Standard">
      <style:paragraph-properties fo:margin-left="0in" fo:margin-right="0.3917in" fo:margin-top="0.1744in" fo:margin-bottom="0in" style:contextual-spacing="false" fo:line-height="0.1874in" fo:text-align="center" style:justify-single-word="false" fo:text-indent="0in" style:auto-text-indent="false"/>
    </style:style>
    <style:style style:name="P980" style:family="paragraph" style:parent-style-name="Standard">
      <style:paragraph-properties fo:margin-left="0in" fo:margin-right="0.3917in" fo:margin-top="0in" fo:margin-bottom="0in" style:contextual-spacing="false" fo:line-height="0.1874in" fo:text-align="center" style:justify-single-word="false" fo:text-indent="0in" style:auto-text-indent="false"/>
    </style:style>
    <style:style style:name="P981" style:family="paragraph" style:parent-style-name="Text_20_body" style:master-page-name="Converted36">
      <style:paragraph-properties fo:margin-top="0.1311in" fo:margin-bottom="0in" style:contextual-spacing="false" style:page-number="auto"/>
      <style:text-properties style:font-name="Source Sans Pro" fo:font-size="11pt" fo:font-weight="bold" style:font-size-asian="11pt" style:font-weight-asian="bold"/>
    </style:style>
    <style:style style:name="P982" style:family="paragraph" style:parent-style-name="Standard">
      <style:paragraph-properties fo:margin-left="2.5835in" fo:margin-right="0in" fo:margin-top="0in" fo:margin-bottom="0in" style:contextual-spacing="false" fo:text-align="left" style:justify-single-word="false" fo:text-indent="0in" style:auto-text-indent="false"/>
    </style:style>
    <style:style style:name="P983" style:family="paragraph" style:parent-style-name="Text_20_body">
      <style:paragraph-properties fo:margin-top="0.0193in" fo:margin-bottom="0in" style:contextual-spacing="false"/>
      <style:text-properties style:font-name="Source Sans Pro" fo:font-size="11pt" fo:font-weight="bold" style:font-size-asian="11pt" style:font-weight-asian="bold"/>
    </style:style>
    <style:style style:name="P984" style:family="paragraph" style:parent-style-name="Standard">
      <style:paragraph-properties fo:margin-left="4.2374in" fo:margin-right="1.5547in" fo:margin-top="0in" fo:margin-bottom="0in" style:contextual-spacing="false" fo:line-height="118%" fo:text-align="left" style:justify-single-word="false" fo:text-indent="-0.4374in" style:auto-text-indent="false"/>
    </style:style>
    <style:style style:name="P985" style:family="paragraph" style:parent-style-name="Text_20_body">
      <style:text-properties style:font-name="Arial" fo:font-size="10pt" fo:font-weight="bold" style:font-size-asian="10pt" style:font-weight-asian="bold"/>
    </style:style>
    <style:style style:name="P986" style:family="paragraph" style:parent-style-name="Text_20_body">
      <style:paragraph-properties fo:margin-top="0.1016in" fo:margin-bottom="0in" style:contextual-spacing="false"/>
      <style:text-properties style:font-name="Arial" fo:font-size="10pt" fo:font-weight="bold" style:font-size-asian="10pt" style:font-weight-asian="bold"/>
    </style:style>
    <style:style style:name="P987" style:family="paragraph" style:parent-style-name="Heading_20_7">
      <style:paragraph-properties fo:margin-left="1.5744in" fo:margin-right="1.7547in" fo:line-height="114%" fo:text-align="justify" style:justify-single-word="false"/>
    </style:style>
    <style:style style:name="P988" style:family="paragraph" style:parent-style-name="Standard">
      <style:paragraph-properties fo:margin-left="1.5744in" fo:margin-right="1.7591in" fo:margin-top="0.0016in" fo:margin-bottom="0in" style:contextual-spacing="false" fo:line-height="114%" fo:text-align="justify" style:justify-single-word="false" fo:text-indent="0in" style:auto-text-indent="false"/>
    </style:style>
    <style:style style:name="P989" style:family="paragraph" style:parent-style-name="Text_20_body">
      <style:paragraph-properties fo:margin-top="0.061in" fo:margin-bottom="0in" style:contextual-spacing="false"/>
      <style:text-properties style:font-name="Arial" fo:font-size="10pt" fo:font-weight="bold" style:font-size-asian="10pt" style:font-weight-asian="bold"/>
    </style:style>
    <style:style style:name="P990" style:family="paragraph" style:parent-style-name="Standard">
      <style:paragraph-properties fo:margin-left="1.5744in" fo:margin-right="0in" fo:margin-top="0in" fo:margin-bottom="0in" style:contextual-spacing="false" fo:text-align="justify" style:justify-single-word="false" fo:text-indent="0in" style:auto-text-indent="false"/>
    </style:style>
    <style:style style:name="P991" style:family="paragraph" style:parent-style-name="Text_20_body">
      <style:text-properties style:font-name="Arial" fo:font-size="10pt" style:font-size-asian="10pt"/>
    </style:style>
    <style:style style:name="P992" style:family="paragraph" style:parent-style-name="Text_20_body">
      <style:paragraph-properties fo:margin-top="0.0445in" fo:margin-bottom="0in" style:contextual-spacing="false"/>
      <style:text-properties style:font-name="Arial" fo:font-size="10pt" style:font-size-asian="10pt"/>
    </style:style>
    <style:style style:name="P993" style:family="paragraph" style:parent-style-name="Standard">
      <style:paragraph-properties fo:margin-left="2.8535in" fo:margin-right="0in" fo:margin-top="0in" fo:margin-bottom="0in" style:contextual-spacing="false" fo:text-align="left" style:justify-single-word="false" fo:text-indent="0in" style:auto-text-indent="false"/>
    </style:style>
    <style:style style:name="P994" style:family="paragraph" style:parent-style-name="Text_20_body">
      <style:paragraph-properties fo:margin-top="0.0992in" fo:margin-bottom="0in" style:contextual-spacing="false"/>
      <style:text-properties style:font-name="Arial" fo:font-size="10pt" style:font-size-asian="10pt"/>
    </style:style>
    <style:style style:name="P995" style:family="paragraph" style:parent-style-name="Standard">
      <style:paragraph-properties fo:margin-left="1.7098in" fo:margin-right="0in" fo:line-height="0.0138in" fo:text-indent="0in" style:auto-text-indent="false">
        <style:tab-stops>
          <style:tab-stop style:position="4.0654in"/>
        </style:tab-stops>
      </style:paragraph-properties>
    </style:style>
    <style:style style:name="P996" style:family="paragraph" style:parent-style-name="Standard">
      <style:paragraph-properties fo:margin-left="1.5835in" fo:margin-right="0in" fo:margin-top="0.0154in" fo:margin-bottom="0in" style:contextual-spacing="false" fo:text-align="center" style:justify-single-word="false" fo:text-indent="0in" style:auto-text-indent="false"/>
    </style:style>
    <style:style style:name="P997" style:family="paragraph" style:parent-style-name="Standard">
      <style:paragraph-properties fo:margin-left="1.5827in" fo:margin-right="0in" fo:margin-top="0.0201in" fo:margin-bottom="0in" style:contextual-spacing="false" fo:text-align="center" style:justify-single-word="false" fo:text-indent="0in" style:auto-text-indent="false"/>
    </style:style>
    <style:style style:name="P998" style:family="paragraph" style:parent-style-name="Standard">
      <style:paragraph-properties fo:margin-left="0in" fo:margin-right="1.8811in" fo:margin-top="0.0173in" fo:margin-bottom="0in" style:contextual-spacing="false" fo:text-align="center" style:justify-single-word="false" fo:text-indent="0in" style:auto-text-indent="false" fo:break-before="column"/>
    </style:style>
    <style:style style:name="P999" style:family="paragraph" style:parent-style-name="Standard">
      <style:paragraph-properties fo:margin-left="0.0043in" fo:margin-right="1.8811in" fo:margin-top="0.0209in" fo:margin-bottom="0in" style:contextual-spacing="false" fo:line-height="115%" fo:text-align="center" style:justify-single-word="false" fo:text-indent="0in" style:auto-text-indent="false"/>
    </style:style>
    <style:style style:name="P1000" style:family="paragraph" style:parent-style-name="Text_20_body">
      <style:paragraph-properties fo:margin-top="0.0138in" fo:margin-bottom="0in" style:contextual-spacing="false"/>
      <style:text-properties style:font-name="Arial" fo:font-size="10pt" style:font-size-asian="10pt"/>
    </style:style>
    <style:style style:name="P1001" style:family="paragraph" style:parent-style-name="Standard">
      <style:paragraph-properties fo:margin-left="1.7098in" fo:margin-right="0in" fo:line-height="0.0138in" fo:text-indent="0in" style:auto-text-indent="false"/>
    </style:style>
    <style:style style:name="P1002" style:family="paragraph" style:parent-style-name="Standard">
      <style:paragraph-properties fo:margin-left="0in" fo:margin-right="2.6118in" fo:margin-top="0.0154in" fo:margin-bottom="0in" style:contextual-spacing="false" fo:text-align="center" style:justify-single-word="false" fo:text-indent="0in" style:auto-text-indent="false"/>
    </style:style>
    <style:style style:name="P1003" style:family="paragraph" style:parent-style-name="Standard">
      <style:paragraph-properties fo:margin-left="0in" fo:margin-right="2.6118in" fo:margin-top="0.0201in" fo:margin-bottom="0in" style:contextual-spacing="false" fo:text-align="center" style:justify-single-word="false" fo:text-indent="0in" style:auto-text-indent="false"/>
    </style:style>
    <style:style style:name="P1004" style:family="paragraph" style:parent-style-name="Text_20_body" style:master-page-name="Converted37">
      <style:paragraph-properties style:page-number="auto"/>
      <style:text-properties style:font-name="Arial" fo:font-size="11pt" style:font-size-asian="11pt"/>
    </style:style>
    <style:style style:name="P1005" style:family="paragraph" style:parent-style-name="Text_20_body">
      <style:paragraph-properties fo:margin-top="0.0091in" fo:margin-bottom="0in" style:contextual-spacing="false"/>
      <style:text-properties style:font-name="Arial" fo:font-size="11pt" style:font-size-asian="11pt"/>
    </style:style>
    <style:style style:name="P1006" style:family="paragraph" style:parent-style-name="Heading_20_5">
      <style:paragraph-properties fo:margin-left="0in" fo:margin-right="0.3925in" fo:line-height="100%" fo:text-align="center" style:justify-single-word="false"/>
    </style:style>
    <style:style style:name="P1007" style:family="paragraph" style:parent-style-name="Text_20_body">
      <style:text-properties style:font-name="Source Sans Pro" fo:font-weight="bold" style:font-weight-asian="bold"/>
    </style:style>
    <style:style style:name="P1008" style:family="paragraph" style:parent-style-name="Text_20_body">
      <style:paragraph-properties fo:margin-top="0.0543in" fo:margin-bottom="0in" style:contextual-spacing="false"/>
      <style:text-properties style:font-name="Source Sans Pro" fo:font-weight="bold" style:font-weight-asian="bold"/>
    </style:style>
    <style:style style:name="P1009" style:family="paragraph" style:parent-style-name="Standard">
      <style:paragraph-properties fo:margin-left="1.4102in" fo:margin-right="1.8972in" fo:margin-top="0in" fo:margin-bottom="0in" style:contextual-spacing="false" fo:text-align="center" style:justify-single-word="false" fo:text-indent="0in" style:auto-text-indent="false"/>
    </style:style>
    <style:style style:name="P1010" style:family="paragraph" style:parent-style-name="Text_20_body">
      <style:text-properties style:font-name="Cambria" fo:font-weight="bold" style:font-weight-asian="bold"/>
    </style:style>
    <style:style style:name="P1011" style:family="paragraph" style:parent-style-name="Text_20_body">
      <style:paragraph-properties fo:margin-top="0.0047in" fo:margin-bottom="0in" style:contextual-spacing="false"/>
      <style:text-properties style:font-name="Cambria" fo:font-weight="bold" style:font-weight-asian="bold"/>
    </style:style>
    <style:style style:name="P1012" style:family="paragraph" style:parent-style-name="Standard">
      <style:paragraph-properties fo:margin-left="0in" fo:margin-right="0.4839in" fo:margin-top="0in" fo:margin-bottom="0in" style:contextual-spacing="false" fo:text-align="center" style:justify-single-word="false" fo:text-indent="0in" style:auto-text-indent="false"/>
    </style:style>
    <style:style style:name="P1013" style:family="paragraph" style:parent-style-name="Text_20_body">
      <style:paragraph-properties fo:margin-top="0.002in" fo:margin-bottom="0in" style:contextual-spacing="false"/>
      <style:text-properties style:font-name="Cambria" fo:font-weight="bold" style:font-weight-asian="bold"/>
    </style:style>
    <style:style style:name="P1014" style:family="paragraph" style:parent-style-name="Standard">
      <style:paragraph-properties fo:margin-left="1.5783in" fo:margin-right="0in" fo:margin-top="0in" fo:margin-bottom="0in" style:contextual-spacing="false" fo:text-align="left" style:justify-single-word="false" fo:text-indent="0in" style:auto-text-indent="false"/>
    </style:style>
    <style:style style:name="P1015" style:family="paragraph" style:parent-style-name="Standard">
      <style:paragraph-properties fo:margin-left="1.5783in" fo:margin-right="0in" fo:margin-top="0.002in" fo:margin-bottom="0in" style:contextual-spacing="false" fo:text-align="left" style:justify-single-word="false" fo:text-indent="0in" style:auto-text-indent="false"/>
    </style:style>
    <style:style style:name="P1016" style:family="paragraph" style:parent-style-name="Standard">
      <style:paragraph-properties fo:margin-left="1.5783in" fo:margin-right="0in" fo:margin-top="0.0008in" fo:margin-bottom="0in" style:contextual-spacing="false" fo:text-align="left" style:justify-single-word="false" fo:text-indent="0in" style:auto-text-indent="false"/>
    </style:style>
    <style:style style:name="P1017" style:family="paragraph" style:parent-style-name="Standard">
      <style:paragraph-properties fo:margin-left="1.5783in" fo:margin-right="0in" fo:margin-top="0.0008in" fo:margin-bottom="0in" style:contextual-spacing="false" fo:text-align="left" style:justify-single-word="false" fo:text-indent="0in" style:auto-text-indent="false">
        <style:tab-stops>
          <style:tab-stop style:position="2.4165in"/>
          <style:tab-stop style:position="3.3882in"/>
          <style:tab-stop style:position="3.9902in"/>
          <style:tab-stop style:position="4.6717in"/>
          <style:tab-stop style:position="5.1882in"/>
          <style:tab-stop style:position="5.5744in"/>
        </style:tab-stops>
      </style:paragraph-properties>
    </style:style>
    <style:style style:name="P1018" style:family="paragraph" style:parent-style-name="Text_20_body">
      <style:paragraph-properties fo:margin-left="1.5783in" fo:margin-right="0in" fo:margin-top="0.0008in" fo:margin-bottom="0in" style:contextual-spacing="false"/>
    </style:style>
    <style:style style:name="P1019" style:family="paragraph" style:parent-style-name="Text_20_body">
      <style:text-properties style:font-name="Cambria"/>
    </style:style>
    <style:style style:name="P1020" style:family="paragraph" style:parent-style-name="List_20_Paragraph" style:list-style-name="WWNum2">
      <style:paragraph-properties fo:margin-left="1.6902in" fo:margin-right="0in" fo:margin-top="0in" fo:margin-bottom="0in" style:contextual-spacing="false" fo:line-height="100%" fo:text-align="left" style:justify-single-word="false" fo:text-indent="-0.1118in" style:auto-text-indent="false">
        <style:tab-stops>
          <style:tab-stop style:position="1.6902in"/>
        </style:tab-stops>
      </style:paragraph-properties>
    </style:style>
    <style:style style:name="P1021" style:family="paragraph" style:parent-style-name="Standard">
      <style:paragraph-properties fo:margin-left="1.5783in" fo:margin-right="2.0602in" fo:margin-top="0.1165in" fo:margin-bottom="0in" style:contextual-spacing="false" fo:line-height="103%" fo:text-align="justify" style:justify-single-word="false" fo:text-indent="0in" style:auto-text-indent="false"/>
    </style:style>
    <style:style style:name="P1022" style:family="paragraph" style:parent-style-name="Standard">
      <style:paragraph-properties fo:margin-left="1.578in" fo:margin-right="2.0618in" fo:margin-top="0.1118in" fo:margin-bottom="0in" style:contextual-spacing="false" fo:line-height="103%" fo:text-align="justify" style:justify-single-word="false" fo:text-indent="0in" style:auto-text-indent="false"/>
    </style:style>
    <style:style style:name="P1023" style:family="paragraph" style:parent-style-name="Standard">
      <style:paragraph-properties fo:margin-left="1.578in" fo:margin-right="2.0634in" fo:margin-top="0in" fo:margin-bottom="0in" style:contextual-spacing="false" fo:line-height="103%" fo:text-align="justify" style:justify-single-word="false" fo:text-indent="0in" style:auto-text-indent="false"/>
    </style:style>
    <style:style style:name="P1024" style:family="paragraph" style:parent-style-name="Standard">
      <style:paragraph-properties fo:margin-left="1.578in" fo:margin-right="2.0618in" fo:margin-top="0.1126in" fo:margin-bottom="0in" style:contextual-spacing="false" fo:line-height="103%" fo:text-align="justify" style:justify-single-word="false" fo:text-indent="0in" style:auto-text-indent="false"/>
    </style:style>
    <style:style style:name="P1025" style:family="paragraph" style:parent-style-name="Standard">
      <style:paragraph-properties fo:margin-left="1.578in" fo:margin-right="2.0602in" fo:margin-top="0.111in" fo:margin-bottom="0in" style:contextual-spacing="false" fo:line-height="103%" fo:text-align="justify" style:justify-single-word="false" fo:text-indent="0in" style:auto-text-indent="false"/>
    </style:style>
    <style:style style:name="P1026" style:family="paragraph" style:parent-style-name="Standard">
      <style:paragraph-properties fo:margin-left="1.578in" fo:margin-right="2.0618in" fo:margin-top="0.1134in" fo:margin-bottom="0in" style:contextual-spacing="false" fo:line-height="103%" fo:text-align="justify" style:justify-single-word="false" fo:text-indent="0in" style:auto-text-indent="false"/>
    </style:style>
    <style:style style:name="P1027" style:family="paragraph" style:parent-style-name="Text_20_body" style:master-page-name="Converted38">
      <style:paragraph-properties style:page-number="39"/>
      <style:text-properties style:font-name="Cambria"/>
    </style:style>
    <style:style style:name="P1028" style:family="paragraph" style:parent-style-name="Text_20_body">
      <style:paragraph-properties fo:margin-top="0.0661in" fo:margin-bottom="0in" style:contextual-spacing="false"/>
      <style:text-properties style:font-name="Cambria"/>
    </style:style>
    <style:style style:name="P1029" style:family="paragraph" style:parent-style-name="Text_20_body">
      <style:paragraph-properties fo:margin-left="1.6264in" fo:margin-right="0in" fo:text-align="justify" style:justify-single-word="false"/>
    </style:style>
    <style:style style:name="P1030" style:family="paragraph" style:parent-style-name="Text_20_body">
      <style:paragraph-properties fo:margin-left="1.6228in" fo:margin-right="1.8598in" fo:margin-top="0.1161in" fo:margin-bottom="0in" style:contextual-spacing="false" fo:line-height="103%" fo:text-align="justify" style:justify-single-word="false" fo:text-indent="0.0028in" style:auto-text-indent="false"/>
    </style:style>
    <style:style style:name="P1031" style:family="paragraph" style:parent-style-name="Text_20_body">
      <style:paragraph-properties fo:margin-left="1.6228in" fo:margin-right="1.8571in" fo:margin-top="0.1126in" fo:margin-bottom="0in" style:contextual-spacing="false" fo:line-height="102%" fo:text-align="justify" style:justify-single-word="false" fo:text-indent="0.0028in" style:auto-text-indent="false"/>
    </style:style>
    <style:style style:name="P1032" style:family="paragraph" style:parent-style-name="Text_20_body">
      <style:paragraph-properties fo:margin-left="1.6256in" fo:margin-right="1.8598in" fo:margin-top="0.1161in" fo:margin-bottom="0in" style:contextual-spacing="false" fo:line-height="102%" fo:text-align="justify" style:justify-single-word="false" fo:text-indent="0.0055in" style:auto-text-indent="false"/>
    </style:style>
    <style:style style:name="P1033" style:family="paragraph" style:parent-style-name="Standard">
      <style:paragraph-properties fo:margin-left="1.6228in" fo:margin-right="1.8673in" fo:margin-top="0.1161in" fo:margin-bottom="0in" style:contextual-spacing="false" fo:line-height="102%" fo:text-align="justify" style:justify-single-word="false" fo:text-indent="0.0028in" style:auto-text-indent="false"/>
    </style:style>
    <style:style style:name="P1034" style:family="paragraph" style:parent-style-name="Text_20_body">
      <style:paragraph-properties fo:margin-left="1.6217in" fo:margin-right="0in" fo:margin-top="0.1154in" fo:margin-bottom="0in" style:contextual-spacing="false" fo:text-align="justify" style:justify-single-word="false"/>
    </style:style>
    <style:style style:name="P1035" style:family="paragraph" style:parent-style-name="Standard" style:list-style-name="WWNum2">
      <style:paragraph-properties fo:margin-left="1.7453in" fo:margin-right="0in" fo:margin-top="0.1193in" fo:margin-bottom="0in" style:contextual-spacing="false" fo:text-align="left" style:justify-single-word="false" fo:text-indent="-0.1173in" style:auto-text-indent="false">
        <style:tab-stops>
          <style:tab-stop style:position="1.7453in"/>
        </style:tab-stops>
      </style:paragraph-properties>
    </style:style>
    <style:style style:name="P1036" style:family="paragraph" style:parent-style-name="Text_20_body">
      <style:paragraph-properties fo:margin-left="1.6307in" fo:margin-right="1.8591in" fo:margin-top="0.1193in" fo:margin-bottom="0in" style:contextual-spacing="false" fo:line-height="102%" fo:text-align="justify" style:justify-single-word="false" fo:text-indent="-0.0047in" style:auto-text-indent="false"/>
    </style:style>
    <style:style style:name="P1037" style:family="paragraph" style:parent-style-name="Text_20_body">
      <style:paragraph-properties fo:margin-left="1.6264in" fo:margin-right="1.8654in" fo:line-height="102%" fo:text-align="justify" style:justify-single-word="false" fo:text-indent="-0.0043in" style:auto-text-indent="false"/>
    </style:style>
    <style:style style:name="P1038" style:family="paragraph" style:parent-style-name="Text_20_body">
      <style:paragraph-properties fo:margin-left="1.6228in" fo:margin-right="1.8618in" fo:margin-top="0.1161in" fo:margin-bottom="0in" style:contextual-spacing="false" fo:line-height="102%" fo:text-align="justify" style:justify-single-word="false" fo:text-indent="0.0047in" style:auto-text-indent="false"/>
    </style:style>
    <style:style style:name="P1039" style:family="paragraph" style:parent-style-name="Text_20_body">
      <style:paragraph-properties fo:margin-left="1.6256in" fo:margin-right="1.8598in" fo:margin-top="0.1193in" fo:margin-bottom="0in" style:contextual-spacing="false" fo:line-height="102%" fo:text-align="justify" style:justify-single-word="false"/>
    </style:style>
    <style:style style:name="P1040" style:family="paragraph" style:parent-style-name="Text_20_body">
      <style:paragraph-properties fo:margin-left="1.6209in" fo:margin-right="1.8634in" fo:margin-top="0.1154in" fo:margin-bottom="0in" style:contextual-spacing="false" fo:line-height="102%" fo:text-align="justify" style:justify-single-word="false" fo:text-indent="0.0055in" style:auto-text-indent="false"/>
    </style:style>
    <style:style style:name="P1041" style:family="paragraph" style:parent-style-name="Text_20_body">
      <style:paragraph-properties fo:margin-left="1.6217in" fo:margin-right="1.8618in" fo:margin-top="0.1134in" fo:margin-bottom="0in" style:contextual-spacing="false" fo:line-height="103%" fo:text-align="justify" style:justify-single-word="false" fo:text-indent="0.0134in" style:auto-text-indent="false"/>
    </style:style>
    <style:style style:name="P1042" style:family="paragraph" style:parent-style-name="Text_20_body" style:master-page-name="Converted39">
      <style:paragraph-properties style:page-number="auto"/>
    </style:style>
    <style:style style:name="P1043" style:family="paragraph" style:parent-style-name="Text_20_body">
      <style:paragraph-properties fo:margin-top="0.0098in" fo:margin-bottom="0in" style:contextual-spacing="false"/>
    </style:style>
    <style:style style:name="P1044" style:family="paragraph" style:parent-style-name="Standard">
      <style:paragraph-properties fo:margin-left="1.5661in" fo:margin-right="1.9209in" fo:margin-top="0in" fo:margin-bottom="0in" style:contextual-spacing="false" fo:line-height="102%" fo:text-align="justify" style:justify-single-word="false" fo:text-indent="0.0055in" style:auto-text-indent="false"/>
    </style:style>
    <style:style style:name="P1045" style:family="paragraph" style:parent-style-name="Standard" style:list-style-name="WWNum2">
      <style:paragraph-properties fo:margin-left="1.6839in" fo:margin-right="0in" fo:margin-top="0.1201in" fo:margin-bottom="0in" style:contextual-spacing="false" fo:text-align="left" style:justify-single-word="false" fo:text-indent="-0.1161in" style:auto-text-indent="false">
        <style:tab-stops>
          <style:tab-stop style:position="1.6839in"/>
        </style:tab-stops>
      </style:paragraph-properties>
    </style:style>
    <style:style style:name="P1046" style:family="paragraph" style:parent-style-name="Text_20_body">
      <style:paragraph-properties fo:margin-left="1.5661in" fo:margin-right="1.9201in" fo:margin-top="0.1189in" fo:margin-bottom="0in" style:contextual-spacing="false" fo:line-height="102%" fo:text-align="justify" style:justify-single-word="false" fo:text-indent="-0.0008in" style:auto-text-indent="false"/>
    </style:style>
    <style:style style:name="P1047" style:family="paragraph" style:parent-style-name="Text_20_body">
      <style:paragraph-properties fo:margin-left="1.5661in" fo:margin-right="0in" fo:margin-top="0.1134in" fo:margin-bottom="0in" style:contextual-spacing="false" fo:text-align="justify" style:justify-single-word="false"/>
    </style:style>
    <style:style style:name="P1048" style:family="paragraph" style:parent-style-name="Text_20_body">
      <style:paragraph-properties fo:margin-left="1.5661in" fo:margin-right="1.9193in" fo:margin-top="0.122in" fo:margin-bottom="0in" style:contextual-spacing="false" fo:line-height="102%" fo:text-align="justify" style:justify-single-word="false" fo:text-indent="-0.0008in" style:auto-text-indent="false"/>
    </style:style>
    <style:style style:name="P1049" style:family="paragraph" style:parent-style-name="Text_20_body">
      <style:paragraph-properties fo:margin-left="1.5602in" fo:margin-right="1.9154in" fo:margin-top="0.1161in" fo:margin-bottom="0in" style:contextual-spacing="false" fo:line-height="102%" fo:text-align="justify" style:justify-single-word="false" fo:text-indent="0.0098in" style:auto-text-indent="false"/>
    </style:style>
    <style:style style:name="P1050" style:family="paragraph" style:parent-style-name="Standard">
      <style:paragraph-properties fo:margin-left="1.5618in" fo:margin-right="1.9134in" fo:margin-top="0.1165in" fo:margin-bottom="0in" style:contextual-spacing="false" fo:line-height="102%" fo:text-align="justify" style:justify-single-word="false" fo:text-indent="0.0098in" style:auto-text-indent="false"/>
    </style:style>
    <style:style style:name="P1051" style:family="paragraph" style:parent-style-name="Text_20_body">
      <style:paragraph-properties fo:margin-left="1.5701in" fo:margin-right="1.9307in" fo:margin-top="0.1161in" fo:margin-bottom="0in" style:contextual-spacing="false" fo:line-height="102%" fo:text-align="justify" style:justify-single-word="false" fo:text-indent="-0.0047in" style:auto-text-indent="false"/>
    </style:style>
    <style:style style:name="P1052" style:family="paragraph" style:parent-style-name="Text_20_body">
      <style:paragraph-properties fo:margin-left="1.5634in" fo:margin-right="1.9154in" fo:margin-top="0.1165in" fo:margin-bottom="0in" style:contextual-spacing="false" fo:line-height="102%" fo:text-align="justify" style:justify-single-word="false" fo:text-indent="0.0028in" style:auto-text-indent="false"/>
    </style:style>
    <style:style style:name="P1053" style:family="paragraph" style:parent-style-name="Text_20_body">
      <style:paragraph-properties fo:margin-left="1.5661in" fo:margin-right="1.9161in" fo:margin-top="0.1189in" fo:margin-bottom="0in" style:contextual-spacing="false" fo:line-height="102%" fo:text-align="justify" style:justify-single-word="false"/>
    </style:style>
    <style:style style:name="P1054" style:family="paragraph" style:parent-style-name="Standard">
      <style:paragraph-properties fo:margin-left="1.5618in" fo:margin-right="1.9189in" fo:margin-top="0.1161in" fo:margin-bottom="0in" style:contextual-spacing="false" fo:line-height="102%" fo:text-align="justify" style:justify-single-word="false" fo:text-indent="0.0035in" style:auto-text-indent="false"/>
    </style:style>
    <style:style style:name="P1055" style:family="paragraph" style:parent-style-name="Text_20_body">
      <style:paragraph-properties fo:margin-left="1.5709in" fo:margin-right="0in" fo:margin-top="0.1165in" fo:margin-bottom="0in" style:contextual-spacing="false" fo:text-align="justify" style:justify-single-word="false"/>
    </style:style>
    <style:style style:name="P1056" style:family="paragraph" style:parent-style-name="Text_20_body">
      <style:paragraph-properties fo:margin-left="1.5661in" fo:margin-right="1.9201in" fo:margin-top="0.1189in" fo:margin-bottom="0in" style:contextual-spacing="false" fo:line-height="102%" fo:text-align="justify" style:justify-single-word="false"/>
    </style:style>
    <style:style style:name="P1057" style:family="paragraph" style:parent-style-name="Text_20_body" style:master-page-name="Converted40">
      <style:paragraph-properties style:page-number="auto"/>
    </style:style>
    <style:style style:name="P1058" style:family="paragraph" style:parent-style-name="Text_20_body">
      <style:paragraph-properties fo:margin-top="0.1264in" fo:margin-bottom="0in" style:contextual-spacing="false"/>
    </style:style>
    <style:style style:name="P1059" style:family="paragraph" style:parent-style-name="Standard">
      <style:paragraph-properties fo:margin-left="1.6327in" fo:margin-right="1.8693in" fo:margin-top="0.0008in" fo:margin-bottom="0in" style:contextual-spacing="false" fo:line-height="102%" fo:text-align="justify" style:justify-single-word="false" fo:text-indent="0.0118in" style:auto-text-indent="false"/>
    </style:style>
    <style:style style:name="P1060" style:family="paragraph" style:parent-style-name="Text_20_body">
      <style:paragraph-properties fo:margin-left="1.6362in" fo:margin-right="1.8701in" fo:margin-top="0.1126in" fo:margin-bottom="0in" style:contextual-spacing="false" fo:line-height="102%" fo:text-align="justify" style:justify-single-word="false"/>
    </style:style>
    <style:style style:name="P1061" style:family="paragraph" style:parent-style-name="Text_20_body">
      <style:paragraph-properties fo:margin-left="1.6311in" fo:margin-right="1.8752in" fo:margin-top="0.1161in" fo:margin-bottom="0in" style:contextual-spacing="false" fo:line-height="101%" fo:text-align="justify" style:justify-single-word="false" fo:text-indent="0.0047in" style:auto-text-indent="false"/>
    </style:style>
    <style:style style:name="P1062" style:family="paragraph" style:parent-style-name="Text_20_body">
      <style:paragraph-properties fo:margin-left="1.6327in" fo:margin-right="1.8709in" fo:margin-top="0.1154in" fo:margin-bottom="0in" style:contextual-spacing="false" fo:line-height="102%" fo:text-align="justify" style:justify-single-word="false"/>
    </style:style>
    <style:style style:name="P1063" style:family="paragraph" style:parent-style-name="Text_20_body">
      <style:paragraph-properties fo:margin-left="1.6327in" fo:margin-right="1.872in" fo:margin-top="0.1161in" fo:margin-bottom="0in" style:contextual-spacing="false" fo:line-height="101%" fo:text-align="justify" style:justify-single-word="false" fo:text-indent="0.0083in" style:auto-text-indent="false"/>
    </style:style>
    <style:style style:name="P1064" style:family="paragraph" style:parent-style-name="Text_20_body">
      <style:paragraph-properties fo:margin-left="1.6327in" fo:margin-right="1.8689in" fo:margin-top="0.1154in" fo:margin-bottom="0in" style:contextual-spacing="false" fo:line-height="103%" fo:text-align="justify" style:justify-single-word="false" fo:text-indent="0.0028in" style:auto-text-indent="false"/>
    </style:style>
    <style:style style:name="P1065" style:family="paragraph" style:parent-style-name="Standard">
      <style:paragraph-properties fo:margin-left="1.6327in" fo:margin-right="1.8693in" fo:margin-top="0.1098in" fo:margin-bottom="0in" style:contextual-spacing="false" fo:line-height="101%" fo:text-align="justify" style:justify-single-word="false" fo:text-indent="0in" style:auto-text-indent="false"/>
    </style:style>
    <style:style style:name="P1066" style:family="paragraph" style:parent-style-name="Text_20_body">
      <style:paragraph-properties fo:margin-left="1.6362in" fo:margin-right="1.8728in" fo:margin-top="0.1181in" fo:margin-bottom="0in" style:contextual-spacing="false" fo:line-height="103%" fo:text-align="justify" style:justify-single-word="false" fo:text-indent="-0.0043in" style:auto-text-indent="false"/>
    </style:style>
    <style:style style:name="P1067" style:family="paragraph" style:parent-style-name="List_20_Paragraph" style:list-style-name="WWNum2">
      <style:paragraph-properties fo:margin-left="1.748in" fo:margin-right="0in" fo:margin-top="0.1181in" fo:margin-bottom="0in" style:contextual-spacing="false" fo:line-height="100%" fo:text-align="left" style:justify-single-word="false" fo:text-indent="-0.1134in" style:auto-text-indent="false">
        <style:tab-stops>
          <style:tab-stop style:position="1.748in"/>
        </style:tab-stops>
      </style:paragraph-properties>
    </style:style>
    <style:style style:name="P1068" style:family="paragraph" style:parent-style-name="Text_20_body">
      <style:paragraph-properties fo:margin-left="1.6362in" fo:margin-right="1.8752in" fo:margin-top="0.1181in" fo:margin-bottom="0in" style:contextual-spacing="false" fo:line-height="101%" fo:text-align="justify" style:justify-single-word="false" fo:text-indent="0.0047in" style:auto-text-indent="false"/>
    </style:style>
    <style:style style:name="P1069" style:family="paragraph" style:parent-style-name="Text_20_body" style:master-page-name="Converted41">
      <style:paragraph-properties style:page-number="auto"/>
    </style:style>
    <style:style style:name="P1070" style:family="paragraph" style:parent-style-name="Text_20_body">
      <style:paragraph-properties fo:margin-top="0.0264in" fo:margin-bottom="0in" style:contextual-spacing="false"/>
    </style:style>
    <style:style style:name="P1071" style:family="paragraph" style:parent-style-name="Text_20_body">
      <style:paragraph-properties fo:margin-left="1.5827in" fo:margin-right="1.9291in" fo:line-height="102%" fo:text-align="justify" style:justify-single-word="false" fo:text-indent="0.0047in" style:auto-text-indent="false"/>
    </style:style>
    <style:style style:name="P1072" style:family="paragraph" style:parent-style-name="Text_20_body">
      <style:paragraph-properties fo:margin-left="1.5827in" fo:margin-right="1.9189in" fo:margin-top="0.1165in" fo:margin-bottom="0in" style:contextual-spacing="false" fo:line-height="102%" fo:text-align="justify" style:justify-single-word="false"/>
    </style:style>
    <style:style style:name="P1073" style:family="paragraph" style:parent-style-name="Standard">
      <style:paragraph-properties fo:margin-left="1.5835in" fo:margin-right="1.922in" fo:margin-top="0.1091in" fo:margin-bottom="0in" style:contextual-spacing="false" fo:line-height="103%" fo:text-align="justify" style:justify-single-word="false" fo:text-indent="0.0047in" style:auto-text-indent="false"/>
    </style:style>
    <style:style style:name="P1074" style:family="paragraph" style:parent-style-name="Standard">
      <style:paragraph-properties fo:margin-left="1.5827in" fo:margin-right="1.9201in" fo:margin-top="0.1118in" fo:margin-bottom="0in" style:contextual-spacing="false" fo:line-height="102%" fo:text-align="justify" style:justify-single-word="false" fo:text-indent="0.0055in" style:auto-text-indent="false"/>
    </style:style>
    <style:style style:name="P1075" style:family="paragraph" style:parent-style-name="Text_20_body">
      <style:paragraph-properties fo:margin-left="1.5827in" fo:margin-right="1.9272in" fo:margin-top="0.1134in" fo:margin-bottom="0in" style:contextual-spacing="false" fo:line-height="102%" fo:text-align="justify" style:justify-single-word="false"/>
    </style:style>
    <style:style style:name="P1076" style:family="paragraph" style:parent-style-name="Standard">
      <style:paragraph-properties fo:margin-left="1.5811in" fo:margin-right="1.9272in" fo:margin-top="0.1134in" fo:margin-bottom="0in" style:contextual-spacing="false" fo:line-height="103%" fo:text-align="justify" style:justify-single-word="false" fo:text-indent="0.0098in" style:auto-text-indent="false"/>
    </style:style>
    <style:style style:name="P1077" style:family="paragraph" style:parent-style-name="Standard" style:list-style-name="WWNum2">
      <style:paragraph-properties fo:margin-left="1.7008in" fo:margin-right="0in" fo:margin-top="0.1091in" fo:margin-bottom="0in" style:contextual-spacing="false" fo:text-align="left" style:justify-single-word="false" fo:text-indent="-0.1146in" style:auto-text-indent="false">
        <style:tab-stops>
          <style:tab-stop style:position="1.7008in"/>
        </style:tab-stops>
      </style:paragraph-properties>
    </style:style>
    <style:style style:name="P1078" style:family="paragraph" style:parent-style-name="Text_20_body">
      <style:paragraph-properties fo:margin-left="1.5827in" fo:margin-right="1.9201in" fo:margin-top="0.1161in" fo:margin-bottom="0in" style:contextual-spacing="false" fo:line-height="104%" fo:text-align="justify" style:justify-single-word="false" fo:text-indent="-0.0008in" style:auto-text-indent="false"/>
    </style:style>
    <style:style style:name="P1079" style:family="paragraph" style:parent-style-name="Standard">
      <style:paragraph-properties fo:margin-left="1.5783in" fo:margin-right="1.9256in" fo:margin-top="0.1118in" fo:margin-bottom="0in" style:contextual-spacing="false" fo:line-height="102%" fo:text-align="justify" style:justify-single-word="false" fo:text-indent="0.0098in" style:auto-text-indent="false"/>
    </style:style>
    <style:style style:name="P1080" style:family="paragraph" style:parent-style-name="Text_20_body">
      <style:paragraph-properties fo:margin-left="1.5791in" fo:margin-right="1.9291in" fo:margin-top="0.1126in" fo:margin-bottom="0in" style:contextual-spacing="false" fo:line-height="102%" fo:text-align="justify" style:justify-single-word="false" fo:text-indent="0.0028in" style:auto-text-indent="false"/>
    </style:style>
    <style:style style:name="P1081" style:family="paragraph" style:parent-style-name="Text_20_body">
      <style:paragraph-properties fo:margin-left="1.5791in" fo:margin-right="1.9236in" fo:margin-top="0.1134in" fo:margin-bottom="0in" style:contextual-spacing="false" fo:line-height="102%" fo:text-align="justify" style:justify-single-word="false" fo:text-indent="0.0083in" style:auto-text-indent="false"/>
    </style:style>
    <style:style style:name="P1082" style:family="paragraph" style:parent-style-name="Text_20_body">
      <style:paragraph-properties fo:margin-left="1.5791in" fo:margin-right="1.9264in" fo:margin-top="0.1154in" fo:margin-bottom="0in" style:contextual-spacing="false" fo:line-height="101%" fo:text-align="justify" style:justify-single-word="false" fo:text-indent="0.0083in" style:auto-text-indent="false"/>
    </style:style>
    <style:style style:name="P1083" style:family="paragraph" style:parent-style-name="Text_20_body" style:master-page-name="Converted42">
      <style:paragraph-properties style:page-number="auto"/>
    </style:style>
    <style:style style:name="P1084" style:family="paragraph" style:parent-style-name="Text_20_body">
      <style:paragraph-properties fo:margin-top="0.1244in" fo:margin-bottom="0in" style:contextual-spacing="false"/>
    </style:style>
    <style:style style:name="P1085" style:family="paragraph" style:parent-style-name="Text_20_body">
      <style:paragraph-properties fo:margin-left="1.6138in" fo:margin-right="1.8453in" fo:line-height="104%" fo:text-align="justify" style:justify-single-word="false" fo:text-indent="-0.0043in" style:auto-text-indent="false"/>
    </style:style>
    <style:style style:name="P1086" style:family="paragraph" style:parent-style-name="Standard">
      <style:paragraph-properties fo:margin-left="1.6047in" fo:margin-right="1.8429in" fo:margin-top="0.1146in" fo:margin-bottom="0in" style:contextual-spacing="false" fo:line-height="103%" fo:text-align="justify" style:justify-single-word="false" fo:text-indent="0.0091in" style:auto-text-indent="false"/>
    </style:style>
    <style:style style:name="P1087" style:family="paragraph" style:parent-style-name="Text_20_body">
      <style:paragraph-properties fo:margin-left="1.6098in" fo:margin-right="1.8453in" fo:margin-top="0.1165in" fo:margin-bottom="0in" style:contextual-spacing="false" fo:line-height="103%" fo:text-align="justify" style:justify-single-word="false" fo:text-indent="0.0047in" style:auto-text-indent="false"/>
    </style:style>
    <style:style style:name="P1088" style:family="paragraph" style:parent-style-name="Text_20_body">
      <style:paragraph-properties fo:margin-left="1.6091in" fo:margin-right="1.8425in" fo:margin-top="0.1138in" fo:margin-bottom="0in" style:contextual-spacing="false" fo:line-height="103%" fo:text-align="justify" style:justify-single-word="false" fo:text-indent="0.0047in" style:auto-text-indent="false"/>
    </style:style>
    <style:style style:name="P1089" style:family="paragraph" style:parent-style-name="Standard">
      <style:paragraph-properties fo:margin-left="1.6071in" fo:margin-right="1.8492in" fo:margin-top="0.1161in" fo:margin-bottom="0in" style:contextual-spacing="false" fo:line-height="104%" fo:text-align="justify" style:justify-single-word="false" fo:text-indent="0.0075in" style:auto-text-indent="false"/>
    </style:style>
    <style:style style:name="P1090" style:family="paragraph" style:parent-style-name="Standard" style:list-style-name="WWNum2">
      <style:paragraph-properties fo:margin-left="1.728in" fo:margin-right="0in" fo:margin-top="0.1126in" fo:margin-bottom="0in" style:contextual-spacing="false" fo:text-align="left" style:justify-single-word="false" fo:text-indent="-0.1189in" style:auto-text-indent="false">
        <style:tab-stops>
          <style:tab-stop style:position="1.728in"/>
        </style:tab-stops>
      </style:paragraph-properties>
    </style:style>
    <style:style style:name="P1091" style:family="paragraph" style:parent-style-name="Text_20_body">
      <style:paragraph-properties fo:margin-left="1.6098in" fo:margin-right="1.8457in" fo:margin-top="0.1161in" fo:margin-bottom="0in" style:contextual-spacing="false" fo:text-align="justify" style:justify-single-word="false" fo:text-indent="-0.0008in" style:auto-text-indent="false"/>
    </style:style>
    <style:style style:name="P1092" style:family="paragraph" style:parent-style-name="Standard">
      <style:paragraph-properties fo:margin-left="2.4382in" fo:margin-right="1.848in" fo:margin-top="0.1146in" fo:margin-bottom="0in" style:contextual-spacing="false" fo:line-height="119%" fo:text-align="justify" style:justify-single-word="false" fo:text-indent="-0.0008in" style:auto-text-indent="false">
        <style:tab-stops>
          <style:tab-stop style:position="3.1339in"/>
        </style:tab-stops>
      </style:paragraph-properties>
    </style:style>
    <style:style style:name="P1093" style:family="paragraph" style:parent-style-name="Standard">
      <style:paragraph-properties fo:margin-left="2.4346in" fo:margin-right="1.8409in" fo:margin-top="0.0008in" fo:margin-bottom="0in" style:contextual-spacing="false" fo:line-height="101%" fo:text-align="justify" style:justify-single-word="false" fo:text-indent="0.0043in" style:auto-text-indent="false"/>
    </style:style>
    <style:style style:name="P1094" style:family="paragraph" style:parent-style-name="Text_20_body">
      <style:paragraph-properties fo:margin-top="0.0134in" fo:margin-bottom="0in" style:contextual-spacing="false"/>
      <style:text-properties fo:font-size="7pt" fo:font-style="italic" style:font-size-asian="7pt" style:font-style-asian="italic"/>
    </style:style>
    <style:style style:name="P1095" style:family="paragraph" style:parent-style-name="Text_20_body">
      <style:paragraph-properties fo:margin-left="1.6138in" fo:margin-right="1.8465in" fo:margin-top="0.0008in" fo:margin-bottom="0in" style:contextual-spacing="false" fo:line-height="103%" fo:text-align="justify" style:justify-single-word="false" fo:text-indent="-0.0047in" style:auto-text-indent="false"/>
    </style:style>
    <style:style style:name="P1096" style:family="paragraph" style:parent-style-name="Standard">
      <style:paragraph-properties fo:margin-left="2.4382in" fo:margin-right="1.8429in" fo:margin-top="0.1165in" fo:margin-bottom="0in" style:contextual-spacing="false" fo:line-height="122%" fo:text-align="justify" style:justify-single-word="false" fo:text-indent="-0.0008in" style:auto-text-indent="false"/>
    </style:style>
    <style:style style:name="P1097" style:family="paragraph" style:parent-style-name="Standard">
      <style:paragraph-properties fo:margin-left="2.4409in" fo:margin-right="0in" fo:margin-top="0.0016in" fo:margin-bottom="0in" style:contextual-spacing="false" fo:text-align="left" style:justify-single-word="false" fo:text-indent="0in" style:auto-text-indent="false"/>
    </style:style>
    <style:style style:name="P1098" style:family="paragraph" style:parent-style-name="Standard">
      <style:paragraph-properties fo:margin-left="2.4382in" fo:margin-right="1.8508in" fo:margin-top="0.0252in" fo:margin-bottom="0in" style:contextual-spacing="false" fo:line-height="122%" fo:text-align="justify" style:justify-single-word="false" fo:text-indent="0in" style:auto-text-indent="false"/>
    </style:style>
    <style:style style:name="P1099" style:family="paragraph" style:parent-style-name="Text_20_body">
      <style:paragraph-properties fo:margin-left="1.6126in" fo:margin-right="1.8453in" fo:margin-top="0.1016in" fo:margin-bottom="0in" style:contextual-spacing="false" fo:line-height="98%" fo:text-align="justify" style:justify-single-word="false" fo:text-indent="-0.0035in" style:auto-text-indent="false"/>
    </style:style>
    <style:style style:name="P1100" style:family="paragraph" style:parent-style-name="Text_20_body">
      <style:paragraph-properties fo:margin-left="1.6091in" fo:margin-right="0in" fo:margin-top="0.1161in" fo:margin-bottom="0in" style:contextual-spacing="false" fo:text-align="justify" style:justify-single-word="false"/>
    </style:style>
    <style:style style:name="P1101" style:family="paragraph" style:parent-style-name="Text_20_body" style:master-page-name="Converted43">
      <style:paragraph-properties style:page-number="auto"/>
    </style:style>
    <style:style style:name="P1102" style:family="paragraph" style:parent-style-name="Text_20_body">
      <style:paragraph-properties fo:margin-top="0.1209in" fo:margin-bottom="0in" style:contextual-spacing="false"/>
    </style:style>
    <style:style style:name="P1103" style:family="paragraph" style:parent-style-name="Text_20_body">
      <style:paragraph-properties fo:margin-left="1.6098in" fo:margin-right="0in" fo:text-align="justify" style:justify-single-word="false"/>
    </style:style>
    <style:style style:name="P1104" style:family="paragraph" style:parent-style-name="Text_20_body">
      <style:paragraph-properties fo:margin-left="1.6091in" fo:margin-right="1.8445in" fo:margin-top="0.1126in" fo:margin-bottom="0in" style:contextual-spacing="false" fo:text-align="justify" style:justify-single-word="false" fo:text-indent="0.0055in" style:auto-text-indent="false"/>
    </style:style>
    <style:style style:name="P1105" style:family="paragraph" style:parent-style-name="List_20_Paragraph" style:list-style-name="WWNum2">
      <style:paragraph-properties fo:margin-left="1.7173in" fo:margin-right="0in" fo:margin-top="0.1264in" fo:margin-bottom="0in" style:contextual-spacing="false" fo:line-height="100%" fo:text-align="left" style:justify-single-word="false" fo:text-indent="-0.1083in" style:auto-text-indent="false">
        <style:tab-stops>
          <style:tab-stop style:position="1.7173in"/>
        </style:tab-stops>
      </style:paragraph-properties>
    </style:style>
    <style:style style:name="P1106" style:family="paragraph" style:parent-style-name="Text_20_body">
      <style:paragraph-properties fo:margin-top="0.0055in" fo:margin-bottom="0in" style:contextual-spacing="false"/>
      <style:text-properties style:font-name="Arial" fo:font-size="7pt" fo:font-weight="bold" style:font-size-asian="7pt" style:font-weight-asian="bold"/>
    </style:style>
    <style:style style:name="P1107" style:family="paragraph" style:parent-style-name="Standard">
      <style:paragraph-properties fo:margin-left="1.6063in" fo:margin-right="1.8382in" fo:margin-top="0in" fo:margin-bottom="0in" style:contextual-spacing="false" fo:line-height="99%" fo:text-align="justify" style:justify-single-word="false" fo:text-indent="0.0028in" style:auto-text-indent="false"/>
    </style:style>
    <style:style style:name="P1108" style:family="paragraph" style:parent-style-name="Standard">
      <style:paragraph-properties fo:margin-left="1.6071in" fo:margin-right="1.8335in" fo:margin-top="0.111in" fo:margin-bottom="0in" style:contextual-spacing="false" fo:text-align="justify" style:justify-single-word="false" fo:text-indent="0.0075in" style:auto-text-indent="false"/>
    </style:style>
    <style:style style:name="P1109" style:family="paragraph" style:parent-style-name="Standard">
      <style:paragraph-properties fo:margin-left="1.6091in" fo:margin-right="1.8429in" fo:margin-top="0.1161in" fo:margin-bottom="0in" style:contextual-spacing="false" fo:line-height="98%" fo:text-align="justify" style:justify-single-word="false" fo:text-indent="0.0047in" style:auto-text-indent="false"/>
    </style:style>
    <style:style style:name="P1110" style:family="paragraph" style:parent-style-name="Text_20_body">
      <style:paragraph-properties fo:margin-top="0.0043in" fo:margin-bottom="0in" style:contextual-spacing="false"/>
      <style:text-properties fo:font-size="7pt" style:font-size-asian="7pt"/>
    </style:style>
    <style:style style:name="P1111" style:family="paragraph" style:parent-style-name="Text_20_body">
      <style:paragraph-properties fo:margin-left="1.6091in" fo:margin-right="1.8398in" fo:line-height="98%" fo:text-align="justify" style:justify-single-word="false"/>
    </style:style>
    <style:style style:name="P1112" style:family="paragraph" style:parent-style-name="Text_20_body">
      <style:paragraph-properties fo:margin-left="1.6091in" fo:margin-right="1.8417in" fo:margin-top="0.1193in" fo:margin-bottom="0in" style:contextual-spacing="false" fo:line-height="99%" fo:text-align="justify" style:justify-single-word="false" fo:text-indent="0.0055in" style:auto-text-indent="false"/>
    </style:style>
    <style:style style:name="P1113" style:family="paragraph" style:parent-style-name="Text_20_body">
      <style:paragraph-properties fo:margin-left="1.6098in" fo:margin-right="1.8492in" fo:margin-top="0.1102in" fo:margin-bottom="0in" style:contextual-spacing="false" fo:text-align="justify" style:justify-single-word="false" fo:text-indent="0.0055in" style:auto-text-indent="false"/>
    </style:style>
    <style:style style:name="P1114" style:family="paragraph" style:parent-style-name="Standard">
      <style:paragraph-properties fo:margin-left="1.6063in" fo:margin-right="0in" fo:margin-top="0.1272in" fo:margin-bottom="0in" style:contextual-spacing="false" fo:text-align="justify" style:justify-single-word="false" fo:text-indent="0in" style:auto-text-indent="false"/>
    </style:style>
    <style:style style:name="P1115" style:family="paragraph" style:parent-style-name="Text_20_body">
      <style:paragraph-properties fo:margin-top="0.0043in" fo:margin-bottom="0in" style:contextual-spacing="false"/>
      <style:text-properties style:font-name="Arial" fo:font-size="7pt" fo:font-weight="bold" style:font-size-asian="7pt" style:font-weight-asian="bold"/>
    </style:style>
    <style:style style:name="P1116" style:family="paragraph" style:parent-style-name="Standard">
      <style:paragraph-properties fo:margin-left="1.6098in" fo:margin-right="1.848in" fo:margin-top="0in" fo:margin-bottom="0in" style:contextual-spacing="false" fo:text-align="justify" style:justify-single-word="false" fo:text-indent="-0.0035in" style:auto-text-indent="false"/>
    </style:style>
    <style:style style:name="P1117" style:family="paragraph" style:parent-style-name="Standard">
      <style:paragraph-properties fo:margin-left="1.6083in" fo:margin-right="1.8417in" fo:margin-top="0.1118in" fo:margin-bottom="0in" style:contextual-spacing="false" fo:line-height="102%" fo:text-align="justify" style:justify-single-word="false" fo:text-indent="0.0008in" style:auto-text-indent="false"/>
    </style:style>
    <style:style style:name="P1118" style:family="paragraph" style:parent-style-name="Text_20_body">
      <style:paragraph-properties fo:margin-top="0.111in" fo:margin-bottom="0in" style:contextual-spacing="false"/>
    </style:style>
    <style:style style:name="P1119" style:family="paragraph" style:parent-style-name="Text_20_body">
      <style:paragraph-properties fo:margin-left="1.6091in" fo:margin-right="0in" fo:text-align="justify" style:justify-single-word="false"/>
    </style:style>
    <style:style style:name="P1120" style:family="paragraph" style:parent-style-name="Text_20_body">
      <style:paragraph-properties fo:margin-top="0.0071in" fo:margin-bottom="0in" style:contextual-spacing="false"/>
    </style:style>
    <style:style style:name="P1121" style:family="paragraph" style:parent-style-name="Standard">
      <style:paragraph-properties fo:margin-left="1.6091in" fo:margin-right="0in" fo:margin-top="0.0008in" fo:margin-bottom="0in" style:contextual-spacing="false" fo:text-align="justify" style:justify-single-word="false" fo:text-indent="0in" style:auto-text-indent="false"/>
    </style:style>
    <style:style style:name="P1122" style:family="paragraph" style:parent-style-name="Text_20_body">
      <style:paragraph-properties fo:margin-left="1.6154in" fo:margin-right="4.922in" fo:margin-top="0.002in" fo:margin-bottom="0in" style:contextual-spacing="false" fo:text-indent="-0.0063in" style:auto-text-indent="false"/>
    </style:style>
    <style:style style:name="P1123" style:family="paragraph" style:parent-style-name="Text_20_body" style:master-page-name="Converted44">
      <style:paragraph-properties style:page-number="45"/>
      <style:text-properties fo:font-size="11pt" style:font-size-asian="11pt"/>
    </style:style>
    <style:style style:name="P1124" style:family="paragraph" style:parent-style-name="Text_20_body">
      <style:paragraph-properties fo:margin-top="0.078in" fo:margin-bottom="0in" style:contextual-spacing="false"/>
      <style:text-properties fo:font-size="11pt" style:font-size-asian="11pt"/>
    </style:style>
    <style:style style:name="P1125" style:family="paragraph" style:parent-style-name="Text_20_body">
      <style:paragraph-properties fo:margin-top="0.0098in" fo:margin-bottom="0in" style:contextual-spacing="false"/>
      <style:text-properties style:font-name="Source Sans Pro" fo:font-size="11pt" fo:font-weight="bold" style:font-size-asian="11pt" style:font-weight-asian="bold"/>
    </style:style>
    <style:style style:name="P1126" style:family="paragraph" style:parent-style-name="Text_20_body">
      <style:text-properties fo:font-size="9pt" fo:font-weight="bold" style:font-size-asian="9pt" style:font-weight-asian="bold"/>
    </style:style>
    <style:style style:name="P1127" style:family="paragraph" style:parent-style-name="Text_20_body">
      <style:paragraph-properties fo:margin-top="0.0047in" fo:margin-bottom="0in" style:contextual-spacing="false"/>
      <style:text-properties fo:font-size="9pt" fo:font-weight="bold" style:font-size-asian="9pt" style:font-weight-asian="bold"/>
    </style:style>
    <style:style style:name="P1128" style:family="paragraph" style:parent-style-name="Heading_20_9">
      <style:paragraph-properties fo:margin-left="3.2717in" fo:margin-right="1.6854in" fo:margin-top="0.0008in" fo:margin-bottom="0in" style:contextual-spacing="false" fo:line-height="116%" fo:text-align="justify" style:justify-single-word="false"/>
    </style:style>
    <style:style style:name="P1129" style:family="paragraph" style:parent-style-name="Text_20_body">
      <style:paragraph-properties fo:margin-top="0.0665in" fo:margin-bottom="0in" style:contextual-spacing="false"/>
      <style:text-properties fo:font-size="9pt" fo:font-weight="bold" style:font-size-asian="9pt" style:font-weight-asian="bold"/>
    </style:style>
    <style:style style:name="P1130" style:family="paragraph" style:parent-style-name="Standard">
      <style:paragraph-properties fo:margin-left="1.1846in" fo:margin-right="1.6846in" fo:margin-top="0in" fo:margin-bottom="0in" style:contextual-spacing="false" fo:line-height="101%" fo:text-align="justify" style:justify-single-word="false" fo:text-indent="0.7453in" style:auto-text-indent="false"/>
    </style:style>
    <style:style style:name="P1131" style:family="paragraph" style:parent-style-name="Text_20_body">
      <style:paragraph-properties fo:margin-top="0.05in" fo:margin-bottom="0in" style:contextual-spacing="false"/>
      <style:text-properties fo:font-size="9pt" style:font-size-asian="9pt"/>
    </style:style>
    <style:style style:name="P1132" style:family="paragraph" style:parent-style-name="Standard">
      <style:paragraph-properties fo:margin-left="1.1846in" fo:margin-right="1.6839in" fo:margin-top="0in" fo:margin-bottom="0in" style:contextual-spacing="false" fo:line-height="116%" fo:text-align="justify" style:justify-single-word="false" fo:text-indent="0.7453in" style:auto-text-indent="false"/>
    </style:style>
    <style:style style:name="P1133" style:family="paragraph" style:parent-style-name="Standard">
      <style:paragraph-properties fo:margin-left="1.1846in" fo:margin-right="1.6236in" fo:margin-top="0.0634in" fo:margin-bottom="0in" style:contextual-spacing="false" fo:line-height="151%" fo:text-align="left" style:justify-single-word="false" fo:text-indent="0.7453in" style:auto-text-indent="false"/>
    </style:style>
    <style:style style:name="P1134" style:family="paragraph" style:parent-style-name="Text_20_body">
      <style:text-properties fo:font-size="9pt" style:font-size-asian="9pt"/>
    </style:style>
    <style:style style:name="P1135" style:family="paragraph" style:parent-style-name="Text_20_body">
      <style:paragraph-properties fo:margin-top="0.0063in" fo:margin-bottom="0in" style:contextual-spacing="false"/>
      <style:text-properties fo:font-size="9pt" style:font-size-asian="9pt"/>
    </style:style>
    <style:style style:name="P1136" style:family="paragraph" style:parent-style-name="Standard">
      <style:paragraph-properties fo:margin-left="1.9299in" fo:margin-right="0in" fo:margin-top="0in" fo:margin-bottom="0in" style:contextual-spacing="false" fo:text-align="left" style:justify-single-word="false" fo:text-indent="0in" style:auto-text-indent="false"/>
    </style:style>
    <style:style style:name="P1137" style:family="paragraph" style:parent-style-name="Text_20_body">
      <style:paragraph-properties fo:margin-top="0.1146in" fo:margin-bottom="0in" style:contextual-spacing="false"/>
      <style:text-properties fo:font-size="9pt" style:font-size-asian="9pt"/>
    </style:style>
    <style:style style:name="P1138" style:family="paragraph" style:parent-style-name="Heading_20_9">
      <style:paragraph-properties fo:margin-left="0in" fo:margin-right="0.4984in"/>
    </style:style>
    <style:style style:name="P1139" style:family="paragraph" style:parent-style-name="Standard">
      <style:paragraph-properties fo:margin-left="0in" fo:margin-right="0.4992in" fo:margin-top="0.0016in" fo:margin-bottom="0in" style:contextual-spacing="false" fo:text-align="center" style:justify-single-word="false" fo:text-indent="0in" style:auto-text-indent="false"/>
    </style:style>
    <style:style style:name="P1140" style:family="paragraph" style:parent-style-name="Text_20_body" style:master-page-name="Converted45">
      <style:paragraph-properties style:page-number="auto"/>
      <style:text-properties fo:font-size="9pt" fo:font-weight="bold" style:font-size-asian="9pt" style:font-weight-asian="bold"/>
    </style:style>
    <style:style style:name="P1141" style:family="paragraph" style:parent-style-name="Text_20_body">
      <style:paragraph-properties fo:margin-top="0.0571in" fo:margin-bottom="0in" style:contextual-spacing="false"/>
      <style:text-properties fo:font-size="9pt" fo:font-weight="bold" style:font-size-asian="9pt" style:font-weight-asian="bold"/>
    </style:style>
    <style:style style:name="P1142" style:family="paragraph" style:parent-style-name="Standard">
      <style:paragraph-properties fo:margin-left="0in" fo:margin-right="0.6898in" fo:margin-top="0in" fo:margin-bottom="0in" style:contextual-spacing="false" fo:text-align="center" style:justify-single-word="false" fo:text-indent="0in" style:auto-text-indent="false"/>
    </style:style>
    <style:style style:name="P1143" style:family="paragraph" style:parent-style-name="Text_20_body">
      <style:paragraph-properties fo:margin-top="0.1402in" fo:margin-bottom="0in" style:contextual-spacing="false"/>
      <style:text-properties fo:font-size="9pt" fo:font-weight="bold" style:font-size-asian="9pt" style:font-weight-asian="bold"/>
    </style:style>
    <style:style style:name="P1144" style:family="paragraph" style:parent-style-name="Heading_20_9">
      <style:paragraph-properties fo:margin-left="3.6063in" fo:margin-right="1.8646in" fo:line-height="114%" fo:text-align="justify" style:justify-single-word="false"/>
    </style:style>
    <style:style style:name="P1145" style:family="paragraph" style:parent-style-name="Standard">
      <style:paragraph-properties fo:margin-left="1.1756in" fo:margin-right="1.8681in" fo:margin-top="0in" fo:margin-bottom="0in" style:contextual-spacing="false" fo:text-align="justify" style:justify-single-word="false" fo:text-indent="0.7311in" style:auto-text-indent="false"/>
    </style:style>
    <style:style style:name="P1146" style:family="paragraph" style:parent-style-name="Text_20_body">
      <style:paragraph-properties fo:margin-top="0.1382in" fo:margin-bottom="0in" style:contextual-spacing="false"/>
      <style:text-properties fo:font-size="9pt" style:font-size-asian="9pt"/>
    </style:style>
    <style:style style:name="P1147" style:family="paragraph" style:parent-style-name="Standard">
      <style:paragraph-properties fo:margin-left="1.1756in" fo:margin-right="1.8661in" fo:margin-top="0in" fo:margin-bottom="0in" style:contextual-spacing="false" fo:line-height="149%" fo:text-align="justify" style:justify-single-word="false" fo:text-indent="0.7311in" style:auto-text-indent="false"/>
    </style:style>
    <style:style style:name="P1148" style:family="paragraph" style:parent-style-name="Text_20_body">
      <style:paragraph-properties fo:margin-top="0.0063in" fo:margin-bottom="0in" style:contextual-spacing="false"/>
      <style:text-properties fo:font-size="3.5pt" style:font-size-asian="3.5pt"/>
    </style:style>
    <style:style style:name="P1149" style:family="paragraph" style:parent-style-name="Table_20_Paragraph">
      <style:paragraph-properties fo:margin-left="0.0091in" fo:margin-right="0in" fo:margin-top="0.0217in" fo:margin-bottom="0in" style:contextual-spacing="false"/>
    </style:style>
    <style:style style:name="P1150" style:family="paragraph" style:parent-style-name="Table_20_Paragraph">
      <style:paragraph-properties fo:margin-left="0.311in" fo:margin-right="0in" fo:margin-top="0.0217in" fo:margin-bottom="0in" style:contextual-spacing="false" fo:text-align="left" style:justify-single-word="false"/>
    </style:style>
    <style:style style:name="P1151" style:family="paragraph" style:parent-style-name="Table_20_Paragraph">
      <style:paragraph-properties fo:margin-left="0.0075in" fo:margin-right="0in" fo:margin-top="0.0217in" fo:margin-bottom="0in" style:contextual-spacing="false"/>
    </style:style>
    <style:style style:name="P1152" style:family="paragraph" style:parent-style-name="Table_20_Paragraph">
      <style:paragraph-properties fo:margin-left="0.2646in" fo:margin-right="0in" fo:margin-top="0.0217in" fo:margin-bottom="0in" style:contextual-spacing="false" fo:text-align="left" style:justify-single-word="false"/>
    </style:style>
    <style:style style:name="P1153" style:family="paragraph" style:parent-style-name="Table_20_Paragraph">
      <style:paragraph-properties fo:margin-left="0.0091in" fo:margin-right="0.0008in" fo:margin-top="0.0638in" fo:margin-bottom="0in" style:contextual-spacing="false"/>
    </style:style>
    <style:style style:name="P1154" style:family="paragraph" style:parent-style-name="Table_20_Paragraph">
      <style:paragraph-properties fo:margin-left="0.3402in" fo:margin-right="0.0575in" fo:line-height="0.1193in" fo:text-align="left" style:justify-single-word="false" fo:text-indent="-0.2728in" style:auto-text-indent="false"/>
    </style:style>
    <style:style style:name="P1155" style:family="paragraph" style:parent-style-name="Table_20_Paragraph">
      <style:paragraph-properties fo:margin-left="0.0075in" fo:margin-right="0.0008in" fo:margin-top="0.0638in" fo:margin-bottom="0in" style:contextual-spacing="false"/>
    </style:style>
    <style:style style:name="P1156" style:family="paragraph" style:parent-style-name="Table_20_Paragraph">
      <style:paragraph-properties fo:margin-left="0.3161in" fo:margin-right="0.0264in" fo:line-height="0.1193in" fo:text-align="left" style:justify-single-word="false" fo:text-indent="-0.2827in" style:auto-text-indent="false"/>
    </style:style>
    <style:style style:name="P1157" style:family="paragraph" style:parent-style-name="Text_20_body">
      <style:paragraph-properties fo:margin-top="0.1181in" fo:margin-bottom="0in" style:contextual-spacing="false"/>
      <style:text-properties fo:font-size="9pt" style:font-size-asian="9pt"/>
    </style:style>
    <style:style style:name="P1158" style:family="paragraph" style:parent-style-name="Standard">
      <style:paragraph-properties fo:margin-left="1.1756in" fo:margin-right="1.8701in" fo:margin-top="0in" fo:margin-bottom="0in" style:contextual-spacing="false" fo:text-align="justify" style:justify-single-word="false" fo:text-indent="0.7311in" style:auto-text-indent="false"/>
    </style:style>
    <style:style style:name="P1159" style:family="paragraph" style:parent-style-name="Text_20_body">
      <style:paragraph-properties fo:margin-top="0.0374in" fo:margin-bottom="0in" style:contextual-spacing="false"/>
      <style:text-properties fo:font-size="9pt" style:font-size-asian="9pt"/>
    </style:style>
    <style:style style:name="P1160" style:family="paragraph" style:parent-style-name="Standard">
      <style:paragraph-properties fo:margin-left="0in" fo:margin-right="0.689in" fo:margin-top="0in" fo:margin-bottom="0in" style:contextual-spacing="false" fo:text-align="center" style:justify-single-word="false" fo:text-indent="0in" style:auto-text-indent="false"/>
    </style:style>
    <style:style style:name="P1161" style:family="paragraph" style:parent-style-name="Text_20_body">
      <style:paragraph-properties fo:margin-top="0.1374in" fo:margin-bottom="0in" style:contextual-spacing="false"/>
      <style:text-properties fo:font-size="9pt" style:font-size-asian="9pt"/>
    </style:style>
    <style:style style:name="P1162" style:family="paragraph" style:parent-style-name="Heading_20_9">
      <style:paragraph-properties fo:margin-left="0in" fo:margin-right="0.6909in" fo:line-height="0.1429in"/>
    </style:style>
    <style:style style:name="P1163" style:family="paragraph" style:parent-style-name="Standard">
      <style:paragraph-properties fo:margin-left="0in" fo:margin-right="0.6902in" fo:margin-top="0in" fo:margin-bottom="0in" style:contextual-spacing="false" fo:line-height="0.1429in" fo:text-align="center" style:justify-single-word="false" fo:text-indent="0in" style:auto-text-indent="false"/>
    </style:style>
    <style:style style:name="P1164" style:family="paragraph" style:parent-style-name="Text_20_body" style:master-page-name="Converted46">
      <style:paragraph-properties style:page-number="auto"/>
      <style:text-properties fo:font-size="10.5pt" fo:font-style="italic" fo:font-weight="bold" style:font-size-asian="10.5pt" style:font-style-asian="italic" style:font-weight-asian="bold"/>
    </style:style>
    <style:style style:name="P1165" style:family="paragraph" style:parent-style-name="Text_20_body">
      <style:text-properties fo:font-size="10.5pt" fo:font-style="italic" fo:font-weight="bold" style:font-size-asian="10.5pt" style:font-style-asian="italic" style:font-weight-asian="bold"/>
    </style:style>
    <style:style style:name="P1166" style:family="paragraph" style:parent-style-name="Text_20_body">
      <style:paragraph-properties fo:margin-top="0.0181in" fo:margin-bottom="0in" style:contextual-spacing="false"/>
      <style:text-properties fo:font-size="10.5pt" fo:font-style="italic" fo:font-weight="bold" style:font-size-asian="10.5pt" style:font-style-asian="italic" style:font-weight-asian="bold"/>
    </style:style>
    <style:style style:name="P1167" style:family="paragraph" style:parent-style-name="Heading_20_6">
      <style:paragraph-properties fo:margin-left="0in" fo:margin-right="0.5075in"/>
    </style:style>
    <style:style style:name="P1168" style:family="paragraph" style:parent-style-name="Text_20_body">
      <style:paragraph-properties fo:margin-top="0.0063in" fo:margin-bottom="0in" style:contextual-spacing="false"/>
      <style:text-properties fo:font-size="9pt" fo:font-weight="bold" style:font-size-asian="9pt" style:font-weight-asian="bold"/>
    </style:style>
    <style:style style:name="P1169" style:family="paragraph" style:parent-style-name="Standard">
      <style:paragraph-properties fo:margin-left="3.3673in" fo:margin-right="1.7799in" fo:margin-top="0in" fo:margin-bottom="0in" style:contextual-spacing="false" fo:line-height="117%" fo:text-align="justify" style:justify-single-word="false" fo:text-indent="0in" style:auto-text-indent="false"/>
    </style:style>
    <style:style style:name="P1170" style:family="paragraph" style:parent-style-name="Text_20_body">
      <style:paragraph-properties fo:margin-top="0.0661in" fo:margin-bottom="0in" style:contextual-spacing="false"/>
      <style:text-properties fo:font-size="9pt" fo:font-weight="bold" style:font-size-asian="9pt" style:font-weight-asian="bold"/>
    </style:style>
    <style:style style:name="P1171" style:family="paragraph" style:parent-style-name="Standard">
      <style:paragraph-properties fo:margin-left="1.2693in" fo:margin-right="1.7807in" fo:margin-top="0in" fo:margin-bottom="0in" style:contextual-spacing="false" fo:line-height="102%" fo:text-align="justify" style:justify-single-word="false" fo:text-indent="0.7492in" style:auto-text-indent="false"/>
    </style:style>
    <style:style style:name="P1172" style:family="paragraph" style:parent-style-name="Text_20_body">
      <style:paragraph-properties fo:margin-top="0.0016in" fo:margin-bottom="0in" style:contextual-spacing="false"/>
      <style:text-properties fo:font-size="9pt" style:font-size-asian="9pt"/>
    </style:style>
    <style:style style:name="P1173" style:family="paragraph" style:parent-style-name="Standard">
      <style:paragraph-properties fo:margin-left="1.2693in" fo:margin-right="1.8063in" fo:margin-top="0.0008in" fo:margin-bottom="0in" style:contextual-spacing="false" fo:line-height="117%" fo:text-align="justify" style:justify-single-word="false" fo:text-indent="0.7492in" style:auto-text-indent="false"/>
    </style:style>
    <style:style style:name="P1174" style:family="paragraph" style:parent-style-name="Standard">
      <style:paragraph-properties fo:margin-left="2.4689in" fo:margin-right="1.8075in" fo:margin-top="0.061in" fo:margin-bottom="0in" style:contextual-spacing="false" fo:line-height="117%" fo:text-align="justify" style:justify-single-word="false" fo:text-indent="0in" style:auto-text-indent="false"/>
    </style:style>
    <style:style style:name="P1175" style:family="paragraph" style:parent-style-name="Standard">
      <style:paragraph-properties fo:margin-left="1.2693in" fo:margin-right="1.8091in" fo:margin-top="0.0563in" fo:margin-bottom="0in" style:contextual-spacing="false" fo:line-height="117%" fo:text-align="justify" style:justify-single-word="false" fo:text-indent="0.7492in" style:auto-text-indent="false"/>
    </style:style>
    <style:style style:name="P1176" style:family="paragraph" style:parent-style-name="Text_20_body">
      <style:paragraph-properties fo:margin-top="0.0665in" fo:margin-bottom="0in" style:contextual-spacing="false"/>
      <style:text-properties fo:font-size="9pt" style:font-size-asian="9pt"/>
    </style:style>
    <style:style style:name="P1177" style:family="paragraph" style:parent-style-name="Standard">
      <style:paragraph-properties fo:margin-left="2.0189in" fo:margin-right="0in" fo:margin-top="0in" fo:margin-bottom="0in" style:contextual-spacing="false" fo:text-align="left" style:justify-single-word="false" fo:text-indent="0in" style:auto-text-indent="false"/>
    </style:style>
    <style:style style:name="P1178" style:family="paragraph" style:parent-style-name="Text_20_body">
      <style:paragraph-properties fo:margin-top="0.011in" fo:margin-bottom="0in" style:contextual-spacing="false"/>
      <style:text-properties fo:font-size="9pt" style:font-size-asian="9pt"/>
    </style:style>
    <style:style style:name="P1179" style:family="paragraph" style:parent-style-name="Heading_20_9">
      <style:paragraph-properties fo:margin-left="0in" fo:margin-right="0.5091in"/>
    </style:style>
    <style:style style:name="P1180" style:family="paragraph" style:parent-style-name="Standard">
      <style:paragraph-properties fo:margin-left="0in" fo:margin-right="0.5091in" fo:margin-top="0.0016in" fo:margin-bottom="0in" style:contextual-spacing="false" fo:text-align="center" style:justify-single-word="false" fo:text-indent="0in" style:auto-text-indent="false"/>
    </style:style>
    <style:style style:name="P1181" style:family="paragraph" style:parent-style-name="Text_20_body" style:master-page-name="Converted47">
      <style:paragraph-properties style:page-number="auto"/>
      <style:text-properties fo:font-size="8.5pt" fo:font-weight="bold" style:font-size-asian="8.5pt" style:font-weight-asian="bold"/>
    </style:style>
    <style:style style:name="P1182" style:family="paragraph" style:parent-style-name="Text_20_body">
      <style:text-properties fo:font-size="8.5pt" fo:font-weight="bold" style:font-size-asian="8.5pt" style:font-weight-asian="bold"/>
    </style:style>
    <style:style style:name="P1183" style:family="paragraph" style:parent-style-name="Text_20_body">
      <style:paragraph-properties fo:margin-top="0.1252in" fo:margin-bottom="0in" style:contextual-spacing="false"/>
      <style:text-properties fo:font-size="8.5pt" fo:font-weight="bold" style:font-size-asian="8.5pt" style:font-weight-asian="bold"/>
    </style:style>
    <style:style style:name="P1184" style:family="paragraph" style:parent-style-name="Standard">
      <style:paragraph-properties fo:margin-left="-0.0008in" fo:margin-right="0.4937in" fo:margin-top="0in" fo:margin-bottom="0in" style:contextual-spacing="false" fo:text-align="center" style:justify-single-word="false" fo:text-indent="0in" style:auto-text-indent="false"/>
    </style:style>
    <style:style style:name="P1185" style:family="paragraph" style:parent-style-name="Text_20_body">
      <style:paragraph-properties fo:margin-top="0.0075in" fo:margin-bottom="0in" style:contextual-spacing="false"/>
      <style:text-properties fo:font-size="8.5pt" fo:font-weight="bold" style:font-size-asian="8.5pt" style:font-weight-asian="bold"/>
    </style:style>
    <style:style style:name="P1186" style:family="paragraph" style:parent-style-name="Standard">
      <style:paragraph-properties fo:margin-left="2.5972in" fo:margin-right="3.102in" fo:margin-top="0in" fo:margin-bottom="0in" style:contextual-spacing="false" fo:line-height="102%" fo:text-align="left" style:justify-single-word="false" fo:text-indent="0.1055in" style:auto-text-indent="false"/>
    </style:style>
    <style:style style:name="P1187" style:family="paragraph" style:parent-style-name="Standard">
      <style:paragraph-properties fo:margin-left="3.1583in" fo:margin-right="0in" fo:margin-top="0in" fo:margin-bottom="0in" style:contextual-spacing="false" fo:line-height="0.1354in" fo:text-align="left" style:justify-single-word="false" fo:text-indent="0in" style:auto-text-indent="false"/>
    </style:style>
    <style:style style:name="P1188" style:family="paragraph" style:parent-style-name="Text_20_body">
      <style:text-properties fo:font-size="8.5pt" style:font-size-asian="8.5pt"/>
    </style:style>
    <style:style style:name="P1189" style:family="paragraph" style:parent-style-name="Text_20_body">
      <style:paragraph-properties fo:margin-top="0.0071in" fo:margin-bottom="0in" style:contextual-spacing="false"/>
      <style:text-properties fo:font-size="8.5pt" style:font-size-asian="8.5pt"/>
    </style:style>
    <style:style style:name="P1190" style:family="paragraph" style:parent-style-name="Standard">
      <style:paragraph-properties fo:margin-left="1.278in" fo:margin-right="1.7752in" fo:margin-top="0in" fo:margin-bottom="0in" style:contextual-spacing="false" fo:line-height="102%" fo:text-align="justify" style:justify-single-word="false" fo:text-indent="0in" style:auto-text-indent="false"/>
    </style:style>
    <style:style style:name="P1191" style:family="paragraph" style:parent-style-name="Text_20_body">
      <style:paragraph-properties fo:margin-top="0.0008in" fo:margin-bottom="0in" style:contextual-spacing="false"/>
      <style:text-properties fo:font-size="8.5pt" style:font-size-asian="8.5pt"/>
    </style:style>
    <style:style style:name="P1192" style:family="paragraph" style:parent-style-name="Standard">
      <style:paragraph-properties fo:margin-left="1.278in" fo:margin-right="1.7764in" fo:margin-top="0.0008in" fo:margin-bottom="0in" style:contextual-spacing="false" fo:line-height="102%" fo:text-align="justify" style:justify-single-word="false" fo:text-indent="0in" style:auto-text-indent="false"/>
    </style:style>
    <style:style style:name="P1193" style:family="paragraph" style:parent-style-name="Text_20_body">
      <style:paragraph-properties fo:margin-top="0.0098in" fo:margin-bottom="0in" style:contextual-spacing="false"/>
      <style:text-properties fo:font-size="8.5pt" style:font-size-asian="8.5pt"/>
    </style:style>
    <style:style style:name="P1194" style:family="paragraph" style:parent-style-name="Standard">
      <style:paragraph-properties fo:margin-left="3.5839in" fo:margin-right="0in" fo:margin-top="0.0008in" fo:margin-bottom="0in" style:contextual-spacing="false" fo:text-align="left" style:justify-single-word="false" fo:text-indent="0in" style:auto-text-indent="false"/>
    </style:style>
    <style:style style:name="P1195" style:family="paragraph" style:parent-style-name="Text_20_body">
      <style:paragraph-properties fo:margin-top="0.0193in" fo:margin-bottom="0in" style:contextual-spacing="false"/>
      <style:text-properties fo:font-size="8.5pt" style:font-size-asian="8.5pt"/>
    </style:style>
    <style:style style:name="P1196" style:family="paragraph" style:parent-style-name="Standard">
      <style:paragraph-properties fo:margin-left="2.8764in" fo:margin-right="3.3681in" fo:margin-top="0in" fo:margin-bottom="0in" style:contextual-spacing="false" fo:line-height="102%" fo:text-align="center" style:justify-single-word="false" fo:text-indent="0in" style:auto-text-indent="false"/>
    </style:style>
    <style:style style:name="P1197" style:family="paragraph" style:parent-style-name="Text_20_body" style:master-page-name="Converted48">
      <style:paragraph-properties style:page-number="auto"/>
      <style:text-properties fo:font-size="10pt" style:font-size-asian="10pt"/>
    </style:style>
    <style:style style:name="P1198" style:family="paragraph" style:parent-style-name="Text_20_body">
      <style:paragraph-properties fo:margin-top="0.0252in" fo:margin-bottom="0.0008in" style:contextual-spacing="false"/>
      <style:text-properties fo:font-size="10pt" style:font-size-asian="10pt"/>
    </style:style>
    <style:style style:name="P1199" style:family="paragraph" style:parent-style-name="Standard">
      <style:paragraph-properties fo:margin-left="0.8835in" fo:margin-right="0in" fo:margin-top="0in" fo:margin-bottom="0in" style:contextual-spacing="false" fo:line-height="100%" fo:text-indent="0in" style:auto-text-indent="false"/>
    </style:style>
    <style:style style:name="P1200" style:family="paragraph" style:parent-style-name="Text_20_body" style:master-page-name="Converted49">
      <style:paragraph-properties style:page-number="auto"/>
      <style:text-properties fo:font-size="10pt" style:font-size-asian="10pt"/>
    </style:style>
    <style:style style:name="P1201" style:family="paragraph" style:parent-style-name="Text_20_body">
      <style:paragraph-properties fo:margin-top="0.0252in" fo:margin-bottom="0in" style:contextual-spacing="false"/>
      <style:text-properties fo:font-size="10pt" style:font-size-asian="10pt"/>
    </style:style>
    <style:style style:name="P1202" style:family="paragraph" style:parent-style-name="Standard">
      <style:paragraph-properties fo:margin-left="0.8835in" fo:margin-right="0in" fo:line-height="100%" fo:text-indent="0in" style:auto-text-indent="false"/>
    </style:style>
    <style:style style:name="P1203" style:family="paragraph" style:parent-style-name="Text_20_body">
      <style:text-properties fo:font-size="10pt" style:font-size-asian="10pt"/>
    </style:style>
    <style:style style:name="P1204" style:family="paragraph" style:parent-style-name="Text_20_body">
      <style:paragraph-properties fo:margin-top="0.0083in" fo:margin-bottom="0in" style:contextual-spacing="false"/>
      <style:text-properties fo:font-size="10pt" style:font-size-asian="10pt"/>
    </style:style>
    <style:style style:name="P1205" style:family="paragraph" style:parent-style-name="Heading_20_1" style:master-page-name="Converted50">
      <style:paragraph-properties fo:margin-left="0in" fo:margin-right="0.3602in" fo:margin-top="0.0591in" fo:margin-bottom="0in" style:contextual-spacing="false" style:page-number="auto"/>
    </style:style>
    <style:style style:name="P1206" style:family="paragraph" style:parent-style-name="Standard">
      <style:paragraph-properties fo:margin-left="0in" fo:margin-right="0.3665in" fo:margin-top="0.2193in" fo:margin-bottom="0in" style:contextual-spacing="false" fo:line-height="0.1953in" fo:text-align="center" style:justify-single-word="false" fo:text-indent="0in" style:auto-text-indent="false"/>
    </style:style>
    <style:style style:name="P1207" style:family="paragraph" style:parent-style-name="Standard">
      <style:paragraph-properties fo:margin-left="0in" fo:margin-right="0.3665in" fo:margin-top="0in" fo:margin-bottom="0in" style:contextual-spacing="false" fo:line-height="0.1953in" fo:text-align="center" style:justify-single-word="false" fo:text-indent="0in" style:auto-text-indent="false"/>
    </style:style>
    <style:style style:name="P1208" style:family="paragraph" style:parent-style-name="Text_20_body">
      <style:paragraph-properties fo:margin-top="0.0862in" fo:margin-bottom="0in" style:contextual-spacing="false"/>
      <style:text-properties style:font-name="Source Sans Pro" fo:font-size="10pt" style:font-size-asian="10pt"/>
    </style:style>
    <style:style style:name="P1209" style:family="paragraph" style:parent-style-name="Standard">
      <style:paragraph-properties fo:margin-left="0.3937in" fo:margin-right="5.8898in" fo:margin-top="0.0008in" fo:margin-bottom="0in" style:contextual-spacing="false" fo:line-height="111%" fo:text-align="left" style:justify-single-word="false" fo:text-indent="0in" style:auto-text-indent="false"/>
    </style:style>
    <style:style style:name="P1210" style:family="paragraph" style:parent-style-name="Text_20_body">
      <style:paragraph-properties fo:margin-top="0.1244in" fo:margin-bottom="0in" style:contextual-spacing="false"/>
      <style:text-properties style:font-name="Source Sans Pro" fo:font-size="10pt" style:font-size-asian="10pt"/>
    </style:style>
    <style:style style:name="P1211" style:family="paragraph" style:parent-style-name="Standard">
      <style:paragraph-properties fo:margin-left="0in" fo:margin-right="0.9083in" fo:margin-top="0.0008in" fo:margin-bottom="0in" style:contextual-spacing="false" fo:text-align="right" style:justify-single-word="false" fo:text-indent="0in" style:auto-text-indent="false"/>
    </style:style>
    <style:style style:name="P1212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P1213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</style:style>
    <style:style style:name="P1214" style:family="paragraph" style:parent-style-name="Frame_20_contents">
      <style:paragraph-properties fo:margin-left="0.0138in" fo:margin-right="0in" fo:margin-top="0.0138in" fo:margin-bottom="0in" style:contextual-spacing="false" fo:line-height="0.1874in" fo:text-align="left" style:justify-single-word="false" fo:text-indent="0in" style:auto-text-indent="false"/>
    </style:style>
    <style:style style:name="P1215" style:family="paragraph" style:parent-style-name="Frame_20_contents">
      <style:paragraph-properties fo:margin-left="0.0138in" fo:margin-right="0in" fo:margin-top="0in" fo:margin-bottom="0in" style:contextual-spacing="false" fo:line-height="0.1874in" fo:text-align="left" style:justify-single-word="false" fo:text-indent="0in" style:auto-text-indent="false"/>
    </style:style>
    <style:style style:name="P1216" style:family="paragraph" style:parent-style-name="Frame_20_contents">
      <style:paragraph-properties fo:margin-left="0.0138in" fo:margin-right="0in" fo:margin-top="0.011in" fo:margin-bottom="0in" style:contextual-spacing="false" fo:text-align="left" style:justify-single-word="false" fo:text-indent="0in" style:auto-text-indent="false"/>
    </style:style>
    <style:style style:name="P1217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T1" style:family="text">
      <style:text-properties fo:color="#40586f" style:font-name="Source Sans Pro" fo:letter-spacing="0.0098in"/>
    </style:style>
    <style:style style:name="T2" style:family="text">
      <style:text-properties fo:color="#40586f" style:font-name="Source Sans Pro" fo:letter-spacing="0.0264in"/>
    </style:style>
    <style:style style:name="T3" style:family="text">
      <style:text-properties fo:color="#40586f" style:font-name="Source Sans Pro"/>
    </style:style>
    <style:style style:name="T4" style:family="text">
      <style:text-properties fo:color="#40586f" style:font-name="Source Sans Pro" fo:letter-spacing="0.028in"/>
    </style:style>
    <style:style style:name="T5" style:family="text">
      <style:text-properties fo:color="#40586f" style:font-name="Source Sans Pro" fo:letter-spacing="0.0071in"/>
    </style:style>
    <style:style style:name="T6" style:family="text">
      <style:text-properties fo:color="#40586f" style:font-name="Source Sans Pro" fo:letter-spacing="0.0283in"/>
    </style:style>
    <style:style style:name="T7" style:family="text">
      <style:text-properties fo:color="#40586f" style:font-name="Source Sans Pro" fo:letter-spacing="0.0055in"/>
    </style:style>
    <style:style style:name="T8" style:family="text">
      <style:text-properties fo:color="#074b85" fo:letter-spacing="0.0236in" fo:font-weight="bold" style:font-weight-asian="bold"/>
    </style:style>
    <style:style style:name="T9" style:family="text">
      <style:text-properties fo:color="#074b85" fo:letter-spacing="0.0244in" fo:font-weight="bold" style:font-weight-asian="bold" style:text-scale="150%"/>
    </style:style>
    <style:style style:name="T10" style:family="text">
      <style:text-properties fo:color="#074b85" fo:letter-spacing="0.0228in" fo:font-weight="bold" style:font-weight-asian="bold"/>
    </style:style>
    <style:style style:name="T11" style:family="text">
      <style:text-properties fo:color="#40586f" style:font-name="Source Sans Pro" fo:font-size="12pt" fo:letter-spacing="0.0083in" style:font-size-asian="12pt"/>
    </style:style>
    <style:style style:name="T12" style:family="text">
      <style:text-properties fo:color="#40586f" style:font-name="Source Sans Pro" fo:font-size="12pt" fo:letter-spacing="0.0335in" style:font-size-asian="12pt"/>
    </style:style>
    <style:style style:name="T13" style:family="text">
      <style:text-properties fo:color="#40586f" style:font-name="Source Sans Pro" fo:font-size="12pt" fo:letter-spacing="0.0146in" style:font-size-asian="12pt"/>
    </style:style>
    <style:style style:name="T14" style:family="text">
      <style:text-properties fo:color="#40586f" style:font-name="Source Sans Pro" fo:font-size="12pt" fo:letter-spacing="0.0339in" style:font-size-asian="12pt"/>
    </style:style>
    <style:style style:name="T15" style:family="text">
      <style:text-properties fo:color="#40586f" style:font-name="Source Sans Pro" fo:font-size="12pt" fo:letter-spacing="0.0047in" style:font-size-asian="12pt"/>
    </style:style>
    <style:style style:name="T16" style:family="text">
      <style:text-properties fo:color="#40586f" style:font-name="Source Sans Pro" fo:font-size="12pt" fo:letter-spacing="0.0327in" style:font-size-asian="12pt"/>
    </style:style>
    <style:style style:name="T17" style:family="text">
      <style:text-properties fo:color="#40586f" style:font-name="Source Sans Pro" fo:font-size="12pt" fo:letter-spacing="0.0126in" style:font-size-asian="12pt"/>
    </style:style>
    <style:style style:name="T18" style:family="text">
      <style:text-properties fo:color="#231f20" style:font-name="Source Sans Pro"/>
    </style:style>
    <style:style style:name="T19" style:family="text">
      <style:text-properties fo:color="#231f20" style:font-name="Source Sans Pro" fo:letter-spacing="-0.0035in"/>
    </style:style>
    <style:style style:name="T20" style:family="text">
      <style:text-properties fo:color="#231f20" style:font-name="Source Sans Pro" fo:letter-spacing="-0.0028in"/>
    </style:style>
    <style:style style:name="T21" style:family="text">
      <style:text-properties fo:color="#231f20" style:font-name="Source Sans Pro" fo:letter-spacing="-0.0016in"/>
    </style:style>
    <style:style style:name="T22" style:family="text">
      <style:text-properties fo:color="#0f6bab" style:font-name="Source Sans Pro" fo:font-size="12pt" fo:letter-spacing="-0.0016in" style:font-size-asian="12pt"/>
    </style:style>
    <style:style style:name="T23" style:family="text">
      <style:text-properties fo:color="#231f20" fo:letter-spacing="0.0134in" fo:font-weight="bold" style:font-weight-asian="bold"/>
    </style:style>
    <style:style style:name="T24" style:family="text">
      <style:text-properties fo:color="#231f20" fo:letter-spacing="0.0311in" fo:font-weight="bold" style:font-weight-asian="bold"/>
    </style:style>
    <style:style style:name="T25" style:family="text">
      <style:text-properties fo:color="#231f20" fo:letter-spacing="0.0138in" fo:font-weight="bold" style:font-weight-asian="bold"/>
    </style:style>
    <style:style style:name="T26" style:family="text">
      <style:text-properties fo:color="#231f20" fo:letter-spacing="0.0335in" fo:font-weight="bold" style:font-weight-asian="bold"/>
    </style:style>
    <style:style style:name="T27" style:family="text">
      <style:text-properties fo:color="#231f20" fo:letter-spacing="0.0083in" fo:font-weight="bold" style:font-weight-asian="bold"/>
    </style:style>
    <style:style style:name="T28" style:family="text">
      <style:text-properties fo:color="#231f20" fo:letter-spacing="0.0327in" fo:font-weight="bold" style:font-weight-asian="bold"/>
    </style:style>
    <style:style style:name="T29" style:family="text">
      <style:text-properties fo:color="#231f20" fo:letter-spacing="0.0146in" fo:font-weight="bold" style:font-weight-asian="bold"/>
    </style:style>
    <style:style style:name="T30" style:family="text">
      <style:text-properties fo:color="#231f20" fo:letter-spacing="0.0126in" fo:font-weight="bold" style:font-weight-asian="bold"/>
    </style:style>
    <style:style style:name="T31" style:family="text">
      <style:text-properties fo:color="#231f20" style:font-name="Source Sans Pro" fo:letter-spacing="-0.0055in"/>
    </style:style>
    <style:style style:name="T32" style:family="text">
      <style:text-properties fo:color="#231f20" style:font-name="Source Sans Pro" fo:letter-spacing="-0.0047in"/>
    </style:style>
    <style:style style:name="T33" style:family="text">
      <style:text-properties fo:color="#0f6bab" style:font-name="Source Sans Pro" fo:font-size="10pt" fo:letter-spacing="-0.0016in" style:font-size-asian="10pt"/>
    </style:style>
    <style:style style:name="T34" style:family="text">
      <style:text-properties fo:color="#231f20" style:font-name="Source Sans Pro" fo:letter-spacing="-0.002in"/>
    </style:style>
    <style:style style:name="T35" style:family="text">
      <style:text-properties fo:color="#0f6bab" style:font-name="Source Sans Pro" fo:font-size="10pt" style:font-size-asian="10pt"/>
    </style:style>
    <style:style style:name="T36" style:family="text">
      <style:text-properties fo:color="#231f20" style:font-name="Source Sans Pro" fo:font-size="19pt" style:font-size-asian="19pt"/>
    </style:style>
    <style:style style:name="T37" style:family="text">
      <style:text-properties fo:color="#231f20" style:font-name="Source Sans Pro" fo:font-size="19pt" fo:letter-spacing="-0.0134in" style:font-size-asian="19pt"/>
    </style:style>
    <style:style style:name="T38" style:family="text">
      <style:text-properties fo:color="#231f20" style:font-name="Source Sans Pro" fo:font-size="19pt" fo:letter-spacing="-0.002in" style:font-size-asian="19pt"/>
    </style:style>
    <style:style style:name="T39" style:family="text">
      <style:text-properties fo:color="#231f20" style:font-name="Source Sans Pro" fo:font-size="12pt" style:font-size-asian="12pt"/>
    </style:style>
    <style:style style:name="T40" style:family="text">
      <style:text-properties fo:color="#231f20" style:font-name="Source Sans Pro" fo:font-size="12pt" fo:letter-spacing="-0.0063in" style:font-size-asian="12pt"/>
    </style:style>
    <style:style style:name="T41" style:family="text">
      <style:text-properties fo:color="#231f20" style:font-name="Source Sans Pro" fo:font-size="12pt" fo:letter-spacing="-0.0016in" style:font-size-asian="12pt"/>
    </style:style>
    <style:style style:name="T42" style:family="text">
      <style:text-properties fo:color="#25408f" fo:font-weight="bold" style:font-weight-asian="bold"/>
    </style:style>
    <style:style style:name="T43" style:family="text">
      <style:text-properties fo:color="#25408f" fo:letter-spacing="-0.0047in" fo:font-weight="bold" style:font-weight-asian="bold"/>
    </style:style>
    <style:style style:name="T44" style:family="text">
      <style:text-properties fo:color="#25408f" fo:letter-spacing="-0.0028in" fo:font-weight="bold" style:font-weight-asian="bold"/>
    </style:style>
    <style:style style:name="T45" style:family="text">
      <style:text-properties fo:color="#25408f" fo:letter-spacing="-0.0016in" fo:font-weight="bold" style:font-weight-asian="bold"/>
    </style:style>
    <style:style style:name="T46" style:family="text">
      <style:text-properties fo:color="#231f20" style:font-name="Source Sans Pro" fo:font-size="10pt" style:font-size-asian="10pt"/>
    </style:style>
    <style:style style:name="T47" style:family="text">
      <style:text-properties fo:color="#231f20" style:font-name="Source Sans Pro" fo:font-size="10pt" fo:letter-spacing="-0.0028in" style:font-size-asian="10pt"/>
    </style:style>
    <style:style style:name="T48" style:family="text">
      <style:text-properties fo:color="#231f20" style:font-name="Source Sans Pro" fo:font-size="10pt" fo:letter-spacing="-0.002in" style:font-size-asian="10pt"/>
    </style:style>
    <style:style style:name="T49" style:family="text">
      <style:text-properties fo:color="#231f20" style:font-name="Source Sans Pro" fo:font-size="10pt" fo:letter-spacing="-0.0016in" style:font-size-asian="10pt"/>
    </style:style>
    <style:style style:name="T50" style:family="text">
      <style:text-properties fo:color="#25408f" fo:letter-spacing="-0.0043in" fo:font-weight="bold" style:font-weight-asian="bold"/>
    </style:style>
    <style:style style:name="T51" style:family="text">
      <style:text-properties fo:color="#25408f" fo:letter-spacing="-0.0035in" fo:font-weight="bold" style:font-weight-asian="bold"/>
    </style:style>
    <style:style style:name="T52" style:family="text">
      <style:text-properties fo:color="#231f20" style:font-name="Source Sans Pro" fo:font-size="10pt" fo:letter-spacing="-0.0035in" style:font-size-asian="10pt"/>
    </style:style>
    <style:style style:name="T53" style:family="text">
      <style:text-properties fo:color="#25408f" fo:letter-spacing="-0.002in" fo:font-weight="bold" style:font-weight-asian="bold"/>
    </style:style>
    <style:style style:name="T54" style:family="text">
      <style:text-properties fo:color="#25408f" style:font-name="Source Sans Pro Semibold" fo:letter-spacing="-0.0016in" fo:font-weight="bold" style:font-weight-asian="bold"/>
    </style:style>
    <style:style style:name="T55" style:family="text">
      <style:text-properties fo:color="#25408f" style:font-name="Source Sans Pro Semibold" fo:letter-spacing="-0.0043in" fo:font-weight="bold" style:font-weight-asian="bold"/>
    </style:style>
    <style:style style:name="T56" style:family="text">
      <style:text-properties fo:color="#231f20" style:font-name="Source Sans Pro" fo:font-size="10pt" fo:letter-spacing="-0.0047in" style:font-size-asian="10pt"/>
    </style:style>
    <style:style style:name="T57" style:family="text">
      <style:text-properties fo:color="#25408f" fo:letter-spacing="-0.0083in" fo:font-weight="bold" style:font-weight-asian="bold"/>
    </style:style>
    <style:style style:name="T58" style:family="text">
      <style:text-properties fo:color="#25408f" fo:letter-spacing="-0.0071in" fo:font-weight="bold" style:font-weight-asian="bold"/>
    </style:style>
    <style:style style:name="T59" style:family="text">
      <style:text-properties fo:color="#231f20" style:font-name="Source Sans Pro" fo:font-size="10pt" fo:letter-spacing="0.0228in" style:font-size-asian="10pt"/>
    </style:style>
    <style:style style:name="T60" style:family="text">
      <style:text-properties fo:color="#25408f" fo:letter-spacing="-0.0063in" fo:font-weight="bold" style:font-weight-asian="bold"/>
    </style:style>
    <style:style style:name="T61" style:family="text">
      <style:text-properties fo:color="#25408f" fo:letter-spacing="-0.0055in" fo:font-weight="bold" style:font-weight-asian="bold"/>
    </style:style>
    <style:style style:name="T62" style:family="text">
      <style:text-properties fo:color="#25408f" fo:letter-spacing="-0.0008in" fo:font-weight="bold" style:font-weight-asian="bold"/>
    </style:style>
    <style:style style:name="T63" style:family="text">
      <style:text-properties fo:color="#25408f" fo:letter-spacing="-0.0075in" fo:font-weight="bold" style:font-weight-asian="bold"/>
    </style:style>
    <style:style style:name="T64" style:family="text">
      <style:text-properties fo:color="#25408f" fo:letter-spacing="0.0008in" fo:font-weight="bold" style:font-weight-asian="bold"/>
    </style:style>
    <style:style style:name="T65" style:family="text">
      <style:text-properties fo:color="#25408f" fo:letter-spacing="0.002in" fo:font-weight="bold" style:font-weight-asian="bold"/>
    </style:style>
    <style:style style:name="T66" style:family="text">
      <style:text-properties fo:color="#231f20" style:font-name="Source Sans Pro" fo:font-size="10pt" fo:letter-spacing="-0.0043in" style:font-size-asian="10pt"/>
    </style:style>
    <style:style style:name="T67" style:family="text">
      <style:text-properties fo:color="#231f20" style:font-name="Source Sans Pro" fo:font-size="19pt" fo:letter-spacing="-0.0118in" style:font-size-asian="19pt"/>
    </style:style>
    <style:style style:name="T68" style:family="text">
      <style:text-properties fo:color="#231f20" style:font-name="Source Sans Pro" fo:font-size="19pt" fo:letter-spacing="-0.0138in" style:font-size-asian="19pt"/>
    </style:style>
    <style:style style:name="T69" style:family="text">
      <style:text-properties fo:color="#231f20" style:font-name="Source Sans Pro" fo:font-size="12pt" fo:letter-spacing="-0.0075in" style:font-size-asian="12pt"/>
    </style:style>
    <style:style style:name="T70" style:family="text">
      <style:text-properties fo:color="#ffffff" style:font-name="Lato Black" fo:font-size="6pt" fo:font-weight="bold" style:font-size-asian="6pt" style:font-weight-asian="bold"/>
    </style:style>
    <style:style style:name="T71" style:family="text">
      <style:text-properties fo:color="#ffffff" style:font-name="Lato Black" fo:font-size="6pt" fo:letter-spacing="0.0134in" fo:font-weight="bold" style:font-size-asian="6pt" style:font-weight-asian="bold"/>
    </style:style>
    <style:style style:name="T72" style:family="text">
      <style:text-properties fo:color="#ffffff" style:font-name="Lato Black" fo:font-size="6pt" fo:letter-spacing="0.0083in" fo:font-weight="bold" style:font-size-asian="6pt" style:font-weight-asian="bold"/>
    </style:style>
    <style:style style:name="T73" style:family="text">
      <style:text-properties fo:color="#ffffff" style:font-name="Lato Black" fo:font-size="6pt" fo:letter-spacing="0.0098in" fo:font-weight="bold" style:font-size-asian="6pt" style:font-weight-asian="bold"/>
    </style:style>
    <style:style style:name="T74" style:family="text">
      <style:text-properties fo:color="#ffffff" style:font-name="Lato Black" fo:font-size="6pt" fo:letter-spacing="0.0138in" fo:font-weight="bold" style:font-size-asian="6pt" style:font-weight-asian="bold"/>
    </style:style>
    <style:style style:name="T75" style:family="text">
      <style:text-properties fo:color="#ffffff" style:font-name="Lato Black" fo:font-size="6pt" fo:letter-spacing="-0.0016in" fo:font-weight="bold" style:font-size-asian="6pt" style:font-weight-asian="bold"/>
    </style:style>
    <style:style style:name="T76" style:family="text">
      <style:text-properties fo:color="#ffffff" style:font-name="Lato Black" fo:font-size="6pt" fo:letter-spacing="-0.0035in" fo:font-weight="bold" style:font-size-asian="6pt" style:font-weight-asian="bold"/>
    </style:style>
    <style:style style:name="T77" style:family="text">
      <style:text-properties fo:color="#231f20"/>
    </style:style>
    <style:style style:name="T78" style:family="text">
      <style:text-properties fo:color="#231f20" fo:letter-spacing="0.0417in"/>
    </style:style>
    <style:style style:name="T79" style:family="text">
      <style:text-properties fo:color="#231f20" fo:letter-spacing="-0.0016in"/>
    </style:style>
    <style:style style:name="T80" style:family="text">
      <style:text-properties style:font-name="Verdana" fo:font-size="9pt" style:text-underline-style="solid" style:text-underline-width="auto" style:text-underline-color="font-color" fo:font-weight="bold" style:font-size-asian="9pt" style:font-weight-asian="bold" style:text-scale="105%"/>
    </style:style>
    <style:style style:name="T81" style:family="text">
      <style:text-properties style:font-name="Verdana" fo:font-size="9pt" fo:letter-spacing="-0.011in" style:text-underline-style="solid" style:text-underline-width="auto" style:text-underline-color="font-color" fo:font-weight="bold" style:font-size-asian="9pt" style:font-weight-asian="bold" style:text-scale="105%"/>
    </style:style>
    <style:style style:name="T82" style:family="text">
      <style:text-properties style:font-name="Verdana" fo:font-size="9pt" fo:letter-spacing="-0.0102in" style:text-underline-style="solid" style:text-underline-width="auto" style:text-underline-color="font-color" fo:font-weight="bold" style:font-size-asian="9pt" style:font-weight-asian="bold" style:text-scale="105%"/>
    </style:style>
    <style:style style:name="T83" style:family="text">
      <style:text-properties style:font-name="Verdana" fo:font-size="9pt" fo:letter-spacing="-0.0016in" style:text-underline-style="solid" style:text-underline-width="auto" style:text-underline-color="font-color" fo:font-weight="bold" style:font-size-asian="9pt" style:font-weight-asian="bold" style:text-scale="105%"/>
    </style:style>
    <style:style style:name="T84" style:family="text">
      <style:text-properties style:font-name="Verdana" fo:font-size="8pt" fo:font-weight="bold" style:font-size-asian="8pt" style:font-weight-asian="bold"/>
    </style:style>
    <style:style style:name="T85" style:family="text">
      <style:text-properties style:font-name="Verdana" fo:font-size="8pt" style:font-size-asian="8pt"/>
    </style:style>
    <style:style style:name="T86" style:family="text">
      <style:text-properties style:font-name="Verdana" fo:font-size="8pt" fo:letter-spacing="-0.0016in" style:font-size-asian="8pt"/>
    </style:style>
    <style:style style:name="T87" style:family="text">
      <style:text-properties style:font-name="Verdana" fo:font-size="8pt" fo:letter-spacing="-0.0016in" fo:font-weight="bold" style:font-size-asian="8pt" style:font-weight-asian="bold"/>
    </style:style>
    <style:style style:name="T88" style:family="text">
      <style:text-properties style:font-name="Verdana"/>
    </style:style>
    <style:style style:name="T89" style:family="text">
      <style:text-properties style:font-name="Verdana" fo:letter-spacing="0.0228in"/>
    </style:style>
    <style:style style:name="T90" style:family="text">
      <style:text-properties style:font-name="Verdana" fo:letter-spacing="0.022in"/>
    </style:style>
    <style:style style:name="T91" style:family="text">
      <style:text-properties style:font-name="Verdana" fo:letter-spacing="0.0244in"/>
    </style:style>
    <style:style style:name="T92" style:family="text">
      <style:text-properties style:font-name="Verdana" fo:font-style="italic" style:font-style-asian="italic"/>
    </style:style>
    <style:style style:name="T93" style:family="text">
      <style:text-properties style:font-name="Verdana" fo:font-size="7pt" fo:letter-spacing="-0.0016in" fo:font-weight="bold" style:font-size-asian="7pt" style:font-weight-asian="bold"/>
    </style:style>
    <style:style style:name="T94" style:family="text">
      <style:text-properties style:font-name="Verdana" fo:font-size="7pt" fo:letter-spacing="-0.0028in" fo:font-weight="bold" style:font-size-asian="7pt" style:font-weight-asian="bold"/>
    </style:style>
    <style:style style:name="T95" style:family="text">
      <style:text-properties style:font-name="Verdana" fo:font-size="7pt" style:font-size-asian="7pt"/>
    </style:style>
    <style:style style:name="T96" style:family="text">
      <style:text-properties style:font-name="Verdana" fo:font-size="7pt" fo:letter-spacing="-0.0091in" style:font-size-asian="7pt"/>
    </style:style>
    <style:style style:name="T97" style:family="text">
      <style:text-properties style:font-name="Verdana" fo:font-size="7pt" fo:letter-spacing="-0.0071in" style:font-size-asian="7pt"/>
    </style:style>
    <style:style style:name="T98" style:family="text">
      <style:text-properties style:font-name="Verdana" fo:font-size="7pt" fo:letter-spacing="-0.0047in" style:font-size-asian="7pt"/>
    </style:style>
    <style:style style:name="T99" style:family="text">
      <style:text-properties style:font-name="Verdana" fo:font-size="7pt" fo:letter-spacing="-0.0043in" style:font-size-asian="7pt"/>
    </style:style>
    <style:style style:name="T100" style:family="text">
      <style:text-properties style:font-name="Verdana" fo:font-size="7pt" fo:letter-spacing="-0.0035in" style:font-size-asian="7pt"/>
    </style:style>
    <style:style style:name="T101" style:family="text">
      <style:text-properties style:font-name="Verdana" fo:font-size="7pt" fo:letter-spacing="-0.0028in" style:font-size-asian="7pt"/>
    </style:style>
    <style:style style:name="T102" style:family="text">
      <style:text-properties style:font-name="Verdana" fo:letter-spacing="0.0035in"/>
    </style:style>
    <style:style style:name="T103" style:family="text">
      <style:text-properties style:font-name="Verdana" fo:letter-spacing="0.0047in"/>
    </style:style>
    <style:style style:name="T104" style:family="text">
      <style:text-properties style:font-name="Verdana" fo:letter-spacing="0.0043in"/>
    </style:style>
    <style:style style:name="T105" style:family="text">
      <style:text-properties style:font-name="Verdana" fo:letter-spacing="-0.0016in"/>
    </style:style>
    <style:style style:name="T106" style:family="text">
      <style:text-properties style:font-name="Verdana" fo:font-size="8pt" fo:letter-spacing="0.0055in" fo:font-weight="bold" style:font-size-asian="8pt" style:font-weight-asian="bold"/>
    </style:style>
    <style:style style:name="T107" style:family="text">
      <style:text-properties style:font-name="Verdana" fo:font-size="8pt" fo:letter-spacing="0.0047in" fo:font-weight="bold" style:font-size-asian="8pt" style:font-weight-asian="bold"/>
    </style:style>
    <style:style style:name="T108" style:family="text">
      <style:text-properties style:font-name="Verdana" fo:font-size="8pt" fo:letter-spacing="0.0063in" fo:font-weight="bold" style:font-size-asian="8pt" style:font-weight-asian="bold"/>
    </style:style>
    <style:style style:name="T109" style:family="text">
      <style:text-properties style:font-name="Verdana" fo:font-size="9.5pt" style:text-underline-style="solid" style:text-underline-width="auto" style:text-underline-color="font-color" fo:font-weight="bold" style:font-size-asian="9.5pt" style:font-weight-asian="bold"/>
    </style:style>
    <style:style style:name="T110" style:family="text">
      <style:text-properties style:font-name="Verdana" fo:font-size="9.5pt" fo:letter-spacing="0.0075in" style:text-underline-style="solid" style:text-underline-width="auto" style:text-underline-color="font-color" fo:font-weight="bold" style:font-size-asian="9.5pt" style:font-weight-asian="bold"/>
    </style:style>
    <style:style style:name="T111" style:family="text">
      <style:text-properties style:font-name="Verdana" fo:font-size="9.5pt" fo:letter-spacing="0.0083in" style:text-underline-style="solid" style:text-underline-width="auto" style:text-underline-color="font-color" fo:font-weight="bold" style:font-size-asian="9.5pt" style:font-weight-asian="bold"/>
    </style:style>
    <style:style style:name="T112" style:family="text">
      <style:text-properties style:font-name="Verdana" fo:font-size="9.5pt" fo:letter-spacing="-0.0016in" style:text-underline-style="solid" style:text-underline-width="auto" style:text-underline-color="font-color" fo:font-weight="bold" style:font-size-asian="9.5pt" style:font-weight-asian="bold"/>
    </style:style>
    <style:style style:name="T113" style:family="text">
      <style:text-properties style:font-name="Verdana" fo:font-size="8.5pt" fo:font-weight="bold" style:font-size-asian="8.5pt" style:font-weight-asian="bold"/>
    </style:style>
    <style:style style:name="T114" style:family="text">
      <style:text-properties style:font-name="Verdana" fo:font-size="8.5pt" style:font-size-asian="8.5pt"/>
    </style:style>
    <style:style style:name="T115" style:family="text">
      <style:text-properties style:font-name="Verdana" fo:font-size="8.5pt" fo:letter-spacing="-0.0008in" style:font-size-asian="8.5pt"/>
    </style:style>
    <style:style style:name="T116" style:family="text">
      <style:text-properties style:font-name="Verdana" fo:font-size="8.5pt" fo:letter-spacing="-0.0016in" fo:font-weight="bold" style:font-size-asian="8.5pt" style:font-weight-asian="bold"/>
    </style:style>
    <style:style style:name="T117" style:family="text">
      <style:text-properties style:font-name="Verdana" fo:font-size="8.5pt" fo:letter-spacing="-0.0016in" style:font-size-asian="8.5pt"/>
    </style:style>
    <style:style style:name="T118" style:family="text">
      <style:text-properties style:font-name="Verdana" fo:font-size="8.5pt" fo:letter-spacing="-0.0028in" style:font-size-asian="8.5pt"/>
    </style:style>
    <style:style style:name="T119" style:family="text">
      <style:text-properties style:font-name="Verdana" fo:font-size="8.5pt" fo:font-style="italic" style:font-size-asian="8.5pt" style:font-style-asian="italic"/>
    </style:style>
    <style:style style:name="T120" style:family="text">
      <style:text-properties style:font-name="Verdana" fo:font-size="8.5pt" fo:letter-spacing="-0.0008in" fo:font-style="italic" style:font-size-asian="8.5pt" style:font-style-asian="italic"/>
    </style:style>
    <style:style style:name="T121" style:family="text">
      <style:text-properties style:font-name="Verdana" fo:font-size="7pt" fo:letter-spacing="-0.0016in" fo:font-weight="bold" style:font-size-asian="7pt" style:font-weight-asian="bold" style:text-scale="105%"/>
    </style:style>
    <style:style style:name="T122" style:family="text">
      <style:text-properties style:font-name="Verdana" fo:font-size="7pt" style:font-size-asian="7pt" style:text-scale="105%"/>
    </style:style>
    <style:style style:name="T123" style:family="text">
      <style:text-properties style:font-name="Verdana" fo:font-size="7pt" fo:letter-spacing="-0.0055in" style:font-size-asian="7pt" style:text-scale="105%"/>
    </style:style>
    <style:style style:name="T124" style:family="text">
      <style:text-properties style:font-name="Verdana" fo:font-size="7pt" fo:letter-spacing="-0.0075in" style:font-size-asian="7pt" style:text-scale="105%"/>
    </style:style>
    <style:style style:name="T125" style:family="text">
      <style:text-properties style:font-name="Verdana" fo:font-size="7pt" fo:letter-spacing="-0.0063in" style:font-size-asian="7pt" style:text-scale="105%"/>
    </style:style>
    <style:style style:name="T126" style:family="text">
      <style:text-properties style:font-name="Verdana" fo:font-size="7pt" fo:letter-spacing="-0.0047in" style:font-size-asian="7pt" style:text-scale="105%"/>
    </style:style>
    <style:style style:name="T127" style:family="text">
      <style:text-properties style:font-name="Verdana" fo:font-size="7pt" fo:letter-spacing="-0.0016in" style:font-size-asian="7pt" style:text-scale="105%"/>
    </style:style>
    <style:style style:name="T128" style:family="text">
      <style:text-properties style:font-name="Verdana" fo:font-size="7pt" fo:letter-spacing="-0.0043in" style:font-size-asian="7pt" style:text-scale="105%"/>
    </style:style>
    <style:style style:name="T129" style:family="text">
      <style:text-properties style:font-name="Verdana" fo:font-size="7pt" fo:letter-spacing="-0.0071in" style:font-size-asian="7pt" style:text-scale="105%"/>
    </style:style>
    <style:style style:name="T130" style:family="text">
      <style:text-properties style:font-name="Verdana" fo:font-size="7pt" fo:letter-spacing="-0.0028in" style:font-size-asian="7pt" style:text-scale="105%"/>
    </style:style>
    <style:style style:name="T131" style:family="text">
      <style:text-properties style:font-name="Verdana" fo:font-size="8.5pt" fo:letter-spacing="-0.0043in" style:font-size-asian="8.5pt"/>
    </style:style>
    <style:style style:name="T132" style:family="text">
      <style:text-properties style:font-name="Verdana" fo:font-size="8.5pt" fo:letter-spacing="-0.0035in" style:font-size-asian="8.5pt"/>
    </style:style>
    <style:style style:name="T133" style:family="text">
      <style:text-properties style:font-name="Verdana" fo:font-size="8.5pt" fo:letter-spacing="-0.0043in" fo:font-weight="bold" style:font-size-asian="8.5pt" style:font-weight-asian="bold"/>
    </style:style>
    <style:style style:name="T134" style:family="text">
      <style:text-properties style:font-name="Verdana" fo:font-size="8.5pt" fo:letter-spacing="-0.0047in" fo:font-weight="bold" style:font-size-asian="8.5pt" style:font-weight-asian="bold"/>
    </style:style>
    <style:style style:name="T135" style:family="text">
      <style:text-properties style:font-name="Verdana" fo:font-size="8.5pt" fo:letter-spacing="-0.0055in" fo:font-weight="bold" style:font-size-asian="8.5pt" style:font-weight-asian="bold"/>
    </style:style>
    <style:style style:name="T136" style:family="text">
      <style:text-properties style:font-name="Verdana" style:text-underline-style="solid" style:text-underline-width="bold" style:text-underline-color="font-color"/>
    </style:style>
    <style:style style:name="T137" style:family="text">
      <style:text-properties style:font-name="Verdana" fo:letter-spacing="0.0028in" style:text-underline-style="solid" style:text-underline-width="bold" style:text-underline-color="font-color"/>
    </style:style>
    <style:style style:name="T138" style:family="text">
      <style:text-properties style:font-name="Verdana" fo:letter-spacing="0.0035in" style:text-underline-style="solid" style:text-underline-width="bold" style:text-underline-color="font-color"/>
    </style:style>
    <style:style style:name="T139" style:family="text">
      <style:text-properties style:font-name="Verdana" fo:letter-spacing="-0.0016in" style:text-underline-style="solid" style:text-underline-width="bold" style:text-underline-color="font-color"/>
    </style:style>
    <style:style style:name="T140" style:family="text">
      <style:text-properties style:font-name="Verdana" fo:font-size="8pt" fo:font-weight="bold" style:font-size-asian="8pt" style:font-weight-asian="bold" style:text-scale="105%"/>
    </style:style>
    <style:style style:name="T141" style:family="text">
      <style:text-properties style:font-name="Verdana" fo:font-size="8pt" fo:letter-spacing="0.0398in" fo:font-weight="bold" style:font-size-asian="8pt" style:font-weight-asian="bold" style:text-scale="150%"/>
    </style:style>
    <style:style style:name="T142" style:family="text">
      <style:text-properties style:font-name="Verdana" fo:font-size="8pt" fo:letter-spacing="0.0409in" fo:font-weight="bold" style:font-size-asian="8pt" style:font-weight-asian="bold" style:text-scale="150%"/>
    </style:style>
    <style:style style:name="T143" style:family="text">
      <style:text-properties style:font-name="Verdana" fo:font-size="8pt" fo:letter-spacing="0.0402in" fo:font-weight="bold" style:font-size-asian="8pt" style:font-weight-asian="bold" style:text-scale="150%"/>
    </style:style>
    <style:style style:name="T144" style:family="text">
      <style:text-properties style:font-name="Verdana" fo:font-size="8pt" fo:letter-spacing="-0.0035in" fo:font-weight="bold" style:font-size-asian="8pt" style:font-weight-asian="bold" style:text-scale="105%"/>
    </style:style>
    <style:style style:name="T145" style:family="text">
      <style:text-properties style:font-name="Verdana" fo:font-weight="bold" style:font-weight-asian="bold" style:text-scale="105%"/>
    </style:style>
    <style:style style:name="T146" style:family="text">
      <style:text-properties style:font-name="Verdana" style:text-scale="105%"/>
    </style:style>
    <style:style style:name="T147" style:family="text">
      <style:text-properties style:font-name="Verdana" fo:letter-spacing="0.028in" style:text-scale="105%"/>
    </style:style>
    <style:style style:name="T148" style:family="text">
      <style:text-properties style:font-name="Verdana" fo:font-size="8pt" fo:letter-spacing="-0.0016in" fo:font-weight="bold" style:font-size-asian="8pt" style:font-weight-asian="bold" style:text-scale="105%"/>
    </style:style>
    <style:style style:name="T149" style:family="text">
      <style:text-properties style:font-name="Verdana" fo:font-size="8pt" style:font-size-asian="8pt" style:text-scale="105%"/>
    </style:style>
    <style:style style:name="T150" style:family="text">
      <style:text-properties style:font-name="Verdana" fo:font-size="8pt" fo:font-style="italic" style:font-size-asian="8pt" style:font-style-asian="italic" style:text-scale="105%"/>
    </style:style>
    <style:style style:name="T151" style:family="text">
      <style:text-properties style:font-name="Verdana" fo:font-size="6pt" fo:letter-spacing="-0.0016in" fo:font-weight="bold" style:font-size-asian="6pt" style:font-weight-asian="bold" style:text-scale="105%"/>
    </style:style>
    <style:style style:name="T152" style:family="text">
      <style:text-properties style:font-name="Verdana" fo:font-size="6pt" fo:font-weight="bold" style:font-size-asian="6pt" style:font-weight-asian="bold" style:text-scale="105%"/>
    </style:style>
    <style:style style:name="T153" style:family="text">
      <style:text-properties style:font-name="Verdana" fo:font-size="6pt" fo:letter-spacing="-0.002in" fo:font-weight="bold" style:font-size-asian="6pt" style:font-weight-asian="bold" style:text-scale="105%"/>
    </style:style>
    <style:style style:name="T154" style:family="text">
      <style:text-properties style:font-name="Verdana" fo:font-size="6pt" fo:letter-spacing="-0.0028in" fo:font-weight="bold" style:font-size-asian="6pt" style:font-weight-asian="bold" style:text-scale="105%"/>
    </style:style>
    <style:style style:name="T155" style:family="text">
      <style:text-properties style:font-name="Verdana" fo:font-size="6.5pt" fo:font-weight="bold" style:font-size-asian="6.5pt" style:font-weight-asian="bold" style:text-scale="105%"/>
    </style:style>
    <style:style style:name="T156" style:family="text">
      <style:text-properties style:font-name="Verdana" fo:font-size="6.5pt" fo:letter-spacing="-0.0071in" fo:font-weight="bold" style:font-size-asian="6.5pt" style:font-weight-asian="bold" style:text-scale="105%"/>
    </style:style>
    <style:style style:name="T157" style:family="text">
      <style:text-properties style:font-name="Verdana" fo:font-size="6.5pt" fo:letter-spacing="-0.0083in" fo:font-weight="bold" style:font-size-asian="6.5pt" style:font-weight-asian="bold" style:text-scale="105%"/>
    </style:style>
    <style:style style:name="T158" style:family="text">
      <style:text-properties style:font-name="Verdana" fo:font-size="6.5pt" fo:letter-spacing="-0.0028in" fo:font-weight="bold" style:font-size-asian="6.5pt" style:font-weight-asian="bold" style:text-scale="105%"/>
    </style:style>
    <style:style style:name="T159" style:family="text">
      <style:text-properties style:font-name="Verdana" fo:font-size="6.5pt" style:font-size-asian="6.5pt" style:text-scale="105%"/>
    </style:style>
    <style:style style:name="T160" style:family="text">
      <style:text-properties style:font-name="Verdana" fo:font-size="6.5pt" fo:letter-spacing="-0.0055in" style:font-size-asian="6.5pt" style:text-scale="105%"/>
    </style:style>
    <style:style style:name="T161" style:family="text">
      <style:text-properties style:font-name="Verdana" fo:font-size="6.5pt" fo:letter-spacing="-0.0071in" style:font-size-asian="6.5pt" style:text-scale="105%"/>
    </style:style>
    <style:style style:name="T162" style:family="text">
      <style:text-properties style:font-name="Verdana" fo:font-size="6.5pt" fo:letter-spacing="-0.0016in" style:font-size-asian="6.5pt" style:text-scale="105%"/>
    </style:style>
    <style:style style:name="T163" style:family="text">
      <style:text-properties style:font-name="Verdana" fo:font-size="6.5pt" fo:letter-spacing="-0.0047in" style:font-size-asian="6.5pt" style:text-scale="105%"/>
    </style:style>
    <style:style style:name="T164" style:family="text">
      <style:text-properties style:font-name="Verdana" fo:font-size="6pt" style:font-size-asian="6pt" style:text-scale="105%"/>
    </style:style>
    <style:style style:name="T165" style:family="text">
      <style:text-properties style:font-name="Verdana" fo:font-size="6pt" fo:letter-spacing="-0.0016in" style:font-size-asian="6pt" style:text-scale="105%"/>
    </style:style>
    <style:style style:name="T166" style:family="text">
      <style:text-properties style:font-name="Verdana" fo:font-style="italic" style:font-style-asian="italic" style:text-scale="105%"/>
    </style:style>
    <style:style style:name="T167" style:family="text">
      <style:text-properties style:font-name="Verdana" fo:font-size="6.5pt" fo:letter-spacing="-0.0016in" fo:font-weight="bold" style:font-size-asian="6.5pt" style:font-weight-asian="bold" style:text-scale="105%"/>
    </style:style>
    <style:style style:name="T168" style:family="text">
      <style:text-properties style:font-name="Verdana" fo:font-size="6.5pt" fo:letter-spacing="0.0008in" fo:font-weight="bold" style:font-size-asian="6.5pt" style:font-weight-asian="bold" style:text-scale="105%"/>
    </style:style>
    <style:style style:name="T169" style:family="text">
      <style:text-properties style:font-name="Verdana" fo:font-size="6.5pt" fo:letter-spacing="0.0016in" fo:font-weight="bold" style:font-size-asian="6.5pt" style:font-weight-asian="bold" style:text-scale="105%"/>
    </style:style>
    <style:style style:name="T170" style:family="text">
      <style:text-properties style:font-name="Verdana" fo:letter-spacing="-0.0035in" fo:font-weight="bold" style:font-weight-asian="bold" style:text-scale="105%"/>
    </style:style>
    <style:style style:name="T171" style:family="text">
      <style:text-properties style:font-name="Verdana" fo:letter-spacing="-0.0028in" style:text-scale="105%"/>
    </style:style>
    <style:style style:name="T172" style:family="text">
      <style:text-properties style:font-name="Verdana" fo:letter-spacing="-0.0047in" style:text-scale="105%"/>
    </style:style>
    <style:style style:name="T173" style:family="text">
      <style:text-properties style:font-name="Verdana" fo:letter-spacing="-0.0016in" style:text-scale="105%"/>
    </style:style>
    <style:style style:name="T174" style:family="text">
      <style:text-properties style:font-name="Verdana" fo:letter-spacing="-0.0035in" style:text-scale="105%"/>
    </style:style>
    <style:style style:name="T175" style:family="text">
      <style:text-properties style:font-name="Verdana" fo:letter-spacing="-0.002in" style:text-scale="105%"/>
    </style:style>
    <style:style style:name="T176" style:family="text">
      <style:text-properties style:font-name="Verdana" fo:font-size="8pt" fo:letter-spacing="-0.0055in" fo:font-weight="bold" style:font-size-asian="8pt" style:font-weight-asian="bold" style:text-scale="105%"/>
    </style:style>
    <style:style style:name="T177" style:family="text">
      <style:text-properties style:font-name="Verdana" fo:font-size="8pt" fo:letter-spacing="-0.0043in" fo:font-weight="bold" style:font-size-asian="8pt" style:font-weight-asian="bold" style:text-scale="105%"/>
    </style:style>
    <style:style style:name="T178" style:family="text">
      <style:text-properties style:font-name="Verdana" fo:font-size="8pt" fo:letter-spacing="-0.0063in" fo:font-weight="bold" style:font-size-asian="8pt" style:font-weight-asian="bold" style:text-scale="105%"/>
    </style:style>
    <style:style style:name="T179" style:family="text">
      <style:text-properties style:text-underline-style="solid" style:text-underline-width="auto" style:text-underline-color="font-color" style:text-scale="105%"/>
    </style:style>
    <style:style style:name="T180" style:family="text">
      <style:text-properties fo:letter-spacing="-0.011in" style:text-underline-style="solid" style:text-underline-width="auto" style:text-underline-color="font-color" style:text-scale="105%"/>
    </style:style>
    <style:style style:name="T181" style:family="text">
      <style:text-properties fo:letter-spacing="-0.0016in" style:text-underline-style="solid" style:text-underline-width="auto" style:text-underline-color="font-color" style:text-scale="105%"/>
    </style:style>
    <style:style style:name="T182" style:family="text">
      <style:text-properties style:font-name="Verdana" fo:font-size="8.5pt" fo:letter-spacing="0.028in" fo:font-weight="bold" style:font-size-asian="8.5pt" style:font-weight-asian="bold"/>
    </style:style>
    <style:style style:name="T183" style:family="text">
      <style:text-properties style:font-name="Verdana" fo:font-size="8.5pt" fo:letter-spacing="0.0417in" fo:font-weight="bold" style:font-size-asian="8.5pt" style:font-weight-asian="bold"/>
    </style:style>
    <style:style style:name="T184" style:family="text">
      <style:text-properties style:font-name="Verdana" fo:font-size="8.5pt" fo:letter-spacing="0.0425in" fo:font-weight="bold" style:font-size-asian="8.5pt" style:font-weight-asian="bold"/>
    </style:style>
    <style:style style:name="T185" style:family="text">
      <style:text-properties style:font-name="Verdana" fo:font-size="8.5pt" fo:letter-spacing="0.0437in" fo:font-weight="bold" style:font-size-asian="8.5pt" style:font-weight-asian="bold"/>
    </style:style>
    <style:style style:name="T186" style:family="text">
      <style:text-properties style:font-name="Verdana" fo:font-size="8.5pt" fo:letter-spacing="0.0429in" fo:font-weight="bold" style:font-size-asian="8.5pt" style:font-weight-asian="bold"/>
    </style:style>
    <style:style style:name="T187" style:family="text">
      <style:text-properties style:font-name="Verdana" fo:font-size="6pt" fo:letter-spacing="-0.0016in" fo:font-weight="bold" style:font-size-asian="6pt" style:font-weight-asian="bold"/>
    </style:style>
    <style:style style:name="T188" style:family="text">
      <style:text-properties style:font-name="Verdana" fo:font-size="6pt" fo:font-weight="bold" style:font-size-asian="6pt" style:font-weight-asian="bold"/>
    </style:style>
    <style:style style:name="T189" style:family="text">
      <style:text-properties style:font-name="Verdana" fo:font-size="6pt" fo:letter-spacing="0.0035in" fo:font-weight="bold" style:font-size-asian="6pt" style:font-weight-asian="bold"/>
    </style:style>
    <style:style style:name="T190" style:family="text">
      <style:text-properties style:font-name="Verdana" fo:font-size="6pt" fo:letter-spacing="0.0075in" fo:font-weight="bold" style:font-size-asian="6pt" style:font-weight-asian="bold"/>
    </style:style>
    <style:style style:name="T191" style:family="text">
      <style:text-properties style:font-name="Verdana" fo:font-size="6.5pt" fo:font-weight="bold" style:font-size-asian="6.5pt" style:font-weight-asian="bold"/>
    </style:style>
    <style:style style:name="T192" style:family="text">
      <style:text-properties style:font-name="Verdana" fo:font-size="6.5pt" fo:letter-spacing="-0.0063in" fo:font-weight="bold" style:font-size-asian="6.5pt" style:font-weight-asian="bold"/>
    </style:style>
    <style:style style:name="T193" style:family="text">
      <style:text-properties style:font-name="Verdana" fo:font-size="6.5pt" fo:letter-spacing="-0.0055in" fo:font-weight="bold" style:font-size-asian="6.5pt" style:font-weight-asian="bold"/>
    </style:style>
    <style:style style:name="T194" style:family="text">
      <style:text-properties style:font-name="Verdana" fo:font-size="6.5pt" style:font-size-asian="6.5pt"/>
    </style:style>
    <style:style style:name="T195" style:family="text">
      <style:text-properties style:font-name="Verdana" fo:font-size="6.5pt" fo:letter-spacing="-0.0008in" style:font-size-asian="6.5pt"/>
    </style:style>
    <style:style style:name="T196" style:family="text">
      <style:text-properties style:font-name="Verdana" fo:font-size="6.5pt" fo:letter-spacing="-0.0016in" style:font-size-asian="6.5pt"/>
    </style:style>
    <style:style style:name="T197" style:family="text">
      <style:text-properties style:font-name="Verdana" fo:font-size="6pt" style:font-size-asian="6pt"/>
    </style:style>
    <style:style style:name="T198" style:family="text">
      <style:text-properties style:font-name="Verdana" fo:font-size="6pt" fo:letter-spacing="0.0028in" style:font-size-asian="6pt"/>
    </style:style>
    <style:style style:name="T199" style:family="text">
      <style:text-properties style:font-name="Verdana" fo:font-size="6pt" fo:letter-spacing="-0.0071in" style:font-size-asian="6pt"/>
    </style:style>
    <style:style style:name="T200" style:family="text">
      <style:text-properties style:font-name="Verdana" fo:font-size="6pt" fo:letter-spacing="-0.0016in" style:font-size-asian="6pt"/>
    </style:style>
    <style:style style:name="T201" style:family="text">
      <style:text-properties style:font-name="Verdana" fo:font-size="8.5pt" fo:letter-spacing="0.0035in" fo:font-weight="bold" style:font-size-asian="8.5pt" style:font-weight-asian="bold"/>
    </style:style>
    <style:style style:name="T202" style:family="text">
      <style:text-properties style:font-name="Verdana" fo:font-size="8.5pt" fo:letter-spacing="0.0043in" style:font-size-asian="8.5pt"/>
    </style:style>
    <style:style style:name="T203" style:family="text">
      <style:text-properties style:font-name="Verdana" fo:font-size="8.5pt" fo:letter-spacing="0.0047in" style:font-size-asian="8.5pt"/>
    </style:style>
    <style:style style:name="T204" style:family="text">
      <style:text-properties style:font-name="Verdana" fo:font-size="8.5pt" fo:letter-spacing="0.0028in" style:font-size-asian="8.5pt"/>
    </style:style>
    <style:style style:name="T205" style:family="text">
      <style:text-properties style:font-name="Verdana" fo:font-size="8.5pt" fo:letter-spacing="0.0055in" style:font-size-asian="8.5pt"/>
    </style:style>
    <style:style style:name="T206" style:family="text">
      <style:text-properties style:font-name="Verdana" fo:font-size="8.5pt" fo:letter-spacing="0.0035in" style:font-size-asian="8.5pt"/>
    </style:style>
    <style:style style:name="T207" style:family="text">
      <style:text-properties style:font-name="Verdana" fo:font-size="8.5pt" fo:letter-spacing="0.0063in" fo:font-weight="bold" style:font-size-asian="8.5pt" style:font-weight-asian="bold"/>
    </style:style>
    <style:style style:name="T208" style:family="text">
      <style:text-properties style:font-name="Verdana" fo:font-size="8.5pt" fo:letter-spacing="0.0047in" fo:font-weight="bold" style:font-size-asian="8.5pt" style:font-weight-asian="bold"/>
    </style:style>
    <style:style style:name="T209" style:family="text">
      <style:text-properties style:font-name="Verdana" fo:font-size="8pt" fo:letter-spacing="-0.0055in" fo:font-weight="bold" style:font-size-asian="8pt" style:font-weight-asian="bold"/>
    </style:style>
    <style:style style:name="T210" style:family="text">
      <style:text-properties style:font-name="Verdana" fo:font-size="8pt" fo:letter-spacing="-0.0075in" fo:font-weight="bold" style:font-size-asian="8pt" style:font-weight-asian="bold"/>
    </style:style>
    <style:style style:name="T211" style:family="text">
      <style:text-properties style:font-name="Verdana" fo:font-size="8pt" fo:letter-spacing="0.0311in" fo:font-weight="bold" style:font-size-asian="8pt" style:font-weight-asian="bold"/>
    </style:style>
    <style:style style:name="T212" style:family="text">
      <style:text-properties style:font-name="Verdana" fo:font-size="8pt" fo:letter-spacing="0.0319in" fo:font-weight="bold" style:font-size-asian="8pt" style:font-weight-asian="bold"/>
    </style:style>
    <style:style style:name="T213" style:family="text">
      <style:text-properties style:font-name="Verdana" fo:font-size="8pt" fo:letter-spacing="0.0327in" fo:font-weight="bold" style:font-size-asian="8pt" style:font-weight-asian="bold"/>
    </style:style>
    <style:style style:name="T214" style:family="text">
      <style:text-properties style:font-name="Verdana" fo:font-weight="bold" style:font-weight-asian="bold"/>
    </style:style>
    <style:style style:name="T215" style:family="text">
      <style:text-properties style:font-name="Verdana" fo:font-size="6.5pt" fo:letter-spacing="-0.0075in" style:font-size-asian="6.5pt"/>
    </style:style>
    <style:style style:name="T216" style:family="text">
      <style:text-properties style:font-name="Verdana" fo:font-size="6.5pt" fo:letter-spacing="-0.0071in" style:font-size-asian="6.5pt"/>
    </style:style>
    <style:style style:name="T217" style:family="text">
      <style:text-properties style:font-name="Verdana" fo:font-size="6.5pt" fo:letter-spacing="-0.0028in" style:font-size-asian="6.5pt"/>
    </style:style>
    <style:style style:name="T218" style:family="text">
      <style:text-properties style:font-name="Verdana" fo:font-size="6.5pt" fo:letter-spacing="-0.002in" style:font-size-asian="6.5pt"/>
    </style:style>
    <style:style style:name="T219" style:family="text">
      <style:text-properties style:font-name="Verdana" fo:font-size="6.5pt" fo:letter-spacing="-0.0043in" style:font-size-asian="6.5pt"/>
    </style:style>
    <style:style style:name="T220" style:family="text">
      <style:text-properties style:font-name="Verdana" fo:font-size="6.5pt" fo:letter-spacing="0.0008in" style:font-size-asian="6.5pt"/>
    </style:style>
    <style:style style:name="T221" style:family="text">
      <style:text-properties style:font-name="Verdana" fo:font-size="6.5pt" fo:letter-spacing="-0.0055in" style:font-size-asian="6.5pt"/>
    </style:style>
    <style:style style:name="T222" style:family="text">
      <style:text-properties style:font-name="Verdana" fo:font-size="6.5pt" fo:letter-spacing="-0.0035in" style:font-size-asian="6.5pt"/>
    </style:style>
    <style:style style:name="T223" style:family="text">
      <style:text-properties style:font-name="Verdana" fo:font-size="6.5pt" fo:letter-spacing="-0.0047in" style:font-size-asian="6.5pt"/>
    </style:style>
    <style:style style:name="T224" style:family="text">
      <style:text-properties style:font-name="Verdana" fo:font-size="6.5pt" fo:letter-spacing="-0.0063in" style:font-size-asian="6.5pt"/>
    </style:style>
    <style:style style:name="T225" style:family="text">
      <style:text-properties style:font-name="Verdana" fo:letter-spacing="-0.0028in" fo:font-weight="bold" style:font-weight-asian="bold"/>
    </style:style>
    <style:style style:name="T226" style:family="text">
      <style:text-properties style:font-name="Verdana" fo:letter-spacing="-0.002in" fo:font-weight="bold" style:font-weight-asian="bold"/>
    </style:style>
    <style:style style:name="T227" style:family="text">
      <style:text-properties style:font-name="Verdana" fo:letter-spacing="-0.0028in"/>
    </style:style>
    <style:style style:name="T228" style:family="text">
      <style:text-properties style:font-name="Verdana" fo:letter-spacing="-0.0035in"/>
    </style:style>
    <style:style style:name="T229" style:family="text">
      <style:text-properties style:font-name="Verdana" fo:letter-spacing="-0.002in"/>
    </style:style>
    <style:style style:name="T230" style:family="text">
      <style:text-properties style:font-name="Verdana" fo:letter-spacing="-0.0043in"/>
    </style:style>
    <style:style style:name="T231" style:family="text">
      <style:text-properties style:font-name="Verdana" fo:letter-spacing="-0.0047in"/>
    </style:style>
    <style:style style:name="T232" style:family="text">
      <style:text-properties style:font-name="Verdana" fo:font-size="8pt" fo:letter-spacing="-0.0047in" fo:font-weight="bold" style:font-size-asian="8pt" style:font-weight-asian="bold"/>
    </style:style>
    <style:style style:name="T233" style:family="text">
      <style:text-properties style:font-name="Verdana" fo:font-size="8pt" fo:letter-spacing="-0.0043in" fo:font-weight="bold" style:font-size-asian="8pt" style:font-weight-asian="bold"/>
    </style:style>
    <style:style style:name="T234" style:family="text">
      <style:text-properties style:font-name="Verdana" fo:font-size="8pt" fo:letter-spacing="-0.0063in" fo:font-weight="bold" style:font-size-asian="8pt" style:font-weight-asian="bold"/>
    </style:style>
    <style:style style:name="T235" style:family="text">
      <style:text-properties style:font-name="Verdana" fo:letter-spacing="0.0083in" style:text-underline-style="solid" style:text-underline-width="bold" style:text-underline-color="font-color"/>
    </style:style>
    <style:style style:name="T236" style:family="text">
      <style:text-properties style:font-name="Verdana" fo:font-size="9pt" fo:letter-spacing="-0.0071in" fo:font-weight="bold" style:font-size-asian="9pt" style:font-weight-asian="bold"/>
    </style:style>
    <style:style style:name="T237" style:family="text">
      <style:text-properties style:font-name="Verdana" fo:font-size="9pt" fo:font-weight="bold" style:font-size-asian="9pt" style:font-weight-asian="bold"/>
    </style:style>
    <style:style style:name="T238" style:family="text">
      <style:text-properties style:font-name="Verdana" fo:font-size="9pt" fo:letter-spacing="-0.0016in" fo:font-weight="bold" style:font-size-asian="9pt" style:font-weight-asian="bold"/>
    </style:style>
    <style:style style:name="T239" style:family="text">
      <style:text-properties style:font-name="Verdana" fo:font-size="9pt" fo:letter-spacing="-0.0043in" fo:font-weight="bold" style:font-size-asian="9pt" style:font-weight-asian="bold"/>
    </style:style>
    <style:style style:name="T240" style:family="text">
      <style:text-properties style:font-name="Verdana" fo:font-size="9pt" fo:letter-spacing="0.0339in" fo:font-weight="bold" style:font-size-asian="9pt" style:font-weight-asian="bold"/>
    </style:style>
    <style:style style:name="T241" style:family="text">
      <style:text-properties style:font-name="Verdana" fo:font-size="9pt" fo:letter-spacing="0.0354in" fo:font-weight="bold" style:font-size-asian="9pt" style:font-weight-asian="bold"/>
    </style:style>
    <style:style style:name="T242" style:family="text">
      <style:text-properties style:font-name="Verdana" fo:font-size="9pt" style:font-size-asian="9pt"/>
    </style:style>
    <style:style style:name="T243" style:family="text">
      <style:text-properties style:font-name="Verdana" fo:font-size="9pt" fo:letter-spacing="0.0335in" style:font-size-asian="9pt"/>
    </style:style>
    <style:style style:name="T244" style:family="text">
      <style:text-properties style:font-name="Verdana" fo:font-size="9pt" fo:letter-spacing="0.0346in" style:font-size-asian="9pt"/>
    </style:style>
    <style:style style:name="T245" style:family="text">
      <style:text-properties style:font-name="Verdana" fo:font-size="9pt" fo:letter-spacing="-0.0035in" style:font-size-asian="9pt"/>
    </style:style>
    <style:style style:name="T246" style:family="text">
      <style:text-properties style:font-name="Verdana" fo:font-size="9pt" fo:letter-spacing="0.028in" style:font-size-asian="9pt"/>
    </style:style>
    <style:style style:name="T247" style:family="text">
      <style:text-properties style:font-name="Verdana" fo:font-size="9pt" fo:letter-spacing="-0.0016in" style:font-size-asian="9pt"/>
    </style:style>
    <style:style style:name="T248" style:family="text">
      <style:text-properties style:font-name="Verdana" fo:font-size="9pt" fo:font-style="italic" style:font-size-asian="9pt" style:font-style-asian="italic"/>
    </style:style>
    <style:style style:name="T249" style:family="text">
      <style:text-properties style:font-name="Verdana" fo:font-size="9pt" fo:letter-spacing="-0.0035in" fo:font-weight="bold" style:font-size-asian="9pt" style:font-weight-asian="bold"/>
    </style:style>
    <style:style style:name="T250" style:family="text">
      <style:text-properties style:font-name="Verdana" fo:font-size="9pt" fo:letter-spacing="-0.0028in" fo:font-weight="bold" style:font-size-asian="9pt" style:font-weight-asian="bold"/>
    </style:style>
    <style:style style:name="T251" style:family="text">
      <style:text-properties style:font-name="Verdana" fo:font-size="9pt" fo:letter-spacing="-0.0043in" style:font-size-asian="9pt"/>
    </style:style>
    <style:style style:name="T252" style:family="text">
      <style:text-properties style:font-name="Verdana" fo:font-size="9pt" fo:letter-spacing="-0.002in" style:font-size-asian="9pt"/>
    </style:style>
    <style:style style:name="T253" style:family="text">
      <style:text-properties style:font-name="Verdana" fo:font-size="9pt" fo:letter-spacing="-0.0047in" style:font-size-asian="9pt"/>
    </style:style>
    <style:style style:name="T254" style:family="text">
      <style:text-properties style:font-name="Verdana" fo:font-size="9pt" fo:letter-spacing="-0.0028in" style:font-size-asian="9pt"/>
    </style:style>
    <style:style style:name="T255" style:family="text">
      <style:text-properties style:font-name="Verdana" fo:letter-spacing="-0.0063in"/>
    </style:style>
    <style:style style:name="T256" style:family="text">
      <style:text-properties style:font-name="Verdana" fo:letter-spacing="-0.0055in"/>
    </style:style>
    <style:style style:name="T257" style:family="text">
      <style:text-properties style:font-name="Verdana" fo:font-size="9pt" style:text-underline-style="solid" style:text-underline-width="auto" style:text-underline-color="font-color" fo:font-weight="bold" style:font-size-asian="9pt" style:font-weight-asian="bold"/>
    </style:style>
    <style:style style:name="T258" style:family="text">
      <style:text-properties style:font-name="Verdana" fo:font-size="9pt" fo:letter-spacing="-0.002in" style:text-underline-style="solid" style:text-underline-width="auto" style:text-underline-color="font-color" fo:font-weight="bold" style:font-size-asian="9pt" style:font-weight-asian="bold"/>
    </style:style>
    <style:style style:name="T259" style:family="text">
      <style:text-properties style:font-name="Verdana" fo:font-size="9pt" fo:letter-spacing="-0.0016in" style:text-underline-style="solid" style:text-underline-width="auto" style:text-underline-color="font-color" fo:font-weight="bold" style:font-size-asian="9pt" style:font-weight-asian="bold"/>
    </style:style>
    <style:style style:name="T260" style:family="text">
      <style:text-properties style:font-name="Verdana" fo:font-size="8pt" fo:letter-spacing="-0.0071in" fo:font-weight="bold" style:font-size-asian="8pt" style:font-weight-asian="bold" style:text-scale="105%"/>
    </style:style>
    <style:style style:name="T261" style:family="text">
      <style:text-properties style:font-name="Verdana" fo:font-size="8pt" fo:letter-spacing="-0.0091in" fo:font-weight="bold" style:font-size-asian="8pt" style:font-weight-asian="bold" style:text-scale="105%"/>
    </style:style>
    <style:style style:name="T262" style:family="text">
      <style:text-properties style:font-name="Verdana" fo:font-size="8pt" fo:letter-spacing="-0.0075in" fo:font-weight="bold" style:font-size-asian="8pt" style:font-weight-asian="bold" style:text-scale="105%"/>
    </style:style>
    <style:style style:name="T263" style:family="text">
      <style:text-properties style:font-name="Verdana" fo:font-size="8pt" fo:letter-spacing="-0.0083in" style:font-size-asian="8pt" style:text-scale="105%"/>
    </style:style>
    <style:style style:name="T264" style:family="text">
      <style:text-properties style:font-name="Verdana" fo:font-size="8pt" fo:letter-spacing="-0.0091in" style:font-size-asian="8pt" style:text-scale="105%"/>
    </style:style>
    <style:style style:name="T265" style:family="text">
      <style:text-properties style:font-name="Verdana" fo:font-size="8pt" fo:letter-spacing="-0.0035in" style:font-size-asian="8pt" style:text-scale="105%"/>
    </style:style>
    <style:style style:name="T266" style:family="text">
      <style:text-properties style:font-name="Verdana" fo:font-size="8pt" fo:letter-spacing="0.028in" style:font-size-asian="8pt" style:text-scale="105%"/>
    </style:style>
    <style:style style:name="T267" style:family="text">
      <style:text-properties style:font-name="Verdana" fo:font-size="8pt" fo:letter-spacing="0.028in" fo:font-weight="bold" style:font-size-asian="8pt" style:font-weight-asian="bold" style:text-scale="105%"/>
    </style:style>
    <style:style style:name="T268" style:family="text">
      <style:text-properties style:font-name="Verdana" fo:font-size="8pt" fo:letter-spacing="-0.0102in" style:font-size-asian="8pt" style:text-scale="105%"/>
    </style:style>
    <style:style style:name="T269" style:family="text">
      <style:text-properties style:font-name="Verdana" fo:font-size="8pt" fo:letter-spacing="-0.0098in" style:font-size-asian="8pt" style:text-scale="105%"/>
    </style:style>
    <style:style style:name="T270" style:family="text">
      <style:text-properties style:font-name="Verdana" fo:font-size="8pt" fo:letter-spacing="-0.0098in" fo:font-weight="bold" style:font-size-asian="8pt" style:font-weight-asian="bold" style:text-scale="105%"/>
    </style:style>
    <style:style style:name="T271" style:family="text">
      <style:text-properties style:font-name="Verdana" fo:font-size="8pt" fo:letter-spacing="-0.0016in" style:font-size-asian="8pt" style:text-scale="105%"/>
    </style:style>
    <style:style style:name="T272" style:family="text">
      <style:text-properties style:font-name="Verdana" fo:letter-spacing="-0.0043in" style:text-scale="105%"/>
    </style:style>
    <style:style style:name="T273" style:family="text">
      <style:text-properties style:font-name="Verdana" fo:font-size="7.5pt" fo:font-weight="bold" style:font-size-asian="7.5pt" style:font-weight-asian="bold" style:text-scale="105%"/>
    </style:style>
    <style:style style:name="T274" style:family="text">
      <style:text-properties style:font-name="Verdana" fo:font-size="7.5pt" fo:letter-spacing="-0.0055in" fo:font-weight="bold" style:font-size-asian="7.5pt" style:font-weight-asian="bold" style:text-scale="105%"/>
    </style:style>
    <style:style style:name="T275" style:family="text">
      <style:text-properties style:font-name="Verdana" fo:font-size="7.5pt" fo:letter-spacing="-0.0035in" fo:font-weight="bold" style:font-size-asian="7.5pt" style:font-weight-asian="bold" style:text-scale="105%"/>
    </style:style>
    <style:style style:name="T276" style:family="text">
      <style:text-properties style:font-name="Verdana" fo:font-size="7.5pt" fo:letter-spacing="-0.0047in" fo:font-weight="bold" style:font-size-asian="7.5pt" style:font-weight-asian="bold" style:text-scale="105%"/>
    </style:style>
    <style:style style:name="T277" style:family="text">
      <style:text-properties style:font-name="Verdana" fo:font-size="7.5pt" fo:letter-spacing="-0.0016in" fo:font-weight="bold" style:font-size-asian="7.5pt" style:font-weight-asian="bold" style:text-scale="105%"/>
    </style:style>
    <style:style style:name="T278" style:family="text">
      <style:text-properties style:font-name="Verdana" fo:font-size="9pt" fo:letter-spacing="0.002in" style:text-underline-style="solid" style:text-underline-width="auto" style:text-underline-color="font-color" fo:font-weight="bold" style:font-size-asian="9pt" style:font-weight-asian="bold"/>
    </style:style>
    <style:style style:name="T279" style:family="text">
      <style:text-properties style:font-name="Verdana" fo:font-size="9pt" fo:letter-spacing="0.0043in" style:text-underline-style="solid" style:text-underline-width="auto" style:text-underline-color="font-color" fo:font-weight="bold" style:font-size-asian="9pt" style:font-weight-asian="bold"/>
    </style:style>
    <style:style style:name="T280" style:family="text">
      <style:text-properties style:font-name="Verdana" fo:font-size="7pt" fo:font-weight="bold" style:font-size-asian="7pt" style:font-weight-asian="bold" style:text-scale="105%"/>
    </style:style>
    <style:style style:name="T281" style:family="text">
      <style:text-properties style:font-name="Verdana" fo:font-size="7pt" fo:letter-spacing="-0.0091in" fo:font-weight="bold" style:font-size-asian="7pt" style:font-weight-asian="bold" style:text-scale="105%"/>
    </style:style>
    <style:style style:name="T282" style:family="text">
      <style:text-properties style:font-name="Verdana" fo:font-size="7pt" fo:letter-spacing="-0.0083in" fo:font-weight="bold" style:font-size-asian="7pt" style:font-weight-asian="bold" style:text-scale="105%"/>
    </style:style>
    <style:style style:name="T283" style:family="text">
      <style:text-properties style:font-name="Verdana" fo:font-size="7pt" fo:letter-spacing="-0.0063in" fo:font-weight="bold" style:font-size-asian="7pt" style:font-weight-asian="bold" style:text-scale="105%"/>
    </style:style>
    <style:style style:name="T284" style:family="text">
      <style:text-properties style:font-name="Verdana" fo:font-size="7pt" fo:letter-spacing="-0.0055in" fo:font-weight="bold" style:font-size-asian="7pt" style:font-weight-asian="bold" style:text-scale="105%"/>
    </style:style>
    <style:style style:name="T285" style:family="text">
      <style:text-properties style:font-name="Verdana" fo:font-size="7pt" fo:letter-spacing="-0.0047in" fo:font-weight="bold" style:font-size-asian="7pt" style:font-weight-asian="bold" style:text-scale="105%"/>
    </style:style>
    <style:style style:name="T286" style:family="text">
      <style:text-properties style:font-name="Verdana" fo:font-size="7pt" fo:letter-spacing="0.0071in" style:font-size-asian="7pt" style:text-scale="105%"/>
    </style:style>
    <style:style style:name="T287" style:family="text">
      <style:text-properties style:font-name="Verdana" fo:font-size="7pt" fo:letter-spacing="0.0075in" fo:font-weight="bold" style:font-size-asian="7pt" style:font-weight-asian="bold" style:text-scale="105%"/>
    </style:style>
    <style:style style:name="T288" style:family="text">
      <style:text-properties style:font-name="Verdana" fo:font-size="7pt" fo:letter-spacing="-0.0035in" fo:font-weight="bold" style:font-size-asian="7pt" style:font-weight-asian="bold" style:text-scale="105%"/>
    </style:style>
    <style:style style:name="T289" style:family="text">
      <style:text-properties style:font-name="Verdana" fo:font-size="6.5pt" fo:font-style="italic" fo:font-weight="bold" style:font-size-asian="6.5pt" style:font-style-asian="italic" style:font-weight-asian="bold" style:text-scale="105%"/>
    </style:style>
    <style:style style:name="T290" style:family="text">
      <style:text-properties style:font-name="Verdana" fo:font-size="6.5pt" fo:font-style="italic" style:font-size-asian="6.5pt" style:font-style-asian="italic" style:text-scale="105%"/>
    </style:style>
    <style:style style:name="T291" style:family="text">
      <style:text-properties style:font-name="Verdana" fo:font-size="6.5pt" fo:letter-spacing="-0.0008in" fo:font-style="italic" style:font-size-asian="6.5pt" style:font-style-asian="italic" style:text-scale="105%"/>
    </style:style>
    <style:style style:name="T292" style:family="text">
      <style:text-properties style:font-name="Verdana" fo:font-size="6.5pt" fo:letter-spacing="-0.0016in" fo:font-style="italic" style:font-size-asian="6.5pt" style:font-style-asian="italic" style:text-scale="105%"/>
    </style:style>
    <style:style style:name="T293" style:family="text">
      <style:text-properties style:font-name="Verdana" fo:font-size="6.5pt" fo:letter-spacing="-0.0035in" fo:font-style="italic" style:font-size-asian="6.5pt" style:font-style-asian="italic" style:text-scale="105%"/>
    </style:style>
    <style:style style:name="T294" style:family="text">
      <style:text-properties style:font-name="Verdana" fo:font-size="6.5pt" fo:letter-spacing="-0.0043in" fo:font-style="italic" style:font-size-asian="6.5pt" style:font-style-asian="italic" style:text-scale="105%"/>
    </style:style>
    <style:style style:name="T295" style:family="text">
      <style:text-properties style:font-name="Verdana" fo:font-size="6.5pt" fo:letter-spacing="-0.002in" fo:font-style="italic" style:font-size-asian="6.5pt" style:font-style-asian="italic" style:text-scale="105%"/>
    </style:style>
    <style:style style:name="T296" style:family="text">
      <style:text-properties style:font-name="Verdana" fo:font-size="6.5pt" fo:letter-spacing="-0.0016in" fo:font-style="italic" fo:font-weight="bold" style:font-size-asian="6.5pt" style:font-style-asian="italic" style:font-weight-asian="bold" style:text-scale="105%"/>
    </style:style>
    <style:style style:name="T297" style:family="text">
      <style:text-properties style:font-name="Verdana" fo:font-size="7pt" fo:letter-spacing="-0.0091in" style:font-size-asian="7pt" style:text-scale="105%"/>
    </style:style>
    <style:style style:name="T298" style:family="text">
      <style:text-properties style:font-name="Verdana" fo:font-size="7pt" fo:letter-spacing="-0.0083in" style:font-size-asian="7pt" style:text-scale="105%"/>
    </style:style>
    <style:style style:name="T299" style:family="text">
      <style:text-properties style:font-name="Verdana" fo:font-size="7pt" fo:font-weight="bold" style:font-size-asian="7pt" style:font-weight-asian="bold"/>
    </style:style>
    <style:style style:name="T300" style:family="text">
      <style:text-properties style:font-name="Verdana" fo:font-size="7pt" fo:letter-spacing="0.011in" fo:font-weight="bold" style:font-size-asian="7pt" style:font-weight-asian="bold"/>
    </style:style>
    <style:style style:name="T301" style:family="text">
      <style:text-properties style:font-name="Verdana" fo:font-size="7pt" fo:letter-spacing="0.0118in" fo:font-weight="bold" style:font-size-asian="7pt" style:font-weight-asian="bold"/>
    </style:style>
    <style:style style:name="T302" style:family="text">
      <style:text-properties style:font-name="Verdana" fo:font-size="7pt" fo:letter-spacing="0.0083in" fo:font-weight="bold" style:font-size-asian="7pt" style:font-weight-asian="bold"/>
    </style:style>
    <style:style style:name="T303" style:family="text">
      <style:text-properties style:font-name="Verdana" fo:letter-spacing="-0.0028in" style:text-underline-style="solid" style:text-underline-width="bold" style:text-underline-color="font-color"/>
    </style:style>
    <style:style style:name="T304" style:family="text">
      <style:text-properties style:font-name="Verdana" fo:font-size="8pt" fo:letter-spacing="0.0201in" fo:font-weight="bold" style:font-size-asian="8pt" style:font-weight-asian="bold" style:text-scale="105%"/>
    </style:style>
    <style:style style:name="T305" style:family="text">
      <style:text-properties style:font-name="Verdana" fo:font-size="8pt" fo:letter-spacing="0.0209in" fo:font-weight="bold" style:font-size-asian="8pt" style:font-weight-asian="bold" style:text-scale="105%"/>
    </style:style>
    <style:style style:name="T306" style:family="text">
      <style:text-properties style:font-name="Verdana" fo:font-size="8pt" fo:letter-spacing="0.022in" fo:font-weight="bold" style:font-size-asian="8pt" style:font-weight-asian="bold" style:text-scale="105%"/>
    </style:style>
    <style:style style:name="T307" style:family="text">
      <style:text-properties style:font-name="Verdana" fo:font-size="8pt" fo:letter-spacing="0.0217in" fo:font-weight="bold" style:font-size-asian="8pt" style:font-weight-asian="bold" style:text-scale="105%"/>
    </style:style>
    <style:style style:name="T308" style:family="text">
      <style:text-properties style:font-name="Verdana" fo:font-size="8pt" fo:font-style="italic" fo:font-weight="bold" style:font-size-asian="8pt" style:font-style-asian="italic" style:font-weight-asian="bold" style:text-scale="105%"/>
    </style:style>
    <style:style style:name="T309" style:family="text">
      <style:text-properties style:font-name="Verdana" fo:font-size="8pt" fo:letter-spacing="0.0555in" fo:font-style="italic" fo:font-weight="bold" style:font-size-asian="8pt" style:font-style-asian="italic" style:font-weight-asian="bold" style:text-scale="105%"/>
    </style:style>
    <style:style style:name="T310" style:family="text">
      <style:text-properties style:font-name="Verdana" fo:font-size="8pt" fo:letter-spacing="0.0555in" style:font-size-asian="8pt" style:text-scale="105%"/>
    </style:style>
    <style:style style:name="T311" style:family="text">
      <style:text-properties style:font-name="Verdana" fo:font-size="8pt" fo:letter-spacing="0.0555in" fo:font-style="italic" style:font-size-asian="8pt" style:font-style-asian="italic" style:text-scale="105%"/>
    </style:style>
    <style:style style:name="T312" style:family="text">
      <style:text-properties style:font-name="Verdana" fo:font-size="8pt" fo:letter-spacing="-0.0028in" style:font-size-asian="8pt" style:text-scale="105%"/>
    </style:style>
    <style:style style:name="T313" style:family="text">
      <style:text-properties style:font-name="Verdana" fo:font-size="8pt" fo:letter-spacing="-0.0035in" fo:font-style="italic" style:font-size-asian="8pt" style:font-style-asian="italic" style:text-scale="105%"/>
    </style:style>
    <style:style style:name="T314" style:family="text">
      <style:text-properties style:font-name="Verdana" fo:font-size="8pt" fo:letter-spacing="-0.0028in" fo:font-style="italic" style:font-size-asian="8pt" style:font-style-asian="italic" style:text-scale="105%"/>
    </style:style>
    <style:style style:name="T315" style:family="text">
      <style:text-properties style:font-name="Verdana" fo:letter-spacing="-0.0043in" fo:font-weight="bold" style:font-weight-asian="bold" style:text-scale="105%"/>
    </style:style>
    <style:style style:name="T316" style:family="text">
      <style:text-properties style:font-name="Verdana" fo:font-size="8pt" fo:letter-spacing="-0.0047in" fo:font-weight="bold" style:font-size-asian="8pt" style:font-weight-asian="bold" style:text-scale="105%"/>
    </style:style>
    <style:style style:name="T317" style:family="text">
      <style:text-properties style:font-name="Verdana" style:text-underline-style="solid" style:text-underline-width="auto" style:text-underline-color="font-color"/>
    </style:style>
    <style:style style:name="T318" style:family="text">
      <style:text-properties style:font-name="Verdana" fo:letter-spacing="-0.0071in" style:text-underline-style="solid" style:text-underline-width="auto" style:text-underline-color="font-color"/>
    </style:style>
    <style:style style:name="T319" style:family="text">
      <style:text-properties style:font-name="Verdana" fo:letter-spacing="-0.0016in" style:text-underline-style="solid" style:text-underline-width="auto" style:text-underline-color="font-color"/>
    </style:style>
    <style:style style:name="T320" style:family="text">
      <style:text-properties style:font-name="Verdana" fo:font-size="8pt" fo:letter-spacing="0.05in" fo:font-weight="bold" style:font-size-asian="8pt" style:font-weight-asian="bold" style:text-scale="150%"/>
    </style:style>
    <style:style style:name="T321" style:family="text">
      <style:text-properties style:font-name="Verdana" fo:font-size="8pt" fo:letter-spacing="0.052in" fo:font-weight="bold" style:font-size-asian="8pt" style:font-weight-asian="bold" style:text-scale="150%"/>
    </style:style>
    <style:style style:name="T322" style:family="text">
      <style:text-properties style:font-name="Verdana" fo:font-size="8pt" fo:letter-spacing="0.0516in" fo:font-weight="bold" style:font-size-asian="8pt" style:font-weight-asian="bold" style:text-scale="150%"/>
    </style:style>
    <style:style style:name="T323" style:family="text">
      <style:text-properties style:font-name="Verdana" fo:font-size="8pt" fo:letter-spacing="0.0508in" fo:font-weight="bold" style:font-size-asian="8pt" style:font-weight-asian="bold" style:text-scale="150%"/>
    </style:style>
    <style:style style:name="T324" style:family="text">
      <style:text-properties style:font-name="Verdana" fo:font-size="8pt" fo:letter-spacing="-0.0035in" fo:font-weight="bold" style:font-size-asian="8pt" style:font-weight-asian="bold"/>
    </style:style>
    <style:style style:name="T325" style:family="text">
      <style:text-properties style:font-name="Verdana" fo:letter-spacing="0.028in"/>
    </style:style>
    <style:style style:name="T326" style:family="text">
      <style:text-properties style:font-name="Verdana" fo:font-size="8pt" fo:font-style="italic" style:font-size-asian="8pt" style:font-style-asian="italic"/>
    </style:style>
    <style:style style:name="T327" style:family="text">
      <style:text-properties style:font-name="Verdana" fo:font-size="6pt" fo:letter-spacing="0.0063in" fo:font-weight="bold" style:font-size-asian="6pt" style:font-weight-asian="bold"/>
    </style:style>
    <style:style style:name="T328" style:family="text">
      <style:text-properties style:font-name="Verdana" fo:font-size="6pt" fo:letter-spacing="-0.0028in" fo:font-weight="bold" style:font-size-asian="6pt" style:font-weight-asian="bold"/>
    </style:style>
    <style:style style:name="T329" style:family="text">
      <style:text-properties style:font-name="Verdana" fo:font-size="6.5pt" fo:letter-spacing="0.0016in" fo:font-weight="bold" style:font-size-asian="6.5pt" style:font-weight-asian="bold"/>
    </style:style>
    <style:style style:name="T330" style:family="text">
      <style:text-properties style:font-name="Verdana" fo:font-size="6.5pt" fo:letter-spacing="0.0035in" fo:font-weight="bold" style:font-size-asian="6.5pt" style:font-weight-asian="bold"/>
    </style:style>
    <style:style style:name="T331" style:family="text">
      <style:text-properties style:font-name="Verdana" fo:font-size="6.5pt" fo:letter-spacing="-0.0028in" fo:font-weight="bold" style:font-size-asian="6.5pt" style:font-weight-asian="bold"/>
    </style:style>
    <style:style style:name="T332" style:family="text">
      <style:text-properties style:font-name="Verdana" fo:font-size="6.5pt" fo:letter-spacing="0.0028in" style:font-size-asian="6.5pt"/>
    </style:style>
    <style:style style:name="T333" style:family="text">
      <style:text-properties style:font-name="Verdana" fo:font-size="6.5pt" fo:letter-spacing="0.0043in" style:font-size-asian="6.5pt"/>
    </style:style>
    <style:style style:name="T334" style:family="text">
      <style:text-properties style:font-name="Verdana" fo:letter-spacing="0.0252in" fo:font-weight="bold" style:font-weight-asian="bold"/>
    </style:style>
    <style:style style:name="T335" style:family="text">
      <style:text-properties style:font-name="Verdana" fo:letter-spacing="0.0244in" fo:font-weight="bold" style:font-weight-asian="bold"/>
    </style:style>
    <style:style style:name="T336" style:family="text">
      <style:text-properties style:font-name="Verdana" fo:letter-spacing="0.0256in"/>
    </style:style>
    <style:style style:name="T337" style:family="text">
      <style:text-properties style:font-name="Verdana" fo:letter-spacing="0.0264in"/>
    </style:style>
    <style:style style:name="T338" style:family="text">
      <style:text-properties style:font-name="Verdana" fo:letter-spacing="0.0272in"/>
    </style:style>
    <style:style style:name="T339" style:family="text">
      <style:text-properties style:font-name="Verdana" fo:letter-spacing="0.0236in"/>
    </style:style>
    <style:style style:name="T340" style:family="text">
      <style:text-properties style:font-name="Verdana" fo:letter-spacing="0.0126in"/>
    </style:style>
    <style:style style:name="T341" style:family="text">
      <style:text-properties style:font-name="Verdana" fo:letter-spacing="0.0138in"/>
    </style:style>
    <style:style style:name="T342" style:family="text">
      <style:text-properties style:font-name="Verdana" fo:letter-spacing="0.0118in"/>
    </style:style>
    <style:style style:name="T343" style:family="text">
      <style:text-properties style:font-name="Verdana" fo:letter-spacing="0.0102in"/>
    </style:style>
    <style:style style:name="T344" style:family="text">
      <style:text-properties style:font-name="Verdana" fo:letter-spacing="0.0118in" fo:font-style="italic" style:font-style-asian="italic"/>
    </style:style>
    <style:style style:name="T345" style:family="text">
      <style:text-properties style:font-name="Verdana" fo:letter-spacing="0.0126in" fo:font-style="italic" style:font-style-asian="italic"/>
    </style:style>
    <style:style style:name="T346" style:family="text">
      <style:text-properties style:font-name="Verdana" fo:letter-spacing="0.0102in" fo:font-style="italic" style:font-style-asian="italic"/>
    </style:style>
    <style:style style:name="T347" style:family="text">
      <style:text-properties style:font-name="Verdana" fo:letter-spacing="0.0228in" fo:font-style="italic" style:font-style-asian="italic"/>
    </style:style>
    <style:style style:name="T348" style:family="text">
      <style:text-properties style:font-name="Verdana" fo:letter-spacing="0.0217in"/>
    </style:style>
    <style:style style:name="T349" style:family="text">
      <style:text-properties style:font-name="Verdana" fo:font-size="6pt" fo:letter-spacing="0.0055in" fo:font-weight="bold" style:font-size-asian="6pt" style:font-weight-asian="bold"/>
    </style:style>
    <style:style style:name="T350" style:family="text">
      <style:text-properties style:font-name="Verdana" fo:font-size="6.5pt" fo:letter-spacing="0.0028in" fo:font-weight="bold" style:font-size-asian="6.5pt" style:font-weight-asian="bold"/>
    </style:style>
    <style:style style:name="T351" style:family="text">
      <style:text-properties style:font-name="Verdana" fo:letter-spacing="0.0075in" fo:font-weight="bold" style:font-weight-asian="bold"/>
    </style:style>
    <style:style style:name="T352" style:family="text">
      <style:text-properties style:font-name="Verdana" fo:letter-spacing="0.0091in"/>
    </style:style>
    <style:style style:name="T353" style:family="text">
      <style:text-properties style:font-name="Verdana" fo:letter-spacing="0.0055in"/>
    </style:style>
    <style:style style:name="T354" style:family="text">
      <style:text-properties style:font-name="Verdana" fo:letter-spacing="0.0083in"/>
    </style:style>
    <style:style style:name="T355" style:family="text">
      <style:text-properties style:font-name="Verdana" fo:letter-spacing="0.0075in"/>
    </style:style>
    <style:style style:name="T356" style:family="text">
      <style:text-properties style:font-name="Verdana" fo:letter-spacing="0.0071in"/>
    </style:style>
    <style:style style:name="T357" style:family="text">
      <style:text-properties style:font-name="Verdana" fo:letter-spacing="0.0098in"/>
    </style:style>
    <style:style style:name="T358" style:family="text">
      <style:text-properties style:font-name="Verdana" fo:font-size="8pt" fo:letter-spacing="0.0091in" fo:font-weight="bold" style:font-size-asian="8pt" style:font-weight-asian="bold"/>
    </style:style>
    <style:style style:name="T359" style:family="text">
      <style:text-properties style:font-name="Verdana" fo:font-size="8pt" fo:letter-spacing="0.0118in" fo:font-weight="bold" style:font-size-asian="8pt" style:font-weight-asian="bold"/>
    </style:style>
    <style:style style:name="T360" style:family="text">
      <style:text-properties style:font-name="Verdana" fo:font-size="8pt" fo:letter-spacing="0.011in" fo:font-weight="bold" style:font-size-asian="8pt" style:font-weight-asian="bold"/>
    </style:style>
    <style:style style:name="T361" style:family="text">
      <style:text-properties style:font-name="Verdana" fo:font-size="8pt" fo:letter-spacing="0.0098in" fo:font-weight="bold" style:font-size-asian="8pt" style:font-weight-asian="bold"/>
    </style:style>
    <style:style style:name="T362" style:family="text">
      <style:text-properties style:font-name="Verdana" fo:font-size="7.5pt" fo:font-weight="bold" style:font-size-asian="7.5pt" style:font-weight-asian="bold"/>
    </style:style>
    <style:style style:name="T363" style:family="text">
      <style:text-properties style:font-name="Verdana" fo:font-size="7.5pt" fo:letter-spacing="0.028in" fo:font-weight="bold" style:font-size-asian="7.5pt" style:font-weight-asian="bold"/>
    </style:style>
    <style:style style:name="T364" style:family="text">
      <style:text-properties style:font-name="Verdana" fo:font-size="7.5pt" style:font-size-asian="7.5pt"/>
    </style:style>
    <style:style style:name="T365" style:family="text">
      <style:text-properties style:font-name="Verdana" fo:font-size="7.5pt" fo:letter-spacing="0.0098in" style:font-size-asian="7.5pt"/>
    </style:style>
    <style:style style:name="T366" style:family="text">
      <style:text-properties style:font-name="Verdana" fo:font-size="7.5pt" fo:letter-spacing="0.0134in" style:font-size-asian="7.5pt"/>
    </style:style>
    <style:style style:name="T367" style:family="text">
      <style:text-properties style:font-name="Verdana" fo:font-size="7.5pt" fo:letter-spacing="0.0126in" style:font-size-asian="7.5pt"/>
    </style:style>
    <style:style style:name="T368" style:family="text">
      <style:text-properties style:font-name="Verdana" fo:font-size="7.5pt" fo:letter-spacing="0.0118in" style:font-size-asian="7.5pt"/>
    </style:style>
    <style:style style:name="T369" style:family="text">
      <style:text-properties style:font-name="Verdana" fo:font-size="7.5pt" fo:letter-spacing="-0.0035in" style:font-size-asian="7.5pt"/>
    </style:style>
    <style:style style:name="T370" style:family="text">
      <style:text-properties style:font-name="Verdana" fo:font-size="7.5pt" fo:letter-spacing="0.0193in" style:font-size-asian="7.5pt"/>
    </style:style>
    <style:style style:name="T371" style:family="text">
      <style:text-properties style:font-name="Verdana" fo:font-size="7.5pt" fo:letter-spacing="-0.0016in" fo:font-weight="bold" style:font-size-asian="7.5pt" style:font-weight-asian="bold"/>
    </style:style>
    <style:style style:name="T372" style:family="text">
      <style:text-properties style:font-name="Verdana" fo:font-size="7.5pt" fo:letter-spacing="-0.0016in" style:font-size-asian="7.5pt"/>
    </style:style>
    <style:style style:name="T373" style:family="text">
      <style:text-properties style:font-name="Verdana" fo:font-size="7.5pt" fo:letter-spacing="0.0008in" style:font-size-asian="7.5pt"/>
    </style:style>
    <style:style style:name="T374" style:family="text">
      <style:text-properties style:font-name="Verdana" fo:font-size="7.5pt" fo:letter-spacing="0.0016in" style:font-size-asian="7.5pt"/>
    </style:style>
    <style:style style:name="T375" style:family="text">
      <style:text-properties style:font-name="Verdana" fo:font-size="7.5pt" fo:letter-spacing="-0.0008in" fo:font-weight="bold" style:font-size-asian="7.5pt" style:font-weight-asian="bold"/>
    </style:style>
    <style:style style:name="T376" style:family="text">
      <style:text-properties style:font-name="Verdana" fo:font-size="7.5pt" fo:letter-spacing="0.0016in" fo:font-weight="bold" style:font-size-asian="7.5pt" style:font-weight-asian="bold"/>
    </style:style>
    <style:style style:name="T377" style:family="text">
      <style:text-properties style:font-name="Verdana" fo:font-size="7.5pt" fo:letter-spacing="0.0008in" fo:font-weight="bold" style:font-size-asian="7.5pt" style:font-weight-asian="bold"/>
    </style:style>
    <style:style style:name="T378" style:family="text">
      <style:text-properties fo:letter-spacing="-0.0071in" style:text-underline-style="solid" style:text-underline-width="auto" style:text-underline-color="font-color" style:text-scale="105%"/>
    </style:style>
    <style:style style:name="T379" style:family="text">
      <style:text-properties style:font-name="Verdana" fo:font-size="6pt" fo:letter-spacing="0.0047in" fo:font-weight="bold" style:font-size-asian="6pt" style:font-weight-asian="bold"/>
    </style:style>
    <style:style style:name="T380" style:family="text">
      <style:text-properties style:font-name="Verdana" fo:font-size="6.5pt" fo:letter-spacing="0.002in" fo:font-weight="bold" style:font-size-asian="6.5pt" style:font-weight-asian="bold"/>
    </style:style>
    <style:style style:name="T381" style:family="text">
      <style:text-properties style:font-name="Verdana" fo:font-size="6.5pt" fo:letter-spacing="0.0047in" style:font-size-asian="6.5pt"/>
    </style:style>
    <style:style style:name="T382" style:family="text">
      <style:text-properties style:font-name="Verdana" fo:font-size="6.5pt" fo:letter-spacing="0.0016in" style:font-size-asian="6.5pt"/>
    </style:style>
    <style:style style:name="T383" style:family="text">
      <style:text-properties style:font-name="Verdana" fo:font-size="6.5pt" fo:letter-spacing="-0.0083in" style:font-size-asian="6.5pt"/>
    </style:style>
    <style:style style:name="T384" style:family="text">
      <style:text-properties fo:letter-spacing="0.0075in"/>
    </style:style>
    <style:style style:name="T385" style:family="text">
      <style:text-properties fo:letter-spacing="0.0083in"/>
    </style:style>
    <style:style style:name="T386" style:family="text">
      <style:text-properties fo:letter-spacing="0.0091in"/>
    </style:style>
    <style:style style:name="T387" style:family="text">
      <style:text-properties fo:letter-spacing="-0.0071in"/>
    </style:style>
    <style:style style:name="T388" style:family="text">
      <style:text-properties style:font-name="Arial" fo:font-size="9pt" style:font-size-asian="9pt"/>
    </style:style>
    <style:style style:name="T389" style:family="text">
      <style:text-properties style:font-name="Arial" fo:font-size="9pt" fo:letter-spacing="-0.0071in" style:font-size-asian="9pt"/>
    </style:style>
    <style:style style:name="T390" style:family="text">
      <style:text-properties style:font-name="Arial" fo:font-size="9pt" fo:letter-spacing="-0.0075in" style:font-size-asian="9pt"/>
    </style:style>
    <style:style style:name="T391" style:family="text">
      <style:text-properties style:font-name="Arial" fo:font-size="9pt" fo:letter-spacing="-0.0063in" style:font-size-asian="9pt"/>
    </style:style>
    <style:style style:name="T392" style:family="text">
      <style:text-properties style:font-name="Arial" fo:font-size="9pt" fo:letter-spacing="-0.0016in" style:font-size-asian="9pt"/>
    </style:style>
    <style:style style:name="T393" style:family="text">
      <style:text-properties style:font-name="Arial" fo:font-size="9pt" fo:letter-spacing="-0.0008in" style:font-size-asian="9pt"/>
    </style:style>
    <style:style style:name="T394" style:family="text">
      <style:text-properties style:font-name="Arial" fo:font-size="9pt" fo:letter-spacing="-0.002in" style:font-size-asian="9pt"/>
    </style:style>
    <style:style style:name="T395" style:family="text">
      <style:text-properties style:font-name="Arial" fo:font-size="9pt" fo:letter-spacing="-0.0035in" style:font-size-asian="9pt"/>
    </style:style>
    <style:style style:name="T396" style:family="text">
      <style:text-properties style:font-name="Arial" fo:font-size="9pt" fo:letter-spacing="-0.0028in" style:font-size-asian="9pt"/>
    </style:style>
    <style:style style:name="T397" style:family="text">
      <style:text-properties style:font-name="Arial" fo:font-size="9pt" fo:letter-spacing="-0.0043in" style:font-size-asian="9pt"/>
    </style:style>
    <style:style style:name="T398" style:family="text">
      <style:text-properties style:font-name="Arial" fo:font-size="9pt" fo:font-weight="bold" style:font-size-asian="9pt" style:font-weight-asian="bold"/>
    </style:style>
    <style:style style:name="T399" style:family="text">
      <style:text-properties style:font-name="Arial" fo:font-size="9pt" fo:letter-spacing="-0.0043in" fo:font-weight="bold" style:font-size-asian="9pt" style:font-weight-asian="bold"/>
    </style:style>
    <style:style style:name="T400" style:family="text">
      <style:text-properties style:font-name="Arial" fo:font-size="9pt" style:text-underline-style="solid" style:text-underline-width="auto" style:text-underline-color="font-color" fo:font-weight="bold" style:font-size-asian="9pt" style:font-weight-asian="bold"/>
    </style:style>
    <style:style style:name="T401" style:family="text">
      <style:text-properties style:font-name="Arial" fo:font-size="9pt" fo:letter-spacing="-0.0043in" style:text-underline-style="solid" style:text-underline-width="auto" style:text-underline-color="font-color" fo:font-weight="bold" style:font-size-asian="9pt" style:font-weight-asian="bold"/>
    </style:style>
    <style:style style:name="T402" style:family="text">
      <style:text-properties style:font-name="Arial" fo:font-size="9pt" fo:letter-spacing="-0.0028in" style:text-underline-style="solid" style:text-underline-width="auto" style:text-underline-color="font-color" fo:font-weight="bold" style:font-size-asian="9pt" style:font-weight-asian="bold"/>
    </style:style>
    <style:style style:name="T403" style:family="text">
      <style:text-properties style:font-name="Arial" fo:font-size="9pt" fo:letter-spacing="-0.0035in" style:text-underline-style="solid" style:text-underline-width="auto" style:text-underline-color="font-color" fo:font-weight="bold" style:font-size-asian="9pt" style:font-weight-asian="bold"/>
    </style:style>
    <style:style style:name="T404" style:family="text">
      <style:text-properties style:font-name="Arial" fo:font-size="9pt" fo:letter-spacing="-0.0035in" style:text-underline-style="none" fo:font-weight="bold" style:font-size-asian="9pt" style:font-weight-asian="bold"/>
    </style:style>
    <style:style style:name="T405" style:family="text">
      <style:text-properties fo:font-size="7.5pt" fo:letter-spacing="-0.0016in" fo:font-weight="bold" style:font-size-asian="7.5pt" style:font-weight-asian="bold"/>
    </style:style>
    <style:style style:name="T406" style:family="text">
      <style:text-properties fo:font-size="7.5pt" style:font-size-asian="7.5pt"/>
    </style:style>
    <style:style style:name="T407" style:family="text">
      <style:text-properties fo:font-size="7.5pt" fo:letter-spacing="-0.0055in" style:font-size-asian="7.5pt"/>
    </style:style>
    <style:style style:name="T408" style:family="text">
      <style:text-properties fo:font-size="7.5pt" fo:letter-spacing="-0.0063in" style:font-size-asian="7.5pt"/>
    </style:style>
    <style:style style:name="T409" style:family="text">
      <style:text-properties fo:font-size="7.5pt" fo:letter-spacing="-0.0016in" style:font-size-asian="7.5pt"/>
    </style:style>
    <style:style style:name="T410" style:family="text">
      <style:text-properties fo:font-size="7.5pt" fo:letter-spacing="-0.0047in" style:font-size-asian="7.5pt"/>
    </style:style>
    <style:style style:name="T411" style:family="text">
      <style:text-properties fo:font-size="7.5pt" fo:letter-spacing="-0.0075in" style:font-size-asian="7.5pt"/>
    </style:style>
    <style:style style:name="T412" style:family="text">
      <style:text-properties fo:font-size="7.5pt" fo:letter-spacing="-0.0071in" style:font-size-asian="7.5pt"/>
    </style:style>
    <style:style style:name="T413" style:family="text">
      <style:text-properties fo:font-size="7.5pt" fo:letter-spacing="-0.0043in" style:font-size-asian="7.5pt"/>
    </style:style>
    <style:style style:name="T414" style:family="text">
      <style:text-properties fo:font-size="7.5pt" fo:letter-spacing="-0.0028in" style:font-size-asian="7.5pt"/>
    </style:style>
    <style:style style:name="T415" style:family="text">
      <style:text-properties fo:font-size="7.5pt" fo:letter-spacing="-0.002in" style:font-size-asian="7.5pt"/>
    </style:style>
    <style:style style:name="T416" style:family="text">
      <style:text-properties style:font-name="Arial" fo:font-size="9pt" fo:letter-spacing="-0.0075in" fo:font-weight="bold" style:font-size-asian="9pt" style:font-weight-asian="bold"/>
    </style:style>
    <style:style style:name="T417" style:family="text">
      <style:text-properties fo:color="#050505" fo:font-size="7pt" fo:letter-spacing="-0.0016in" fo:font-weight="bold" style:font-size-asian="7pt" style:font-weight-asian="bold" style:text-scale="105%"/>
    </style:style>
    <style:style style:name="T418" style:family="text">
      <style:text-properties fo:color="#050505" fo:font-size="7.5pt" style:font-size-asian="7.5pt"/>
    </style:style>
    <style:style style:name="T419" style:family="text">
      <style:text-properties fo:color="#050505" fo:font-size="7.5pt" fo:letter-spacing="-0.0035in" style:font-size-asian="7.5pt"/>
    </style:style>
    <style:style style:name="T420" style:family="text">
      <style:text-properties fo:color="#050505" fo:font-size="7.5pt" fo:letter-spacing="-0.0071in" style:font-size-asian="7.5pt"/>
    </style:style>
    <style:style style:name="T421" style:family="text">
      <style:text-properties fo:color="#050505" fo:font-size="7.5pt" fo:letter-spacing="-0.0016in" style:font-size-asian="7.5pt"/>
    </style:style>
    <style:style style:name="T422" style:family="text">
      <style:text-properties fo:color="#050505" fo:font-size="7.5pt" fo:letter-spacing="-0.0055in" style:font-size-asian="7.5pt"/>
    </style:style>
    <style:style style:name="T423" style:family="text">
      <style:text-properties fo:color="#050505" fo:font-size="7.5pt" fo:letter-spacing="0.0016in" style:font-size-asian="7.5pt"/>
    </style:style>
    <style:style style:name="T424" style:family="text">
      <style:text-properties fo:color="#050505" fo:font-size="7.5pt" fo:letter-spacing="-0.0063in" style:font-size-asian="7.5pt"/>
    </style:style>
    <style:style style:name="T425" style:family="text">
      <style:text-properties fo:color="#050505" fo:font-size="7.5pt" fo:letter-spacing="-0.0028in" style:font-size-asian="7.5pt"/>
    </style:style>
    <style:style style:name="T426" style:family="text">
      <style:text-properties fo:color="#050505" fo:font-size="7.5pt" fo:letter-spacing="-0.0047in" style:font-size-asian="7.5pt"/>
    </style:style>
    <style:style style:name="T427" style:family="text">
      <style:text-properties fo:color="#050505" fo:font-size="7.5pt" fo:letter-spacing="-0.002in" style:font-size-asian="7.5pt"/>
    </style:style>
    <style:style style:name="T428" style:family="text">
      <style:text-properties fo:color="#050505" fo:font-size="7.5pt" fo:letter-spacing="-0.0075in" style:font-size-asian="7.5pt"/>
    </style:style>
    <style:style style:name="T429" style:family="text">
      <style:text-properties fo:color="#050505" fo:font-size="7.5pt" fo:letter-spacing="-0.0043in" style:font-size-asian="7.5pt"/>
    </style:style>
    <style:style style:name="T430" style:family="text">
      <style:text-properties fo:color="#050505" fo:font-size="7.5pt" fo:letter-spacing="-0.0008in" style:font-size-asian="7.5pt"/>
    </style:style>
    <style:style style:name="T431" style:family="text">
      <style:text-properties fo:color="#050505" fo:font-size="7.5pt" fo:letter-spacing="0.0189in" style:font-size-asian="7.5pt"/>
    </style:style>
    <style:style style:name="T432" style:family="text">
      <style:text-properties fo:color="#262626" fo:font-size="7.5pt" style:font-size-asian="7.5pt"/>
    </style:style>
    <style:style style:name="T433" style:family="text">
      <style:text-properties fo:color="#262626" fo:font-size="7.5pt" fo:letter-spacing="-0.0075in" style:font-size-asian="7.5pt"/>
    </style:style>
    <style:style style:name="T434" style:family="text">
      <style:text-properties fo:color="#050505" fo:font-size="7.5pt" fo:letter-spacing="-0.0083in" style:font-size-asian="7.5pt"/>
    </style:style>
    <style:style style:name="T435" style:family="text">
      <style:text-properties fo:color="#050505" fo:font-size="7.5pt" fo:letter-spacing="0.0008in" style:font-size-asian="7.5pt"/>
    </style:style>
    <style:style style:name="T436" style:family="text">
      <style:text-properties fo:color="#050505" fo:font-size="10pt" style:font-size-asian="10pt" style:text-scale="105%"/>
    </style:style>
    <style:style style:name="T437" style:family="text">
      <style:text-properties fo:color="#050505" fo:font-size="10pt" fo:letter-spacing="0.05in" style:font-size-asian="10pt" style:text-scale="150%"/>
    </style:style>
    <style:style style:name="T438" style:family="text">
      <style:text-properties fo:color="#050505" style:font-name="Arial" fo:font-size="8.5pt" style:text-underline-style="solid" style:text-underline-width="auto" style:text-underline-color="#000000" fo:font-weight="bold" style:font-size-asian="8.5pt" style:font-weight-asian="bold" style:text-scale="105%"/>
    </style:style>
    <style:style style:name="T439" style:family="text">
      <style:text-properties fo:color="#050505" style:font-name="Arial" fo:font-size="8.5pt" fo:letter-spacing="0.0028in" style:text-underline-style="solid" style:text-underline-width="auto" style:text-underline-color="#000000" fo:font-weight="bold" style:font-size-asian="8.5pt" style:font-weight-asian="bold" style:text-scale="105%"/>
    </style:style>
    <style:style style:name="T440" style:family="text">
      <style:text-properties fo:color="#050505" style:font-name="Arial" fo:font-size="8.5pt" fo:letter-spacing="-0.0016in" style:text-underline-style="solid" style:text-underline-width="auto" style:text-underline-color="#000000" fo:font-weight="bold" style:font-size-asian="8.5pt" style:font-weight-asian="bold" style:text-scale="105%"/>
    </style:style>
    <style:style style:name="T441" style:family="text">
      <style:text-properties fo:color="#050505" style:font-name="Arial" fo:font-size="8.5pt" fo:letter-spacing="-0.0035in" style:text-underline-style="solid" style:text-underline-width="auto" style:text-underline-color="#000000" fo:font-weight="bold" style:font-size-asian="8.5pt" style:font-weight-asian="bold" style:text-scale="105%"/>
    </style:style>
    <style:style style:name="T442" style:family="text">
      <style:text-properties fo:color="#050505" style:font-name="Arial" fo:font-size="8.5pt" fo:letter-spacing="-0.0035in" style:text-underline-style="none" fo:font-weight="bold" style:font-size-asian="8.5pt" style:font-weight-asian="bold" style:text-scale="105%"/>
    </style:style>
    <style:style style:name="T443" style:family="text">
      <style:text-properties fo:color="#050505" fo:font-size="9.5pt" fo:font-weight="bold" style:font-size-asian="9.5pt" style:font-weight-asian="bold"/>
    </style:style>
    <style:style style:name="T444" style:family="text">
      <style:text-properties fo:color="#050505" style:font-name="Arial" fo:font-size="9pt" style:font-size-asian="9pt"/>
    </style:style>
    <style:style style:name="T445" style:family="text">
      <style:text-properties fo:color="#414141" style:font-name="Arial" fo:font-size="9pt" style:font-size-asian="9pt"/>
    </style:style>
    <style:style style:name="T446" style:family="text">
      <style:text-properties fo:color="#050505" style:font-name="Arial" fo:font-size="9pt" fo:letter-spacing="-0.0055in" style:font-size-asian="9pt"/>
    </style:style>
    <style:style style:name="T447" style:family="text">
      <style:text-properties fo:color="#050505" style:font-name="Arial" fo:font-size="9pt" fo:letter-spacing="-0.002in" style:font-size-asian="9pt"/>
    </style:style>
    <style:style style:name="T448" style:family="text">
      <style:text-properties fo:color="#050505" style:font-name="Arial" fo:font-size="9pt" fo:letter-spacing="-0.0016in" style:font-size-asian="9pt"/>
    </style:style>
    <style:style style:name="T449" style:family="text">
      <style:text-properties fo:color="#050505" style:font-name="Arial" fo:font-size="9pt" fo:letter-spacing="-0.0035in" style:font-size-asian="9pt"/>
    </style:style>
    <style:style style:name="T450" style:family="text">
      <style:text-properties fo:color="#262626" style:font-name="Arial" fo:font-size="9pt" style:font-size-asian="9pt"/>
    </style:style>
    <style:style style:name="T451" style:family="text">
      <style:text-properties fo:color="#050505" fo:font-size="9.5pt" style:font-size-asian="9.5pt" style:text-scale="105%"/>
    </style:style>
    <style:style style:name="T452" style:family="text">
      <style:text-properties fo:color="#050505" fo:font-size="9.5pt" fo:letter-spacing="0.0181in" style:font-size-asian="9.5pt" style:text-scale="105%"/>
    </style:style>
    <style:style style:name="T453" style:family="text">
      <style:text-properties fo:color="#050505" style:font-name="Arial" fo:font-size="9pt" fo:letter-spacing="-0.0028in" style:font-size-asian="9pt"/>
    </style:style>
    <style:style style:name="T454" style:family="text">
      <style:text-properties fo:color="#050505" style:font-name="Arial" fo:font-size="9pt" fo:letter-spacing="-0.0043in" style:font-size-asian="9pt"/>
    </style:style>
    <style:style style:name="T455" style:family="text">
      <style:text-properties fo:color="#050505" style:font-name="Arial" fo:font-size="9pt" fo:letter-spacing="-0.0063in" style:font-size-asian="9pt"/>
    </style:style>
    <style:style style:name="T456" style:family="text">
      <style:text-properties fo:color="#050505" style:font-name="Arial" fo:font-size="9pt" fo:letter-spacing="-0.0008in" style:font-size-asian="9pt"/>
    </style:style>
    <style:style style:name="T457" style:family="text">
      <style:text-properties fo:color="#050505" style:font-name="Arial" fo:font-size="9pt" fo:letter-spacing="0.011in" style:font-size-asian="9pt"/>
    </style:style>
    <style:style style:name="T458" style:family="text">
      <style:text-properties fo:color="#050505" style:font-name="Arial" fo:font-size="9pt" fo:letter-spacing="0.0008in" style:font-size-asian="9pt"/>
    </style:style>
    <style:style style:name="T459" style:family="text">
      <style:text-properties fo:color="#050505" style:font-name="Arial" fo:font-size="9pt" fo:letter-spacing="0.0035in" style:font-size-asian="9pt"/>
    </style:style>
    <style:style style:name="T460" style:family="text">
      <style:text-properties fo:color="#050505" style:font-name="Arial" fo:font-size="9pt" fo:letter-spacing="-0.0075in" style:font-size-asian="9pt"/>
    </style:style>
    <style:style style:name="T461" style:family="text">
      <style:text-properties fo:color="#414141" style:font-name="Arial" fo:font-size="9pt" fo:letter-spacing="-0.0091in" style:font-size-asian="9pt"/>
    </style:style>
    <style:style style:name="T462" style:family="text">
      <style:text-properties fo:color="#050505" style:font-name="Arial" fo:font-size="8.5pt" fo:font-weight="bold" style:font-size-asian="8.5pt" style:font-weight-asian="bold" style:text-scale="105%"/>
    </style:style>
    <style:style style:name="T463" style:family="text">
      <style:text-properties fo:color="#050505" style:font-name="Arial" fo:font-size="8.5pt" fo:letter-spacing="0.0028in" fo:font-weight="bold" style:font-size-asian="8.5pt" style:font-weight-asian="bold" style:text-scale="105%"/>
    </style:style>
    <style:style style:name="T464" style:family="text">
      <style:text-properties fo:color="#050505" style:font-name="Arial" fo:font-size="8.5pt" fo:letter-spacing="-0.0043in" fo:font-weight="bold" style:font-size-asian="8.5pt" style:font-weight-asian="bold" style:text-scale="105%"/>
    </style:style>
    <style:style style:name="T465" style:family="text">
      <style:text-properties fo:color="#050505" style:font-name="Arial" fo:font-size="8.5pt" fo:letter-spacing="-0.0047in" fo:font-weight="bold" style:font-size-asian="8.5pt" style:font-weight-asian="bold" style:text-scale="105%"/>
    </style:style>
    <style:style style:name="T466" style:family="text">
      <style:text-properties fo:color="#050505" style:font-name="Arial" fo:font-size="8.5pt" fo:letter-spacing="-0.0016in" fo:font-weight="bold" style:font-size-asian="8.5pt" style:font-weight-asian="bold" style:text-scale="105%"/>
    </style:style>
    <style:style style:name="T467" style:family="text">
      <style:text-properties style:font-name="Verdana" fo:font-size="8.5pt" style:text-underline-style="solid" style:text-underline-width="auto" style:text-underline-color="font-color" fo:font-weight="bold" style:font-size-asian="8.5pt" style:font-weight-asian="bold"/>
    </style:style>
    <style:style style:name="T468" style:family="text">
      <style:text-properties style:font-name="Verdana" fo:font-size="8.5pt" fo:letter-spacing="0.0028in" style:text-underline-style="solid" style:text-underline-width="auto" style:text-underline-color="font-color" fo:font-weight="bold" style:font-size-asian="8.5pt" style:font-weight-asian="bold"/>
    </style:style>
    <style:style style:name="T469" style:family="text">
      <style:text-properties style:font-name="Verdana" fo:font-size="8.5pt" fo:letter-spacing="-0.0016in" style:text-underline-style="solid" style:text-underline-width="auto" style:text-underline-color="font-color" fo:font-weight="bold" style:font-size-asian="8.5pt" style:font-weight-asian="bold"/>
    </style:style>
    <style:style style:name="T470" style:family="text">
      <style:text-properties style:font-name="Verdana" fo:font-size="8.5pt" fo:letter-spacing="-0.0028in" fo:font-weight="bold" style:font-size-asian="8.5pt" style:font-weight-asian="bold"/>
    </style:style>
    <style:style style:name="T471" style:family="text">
      <style:text-properties style:font-name="Verdana" fo:font-size="8.5pt" fo:letter-spacing="-0.0035in" fo:font-weight="bold" style:font-size-asian="8.5pt" style:font-weight-asian="bold"/>
    </style:style>
    <style:style style:name="T472" style:family="text">
      <style:text-properties style:font-name="Verdana" fo:font-size="8.5pt" fo:letter-spacing="0.0429in" style:font-size-asian="8.5pt" style:text-scale="150%"/>
    </style:style>
    <style:style style:name="T473" style:family="text">
      <style:text-properties style:font-name="Verdana" fo:font-size="8.5pt" fo:letter-spacing="0.0437in" fo:font-weight="bold" style:font-size-asian="8.5pt" style:font-weight-asian="bold" style:text-scale="150%"/>
    </style:style>
    <style:style style:name="T474" style:family="text">
      <style:text-properties style:font-name="Verdana" fo:font-size="8.5pt" fo:letter-spacing="0.0445in" fo:font-weight="bold" style:font-size-asian="8.5pt" style:font-weight-asian="bold" style:text-scale="150%"/>
    </style:style>
    <style:style style:name="T475" style:family="text">
      <style:text-properties style:font-name="Verdana" fo:font-size="8.5pt" fo:letter-spacing="0.028in" style:font-size-asian="8.5pt"/>
    </style:style>
    <style:style style:name="T476" style:family="text">
      <style:text-properties style:font-name="Verdana" fo:font-size="8.5pt" fo:font-style="italic" fo:font-weight="bold" style:font-size-asian="8.5pt" style:font-style-asian="italic" style:font-weight-asian="bold"/>
    </style:style>
    <style:style style:name="T477" style:family="text">
      <style:text-properties style:font-name="Verdana" fo:font-size="8.5pt" fo:letter-spacing="0.0236in" fo:font-weight="bold" style:font-size-asian="8.5pt" style:font-weight-asian="bold"/>
    </style:style>
    <style:style style:name="T478" style:family="text">
      <style:text-properties style:font-name="Verdana" fo:font-size="8.5pt" fo:letter-spacing="0.0264in" fo:font-weight="bold" style:font-size-asian="8.5pt" style:font-weight-asian="bold"/>
    </style:style>
    <style:style style:name="T479" style:family="text">
      <style:text-properties style:font-name="Verdana" fo:font-size="8.5pt" fo:letter-spacing="0.0236in" style:font-size-asian="8.5pt"/>
    </style:style>
    <style:style style:name="T480" style:family="text">
      <style:text-properties style:font-name="Verdana" fo:font-size="8.5pt" fo:letter-spacing="0.0256in" style:font-size-asian="8.5pt"/>
    </style:style>
    <style:style style:name="T481" style:family="text">
      <style:text-properties style:font-name="Verdana" fo:font-size="8.5pt" fo:letter-spacing="0.0244in" style:font-size-asian="8.5pt"/>
    </style:style>
    <style:style style:name="T482" style:family="text">
      <style:text-properties style:font-name="Verdana" fo:font-size="8.5pt" fo:letter-spacing="0.0228in" style:font-size-asian="8.5pt"/>
    </style:style>
    <style:style style:name="T483" style:family="text">
      <style:text-properties style:font-name="Verdana" fo:font-size="8.5pt" fo:letter-spacing="0.002in" style:font-size-asian="8.5pt"/>
    </style:style>
    <style:style style:name="T484" style:family="text">
      <style:text-properties style:font-name="Verdana" fo:font-size="8.5pt" fo:letter-spacing="0.0016in" style:font-size-asian="8.5pt"/>
    </style:style>
    <style:style style:name="T485" style:family="text">
      <style:text-properties style:font-name="Verdana" fo:font-size="8.5pt" fo:letter-spacing="0.0028in" fo:font-weight="bold" style:font-size-asian="8.5pt" style:font-weight-asian="bold"/>
    </style:style>
    <style:style style:name="T486" style:family="text">
      <style:text-properties style:font-name="Verdana" fo:font-size="8.5pt" fo:letter-spacing="0.002in" fo:font-weight="bold" style:font-size-asian="8.5pt" style:font-weight-asian="bold"/>
    </style:style>
    <style:style style:name="T487" style:family="text">
      <style:text-properties style:font-name="Verdana" fo:font-size="8.5pt" fo:letter-spacing="0.0016in" fo:font-weight="bold" style:font-size-asian="8.5pt" style:font-weight-asian="bold"/>
    </style:style>
    <style:style style:name="T488" style:family="text">
      <style:text-properties style:font-name="Arial" fo:font-size="8.5pt" fo:letter-spacing="-0.0307in" style:text-underline-style="solid" style:text-underline-width="auto" style:text-underline-color="font-color" fo:font-weight="bold" style:font-size-asian="8.5pt" style:font-weight-asian="bold" style:text-scale="115%"/>
    </style:style>
    <style:style style:name="T489" style:family="text">
      <style:text-properties style:font-name="Arial" fo:font-size="8.5pt" style:text-underline-style="solid" style:text-underline-width="auto" style:text-underline-color="font-color" fo:font-weight="bold" style:font-size-asian="8.5pt" style:font-weight-asian="bold" style:text-scale="115%"/>
    </style:style>
    <style:style style:name="T490" style:family="text">
      <style:text-properties style:font-name="Arial" fo:font-size="8.5pt" fo:letter-spacing="-0.0043in" style:text-underline-style="solid" style:text-underline-width="auto" style:text-underline-color="font-color" fo:font-weight="bold" style:font-size-asian="8.5pt" style:font-weight-asian="bold" style:text-scale="115%"/>
    </style:style>
    <style:style style:name="T491" style:family="text">
      <style:text-properties style:font-name="Arial" fo:font-size="8.5pt" fo:letter-spacing="-0.0055in" style:text-underline-style="solid" style:text-underline-width="auto" style:text-underline-color="font-color" fo:font-weight="bold" style:font-size-asian="8.5pt" style:font-weight-asian="bold" style:text-scale="115%"/>
    </style:style>
    <style:style style:name="T492" style:family="text">
      <style:text-properties style:font-name="Arial" fo:font-size="8.5pt" fo:letter-spacing="-0.0063in" style:text-underline-style="solid" style:text-underline-width="auto" style:text-underline-color="font-color" fo:font-weight="bold" style:font-size-asian="8.5pt" style:font-weight-asian="bold" style:text-scale="115%"/>
    </style:style>
    <style:style style:name="T493" style:family="text">
      <style:text-properties style:font-name="Arial" fo:font-size="8.5pt" fo:letter-spacing="0.0016in" style:text-underline-style="solid" style:text-underline-width="auto" style:text-underline-color="font-color" fo:font-weight="bold" style:font-size-asian="8.5pt" style:font-weight-asian="bold" style:text-scale="115%"/>
    </style:style>
    <style:style style:name="T494" style:family="text">
      <style:text-properties style:font-name="Arial" fo:font-size="8.5pt" fo:letter-spacing="0.0118in" style:text-underline-style="solid" style:text-underline-width="auto" style:text-underline-color="font-color" fo:font-weight="bold" style:font-size-asian="8.5pt" style:font-weight-asian="bold" style:text-scale="115%"/>
    </style:style>
    <style:style style:name="T495" style:family="text">
      <style:text-properties style:font-name="Arial" fo:font-size="8.5pt" fo:letter-spacing="-0.0016in" style:text-underline-style="solid" style:text-underline-width="auto" style:text-underline-color="font-color" fo:font-weight="bold" style:font-size-asian="8.5pt" style:font-weight-asian="bold" style:text-scale="115%"/>
    </style:style>
    <style:style style:name="T496" style:family="text">
      <style:text-properties fo:font-size="5pt" fo:letter-spacing="-0.0016in" fo:font-weight="bold" style:font-size-asian="5pt" style:font-weight-asian="bold" style:text-scale="115%"/>
    </style:style>
    <style:style style:name="T497" style:family="text">
      <style:text-properties fo:font-size="5pt" fo:letter-spacing="-0.0016in" fo:font-weight="bold" style:font-size-asian="5pt" style:font-weight-asian="bold" style:text-scale="105%"/>
    </style:style>
    <style:style style:name="T498" style:family="text">
      <style:text-properties fo:font-size="5pt" fo:letter-spacing="-0.0016in" fo:font-weight="bold" style:font-size-asian="5pt" style:font-weight-asian="bold" style:text-scale="110%"/>
    </style:style>
    <style:style style:name="T499" style:family="text">
      <style:text-properties fo:font-size="5pt" fo:letter-spacing="-0.0016in" fo:font-weight="bold" style:font-size-asian="5pt" style:font-weight-asian="bold" style:text-scale="125%"/>
    </style:style>
    <style:style style:name="T500" style:family="text">
      <style:text-properties fo:color="#262626" fo:font-size="5pt" style:font-size-asian="5pt" style:text-scale="105%"/>
    </style:style>
    <style:style style:name="T501" style:family="text">
      <style:text-properties fo:color="#262626" fo:font-size="5pt" fo:letter-spacing="0.0035in" style:font-size-asian="5pt" style:text-scale="105%"/>
    </style:style>
    <style:style style:name="T502" style:family="text">
      <style:text-properties fo:color="#161616" fo:font-size="5pt" style:font-size-asian="5pt" style:text-scale="105%"/>
    </style:style>
    <style:style style:name="T503" style:family="text">
      <style:text-properties fo:color="#161616" fo:font-size="5pt" fo:letter-spacing="-0.0008in" style:font-size-asian="5pt" style:text-scale="105%"/>
    </style:style>
    <style:style style:name="T504" style:family="text">
      <style:text-properties fo:color="#161616" fo:font-size="5pt" fo:letter-spacing="-0.0016in" style:font-size-asian="5pt" style:text-scale="105%"/>
    </style:style>
    <style:style style:name="T505" style:family="text">
      <style:text-properties fo:color="#161616" fo:font-size="5pt" style:font-size-asian="5pt"/>
    </style:style>
    <style:style style:name="T506" style:family="text">
      <style:text-properties fo:color="#161616" fo:font-size="5pt" fo:letter-spacing="-0.0008in" style:font-size-asian="5pt"/>
    </style:style>
    <style:style style:name="T507" style:family="text">
      <style:text-properties fo:color="#161616" fo:font-size="5pt" fo:letter-spacing="-0.0071in" style:font-size-asian="5pt"/>
    </style:style>
    <style:style style:name="T508" style:family="text">
      <style:text-properties fo:color="#262626" fo:font-size="5pt" fo:letter-spacing="-0.0028in" style:font-size-asian="5pt"/>
    </style:style>
    <style:style style:name="T509" style:family="text">
      <style:text-properties fo:color="#161616" fo:font-size="5pt" style:font-size-asian="5pt" style:text-scale="110%"/>
    </style:style>
    <style:style style:name="T510" style:family="text">
      <style:text-properties fo:color="#161616" fo:font-size="5pt" fo:letter-spacing="0.0063in" style:font-size-asian="5pt" style:text-scale="110%"/>
    </style:style>
    <style:style style:name="T511" style:family="text">
      <style:text-properties fo:color="#161616" fo:font-size="5pt" fo:letter-spacing="-0.0028in" style:font-size-asian="5pt" style:text-scale="110%"/>
    </style:style>
    <style:style style:name="T512" style:family="text">
      <style:text-properties fo:color="#262626" fo:font-size="5pt" fo:letter-spacing="-0.0016in" style:font-size-asian="5pt" style:text-scale="120%"/>
    </style:style>
    <style:style style:name="T513" style:family="text">
      <style:text-properties fo:color="#262626" fo:font-size="5pt" fo:letter-spacing="0.0083in" style:font-size-asian="5pt" style:text-scale="105%"/>
    </style:style>
    <style:style style:name="T514" style:family="text">
      <style:text-properties fo:color="#161616" fo:font-size="5pt" style:font-size-asian="5pt" style:text-scale="115%"/>
    </style:style>
    <style:style style:name="T515" style:family="text">
      <style:text-properties fo:color="#161616" fo:font-size="5pt" fo:letter-spacing="0.002in" style:font-size-asian="5pt" style:text-scale="115%"/>
    </style:style>
    <style:style style:name="T516" style:family="text">
      <style:text-properties fo:color="#262626" fo:font-size="5pt" style:font-size-asian="5pt" style:text-scale="115%"/>
    </style:style>
    <style:style style:name="T517" style:family="text">
      <style:text-properties fo:color="#262626" fo:font-size="5pt" fo:letter-spacing="0.0083in" style:font-size-asian="5pt" style:text-scale="115%"/>
    </style:style>
    <style:style style:name="T518" style:family="text">
      <style:text-properties fo:color="#262626" fo:font-size="5pt" fo:letter-spacing="0.0043in" style:font-size-asian="5pt" style:text-scale="115%"/>
    </style:style>
    <style:style style:name="T519" style:family="text">
      <style:text-properties fo:color="#262626" fo:font-size="5pt" fo:letter-spacing="0.0028in" style:font-size-asian="5pt" style:text-scale="115%"/>
    </style:style>
    <style:style style:name="T520" style:family="text">
      <style:text-properties fo:color="#161616" fo:font-size="5pt" fo:letter-spacing="-0.0016in" style:font-size-asian="5pt" style:text-scale="115%"/>
    </style:style>
    <style:style style:name="T521" style:family="text">
      <style:text-properties fo:color="#161616" fo:font-size="5pt" fo:letter-spacing="0.0035in" style:font-size-asian="5pt" style:text-scale="110%"/>
    </style:style>
    <style:style style:name="T522" style:family="text">
      <style:text-properties fo:color="#161616" fo:font-size="5pt" fo:letter-spacing="0.0016in" style:font-size-asian="5pt" style:text-scale="115%"/>
    </style:style>
    <style:style style:name="T523" style:family="text">
      <style:text-properties fo:color="#161616" fo:font-size="5pt" fo:letter-spacing="-0.0035in" style:font-size-asian="5pt" style:text-scale="115%"/>
    </style:style>
    <style:style style:name="T524" style:family="text">
      <style:text-properties fo:color="#262626" fo:font-size="5pt" fo:letter-spacing="-0.0008in" style:font-size-asian="5pt" style:text-scale="105%"/>
    </style:style>
    <style:style style:name="T525" style:family="text">
      <style:text-properties fo:color="#262626" fo:font-size="5pt" fo:letter-spacing="0.0063in" style:font-size-asian="5pt" style:text-scale="105%"/>
    </style:style>
    <style:style style:name="T526" style:family="text">
      <style:text-properties fo:color="#161616" fo:font-size="5pt" fo:letter-spacing="0.0035in" style:font-size-asian="5pt" style:text-scale="105%"/>
    </style:style>
    <style:style style:name="T527" style:family="text">
      <style:text-properties fo:color="#262626" fo:font-size="5pt" fo:letter-spacing="0.0043in" style:font-size-asian="5pt" style:text-scale="105%"/>
    </style:style>
    <style:style style:name="T528" style:family="text">
      <style:text-properties fo:color="#262626" fo:font-size="5pt" fo:letter-spacing="-0.0016in" style:font-size-asian="5pt" style:text-scale="105%"/>
    </style:style>
    <style:style style:name="T529" style:family="text">
      <style:text-properties fo:color="#161616" fo:font-size="5pt" fo:letter-spacing="0.0016in" style:font-size-asian="5pt"/>
    </style:style>
    <style:style style:name="T530" style:family="text">
      <style:text-properties fo:color="#262626" fo:font-size="5pt" fo:letter-spacing="-0.0083in" style:font-size-asian="5pt"/>
    </style:style>
    <style:style style:name="T531" style:family="text">
      <style:text-properties fo:color="#262626" fo:font-size="5pt" style:font-size-asian="5pt"/>
    </style:style>
    <style:style style:name="T532" style:family="text">
      <style:text-properties fo:color="#262626" fo:font-size="5pt" fo:letter-spacing="0.0138in" style:font-size-asian="5pt"/>
    </style:style>
    <style:style style:name="T533" style:family="text">
      <style:text-properties fo:color="#262626" fo:font-size="5pt" fo:letter-spacing="0.0146in" style:font-size-asian="5pt"/>
    </style:style>
    <style:style style:name="T534" style:family="text">
      <style:text-properties fo:color="#262626" fo:font-size="5pt" fo:letter-spacing="0.0063in" style:font-size-asian="5pt"/>
    </style:style>
    <style:style style:name="T535" style:family="text">
      <style:text-properties fo:color="#262626" fo:font-size="5pt" fo:letter-spacing="-0.0016in" style:font-size-asian="5pt"/>
    </style:style>
    <style:style style:name="T536" style:family="text">
      <style:text-properties fo:color="#161616" fo:font-size="5pt" fo:letter-spacing="0.0043in" style:font-size-asian="5pt"/>
    </style:style>
    <style:style style:name="T537" style:family="text">
      <style:text-properties fo:color="#161616" fo:font-size="5pt" fo:letter-spacing="0.0272in" style:font-size-asian="5pt"/>
    </style:style>
    <style:style style:name="T538" style:family="text">
      <style:text-properties fo:color="#262626" fo:font-size="5pt" fo:letter-spacing="-0.0071in" style:font-size-asian="5pt"/>
    </style:style>
    <style:style style:name="T539" style:family="text">
      <style:text-properties fo:color="#262626" fo:font-size="5pt" fo:letter-spacing="-0.0028in" style:font-size-asian="5pt" style:text-scale="110%"/>
    </style:style>
    <style:style style:name="T540" style:family="text">
      <style:text-properties fo:color="#262626" fo:font-size="5pt" fo:letter-spacing="0.0118in" style:font-size-asian="5pt"/>
    </style:style>
    <style:style style:name="T541" style:family="text">
      <style:text-properties fo:color="#161616" fo:font-size="5pt" fo:letter-spacing="0.028in" style:font-size-asian="5pt"/>
    </style:style>
    <style:style style:name="T542" style:family="text">
      <style:text-properties fo:color="#262626" fo:font-size="5pt" fo:letter-spacing="0.028in" style:font-size-asian="5pt"/>
    </style:style>
    <style:style style:name="T543" style:family="text">
      <style:text-properties fo:color="#161616" fo:font-size="5pt" fo:letter-spacing="0.002in" style:font-size-asian="5pt"/>
    </style:style>
    <style:style style:name="T544" style:family="text">
      <style:text-properties fo:color="#161616" fo:font-size="5pt" fo:letter-spacing="0.0161in" style:font-size-asian="5pt"/>
    </style:style>
    <style:style style:name="T545" style:family="text">
      <style:text-properties fo:color="#161616" fo:font-size="5pt" fo:letter-spacing="-0.0035in" style:font-size-asian="5pt"/>
    </style:style>
    <style:style style:name="T546" style:family="text">
      <style:text-properties fo:color="#161616" fo:font-size="5pt" fo:letter-spacing="-0.0016in" style:font-size-asian="5pt" style:text-scale="120%"/>
    </style:style>
    <style:style style:name="T547" style:family="text">
      <style:text-properties fo:color="#262626" fo:font-size="5pt" fo:letter-spacing="0.0091in" style:font-size-asian="5pt"/>
    </style:style>
    <style:style style:name="T548" style:family="text">
      <style:text-properties fo:color="#262626" fo:font-size="5pt" fo:letter-spacing="0.0083in" style:font-size-asian="5pt"/>
    </style:style>
    <style:style style:name="T549" style:family="text">
      <style:text-properties fo:color="#161616" fo:font-size="5pt" fo:letter-spacing="-0.0016in" style:font-size-asian="5pt"/>
    </style:style>
    <style:style style:name="T550" style:family="text">
      <style:text-properties fo:color="#161616" fo:font-size="5pt" fo:letter-spacing="-0.002in" style:font-size-asian="5pt"/>
    </style:style>
    <style:style style:name="T551" style:family="text">
      <style:text-properties fo:color="#262626" fo:font-size="5pt" fo:letter-spacing="-0.0035in" style:font-size-asian="5pt"/>
    </style:style>
    <style:style style:name="T552" style:family="text">
      <style:text-properties fo:color="#161616" fo:font-size="5pt" fo:letter-spacing="0.0047in" style:font-size-asian="5pt"/>
    </style:style>
    <style:style style:name="T553" style:family="text">
      <style:text-properties fo:color="#161616" fo:font-size="5pt" fo:letter-spacing="0.0083in" style:font-size-asian="5pt" style:text-scale="105%"/>
    </style:style>
    <style:style style:name="T554" style:family="text">
      <style:text-properties fo:color="#161616" fo:font-size="5pt" fo:letter-spacing="0.0016in" style:font-size-asian="5pt" style:text-scale="105%"/>
    </style:style>
    <style:style style:name="T555" style:family="text">
      <style:text-properties fo:color="#262626" fo:font-size="5pt" style:font-size-asian="5pt" style:text-scale="110%"/>
    </style:style>
    <style:style style:name="T556" style:family="text">
      <style:text-properties fo:color="#262626" fo:font-size="5pt" fo:letter-spacing="0.0035in" style:font-size-asian="5pt" style:text-scale="110%"/>
    </style:style>
    <style:style style:name="T557" style:family="text">
      <style:text-properties fo:color="#161616" fo:font-size="5pt" fo:letter-spacing="0.028in" style:font-size-asian="5pt" style:text-scale="105%"/>
    </style:style>
    <style:style style:name="T558" style:family="text">
      <style:text-properties fo:color="#161616" fo:font-size="5pt" fo:letter-spacing="0.0008in" style:font-size-asian="5pt" style:text-scale="105%"/>
    </style:style>
    <style:style style:name="T559" style:family="text">
      <style:text-properties fo:color="#161616" fo:font-size="5pt" fo:letter-spacing="-0.0028in" style:font-size-asian="5pt" style:text-scale="105%"/>
    </style:style>
    <style:style style:name="T560" style:family="text">
      <style:text-properties fo:color="#262626" fo:font-size="5pt" fo:letter-spacing="0.0047in" style:font-size-asian="5pt" style:text-scale="105%"/>
    </style:style>
    <style:style style:name="T561" style:family="text">
      <style:text-properties fo:color="#161616" fo:font-size="5pt" fo:letter-spacing="0.0055in" style:font-size-asian="5pt" style:text-scale="105%"/>
    </style:style>
    <style:style style:name="T562" style:family="text">
      <style:text-properties fo:color="#161616" fo:font-size="5pt" fo:letter-spacing="0.0043in" style:font-size-asian="5pt" style:text-scale="110%"/>
    </style:style>
    <style:style style:name="T563" style:family="text">
      <style:text-properties fo:color="#161616" fo:font-size="5pt" fo:letter-spacing="0.0134in" style:font-size-asian="5pt"/>
    </style:style>
    <style:style style:name="T564" style:family="text">
      <style:text-properties fo:color="#161616" fo:font-size="5pt" fo:letter-spacing="0.0083in" style:font-size-asian="5pt"/>
    </style:style>
    <style:style style:name="T565" style:family="text">
      <style:text-properties fo:color="#161616" fo:font-size="5pt" fo:letter-spacing="0.0091in" style:font-size-asian="5pt"/>
    </style:style>
    <style:style style:name="T566" style:family="text">
      <style:text-properties fo:color="#262626" fo:font-size="5pt" fo:letter-spacing="0.0043in" style:font-size-asian="5pt" style:text-scale="110%"/>
    </style:style>
    <style:style style:name="T567" style:family="text">
      <style:text-properties fo:color="#161616" fo:font-size="5pt" fo:letter-spacing="-0.0047in" style:font-size-asian="5pt" style:text-scale="105%"/>
    </style:style>
    <style:style style:name="T568" style:family="text">
      <style:text-properties fo:color="#262626" fo:font-size="5pt" fo:letter-spacing="0.0016in" style:font-size-asian="5pt" style:text-scale="105%"/>
    </style:style>
    <style:style style:name="T569" style:family="text">
      <style:text-properties fo:color="#262626" fo:font-size="5pt" fo:letter-spacing="0.0028in" style:font-size-asian="5pt" style:text-scale="105%"/>
    </style:style>
    <style:style style:name="T570" style:family="text">
      <style:text-properties fo:color="#161616" fo:font-size="5pt" fo:letter-spacing="0.0035in" style:font-size-asian="5pt"/>
    </style:style>
    <style:style style:name="T571" style:family="text">
      <style:text-properties fo:color="#161616" fo:font-size="5pt" fo:letter-spacing="-0.0083in" style:font-size-asian="5pt"/>
    </style:style>
    <style:style style:name="T572" style:family="text">
      <style:text-properties fo:color="#262626" fo:font-size="5pt" fo:letter-spacing="0.0154in" style:font-size-asian="5pt"/>
    </style:style>
    <style:style style:name="T573" style:family="text">
      <style:text-properties fo:color="#262626" fo:font-size="5pt" fo:letter-spacing="0.028in" style:font-size-asian="5pt" style:text-scale="115%"/>
    </style:style>
    <style:style style:name="T574" style:family="text">
      <style:text-properties fo:color="#161616" fo:font-size="5pt" fo:letter-spacing="0.0236in" style:font-size-asian="5pt" style:text-scale="115%"/>
    </style:style>
    <style:style style:name="T575" style:family="text">
      <style:text-properties fo:font-size="5pt" fo:font-weight="bold" style:font-size-asian="5pt" style:font-weight-asian="bold" style:text-scale="115%"/>
    </style:style>
    <style:style style:name="T576" style:family="text">
      <style:text-properties fo:font-size="5pt" fo:letter-spacing="0.0256in" fo:font-weight="bold" style:font-size-asian="5pt" style:font-weight-asian="bold" style:text-scale="115%"/>
    </style:style>
    <style:style style:name="T577" style:family="text">
      <style:text-properties style:font-name="Times New Roman" fo:font-size="5.5pt" fo:font-weight="bold" style:font-size-asian="5.5pt" style:font-weight-asian="bold" style:text-scale="115%"/>
    </style:style>
    <style:style style:name="T578" style:family="text">
      <style:text-properties style:font-name="Times New Roman" fo:font-size="5.5pt" fo:letter-spacing="0.0272in" fo:font-weight="bold" style:font-size-asian="5.5pt" style:font-weight-asian="bold" style:text-scale="115%"/>
    </style:style>
    <style:style style:name="T579" style:family="text">
      <style:text-properties fo:color="#161616" fo:font-size="5pt" fo:letter-spacing="0.002in" style:font-size-asian="5pt" style:text-scale="105%"/>
    </style:style>
    <style:style style:name="T580" style:family="text">
      <style:text-properties fo:color="#262626" fo:font-size="5pt" fo:letter-spacing="0.0008in" style:font-size-asian="5pt" style:text-scale="105%"/>
    </style:style>
    <style:style style:name="T581" style:family="text">
      <style:text-properties fo:color="#262626" fo:font-size="5pt" fo:letter-spacing="0.0055in" style:font-size-asian="5pt"/>
    </style:style>
    <style:style style:name="T582" style:family="text">
      <style:text-properties fo:color="#262626" fo:font-size="5pt" fo:letter-spacing="-0.002in" style:font-size-asian="5pt" style:text-scale="105%"/>
    </style:style>
    <style:style style:name="T583" style:family="text">
      <style:text-properties fo:color="#262626" fo:font-size="5pt" fo:letter-spacing="0.028in" style:font-size-asian="5pt" style:text-scale="105%"/>
    </style:style>
    <style:style style:name="T584" style:family="text">
      <style:text-properties fo:color="#161616" fo:font-size="5pt" fo:letter-spacing="0.0071in" style:font-size-asian="5pt" style:text-scale="105%"/>
    </style:style>
    <style:style style:name="T585" style:family="text">
      <style:text-properties fo:color="#262626" fo:font-size="5pt" fo:letter-spacing="0.0161in" style:font-size-asian="5pt"/>
    </style:style>
    <style:style style:name="T586" style:family="text">
      <style:text-properties fo:color="#161616" fo:font-size="5pt" fo:letter-spacing="0.0028in" style:font-size-asian="5pt" style:text-scale="105%"/>
    </style:style>
    <style:style style:name="T587" style:family="text">
      <style:text-properties fo:color="#161616" fo:font-size="5pt" fo:letter-spacing="0.0063in" style:font-size-asian="5pt" style:text-scale="105%"/>
    </style:style>
    <style:style style:name="T588" style:family="text">
      <style:text-properties fo:color="#161616" fo:font-size="5pt" fo:letter-spacing="0.0075in" style:font-size-asian="5pt" style:text-scale="105%"/>
    </style:style>
    <style:style style:name="T589" style:family="text">
      <style:text-properties fo:color="#161616" fo:font-size="5pt" fo:letter-spacing="0.0154in" style:font-size-asian="5pt"/>
    </style:style>
    <style:style style:name="T590" style:family="text">
      <style:text-properties fo:color="#161616" fo:font-size="5pt" fo:letter-spacing="0.011in" style:font-size-asian="5pt"/>
    </style:style>
    <style:style style:name="T591" style:family="text">
      <style:text-properties fo:color="#161616" fo:font-size="5pt" fo:letter-spacing="0.0043in" style:font-size-asian="5pt" style:text-scale="105%"/>
    </style:style>
    <style:style style:name="T592" style:family="text">
      <style:text-properties fo:color="#161616" fo:font-size="5pt" fo:letter-spacing="-0.0035in" style:font-size-asian="5pt" style:text-scale="105%"/>
    </style:style>
    <style:style style:name="T593" style:family="text">
      <style:text-properties fo:color="#161616" fo:font-size="5pt" fo:letter-spacing="0.0118in" style:font-size-asian="5pt"/>
    </style:style>
    <style:style style:name="T594" style:family="text">
      <style:text-properties fo:color="#161616" fo:font-size="5pt" fo:letter-spacing="0.0126in" style:font-size-asian="5pt"/>
    </style:style>
    <style:style style:name="T595" style:family="text">
      <style:text-properties fo:color="#262626" fo:font-size="5pt" fo:letter-spacing="0.011in" style:font-size-asian="5pt" style:text-scale="105%"/>
    </style:style>
    <style:style style:name="T596" style:family="text">
      <style:text-properties fo:color="#161616" fo:font-size="5pt" fo:letter-spacing="0.0236in" style:font-size-asian="5pt" style:text-scale="105%"/>
    </style:style>
    <style:style style:name="T597" style:family="text">
      <style:text-properties fo:color="#161616" fo:font-size="5pt" fo:letter-spacing="0.0091in" style:font-size-asian="5pt" style:text-scale="105%"/>
    </style:style>
    <style:style style:name="T598" style:family="text">
      <style:text-properties fo:color="#262626" fo:font-size="5pt" fo:letter-spacing="0.0102in" style:font-size-asian="5pt" style:text-scale="105%"/>
    </style:style>
    <style:style style:name="T599" style:family="text">
      <style:text-properties fo:color="#262626" fo:font-size="5pt" fo:letter-spacing="0.0354in" style:font-size-asian="5pt" style:text-scale="105%"/>
    </style:style>
    <style:style style:name="T600" style:family="text">
      <style:text-properties fo:color="#161616" fo:font-size="5pt" fo:letter-spacing="0.0189in" style:font-size-asian="5pt"/>
    </style:style>
    <style:style style:name="T601" style:family="text">
      <style:text-properties fo:color="#262626" fo:font-size="5pt" fo:letter-spacing="0.0165in" style:font-size-asian="5pt"/>
    </style:style>
    <style:style style:name="T602" style:family="text">
      <style:text-properties fo:color="#161616" fo:font-size="5pt" fo:letter-spacing="-0.0028in" style:font-size-asian="5pt"/>
    </style:style>
    <style:style style:name="T603" style:family="text">
      <style:text-properties style:font-name="Verdana" fo:font-size="7.5pt" style:text-underline-style="solid" style:text-underline-width="auto" style:text-underline-color="font-color" fo:font-weight="bold" style:font-size-asian="7.5pt" style:font-weight-asian="bold"/>
    </style:style>
    <style:style style:name="T604" style:family="text">
      <style:text-properties style:font-name="Verdana" fo:font-size="7.5pt" fo:letter-spacing="-0.0035in" style:text-underline-style="solid" style:text-underline-width="auto" style:text-underline-color="font-color" fo:font-weight="bold" style:font-size-asian="7.5pt" style:font-weight-asian="bold"/>
    </style:style>
    <style:style style:name="T605" style:family="text">
      <style:text-properties style:font-name="Verdana" fo:font-size="7.5pt" fo:letter-spacing="-0.0016in" style:text-underline-style="solid" style:text-underline-width="auto" style:text-underline-color="font-color" fo:font-weight="bold" style:font-size-asian="7.5pt" style:font-weight-asian="bold"/>
    </style:style>
    <style:style style:name="T606" style:family="text">
      <style:text-properties style:font-name="Verdana" fo:font-size="7.5pt" fo:letter-spacing="-0.0028in" fo:font-weight="bold" style:font-size-asian="7.5pt" style:font-weight-asian="bold"/>
    </style:style>
    <style:style style:name="T607" style:family="text">
      <style:text-properties style:font-name="Verdana" fo:font-size="7.5pt" fo:letter-spacing="0.039in" style:font-size-asian="7.5pt" style:text-scale="150%"/>
    </style:style>
    <style:style style:name="T608" style:family="text">
      <style:text-properties style:font-name="Verdana" fo:font-size="7.5pt" fo:letter-spacing="0.0398in" fo:font-weight="bold" style:font-size-asian="7.5pt" style:font-weight-asian="bold" style:text-scale="150%"/>
    </style:style>
    <style:style style:name="T609" style:family="text">
      <style:text-properties style:font-name="Verdana" fo:font-size="7.5pt" fo:letter-spacing="0.0402in" fo:font-weight="bold" style:font-size-asian="7.5pt" style:font-weight-asian="bold" style:text-scale="150%"/>
    </style:style>
    <style:style style:name="T610" style:family="text">
      <style:text-properties style:font-name="Verdana" fo:font-size="7.5pt" fo:letter-spacing="-0.0035in" fo:font-weight="bold" style:font-size-asian="7.5pt" style:font-weight-asian="bold"/>
    </style:style>
    <style:style style:name="T611" style:family="text">
      <style:text-properties style:font-name="Verdana" fo:font-size="7.5pt" fo:letter-spacing="0.028in" style:font-size-asian="7.5pt"/>
    </style:style>
    <style:style style:name="T612" style:family="text">
      <style:text-properties style:font-name="Verdana" fo:font-size="5pt" fo:letter-spacing="-0.0016in" fo:font-weight="bold" style:font-size-asian="5pt" style:font-weight-asian="bold"/>
    </style:style>
    <style:style style:name="T613" style:family="text">
      <style:text-properties style:font-name="Verdana" fo:font-size="5pt" fo:font-weight="bold" style:font-size-asian="5pt" style:font-weight-asian="bold"/>
    </style:style>
    <style:style style:name="T614" style:family="text">
      <style:text-properties style:font-name="Verdana" fo:font-size="5pt" fo:letter-spacing="-0.0028in" fo:font-weight="bold" style:font-size-asian="5pt" style:font-weight-asian="bold"/>
    </style:style>
    <style:style style:name="T615" style:family="text">
      <style:text-properties style:font-name="Verdana" fo:font-size="5pt" fo:letter-spacing="-0.0035in" fo:font-weight="bold" style:font-size-asian="5pt" style:font-weight-asian="bold"/>
    </style:style>
    <style:style style:name="T616" style:family="text">
      <style:text-properties style:font-name="Verdana" fo:font-size="5pt" fo:letter-spacing="-0.0063in" fo:font-weight="bold" style:font-size-asian="5pt" style:font-weight-asian="bold"/>
    </style:style>
    <style:style style:name="T617" style:family="text">
      <style:text-properties style:font-name="Verdana" fo:font-size="5pt" fo:letter-spacing="0.028in" fo:font-weight="bold" style:font-size-asian="5pt" style:font-weight-asian="bold"/>
    </style:style>
    <style:style style:name="T618" style:family="text">
      <style:text-properties style:font-name="Verdana" fo:font-size="5pt" fo:letter-spacing="-0.0055in" fo:font-weight="bold" style:font-size-asian="5pt" style:font-weight-asian="bold"/>
    </style:style>
    <style:style style:name="T619" style:family="text">
      <style:text-properties style:font-name="Verdana" fo:font-size="5pt" style:font-size-asian="5pt"/>
    </style:style>
    <style:style style:name="T620" style:family="text">
      <style:text-properties style:font-name="Verdana" fo:font-size="5pt" fo:letter-spacing="0.028in" style:font-size-asian="5pt"/>
    </style:style>
    <style:style style:name="T621" style:family="text">
      <style:text-properties style:font-name="Verdana" fo:font-size="5pt" fo:letter-spacing="-0.0035in" style:font-size-asian="5pt"/>
    </style:style>
    <style:style style:name="T622" style:family="text">
      <style:text-properties style:font-name="Verdana" fo:font-size="5pt" fo:letter-spacing="-0.0055in" style:font-size-asian="5pt"/>
    </style:style>
    <style:style style:name="T623" style:family="text">
      <style:text-properties style:font-name="Verdana" fo:font-size="7.5pt" fo:letter-spacing="-0.002in" fo:font-weight="bold" style:font-size-asian="7.5pt" style:font-weight-asian="bold"/>
    </style:style>
    <style:style style:name="T624" style:family="text">
      <style:text-properties style:font-name="Verdana" fo:font-size="7.5pt" fo:letter-spacing="-0.0028in" style:font-size-asian="7.5pt"/>
    </style:style>
    <style:style style:name="T625" style:family="text">
      <style:text-properties fo:color="#080808" fo:font-size="8pt" style:font-size-asian="8pt" style:text-scale="105%"/>
    </style:style>
    <style:style style:name="T626" style:family="text">
      <style:text-properties fo:color="#080808" fo:font-size="8pt" fo:letter-spacing="0.028in" style:font-size-asian="8pt" style:text-scale="105%"/>
    </style:style>
    <style:style style:name="T627" style:family="text">
      <style:text-properties fo:color="#080808" fo:font-size="8.5pt" style:font-size-asian="8.5pt" style:text-scale="105%"/>
    </style:style>
    <style:style style:name="T628" style:family="text">
      <style:text-properties fo:color="#080808" fo:font-size="8pt" fo:letter-spacing="0.0555in" style:font-size-asian="8pt" style:text-scale="105%"/>
    </style:style>
    <style:style style:name="T629" style:family="text">
      <style:text-properties fo:color="#080808" fo:font-size="8pt" style:font-size-asian="8pt" style:text-scale="110%"/>
    </style:style>
    <style:style style:name="T630" style:family="text">
      <style:text-properties fo:color="#080808" fo:font-size="8pt" fo:letter-spacing="-0.0043in" style:font-size-asian="8pt" style:text-scale="110%"/>
    </style:style>
    <style:style style:name="T631" style:family="text">
      <style:text-properties fo:color="#080808" fo:font-size="8pt" fo:letter-spacing="-0.0008in" style:font-size-asian="8pt" style:text-scale="110%"/>
    </style:style>
    <style:style style:name="T632" style:family="text">
      <style:text-properties fo:color="#080808" fo:font-size="8pt" fo:letter-spacing="-0.0035in" style:font-size-asian="8pt" style:text-scale="110%"/>
    </style:style>
    <style:style style:name="T633" style:family="text">
      <style:text-properties fo:color="#080808" fo:font-size="8pt" fo:letter-spacing="0.0209in" style:font-size-asian="8pt" style:text-scale="110%"/>
    </style:style>
    <style:style style:name="T634" style:family="text">
      <style:text-properties fo:color="#080808" style:font-name="Arial" fo:font-weight="bold" style:font-weight-asian="bold" style:text-scale="105%"/>
    </style:style>
    <style:style style:name="T635" style:family="text">
      <style:text-properties fo:color="#080808" style:font-name="Arial" style:text-scale="105%"/>
    </style:style>
    <style:style style:name="T636" style:family="text">
      <style:text-properties fo:color="#080808" style:font-name="Arial" fo:letter-spacing="0.028in" style:text-scale="105%"/>
    </style:style>
    <style:style style:name="T637" style:family="text">
      <style:text-properties fo:color="#080808" style:font-name="Arial" fo:letter-spacing="0.0252in" style:text-scale="105%"/>
    </style:style>
    <style:style style:name="T638" style:family="text">
      <style:text-properties fo:color="#080808" style:font-name="Arial" fo:letter-spacing="0.0256in" style:text-scale="105%"/>
    </style:style>
    <style:style style:name="T639" style:family="text">
      <style:text-properties fo:color="#080808" style:font-name="Arial" fo:letter-spacing="0.0173in" style:text-scale="105%"/>
    </style:style>
    <style:style style:name="T640" style:family="text">
      <style:text-properties fo:color="#080808" style:font-name="Arial" fo:letter-spacing="0.0209in" style:text-scale="105%"/>
    </style:style>
    <style:style style:name="T641" style:family="text">
      <style:text-properties fo:color="#080808" style:font-name="Arial" fo:letter-spacing="-0.002in" style:text-scale="105%"/>
    </style:style>
    <style:style style:name="T642" style:family="text">
      <style:text-properties fo:color="#080808" style:font-name="Arial" fo:font-weight="bold" style:font-weight-asian="bold"/>
    </style:style>
    <style:style style:name="T643" style:family="text">
      <style:text-properties fo:color="#080808" style:font-name="Arial" fo:letter-spacing="0.0209in" fo:font-weight="bold" style:font-weight-asian="bold"/>
    </style:style>
    <style:style style:name="T644" style:family="text">
      <style:text-properties fo:color="#080808" style:font-name="Arial" fo:letter-spacing="0.028in" fo:font-weight="bold" style:font-weight-asian="bold"/>
    </style:style>
    <style:style style:name="T645" style:family="text">
      <style:text-properties fo:color="#080808" style:font-name="Arial"/>
    </style:style>
    <style:style style:name="T646" style:family="text">
      <style:text-properties fo:color="#080808" style:font-name="Arial" fo:letter-spacing="0.0264in"/>
    </style:style>
    <style:style style:name="T647" style:family="text">
      <style:text-properties fo:color="#080808" style:font-name="Arial" fo:letter-spacing="0.028in"/>
    </style:style>
    <style:style style:name="T648" style:family="text">
      <style:text-properties fo:color="#080808" style:font-name="Arial" fo:letter-spacing="0.0272in"/>
    </style:style>
    <style:style style:name="T649" style:family="text">
      <style:text-properties fo:color="#080808" style:font-name="Arial" fo:letter-spacing="0.0209in"/>
    </style:style>
    <style:style style:name="T650" style:family="text">
      <style:text-properties fo:color="#080808" style:font-name="Arial" fo:letter-spacing="0.0244in"/>
    </style:style>
    <style:style style:name="T651" style:family="text">
      <style:text-properties fo:color="#080808" style:font-name="Arial" fo:letter-spacing="-0.0016in" style:text-scale="115%"/>
    </style:style>
    <style:style style:name="T652" style:family="text">
      <style:text-properties fo:color="#080808" style:font-name="Arial" fo:letter-spacing="0.0016in" style:text-scale="115%"/>
    </style:style>
    <style:style style:name="T653" style:family="text">
      <style:text-properties fo:color="#080808" style:font-name="Arial" fo:letter-spacing="-0.0071in" style:text-scale="115%"/>
    </style:style>
    <style:style style:name="T654" style:family="text">
      <style:text-properties fo:color="#080808" style:font-name="Arial" fo:letter-spacing="-0.0035in" style:text-scale="115%"/>
    </style:style>
    <style:style style:name="T655" style:family="text">
      <style:text-properties fo:color="#080808" style:font-name="Arial" fo:letter-spacing="-0.0043in" style:text-scale="115%"/>
    </style:style>
    <style:style style:name="T656" style:family="text">
      <style:text-properties fo:color="#080808" style:font-name="Arial" fo:letter-spacing="-0.0008in" style:text-scale="115%"/>
    </style:style>
    <style:style style:name="T657" style:family="text">
      <style:text-properties fo:color="#080808" style:font-name="Arial" fo:letter-spacing="-0.0028in" style:text-scale="115%"/>
    </style:style>
    <style:style style:name="T658" style:family="text">
      <style:text-properties fo:color="#080808" style:font-name="Arial" fo:font-size="8pt" fo:font-weight="bold" style:font-size-asian="8pt" style:font-weight-asian="bold" style:text-scale="105%"/>
    </style:style>
    <style:style style:name="T659" style:family="text">
      <style:text-properties fo:color="#080808" style:font-name="Arial" fo:font-size="8pt" fo:letter-spacing="0.0091in" fo:font-weight="bold" style:font-size-asian="8pt" style:font-weight-asian="bold" style:text-scale="105%"/>
    </style:style>
    <style:style style:name="T660" style:family="text">
      <style:text-properties fo:color="#080808" style:font-name="Arial" fo:font-size="8pt" fo:letter-spacing="0.0126in" fo:font-weight="bold" style:font-size-asian="8pt" style:font-weight-asian="bold" style:text-scale="105%"/>
    </style:style>
    <style:style style:name="T661" style:family="text">
      <style:text-properties fo:color="#080808" style:font-name="Arial" fo:font-size="8pt" fo:letter-spacing="0.0075in" fo:font-weight="bold" style:font-size-asian="8pt" style:font-weight-asian="bold" style:text-scale="105%"/>
    </style:style>
    <style:style style:name="T662" style:family="text">
      <style:text-properties fo:color="#080808" style:font-name="Arial" fo:font-size="8pt" fo:letter-spacing="-0.0016in" fo:font-weight="bold" style:font-size-asian="8pt" style:font-weight-asian="bold" style:text-scale="105%"/>
    </style:style>
    <style:style style:name="T663" style:family="text">
      <style:text-properties fo:color="#080808" style:font-name="Arial" fo:font-size="8.5pt" fo:letter-spacing="-0.0016in" fo:font-weight="bold" style:font-size-asian="8.5pt" style:font-weight-asian="bold" style:text-scale="110%"/>
    </style:style>
    <style:style style:name="T664" style:family="text">
      <style:text-properties fo:color="#080808" style:font-name="Arial" fo:font-size="8.5pt" fo:letter-spacing="0.0102in" fo:font-weight="bold" style:font-size-asian="8.5pt" style:font-weight-asian="bold" style:text-scale="110%"/>
    </style:style>
    <style:style style:name="T665" style:family="text">
      <style:text-properties fo:color="#080808" style:font-name="Arial" fo:font-size="8.5pt" fo:letter-spacing="0.0028in" fo:font-weight="bold" style:font-size-asian="8.5pt" style:font-weight-asian="bold" style:text-scale="110%"/>
    </style:style>
    <style:style style:name="T666" style:family="text">
      <style:text-properties fo:color="#080808" style:font-name="Arial" fo:font-size="8.5pt" fo:font-weight="bold" style:font-size-asian="8.5pt" style:font-weight-asian="bold" style:text-scale="110%"/>
    </style:style>
    <style:style style:name="T667" style:family="text">
      <style:text-properties fo:color="#080808" style:font-name="Arial" fo:font-size="8.5pt" fo:letter-spacing="0.0016in" fo:font-weight="bold" style:font-size-asian="8.5pt" style:font-weight-asian="bold" style:text-scale="110%"/>
    </style:style>
    <style:style style:name="T668" style:family="text">
      <style:text-properties style:font-name="Verdana" fo:font-size="8.5pt" fo:letter-spacing="0.0016in" style:text-underline-style="solid" style:text-underline-width="auto" style:text-underline-color="font-color" fo:font-weight="bold" style:font-size-asian="8.5pt" style:font-weight-asian="bold"/>
    </style:style>
    <style:style style:name="T669" style:family="text">
      <style:text-properties style:font-name="Verdana" fo:font-size="8.5pt" fo:letter-spacing="0.0555in" fo:font-weight="bold" style:font-size-asian="8.5pt" style:font-weight-asian="bold"/>
    </style:style>
    <style:style style:name="T670" style:family="text">
      <style:text-properties style:font-name="Verdana" fo:font-size="8.5pt" fo:letter-spacing="0.0374in" style:font-size-asian="8.5pt" style:text-scale="150%"/>
    </style:style>
    <style:style style:name="T671" style:family="text">
      <style:text-properties style:font-name="Verdana" fo:font-size="8.5pt" fo:letter-spacing="0.0398in" fo:font-weight="bold" style:font-size-asian="8.5pt" style:font-weight-asian="bold" style:text-scale="150%"/>
    </style:style>
    <style:style style:name="T672" style:family="text">
      <style:text-properties style:font-name="Verdana" fo:font-size="8.5pt" fo:letter-spacing="0.039in" fo:font-weight="bold" style:font-size-asian="8.5pt" style:font-weight-asian="bold" style:text-scale="150%"/>
    </style:style>
    <style:style style:name="T673" style:family="text">
      <style:text-properties style:font-name="Verdana" fo:font-size="8.5pt" fo:letter-spacing="0.0555in" style:font-size-asian="8.5pt"/>
    </style:style>
    <style:style style:name="T674" style:family="text">
      <style:text-properties style:font-name="Verdana" fo:font-size="8.5pt" fo:letter-spacing="0.0071in" fo:font-weight="bold" style:font-size-asian="8.5pt" style:font-weight-asian="bold"/>
    </style:style>
    <style:style style:name="T675" style:family="text">
      <style:text-properties style:font-name="Verdana" fo:font-size="8.5pt" fo:letter-spacing="0.0008in" style:font-size-asian="8.5pt"/>
    </style:style>
    <style:style style:name="T676" style:family="text">
      <style:text-properties fo:color="#232323" style:font-name="Arial" fo:font-size="8.5pt" style:text-underline-style="solid" style:text-underline-width="bold" style:text-underline-color="#212121" fo:font-weight="bold" style:font-size-asian="8.5pt" style:font-weight-asian="bold" style:text-scale="110%"/>
    </style:style>
    <style:style style:name="T677" style:family="text">
      <style:text-properties fo:color="#232323" style:font-name="Arial" fo:font-size="8.5pt" fo:letter-spacing="0.0043in" style:text-underline-style="solid" style:text-underline-width="bold" style:text-underline-color="#212121" fo:font-weight="bold" style:font-size-asian="8.5pt" style:font-weight-asian="bold" style:text-scale="110%"/>
    </style:style>
    <style:style style:name="T678" style:family="text">
      <style:text-properties fo:color="#232323" style:font-name="Arial" fo:font-size="8.5pt" fo:letter-spacing="0.0028in" style:text-underline-style="solid" style:text-underline-width="bold" style:text-underline-color="#212121" fo:font-weight="bold" style:font-size-asian="8.5pt" style:font-weight-asian="bold" style:text-scale="110%"/>
    </style:style>
    <style:style style:name="T679" style:family="text">
      <style:text-properties fo:color="#232323" style:font-name="Arial" fo:font-size="9.5pt" style:text-underline-style="solid" style:text-underline-width="bold" style:text-underline-color="#212121" fo:font-weight="bold" style:font-size-asian="9.5pt" style:font-weight-asian="bold" style:text-scale="110%"/>
    </style:style>
    <style:style style:name="T680" style:family="text">
      <style:text-properties fo:color="#232323" style:font-name="Arial" fo:font-size="9.5pt" fo:letter-spacing="-0.0071in" style:text-underline-style="solid" style:text-underline-width="bold" style:text-underline-color="#212121" fo:font-weight="bold" style:font-size-asian="9.5pt" style:font-weight-asian="bold" style:text-scale="110%"/>
    </style:style>
    <style:style style:name="T681" style:family="text">
      <style:text-properties fo:color="#232323" style:font-name="Arial" fo:font-size="8.5pt" fo:letter-spacing="0.002in" style:text-underline-style="solid" style:text-underline-width="bold" style:text-underline-color="#212121" fo:font-weight="bold" style:font-size-asian="8.5pt" style:font-weight-asian="bold" style:text-scale="110%"/>
    </style:style>
    <style:style style:name="T682" style:family="text">
      <style:text-properties fo:color="#232323" style:font-name="Arial" fo:font-size="8.5pt" fo:letter-spacing="0.0161in" style:text-underline-style="solid" style:text-underline-width="bold" style:text-underline-color="#212121" fo:font-weight="bold" style:font-size-asian="8.5pt" style:font-weight-asian="bold" style:text-scale="115%"/>
    </style:style>
    <style:style style:name="T683" style:family="text">
      <style:text-properties fo:color="#232323" style:font-name="Arial" fo:font-size="8.5pt" fo:letter-spacing="-0.0016in" style:text-underline-style="solid" style:text-underline-width="bold" style:text-underline-color="#212121" fo:font-weight="bold" style:font-size-asian="8.5pt" style:font-weight-asian="bold" style:text-scale="115%"/>
    </style:style>
    <style:style style:name="T684" style:family="text">
      <style:text-properties fo:font-size="7.5pt" fo:letter-spacing="-0.0035in" fo:font-weight="bold" style:font-size-asian="7.5pt" style:font-weight-asian="bold" style:text-scale="85%"/>
    </style:style>
    <style:style style:name="T685" style:family="text">
      <style:text-properties fo:font-size="7.5pt" fo:letter-spacing="-0.0016in" fo:font-weight="bold" style:font-size-asian="7.5pt" style:font-weight-asian="bold" style:text-scale="95%"/>
    </style:style>
    <style:style style:name="T686" style:family="text">
      <style:text-properties fo:font-family="'Courier New'" style:font-family-generic="roman" style:font-pitch="variable" fo:font-size="9pt" fo:letter-spacing="-0.0035in" fo:font-weight="bold" style:font-size-asian="9pt" style:font-weight-asian="bold"/>
    </style:style>
    <style:style style:name="T687" style:family="text">
      <style:text-properties fo:color="#131313" fo:font-family="'Courier New'" style:font-family-generic="roman" style:font-pitch="variable" fo:font-size="8.5pt" fo:letter-spacing="-0.0016in" style:font-size-asian="8.5pt" style:text-scale="95%"/>
    </style:style>
    <style:style style:name="T688" style:family="text">
      <style:text-properties fo:color="#232323" fo:font-size="7.5pt" style:font-size-asian="7.5pt" style:text-scale="85%"/>
    </style:style>
    <style:style style:name="T689" style:family="text">
      <style:text-properties fo:color="#232323" fo:font-size="7.5pt" fo:letter-spacing="0.0047in" style:font-size-asian="7.5pt"/>
    </style:style>
    <style:style style:name="T690" style:family="text">
      <style:text-properties fo:color="#232323" fo:font-size="7.5pt" fo:letter-spacing="0.0043in" style:font-size-asian="7.5pt"/>
    </style:style>
    <style:style style:name="T691" style:family="text">
      <style:text-properties fo:color="#131313" fo:font-size="7.5pt" style:font-size-asian="7.5pt" style:text-scale="85%"/>
    </style:style>
    <style:style style:name="T692" style:family="text">
      <style:text-properties fo:color="#131313" fo:font-size="7.5pt" fo:letter-spacing="0.002in" style:font-size-asian="7.5pt"/>
    </style:style>
    <style:style style:name="T693" style:family="text">
      <style:text-properties fo:color="#232323" fo:font-size="7.5pt" fo:letter-spacing="-0.0016in" style:font-size-asian="7.5pt" style:text-scale="85%"/>
    </style:style>
    <style:style style:name="T694" style:family="text">
      <style:text-properties fo:color="#232323" fo:font-size="7.5pt" fo:font-style="italic" style:font-size-asian="7.5pt" style:font-style-asian="italic" style:text-scale="80%"/>
    </style:style>
    <style:style style:name="T695" style:family="text">
      <style:text-properties fo:color="#232323" fo:font-size="7.5pt" fo:letter-spacing="0.0098in" fo:font-style="italic" style:font-size-asian="7.5pt" style:font-style-asian="italic"/>
    </style:style>
    <style:style style:name="T696" style:family="text">
      <style:text-properties fo:color="#232323" fo:font-size="7.5pt" fo:letter-spacing="-0.0016in" fo:font-style="italic" style:font-size-asian="7.5pt" style:font-style-asian="italic" style:text-scale="95%"/>
    </style:style>
    <style:style style:name="T697" style:family="text">
      <style:text-properties fo:font-family="'Courier New'" style:font-family-generic="roman" style:font-pitch="variable" fo:font-size="9pt" fo:letter-spacing="-0.0035in" fo:font-weight="bold" style:font-size-asian="9pt" style:font-weight-asian="bold" style:text-scale="95%"/>
    </style:style>
    <style:style style:name="T698" style:family="text">
      <style:text-properties fo:color="#232323" fo:font-family="'Courier New'" style:font-family-generic="roman" style:font-pitch="variable" fo:font-size="8.5pt" fo:letter-spacing="-0.0016in" style:font-size-asian="8.5pt" style:text-scale="95%"/>
    </style:style>
    <style:style style:name="T699" style:family="text">
      <style:text-properties fo:color="#232323" fo:font-size="7.5pt" style:font-size-asian="7.5pt" style:text-scale="90%"/>
    </style:style>
    <style:style style:name="T700" style:family="text">
      <style:text-properties fo:color="#232323" fo:font-size="7.5pt" fo:letter-spacing="-0.0008in" style:font-size-asian="7.5pt"/>
    </style:style>
    <style:style style:name="T701" style:family="text">
      <style:text-properties fo:color="#232323" fo:font-size="7.5pt" fo:letter-spacing="0.0146in" style:font-size-asian="7.5pt"/>
    </style:style>
    <style:style style:name="T702" style:family="text">
      <style:text-properties fo:color="#131313" fo:font-size="7.5pt" fo:letter-spacing="-0.0028in" style:font-size-asian="7.5pt" style:text-scale="90%"/>
    </style:style>
    <style:style style:name="T703" style:family="text">
      <style:text-properties fo:color="#232323" fo:font-size="7.5pt" fo:font-style="italic" style:font-size-asian="7.5pt" style:font-style-asian="italic" style:text-scale="90%"/>
    </style:style>
    <style:style style:name="T704" style:family="text">
      <style:text-properties fo:color="#232323" fo:font-size="7.5pt" fo:letter-spacing="0.0071in" fo:font-style="italic" style:font-size-asian="7.5pt" style:font-style-asian="italic"/>
    </style:style>
    <style:style style:name="T705" style:family="text">
      <style:text-properties fo:color="#232323" fo:font-size="7.5pt" fo:letter-spacing="-0.0016in" fo:font-style="italic" style:font-size-asian="7.5pt" style:font-style-asian="italic"/>
    </style:style>
    <style:style style:name="T706" style:family="text">
      <style:text-properties fo:color="#232323" fo:font-size="7.5pt" fo:letter-spacing="0.0193in" style:font-size-asian="7.5pt"/>
    </style:style>
    <style:style style:name="T707" style:family="text">
      <style:text-properties fo:color="#232323" fo:font-size="7.5pt" fo:letter-spacing="0.0055in" style:font-size-asian="7.5pt"/>
    </style:style>
    <style:style style:name="T708" style:family="text">
      <style:text-properties fo:color="#232323" fo:font-size="7.5pt" fo:letter-spacing="0.0138in" style:font-size-asian="7.5pt"/>
    </style:style>
    <style:style style:name="T709" style:family="text">
      <style:text-properties fo:color="#232323" fo:font-family="'Courier New'" style:font-family-generic="roman" style:font-pitch="variable" fo:font-size="8.5pt" fo:letter-spacing="-0.0016in" style:font-size-asian="8.5pt"/>
    </style:style>
    <style:style style:name="T710" style:family="text">
      <style:text-properties fo:color="#232323" fo:font-size="7.5pt" fo:letter-spacing="-0.0016in" style:font-size-asian="7.5pt" style:text-scale="90%"/>
    </style:style>
    <style:style style:name="T711" style:family="text">
      <style:text-properties fo:color="#232323" fo:font-size="7.5pt" fo:letter-spacing="-0.0035in" style:font-size-asian="7.5pt"/>
    </style:style>
    <style:style style:name="T712" style:family="text">
      <style:text-properties fo:color="#232323" fo:font-size="7.5pt" fo:letter-spacing="-0.0016in" style:font-size-asian="7.5pt"/>
    </style:style>
    <style:style style:name="T713" style:family="text">
      <style:text-properties fo:color="#232323" fo:font-size="7.5pt" fo:letter-spacing="0.0008in" style:font-size-asian="7.5pt"/>
    </style:style>
    <style:style style:name="T714" style:family="text">
      <style:text-properties fo:color="#232323" fo:font-size="7.5pt" fo:letter-spacing="-0.0043in" style:font-size-asian="7.5pt"/>
    </style:style>
    <style:style style:name="T715" style:family="text">
      <style:text-properties fo:color="#232323" fo:font-size="7.5pt" fo:letter-spacing="0.0035in" fo:font-style="italic" style:font-size-asian="7.5pt" style:font-style-asian="italic"/>
    </style:style>
    <style:style style:name="T716" style:family="text">
      <style:text-properties fo:color="#131313" fo:font-size="7.5pt" fo:letter-spacing="-0.0016in" style:font-size-asian="7.5pt" style:text-scale="90%"/>
    </style:style>
    <style:style style:name="T717" style:family="text">
      <style:text-properties fo:color="#131313" fo:font-size="7.5pt" fo:letter-spacing="0.0118in" style:font-size-asian="7.5pt"/>
    </style:style>
    <style:style style:name="T718" style:family="text">
      <style:text-properties fo:color="#131313" fo:font-size="7.5pt" style:font-size-asian="7.5pt"/>
    </style:style>
    <style:style style:name="T719" style:family="text">
      <style:text-properties fo:color="#232323" fo:font-size="7.5pt" fo:letter-spacing="0.0075in" style:font-size-asian="7.5pt"/>
    </style:style>
    <style:style style:name="T720" style:family="text">
      <style:text-properties fo:color="#232323" fo:font-size="7.5pt" fo:letter-spacing="0.0126in" style:font-size-asian="7.5pt"/>
    </style:style>
    <style:style style:name="T721" style:family="text">
      <style:text-properties fo:color="#131313" fo:font-size="7.5pt" fo:letter-spacing="-0.0016in" style:font-size-asian="7.5pt" style:text-scale="85%"/>
    </style:style>
    <style:style style:name="T722" style:family="text">
      <style:text-properties fo:color="#131313" fo:font-size="7.5pt" fo:letter-spacing="0.0028in" style:font-size-asian="7.5pt"/>
    </style:style>
    <style:style style:name="T723" style:family="text">
      <style:text-properties fo:color="#232323" fo:font-size="7.5pt" fo:letter-spacing="0.0063in" style:font-size-asian="7.5pt"/>
    </style:style>
    <style:style style:name="T724" style:family="text">
      <style:text-properties fo:color="#131313" fo:font-size="7.5pt" fo:letter-spacing="0.0075in" style:font-size-asian="7.5pt"/>
    </style:style>
    <style:style style:name="T725" style:family="text">
      <style:text-properties fo:color="#232323" fo:font-size="7.5pt" fo:letter-spacing="0.002in" style:font-size-asian="7.5pt"/>
    </style:style>
    <style:style style:name="T726" style:family="text">
      <style:text-properties fo:font-size="8pt" fo:letter-spacing="-0.0035in" fo:font-weight="bold" style:font-size-asian="8pt" style:font-weight-asian="bold"/>
    </style:style>
    <style:style style:name="T727" style:family="text">
      <style:text-properties fo:color="#131313" fo:font-size="7.5pt" style:font-size-asian="7.5pt" style:text-scale="90%"/>
    </style:style>
    <style:style style:name="T728" style:family="text">
      <style:text-properties fo:color="#131313" fo:font-size="7.5pt" fo:letter-spacing="0.0047in" style:font-size-asian="7.5pt"/>
    </style:style>
    <style:style style:name="T729" style:family="text">
      <style:text-properties fo:font-size="7.5pt" style:font-size-asian="7.5pt" style:text-scale="90%"/>
    </style:style>
    <style:style style:name="T730" style:family="text">
      <style:text-properties fo:font-size="7.5pt" fo:letter-spacing="0.0134in" style:font-size-asian="7.5pt"/>
    </style:style>
    <style:style style:name="T731" style:family="text">
      <style:text-properties fo:color="#131313" fo:font-size="7.5pt" fo:letter-spacing="0.0043in" style:font-size-asian="7.5pt"/>
    </style:style>
    <style:style style:name="T732" style:family="text">
      <style:text-properties fo:color="#232323" fo:font-size="7.5pt" fo:letter-spacing="0.0083in" style:font-size-asian="7.5pt"/>
    </style:style>
    <style:style style:name="T733" style:family="text">
      <style:text-properties fo:font-family="'Courier New'" style:font-family-generic="roman" style:font-pitch="variable" fo:font-size="9pt" fo:letter-spacing="-0.0035in" fo:font-weight="bold" style:font-size-asian="9pt" style:font-weight-asian="bold" style:text-scale="90%"/>
    </style:style>
    <style:style style:name="T734" style:family="text">
      <style:text-properties fo:color="#131313" fo:font-size="7.5pt" fo:letter-spacing="0.0063in" style:font-size-asian="7.5pt"/>
    </style:style>
    <style:style style:name="T735" style:family="text">
      <style:text-properties fo:color="#232323" fo:font-size="7.5pt" fo:letter-spacing="-0.0028in" style:font-size-asian="7.5pt" style:text-scale="90%"/>
    </style:style>
    <style:style style:name="T736" style:family="text">
      <style:text-properties fo:color="#232323" fo:font-size="7.5pt" fo:letter-spacing="0.0091in" style:font-size-asian="7.5pt"/>
    </style:style>
    <style:style style:name="T737" style:family="text">
      <style:text-properties fo:color="#232323" fo:font-size="7.5pt" fo:letter-spacing="0.0102in" style:font-size-asian="7.5pt"/>
    </style:style>
    <style:style style:name="T738" style:family="text">
      <style:text-properties fo:color="#232323" fo:font-size="7.5pt" fo:letter-spacing="0.0098in" style:font-size-asian="7.5pt"/>
    </style:style>
    <style:style style:name="T739" style:family="text">
      <style:text-properties fo:color="#131313" fo:font-size="7.5pt" fo:letter-spacing="0.011in" style:font-size-asian="7.5pt"/>
    </style:style>
    <style:style style:name="T740" style:family="text">
      <style:text-properties fo:color="#232323" fo:font-size="7.5pt" fo:letter-spacing="0.0035in" style:font-size-asian="7.5pt"/>
    </style:style>
    <style:style style:name="T741" style:family="text">
      <style:text-properties fo:color="#131313" fo:font-size="7.5pt" fo:letter-spacing="0.0008in" style:font-size-asian="7.5pt"/>
    </style:style>
    <style:style style:name="T742" style:family="text">
      <style:text-properties fo:color="#131313" fo:font-size="7.5pt" fo:letter-spacing="-0.0047in" style:font-size-asian="7.5pt"/>
    </style:style>
    <style:style style:name="T743" style:family="text">
      <style:text-properties fo:font-size="7.5pt" fo:letter-spacing="-0.0016in" style:font-size-asian="7.5pt" style:text-scale="90%"/>
    </style:style>
    <style:style style:name="T744" style:family="text">
      <style:text-properties fo:font-size="7.5pt" fo:letter-spacing="0.0071in" style:font-size-asian="7.5pt"/>
    </style:style>
    <style:style style:name="T745" style:family="text">
      <style:text-properties fo:color="#232323" fo:font-size="7.5pt" fo:letter-spacing="-0.0043in" style:font-size-asian="7.5pt" style:text-scale="90%"/>
    </style:style>
    <style:style style:name="T746" style:family="text">
      <style:text-properties fo:color="#131313" fo:font-size="7.5pt" fo:letter-spacing="0.0016in" style:font-size-asian="7.5pt"/>
    </style:style>
    <style:style style:name="T747" style:family="text">
      <style:text-properties fo:color="#232323" fo:font-size="7.5pt" fo:letter-spacing="0.0134in" style:font-size-asian="7.5pt"/>
    </style:style>
    <style:style style:name="T748" style:family="text">
      <style:text-properties fo:color="#232323" fo:font-size="7.5pt" fo:letter-spacing="-0.0055in" style:font-size-asian="7.5pt"/>
    </style:style>
    <style:style style:name="T749" style:family="text">
      <style:text-properties fo:color="#232323" fo:font-size="7.5pt" fo:letter-spacing="0.0016in" style:font-size-asian="7.5pt"/>
    </style:style>
    <style:style style:name="T750" style:family="text">
      <style:text-properties style:font-name="Verdana" fo:font-size="8.5pt" fo:letter-spacing="-0.0035in" style:text-underline-style="solid" style:text-underline-width="auto" style:text-underline-color="font-color" fo:font-weight="bold" style:font-size-asian="8.5pt" style:font-weight-asian="bold"/>
    </style:style>
    <style:style style:name="T751" style:family="text">
      <style:text-properties style:font-name="Verdana" fo:font-size="8.5pt" fo:letter-spacing="-0.0028in" style:text-underline-style="solid" style:text-underline-width="auto" style:text-underline-color="font-color" fo:font-weight="bold" style:font-size-asian="8.5pt" style:font-weight-asian="bold"/>
    </style:style>
    <style:style style:name="T752" style:family="text">
      <style:text-properties fo:color="#000009" style:font-name="Verdana" fo:font-size="8.5pt" fo:font-weight="bold" style:font-size-asian="8.5pt" style:font-weight-asian="bold"/>
    </style:style>
    <style:style style:name="T753" style:family="text">
      <style:text-properties style:font-name="Verdana" fo:font-size="8.5pt" fo:letter-spacing="0.0382in" style:font-size-asian="8.5pt" style:text-scale="150%"/>
    </style:style>
    <style:style style:name="T754" style:family="text">
      <style:text-properties style:font-name="Verdana" fo:font-size="8.5pt" fo:letter-spacing="0.0555in" fo:font-weight="bold" style:font-size-asian="8.5pt" style:font-weight-asian="bold" style:text-scale="150%"/>
    </style:style>
    <style:style style:name="T755" style:family="text">
      <style:text-properties style:font-name="Verdana" fo:font-size="8.5pt" fo:letter-spacing="0.0555in" style:font-size-asian="8.5pt" style:text-scale="150%"/>
    </style:style>
    <style:style style:name="T756" style:family="text">
      <style:text-properties style:font-name="Verdana" fo:font-size="8.5pt" fo:letter-spacing="0.0217in" fo:font-style="italic" style:font-size-asian="8.5pt" style:font-style-asian="italic"/>
    </style:style>
    <style:style style:name="T757" style:family="text">
      <style:text-properties style:font-name="Verdana" fo:font-size="8.5pt" fo:letter-spacing="0.0209in" fo:font-style="italic" style:font-size-asian="8.5pt" style:font-style-asian="italic"/>
    </style:style>
    <style:style style:name="T758" style:family="text">
      <style:text-properties style:font-name="Verdana" fo:font-size="8.5pt" fo:letter-spacing="0.0209in" fo:font-weight="bold" style:font-size-asian="8.5pt" style:font-weight-asian="bold"/>
    </style:style>
    <style:style style:name="T759" style:family="text">
      <style:text-properties style:font-name="Verdana" fo:font-size="8.5pt" fo:letter-spacing="0.0209in" style:font-size-asian="8.5pt"/>
    </style:style>
    <style:style style:name="T760" style:family="text">
      <style:text-properties style:font-name="Verdana" fo:font-size="8.5pt" fo:letter-spacing="0.0193in" style:font-size-asian="8.5pt"/>
    </style:style>
    <style:style style:name="T761" style:family="text">
      <style:text-properties style:font-name="Verdana" fo:font-size="8.5pt" fo:letter-spacing="0.0201in" style:font-size-asian="8.5pt"/>
    </style:style>
    <style:style style:name="T762" style:family="text">
      <style:text-properties style:font-name="Verdana" fo:font-size="8.5pt" fo:letter-spacing="-0.002in" style:font-size-asian="8.5pt"/>
    </style:style>
    <style:style style:name="T763" style:family="text">
      <style:text-properties style:font-name="Verdana" fo:font-size="8.5pt" fo:letter-spacing="-0.0008in" fo:font-weight="bold" style:font-size-asian="8.5pt" style:font-weight-asian="bold"/>
    </style:style>
    <style:style style:name="T764" style:family="text">
      <style:text-properties style:font-name="Verdana" fo:font-size="8.5pt" fo:letter-spacing="0.048in" style:font-size-asian="8.5pt"/>
    </style:style>
    <style:style style:name="T765" style:family="text">
      <style:text-properties style:font-name="Verdana" fo:font-size="8.5pt" fo:letter-spacing="0.0484in" fo:font-weight="bold" style:font-size-asian="8.5pt" style:font-weight-asian="bold"/>
    </style:style>
    <style:style style:name="T766" style:family="text">
      <style:text-properties fo:color="#000009" style:font-name="Verdana" fo:font-size="8.5pt" style:font-size-asian="8.5pt"/>
    </style:style>
    <style:style style:name="T767" style:family="text">
      <style:text-properties fo:color="#000009" style:font-name="Verdana" fo:font-size="8.5pt" fo:font-style="italic" fo:font-weight="bold" style:font-size-asian="8.5pt" style:font-style-asian="italic" style:font-weight-asian="bold"/>
    </style:style>
    <style:style style:name="T768" style:family="text">
      <style:text-properties fo:color="#000009" style:font-name="Verdana" fo:font-size="8.5pt" fo:letter-spacing="0.028in" style:font-size-asian="8.5pt"/>
    </style:style>
    <style:style style:name="T769" style:family="text">
      <style:text-properties fo:color="#000009" style:font-name="Verdana" fo:font-size="8.5pt" fo:letter-spacing="0.0555in" style:font-size-asian="8.5pt" style:text-scale="150%"/>
    </style:style>
    <style:style style:name="T770" style:family="text">
      <style:text-properties fo:color="#000009" style:font-name="Verdana" fo:font-size="5pt" fo:letter-spacing="-0.0016in" fo:font-weight="bold" style:font-size-asian="5pt" style:font-weight-asian="bold"/>
    </style:style>
    <style:style style:name="T771" style:family="text">
      <style:text-properties fo:color="#000009" style:font-name="Verdana" fo:font-size="5pt" fo:font-weight="bold" style:font-size-asian="5pt" style:font-weight-asian="bold"/>
    </style:style>
    <style:style style:name="T772" style:family="text">
      <style:text-properties fo:color="#000009" style:font-name="Verdana" fo:font-size="5pt" fo:letter-spacing="-0.0063in" fo:font-weight="bold" style:font-size-asian="5pt" style:font-weight-asian="bold"/>
    </style:style>
    <style:style style:name="T773" style:family="text">
      <style:text-properties fo:color="#000009" style:font-name="Verdana" fo:font-size="5pt" fo:letter-spacing="0.028in" fo:font-weight="bold" style:font-size-asian="5pt" style:font-weight-asian="bold"/>
    </style:style>
    <style:style style:name="T774" style:family="text">
      <style:text-properties fo:color="#000009" style:font-name="Verdana" fo:font-size="5pt" fo:letter-spacing="-0.0043in" fo:font-weight="bold" style:font-size-asian="5pt" style:font-weight-asian="bold"/>
    </style:style>
    <style:style style:name="T775" style:family="text">
      <style:text-properties fo:color="#000009" style:font-name="Verdana" fo:font-size="5pt" fo:letter-spacing="-0.0028in" fo:font-weight="bold" style:font-size-asian="5pt" style:font-weight-asian="bold"/>
    </style:style>
    <style:style style:name="T776" style:family="text">
      <style:text-properties fo:color="#000009" style:font-name="Verdana" fo:font-size="5pt" fo:letter-spacing="-0.0035in" fo:font-weight="bold" style:font-size-asian="5pt" style:font-weight-asian="bold"/>
    </style:style>
    <style:style style:name="T777" style:family="text">
      <style:text-properties style:font-name="Verdana" fo:font-size="5pt" fo:letter-spacing="-0.002in" fo:font-weight="bold" style:font-size-asian="5pt" style:font-weight-asian="bold"/>
    </style:style>
    <style:style style:name="T778" style:family="text">
      <style:text-properties style:font-name="Verdana" fo:font-size="5pt" fo:letter-spacing="-0.0071in" style:font-size-asian="5pt"/>
    </style:style>
    <style:style style:name="T779" style:family="text">
      <style:text-properties style:font-name="Verdana" fo:font-size="5pt" fo:letter-spacing="-0.0028in" style:font-size-asian="5pt"/>
    </style:style>
    <style:style style:name="T780" style:family="text">
      <style:text-properties style:font-name="Verdana" fo:font-size="5pt" fo:letter-spacing="-0.002in" style:font-size-asian="5pt"/>
    </style:style>
    <style:style style:name="T781" style:family="text">
      <style:text-properties style:font-name="Verdana" fo:font-size="5pt" fo:letter-spacing="-0.0016in" style:font-size-asian="5pt"/>
    </style:style>
    <style:style style:name="T782" style:family="text">
      <style:text-properties fo:color="#000009" style:font-name="Verdana" fo:font-size="8.5pt" fo:letter-spacing="0.0083in" fo:font-weight="bold" style:font-size-asian="8.5pt" style:font-weight-asian="bold"/>
    </style:style>
    <style:style style:name="T783" style:family="text">
      <style:text-properties fo:color="#000009" style:font-name="Verdana" fo:font-size="8.5pt" fo:letter-spacing="0.0098in" fo:font-weight="bold" style:font-size-asian="8.5pt" style:font-weight-asian="bold"/>
    </style:style>
    <style:style style:name="T784" style:family="text">
      <style:text-properties fo:color="#000009" style:font-name="Verdana" fo:font-size="8.5pt" fo:letter-spacing="0.0083in" style:font-size-asian="8.5pt"/>
    </style:style>
    <style:style style:name="T785" style:family="text">
      <style:text-properties fo:color="#000009" style:font-name="Verdana" fo:font-size="8.5pt" fo:letter-spacing="-0.0035in" style:font-size-asian="8.5pt"/>
    </style:style>
    <style:style style:name="T786" style:family="text">
      <style:text-properties fo:color="#000009" style:font-name="Verdana" fo:font-size="8.5pt" fo:letter-spacing="-0.0008in" style:font-size-asian="8.5pt"/>
    </style:style>
    <style:style style:name="T787" style:family="text">
      <style:text-properties fo:color="#000009" style:font-name="Verdana" fo:font-size="8.5pt" fo:letter-spacing="-0.0016in" style:font-size-asian="8.5pt"/>
    </style:style>
    <style:style style:name="T788" style:family="text">
      <style:text-properties fo:color="#000009" style:font-name="Verdana" fo:font-size="8.5pt" fo:letter-spacing="-0.0028in" style:font-size-asian="8.5pt"/>
    </style:style>
    <style:style style:name="T789" style:family="text">
      <style:text-properties fo:color="#000009" style:font-name="Verdana" fo:font-size="8.5pt" fo:letter-spacing="-0.002in" style:font-size-asian="8.5pt"/>
    </style:style>
    <style:style style:name="T790" style:family="text">
      <style:text-properties style:font-name="Verdana" fo:font-size="8.5pt" fo:letter-spacing="-0.002in" fo:font-weight="bold" style:font-size-asian="8.5pt" style:font-weight-asian="bold"/>
    </style:style>
    <style:style style:name="T791" style:family="text">
      <style:text-properties style:font-name="Verdana" fo:font-size="8pt" fo:letter-spacing="-0.0016in" style:text-underline-style="solid" style:text-underline-width="auto" style:text-underline-color="font-color" fo:font-weight="bold" style:font-size-asian="8pt" style:font-weight-asian="bold"/>
    </style:style>
    <style:style style:name="T792" style:family="text">
      <style:text-properties style:font-name="Verdana" fo:font-size="8pt" fo:letter-spacing="-0.0047in" style:text-underline-style="solid" style:text-underline-width="auto" style:text-underline-color="font-color" fo:font-weight="bold" style:font-size-asian="8pt" style:font-weight-asian="bold"/>
    </style:style>
    <style:style style:name="T793" style:family="text">
      <style:text-properties style:font-name="Verdana" fo:font-size="8pt" fo:letter-spacing="0.039in" style:font-size-asian="8pt"/>
    </style:style>
    <style:style style:name="T794" style:family="text">
      <style:text-properties style:font-name="Verdana" fo:font-size="8pt" fo:letter-spacing="0.0402in" fo:font-weight="bold" style:font-size-asian="8pt" style:font-weight-asian="bold"/>
    </style:style>
    <style:style style:name="T795" style:family="text">
      <style:text-properties style:font-name="Verdana" fo:font-size="8pt" fo:letter-spacing="0.0492in" fo:font-weight="bold" style:font-size-asian="8pt" style:font-weight-asian="bold"/>
    </style:style>
    <style:style style:name="T796" style:family="text">
      <style:text-properties style:font-name="Verdana" fo:font-size="8pt" fo:letter-spacing="0.0508in" fo:font-weight="bold" style:font-size-asian="8pt" style:font-weight-asian="bold"/>
    </style:style>
    <style:style style:name="T797" style:family="text">
      <style:text-properties style:font-name="Verdana" fo:font-size="8pt" fo:letter-spacing="0.0484in" style:font-size-asian="8pt"/>
    </style:style>
    <style:style style:name="T798" style:family="text">
      <style:text-properties style:font-name="Verdana" fo:font-size="8pt" fo:letter-spacing="0.0492in" style:font-size-asian="8pt"/>
    </style:style>
    <style:style style:name="T799" style:family="text">
      <style:text-properties style:font-name="Verdana" fo:font-size="8pt" fo:letter-spacing="-0.0028in" style:font-size-asian="8pt"/>
    </style:style>
    <style:style style:name="T800" style:family="text">
      <style:text-properties style:font-name="Verdana" fo:font-size="8pt" fo:font-style="italic" fo:font-weight="bold" style:font-size-asian="8pt" style:font-style-asian="italic" style:font-weight-asian="bold"/>
    </style:style>
    <style:style style:name="T801" style:family="text">
      <style:text-properties style:font-name="Verdana" fo:font-size="8pt" fo:letter-spacing="0.028in" style:font-size-asian="8pt"/>
    </style:style>
    <style:style style:name="T802" style:family="text">
      <style:text-properties style:font-name="Verdana" fo:font-size="5.5pt" fo:letter-spacing="-0.0016in" fo:font-weight="bold" style:font-size-asian="5.5pt" style:font-weight-asian="bold" style:text-scale="105%"/>
    </style:style>
    <style:style style:name="T803" style:family="text">
      <style:text-properties style:font-name="Verdana" fo:font-size="5.5pt" fo:font-weight="bold" style:font-size-asian="5.5pt" style:font-weight-asian="bold" style:text-scale="105%"/>
    </style:style>
    <style:style style:name="T804" style:family="text">
      <style:text-properties style:font-name="Verdana" fo:font-size="5.5pt" fo:letter-spacing="-0.0063in" fo:font-weight="bold" style:font-size-asian="5.5pt" style:font-weight-asian="bold" style:text-scale="105%"/>
    </style:style>
    <style:style style:name="T805" style:family="text">
      <style:text-properties style:font-name="Verdana" fo:font-size="5.5pt" fo:letter-spacing="-0.0035in" fo:font-weight="bold" style:font-size-asian="5.5pt" style:font-weight-asian="bold" style:text-scale="105%"/>
    </style:style>
    <style:style style:name="T806" style:family="text">
      <style:text-properties style:font-name="Verdana" fo:font-size="5.5pt" fo:letter-spacing="0.002in" fo:font-weight="bold" style:font-size-asian="5.5pt" style:font-weight-asian="bold" style:text-scale="105%"/>
    </style:style>
    <style:style style:name="T807" style:family="text">
      <style:text-properties style:font-name="Verdana" fo:font-size="5.5pt" fo:letter-spacing="-0.0016in" style:font-size-asian="5.5pt" style:text-scale="105%"/>
    </style:style>
    <style:style style:name="T808" style:family="text">
      <style:text-properties style:font-name="Verdana" fo:font-size="5.5pt" fo:letter-spacing="0.0008in" fo:font-weight="bold" style:font-size-asian="5.5pt" style:font-weight-asian="bold" style:text-scale="105%"/>
    </style:style>
    <style:style style:name="T809" style:family="text">
      <style:text-properties style:font-name="Verdana" fo:font-size="5.5pt" fo:letter-spacing="0.0016in" fo:font-weight="bold" style:font-size-asian="5.5pt" style:font-weight-asian="bold" style:text-scale="105%"/>
    </style:style>
    <style:style style:name="T810" style:family="text">
      <style:text-properties style:font-name="Verdana" fo:font-size="5.5pt" fo:letter-spacing="-0.0055in" fo:font-weight="bold" style:font-size-asian="5.5pt" style:font-weight-asian="bold" style:text-scale="105%"/>
    </style:style>
    <style:style style:name="T811" style:family="text">
      <style:text-properties style:font-name="Verdana" fo:font-size="5.5pt" fo:letter-spacing="-0.0047in" fo:font-weight="bold" style:font-size-asian="5.5pt" style:font-weight-asian="bold" style:text-scale="105%"/>
    </style:style>
    <style:style style:name="T812" style:family="text">
      <style:text-properties style:font-name="Verdana" fo:font-size="5.5pt" fo:letter-spacing="-0.0071in" fo:font-weight="bold" style:font-size-asian="5.5pt" style:font-weight-asian="bold" style:text-scale="105%"/>
    </style:style>
    <style:style style:name="T813" style:family="text">
      <style:text-properties style:font-name="Verdana" fo:font-size="5.5pt" fo:letter-spacing="-0.0028in" fo:font-weight="bold" style:font-size-asian="5.5pt" style:font-weight-asian="bold" style:text-scale="105%"/>
    </style:style>
    <style:style style:name="T814" style:family="text">
      <style:text-properties style:font-name="Verdana" fo:letter-spacing="-0.0016in" fo:font-weight="bold" style:font-weight-asian="bold"/>
    </style:style>
    <style:style style:name="T815" style:family="text">
      <style:text-properties style:font-name="Verdana" fo:letter-spacing="0.0016in" fo:font-weight="bold" style:font-weight-asian="bold"/>
    </style:style>
    <style:style style:name="T816" style:family="text">
      <style:text-properties style:font-name="Verdana" fo:letter-spacing="-0.0008in"/>
    </style:style>
    <style:style style:name="T817" style:family="text">
      <style:text-properties style:font-name="Verdana" fo:letter-spacing="-0.0098in"/>
    </style:style>
    <style:style style:name="T818" style:family="text">
      <style:text-properties style:font-name="Verdana" fo:font-size="8.5pt" fo:letter-spacing="0.0409in" style:font-size-asian="8.5pt"/>
    </style:style>
    <style:style style:name="T819" style:family="text">
      <style:text-properties style:font-name="Verdana" fo:font-size="4pt" fo:font-weight="bold" style:font-size-asian="4pt" style:font-weight-asian="bold" style:text-scale="105%"/>
    </style:style>
    <style:style style:name="T820" style:family="text">
      <style:text-properties style:font-name="Verdana" fo:font-size="4pt" fo:letter-spacing="-0.0055in" fo:font-weight="bold" style:font-size-asian="4pt" style:font-weight-asian="bold" style:text-scale="105%"/>
    </style:style>
    <style:style style:name="T821" style:family="text">
      <style:text-properties style:font-name="Verdana" fo:font-size="4pt" fo:letter-spacing="0.028in" fo:font-weight="bold" style:font-size-asian="4pt" style:font-weight-asian="bold" style:text-scale="105%"/>
    </style:style>
    <style:style style:name="T822" style:family="text">
      <style:text-properties style:font-name="Verdana" fo:font-size="4pt" fo:letter-spacing="-0.0016in" style:font-size-asian="4pt" style:text-scale="105%"/>
    </style:style>
    <style:style style:name="T823" style:family="text">
      <style:text-properties style:font-name="Verdana" fo:font-size="4pt" style:font-size-asian="4pt" style:text-scale="105%"/>
    </style:style>
    <style:style style:name="T824" style:family="text">
      <style:text-properties style:font-name="Verdana" fo:font-size="4pt" fo:letter-spacing="-0.0055in" style:font-size-asian="4pt" style:text-scale="105%"/>
    </style:style>
    <style:style style:name="T825" style:family="text">
      <style:text-properties style:font-name="Verdana" fo:font-size="4pt" fo:letter-spacing="-0.0047in" style:font-size-asian="4pt" style:text-scale="105%"/>
    </style:style>
    <style:style style:name="T826" style:family="text">
      <style:text-properties style:font-name="Verdana" fo:font-size="4pt" fo:letter-spacing="0.028in" style:font-size-asian="4pt" style:text-scale="105%"/>
    </style:style>
    <style:style style:name="T827" style:family="text">
      <style:text-properties style:font-name="Verdana" fo:font-size="4pt" fo:letter-spacing="-0.0028in" style:font-size-asian="4pt" style:text-scale="105%"/>
    </style:style>
    <style:style style:name="T828" style:family="text">
      <style:text-properties style:font-name="Verdana" fo:font-size="4pt" fo:letter-spacing="-0.0016in" fo:font-weight="bold" style:font-size-asian="4pt" style:font-weight-asian="bold" style:text-scale="105%"/>
    </style:style>
    <style:style style:name="T829" style:family="text">
      <style:text-properties style:font-name="Verdana" fo:font-size="4pt" fo:letter-spacing="0.0016in" style:font-size-asian="4pt" style:text-scale="105%"/>
    </style:style>
    <style:style style:name="T830" style:family="text">
      <style:text-properties style:font-name="Verdana" fo:font-size="4pt" fo:letter-spacing="-0.0071in" style:font-size-asian="4pt" style:text-scale="105%"/>
    </style:style>
    <style:style style:name="T831" style:family="text">
      <style:text-properties style:font-name="Verdana" fo:font-size="8.5pt" fo:letter-spacing="0.0311in" fo:font-weight="bold" style:font-size-asian="8.5pt" style:font-weight-asian="bold"/>
    </style:style>
    <style:style style:name="T832" style:family="text">
      <style:text-properties style:font-name="Verdana" fo:font-size="8.5pt" fo:letter-spacing="0.0319in" fo:font-weight="bold" style:font-size-asian="8.5pt" style:font-weight-asian="bold"/>
    </style:style>
    <style:style style:name="T833" style:family="text">
      <style:text-properties style:font-name="Verdana" fo:font-size="8.5pt" fo:letter-spacing="0.0307in" style:font-size-asian="8.5pt"/>
    </style:style>
    <style:style style:name="T834" style:family="text">
      <style:text-properties style:font-name="Verdana" fo:font-size="8.5pt" fo:letter-spacing="0.0311in" style:font-size-asian="8.5pt"/>
    </style:style>
    <style:style style:name="T835" style:family="text">
      <style:text-properties style:font-name="Verdana" fo:font-size="8pt" fo:letter-spacing="-0.0016in" style:text-underline-style="solid" style:text-underline-width="auto" style:text-underline-color="font-color" fo:font-weight="bold" style:font-size-asian="8pt" style:font-weight-asian="bold" style:text-scale="105%"/>
    </style:style>
    <style:style style:name="T836" style:family="text">
      <style:text-properties style:font-name="Verdana" fo:font-size="8pt" fo:letter-spacing="-0.0055in" style:text-underline-style="solid" style:text-underline-width="auto" style:text-underline-color="font-color" fo:font-weight="bold" style:font-size-asian="8pt" style:font-weight-asian="bold" style:text-scale="105%"/>
    </style:style>
    <style:style style:name="T837" style:family="text">
      <style:text-properties style:font-name="Verdana" fo:font-size="8pt" fo:letter-spacing="-0.0028in" fo:font-weight="bold" style:font-size-asian="8pt" style:font-weight-asian="bold" style:text-scale="105%"/>
    </style:style>
    <style:style style:name="T838" style:family="text">
      <style:text-properties style:font-name="Verdana" fo:font-size="8pt" fo:letter-spacing="-0.0071in" style:font-size-asian="8pt" style:text-scale="105%"/>
    </style:style>
    <style:style style:name="T839" style:family="text">
      <style:text-properties style:font-name="Verdana" fo:letter-spacing="-0.0016in" fo:font-weight="bold" style:font-weight-asian="bold" style:text-scale="105%"/>
    </style:style>
    <style:style style:name="T840" style:family="text">
      <style:text-properties style:font-name="Verdana" fo:letter-spacing="-0.0008in" style:text-scale="105%"/>
    </style:style>
    <style:style style:name="T841" style:family="text">
      <style:text-properties style:font-name="Verdana" fo:font-style="italic" fo:font-weight="bold" style:font-style-asian="italic" style:font-weight-asian="bold" style:text-scale="105%"/>
    </style:style>
    <style:style style:name="T842" style:family="text">
      <style:text-properties style:font-name="Verdana" fo:font-size="4.5pt" fo:letter-spacing="-0.0016in" fo:font-weight="bold" style:font-size-asian="4.5pt" style:font-weight-asian="bold" style:text-scale="105%"/>
    </style:style>
    <style:style style:name="T843" style:family="text">
      <style:text-properties style:font-name="Verdana" fo:font-size="4.5pt" fo:font-weight="bold" style:font-size-asian="4.5pt" style:font-weight-asian="bold" style:text-scale="105%"/>
    </style:style>
    <style:style style:name="T844" style:family="text">
      <style:text-properties style:font-name="Verdana" fo:font-size="4.5pt" fo:letter-spacing="0.002in" fo:font-weight="bold" style:font-size-asian="4.5pt" style:font-weight-asian="bold" style:text-scale="105%"/>
    </style:style>
    <style:style style:name="T845" style:family="text">
      <style:text-properties style:font-name="Verdana" fo:font-size="4.5pt" fo:letter-spacing="-0.0047in" fo:font-weight="bold" style:font-size-asian="4.5pt" style:font-weight-asian="bold" style:text-scale="105%"/>
    </style:style>
    <style:style style:name="T846" style:family="text">
      <style:text-properties style:font-name="Verdana" fo:font-size="4.5pt" fo:letter-spacing="0.028in" fo:font-weight="bold" style:font-size-asian="4.5pt" style:font-weight-asian="bold" style:text-scale="105%"/>
    </style:style>
    <style:style style:name="T847" style:family="text">
      <style:text-properties style:font-name="Verdana" fo:font-size="4.5pt" fo:letter-spacing="-0.002in" fo:font-weight="bold" style:font-size-asian="4.5pt" style:font-weight-asian="bold" style:text-scale="105%"/>
    </style:style>
    <style:style style:name="T848" style:family="text">
      <style:text-properties style:font-name="Verdana" fo:font-size="4.5pt" style:font-size-asian="4.5pt" style:text-scale="105%"/>
    </style:style>
    <style:style style:name="T849" style:family="text">
      <style:text-properties style:font-name="Verdana" fo:font-size="4.5pt" fo:letter-spacing="-0.0047in" style:font-size-asian="4.5pt" style:text-scale="105%"/>
    </style:style>
    <style:style style:name="T850" style:family="text">
      <style:text-properties style:font-name="Verdana" fo:font-size="4.5pt" fo:letter-spacing="0.028in" style:font-size-asian="4.5pt" style:text-scale="105%"/>
    </style:style>
    <style:style style:name="T851" style:family="text">
      <style:text-properties style:font-name="Verdana" fo:font-size="4.5pt" fo:letter-spacing="-0.0063in" style:font-size-asian="4.5pt" style:text-scale="105%"/>
    </style:style>
    <style:style style:name="T852" style:family="text">
      <style:text-properties style:font-name="Verdana" fo:font-size="4.5pt" fo:letter-spacing="-0.0016in" style:font-size-asian="4.5pt" style:text-scale="105%"/>
    </style:style>
    <style:style style:name="T853" style:family="text">
      <style:text-properties style:font-name="Verdana" fo:font-size="4.5pt" fo:letter-spacing="0.0008in" style:font-size-asian="4.5pt" style:text-scale="105%"/>
    </style:style>
    <style:style style:name="T854" style:family="text">
      <style:text-properties style:font-name="Verdana" fo:font-size="4.5pt" fo:letter-spacing="-0.0028in" style:font-size-asian="4.5pt" style:text-scale="105%"/>
    </style:style>
    <style:style style:name="T855" style:family="text">
      <style:text-properties style:font-name="Verdana" fo:font-size="4.5pt" fo:letter-spacing="0.0028in" fo:font-weight="bold" style:font-size-asian="4.5pt" style:font-weight-asian="bold" style:text-scale="105%"/>
    </style:style>
    <style:style style:name="T856" style:family="text">
      <style:text-properties style:font-name="Verdana" fo:font-size="4.5pt" fo:letter-spacing="0.0035in" fo:font-weight="bold" style:font-size-asian="4.5pt" style:font-weight-asian="bold" style:text-scale="105%"/>
    </style:style>
    <style:style style:name="T857" style:family="text">
      <style:text-properties style:font-name="Verdana" fo:font-size="8pt" fo:letter-spacing="0.0138in" fo:font-weight="bold" style:font-size-asian="8pt" style:font-weight-asian="bold" style:text-scale="105%"/>
    </style:style>
    <style:style style:name="T858" style:family="text">
      <style:text-properties style:font-name="Verdana" fo:font-size="8pt" fo:letter-spacing="0.0146in" fo:font-weight="bold" style:font-size-asian="8pt" style:font-weight-asian="bold" style:text-scale="105%"/>
    </style:style>
    <style:style style:name="T859" style:family="text">
      <style:text-properties style:font-name="Verdana" fo:font-size="8pt" fo:letter-spacing="0.0154in" style:font-size-asian="8pt" style:text-scale="105%"/>
    </style:style>
    <style:style style:name="T860" style:family="text">
      <style:text-properties style:font-name="Verdana" fo:font-size="8pt" fo:letter-spacing="0.0146in" style:font-size-asian="8pt" style:text-scale="105%"/>
    </style:style>
    <style:style style:name="T861" style:family="text">
      <style:text-properties style:font-name="Verdana" fo:letter-spacing="-0.0055in" style:text-scale="105%"/>
    </style:style>
    <style:style style:name="T862" style:family="text">
      <style:text-properties style:font-name="Verdana" fo:letter-spacing="-0.0102in" style:text-scale="105%"/>
    </style:style>
    <style:style style:name="T863" style:family="text">
      <style:text-properties style:font-name="Verdana" fo:letter-spacing="-0.0098in" style:text-scale="105%"/>
    </style:style>
    <style:style style:name="T864" style:family="text">
      <style:text-properties style:font-name="Verdana" fo:font-size="8pt" fo:letter-spacing="0.0126in" fo:font-weight="bold" style:font-size-asian="8pt" style:font-weight-asian="bold"/>
    </style:style>
    <style:style style:name="T865" style:family="text">
      <style:text-properties style:font-name="Verdana" fo:font-size="8pt" fo:letter-spacing="0.0134in" fo:font-weight="bold" style:font-size-asian="8pt" style:font-weight-asian="bold"/>
    </style:style>
    <style:style style:name="T866" style:family="text">
      <style:text-properties style:font-name="Verdana" fo:font-size="8.5pt" fo:letter-spacing="0.0437in" style:font-size-asian="8.5pt"/>
    </style:style>
    <style:style style:name="T867" style:family="text">
      <style:text-properties style:font-name="Verdana" fo:font-size="8.5pt" fo:letter-spacing="0.0453in" fo:font-weight="bold" style:font-size-asian="8.5pt" style:font-weight-asian="bold"/>
    </style:style>
    <style:style style:name="T868" style:family="text">
      <style:text-properties style:font-name="Verdana" fo:font-size="8.5pt" fo:letter-spacing="0.0445in" fo:font-weight="bold" style:font-size-asian="8.5pt" style:font-weight-asian="bold"/>
    </style:style>
    <style:style style:name="T869" style:family="text">
      <style:text-properties style:font-name="Verdana" fo:font-size="4pt" fo:letter-spacing="0.0047in" fo:font-weight="bold" style:font-size-asian="4pt" style:font-weight-asian="bold" style:text-scale="105%"/>
    </style:style>
    <style:style style:name="T870" style:family="text">
      <style:text-properties style:font-name="Verdana" fo:font-size="4pt" fo:letter-spacing="-0.0028in" fo:font-weight="bold" style:font-size-asian="4pt" style:font-weight-asian="bold" style:text-scale="105%"/>
    </style:style>
    <style:style style:name="T871" style:family="text">
      <style:text-properties style:font-name="Verdana" fo:font-size="4pt" fo:letter-spacing="0.0228in" style:font-size-asian="4pt" style:text-scale="105%"/>
    </style:style>
    <style:style style:name="T872" style:family="text">
      <style:text-properties style:font-name="Verdana" fo:font-size="4pt" fo:letter-spacing="0.002in" style:font-size-asian="4pt" style:text-scale="105%"/>
    </style:style>
    <style:style style:name="T873" style:family="text">
      <style:text-properties style:font-name="Verdana" fo:font-size="8.5pt" fo:letter-spacing="0.0083in" fo:font-weight="bold" style:font-size-asian="8.5pt" style:font-weight-asian="bold"/>
    </style:style>
    <style:style style:name="T874" style:family="text">
      <style:text-properties style:font-name="Verdana" fo:font-size="8.5pt" fo:letter-spacing="0.0075in" style:font-size-asian="8.5pt"/>
    </style:style>
    <style:style style:name="T875" style:family="text">
      <style:text-properties style:font-name="Verdana" fo:font-size="8.5pt" fo:letter-spacing="0.0071in" style:font-size-asian="8.5pt"/>
    </style:style>
    <style:style style:name="T876" style:family="text">
      <style:text-properties style:font-name="Arial" fo:font-size="8pt" fo:font-weight="bold" style:font-size-asian="8pt" style:font-weight-asian="bold" style:text-scale="105%"/>
    </style:style>
    <style:style style:name="T877" style:family="text">
      <style:text-properties style:font-name="Arial" fo:font-size="8pt" fo:letter-spacing="-0.0016in" fo:font-weight="bold" style:font-size-asian="8pt" style:font-weight-asian="bold" style:text-scale="105%"/>
    </style:style>
    <style:style style:name="T878" style:family="text">
      <style:text-properties style:font-name="Arial" fo:font-size="8pt" fo:letter-spacing="-0.0083in" fo:font-weight="bold" style:font-size-asian="8pt" style:font-weight-asian="bold" style:text-scale="105%"/>
    </style:style>
    <style:style style:name="T879" style:family="text">
      <style:text-properties style:font-name="Arial" fo:font-size="8pt" fo:letter-spacing="-0.0016in" style:font-size-asian="8pt" style:text-scale="105%"/>
    </style:style>
    <style:style style:name="T880" style:family="text">
      <style:text-properties style:font-name="Arial" fo:font-size="8pt" fo:letter-spacing="-0.0071in" style:font-size-asian="8pt" style:text-scale="105%"/>
    </style:style>
    <style:style style:name="T881" style:family="text">
      <style:text-properties style:font-name="Arial" fo:font-size="8pt" fo:letter-spacing="-0.0063in" style:font-size-asian="8pt" style:text-scale="105%"/>
    </style:style>
    <style:style style:name="T882" style:family="text">
      <style:text-properties style:font-name="Arial" fo:font-weight="bold" style:font-weight-asian="bold" style:text-scale="105%"/>
    </style:style>
    <style:style style:name="T883" style:family="text">
      <style:text-properties style:font-name="Arial" fo:letter-spacing="0.0063in" fo:font-weight="bold" style:font-weight-asian="bold" style:text-scale="105%"/>
    </style:style>
    <style:style style:name="T884" style:family="text">
      <style:text-properties style:font-name="Arial" style:text-scale="105%"/>
    </style:style>
    <style:style style:name="T885" style:family="text">
      <style:text-properties style:font-name="Arial" fo:letter-spacing="0.0055in" style:text-scale="105%"/>
    </style:style>
    <style:style style:name="T886" style:family="text">
      <style:text-properties style:font-name="Arial" fo:letter-spacing="0.0063in" style:text-scale="105%"/>
    </style:style>
    <style:style style:name="T887" style:family="text">
      <style:text-properties style:font-name="Arial" fo:letter-spacing="0.0098in" style:text-scale="105%"/>
    </style:style>
    <style:style style:name="T888" style:family="text">
      <style:text-properties style:font-name="Arial" fo:letter-spacing="-0.0028in" style:text-scale="105%"/>
    </style:style>
    <style:style style:name="T889" style:family="text">
      <style:text-properties style:font-name="Arial"/>
    </style:style>
    <style:style style:name="T890" style:family="text">
      <style:text-properties style:font-name="Arial" fo:letter-spacing="-0.0016in"/>
    </style:style>
    <style:style style:name="T891" style:family="text">
      <style:text-properties style:font-name="Arial" fo:letter-spacing="0.0016in"/>
    </style:style>
    <style:style style:name="T892" style:family="text">
      <style:text-properties style:font-name="Arial" fo:letter-spacing="0.0063in"/>
    </style:style>
    <style:style style:name="T893" style:family="text">
      <style:text-properties style:font-name="Arial" fo:letter-spacing="-0.0028in"/>
    </style:style>
    <style:style style:name="T894" style:family="text">
      <style:text-properties style:font-name="Arial" fo:font-size="8pt" fo:font-weight="bold" style:font-size-asian="8pt" style:font-weight-asian="bold"/>
    </style:style>
    <style:style style:name="T895" style:family="text">
      <style:text-properties fo:color="#000009" style:font-name="Arial" fo:font-size="8pt" style:font-size-asian="8pt"/>
    </style:style>
    <style:style style:name="T896" style:family="text">
      <style:text-properties fo:color="#000009" style:font-name="Arial" fo:font-size="8pt" fo:letter-spacing="-0.0063in" style:font-size-asian="8pt"/>
    </style:style>
    <style:style style:name="T897" style:family="text">
      <style:text-properties fo:color="#000009" style:font-name="Arial" fo:font-size="8pt" fo:letter-spacing="-0.0035in" style:font-size-asian="8pt"/>
    </style:style>
    <style:style style:name="T898" style:family="text">
      <style:text-properties style:font-name="Arial" fo:letter-spacing="-0.0055in" fo:font-weight="bold" style:font-weight-asian="bold" style:text-scale="105%"/>
    </style:style>
    <style:style style:name="T899" style:family="text">
      <style:text-properties style:font-name="Arial" fo:letter-spacing="-0.0055in" style:text-scale="105%"/>
    </style:style>
    <style:style style:name="T900" style:family="text">
      <style:text-properties fo:color="#000009" style:font-name="Arial" style:text-scale="105%"/>
    </style:style>
    <style:style style:name="T901" style:family="text">
      <style:text-properties fo:color="#000009" style:font-name="Arial" fo:letter-spacing="-0.0028in" style:text-scale="105%"/>
    </style:style>
    <style:style style:name="T902" style:family="text">
      <style:text-properties fo:color="#000009" style:font-name="Arial" fo:letter-spacing="-0.002in" style:text-scale="105%"/>
    </style:style>
    <style:style style:name="T903" style:family="text">
      <style:text-properties style:font-name="Arial" fo:letter-spacing="0.0055in"/>
    </style:style>
    <style:style style:name="T904" style:family="text">
      <style:text-properties style:font-name="Arial" fo:letter-spacing="-0.002in"/>
    </style:style>
    <style:style style:name="T905" style:family="text">
      <style:text-properties style:font-name="Arial" fo:letter-spacing="-0.0016in" style:text-scale="105%"/>
    </style:style>
    <style:style style:name="T906" style:family="text">
      <style:text-properties style:font-name="Arial" fo:letter-spacing="-0.0043in" style:text-scale="105%"/>
    </style:style>
    <style:style style:name="T907" style:family="text">
      <style:text-properties style:font-name="Arial" fo:letter-spacing="-0.0075in" style:text-scale="105%"/>
    </style:style>
    <style:style style:name="T908" style:family="text">
      <style:text-properties style:font-name="Arial" fo:letter-spacing="-0.0063in" style:text-scale="105%"/>
    </style:style>
    <style:style style:name="T909" style:family="text">
      <style:text-properties style:font-name="Arial" fo:letter-spacing="0.0528in" style:text-scale="105%"/>
    </style:style>
    <style:style style:name="T910" style:family="text">
      <style:text-properties style:font-name="Arial" fo:letter-spacing="0.028in" style:text-scale="105%"/>
    </style:style>
    <style:style style:name="T911" style:family="text">
      <style:text-properties style:font-name="Arial" fo:letter-spacing="0.011in" style:text-scale="105%"/>
    </style:style>
    <style:style style:name="T912" style:family="text">
      <style:text-properties style:font-name="Arial" fo:letter-spacing="0.0083in"/>
    </style:style>
    <style:style style:name="T913" style:family="text">
      <style:text-properties style:font-name="Arial" fo:letter-spacing="0.0091in"/>
    </style:style>
    <style:style style:name="T914" style:family="text">
      <style:text-properties style:font-name="Arial" fo:letter-spacing="0.0008in"/>
    </style:style>
    <style:style style:name="T915" style:family="text">
      <style:text-properties style:font-name="Arial" fo:letter-spacing="0.0035in"/>
    </style:style>
    <style:style style:name="T916" style:family="text">
      <style:text-properties style:font-name="Arial" fo:letter-spacing="0.0098in"/>
    </style:style>
    <style:style style:name="T917" style:family="text">
      <style:text-properties style:font-name="Arial" fo:font-size="8pt" fo:letter-spacing="-0.002in" fo:font-weight="bold" style:font-size-asian="8pt" style:font-weight-asian="bold"/>
    </style:style>
    <style:style style:name="T918" style:family="text">
      <style:text-properties style:font-name="Arial" fo:font-size="8pt" fo:letter-spacing="-0.0063in" fo:font-weight="bold" style:font-size-asian="8pt" style:font-weight-asian="bold"/>
    </style:style>
    <style:style style:name="T919" style:family="text">
      <style:text-properties style:font-name="Arial" fo:font-size="8pt" fo:letter-spacing="0.0035in" fo:font-weight="bold" style:font-size-asian="8pt" style:font-weight-asian="bold"/>
    </style:style>
    <style:style style:name="T920" style:family="text">
      <style:text-properties style:font-name="Arial" fo:font-size="8pt" fo:letter-spacing="-0.0016in" style:font-size-asian="8pt"/>
    </style:style>
    <style:style style:name="T921" style:family="text">
      <style:text-properties style:font-name="Arial" fo:letter-spacing="0.0146in" fo:font-weight="bold" style:font-weight-asian="bold" style:text-scale="105%"/>
    </style:style>
    <style:style style:name="T922" style:family="text">
      <style:text-properties fo:color="#000009" style:font-name="Arial" fo:letter-spacing="0.0134in" style:text-scale="105%"/>
    </style:style>
    <style:style style:name="T923" style:family="text">
      <style:text-properties fo:color="#000009" style:font-name="Arial" fo:letter-spacing="0.0161in" style:text-scale="105%"/>
    </style:style>
    <style:style style:name="T924" style:family="text">
      <style:text-properties style:font-name="Arial" fo:font-size="8pt" fo:letter-spacing="0.0154in" fo:font-weight="bold" style:font-size-asian="8pt" style:font-weight-asian="bold"/>
    </style:style>
    <style:style style:name="T925" style:family="text">
      <style:text-properties style:font-name="Arial" fo:font-size="8pt" fo:letter-spacing="0.002in" fo:font-weight="bold" style:font-size-asian="8pt" style:font-weight-asian="bold"/>
    </style:style>
    <style:style style:name="T926" style:family="text">
      <style:text-properties style:font-name="Arial" fo:font-size="8pt" fo:letter-spacing="0.0028in" fo:font-weight="bold" style:font-size-asian="8pt" style:font-weight-asian="bold"/>
    </style:style>
    <style:style style:name="T927" style:family="text">
      <style:text-properties style:font-name="Arial" fo:font-size="8pt" style:font-size-asian="8pt"/>
    </style:style>
    <style:style style:name="T928" style:family="text">
      <style:text-properties style:font-name="Arial" fo:font-weight="bold" style:font-weight-asian="bold"/>
    </style:style>
    <style:style style:name="T929" style:family="text">
      <style:text-properties style:font-name="Arial" fo:letter-spacing="0.028in" fo:font-weight="bold" style:font-weight-asian="bold"/>
    </style:style>
    <style:style style:name="T930" style:family="text">
      <style:text-properties style:font-name="Arial" fo:letter-spacing="0.028in"/>
    </style:style>
    <style:style style:name="T931" style:family="text">
      <style:text-properties style:font-name="Arial" fo:font-size="8pt" fo:letter-spacing="0.0016in" fo:font-weight="bold" style:font-size-asian="8pt" style:font-weight-asian="bold"/>
    </style:style>
    <style:style style:name="T932" style:family="text">
      <style:text-properties style:font-name="Arial" fo:font-size="8pt" fo:letter-spacing="0.0016in" style:font-size-asian="8pt"/>
    </style:style>
    <style:style style:name="T933" style:family="text">
      <style:text-properties style:font-name="Arial" fo:font-size="8pt" fo:letter-spacing="-0.0016in" fo:font-weight="bold" style:font-size-asian="8pt" style:font-weight-asian="bold"/>
    </style:style>
    <style:style style:name="T934" style:family="text">
      <style:text-properties style:font-name="Arial" fo:font-size="8pt" fo:letter-spacing="-0.0035in" fo:font-weight="bold" style:font-size-asian="8pt" style:font-weight-asian="bold"/>
    </style:style>
    <style:style style:name="T935" style:family="text">
      <style:text-properties style:font-name="Arial" fo:font-size="8pt" fo:letter-spacing="-0.0071in" fo:font-weight="bold" style:font-size-asian="8pt" style:font-weight-asian="bold"/>
    </style:style>
    <style:style style:name="T936" style:family="text">
      <style:text-properties style:font-name="Arial" fo:font-size="8pt" fo:letter-spacing="-0.0028in" fo:font-weight="bold" style:font-size-asian="8pt" style:font-weight-asian="bold"/>
    </style:style>
    <style:style style:name="T937" style:family="text">
      <style:text-properties style:font-name="Arial" fo:font-size="8pt" fo:letter-spacing="-0.0028in" style:font-size-asian="8pt"/>
    </style:style>
    <style:style style:name="T938" style:family="text">
      <style:text-properties style:font-name="Arial" fo:font-size="8pt" fo:letter-spacing="-0.0035in" style:font-size-asian="8pt"/>
    </style:style>
    <style:style style:name="T939" style:family="text">
      <style:text-properties style:font-name="Arial" fo:letter-spacing="-0.0016in" fo:font-weight="bold" style:font-weight-asian="bold"/>
    </style:style>
    <style:style style:name="T940" style:family="text">
      <style:text-properties style:font-name="Arial" fo:letter-spacing="-0.0055in"/>
    </style:style>
    <style:style style:name="T941" style:family="text">
      <style:text-properties style:font-name="Arial" fo:letter-spacing="-0.0063in"/>
    </style:style>
    <style:style style:name="T942" style:family="text">
      <style:text-properties style:font-name="Arial" fo:font-size="8pt" fo:letter-spacing="0.0008in" fo:font-weight="bold" style:font-size-asian="8pt" style:font-weight-asian="bold"/>
    </style:style>
    <style:style style:name="T943" style:family="text">
      <style:text-properties style:font-name="Arial" fo:font-size="8pt" fo:letter-spacing="0.0008in" style:font-size-asian="8pt"/>
    </style:style>
    <style:style style:name="T944" style:family="text">
      <style:text-properties fo:color="#111111" style:font-name="Arial"/>
    </style:style>
    <style:style style:name="T945" style:family="text">
      <style:text-properties style:font-name="Arial" fo:font-size="8pt" fo:letter-spacing="-0.0047in" fo:font-weight="bold" style:font-size-asian="8pt" style:font-weight-asian="bold"/>
    </style:style>
    <style:style style:name="T946" style:family="text">
      <style:text-properties style:font-name="Arial" fo:letter-spacing="0.0264in" fo:font-weight="bold" style:font-weight-asian="bold"/>
    </style:style>
    <style:style style:name="T947" style:family="text">
      <style:text-properties style:font-name="Arial" fo:letter-spacing="0.0256in"/>
    </style:style>
    <style:style style:name="T948" style:family="text">
      <style:text-properties fo:color="#000009" style:font-name="Arial" fo:font-size="8pt" fo:letter-spacing="-0.0016in" style:font-size-asian="8pt"/>
    </style:style>
    <style:style style:name="T949" style:family="text">
      <style:text-properties fo:color="#000009" style:font-name="Arial" fo:font-size="8pt" fo:letter-spacing="-0.0028in" style:font-size-asian="8pt"/>
    </style:style>
    <style:style style:name="T950" style:family="text">
      <style:text-properties style:font-name="Arial" fo:font-size="8pt" fo:letter-spacing="-0.0028in" fo:font-weight="bold" style:font-size-asian="8pt" style:font-weight-asian="bold" style:text-scale="105%"/>
    </style:style>
    <style:style style:name="T951" style:family="text">
      <style:text-properties fo:color="#000009" style:font-name="Verdana" fo:font-size="7.5pt" style:font-size-asian="7.5pt" style:text-scale="105%"/>
    </style:style>
    <style:style style:name="T952" style:family="text">
      <style:text-properties fo:color="#000009" style:font-name="Verdana" fo:font-size="7.5pt" fo:letter-spacing="-0.0035in" style:font-size-asian="7.5pt" style:text-scale="105%"/>
    </style:style>
    <style:style style:name="T953" style:family="text">
      <style:text-properties fo:color="#000009" style:font-name="Verdana" fo:font-size="7.5pt" fo:letter-spacing="-0.0043in" style:font-size-asian="7.5pt" style:text-scale="105%"/>
    </style:style>
    <style:style style:name="T954" style:family="text">
      <style:text-properties style:font-name="Arial" fo:letter-spacing="0.022in"/>
    </style:style>
    <style:style style:name="T955" style:family="text">
      <style:text-properties style:font-name="Arial" fo:letter-spacing="0.0555in"/>
    </style:style>
    <style:style style:name="T956" style:family="text">
      <style:text-properties fo:color="#000009" style:font-name="Arial"/>
    </style:style>
    <style:style style:name="T957" style:family="text">
      <style:text-properties style:font-name="Arial" fo:letter-spacing="-0.0075in"/>
    </style:style>
    <style:style style:name="T958" style:family="text">
      <style:text-properties style:font-name="Arial" fo:letter-spacing="-0.0035in"/>
    </style:style>
    <style:style style:name="T959" style:family="text">
      <style:text-properties style:font-name="Arial" fo:letter-spacing="0.0264in"/>
    </style:style>
    <style:style style:name="T960" style:family="text">
      <style:text-properties style:font-name="Arial" fo:letter-spacing="0.0244in"/>
    </style:style>
    <style:style style:name="T961" style:family="text">
      <style:text-properties style:font-name="Arial" fo:letter-spacing="0.0193in"/>
    </style:style>
    <style:style style:name="T962" style:family="text">
      <style:text-properties style:font-name="Arial" fo:letter-spacing="-0.0008in"/>
    </style:style>
    <style:style style:name="T963" style:family="text">
      <style:text-properties style:font-name="Arial" fo:letter-spacing="-0.0071in"/>
    </style:style>
    <style:style style:name="T964" style:family="text">
      <style:text-properties style:font-name="Arial" fo:letter-spacing="-0.0043in"/>
    </style:style>
    <style:style style:name="T965" style:family="text">
      <style:text-properties style:font-name="Arial" fo:letter-spacing="0.002in"/>
    </style:style>
    <style:style style:name="T966" style:family="text">
      <style:text-properties style:font-name="Arial" fo:letter-spacing="-0.0047in"/>
    </style:style>
    <style:style style:name="T967" style:family="text">
      <style:text-properties style:font-name="Arial" fo:font-size="8pt" fo:letter-spacing="0.0043in" fo:font-weight="bold" style:font-size-asian="8pt" style:font-weight-asian="bold"/>
    </style:style>
    <style:style style:name="T968" style:family="text">
      <style:text-properties style:font-name="Arial" fo:font-size="8pt" fo:letter-spacing="0.0047in" style:font-size-asian="8pt"/>
    </style:style>
    <style:style style:name="T969" style:family="text">
      <style:text-properties style:font-name="Arial" fo:font-size="8pt" fo:letter-spacing="0.0055in" style:font-size-asian="8pt"/>
    </style:style>
    <style:style style:name="T970" style:family="text">
      <style:text-properties style:font-name="Arial" fo:font-size="8pt" fo:letter-spacing="0.0398in" fo:font-weight="bold" style:font-size-asian="8pt" style:font-weight-asian="bold"/>
    </style:style>
    <style:style style:name="T971" style:family="text">
      <style:text-properties style:font-name="Arial" fo:font-size="8pt" fo:letter-spacing="0.0043in" style:font-size-asian="8pt"/>
    </style:style>
    <style:style style:name="T972" style:family="text">
      <style:text-properties style:font-name="Arial" fo:letter-spacing="0.0138in"/>
    </style:style>
    <style:style style:name="T973" style:family="text">
      <style:text-properties style:font-name="Arial" fo:font-size="8pt" fo:letter-spacing="-0.0083in" fo:font-weight="bold" style:font-size-asian="8pt" style:font-weight-asian="bold"/>
    </style:style>
    <style:style style:name="T974" style:family="text">
      <style:text-properties style:font-name="Arial" fo:font-size="8pt" fo:letter-spacing="0.0083in" fo:font-weight="bold" style:font-size-asian="8pt" style:font-weight-asian="bold"/>
    </style:style>
    <style:style style:name="T975" style:family="text">
      <style:text-properties style:font-name="Arial" fo:font-size="8pt" fo:letter-spacing="0.0063in" fo:font-weight="bold" style:font-size-asian="8pt" style:font-weight-asian="bold"/>
    </style:style>
    <style:style style:name="T976" style:family="text">
      <style:text-properties fo:color="#231f20" style:font-name="Source Sans Pro" fo:font-size="11pt" style:font-size-asian="11pt"/>
    </style:style>
    <style:style style:name="T977" style:family="text">
      <style:text-properties fo:color="#231f20" style:font-name="Source Sans Pro" fo:font-size="11pt" fo:letter-spacing="0.0181in" style:font-size-asian="11pt"/>
    </style:style>
    <style:style style:name="T978" style:family="text">
      <style:text-properties fo:color="#231f20" style:font-name="Source Sans Pro" fo:font-size="11pt" fo:letter-spacing="-0.0035in" style:font-size-asian="11pt"/>
    </style:style>
    <style:style style:name="T979" style:family="text">
      <style:text-properties fo:color="#231f20" style:font-name="Source Sans Pro" fo:font-size="11pt" fo:letter-spacing="-0.0016in" style:font-size-asian="11pt"/>
    </style:style>
    <style:style style:name="T980" style:family="text">
      <style:text-properties fo:color="#231f20" style:font-name="Source Sans Pro" fo:font-size="11pt" fo:letter-spacing="-0.002in" style:font-size-asian="11pt"/>
    </style:style>
    <style:style style:name="T981" style:family="text">
      <style:text-properties fo:color="#231f20" style:font-name="Source Sans Pro" fo:font-size="11pt" fo:font-weight="bold" style:font-size-asian="11pt" style:font-weight-asian="bold"/>
    </style:style>
    <style:style style:name="T982" style:family="text">
      <style:text-properties fo:color="#231f20" style:font-name="Source Sans Pro" fo:font-size="11pt" fo:letter-spacing="-0.0043in" fo:font-weight="bold" style:font-size-asian="11pt" style:font-weight-asian="bold"/>
    </style:style>
    <style:style style:name="T983" style:family="text">
      <style:text-properties fo:color="#231f20" style:font-name="Source Sans Pro" fo:font-size="11pt" fo:letter-spacing="-0.002in" fo:font-weight="bold" style:font-size-asian="11pt" style:font-weight-asian="bold"/>
    </style:style>
    <style:style style:name="T984" style:family="text">
      <style:text-properties fo:color="#231f20" style:font-name="Source Sans Pro" fo:font-size="11pt" fo:letter-spacing="-0.0016in" fo:font-weight="bold" style:font-size-asian="11pt" style:font-weight-asian="bold"/>
    </style:style>
    <style:style style:name="T985" style:family="text">
      <style:text-properties fo:color="#231f20" style:font-name="Source Sans Pro" fo:font-size="11pt" fo:letter-spacing="-0.0008in" fo:font-weight="bold" style:font-size-asian="11pt" style:font-weight-asian="bold"/>
    </style:style>
    <style:style style:name="T986" style:family="text">
      <style:text-properties fo:color="#231f20" style:font-name="Source Sans Pro" fo:font-size="11pt" fo:letter-spacing="-0.0047in" fo:font-weight="bold" style:font-size-asian="11pt" style:font-weight-asian="bold"/>
    </style:style>
    <style:style style:name="T987" style:family="text">
      <style:text-properties fo:color="#000009" style:font-name="Arial" fo:font-size="11pt" style:text-underline-style="solid" style:text-underline-width="auto" style:text-underline-color="#000009" fo:font-weight="bold" style:font-size-asian="11pt" style:font-weight-asian="bold"/>
    </style:style>
    <style:style style:name="T988" style:family="text">
      <style:text-properties fo:color="#000009" style:font-name="Arial" fo:font-size="11pt" style:text-underline-style="none" fo:font-weight="bold" style:font-size-asian="11pt" style:font-weight-asian="bold"/>
    </style:style>
    <style:style style:name="T989" style:family="text">
      <style:text-properties fo:color="#000009" style:font-name="Arial" fo:font-size="11pt" fo:letter-spacing="0.0134in" style:text-underline-style="solid" style:text-underline-width="auto" style:text-underline-color="#000009" fo:font-weight="bold" style:font-size-asian="11pt" style:font-weight-asian="bold"/>
    </style:style>
    <style:style style:name="T990" style:family="text">
      <style:text-properties fo:color="#000009" style:font-name="Arial" fo:font-size="11pt" fo:letter-spacing="0.0118in" style:text-underline-style="solid" style:text-underline-width="auto" style:text-underline-color="#000009" fo:font-weight="bold" style:font-size-asian="11pt" style:font-weight-asian="bold"/>
    </style:style>
    <style:style style:name="T991" style:family="text">
      <style:text-properties fo:color="#000009" style:font-name="Arial" fo:font-size="11pt" fo:letter-spacing="-0.0028in" style:text-underline-style="solid" style:text-underline-width="auto" style:text-underline-color="#000009" fo:font-weight="bold" style:font-size-asian="11pt" style:font-weight-asian="bold"/>
    </style:style>
    <style:style style:name="T992" style:family="text">
      <style:text-properties fo:color="#000009" fo:font-weight="normal" style:font-weight-asian="normal"/>
    </style:style>
    <style:style style:name="T993" style:family="text">
      <style:text-properties fo:color="#000009"/>
    </style:style>
    <style:style style:name="T994" style:family="text">
      <style:text-properties fo:color="#000009" fo:letter-spacing="0.0028in"/>
    </style:style>
    <style:style style:name="T995" style:family="text">
      <style:text-properties fo:color="#000009" fo:letter-spacing="-0.0008in"/>
    </style:style>
    <style:style style:name="T996" style:family="text">
      <style:text-properties fo:color="#000009" fo:letter-spacing="0.0008in"/>
    </style:style>
    <style:style style:name="T997" style:family="text">
      <style:text-properties fo:color="#000009" fo:letter-spacing="0.0035in"/>
    </style:style>
    <style:style style:name="T998" style:family="text">
      <style:text-properties fo:color="#000009" fo:letter-spacing="0.0055in"/>
    </style:style>
    <style:style style:name="T999" style:family="text">
      <style:text-properties fo:color="#000009" fo:letter-spacing="-0.0071in"/>
    </style:style>
    <style:style style:name="T1000" style:family="text">
      <style:text-properties fo:color="#000009" style:font-name="Arial" fo:font-size="10pt" fo:font-weight="bold" style:font-size-asian="10pt" style:font-weight-asian="bold"/>
    </style:style>
    <style:style style:name="T1001" style:family="text">
      <style:text-properties fo:color="#000009" style:font-name="Arial" fo:font-size="10pt" style:font-size-asian="10pt"/>
    </style:style>
    <style:style style:name="T1002" style:family="text">
      <style:text-properties fo:color="#000009" style:font-name="Arial" fo:font-size="10pt" fo:letter-spacing="0.028in" style:font-size-asian="10pt"/>
    </style:style>
    <style:style style:name="T1003" style:family="text">
      <style:text-properties fo:color="#000009" style:font-name="Arial" fo:font-size="10pt" fo:letter-spacing="-0.0063in" style:font-size-asian="10pt"/>
    </style:style>
    <style:style style:name="T1004" style:family="text">
      <style:text-properties fo:color="#000009" style:font-name="Arial" fo:font-size="10pt" fo:letter-spacing="-0.0083in" style:font-size-asian="10pt"/>
    </style:style>
    <style:style style:name="T1005" style:family="text">
      <style:text-properties fo:color="#000009" style:font-name="Arial" fo:font-size="10pt" fo:letter-spacing="-0.0055in" style:font-size-asian="10pt"/>
    </style:style>
    <style:style style:name="T1006" style:family="text">
      <style:text-properties fo:color="#000009" style:font-name="Arial" fo:font-size="10pt" fo:letter-spacing="-0.0071in" style:font-size-asian="10pt"/>
    </style:style>
    <style:style style:name="T1007" style:family="text">
      <style:text-properties fo:color="#000009" style:font-name="Arial" fo:font-size="10pt" fo:letter-spacing="-0.0028in" style:font-size-asian="10pt"/>
    </style:style>
    <style:style style:name="T1008" style:family="text">
      <style:text-properties style:font-name="Arial" fo:font-size="10pt" style:font-size-asian="10pt"/>
    </style:style>
    <style:style style:name="T1009" style:family="text">
      <style:text-properties style:font-name="Arial" fo:font-size="10pt" fo:letter-spacing="-0.0043in" style:font-size-asian="10pt"/>
    </style:style>
    <style:style style:name="T1010" style:family="text">
      <style:text-properties style:font-name="Arial" fo:font-size="10pt" fo:letter-spacing="-0.0055in" style:font-size-asian="10pt"/>
    </style:style>
    <style:style style:name="T1011" style:family="text">
      <style:text-properties style:font-name="Arial" fo:font-size="10pt" fo:letter-spacing="-0.0075in" style:font-size-asian="10pt"/>
    </style:style>
    <style:style style:name="T1012" style:family="text">
      <style:text-properties style:font-name="Arial" fo:font-size="10pt" fo:letter-spacing="-0.0063in" style:font-size-asian="10pt"/>
    </style:style>
    <style:style style:name="T1013" style:family="text">
      <style:text-properties style:font-name="Arial" fo:font-size="10pt" fo:letter-spacing="-0.0047in" style:font-size-asian="10pt"/>
    </style:style>
    <style:style style:name="T1014" style:family="text">
      <style:text-properties style:font-name="Arial" fo:font-size="10pt" fo:letter-spacing="-0.0016in" style:font-size-asian="10pt"/>
    </style:style>
    <style:style style:name="T1015" style:family="text">
      <style:text-properties style:font-name="Arial" fo:font-size="1pt" style:font-size-asian="1pt"/>
    </style:style>
    <style:style style:name="T1016" style:family="text">
      <style:text-properties fo:color="#000009" style:font-name="Arial" fo:font-size="8.5pt" fo:font-weight="bold" style:font-size-asian="8.5pt" style:font-weight-asian="bold"/>
    </style:style>
    <style:style style:name="T1017" style:family="text">
      <style:text-properties fo:color="#000009" style:font-name="Arial" fo:font-size="8.5pt" fo:letter-spacing="-0.002in" fo:font-weight="bold" style:font-size-asian="8.5pt" style:font-weight-asian="bold"/>
    </style:style>
    <style:style style:name="T1018" style:family="text">
      <style:text-properties fo:color="#000009" style:font-name="Arial" fo:font-size="8.5pt" fo:letter-spacing="-0.0028in" fo:font-weight="bold" style:font-size-asian="8.5pt" style:font-weight-asian="bold"/>
    </style:style>
    <style:style style:name="T1019" style:family="text">
      <style:text-properties fo:color="#000009" style:font-name="Arial" fo:font-size="8.5pt" fo:letter-spacing="-0.0035in" fo:font-weight="bold" style:font-size-asian="8.5pt" style:font-weight-asian="bold"/>
    </style:style>
    <style:style style:name="T1020" style:family="text">
      <style:text-properties fo:color="#000009" style:font-name="Arial" fo:font-size="8.5pt" fo:letter-spacing="-0.0016in" fo:font-weight="bold" style:font-size-asian="8.5pt" style:font-weight-asian="bold"/>
    </style:style>
    <style:style style:name="T1021" style:family="text">
      <style:text-properties fo:color="#000009" style:font-name="Arial" fo:font-size="8.5pt" style:font-size-asian="8.5pt"/>
    </style:style>
    <style:style style:name="T1022" style:family="text">
      <style:text-properties fo:color="#000009" style:font-name="Arial" fo:font-size="8.5pt" fo:letter-spacing="-0.002in" style:font-size-asian="8.5pt"/>
    </style:style>
    <style:style style:name="T1023" style:family="text">
      <style:text-properties fo:color="#000009" style:font-name="Arial" fo:font-size="8.5pt" fo:letter-spacing="-0.0028in" style:font-size-asian="8.5pt"/>
    </style:style>
    <style:style style:name="T1024" style:family="text">
      <style:text-properties fo:color="#000009" style:font-name="Arial" fo:font-size="8.5pt" fo:letter-spacing="-0.0035in" style:font-size-asian="8.5pt"/>
    </style:style>
    <style:style style:name="T1025" style:family="text">
      <style:text-properties fo:color="#000009" style:font-name="Arial" fo:font-size="8.5pt" fo:letter-spacing="-0.0016in" style:font-size-asian="8.5pt"/>
    </style:style>
    <style:style style:name="T1026" style:family="text">
      <style:text-properties fo:color="#000009" style:font-name="Arial" fo:font-size="8.5pt" fo:letter-spacing="-0.0071in" fo:font-weight="bold" style:font-size-asian="8.5pt" style:font-weight-asian="bold"/>
    </style:style>
    <style:style style:name="T1027" style:family="text">
      <style:text-properties fo:color="#000009" style:font-name="Arial" fo:font-size="8.5pt" fo:letter-spacing="-0.0043in" style:font-size-asian="8.5pt"/>
    </style:style>
    <style:style style:name="T1028" style:family="text">
      <style:text-properties fo:color="#000009" style:font-name="Arial" fo:font-size="8.5pt" fo:letter-spacing="-0.0047in" style:font-size-asian="8.5pt"/>
    </style:style>
    <style:style style:name="T1029" style:family="text">
      <style:text-properties fo:color="#000009" style:font-name="Arial" fo:font-size="8.5pt" fo:letter-spacing="-0.0071in" style:font-size-asian="8.5pt"/>
    </style:style>
    <style:style style:name="T1030" style:family="text">
      <style:text-properties fo:color="#000009" style:font-name="Arial" fo:font-size="8.5pt" fo:letter-spacing="-0.0055in" fo:font-weight="bold" style:font-size-asian="8.5pt" style:font-weight-asian="bold"/>
    </style:style>
    <style:style style:name="T1031" style:family="text">
      <style:text-properties fo:color="#000009" style:font-name="Arial" fo:font-size="8.5pt" fo:letter-spacing="-0.0008in" style:font-size-asian="8.5pt"/>
    </style:style>
    <style:style style:name="T1032" style:family="text">
      <style:text-properties fo:color="#231f20" style:font-name="Cambria" fo:font-size="8pt" fo:font-weight="bold" style:font-size-asian="8pt" style:font-weight-asian="bold"/>
    </style:style>
    <style:style style:name="T1033" style:family="text">
      <style:text-properties fo:color="#231f20" style:font-name="Cambria" fo:font-size="8pt" fo:letter-spacing="-0.0028in" fo:font-weight="bold" style:font-size-asian="8pt" style:font-weight-asian="bold"/>
    </style:style>
    <style:style style:name="T1034" style:family="text">
      <style:text-properties fo:color="#231f20" style:font-name="Cambria" fo:font-size="8pt" fo:letter-spacing="-0.0035in" fo:font-weight="bold" style:font-size-asian="8pt" style:font-weight-asian="bold"/>
    </style:style>
    <style:style style:name="T1035" style:family="text">
      <style:text-properties fo:color="#231f20" style:font-name="Cambria" fo:font-size="8pt" fo:letter-spacing="0.028in" fo:font-weight="bold" style:font-size-asian="8pt" style:font-weight-asian="bold"/>
    </style:style>
    <style:style style:name="T1036" style:family="text">
      <style:text-properties fo:color="#231f20" style:font-name="Cambria" fo:font-size="8pt" fo:letter-spacing="-0.0016in" fo:font-weight="bold" style:font-size-asian="8pt" style:font-weight-asian="bold"/>
    </style:style>
    <style:style style:name="T1037" style:family="text">
      <style:text-properties fo:color="#231f20" style:font-name="Cambria" fo:font-size="8pt" fo:letter-spacing="0.0016in" fo:font-weight="bold" style:font-size-asian="8pt" style:font-weight-asian="bold"/>
    </style:style>
    <style:style style:name="T1038" style:family="text">
      <style:text-properties fo:color="#231f20" style:font-name="Cambria" fo:font-size="8pt" fo:letter-spacing="-0.0043in" fo:font-weight="bold" style:font-size-asian="8pt" style:font-weight-asian="bold"/>
    </style:style>
    <style:style style:name="T1039" style:family="text">
      <style:text-properties fo:color="#231f20" style:font-name="Cambria" fo:font-size="8pt" fo:letter-spacing="-0.0016in" style:font-size-asian="8pt"/>
    </style:style>
    <style:style style:name="T1040" style:family="text">
      <style:text-properties fo:color="#231f20" style:font-name="Cambria" fo:font-size="8pt" fo:letter-spacing="-0.0063in" fo:font-weight="bold" style:font-size-asian="8pt" style:font-weight-asian="bold"/>
    </style:style>
    <style:style style:name="T1041" style:family="text">
      <style:text-properties fo:color="#231f20" style:font-name="Cambria" fo:font-size="8pt" style:font-size-asian="8pt"/>
    </style:style>
    <style:style style:name="T1042" style:family="text">
      <style:text-properties fo:color="#231f20" style:font-name="Cambria" fo:font-size="8pt" fo:letter-spacing="-0.0047in" style:font-size-asian="8pt"/>
    </style:style>
    <style:style style:name="T1043" style:family="text">
      <style:text-properties fo:color="#231f20" style:font-name="Cambria" fo:font-size="8pt" fo:letter-spacing="-0.0035in" style:font-size-asian="8pt"/>
    </style:style>
    <style:style style:name="T1044" style:family="text">
      <style:text-properties fo:color="#231f20" style:font-name="Cambria" fo:font-size="8pt" fo:letter-spacing="-0.0138in" style:font-size-asian="8pt"/>
    </style:style>
    <style:style style:name="T1045" style:family="text">
      <style:text-properties fo:color="#231f20" style:font-name="Cambria" fo:font-size="8pt" fo:letter-spacing="-0.0043in" style:font-size-asian="8pt"/>
    </style:style>
    <style:style style:name="T1046" style:family="text">
      <style:text-properties fo:color="#231f20" style:font-name="Cambria"/>
    </style:style>
    <style:style style:name="T1047" style:family="text">
      <style:text-properties fo:color="#231f20" style:font-name="Cambria" fo:letter-spacing="-0.0063in"/>
    </style:style>
    <style:style style:name="T1048" style:family="text">
      <style:text-properties fo:color="#231f20" style:font-name="Cambria" fo:letter-spacing="-0.0055in"/>
    </style:style>
    <style:style style:name="T1049" style:family="text">
      <style:text-properties fo:color="#231f20" style:font-name="Cambria" fo:letter-spacing="-0.0138in"/>
    </style:style>
    <style:style style:name="T1050" style:family="text">
      <style:text-properties fo:color="#231f20" style:font-name="Cambria" fo:letter-spacing="-0.0047in"/>
    </style:style>
    <style:style style:name="T1051" style:family="text">
      <style:text-properties fo:color="#231f20" style:font-name="Cambria" fo:letter-spacing="-0.0043in"/>
    </style:style>
    <style:style style:name="T1052" style:family="text">
      <style:text-properties fo:color="#231f20" style:font-name="Cambria" fo:letter-spacing="-0.0016in"/>
    </style:style>
    <style:style style:name="T1053" style:family="text">
      <style:text-properties fo:color="#231f20" style:font-name="Cambria" fo:font-size="7.5pt" fo:letter-spacing="-0.0016in" fo:font-weight="bold" style:font-size-asian="7.5pt" style:font-weight-asian="bold" style:text-scale="105%"/>
    </style:style>
    <style:style style:name="T1054" style:family="text">
      <style:text-properties fo:color="#231f20" style:font-name="Cambria" fo:font-size="7.5pt" style:font-size-asian="7.5pt" style:text-scale="105%"/>
    </style:style>
    <style:style style:name="T1055" style:family="text">
      <style:text-properties fo:color="#231f20" style:font-name="Cambria" fo:font-size="7.5pt" fo:letter-spacing="-0.0063in" style:font-size-asian="7.5pt" style:text-scale="105%"/>
    </style:style>
    <style:style style:name="T1056" style:family="text">
      <style:text-properties fo:color="#231f20" style:font-name="Cambria" fo:font-size="7.5pt" fo:letter-spacing="-0.0016in" style:font-size-asian="7.5pt" style:text-scale="105%"/>
    </style:style>
    <style:style style:name="T1057" style:family="text">
      <style:text-properties fo:color="#231f20" style:font-name="Cambria" fo:font-size="7.5pt" fo:letter-spacing="-0.002in" style:font-size-asian="7.5pt" style:text-scale="105%"/>
    </style:style>
    <style:style style:name="T1058" style:family="text">
      <style:text-properties fo:color="#231f20" style:font-name="Cambria" fo:font-size="7.5pt" fo:letter-spacing="0.028in" style:font-size-asian="7.5pt" style:text-scale="105%"/>
    </style:style>
    <style:style style:name="T1059" style:family="text">
      <style:text-properties fo:color="#231f20" style:font-name="Cambria" fo:font-size="7.5pt" style:font-size-asian="7.5pt"/>
    </style:style>
    <style:style style:name="T1060" style:family="text">
      <style:text-properties fo:color="#231f20" style:font-name="Cambria" fo:font-size="7.5pt" fo:letter-spacing="-0.002in" style:font-size-asian="7.5pt"/>
    </style:style>
    <style:style style:name="T1061" style:family="text">
      <style:text-properties fo:color="#231f20" style:font-name="Cambria" fo:font-size="7.5pt" fo:letter-spacing="0.0173in" style:font-size-asian="7.5pt"/>
    </style:style>
    <style:style style:name="T1062" style:family="text">
      <style:text-properties fo:color="#231f20" style:font-name="Cambria" fo:font-size="7.5pt" fo:letter-spacing="-0.0047in" style:font-size-asian="7.5pt" style:text-scale="105%"/>
    </style:style>
    <style:style style:name="T1063" style:family="text">
      <style:text-properties fo:color="#231f20" style:font-name="Cambria" fo:font-size="7.5pt" fo:letter-spacing="-0.0043in" style:font-size-asian="7.5pt" style:text-scale="105%"/>
    </style:style>
    <style:style style:name="T1064" style:family="text">
      <style:text-properties fo:color="#231f20" style:font-name="Cambria" fo:font-size="7.5pt" fo:letter-spacing="-0.0035in" style:font-size-asian="7.5pt" style:text-scale="105%"/>
    </style:style>
    <style:style style:name="T1065" style:family="text">
      <style:text-properties fo:color="#231f20" style:font-name="Cambria" fo:font-size="7.5pt" fo:letter-spacing="0.0008in" style:font-size-asian="7.5pt" style:text-scale="105%"/>
    </style:style>
    <style:style style:name="T1066" style:family="text">
      <style:text-properties fo:color="#231f20" style:font-name="Cambria" fo:font-size="7.5pt" fo:letter-spacing="-0.0028in" style:font-size-asian="7.5pt" style:text-scale="105%"/>
    </style:style>
    <style:style style:name="T1067" style:family="text">
      <style:text-properties fo:color="#231f20" style:font-name="Cambria" fo:font-size="7.5pt" fo:letter-spacing="-0.0008in" style:font-size-asian="7.5pt"/>
    </style:style>
    <style:style style:name="T1068" style:family="text">
      <style:text-properties fo:color="#231f20" style:font-name="Cambria" fo:font-size="7.5pt" fo:font-weight="bold" style:font-size-asian="7.5pt" style:font-weight-asian="bold"/>
    </style:style>
    <style:style style:name="T1069" style:family="text">
      <style:text-properties fo:color="#231f20" style:font-name="Cambria" fo:font-size="7.5pt" fo:letter-spacing="-0.0063in" style:font-size-asian="7.5pt"/>
    </style:style>
    <style:style style:name="T1070" style:family="text">
      <style:text-properties fo:color="#231f20" style:font-name="Cambria" fo:font-size="7.5pt" fo:font-weight="bold" style:font-size-asian="7.5pt" style:font-weight-asian="bold" style:text-scale="105%"/>
    </style:style>
    <style:style style:name="T1071" style:family="text">
      <style:text-properties fo:color="#231f20" style:font-name="Cambria" fo:font-size="7.5pt" fo:letter-spacing="0.022in" fo:font-weight="bold" style:font-size-asian="7.5pt" style:font-weight-asian="bold" style:text-scale="105%"/>
    </style:style>
    <style:style style:name="T1072" style:family="text">
      <style:text-properties fo:color="#231f20" style:font-name="Cambria" fo:font-size="7.5pt" fo:letter-spacing="0.0217in" fo:font-weight="bold" style:font-size-asian="7.5pt" style:font-weight-asian="bold" style:text-scale="105%"/>
    </style:style>
    <style:style style:name="T1073" style:family="text">
      <style:text-properties fo:color="#231f20" style:font-name="Cambria" fo:font-size="7.5pt" fo:letter-spacing="0.0228in" fo:font-weight="bold" style:font-size-asian="7.5pt" style:font-weight-asian="bold" style:text-scale="105%"/>
    </style:style>
    <style:style style:name="T1074" style:family="text">
      <style:text-properties fo:color="#231f20" style:font-name="Cambria" fo:font-size="7.5pt" fo:letter-spacing="0.0236in" style:font-size-asian="7.5pt" style:text-scale="105%"/>
    </style:style>
    <style:style style:name="T1075" style:family="text">
      <style:text-properties fo:color="#231f20" style:font-name="Cambria" fo:font-size="7.5pt" fo:letter-spacing="0.0228in" style:font-size-asian="7.5pt" style:text-scale="105%"/>
    </style:style>
    <style:style style:name="T1076" style:family="text">
      <style:text-properties fo:color="#231f20" style:font-name="Cambria" fo:font-size="7.5pt" fo:letter-spacing="0.0299in" style:font-size-asian="7.5pt" style:text-scale="105%"/>
    </style:style>
    <style:style style:name="T1077" style:family="text">
      <style:text-properties fo:color="#231f20" style:font-name="Cambria" fo:font-size="7.5pt" fo:letter-spacing="-0.0126in" style:font-size-asian="7.5pt" style:text-scale="105%"/>
    </style:style>
    <style:style style:name="T1078" style:family="text">
      <style:text-properties fo:color="#231f20" style:font-name="Cambria" fo:font-size="7.5pt" fo:letter-spacing="-0.0071in" style:font-size-asian="7.5pt" style:text-scale="105%"/>
    </style:style>
    <style:style style:name="T1079" style:family="text">
      <style:text-properties fo:color="#231f20" style:font-name="Cambria" fo:font-size="7.5pt" fo:letter-spacing="-0.0055in" style:font-size-asian="7.5pt" style:text-scale="105%"/>
    </style:style>
    <style:style style:name="T1080" style:family="text">
      <style:text-properties fo:color="#231f20" style:font-name="Cambria" fo:font-size="7.5pt" fo:letter-spacing="-0.0063in" fo:font-weight="bold" style:font-size-asian="7.5pt" style:font-weight-asian="bold" style:text-scale="105%"/>
    </style:style>
    <style:style style:name="T1081" style:family="text">
      <style:text-properties fo:color="#231f20" style:font-name="Cambria" fo:font-size="7.5pt" fo:letter-spacing="-0.0055in" fo:font-weight="bold" style:font-size-asian="7.5pt" style:font-weight-asian="bold" style:text-scale="105%"/>
    </style:style>
    <style:style style:name="T1082" style:family="text">
      <style:text-properties fo:color="#231f20" style:font-name="Cambria" fo:font-size="7.5pt" fo:letter-spacing="-0.0008in" style:font-size-asian="7.5pt" style:text-scale="105%"/>
    </style:style>
    <style:style style:name="T1083" style:family="text">
      <style:text-properties fo:color="#231f20" style:font-name="Cambria" fo:font-size="7.5pt" fo:letter-spacing="0.028in" fo:font-weight="bold" style:font-size-asian="7.5pt" style:font-weight-asian="bold" style:text-scale="105%"/>
    </style:style>
    <style:style style:name="T1084" style:family="text">
      <style:text-properties fo:color="#231f20" style:font-name="Cambria" fo:font-size="7.5pt" fo:letter-spacing="-0.0008in" fo:font-weight="bold" style:font-size-asian="7.5pt" style:font-weight-asian="bold" style:text-scale="105%"/>
    </style:style>
    <style:style style:name="T1085" style:family="text">
      <style:text-properties fo:color="#231f20" style:font-name="Cambria" fo:font-size="7.5pt" fo:letter-spacing="-0.002in" fo:font-weight="bold" style:font-size-asian="7.5pt" style:font-weight-asian="bold" style:text-scale="105%"/>
    </style:style>
    <style:style style:name="T1086" style:family="text">
      <style:text-properties fo:color="#231f20" style:font-name="Cambria" fo:font-size="7.5pt" fo:letter-spacing="-0.0055in" style:font-size-asian="7.5pt"/>
    </style:style>
    <style:style style:name="T1087" style:family="text">
      <style:text-properties fo:color="#231f20" style:font-name="Cambria" fo:font-size="7.5pt" fo:letter-spacing="-0.0043in" style:font-size-asian="7.5pt"/>
    </style:style>
    <style:style style:name="T1088" style:family="text">
      <style:text-properties fo:color="#231f20" style:font-name="Cambria" fo:font-size="7.5pt" fo:letter-spacing="0.028in" style:font-size-asian="7.5pt"/>
    </style:style>
    <style:style style:name="T1089" style:family="text">
      <style:text-properties fo:color="#231f20" style:font-name="Cambria" fo:font-size="7.5pt" fo:letter-spacing="-0.0138in" style:font-size-asian="7.5pt" style:text-scale="105%"/>
    </style:style>
    <style:style style:name="T1090" style:family="text">
      <style:text-properties fo:color="#0f0f0f" style:text-scale="105%"/>
    </style:style>
    <style:style style:name="T1091" style:family="text">
      <style:text-properties fo:color="#0f0f0f" fo:letter-spacing="0.0071in" style:text-scale="105%"/>
    </style:style>
    <style:style style:name="T1092" style:family="text">
      <style:text-properties fo:color="#1f1f1f" style:text-scale="105%"/>
    </style:style>
    <style:style style:name="T1093" style:family="text">
      <style:text-properties fo:color="#1f1f1f" fo:letter-spacing="0.002in" style:text-scale="105%"/>
    </style:style>
    <style:style style:name="T1094" style:family="text">
      <style:text-properties fo:color="#1f1f1f" fo:letter-spacing="0.0161in" style:text-scale="105%"/>
    </style:style>
    <style:style style:name="T1095" style:family="text">
      <style:text-properties fo:color="#0f0f0f" fo:letter-spacing="-0.0016in" style:text-scale="105%"/>
    </style:style>
    <style:style style:name="T1096" style:family="text">
      <style:text-properties fo:color="#505050" fo:letter-spacing="-0.0016in" style:text-scale="105%"/>
    </style:style>
    <style:style style:name="T1097" style:family="text">
      <style:text-properties fo:color="#1f1f1f"/>
    </style:style>
    <style:style style:name="T1098" style:family="text">
      <style:text-properties fo:color="#0f0f0f"/>
    </style:style>
    <style:style style:name="T1099" style:family="text">
      <style:text-properties fo:color="#0f0f0f" fo:letter-spacing="0.028in"/>
    </style:style>
    <style:style style:name="T1100" style:family="text">
      <style:text-properties fo:color="#1f1f1f" fo:letter-spacing="0.028in"/>
    </style:style>
    <style:style style:name="T1101" style:family="text">
      <style:text-properties fo:color="#0f0f0f" style:text-scale="110%"/>
    </style:style>
    <style:style style:name="T1102" style:family="text">
      <style:text-properties fo:color="#1f1f1f" style:text-scale="110%"/>
    </style:style>
    <style:style style:name="T1103" style:family="text">
      <style:text-properties fo:color="#1f1f1f" fo:letter-spacing="-0.0008in" style:text-scale="110%"/>
    </style:style>
    <style:style style:name="T1104" style:family="text">
      <style:text-properties fo:color="#1f1f1f" fo:letter-spacing="-0.002in"/>
    </style:style>
    <style:style style:name="T1105" style:family="text">
      <style:text-properties fo:color="#0f0f0f" fo:letter-spacing="-0.0075in" style:text-scale="110%"/>
    </style:style>
    <style:style style:name="T1106" style:family="text">
      <style:text-properties fo:color="#0f0f0f" fo:letter-spacing="-0.0047in" style:text-scale="110%"/>
    </style:style>
    <style:style style:name="T1107" style:family="text">
      <style:text-properties fo:color="#1f1f1f" fo:letter-spacing="-0.0075in" style:text-scale="110%"/>
    </style:style>
    <style:style style:name="T1108" style:family="text">
      <style:text-properties fo:color="#1f1f1f" fo:letter-spacing="-0.0035in" style:text-scale="110%"/>
    </style:style>
    <style:style style:name="T1109" style:family="text">
      <style:text-properties fo:color="#0f0f0f" fo:letter-spacing="-0.0028in" style:text-scale="110%"/>
    </style:style>
    <style:style style:name="T1110" style:family="text">
      <style:text-properties fo:color="#0f0f0f" fo:letter-spacing="-0.0008in" style:text-scale="105%"/>
    </style:style>
    <style:style style:name="T1111" style:family="text">
      <style:text-properties fo:color="#1f1f1f" fo:letter-spacing="-0.0028in" style:text-scale="105%"/>
    </style:style>
    <style:style style:name="T1112" style:family="text">
      <style:text-properties fo:color="#1f1f1f" fo:letter-spacing="-0.0008in" style:text-scale="105%"/>
    </style:style>
    <style:style style:name="T1113" style:family="text">
      <style:text-properties fo:color="#0f0f0f" fo:letter-spacing="-0.0035in" style:text-scale="105%"/>
    </style:style>
    <style:style style:name="T1114" style:family="text">
      <style:text-properties fo:color="#1f1f1f" fo:letter-spacing="-0.0016in" style:text-scale="105%"/>
    </style:style>
    <style:style style:name="T1115" style:family="text">
      <style:text-properties fo:color="#0f0f0f" fo:letter-spacing="-0.0075in" style:text-scale="105%"/>
    </style:style>
    <style:style style:name="T1116" style:family="text">
      <style:text-properties fo:color="#0f0f0f" fo:letter-spacing="-0.002in" style:text-scale="105%"/>
    </style:style>
    <style:style style:name="T1117" style:family="text">
      <style:text-properties fo:color="#0f0f0f" fo:letter-spacing="-0.0028in" style:text-scale="105%"/>
    </style:style>
    <style:style style:name="T1118" style:family="text">
      <style:text-properties fo:color="#0f0f0f" fo:letter-spacing="0.0201in" style:text-scale="105%"/>
    </style:style>
    <style:style style:name="T1119" style:family="text">
      <style:text-properties fo:color="#0f0f0f" fo:letter-spacing="0.0256in" style:text-scale="105%"/>
    </style:style>
    <style:style style:name="T1120" style:family="text">
      <style:text-properties fo:color="#1f1f1f" fo:letter-spacing="0.0201in" style:text-scale="105%"/>
    </style:style>
    <style:style style:name="T1121" style:family="text">
      <style:text-properties fo:color="#1f1f1f" fo:letter-spacing="0.0228in" style:text-scale="105%"/>
    </style:style>
    <style:style style:name="T1122" style:family="text">
      <style:text-properties fo:color="#1f1f1f" fo:letter-spacing="0.0165in" style:text-scale="105%"/>
    </style:style>
    <style:style style:name="T1123" style:family="text">
      <style:text-properties fo:color="#1f1f1f" fo:letter-spacing="0.0252in" style:text-scale="105%"/>
    </style:style>
    <style:style style:name="T1124" style:family="text">
      <style:text-properties fo:color="#0f0f0f" fo:letter-spacing="0.028in" style:text-scale="105%"/>
    </style:style>
    <style:style style:name="T1125" style:family="text">
      <style:text-properties fo:color="#0f0f0f" fo:letter-spacing="0.022in" style:text-scale="105%"/>
    </style:style>
    <style:style style:name="T1126" style:family="text">
      <style:text-properties fo:color="#1f1f1f" fo:letter-spacing="0.0264in" style:text-scale="105%"/>
    </style:style>
    <style:style style:name="T1127" style:family="text">
      <style:text-properties fo:color="#0f0f0f" fo:font-size="8pt" style:font-size-asian="8pt" style:text-scale="105%"/>
    </style:style>
    <style:style style:name="T1128" style:family="text">
      <style:text-properties fo:color="#1f1f1f" fo:font-size="8pt" style:font-size-asian="8pt" style:text-scale="105%"/>
    </style:style>
    <style:style style:name="T1129" style:family="text">
      <style:text-properties fo:color="#0f0f0f" fo:font-size="8pt" fo:font-weight="bold" style:font-size-asian="8pt" style:font-weight-asian="bold" style:text-scale="105%"/>
    </style:style>
    <style:style style:name="T1130" style:family="text">
      <style:text-properties fo:color="#0f0f0f" fo:font-size="8pt" fo:letter-spacing="0.0256in" fo:font-weight="bold" style:font-size-asian="8pt" style:font-weight-asian="bold" style:text-scale="105%"/>
    </style:style>
    <style:style style:name="T1131" style:family="text">
      <style:text-properties fo:color="#0f0f0f" fo:font-size="8pt" fo:letter-spacing="0.028in" style:font-size-asian="8pt" style:text-scale="105%"/>
    </style:style>
    <style:style style:name="T1132" style:family="text">
      <style:text-properties fo:color="#1f1f1f" style:font-name="Arial" style:text-scale="105%"/>
    </style:style>
    <style:style style:name="T1133" style:family="text">
      <style:text-properties fo:color="#1f1f1f" style:font-name="Arial" fo:letter-spacing="-0.0083in" style:text-scale="105%"/>
    </style:style>
    <style:style style:name="T1134" style:family="text">
      <style:text-properties fo:color="#0f0f0f" fo:letter-spacing="-0.0043in" style:text-scale="105%"/>
    </style:style>
    <style:style style:name="T1135" style:family="text">
      <style:text-properties fo:color="#1f1f1f" fo:letter-spacing="-0.002in" style:text-scale="105%"/>
    </style:style>
    <style:style style:name="T1136" style:family="text">
      <style:text-properties fo:color="#0f0f0f" fo:font-size="8pt" fo:font-weight="bold" style:font-size-asian="8pt" style:font-weight-asian="bold" style:text-scale="90%"/>
    </style:style>
    <style:style style:name="T1137" style:family="text">
      <style:text-properties fo:color="#0f0f0f" fo:font-size="8pt" fo:letter-spacing="-0.0043in" fo:font-weight="bold" style:font-size-asian="8pt" style:font-weight-asian="bold" style:text-scale="90%"/>
    </style:style>
    <style:style style:name="T1138" style:family="text">
      <style:text-properties fo:color="#0f0f0f" fo:font-size="8pt" fo:font-weight="bold" style:font-size-asian="8pt" style:font-weight-asian="bold"/>
    </style:style>
    <style:style style:name="T1139" style:family="text">
      <style:text-properties fo:color="#0f0f0f" fo:font-size="8pt" fo:letter-spacing="-0.002in" fo:font-weight="bold" style:font-size-asian="8pt" style:font-weight-asian="bold" style:text-scale="90%"/>
    </style:style>
    <style:style style:name="T1140" style:family="text">
      <style:text-properties fo:color="#0f0f0f" fo:font-size="8pt" fo:letter-spacing="-0.0016in" fo:font-weight="bold" style:font-size-asian="8pt" style:font-weight-asian="bold" style:text-scale="90%"/>
    </style:style>
    <style:style style:name="T1141" style:family="text">
      <style:text-properties fo:color="#1f1f1f" fo:letter-spacing="-0.0063in" style:text-scale="105%"/>
    </style:style>
    <style:style style:name="T1142" style:family="text">
      <style:text-properties fo:color="#0f0f0f" fo:letter-spacing="-0.0055in" style:text-scale="105%"/>
    </style:style>
    <style:style style:name="T1143" style:family="text">
      <style:text-properties fo:color="#0f0f0f" fo:letter-spacing="0.0083in" style:text-scale="105%"/>
    </style:style>
    <style:style style:name="T1144" style:family="text">
      <style:text-properties fo:color="#1f1f1f" fo:letter-spacing="-0.0055in" style:text-scale="105%"/>
    </style:style>
    <style:style style:name="T1145" style:family="text">
      <style:text-properties fo:color="#0f0f0f" fo:letter-spacing="0.0075in" style:text-scale="105%"/>
    </style:style>
    <style:style style:name="T1146" style:family="text">
      <style:text-properties fo:color="#1f1f1f" fo:letter-spacing="-0.0047in" style:text-scale="105%"/>
    </style:style>
    <style:style style:name="T1147" style:family="text">
      <style:text-properties fo:color="#1f1f1f" fo:letter-spacing="-0.0035in" style:text-scale="105%"/>
    </style:style>
    <style:style style:name="T1148" style:family="text">
      <style:text-properties fo:color="#0f0f0f" fo:letter-spacing="-0.0071in" style:text-scale="105%"/>
    </style:style>
    <style:style style:name="T1149" style:family="text">
      <style:text-properties fo:color="#1f1f1f" fo:letter-spacing="-0.0098in" style:text-scale="105%"/>
    </style:style>
    <style:style style:name="T1150" style:family="text">
      <style:text-properties fo:color="#313131" style:text-scale="105%"/>
    </style:style>
    <style:style style:name="T1151" style:family="text">
      <style:text-properties fo:color="#313131" fo:letter-spacing="-0.0071in" style:text-scale="105%"/>
    </style:style>
    <style:style style:name="T1152" style:family="text">
      <style:text-properties fo:color="#1f1f1f" fo:letter-spacing="-0.0071in" style:text-scale="105%"/>
    </style:style>
    <style:style style:name="T1153" style:family="text">
      <style:text-properties fo:color="#1f1f1f" style:font-name="Arial" fo:font-size="7pt" style:font-size-asian="7pt" style:text-scale="105%"/>
    </style:style>
    <style:style style:name="T1154" style:family="text">
      <style:text-properties fo:color="#1f1f1f" style:font-name="Arial" fo:font-size="7pt" fo:letter-spacing="-0.0075in" style:font-size-asian="7pt" style:text-scale="105%"/>
    </style:style>
    <style:style style:name="T1155" style:family="text">
      <style:text-properties fo:color="#0f0f0f" fo:letter-spacing="-0.0063in" style:text-scale="105%"/>
    </style:style>
    <style:style style:name="T1156" style:family="text">
      <style:text-properties fo:color="#0f0f0f" fo:letter-spacing="-0.0047in" style:text-scale="105%"/>
    </style:style>
    <style:style style:name="T1157" style:family="text">
      <style:text-properties fo:color="#0f0f0f" fo:letter-spacing="0.011in" style:text-scale="105%"/>
    </style:style>
    <style:style style:name="T1158" style:family="text">
      <style:text-properties fo:color="#1f1f1f" fo:letter-spacing="0.0075in" style:text-scale="105%"/>
    </style:style>
    <style:style style:name="T1159" style:family="text">
      <style:text-properties fo:color="#505050" style:text-scale="105%"/>
    </style:style>
    <style:style style:name="T1160" style:family="text">
      <style:text-properties fo:color="#1f1f1f" fo:letter-spacing="0.028in" style:text-scale="105%"/>
    </style:style>
    <style:style style:name="T1161" style:family="text">
      <style:text-properties fo:color="#0f0f0f" fo:letter-spacing="0.0146in" style:text-scale="105%"/>
    </style:style>
    <style:style style:name="T1162" style:family="text">
      <style:text-properties fo:color="#0f0f0f" fo:letter-spacing="0.0181in" style:text-scale="105%"/>
    </style:style>
    <style:style style:name="T1163" style:family="text">
      <style:text-properties fo:color="#1f1f1f" fo:letter-spacing="0.0146in" style:text-scale="105%"/>
    </style:style>
    <style:style style:name="T1164" style:family="text">
      <style:text-properties fo:color="#0f0f0f" fo:letter-spacing="0.0118in" style:text-scale="105%"/>
    </style:style>
    <style:style style:name="T1165" style:family="text">
      <style:text-properties fo:color="#1f1f1f" fo:letter-spacing="-0.0075in" style:text-scale="105%"/>
    </style:style>
    <style:style style:name="T1166" style:family="text">
      <style:text-properties fo:color="#0f0f0f" fo:letter-spacing="0.0189in" style:text-scale="105%"/>
    </style:style>
    <style:style style:name="T1167" style:family="text">
      <style:text-properties fo:color="#1c1c1c" fo:font-size="8pt" style:font-size-asian="8pt"/>
    </style:style>
    <style:style style:name="T1168" style:family="text">
      <style:text-properties fo:color="#0c0c0c" fo:font-size="8pt" style:font-size-asian="8pt"/>
    </style:style>
    <style:style style:name="T1169" style:family="text">
      <style:text-properties fo:color="#0c0c0c" fo:font-size="8pt" fo:font-weight="bold" style:font-size-asian="8pt" style:font-weight-asian="bold"/>
    </style:style>
    <style:style style:name="T1170" style:family="text">
      <style:text-properties fo:color="#0c0c0c" fo:font-size="8pt" fo:letter-spacing="0.028in" fo:font-weight="bold" style:font-size-asian="8pt" style:font-weight-asian="bold"/>
    </style:style>
    <style:style style:name="T1171" style:family="text">
      <style:text-properties fo:color="#0c0c0c" fo:font-size="8pt" fo:font-weight="bold" style:font-size-asian="8pt" style:font-weight-asian="bold" style:text-scale="90%"/>
    </style:style>
    <style:style style:name="T1172" style:family="text">
      <style:text-properties fo:color="#0c0c0c" fo:font-size="8pt" fo:letter-spacing="-0.0043in" fo:font-weight="bold" style:font-size-asian="8pt" style:font-weight-asian="bold" style:text-scale="90%"/>
    </style:style>
    <style:style style:name="T1173" style:family="text">
      <style:text-properties fo:color="#0c0c0c" fo:font-size="8pt" fo:letter-spacing="0.002in" fo:font-weight="bold" style:font-size-asian="8pt" style:font-weight-asian="bold"/>
    </style:style>
    <style:style style:name="T1174" style:family="text">
      <style:text-properties fo:color="#0c0c0c" fo:font-size="8pt" fo:letter-spacing="-0.0016in" fo:font-weight="bold" style:font-size-asian="8pt" style:font-weight-asian="bold"/>
    </style:style>
    <style:style style:name="T1175" style:family="text">
      <style:text-properties fo:color="#0c0c0c" fo:font-size="8pt" fo:letter-spacing="-0.002in" fo:font-weight="bold" style:font-size-asian="8pt" style:font-weight-asian="bold" style:text-scale="90%"/>
    </style:style>
    <style:style style:name="T1176" style:family="text">
      <style:text-properties fo:color="#0c0c0c" fo:font-size="8pt" fo:letter-spacing="0.0008in" fo:font-weight="bold" style:font-size-asian="8pt" style:font-weight-asian="bold"/>
    </style:style>
    <style:style style:name="T1177" style:family="text">
      <style:text-properties fo:color="#0c0c0c" fo:font-size="8pt" fo:letter-spacing="-0.0008in" fo:font-weight="bold" style:font-size-asian="8pt" style:font-weight-asian="bold"/>
    </style:style>
    <style:style style:name="T1178" style:family="text">
      <style:text-properties fo:color="#0c0c0c" fo:font-size="8pt" fo:letter-spacing="-0.0016in" fo:font-weight="bold" style:font-size-asian="8pt" style:font-weight-asian="bold" style:text-scale="90%"/>
    </style:style>
    <style:style style:name="T1179" style:family="text">
      <style:text-properties fo:color="#1c1c1c" style:text-scale="105%"/>
    </style:style>
    <style:style style:name="T1180" style:family="text">
      <style:text-properties fo:color="#0c0c0c" style:text-scale="105%"/>
    </style:style>
    <style:style style:name="T1181" style:family="text">
      <style:text-properties fo:color="#0c0c0c" fo:letter-spacing="-0.0075in" style:text-scale="105%"/>
    </style:style>
    <style:style style:name="T1182" style:family="text">
      <style:text-properties fo:color="#1c1c1c" fo:letter-spacing="-0.002in" style:text-scale="105%"/>
    </style:style>
    <style:style style:name="T1183" style:family="text">
      <style:text-properties fo:color="#1c1c1c" fo:letter-spacing="-0.0035in" style:text-scale="105%"/>
    </style:style>
    <style:style style:name="T1184" style:family="text">
      <style:text-properties fo:color="#0c0c0c" fo:letter-spacing="-0.0008in" style:text-scale="105%"/>
    </style:style>
    <style:style style:name="T1185" style:family="text">
      <style:text-properties fo:color="#0c0c0c" fo:letter-spacing="-0.0028in" style:text-scale="105%"/>
    </style:style>
    <style:style style:name="T1186" style:family="text">
      <style:text-properties fo:color="#0c0c0c" fo:letter-spacing="0.0118in" style:text-scale="105%"/>
    </style:style>
    <style:style style:name="T1187" style:family="text">
      <style:text-properties fo:color="#1c1c1c" fo:letter-spacing="-0.0063in" style:text-scale="105%"/>
    </style:style>
    <style:style style:name="T1188" style:family="text">
      <style:text-properties fo:color="#1c1c1c" fo:letter-spacing="0.0209in" style:text-scale="105%"/>
    </style:style>
    <style:style style:name="T1189" style:family="text">
      <style:text-properties fo:color="#1c1c1c" fo:letter-spacing="0.0236in" style:text-scale="105%"/>
    </style:style>
    <style:style style:name="T1190" style:family="text">
      <style:text-properties fo:color="#383838" style:text-scale="105%"/>
    </style:style>
    <style:style style:name="T1191" style:family="text">
      <style:text-properties fo:color="#1c1c1c" fo:letter-spacing="-0.0071in" style:text-scale="105%"/>
    </style:style>
    <style:style style:name="T1192" style:family="text">
      <style:text-properties fo:color="#1c1c1c" fo:letter-spacing="-0.0043in" style:text-scale="105%"/>
    </style:style>
    <style:style style:name="T1193" style:family="text">
      <style:text-properties fo:color="#0c0c0c" fo:letter-spacing="0.0016in" style:text-scale="105%"/>
    </style:style>
    <style:style style:name="T1194" style:family="text">
      <style:text-properties fo:color="#0c0c0c" fo:letter-spacing="-0.002in" style:text-scale="105%"/>
    </style:style>
    <style:style style:name="T1195" style:family="text">
      <style:text-properties fo:color="#1c1c1c" fo:letter-spacing="0.0035in" style:text-scale="105%"/>
    </style:style>
    <style:style style:name="T1196" style:family="text">
      <style:text-properties fo:color="#0c0c0c" fo:letter-spacing="-0.0016in" style:text-scale="105%"/>
    </style:style>
    <style:style style:name="T1197" style:family="text">
      <style:text-properties fo:color="#1c1c1c" fo:letter-spacing="-0.0016in" style:text-scale="105%"/>
    </style:style>
    <style:style style:name="T1198" style:family="text">
      <style:text-properties fo:color="#0c0c0c" style:text-scale="110%"/>
    </style:style>
    <style:style style:name="T1199" style:family="text">
      <style:text-properties fo:color="#0c0c0c" fo:letter-spacing="-0.0075in" style:text-scale="110%"/>
    </style:style>
    <style:style style:name="T1200" style:family="text">
      <style:text-properties fo:color="#1c1c1c" style:text-scale="110%"/>
    </style:style>
    <style:style style:name="T1201" style:family="text">
      <style:text-properties fo:color="#1c1c1c" fo:letter-spacing="-0.0075in" style:text-scale="110%"/>
    </style:style>
    <style:style style:name="T1202" style:family="text">
      <style:text-properties fo:color="#1c1c1c" fo:letter-spacing="0.0083in" style:text-scale="110%"/>
    </style:style>
    <style:style style:name="T1203" style:family="text">
      <style:text-properties fo:color="#0c0c0c" fo:letter-spacing="-0.0047in" style:text-scale="110%"/>
    </style:style>
    <style:style style:name="T1204" style:family="text">
      <style:text-properties fo:color="#1c1c1c" fo:letter-spacing="-0.0047in" style:text-scale="110%"/>
    </style:style>
    <style:style style:name="T1205" style:family="text">
      <style:text-properties fo:color="#0c0c0c" fo:letter-spacing="-0.0028in" style:text-scale="110%"/>
    </style:style>
    <style:style style:name="T1206" style:family="text">
      <style:text-properties fo:color="#0c0c0c" fo:letter-spacing="-0.0016in" style:text-scale="110%"/>
    </style:style>
    <style:style style:name="T1207" style:family="text">
      <style:text-properties fo:color="#1c1c1c" fo:letter-spacing="-0.0071in" style:text-scale="110%"/>
    </style:style>
    <style:style style:name="T1208" style:family="text">
      <style:text-properties fo:color="#1c1c1c" fo:font-size="8pt" style:font-size-asian="8pt" style:text-scale="105%"/>
    </style:style>
    <style:style style:name="T1209" style:family="text">
      <style:text-properties fo:color="#0c0c0c" fo:font-size="8pt" fo:font-weight="bold" style:font-size-asian="8pt" style:font-weight-asian="bold" style:text-scale="105%"/>
    </style:style>
    <style:style style:name="T1210" style:family="text">
      <style:text-properties fo:color="#0c0c0c" fo:font-size="8pt" fo:letter-spacing="0.028in" fo:font-weight="bold" style:font-size-asian="8pt" style:font-weight-asian="bold" style:text-scale="105%"/>
    </style:style>
    <style:style style:name="T1211" style:family="text">
      <style:text-properties fo:color="#0c0c0c" style:font-name="Arial" fo:font-size="7.5pt" fo:font-weight="bold" style:font-size-asian="7.5pt" style:font-weight-asian="bold" style:text-scale="105%"/>
    </style:style>
    <style:style style:name="T1212" style:family="text">
      <style:text-properties fo:color="#1c1c1c" fo:font-size="8pt" fo:font-weight="bold" style:font-size-asian="8pt" style:font-weight-asian="bold" style:text-scale="105%"/>
    </style:style>
    <style:style style:name="T1213" style:family="text">
      <style:text-properties fo:color="#1c1c1c"/>
    </style:style>
    <style:style style:name="T1214" style:family="text">
      <style:text-properties fo:color="#1c1c1c" fo:letter-spacing="0.0209in"/>
    </style:style>
    <style:style style:name="T1215" style:family="text">
      <style:text-properties fo:color="#0c0c0c"/>
    </style:style>
    <style:style style:name="T1216" style:family="text">
      <style:text-properties fo:color="#0c0c0c" fo:letter-spacing="0.0209in"/>
    </style:style>
    <style:style style:name="T1217" style:family="text">
      <style:text-properties fo:color="#1c1c1c" fo:letter-spacing="-0.0035in"/>
    </style:style>
    <style:style style:name="T1218" style:family="text">
      <style:text-properties fo:color="#1c1c1c" fo:letter-spacing="0.028in"/>
    </style:style>
    <style:style style:name="T1219" style:family="text">
      <style:text-properties fo:color="#0c0c0c" fo:font-weight="bold" style:font-weight-asian="bold" style:text-scale="110%"/>
    </style:style>
    <style:style style:name="T1220" style:family="text">
      <style:text-properties fo:color="#0c0c0c" fo:letter-spacing="-0.0075in" fo:font-weight="bold" style:font-weight-asian="bold" style:text-scale="110%"/>
    </style:style>
    <style:style style:name="T1221" style:family="text">
      <style:text-properties fo:color="#1c1c1c" fo:letter-spacing="-0.0043in" style:text-scale="110%"/>
    </style:style>
    <style:style style:name="T1222" style:family="text">
      <style:text-properties fo:color="#1c1c1c" fo:letter-spacing="-0.0008in" style:text-scale="110%"/>
    </style:style>
    <style:style style:name="T1223" style:family="text">
      <style:text-properties fo:color="#0c0c0c" fo:letter-spacing="-0.002in" style:text-scale="110%"/>
    </style:style>
    <style:style style:name="T1224" style:family="text">
      <style:text-properties fo:color="#0c0c0c" fo:letter-spacing="0.0055in" style:text-scale="110%"/>
    </style:style>
    <style:style style:name="T1225" style:family="text">
      <style:text-properties fo:color="#1c1c1c" fo:letter-spacing="-0.0055in" style:text-scale="110%"/>
    </style:style>
    <style:style style:name="T1226" style:family="text">
      <style:text-properties fo:color="#1c1c1c" fo:letter-spacing="-0.0028in" style:text-scale="110%"/>
    </style:style>
    <style:style style:name="T1227" style:family="text">
      <style:text-properties fo:color="#1c1c1c" fo:letter-spacing="-0.002in" style:text-scale="110%"/>
    </style:style>
    <style:style style:name="T1228" style:family="text">
      <style:text-properties fo:color="#1c1c1c" fo:letter-spacing="0.0228in"/>
    </style:style>
    <style:style style:name="T1229" style:family="text">
      <style:text-properties fo:color="#0c0c0c" fo:letter-spacing="0.0228in"/>
    </style:style>
    <style:style style:name="T1230" style:family="text">
      <style:text-properties fo:color="#0c0c0c" fo:letter-spacing="0.0252in"/>
    </style:style>
    <style:style style:name="T1231" style:family="text">
      <style:text-properties fo:color="#1c1c1c" fo:letter-spacing="-0.0016in" style:text-scale="110%"/>
    </style:style>
    <style:style style:name="T1232" style:family="text">
      <style:text-properties fo:color="#383838" style:text-scale="110%"/>
    </style:style>
    <style:style style:name="T1233" style:family="text">
      <style:text-properties fo:color="#383838" fo:letter-spacing="-0.0043in" style:text-scale="110%"/>
    </style:style>
    <style:style style:name="T1234" style:family="text">
      <style:text-properties fo:color="#0c0c0c" fo:letter-spacing="-0.0047in" fo:font-weight="bold" style:font-weight-asian="bold" style:text-scale="110%"/>
    </style:style>
    <style:style style:name="T1235" style:family="text">
      <style:text-properties fo:color="#1c1c1c" fo:font-size="8pt" style:font-size-asian="8pt" style:text-scale="110%"/>
    </style:style>
    <style:style style:name="T1236" style:family="text">
      <style:text-properties fo:color="#0c0c0c" fo:font-size="8pt" style:font-size-asian="8pt" style:text-scale="110%"/>
    </style:style>
    <style:style style:name="T1237" style:family="text">
      <style:text-properties fo:color="#0c0c0c" fo:font-size="8pt" fo:font-weight="bold" style:font-size-asian="8pt" style:font-weight-asian="bold" style:text-scale="110%"/>
    </style:style>
    <style:style style:name="T1238" style:family="text">
      <style:text-properties fo:color="#1c1c1c" fo:font-size="8pt" fo:letter-spacing="-0.002in" style:font-size-asian="8pt" style:text-scale="110%"/>
    </style:style>
    <style:style style:name="T1239" style:family="text">
      <style:text-properties fo:color="#1c1c1c" fo:letter-spacing="-0.0028in" style:text-scale="105%"/>
    </style:style>
    <style:style style:name="T1240" style:family="text">
      <style:text-properties fo:color="#1c1c1c" fo:letter-spacing="0.0008in" style:text-scale="105%"/>
    </style:style>
    <style:style style:name="T1241" style:family="text">
      <style:text-properties fo:color="#1c1c1c" fo:letter-spacing="0.0098in" style:text-scale="105%"/>
    </style:style>
    <style:style style:name="T1242" style:family="text">
      <style:text-properties fo:color="#1c1c1c" fo:letter-spacing="0.0063in" style:text-scale="105%"/>
    </style:style>
    <style:style style:name="T1243" style:family="text">
      <style:text-properties fo:color="#1c1c1c" fo:letter-spacing="0.0047in" style:text-scale="105%"/>
    </style:style>
    <style:style style:name="T1244" style:family="text">
      <style:text-properties fo:color="#0c0c0c" fo:letter-spacing="0.0091in" style:text-scale="105%"/>
    </style:style>
    <style:style style:name="T1245" style:family="text">
      <style:text-properties fo:color="#0c0c0c" fo:letter-spacing="0.002in" style:text-scale="105%"/>
    </style:style>
    <style:style style:name="T1246" style:family="text">
      <style:text-properties fo:color="#1c1c1c" fo:letter-spacing="0.028in" style:text-scale="105%"/>
    </style:style>
    <style:style style:name="T1247" style:family="text">
      <style:text-properties fo:color="#0c0c0c" fo:letter-spacing="0.028in" style:text-scale="105%"/>
    </style:style>
    <style:style style:name="T1248" style:family="text">
      <style:text-properties fo:color="#0c0c0c" fo:font-weight="bold" style:font-weight-asian="bold" style:text-scale="105%"/>
    </style:style>
    <style:style style:name="T1249" style:family="text">
      <style:text-properties fo:color="#0c0c0c" fo:letter-spacing="0.028in" fo:font-weight="bold" style:font-weight-asian="bold" style:text-scale="105%"/>
    </style:style>
    <style:style style:name="T1250" style:family="text">
      <style:text-properties fo:color="#0c0c0c" fo:letter-spacing="-0.0035in" style:text-scale="105%"/>
    </style:style>
    <style:style style:name="T1251" style:family="text">
      <style:text-properties fo:color="#0e0e0e" fo:font-size="8pt" style:font-size-asian="8pt" style:text-scale="105%"/>
    </style:style>
    <style:style style:name="T1252" style:family="text">
      <style:text-properties fo:color="#0e0e0e" fo:font-size="8pt" fo:letter-spacing="-0.0008in" style:font-size-asian="8pt" style:text-scale="105%"/>
    </style:style>
    <style:style style:name="T1253" style:family="text">
      <style:text-properties fo:color="#0e0e0e" style:font-name="Arial" fo:font-size="7.5pt" fo:font-weight="bold" style:font-size-asian="7.5pt" style:font-weight-asian="bold" style:text-scale="105%"/>
    </style:style>
    <style:style style:name="T1254" style:family="text">
      <style:text-properties fo:color="#0e0e0e" style:font-name="Arial" fo:font-size="7.5pt" fo:letter-spacing="-0.0071in" fo:font-weight="bold" style:font-size-asian="7.5pt" style:font-weight-asian="bold" style:text-scale="105%"/>
    </style:style>
    <style:style style:name="T1255" style:family="text">
      <style:text-properties fo:color="#1f1f1f" style:font-name="Arial" fo:font-size="7.5pt" fo:font-weight="bold" style:font-size-asian="7.5pt" style:font-weight-asian="bold" style:text-scale="105%"/>
    </style:style>
    <style:style style:name="T1256" style:family="text">
      <style:text-properties fo:color="#0e0e0e" style:font-name="Arial" fo:font-size="7.5pt" fo:letter-spacing="-0.0075in" fo:font-weight="bold" style:font-size-asian="7.5pt" style:font-weight-asian="bold" style:text-scale="105%"/>
    </style:style>
    <style:style style:name="T1257" style:family="text">
      <style:text-properties fo:color="#0e0e0e" fo:font-size="8pt" fo:letter-spacing="-0.0071in" style:font-size-asian="8pt" style:text-scale="105%"/>
    </style:style>
    <style:style style:name="T1258" style:family="text">
      <style:text-properties fo:color="#1f1f1f" fo:font-size="8pt" fo:letter-spacing="-0.0075in" style:font-size-asian="8pt" style:text-scale="105%"/>
    </style:style>
    <style:style style:name="T1259" style:family="text">
      <style:text-properties fo:color="#0e0e0e" fo:font-size="8pt" fo:letter-spacing="-0.0075in" style:font-size-asian="8pt" style:text-scale="105%"/>
    </style:style>
    <style:style style:name="T1260" style:family="text">
      <style:text-properties fo:color="#1f1f1f" fo:font-size="8pt" fo:letter-spacing="-0.0055in" style:font-size-asian="8pt" style:text-scale="105%"/>
    </style:style>
    <style:style style:name="T1261" style:family="text">
      <style:text-properties fo:color="#1f1f1f" fo:font-size="8pt" fo:letter-spacing="-0.0016in" style:font-size-asian="8pt" style:text-scale="105%"/>
    </style:style>
    <style:style style:name="T1262" style:family="text">
      <style:text-properties fo:color="#0e0e0e" style:text-scale="105%"/>
    </style:style>
    <style:style style:name="T1263" style:family="text">
      <style:text-properties fo:color="#464646" style:text-scale="105%"/>
    </style:style>
    <style:style style:name="T1264" style:family="text">
      <style:text-properties fo:color="#0e0e0e" fo:letter-spacing="-0.0071in" style:text-scale="105%"/>
    </style:style>
    <style:style style:name="T1265" style:family="text">
      <style:text-properties fo:color="#1f1f1f" fo:letter-spacing="-0.0043in" style:text-scale="105%"/>
    </style:style>
    <style:style style:name="T1266" style:family="text">
      <style:text-properties fo:color="#0e0e0e" fo:letter-spacing="-0.0008in" style:text-scale="105%"/>
    </style:style>
    <style:style style:name="T1267" style:family="text">
      <style:text-properties fo:color="#0e0e0e" fo:letter-spacing="-0.002in" style:text-scale="105%"/>
    </style:style>
    <style:style style:name="T1268" style:family="text">
      <style:text-properties fo:color="#0e0e0e" fo:letter-spacing="-0.0016in" style:text-scale="105%"/>
    </style:style>
    <style:style style:name="T1269" style:family="text">
      <style:text-properties fo:color="#0e0e0e" fo:letter-spacing="-0.0075in" style:text-scale="105%"/>
    </style:style>
    <style:style style:name="T1270" style:family="text">
      <style:text-properties fo:color="#0e0e0e" fo:letter-spacing="-0.0047in" style:text-scale="105%"/>
    </style:style>
    <style:style style:name="T1271" style:family="text">
      <style:text-properties fo:color="#0e0e0e" fo:letter-spacing="-0.0043in" style:text-scale="105%"/>
    </style:style>
    <style:style style:name="T1272" style:family="text">
      <style:text-properties fo:color="#1f1f1f" fo:letter-spacing="0.0091in" style:text-scale="105%"/>
    </style:style>
    <style:style style:name="T1273" style:family="text">
      <style:text-properties fo:color="#0e0e0e" fo:letter-spacing="-0.0055in" style:text-scale="105%"/>
    </style:style>
    <style:style style:name="T1274" style:family="text">
      <style:text-properties fo:color="#0e0e0e" fo:letter-spacing="-0.0028in" style:text-scale="105%"/>
    </style:style>
    <style:style style:name="T1275" style:family="text">
      <style:text-properties fo:color="#1f1f1f" fo:letter-spacing="0.0028in" style:text-scale="105%"/>
    </style:style>
    <style:style style:name="T1276" style:family="text">
      <style:text-properties fo:color="#0e0e0e" fo:letter-spacing="0.0075in" style:text-scale="105%"/>
    </style:style>
    <style:style style:name="T1277" style:family="text">
      <style:text-properties fo:color="#1f1f1f" fo:letter-spacing="0.0102in" style:text-scale="105%"/>
    </style:style>
    <style:style style:name="T1278" style:family="text">
      <style:text-properties fo:color="#0e0e0e" fo:letter-spacing="0.0154in" style:text-scale="105%"/>
    </style:style>
    <style:style style:name="T1279" style:family="text">
      <style:text-properties fo:color="#0e0e0e" style:font-name="Arial" fo:font-size="7.5pt" fo:letter-spacing="-0.0063in" fo:font-weight="bold" style:font-size-asian="7.5pt" style:font-weight-asian="bold" style:text-scale="105%"/>
    </style:style>
    <style:style style:name="T1280" style:family="text">
      <style:text-properties fo:color="#1f1f1f" fo:font-size="8pt" fo:letter-spacing="-0.0035in" style:font-size-asian="8pt" style:text-scale="105%"/>
    </style:style>
    <style:style style:name="T1281" style:family="text">
      <style:text-properties fo:color="#0e0e0e" fo:font-size="8pt" fo:letter-spacing="-0.0028in" style:font-size-asian="8pt" style:text-scale="105%"/>
    </style:style>
    <style:style style:name="T1282" style:family="text">
      <style:text-properties fo:color="#0e0e0e" fo:font-size="8pt" fo:letter-spacing="-0.0043in" style:font-size-asian="8pt" style:text-scale="105%"/>
    </style:style>
    <style:style style:name="T1283" style:family="text">
      <style:text-properties fo:color="#0e0e0e" style:text-scale="110%"/>
    </style:style>
    <style:style style:name="T1284" style:family="text">
      <style:text-properties fo:color="#0e0e0e" style:font-name="Arial" fo:font-size="7.5pt" fo:font-weight="bold" style:font-size-asian="7.5pt" style:font-weight-asian="bold" style:text-scale="110%"/>
    </style:style>
    <style:style style:name="T1285" style:family="text">
      <style:text-properties fo:color="#1f1f1f" fo:letter-spacing="-0.0043in" style:text-scale="110%"/>
    </style:style>
    <style:style style:name="T1286" style:family="text">
      <style:text-properties fo:color="#0e0e0e" fo:letter-spacing="-0.0047in" style:text-scale="110%"/>
    </style:style>
    <style:style style:name="T1287" style:family="text">
      <style:text-properties fo:color="#1f1f1f" fo:letter-spacing="-0.0028in" style:text-scale="110%"/>
    </style:style>
    <style:style style:name="T1288" style:family="text">
      <style:text-properties fo:color="#0e0e0e" fo:letter-spacing="-0.0016in" style:text-scale="110%"/>
    </style:style>
    <style:style style:name="T1289" style:family="text">
      <style:text-properties fo:color="#0e0e0e" fo:font-size="7.5pt" fo:letter-spacing="-0.0028in" fo:font-weight="bold" style:font-size-asian="7.5pt" style:font-weight-asian="bold"/>
    </style:style>
    <style:style style:name="T1290" style:family="text">
      <style:text-properties fo:color="#0e0e0e" fo:font-size="7.5pt" fo:letter-spacing="-0.0083in" fo:font-weight="bold" style:font-size-asian="7.5pt" style:font-weight-asian="bold"/>
    </style:style>
    <style:style style:name="T1291" style:family="text">
      <style:text-properties fo:color="#0e0e0e" fo:font-size="7.5pt" fo:letter-spacing="-0.0047in" fo:font-weight="bold" style:font-size-asian="7.5pt" style:font-weight-asian="bold"/>
    </style:style>
    <style:style style:name="T1292" style:family="text">
      <style:text-properties fo:color="#0e0e0e" fo:font-size="7.5pt" fo:letter-spacing="0.0055in" fo:font-weight="bold" style:font-size-asian="7.5pt" style:font-weight-asian="bold"/>
    </style:style>
    <style:style style:name="T1293" style:family="text">
      <style:text-properties fo:color="#0e0e0e" fo:font-size="7.5pt" fo:letter-spacing="-0.0043in" fo:font-weight="bold" style:font-size-asian="7.5pt" style:font-weight-asian="bold"/>
    </style:style>
    <style:style style:name="T1294" style:family="text">
      <style:text-properties fo:color="#0e0e0e" fo:font-size="7.5pt" fo:letter-spacing="0.0075in" fo:font-weight="bold" style:font-size-asian="7.5pt" style:font-weight-asian="bold"/>
    </style:style>
    <style:style style:name="T1295" style:family="text">
      <style:text-properties fo:color="#0e0e0e" fo:font-size="7.5pt" fo:letter-spacing="-0.0118in" fo:font-weight="bold" style:font-size-asian="7.5pt" style:font-weight-asian="bold"/>
    </style:style>
    <style:style style:name="T1296" style:family="text">
      <style:text-properties fo:color="#0e0e0e" fo:font-size="7.5pt" fo:letter-spacing="-0.0055in" fo:font-weight="bold" style:font-size-asian="7.5pt" style:font-weight-asian="bold"/>
    </style:style>
    <style:style style:name="T1297" style:family="text">
      <style:text-properties fo:color="#0e0e0e" fo:letter-spacing="-0.0035in" style:text-scale="105%"/>
    </style:style>
    <style:style style:name="T1298" style:family="text">
      <style:text-properties fo:color="#0e0e0e" fo:letter-spacing="0.0126in" style:text-scale="105%"/>
    </style:style>
    <style:style style:name="T1299" style:family="text">
      <style:text-properties fo:color="#0e0e0e" fo:letter-spacing="0.0217in" style:text-scale="105%"/>
    </style:style>
    <style:style style:name="T1300" style:family="text">
      <style:text-properties fo:color="#0e0e0e" fo:letter-spacing="0.0138in" style:text-scale="105%"/>
    </style:style>
    <style:style style:name="T1301" style:family="text">
      <style:text-properties fo:color="#0e0e0e" fo:letter-spacing="0.0146in" style:text-scale="105%"/>
    </style:style>
    <style:style style:name="T1302" style:family="text">
      <style:text-properties fo:color="#0e0e0e" fo:letter-spacing="0.0181in" style:text-scale="105%"/>
    </style:style>
    <style:style style:name="T1303" style:family="text">
      <style:text-properties fo:color="#0e0e0e" fo:font-size="8pt" fo:letter-spacing="-0.0016in" style:font-size-asian="8pt" style:text-scale="105%"/>
    </style:style>
    <style:style style:name="T1304" style:family="text">
      <style:text-properties fo:color="#0e0e0e" fo:font-size="8pt" fo:letter-spacing="-0.0035in" style:font-size-asian="8pt" style:text-scale="105%"/>
    </style:style>
    <style:style style:name="T1305" style:family="text">
      <style:text-properties fo:color="#0e0e0e" fo:font-size="8pt" fo:letter-spacing="-0.0055in" style:font-size-asian="8pt" style:text-scale="105%"/>
    </style:style>
    <style:style style:name="T1306" style:family="text">
      <style:text-properties fo:color="#0e0e0e" fo:font-size="8pt" fo:font-weight="bold" style:font-size-asian="8pt" style:font-weight-asian="bold" style:text-scale="105%"/>
    </style:style>
    <style:style style:name="T1307" style:family="text">
      <style:text-properties fo:color="#0e0e0e" fo:font-size="8pt" fo:letter-spacing="-0.0035in" fo:font-weight="bold" style:font-size-asian="8pt" style:font-weight-asian="bold" style:text-scale="105%"/>
    </style:style>
    <style:style style:name="T1308" style:family="text">
      <style:text-properties fo:color="#0e0e0e" fo:font-size="8pt" fo:letter-spacing="-0.0016in" fo:font-weight="bold" style:font-size-asian="8pt" style:font-weight-asian="bold" style:text-scale="105%"/>
    </style:style>
    <style:style style:name="T1309" style:family="text">
      <style:text-properties fo:color="#0e0e0e" fo:font-size="8pt" fo:letter-spacing="-0.0028in" fo:font-weight="bold" style:font-size-asian="8pt" style:font-weight-asian="bold" style:text-scale="105%"/>
    </style:style>
    <style:style style:name="T1310" style:family="text">
      <style:text-properties fo:color="#0e0e0e" fo:font-size="8pt" fo:letter-spacing="0.0264in" fo:font-weight="bold" style:font-size-asian="8pt" style:font-weight-asian="bold" style:text-scale="105%"/>
    </style:style>
    <style:style style:name="T1311" style:family="text">
      <style:text-properties fo:color="#0e0e0e" fo:font-size="8pt" fo:letter-spacing="0.028in" fo:font-weight="bold" style:font-size-asian="8pt" style:font-weight-asian="bold" style:text-scale="105%"/>
    </style:style>
    <style:style style:name="T1312" style:family="text">
      <style:text-properties fo:color="#0e0e0e" fo:font-size="8pt" fo:letter-spacing="0.028in" style:font-size-asian="8pt" style:text-scale="105%"/>
    </style:style>
    <style:style style:name="T1313" style:family="text">
      <style:text-properties fo:color="#3b3b3b" style:text-scale="105%"/>
    </style:style>
    <style:style style:name="T1314" style:family="text">
      <style:text-properties fo:color="#0e0e0e" fo:font-size="8pt" fo:letter-spacing="-0.0008in" fo:font-weight="bold" style:font-size-asian="8pt" style:font-weight-asian="bold" style:text-scale="105%"/>
    </style:style>
    <style:style style:name="T1315" style:family="text">
      <style:text-properties fo:color="#0e0e0e" fo:font-size="8pt" fo:letter-spacing="-0.002in" style:font-size-asian="8pt" style:text-scale="105%"/>
    </style:style>
    <style:style style:name="T1316" style:family="text">
      <style:text-properties fo:color="#1f1f1f" fo:font-size="8pt" fo:letter-spacing="0.028in" style:font-size-asian="8pt" style:text-scale="105%"/>
    </style:style>
    <style:style style:name="T1317" style:family="text">
      <style:text-properties fo:color="#0e0e0e" fo:font-size="8pt" fo:font-weight="bold" style:font-size-asian="8pt" style:font-weight-asian="bold" style:text-scale="85%"/>
    </style:style>
    <style:style style:name="T1318" style:family="text">
      <style:text-properties fo:color="#0e0e0e" fo:font-size="8pt" fo:letter-spacing="0.0028in" fo:font-weight="bold" style:font-size-asian="8pt" style:font-weight-asian="bold"/>
    </style:style>
    <style:style style:name="T1319" style:family="text">
      <style:text-properties fo:color="#0e0e0e" fo:font-size="8pt" fo:letter-spacing="0.0138in" fo:font-weight="bold" style:font-size-asian="8pt" style:font-weight-asian="bold"/>
    </style:style>
    <style:style style:name="T1320" style:family="text">
      <style:text-properties fo:color="#0e0e0e" fo:font-size="8pt" fo:letter-spacing="0.0035in" fo:font-weight="bold" style:font-size-asian="8pt" style:font-weight-asian="bold"/>
    </style:style>
    <style:style style:name="T1321" style:family="text">
      <style:text-properties fo:color="#0e0e0e" fo:font-size="8pt" fo:letter-spacing="-0.0008in" fo:font-weight="bold" style:font-size-asian="8pt" style:font-weight-asian="bold"/>
    </style:style>
    <style:style style:name="T1322" style:family="text">
      <style:text-properties fo:color="#0e0e0e" fo:font-size="8pt" fo:letter-spacing="0.0201in" fo:font-weight="bold" style:font-size-asian="8pt" style:font-weight-asian="bold"/>
    </style:style>
    <style:style style:name="T1323" style:family="text">
      <style:text-properties fo:color="#0e0e0e" fo:font-size="8pt" fo:letter-spacing="-0.0016in" fo:font-weight="bold" style:font-size-asian="8pt" style:font-weight-asian="bold" style:text-scale="85%"/>
    </style:style>
    <style:style style:name="T1324" style:family="text">
      <style:text-properties fo:color="#3b3b3b" fo:font-size="8pt" style:font-size-asian="8pt" style:text-scale="105%"/>
    </style:style>
    <style:style style:name="T1325" style:family="text">
      <style:text-properties fo:color="#3b3b3b" fo:font-size="8pt" fo:letter-spacing="-0.0008in" style:font-size-asian="8pt" style:text-scale="105%"/>
    </style:style>
    <style:style style:name="T1326" style:family="text">
      <style:text-properties fo:color="#1f1f1f" fo:font-size="8pt" fo:letter-spacing="-0.0028in" style:font-size-asian="8pt" style:text-scale="105%"/>
    </style:style>
    <style:style style:name="T1327" style:family="text">
      <style:text-properties fo:color="#1f1f1f" fo:font-size="8pt" fo:letter-spacing="-0.0043in" style:font-size-asian="8pt" style:text-scale="105%"/>
    </style:style>
    <style:style style:name="T1328" style:family="text">
      <style:text-properties fo:color="#0e0e0e" fo:font-size="8pt" fo:letter-spacing="-0.0075in" fo:font-weight="bold" style:font-size-asian="8pt" style:font-weight-asian="bold" style:text-scale="105%"/>
    </style:style>
    <style:style style:name="T1329" style:family="text">
      <style:text-properties fo:color="#0e0e0e" fo:font-size="8pt" fo:letter-spacing="-0.002in" fo:font-weight="bold" style:font-size-asian="8pt" style:font-weight-asian="bold" style:text-scale="105%"/>
    </style:style>
    <style:style style:name="T1330" style:family="text">
      <style:text-properties fo:color="#0e0e0e" fo:font-size="8pt" fo:letter-spacing="-0.0071in" fo:font-weight="bold" style:font-size-asian="8pt" style:font-weight-asian="bold" style:text-scale="105%"/>
    </style:style>
    <style:style style:name="T1331" style:family="text">
      <style:text-properties fo:color="#1f1f1f" fo:font-size="8pt" fo:letter-spacing="-0.0008in" style:font-size-asian="8pt" style:text-scale="105%"/>
    </style:style>
    <style:style style:name="T1332" style:family="text">
      <style:text-properties fo:color="#0e0e0e" fo:font-size="8pt" fo:letter-spacing="0.0083in" style:font-size-asian="8pt" style:text-scale="105%"/>
    </style:style>
    <style:style style:name="T1333" style:family="text">
      <style:text-properties fo:color="#1f1f1f" fo:font-size="8pt" fo:letter-spacing="-0.0047in" style:font-size-asian="8pt" style:text-scale="105%"/>
    </style:style>
    <style:style style:name="T1334" style:family="text">
      <style:text-properties fo:color="#0e0e0e" fo:font-weight="bold" style:font-weight-asian="bold" style:text-scale="105%"/>
    </style:style>
    <style:style style:name="T1335" style:family="text">
      <style:text-properties fo:color="#0e0e0e" fo:letter-spacing="0.0193in" style:text-scale="105%"/>
    </style:style>
    <style:style style:name="T1336" style:family="text">
      <style:text-properties fo:color="#0e0e0e" fo:letter-spacing="0.028in" style:text-scale="105%"/>
    </style:style>
    <style:style style:name="T1337" style:family="text">
      <style:text-properties fo:color="#111111" style:text-scale="110%"/>
    </style:style>
    <style:style style:name="T1338" style:family="text">
      <style:text-properties fo:color="#111111" fo:letter-spacing="-0.002in" style:text-scale="110%"/>
    </style:style>
    <style:style style:name="T1339" style:family="text">
      <style:text-properties fo:color="#232323" style:text-scale="110%"/>
    </style:style>
    <style:style style:name="T1340" style:family="text">
      <style:text-properties fo:color="#232323" fo:letter-spacing="-0.0075in" style:text-scale="110%"/>
    </style:style>
    <style:style style:name="T1341" style:family="text">
      <style:text-properties fo:color="#111111" fo:letter-spacing="-0.0028in" style:text-scale="110%"/>
    </style:style>
    <style:style style:name="T1342" style:family="text">
      <style:text-properties fo:color="#232323" fo:letter-spacing="-0.0035in" style:text-scale="110%"/>
    </style:style>
    <style:style style:name="T1343" style:family="text">
      <style:text-properties fo:color="#111111" fo:font-size="8pt" fo:letter-spacing="-0.0016in" style:font-size-asian="8pt" style:text-scale="110%"/>
    </style:style>
    <style:style style:name="T1344" style:family="text">
      <style:text-properties fo:color="#111111" fo:font-size="8pt" fo:letter-spacing="-0.002in" style:font-size-asian="8pt" style:text-scale="110%"/>
    </style:style>
    <style:style style:name="T1345" style:family="text">
      <style:text-properties fo:color="#111111" fo:font-size="8pt" fo:letter-spacing="-0.0047in" style:font-size-asian="8pt" style:text-scale="110%"/>
    </style:style>
    <style:style style:name="T1346" style:family="text">
      <style:text-properties fo:color="#232323" fo:font-size="8pt" fo:letter-spacing="-0.0016in" style:font-size-asian="8pt" style:text-scale="110%"/>
    </style:style>
    <style:style style:name="T1347" style:family="text">
      <style:text-properties fo:color="#111111" fo:font-size="8pt" fo:letter-spacing="-0.0028in" style:font-size-asian="8pt" style:text-scale="110%"/>
    </style:style>
    <style:style style:name="T1348" style:family="text">
      <style:text-properties fo:color="#232323" fo:font-size="8pt" fo:letter-spacing="-0.0055in" style:font-size-asian="8pt" style:text-scale="110%"/>
    </style:style>
    <style:style style:name="T1349" style:family="text">
      <style:text-properties fo:color="#111111" fo:font-size="8pt" style:font-size-asian="8pt"/>
    </style:style>
    <style:style style:name="T1350" style:family="text">
      <style:text-properties fo:color="#111111" fo:font-size="8pt" fo:letter-spacing="0.028in" style:font-size-asian="8pt"/>
    </style:style>
    <style:style style:name="T1351" style:family="text">
      <style:text-properties fo:color="#232323" fo:font-size="8pt" style:font-size-asian="8pt"/>
    </style:style>
    <style:style style:name="T1352" style:family="text">
      <style:text-properties fo:color="#111111" fo:font-size="8pt" fo:font-weight="bold" style:font-size-asian="8pt" style:font-weight-asian="bold"/>
    </style:style>
    <style:style style:name="T1353" style:family="text">
      <style:text-properties fo:color="#111111" fo:font-size="8pt" fo:font-weight="bold" style:font-size-asian="8pt" style:font-weight-asian="bold" style:text-scale="110%"/>
    </style:style>
    <style:style style:name="T1354" style:family="text">
      <style:text-properties fo:color="#111111" fo:font-size="8pt" style:font-size-asian="8pt" style:text-scale="110%"/>
    </style:style>
    <style:style style:name="T1355" style:family="text">
      <style:text-properties fo:color="#111111" fo:font-size="8pt" fo:letter-spacing="-0.0075in" style:font-size-asian="8pt" style:text-scale="110%"/>
    </style:style>
    <style:style style:name="T1356" style:family="text">
      <style:text-properties fo:color="#232323" fo:font-size="8pt" style:font-size-asian="8pt" style:text-scale="110%"/>
    </style:style>
    <style:style style:name="T1357" style:family="text">
      <style:text-properties fo:color="#232323" fo:font-size="8pt" fo:letter-spacing="-0.0075in" style:font-size-asian="8pt" style:text-scale="110%"/>
    </style:style>
    <style:style style:name="T1358" style:family="text">
      <style:text-properties fo:color="#111111" fo:font-size="8pt" fo:letter-spacing="-0.0075in" fo:font-weight="bold" style:font-size-asian="8pt" style:font-weight-asian="bold" style:text-scale="110%"/>
    </style:style>
    <style:style style:name="T1359" style:family="text">
      <style:text-properties fo:color="#111111" style:text-scale="105%"/>
    </style:style>
    <style:style style:name="T1360" style:family="text">
      <style:text-properties fo:color="#232323" style:text-scale="105%"/>
    </style:style>
    <style:style style:name="T1361" style:family="text">
      <style:text-properties fo:color="#232323" fo:letter-spacing="-0.0008in" style:text-scale="105%"/>
    </style:style>
    <style:style style:name="T1362" style:family="text">
      <style:text-properties fo:color="#232323" fo:letter-spacing="-0.002in" style:text-scale="105%"/>
    </style:style>
    <style:style style:name="T1363" style:family="text">
      <style:text-properties fo:color="#111111" fo:letter-spacing="0.0102in" style:text-scale="105%"/>
    </style:style>
    <style:style style:name="T1364" style:family="text">
      <style:text-properties fo:color="#111111" fo:letter-spacing="0.0146in" style:text-scale="105%"/>
    </style:style>
    <style:style style:name="T1365" style:family="text">
      <style:text-properties fo:color="#111111" fo:letter-spacing="-0.0043in" style:text-scale="105%"/>
    </style:style>
    <style:style style:name="T1366" style:family="text">
      <style:text-properties fo:color="#232323" fo:letter-spacing="-0.0075in" style:text-scale="105%"/>
    </style:style>
    <style:style style:name="T1367" style:family="text">
      <style:text-properties fo:color="#232323" fo:letter-spacing="-0.0043in" style:text-scale="105%"/>
    </style:style>
    <style:style style:name="T1368" style:family="text">
      <style:text-properties fo:color="#232323" fo:letter-spacing="-0.0055in" style:text-scale="105%"/>
    </style:style>
    <style:style style:name="T1369" style:family="text">
      <style:text-properties fo:color="#111111" fo:letter-spacing="0.028in" style:text-scale="105%"/>
    </style:style>
    <style:style style:name="T1370" style:family="text">
      <style:text-properties fo:color="#111111" fo:font-size="8pt" fo:letter-spacing="0.0181in" style:font-size-asian="8pt"/>
    </style:style>
    <style:style style:name="T1371" style:family="text">
      <style:text-properties fo:color="#111111" fo:font-size="8pt" fo:letter-spacing="0.0272in" fo:font-weight="bold" style:font-size-asian="8pt" style:font-weight-asian="bold"/>
    </style:style>
    <style:style style:name="T1372" style:family="text">
      <style:text-properties fo:color="#111111" fo:font-size="8pt" fo:letter-spacing="0.0252in" fo:font-weight="bold" style:font-size-asian="8pt" style:font-weight-asian="bold"/>
    </style:style>
    <style:style style:name="T1373" style:family="text">
      <style:text-properties fo:color="#111111" fo:font-size="8pt" fo:letter-spacing="0.0236in" fo:font-weight="bold" style:font-size-asian="8pt" style:font-weight-asian="bold"/>
    </style:style>
    <style:style style:name="T1374" style:family="text">
      <style:text-properties fo:color="#111111" fo:font-size="8pt" fo:letter-spacing="0.0217in" fo:font-weight="bold" style:font-size-asian="8pt" style:font-weight-asian="bold"/>
    </style:style>
    <style:style style:name="T1375" style:family="text">
      <style:text-properties fo:color="#111111" fo:font-size="8pt" fo:letter-spacing="0.0209in" fo:font-weight="bold" style:font-size-asian="8pt" style:font-weight-asian="bold"/>
    </style:style>
    <style:style style:name="T1376" style:family="text">
      <style:text-properties fo:color="#111111" fo:font-size="8pt" fo:letter-spacing="0.0173in" fo:font-weight="bold" style:font-size-asian="8pt" style:font-weight-asian="bold"/>
    </style:style>
    <style:style style:name="T1377" style:family="text">
      <style:text-properties fo:color="#111111" fo:font-size="8pt" fo:letter-spacing="0.028in" fo:font-weight="bold" style:font-size-asian="8pt" style:font-weight-asian="bold"/>
    </style:style>
    <style:style style:name="T1378" style:family="text">
      <style:text-properties fo:color="#232323" fo:font-size="8pt" fo:letter-spacing="0.028in" style:font-size-asian="8pt"/>
    </style:style>
    <style:style style:name="T1379" style:family="text">
      <style:text-properties fo:color="#232323" fo:font-size="8pt" fo:letter-spacing="-0.0071in" style:font-size-asian="8pt" style:text-scale="110%"/>
    </style:style>
    <style:style style:name="T1380" style:family="text">
      <style:text-properties fo:color="#111111" fo:font-size="8pt" fo:letter-spacing="-0.0055in" style:font-size-asian="8pt" style:text-scale="110%"/>
    </style:style>
    <style:style style:name="T1381" style:family="text">
      <style:text-properties fo:color="#111111" fo:font-size="8pt" fo:letter-spacing="-0.0063in" style:font-size-asian="8pt" style:text-scale="110%"/>
    </style:style>
    <style:style style:name="T1382" style:family="text">
      <style:text-properties fo:color="#111111" fo:font-size="8pt" fo:font-weight="bold" style:font-size-asian="8pt" style:font-weight-asian="bold" style:text-scale="90%"/>
    </style:style>
    <style:style style:name="T1383" style:family="text">
      <style:text-properties fo:color="#111111" fo:font-size="8pt" fo:letter-spacing="-0.002in" fo:font-weight="bold" style:font-size-asian="8pt" style:font-weight-asian="bold" style:text-scale="90%"/>
    </style:style>
    <style:style style:name="T1384" style:family="text">
      <style:text-properties fo:color="#111111" fo:font-size="8pt" fo:letter-spacing="-0.0016in" fo:font-weight="bold" style:font-size-asian="8pt" style:font-weight-asian="bold" style:text-scale="90%"/>
    </style:style>
    <style:style style:name="T1385" style:family="text">
      <style:text-properties fo:color="#111111" fo:letter-spacing="-0.0008in" style:text-scale="105%"/>
    </style:style>
    <style:style style:name="T1386" style:family="text">
      <style:text-properties fo:color="#232323" fo:letter-spacing="-0.0016in" style:text-scale="105%"/>
    </style:style>
    <style:style style:name="T1387" style:family="text">
      <style:text-properties fo:color="#111111" fo:letter-spacing="-0.002in" style:text-scale="105%"/>
    </style:style>
    <style:style style:name="T1388" style:family="text">
      <style:text-properties fo:color="#232323" fo:letter-spacing="-0.0071in" style:text-scale="105%"/>
    </style:style>
    <style:style style:name="T1389" style:family="text">
      <style:text-properties fo:color="#111111" fo:letter-spacing="-0.0047in" style:text-scale="105%"/>
    </style:style>
    <style:style style:name="T1390" style:family="text">
      <style:text-properties fo:color="#111111" fo:letter-spacing="-0.0075in" style:text-scale="105%"/>
    </style:style>
    <style:style style:name="T1391" style:family="text">
      <style:text-properties fo:color="#111111" fo:letter-spacing="-0.0063in" style:text-scale="105%"/>
    </style:style>
    <style:style style:name="T1392" style:family="text">
      <style:text-properties fo:color="#111111" fo:font-size="7pt" fo:font-weight="bold" style:font-size-asian="7pt" style:font-weight-asian="bold" style:text-scale="105%"/>
    </style:style>
    <style:style style:name="T1393" style:family="text">
      <style:text-properties fo:color="#111111" fo:font-size="7pt" fo:letter-spacing="0.0555in" fo:font-weight="bold" style:font-size-asian="7pt" style:font-weight-asian="bold" style:text-scale="150%"/>
    </style:style>
    <style:style style:name="T1394" style:family="text">
      <style:text-properties fo:color="#111111" fo:font-size="7pt" fo:font-weight="bold" style:font-size-asian="7pt" style:font-weight-asian="bold"/>
    </style:style>
    <style:style style:name="T1395" style:family="text">
      <style:text-properties fo:color="#111111" fo:font-size="7pt" style:font-size-asian="7pt" style:text-scale="105%"/>
    </style:style>
    <style:style style:name="T1396" style:family="text">
      <style:text-properties fo:color="#111111" fo:font-size="7pt" fo:letter-spacing="0.0555in" style:font-size-asian="7pt" style:text-scale="105%"/>
    </style:style>
    <style:style style:name="T1397" style:family="text">
      <style:text-properties fo:color="#232323" fo:font-size="7pt" style:font-size-asian="7pt" style:text-scale="105%"/>
    </style:style>
    <style:style style:name="T1398" style:family="text">
      <style:text-properties fo:color="#232323" fo:font-size="7pt" fo:letter-spacing="0.0555in" style:font-size-asian="7pt" style:text-scale="150%"/>
    </style:style>
    <style:style style:name="T1399" style:family="text">
      <style:text-properties fo:color="#232323" fo:font-size="7pt" fo:letter-spacing="0.0555in" style:font-size-asian="7pt" style:text-scale="105%"/>
    </style:style>
    <style:style style:name="T1400" style:family="text">
      <style:text-properties fo:color="#232323" fo:font-size="7pt" fo:letter-spacing="0.028in" style:font-size-asian="7pt" style:text-scale="105%"/>
    </style:style>
    <style:style style:name="T1401" style:family="text">
      <style:text-properties fo:color="#111111" fo:font-size="7pt" fo:letter-spacing="-0.0016in" fo:font-weight="bold" style:font-size-asian="7pt" style:font-weight-asian="bold" style:text-scale="105%"/>
    </style:style>
    <style:style style:name="T1402" style:family="text">
      <style:text-properties fo:color="#111111" fo:font-size="7pt" fo:letter-spacing="-0.002in" fo:font-weight="bold" style:font-size-asian="7pt" style:font-weight-asian="bold" style:text-scale="105%"/>
    </style:style>
    <style:style style:name="T1403" style:family="text">
      <style:text-properties fo:color="#111111" fo:font-size="7pt" fo:letter-spacing="0.028in" fo:font-weight="bold" style:font-size-asian="7pt" style:font-weight-asian="bold" style:text-scale="105%"/>
    </style:style>
    <style:style style:name="T1404" style:family="text">
      <style:text-properties fo:color="#111111" fo:font-size="7pt" fo:letter-spacing="0.028in" style:font-size-asian="7pt" style:text-scale="105%"/>
    </style:style>
    <style:style style:name="T1405" style:family="text">
      <style:text-properties fo:color="#111111" fo:font-size="7pt" fo:font-style="italic" style:font-size-asian="7pt" style:font-style-asian="italic" style:text-scale="105%"/>
    </style:style>
    <style:style style:name="T1406" style:family="text">
      <style:text-properties fo:color="#111111" fo:font-size="7pt" fo:letter-spacing="-0.0035in" fo:font-style="italic" style:font-size-asian="7pt" style:font-style-asian="italic" style:text-scale="105%"/>
    </style:style>
    <style:style style:name="T1407" style:family="text">
      <style:text-properties fo:color="#111111" style:font-name="Arial" fo:font-size="7pt" style:font-size-asian="7pt" style:text-scale="105%"/>
    </style:style>
    <style:style style:name="T1408" style:family="text">
      <style:text-properties fo:color="#111111" fo:font-size="7pt" fo:letter-spacing="-0.0035in" style:font-size-asian="7pt" style:text-scale="105%"/>
    </style:style>
    <style:style style:name="T1409" style:family="text">
      <style:text-properties fo:color="#232323" fo:font-size="7pt" fo:letter-spacing="-0.0055in" style:font-size-asian="7pt" style:text-scale="105%"/>
    </style:style>
    <style:style style:name="T1410" style:family="text">
      <style:text-properties fo:color="#111111" fo:font-size="7pt" fo:letter-spacing="-0.0055in" style:font-size-asian="7pt" style:text-scale="105%"/>
    </style:style>
    <style:style style:name="T1411" style:family="text">
      <style:text-properties fo:color="#232323" fo:font-size="7pt" fo:letter-spacing="-0.0071in" style:font-size-asian="7pt" style:text-scale="105%"/>
    </style:style>
    <style:style style:name="T1412" style:family="text">
      <style:text-properties fo:color="#232323" fo:font-size="7pt" fo:letter-spacing="-0.002in" style:font-size-asian="7pt" style:text-scale="105%"/>
    </style:style>
    <style:style style:name="T1413" style:family="text">
      <style:text-properties fo:color="#232323" fo:font-size="7pt" fo:letter-spacing="-0.0028in" style:font-size-asian="7pt" style:text-scale="105%"/>
    </style:style>
    <style:style style:name="T1414" style:family="text">
      <style:text-properties fo:color="#111111" fo:font-size="7pt" fo:letter-spacing="-0.002in" style:font-size-asian="7pt" style:text-scale="105%"/>
    </style:style>
    <style:style style:name="T1415" style:family="text">
      <style:text-properties fo:color="#111111" fo:font-size="7pt" fo:letter-spacing="-0.0016in" style:font-size-asian="7pt"/>
    </style:style>
    <style:style style:name="T1416" style:family="text">
      <style:text-properties fo:color="#5b5b5b" fo:font-size="7pt" fo:letter-spacing="-0.0016in" style:font-size-asian="7pt"/>
    </style:style>
    <style:style style:name="T1417" style:family="text">
      <style:text-properties fo:color="#232323" fo:font-size="7pt" fo:letter-spacing="-0.0016in" style:font-size-asian="7pt"/>
    </style:style>
    <style:style style:name="T1418" style:family="text">
      <style:text-properties fo:color="#111111" style:font-name="Arial" fo:font-size="6pt" style:font-size-asian="6pt" style:text-scale="105%"/>
    </style:style>
    <style:style style:name="T1419" style:family="text">
      <style:text-properties fo:color="#232323" fo:font-size="7pt" fo:font-weight="bold" style:font-size-asian="7pt" style:font-weight-asian="bold" style:text-scale="105%"/>
    </style:style>
    <style:style style:name="T1420" style:family="text">
      <style:text-properties fo:color="#232323" fo:font-size="7pt" fo:letter-spacing="-0.0047in" style:font-size-asian="7pt" style:text-scale="105%"/>
    </style:style>
    <style:style style:name="T1421" style:family="text">
      <style:text-properties fo:color="#111111" fo:letter-spacing="-0.0028in" style:text-scale="105%"/>
    </style:style>
    <style:style style:name="T1422" style:family="text">
      <style:text-properties fo:color="#111111" fo:letter-spacing="-0.0071in" style:text-scale="105%"/>
    </style:style>
    <style:style style:name="T1423" style:family="text">
      <style:text-properties fo:color="#232323" fo:letter-spacing="-0.0035in" style:text-scale="105%"/>
    </style:style>
    <style:style style:name="T1424" style:family="text">
      <style:text-properties fo:color="#111111" fo:letter-spacing="-0.0016in" style:text-scale="105%"/>
    </style:style>
    <style:style style:name="T1425" style:family="text">
      <style:text-properties fo:color="#232323" fo:letter-spacing="-0.0047in" style:text-scale="105%"/>
    </style:style>
    <style:style style:name="T1426" style:family="text">
      <style:text-properties fo:color="#111111" fo:letter-spacing="-0.0055in" style:text-scale="105%"/>
    </style:style>
    <style:style style:name="T1427" style:family="text">
      <style:text-properties fo:color="#232323" fo:letter-spacing="0.0063in" style:text-scale="105%"/>
    </style:style>
    <style:style style:name="T1428" style:family="text">
      <style:text-properties fo:color="#232323" fo:letter-spacing="-0.0063in" style:text-scale="105%"/>
    </style:style>
    <style:style style:name="T1429" style:family="text">
      <style:text-properties fo:color="#232323" fo:letter-spacing="0.0028in" style:text-scale="105%"/>
    </style:style>
    <style:style style:name="T1430" style:family="text">
      <style:text-properties fo:color="#111111" fo:letter-spacing="0.0047in" style:text-scale="105%"/>
    </style:style>
    <style:style style:name="T1431" style:family="text">
      <style:text-properties fo:color="#232323"/>
    </style:style>
    <style:style style:name="T1432" style:family="text">
      <style:text-properties fo:color="#232323" fo:letter-spacing="0.0165in"/>
    </style:style>
    <style:style style:name="T1433" style:family="text">
      <style:text-properties fo:color="#111111"/>
    </style:style>
    <style:style style:name="T1434" style:family="text">
      <style:text-properties fo:color="#111111" fo:letter-spacing="0.0098in"/>
    </style:style>
    <style:style style:name="T1435" style:family="text">
      <style:text-properties fo:color="#232323" fo:letter-spacing="0.0161in"/>
    </style:style>
    <style:style style:name="T1436" style:family="text">
      <style:text-properties fo:color="#111111" fo:letter-spacing="0.0173in"/>
    </style:style>
    <style:style style:name="T1437" style:family="text">
      <style:text-properties fo:color="#232323" fo:letter-spacing="0.0189in"/>
    </style:style>
    <style:style style:name="T1438" style:family="text">
      <style:text-properties fo:color="#111111" fo:letter-spacing="0.0118in"/>
    </style:style>
    <style:style style:name="T1439" style:family="text">
      <style:text-properties fo:color="#111111" fo:letter-spacing="0.0075in"/>
    </style:style>
    <style:style style:name="T1440" style:family="text">
      <style:text-properties fo:color="#111111" fo:letter-spacing="0.011in"/>
    </style:style>
    <style:style style:name="T1441" style:family="text">
      <style:text-properties fo:color="#232323" fo:letter-spacing="0.0146in"/>
    </style:style>
    <style:style style:name="T1442" style:family="text">
      <style:text-properties fo:color="#111111" fo:letter-spacing="-0.0016in"/>
    </style:style>
    <style:style style:name="T1443" style:family="text">
      <style:text-properties fo:color="#212121" fo:letter-spacing="-0.0016in" style:text-scale="105%"/>
    </style:style>
    <style:style style:name="T1444" style:family="text">
      <style:text-properties fo:color="#212121" fo:letter-spacing="-0.0047in" style:text-scale="105%"/>
    </style:style>
    <style:style style:name="T1445" style:family="text">
      <style:text-properties fo:color="#212121" fo:letter-spacing="-0.0035in" style:text-scale="105%"/>
    </style:style>
    <style:style style:name="T1446" style:family="text">
      <style:text-properties fo:color="#0e0e0e" fo:letter-spacing="0.0091in" style:text-scale="105%"/>
    </style:style>
    <style:style style:name="T1447" style:family="text">
      <style:text-properties fo:color="#212121" style:text-scale="105%"/>
    </style:style>
    <style:style style:name="T1448" style:family="text">
      <style:text-properties fo:color="#212121" fo:letter-spacing="-0.0091in" style:text-scale="105%"/>
    </style:style>
    <style:style style:name="T1449" style:family="text">
      <style:text-properties fo:color="#212121" fo:letter-spacing="-0.0075in" style:text-scale="105%"/>
    </style:style>
    <style:style style:name="T1450" style:family="text">
      <style:text-properties fo:color="#212121" fo:letter-spacing="-0.0071in" style:text-scale="105%"/>
    </style:style>
    <style:style style:name="T1451" style:family="text">
      <style:text-properties fo:color="#0e0e0e" style:font-name="Arial" fo:font-size="7pt" fo:font-weight="bold" style:font-size-asian="7pt" style:font-weight-asian="bold" style:text-scale="105%"/>
    </style:style>
    <style:style style:name="T1452" style:family="text">
      <style:text-properties fo:color="#0e0e0e" style:font-name="Arial" fo:font-size="7pt" fo:letter-spacing="-0.0075in" fo:font-weight="bold" style:font-size-asian="7pt" style:font-weight-asian="bold" style:text-scale="105%"/>
    </style:style>
    <style:style style:name="T1453" style:family="text">
      <style:text-properties fo:color="#0e0e0e" style:font-name="Arial" fo:font-size="7pt" fo:letter-spacing="-0.0071in" fo:font-weight="bold" style:font-size-asian="7pt" style:font-weight-asian="bold" style:text-scale="105%"/>
    </style:style>
    <style:style style:name="T1454" style:family="text">
      <style:text-properties fo:color="#0e0e0e" fo:font-size="7pt" fo:letter-spacing="-0.0016in" fo:font-weight="bold" style:font-size-asian="7pt" style:font-weight-asian="bold"/>
    </style:style>
    <style:style style:name="T1455" style:family="text">
      <style:text-properties fo:color="#0e0e0e" fo:font-size="8pt" style:font-size-asian="8pt"/>
    </style:style>
    <style:style style:name="T1456" style:family="text">
      <style:text-properties fo:color="#212121" fo:font-size="8pt" style:font-size-asian="8pt"/>
    </style:style>
    <style:style style:name="T1457" style:family="text">
      <style:text-properties fo:color="#212121" fo:font-size="8pt" fo:letter-spacing="-0.0043in" style:font-size-asian="8pt"/>
    </style:style>
    <style:style style:name="T1458" style:family="text">
      <style:text-properties fo:color="#0e0e0e" style:font-name="Arial" fo:font-size="7pt" fo:font-weight="bold" style:font-size-asian="7pt" style:font-weight-asian="bold"/>
    </style:style>
    <style:style style:name="T1459" style:family="text">
      <style:text-properties fo:color="#0e0e0e" style:font-name="Arial" fo:font-size="7pt" fo:letter-spacing="-0.0047in" fo:font-weight="bold" style:font-size-asian="7pt" style:font-weight-asian="bold"/>
    </style:style>
    <style:style style:name="T1460" style:family="text">
      <style:text-properties fo:color="#0e0e0e" style:font-name="Arial" fo:font-size="7pt" fo:letter-spacing="-0.0035in" fo:font-weight="bold" style:font-size-asian="7pt" style:font-weight-asian="bold"/>
    </style:style>
    <style:style style:name="T1461" style:family="text">
      <style:text-properties fo:color="#212121" fo:font-size="8pt" fo:letter-spacing="0.0138in" style:font-size-asian="8pt"/>
    </style:style>
    <style:style style:name="T1462" style:family="text">
      <style:text-properties fo:color="#0e0e0e" fo:font-size="8pt" fo:letter-spacing="-0.0008in" style:font-size-asian="8pt"/>
    </style:style>
    <style:style style:name="T1463" style:family="text">
      <style:text-properties fo:color="#0e0e0e" style:font-name="Arial" fo:font-size="7pt" fo:letter-spacing="0.028in" fo:font-weight="bold" style:font-size-asian="7pt" style:font-weight-asian="bold"/>
    </style:style>
    <style:style style:name="T1464" style:family="text">
      <style:text-properties fo:color="#0e0e0e" style:font-name="Arial" fo:font-size="7pt" fo:letter-spacing="0.0161in" fo:font-weight="bold" style:font-size-asian="7pt" style:font-weight-asian="bold"/>
    </style:style>
    <style:style style:name="T1465" style:family="text">
      <style:text-properties fo:color="#0e0e0e" style:font-name="Arial" fo:font-size="7pt" fo:letter-spacing="-0.0028in" fo:font-weight="bold" style:font-size-asian="7pt" style:font-weight-asian="bold"/>
    </style:style>
    <style:style style:name="T1466" style:family="text">
      <style:text-properties fo:color="#212121" fo:font-size="8pt" fo:letter-spacing="0.0228in" style:font-size-asian="8pt"/>
    </style:style>
    <style:style style:name="T1467" style:family="text">
      <style:text-properties fo:color="#0e0e0e" style:font-name="Arial" fo:font-size="7pt" fo:font-style="italic" fo:font-weight="bold" style:font-size-asian="7pt" style:font-style-asian="italic" style:font-weight-asian="bold"/>
    </style:style>
    <style:style style:name="T1468" style:family="text">
      <style:text-properties fo:color="#0e0e0e" style:font-name="Arial" fo:font-size="7pt" fo:letter-spacing="0.028in" fo:font-style="italic" fo:font-weight="bold" style:font-size-asian="7pt" style:font-style-asian="italic" style:font-weight-asian="bold"/>
    </style:style>
    <style:style style:name="T1469" style:family="text">
      <style:text-properties fo:color="#0e0e0e" fo:font-size="8pt" fo:letter-spacing="0.028in" style:font-size-asian="8pt"/>
    </style:style>
    <style:style style:name="T1470" style:family="text">
      <style:text-properties fo:color="#212121" fo:font-size="8pt" fo:letter-spacing="-0.0055in" style:font-size-asian="8pt"/>
    </style:style>
    <style:style style:name="T1471" style:family="text">
      <style:text-properties fo:color="#0e0e0e" fo:font-size="8pt" fo:letter-spacing="-0.0028in" style:font-size-asian="8pt"/>
    </style:style>
    <style:style style:name="T1472" style:family="text">
      <style:text-properties fo:color="#0e0e0e" fo:font-size="8pt" fo:letter-spacing="-0.0071in" style:font-size-asian="8pt"/>
    </style:style>
    <style:style style:name="T1473" style:family="text">
      <style:text-properties fo:color="#363636" fo:font-size="8pt" style:font-size-asian="8pt"/>
    </style:style>
    <style:style style:name="T1474" style:family="text">
      <style:text-properties fo:color="#363636" fo:font-size="8pt" fo:letter-spacing="-0.0055in" style:font-size-asian="8pt"/>
    </style:style>
    <style:style style:name="T1475" style:family="text">
      <style:text-properties fo:color="#212121" fo:font-size="8pt" fo:letter-spacing="0.0173in" style:font-size-asian="8pt"/>
    </style:style>
    <style:style style:name="T1476" style:family="text">
      <style:text-properties fo:color="#0e0e0e" fo:font-size="8pt" fo:letter-spacing="-0.0016in" style:font-size-asian="8pt"/>
    </style:style>
    <style:style style:name="T1477" style:family="text">
      <style:text-properties fo:color="#212121" fo:font-size="8pt" style:font-size-asian="8pt" style:text-scale="105%"/>
    </style:style>
    <style:style style:name="T1478" style:family="text">
      <style:text-properties fo:color="#212121" fo:font-size="8pt" fo:letter-spacing="-0.0075in" style:font-size-asian="8pt" style:text-scale="105%"/>
    </style:style>
    <style:style style:name="T1479" style:family="text">
      <style:text-properties fo:color="#212121" style:font-name="Arial" fo:font-size="7pt" fo:font-weight="bold" style:font-size-asian="7pt" style:font-weight-asian="bold" style:text-scale="105%"/>
    </style:style>
    <style:style style:name="T1480" style:family="text">
      <style:text-properties fo:color="#0e0e0e" style:font-name="Arial" fo:font-size="7pt" fo:letter-spacing="-0.0016in" fo:font-weight="bold" style:font-size-asian="7pt" style:font-weight-asian="bold" style:text-scale="105%"/>
    </style:style>
    <style:style style:name="T1481" style:family="text">
      <style:text-properties fo:color="#0e0e0e" style:font-name="Arial" fo:font-size="7pt" fo:letter-spacing="-0.0063in" fo:font-weight="bold" style:font-size-asian="7pt" style:font-weight-asian="bold" style:text-scale="105%"/>
    </style:style>
    <style:style style:name="T1482" style:family="text">
      <style:text-properties fo:color="#0e0e0e" style:font-name="Arial" fo:font-size="7pt" fo:letter-spacing="-0.0055in" fo:font-weight="bold" style:font-size-asian="7pt" style:font-weight-asian="bold" style:text-scale="105%"/>
    </style:style>
    <style:style style:name="T1483" style:family="text">
      <style:text-properties fo:color="#0e0e0e" fo:font-size="8pt" fo:letter-spacing="-0.0063in" style:font-size-asian="8pt" style:text-scale="105%"/>
    </style:style>
    <style:style style:name="T1484" style:family="text">
      <style:text-properties fo:color="#212121" fo:font-size="8pt" fo:letter-spacing="-0.0016in" style:font-size-asian="8pt" style:text-scale="105%"/>
    </style:style>
    <style:style style:name="T1485" style:family="text">
      <style:text-properties fo:color="#212121" fo:font-size="8pt" fo:letter-spacing="-0.0063in" style:font-size-asian="8pt" style:text-scale="105%"/>
    </style:style>
    <style:style style:name="T1486" style:family="text">
      <style:text-properties fo:color="#212121" fo:font-size="8pt" fo:letter-spacing="-0.0055in" style:font-size-asian="8pt" style:text-scale="105%"/>
    </style:style>
    <style:style style:name="T1487" style:family="text">
      <style:text-properties fo:color="#0e0e0e" fo:font-size="8pt" fo:letter-spacing="0.0161in" style:font-size-asian="8pt" style:text-scale="105%"/>
    </style:style>
    <style:style style:name="T1488" style:family="text">
      <style:text-properties fo:color="#0e0e0e" fo:font-size="8pt" fo:letter-spacing="0.0075in" style:font-size-asian="8pt" style:text-scale="105%"/>
    </style:style>
    <style:style style:name="T1489" style:family="text">
      <style:text-properties fo:color="#0e0e0e" fo:font-size="8pt" fo:letter-spacing="-0.0047in" style:font-size-asian="8pt" style:text-scale="105%"/>
    </style:style>
    <style:style style:name="T1490" style:family="text">
      <style:text-properties fo:color="#212121" fo:font-size="8pt" fo:letter-spacing="-0.0035in" style:font-size-asian="8pt" style:text-scale="105%"/>
    </style:style>
    <style:style style:name="T1491" style:family="text">
      <style:text-properties fo:color="#212121" fo:font-size="8pt" fo:letter-spacing="-0.0028in" style:font-size-asian="8pt" style:text-scale="105%"/>
    </style:style>
    <style:style style:name="T1492" style:family="text">
      <style:text-properties fo:color="#0e0e0e" style:font-name="Arial" fo:font-size="7pt" fo:letter-spacing="-0.002in" fo:font-weight="bold" style:font-size-asian="7pt" style:font-weight-asian="bold" style:text-scale="105%"/>
    </style:style>
    <style:style style:name="T1493" style:family="text">
      <style:text-properties fo:color="#212121" fo:letter-spacing="0.0075in" style:text-scale="105%"/>
    </style:style>
    <style:style style:name="T1494" style:family="text">
      <style:text-properties fo:color="#212121" fo:letter-spacing="-0.0008in" style:text-scale="105%"/>
    </style:style>
    <style:style style:name="T1495" style:family="text">
      <style:text-properties fo:color="#212121"/>
    </style:style>
    <style:style style:name="T1496" style:family="text">
      <style:text-properties fo:color="#0e0e0e"/>
    </style:style>
    <style:style style:name="T1497" style:family="text">
      <style:text-properties fo:color="#212121" fo:letter-spacing="0.028in"/>
    </style:style>
    <style:style style:name="T1498" style:family="text">
      <style:text-properties fo:color="#0e0e0e" fo:letter-spacing="0.028in"/>
    </style:style>
    <style:style style:name="T1499" style:family="text">
      <style:text-properties fo:color="#0e0e0e" fo:letter-spacing="-0.0043in"/>
    </style:style>
    <style:style style:name="T1500" style:family="text">
      <style:text-properties fo:color="#212121" fo:letter-spacing="-0.0035in"/>
    </style:style>
    <style:style style:name="T1501" style:family="text">
      <style:text-properties fo:color="#212121" fo:letter-spacing="-0.0028in" style:text-scale="105%"/>
    </style:style>
    <style:style style:name="T1502" style:family="text">
      <style:text-properties fo:color="#212121" fo:letter-spacing="-0.002in" style:text-scale="105%"/>
    </style:style>
    <style:style style:name="T1503" style:family="text">
      <style:text-properties fo:color="#212121" fo:letter-spacing="-0.0043in" style:text-scale="105%"/>
    </style:style>
    <style:style style:name="T1504" style:family="text">
      <style:text-properties fo:color="#0e0e0e" style:font-name="Arial" fo:font-size="7pt" fo:letter-spacing="-0.0028in" fo:font-weight="bold" style:font-size-asian="7pt" style:font-weight-asian="bold" style:text-scale="105%"/>
    </style:style>
    <style:style style:name="T1505" style:family="text">
      <style:text-properties fo:color="#0e0e0e" style:font-name="Arial" fo:font-size="7pt" fo:letter-spacing="0.0055in" fo:font-weight="bold" style:font-size-asian="7pt" style:font-weight-asian="bold" style:text-scale="105%"/>
    </style:style>
    <style:style style:name="T1506" style:family="text">
      <style:text-properties fo:color="#0e0e0e" style:font-name="Arial" fo:font-size="7pt" fo:letter-spacing="-0.0165in" fo:font-weight="bold" style:font-size-asian="7pt" style:font-weight-asian="bold" style:text-scale="105%"/>
    </style:style>
    <style:style style:name="T1507" style:family="text">
      <style:text-properties fo:color="#0e0e0e" style:font-name="Arial" fo:font-size="7pt" fo:letter-spacing="0.0043in" fo:font-weight="bold" style:font-size-asian="7pt" style:font-weight-asian="bold" style:text-scale="105%"/>
    </style:style>
    <style:style style:name="T1508" style:family="text">
      <style:text-properties fo:color="#0e0e0e" style:font-name="Arial" fo:font-size="7pt" fo:letter-spacing="-0.0047in" fo:font-weight="bold" style:font-size-asian="7pt" style:font-weight-asian="bold" style:text-scale="105%"/>
    </style:style>
    <style:style style:name="T1509" style:family="text">
      <style:text-properties fo:color="#0e0e0e" style:font-name="Arial" fo:font-size="7pt" fo:letter-spacing="0.0173in" fo:font-weight="bold" style:font-size-asian="7pt" style:font-weight-asian="bold" style:text-scale="105%"/>
    </style:style>
    <style:style style:name="T1510" style:family="text">
      <style:text-properties fo:color="#212121" fo:font-size="8pt" fo:letter-spacing="-0.0008in" style:font-size-asian="8pt" style:text-scale="105%"/>
    </style:style>
    <style:style style:name="T1511" style:family="text">
      <style:text-properties fo:color="#212121" fo:font-size="8pt" fo:letter-spacing="-0.0091in" style:font-size-asian="8pt" style:text-scale="105%"/>
    </style:style>
    <style:style style:name="T1512" style:family="text">
      <style:text-properties fo:color="#212121" fo:font-size="8pt" fo:letter-spacing="-0.0071in" style:font-size-asian="8pt" style:text-scale="105%"/>
    </style:style>
    <style:style style:name="T1513" style:family="text">
      <style:text-properties fo:color="#212121" fo:font-size="8pt" fo:letter-spacing="-0.002in" style:font-size-asian="8pt" style:text-scale="105%"/>
    </style:style>
    <style:style style:name="T1514" style:family="text">
      <style:text-properties fo:color="#0e0e0e" style:font-name="Arial" fo:font-size="7pt" fo:letter-spacing="0.028in" fo:font-weight="bold" style:font-size-asian="7pt" style:font-weight-asian="bold" style:text-scale="105%"/>
    </style:style>
    <style:style style:name="T1515" style:family="text">
      <style:text-properties fo:color="#0e0e0e" style:font-name="Arial" fo:font-size="7pt" fo:font-weight="bold" style:font-size-asian="7pt" style:font-weight-asian="bold" style:text-scale="110%"/>
    </style:style>
    <style:style style:name="T1516" style:family="text">
      <style:text-properties fo:color="#0e0e0e" fo:font-size="8pt" fo:letter-spacing="-0.0091in" style:font-size-asian="8pt" style:text-scale="105%"/>
    </style:style>
    <style:style style:name="T1517" style:family="text">
      <style:text-properties fo:color="#0e0e0e" fo:font-size="8pt" fo:letter-spacing="-0.0098in" style:font-size-asian="8pt" style:text-scale="105%"/>
    </style:style>
    <style:style style:name="T1518" style:family="text">
      <style:text-properties fo:color="#212121" fo:font-size="8pt" fo:letter-spacing="-0.0047in" style:font-size-asian="8pt" style:text-scale="105%"/>
    </style:style>
    <style:style style:name="T1519" style:family="text">
      <style:text-properties fo:color="#212121" fo:letter-spacing="0.0043in" style:text-scale="105%"/>
    </style:style>
    <style:style style:name="T1520" style:family="text">
      <style:text-properties fo:color="#0e0e0e" fo:letter-spacing="0.0016in" style:text-scale="105%"/>
    </style:style>
    <style:style style:name="T1521" style:family="text">
      <style:text-properties fo:color="#212121" fo:letter-spacing="0.0016in" style:text-scale="105%"/>
    </style:style>
    <style:style style:name="T1522" style:family="text">
      <style:text-properties fo:color="#0e0e0e" style:font-name="Arial" fo:font-size="7pt" fo:letter-spacing="-0.0008in" fo:font-weight="bold" style:font-size-asian="7pt" style:font-weight-asian="bold" style:text-scale="105%"/>
    </style:style>
    <style:style style:name="T1523" style:family="text">
      <style:text-properties fo:color="#0e0e0e" style:font-name="Arial" fo:font-size="7pt" fo:letter-spacing="-0.0035in" fo:font-weight="bold" style:font-size-asian="7pt" style:font-weight-asian="bold" style:text-scale="105%"/>
    </style:style>
    <style:style style:name="T1524" style:family="text">
      <style:text-properties fo:color="#212121" fo:letter-spacing="-0.0071in"/>
    </style:style>
    <style:style style:name="T1525" style:family="text">
      <style:text-properties fo:letter-spacing="-0.0016in" style:text-underline-style="solid" style:text-underline-width="bold" style:text-underline-color="font-color"/>
    </style:style>
    <style:style style:name="T1526" style:family="text">
      <style:text-properties style:text-underline-style="solid" style:text-underline-width="bold" style:text-underline-color="font-color"/>
    </style:style>
    <style:style style:name="T1527" style:family="text">
      <style:text-properties fo:letter-spacing="-0.0008in" style:text-underline-style="solid" style:text-underline-width="bold" style:text-underline-color="font-color"/>
    </style:style>
    <style:style style:name="T1528" style:family="text">
      <style:text-properties fo:font-size="9pt" fo:font-weight="bold" style:font-size-asian="9pt" style:font-weight-asian="bold"/>
    </style:style>
    <style:style style:name="T1529" style:family="text">
      <style:text-properties fo:font-size="9pt" style:font-size-asian="9pt"/>
    </style:style>
    <style:style style:name="T1530" style:family="text">
      <style:text-properties fo:font-size="9pt" fo:font-style="italic" fo:font-weight="bold" style:font-size-asian="9pt" style:font-style-asian="italic" style:font-weight-asian="bold"/>
    </style:style>
    <style:style style:name="T1531" style:family="text">
      <style:text-properties fo:font-size="9pt" fo:letter-spacing="0.0161in" fo:font-weight="bold" style:font-size-asian="9pt" style:font-weight-asian="bold"/>
    </style:style>
    <style:style style:name="T1532" style:family="text">
      <style:text-properties fo:font-size="9pt" fo:letter-spacing="0.0161in" style:font-size-asian="9pt"/>
    </style:style>
    <style:style style:name="T1533" style:family="text">
      <style:text-properties fo:font-size="9pt" fo:letter-spacing="0.0154in" style:font-size-asian="9pt"/>
    </style:style>
    <style:style style:name="T1534" style:family="text">
      <style:text-properties fo:font-size="9pt" fo:letter-spacing="0.022in" style:font-size-asian="9pt"/>
    </style:style>
    <style:style style:name="T1535" style:family="text">
      <style:text-properties fo:font-size="9pt" fo:letter-spacing="-0.0016in" style:font-size-asian="9pt"/>
    </style:style>
    <style:style style:name="T1536" style:family="text">
      <style:text-properties fo:font-size="9pt" fo:letter-spacing="-0.0008in" style:font-size-asian="9pt"/>
    </style:style>
    <style:style style:name="T1537" style:family="text">
      <style:text-properties fo:font-size="9pt" fo:letter-spacing="0.0008in" style:font-size-asian="9pt"/>
    </style:style>
    <style:style style:name="T1538" style:family="text">
      <style:text-properties fo:letter-spacing="-0.0043in"/>
    </style:style>
    <style:style style:name="T1539" style:family="text">
      <style:text-properties fo:letter-spacing="-0.0035in"/>
    </style:style>
    <style:style style:name="T1540" style:family="text">
      <style:text-properties fo:letter-spacing="-0.0016in"/>
    </style:style>
    <style:style style:name="T1541" style:family="text">
      <style:text-properties fo:font-size="9pt" fo:letter-spacing="-0.0028in" fo:font-weight="bold" style:font-size-asian="9pt" style:font-weight-asian="bold"/>
    </style:style>
    <style:style style:name="T1542" style:family="text">
      <style:text-properties fo:font-size="9pt" fo:letter-spacing="-0.0016in" fo:font-weight="bold" style:font-size-asian="9pt" style:font-weight-asian="bold"/>
    </style:style>
    <style:style style:name="T1543" style:family="text">
      <style:text-properties fo:font-size="9pt" style:text-underline-style="solid" style:text-underline-width="auto" style:text-underline-color="font-color" fo:font-weight="bold" style:font-size-asian="9pt" style:font-weight-asian="bold"/>
    </style:style>
    <style:style style:name="T1544" style:family="text">
      <style:text-properties fo:font-size="9pt" fo:letter-spacing="-0.0071in" style:text-underline-style="solid" style:text-underline-width="auto" style:text-underline-color="font-color" fo:font-weight="bold" style:font-size-asian="9pt" style:font-weight-asian="bold"/>
    </style:style>
    <style:style style:name="T1545" style:family="text">
      <style:text-properties fo:font-size="9pt" fo:letter-spacing="-0.0063in" style:text-underline-style="solid" style:text-underline-width="auto" style:text-underline-color="font-color" fo:font-weight="bold" style:font-size-asian="9pt" style:font-weight-asian="bold"/>
    </style:style>
    <style:style style:name="T1546" style:family="text">
      <style:text-properties fo:font-size="9pt" fo:letter-spacing="-0.0016in" style:text-underline-style="solid" style:text-underline-width="auto" style:text-underline-color="font-color" fo:font-weight="bold" style:font-size-asian="9pt" style:font-weight-asian="bold"/>
    </style:style>
    <style:style style:name="T1547" style:family="text">
      <style:text-properties fo:font-size="9pt" fo:letter-spacing="-0.0035in" style:font-size-asian="9pt"/>
    </style:style>
    <style:style style:name="T1548" style:family="text">
      <style:text-properties fo:font-size="9pt" fo:letter-spacing="-0.0028in" style:font-size-asian="9pt"/>
    </style:style>
    <style:style style:name="T1549" style:family="text">
      <style:text-properties style:font-name="Times New Roman" fo:font-size="7.5pt" fo:letter-spacing="-0.0016in" fo:font-weight="bold" style:font-size-asian="7.5pt" style:font-weight-asian="bold"/>
    </style:style>
    <style:style style:name="T1550" style:family="text">
      <style:text-properties style:font-name="Times New Roman" fo:font-size="7.5pt" fo:font-weight="bold" style:font-size-asian="7.5pt" style:font-weight-asian="bold"/>
    </style:style>
    <style:style style:name="T1551" style:family="text">
      <style:text-properties style:font-name="Times New Roman" fo:font-size="7.5pt" fo:letter-spacing="-0.0035in" style:font-size-asian="7.5pt"/>
    </style:style>
    <style:style style:name="T1552" style:family="text">
      <style:text-properties style:font-name="Times New Roman" fo:font-size="7.5pt" fo:letter-spacing="-0.0016in" style:font-size-asian="7.5pt"/>
    </style:style>
    <style:style style:name="T1553" style:family="text">
      <style:text-properties style:font-name="Times New Roman" fo:font-size="7.5pt" fo:letter-spacing="-0.0055in" style:font-size-asian="7.5pt"/>
    </style:style>
    <style:style style:name="T1554" style:family="text">
      <style:text-properties style:font-name="Times New Roman" fo:font-size="7.5pt" fo:letter-spacing="-0.0047in" style:font-size-asian="7.5pt"/>
    </style:style>
    <style:style style:name="T1555" style:family="text">
      <style:text-properties style:font-name="Times New Roman" fo:font-size="7.5pt" fo:letter-spacing="0.028in" style:font-size-asian="7.5pt"/>
    </style:style>
    <style:style style:name="T1556" style:family="text">
      <style:text-properties style:font-name="Times New Roman" fo:font-size="7.5pt" style:font-size-asian="7.5pt"/>
    </style:style>
    <style:style style:name="T1557" style:family="text">
      <style:text-properties style:font-name="Times New Roman" fo:font-size="7.5pt" fo:letter-spacing="-0.002in" style:font-size-asian="7.5pt"/>
    </style:style>
    <style:style style:name="T1558" style:family="text">
      <style:text-properties style:font-name="Times New Roman" fo:font-size="7.5pt" fo:letter-spacing="-0.0028in" style:font-size-asian="7.5pt"/>
    </style:style>
    <style:style style:name="T1559" style:family="text">
      <style:text-properties style:font-name="Times New Roman" fo:font-size="7.5pt" fo:letter-spacing="-0.0071in" style:font-size-asian="7.5pt"/>
    </style:style>
    <style:style style:name="T1560" style:family="text">
      <style:text-properties style:font-name="Times New Roman" fo:font-size="7.5pt" fo:letter-spacing="-0.0063in" style:font-size-asian="7.5pt"/>
    </style:style>
    <style:style style:name="T1561" style:family="text">
      <style:text-properties fo:font-size="9pt" fo:letter-spacing="-0.0043in" style:font-size-asian="9pt"/>
    </style:style>
    <style:style style:name="T1562" style:family="text">
      <style:text-properties fo:letter-spacing="-0.0008in"/>
    </style:style>
    <style:style style:name="T1563" style:family="text">
      <style:text-properties fo:font-size="9pt" fo:letter-spacing="-0.0016in" fo:font-style="italic" fo:font-weight="bold" style:font-size-asian="9pt" style:font-style-asian="italic" style:font-weight-asian="bold"/>
    </style:style>
    <style:style style:name="T1564" style:family="text">
      <style:text-properties fo:font-size="9pt" fo:letter-spacing="0.0047in" fo:font-style="italic" fo:font-weight="bold" style:font-size-asian="9pt" style:font-style-asian="italic" style:font-weight-asian="bold"/>
    </style:style>
    <style:style style:name="T1565" style:family="text">
      <style:text-properties fo:letter-spacing="0.002in" style:text-underline-style="solid" style:text-underline-width="bold" style:text-underline-color="font-color"/>
    </style:style>
    <style:style style:name="T1566" style:family="text">
      <style:text-properties fo:letter-spacing="0.0043in" style:text-underline-style="solid" style:text-underline-width="bold" style:text-underline-color="font-color"/>
    </style:style>
    <style:style style:name="T1567" style:family="text">
      <style:text-properties fo:font-size="9pt" fo:letter-spacing="0.0555in" fo:font-weight="bold" style:font-size-asian="9pt" style:font-weight-asian="bold"/>
    </style:style>
    <style:style style:name="T1568" style:family="text">
      <style:text-properties fo:font-size="9pt" fo:letter-spacing="0.028in" fo:font-weight="bold" style:font-size-asian="9pt" style:font-weight-asian="bold"/>
    </style:style>
    <style:style style:name="T1569" style:family="text">
      <style:text-properties fo:font-size="9pt" fo:letter-spacing="0.028in" style:font-size-asian="9pt"/>
    </style:style>
    <style:style style:name="T1570" style:family="text">
      <style:text-properties fo:font-size="9pt" fo:letter-spacing="0.0555in" style:font-size-asian="9pt" style:text-scale="150%"/>
    </style:style>
    <style:style style:name="T1571" style:family="text">
      <style:text-properties fo:font-size="9pt" fo:letter-spacing="0.0173in" style:font-size-asian="9pt"/>
    </style:style>
    <style:style style:name="T1572" style:family="text">
      <style:text-properties fo:font-size="9pt" fo:letter-spacing="0.0555in" style:font-size-asian="9pt"/>
    </style:style>
    <style:style style:name="T1573" style:family="text">
      <style:text-properties fo:font-size="9pt" fo:letter-spacing="0.0126in" style:font-size-asian="9pt"/>
    </style:style>
    <style:style style:name="T1574" style:family="text">
      <style:text-properties fo:font-size="9pt" fo:letter-spacing="0.0016in" style:font-size-asian="9pt"/>
    </style:style>
    <style:style style:name="T1575" style:family="text">
      <style:text-properties fo:font-size="9pt" fo:letter-spacing="0.002in" style:font-size-asian="9pt"/>
    </style:style>
    <style:style style:name="T1576" style:family="text">
      <style:text-properties fo:letter-spacing="0.0028in"/>
    </style:style>
    <style:style style:name="T1577" style:family="text">
      <style:text-properties fo:font-size="9pt" fo:letter-spacing="0.0028in" fo:font-weight="bold" style:font-size-asian="9pt" style:font-weight-asian="bold"/>
    </style:style>
    <style:style style:name="T1578" style:family="text">
      <style:text-properties fo:font-size="8.5pt" fo:font-weight="bold" style:font-size-asian="8.5pt" style:font-weight-asian="bold"/>
    </style:style>
    <style:style style:name="T1579" style:family="text">
      <style:text-properties fo:font-size="8.5pt" fo:letter-spacing="0.0016in" fo:font-weight="bold" style:font-size-asian="8.5pt" style:font-weight-asian="bold"/>
    </style:style>
    <style:style style:name="T1580" style:family="text">
      <style:text-properties fo:font-size="8.5pt" fo:letter-spacing="0.002in" fo:font-weight="bold" style:font-size-asian="8.5pt" style:font-weight-asian="bold"/>
    </style:style>
    <style:style style:name="T1581" style:family="text">
      <style:text-properties fo:font-size="8.5pt" fo:letter-spacing="-0.0016in" fo:font-weight="bold" style:font-size-asian="8.5pt" style:font-weight-asian="bold"/>
    </style:style>
    <style:style style:name="T1582" style:family="text">
      <style:text-properties fo:font-size="8.5pt" style:font-size-asian="8.5pt"/>
    </style:style>
    <style:style style:name="T1583" style:family="text">
      <style:text-properties fo:font-size="8.5pt" fo:letter-spacing="0.028in" style:font-size-asian="8.5pt"/>
    </style:style>
    <style:style style:name="T1584" style:family="text">
      <style:text-properties fo:font-size="8.5pt" fo:letter-spacing="0.002in" style:font-size-asian="8.5pt"/>
    </style:style>
    <style:style style:name="T1585" style:family="text">
      <style:text-properties fo:font-size="8.5pt" fo:letter-spacing="-0.0016in" style:font-size-asian="8.5pt"/>
    </style:style>
    <style:style style:name="T1586" style:family="text">
      <style:text-properties fo:font-size="8.5pt" fo:letter-spacing="0.0138in" style:font-size-asian="8.5pt"/>
    </style:style>
    <style:style style:name="T1587" style:family="text">
      <style:text-properties fo:font-size="8.5pt" fo:letter-spacing="0.0134in" style:font-size-asian="8.5pt"/>
    </style:style>
    <style:style style:name="T1588" style:family="text">
      <style:text-properties fo:font-size="8.5pt" fo:letter-spacing="0.0016in" style:font-size-asian="8.5pt"/>
    </style:style>
    <style:style style:name="T1589" style:family="text">
      <style:text-properties fo:font-size="8.5pt" fo:letter-spacing="-0.0047in" style:font-size-asian="8.5pt"/>
    </style:style>
    <style:style style:name="T1590" style:family="text">
      <style:text-properties fo:font-size="8.5pt" fo:letter-spacing="-0.0008in" style:font-size-asian="8.5pt"/>
    </style:style>
    <style:style style:name="T1591" style:family="text">
      <style:text-properties fo:font-size="8.5pt" fo:letter-spacing="-0.0075in" style:font-size-asian="8.5pt"/>
    </style:style>
    <style:style style:name="T1592" style:family="text">
      <style:text-properties fo:font-size="8.5pt" fo:letter-spacing="-0.0063in" style:font-size-asian="8.5pt"/>
    </style:style>
    <style:style style:name="T1593" style:family="text">
      <style:text-properties fo:color="#ffffff" style:font-name="Source Sans Pro" fo:font-size="10pt" style:font-size-asian="10pt"/>
    </style:style>
    <style:style style:name="T1594" style:family="text">
      <style:text-properties fo:color="#ffffff" style:font-name="Source Sans Pro" fo:font-size="10pt" fo:letter-spacing="-0.0075in" style:font-size-asian="10pt"/>
    </style:style>
    <style:style style:name="T1595" style:family="text">
      <style:text-properties fo:color="#ffffff" style:font-name="Source Sans Pro" fo:font-size="10pt" fo:letter-spacing="-0.0071in" style:font-size-asian="10pt"/>
    </style:style>
    <style:style style:name="T1596" style:family="text">
      <style:text-properties fo:color="#ffffff" style:font-name="Source Sans Pro" fo:font-size="10pt" fo:letter-spacing="-0.0016in" style:font-size-asian="10pt"/>
    </style:style>
    <style:style style:name="T1597" style:family="text">
      <style:text-properties fo:color="#40586f" style:font-name="Lato Black" fo:font-size="6pt" fo:font-weight="bold" style:font-size-asian="6pt" style:font-weight-asian="bold"/>
    </style:style>
    <style:style style:name="T1598" style:family="text">
      <style:text-properties fo:color="#40586f" style:font-name="Lato Black" fo:font-size="6pt" fo:letter-spacing="0.0134in" fo:font-weight="bold" style:font-size-asian="6pt" style:font-weight-asian="bold"/>
    </style:style>
    <style:style style:name="T1599" style:family="text">
      <style:text-properties fo:color="#40586f" style:font-name="Lato Black" fo:font-size="6pt" fo:letter-spacing="0.0083in" fo:font-weight="bold" style:font-size-asian="6pt" style:font-weight-asian="bold"/>
    </style:style>
    <style:style style:name="T1600" style:family="text">
      <style:text-properties fo:color="#40586f" style:font-name="Lato Black" fo:font-size="6pt" fo:letter-spacing="0.0098in" fo:font-weight="bold" style:font-size-asian="6pt" style:font-weight-asian="bold"/>
    </style:style>
    <style:style style:name="T1601" style:family="text">
      <style:text-properties fo:color="#40586f" style:font-name="Lato Black" fo:font-size="6pt" fo:letter-spacing="0.0138in" fo:font-weight="bold" style:font-size-asian="6pt" style:font-weight-asian="bold"/>
    </style:style>
    <style:style style:name="T1602" style:family="text">
      <style:text-properties fo:color="#40586f" style:font-name="Lato Black" fo:font-size="6pt" fo:letter-spacing="-0.0016in" fo:font-weight="bold" style:font-size-asian="6pt" style:font-weight-asian="bold"/>
    </style:style>
    <style:style style:name="T1603" style:family="text">
      <style:text-properties fo:color="#ffffff" style:font-name="Source Sans Pro" fo:font-size="10pt" fo:letter-spacing="-0.0008in" style:font-size-asian="10pt"/>
    </style:style>
    <style:style style:name="T1604" style:family="text">
      <style:text-properties fo:color="#ffffff" style:font-name="Source Sans Pro" fo:font-size="10pt" fo:letter-spacing="-0.0028in" style:font-size-asian="10pt"/>
    </style:style>
    <style:style style:name="T1605" style:family="text">
      <style:text-properties fo:color="#ffffff" style:font-name="Source Sans Pro Semibold" fo:font-size="11pt" fo:font-weight="bold" style:font-size-asian="11pt" style:font-weight-asian="bold"/>
    </style:style>
    <style:style style:name="T1606" style:family="text">
      <style:text-properties fo:color="#ffffff" style:font-name="Source Sans Pro Semibold" fo:font-size="11pt" fo:letter-spacing="0.0091in" fo:font-weight="bold" style:font-size-asian="11pt" style:font-weight-asian="bold"/>
    </style:style>
    <style:style style:name="T1607" style:family="text">
      <style:text-properties fo:color="#ffffff" style:font-name="Source Sans Pro Semibold" fo:font-size="11pt" fo:letter-spacing="0.0098in" fo:font-weight="bold" style:font-size-asian="11pt" style:font-weight-asian="bold"/>
    </style:style>
    <style:style style:name="T1608" style:family="text">
      <style:text-properties fo:color="#ffffff" style:font-name="Source Sans Pro Semibold" fo:font-size="11pt" fo:letter-spacing="-0.0016in" fo:font-weight="bold" style:font-size-asian="11pt" style:font-weight-asian="bold"/>
    </style:style>
    <style:style style:name="T1609" style:family="text">
      <style:text-properties fo:color="#ffffff" style:font-name="Source Sans Pro Semibold" fo:font-size="11pt" fo:letter-spacing="0.0299in" fo:font-weight="bold" style:font-size-asian="11pt" style:font-weight-asian="bold"/>
    </style:style>
    <style:style style:name="T1610" style:family="text">
      <style:text-properties fo:color="#425970" style:font-name="Arial" fo:font-size="6pt" fo:font-weight="bold" style:font-size-asian="6pt" style:font-weight-asian="bold"/>
    </style:style>
    <style:style style:name="T1611" style:family="text">
      <style:text-properties fo:color="#647789" style:font-name="Arial" fo:font-size="6pt" fo:font-weight="bold" style:font-size-asian="6pt" style:font-weight-asian="bold"/>
    </style:style>
    <style:style style:name="T1612" style:family="text">
      <style:text-properties fo:color="#647789" style:font-name="Arial" fo:font-size="6pt" fo:letter-spacing="-0.0063in" fo:font-weight="bold" style:font-size-asian="6pt" style:font-weight-asian="bold"/>
    </style:style>
    <style:style style:name="T1613" style:family="text">
      <style:text-properties fo:color="#425970" style:font-name="Arial" fo:font-size="6pt" fo:letter-spacing="-0.0008in" fo:font-weight="bold" style:font-size-asian="6pt" style:font-weight-asian="bold"/>
    </style:style>
    <style:style style:name="T1614" style:family="text">
      <style:text-properties fo:color="#425970" style:font-name="Arial" fo:font-size="6pt" fo:letter-spacing="0.0016in" fo:font-weight="bold" style:font-size-asian="6pt" style:font-weight-asian="bold"/>
    </style:style>
    <style:style style:name="T1615" style:family="text">
      <style:text-properties fo:color="#425970" style:font-name="Arial" fo:font-size="6pt" fo:letter-spacing="-0.0047in" fo:font-weight="bold" style:font-size-asian="6pt" style:font-weight-asian="bold"/>
    </style:style>
    <style:style style:name="T1616" style:family="text">
      <style:text-properties fo:color="#425970" style:font-name="Arial" fo:font-size="6pt" fo:letter-spacing="-0.0016in" fo:font-weight="bold" style:font-size-asian="6pt" style:font-weight-asian="bold"/>
    </style:style>
    <style:style style:name="T1617" style:family="text">
      <style:text-properties fo:color="#425970" style:font-name="Arial" fo:font-size="6pt" style:font-size-asian="6pt"/>
    </style:style>
    <style:style style:name="T1618" style:family="text">
      <style:text-properties fo:color="#647789" style:font-name="Arial" fo:font-size="6pt" style:font-size-asian="6pt"/>
    </style:style>
    <style:style style:name="T1619" style:family="text">
      <style:text-properties fo:color="#647789" style:font-name="Arial" fo:font-size="6pt" fo:letter-spacing="-0.0047in" style:font-size-asian="6pt"/>
    </style:style>
    <style:style style:name="T1620" style:family="text">
      <style:text-properties fo:color="#425970" style:font-name="Arial" fo:font-size="6pt" fo:letter-spacing="0.0055in" style:font-size-asian="6pt"/>
    </style:style>
    <style:style style:name="T1621" style:family="text">
      <style:text-properties fo:color="#425970" style:font-name="Arial" fo:font-size="6pt" fo:letter-spacing="-0.002in" style:font-size-asian="6pt"/>
    </style:style>
    <style:style style:name="T1622" style:family="text">
      <style:text-properties fo:color="#425970" style:font-name="Arial" fo:font-size="6pt" fo:letter-spacing="-0.0016in" style:font-size-asian="6pt"/>
    </style:style>
    <style:style style:name="T1623" style:family="text">
      <style:text-properties fo:color="#40586f" style:font-name="Lato Black" fo:font-size="6pt" fo:letter-spacing="-0.0035in" fo:font-weight="bold" style:font-size-asian="6pt" style:font-weight-asian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background" style:wrap="none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7" style:family="graphic" style:parent-style-name="Graphics">
      <style:graphic-properties fo:margin-left="0in" fo:margin-right="0in" fo:margin-top="0in" fo:margin-bottom="0in" style:run-through="background" style:wrap="none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8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9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10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wrap-influence-on-position="once-concurrent" draw:textarea-vertical-align="top"/>
    </style:style>
    <style:style style:name="fr11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textarea-vertical-align="top"/>
    </style:style>
    <style:style style:name="fr1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style:editable="false">
        <style:columns fo:column-count="2">
          <style:column style:rel-width="28355*" fo:start-indent="0in" fo:end-indent="0.2189in"/>
          <style:column style:rel-width="37180*" fo:start-indent="0.2189in" fo:end-indent="0in"/>
        </style:columns>
      </style:section-properties>
    </style:style>
    <style:style style:name="Sect3" style:family="section">
      <style:section-properties text:dont-balance-text-columns="true" style:editable="false">
        <style:columns fo:column-count="2">
          <style:column style:rel-width="28262*" fo:start-indent="0in" fo:end-indent="0.2516in"/>
          <style:column style:rel-width="37273*" fo:start-indent="0.2516in" fo:end-indent="0in"/>
        </style:columns>
      </style:section-properties>
    </style:style>
    <style:style style:name="Sect4" style:family="section">
      <style:section-properties text:dont-balance-text-columns="true" style:editable="false">
        <style:columns fo:column-count="2">
          <style:column style:rel-width="29600*" fo:start-indent="0in" fo:end-indent="0.0138in"/>
          <style:column style:rel-width="35935*" fo:start-indent="0.0138in" fo:end-indent="0in"/>
        </style:columns>
      </style:section-properties>
    </style:style>
    <style:style style:name="Sect5" style:family="section">
      <style:section-properties style:editable="false">
        <style:columns fo:column-count="2">
          <style:column style:rel-width="24324*" fo:start-indent="0in" fo:end-indent="0.0138in"/>
          <style:column style:rel-width="41211*" fo:start-indent="0.0138in" fo:end-indent="0in"/>
        </style:columns>
      </style:section-properties>
    </style:style>
    <style:style style:name="Sect6" style:family="section">
      <style:section-properties style:editable="false">
        <style:columns fo:column-count="2">
          <style:column style:rel-width="25382*" fo:start-indent="0in" fo:end-indent="0.0138in"/>
          <style:column style:rel-width="40153*" fo:start-indent="0.0138in" fo:end-indent="0in"/>
        </style:columns>
      </style:section-properties>
    </style:style>
    <style:style style:name="Sect7" style:family="section">
      <style:section-properties style:editable="false">
        <style:columns fo:column-count="2">
          <style:column style:rel-width="30704*" fo:start-indent="0in" fo:end-indent="0.0138in"/>
          <style:column style:rel-width="34831*" fo:start-indent="0.0138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><draw:frame draw:style-name="fr1" draw:name="Image86" text:anchor-type="char" svg:x="0in" svg:y="0in" svg:width="8.2681in" svg:height="11.6929in" draw:z-index="500"><draw:image xlink:href="Pictures/capa-render.jpg" xlink:type="simple" xlink:show="embed" xlink:actuate="onLoad" draw:mime-type="image/png"/></draw:frame><text:span text:style-name="T1"/><text:span text:style-name="T2"/><text:span text:style-name="T3"/><text:span text:style-name="T4"/><text:span text:style-name="T1"/><text:span text:style-name="T4"/><text:span text:style-name="T5"/><text:span text:style-name="T6"/><text:span text:style-name="T3"/><text:span text:style-name="T4"/><text:span text:style-name="T3"/><text:span text:style-name="T4"/><text:span text:style-name="T1"/><text:span text:style-name="T4"/><text:span text:style-name="T3"/><text:span text:style-name="T6"/><text:span text:style-name="T7"/></text:p>
        <text:p text:style-name="P2"/>
        <text:h text:style-name="Heading_20_1" text:outline-level="2"><text:span text:style-name="T8"/><text:span text:style-name="T9"/><text:span text:style-name="T10"/></text:h>
        <text:p text:style-name="P3"><text:span text:style-name="T11"/><text:span text:style-name="T12"/><text:span text:style-name="T13"/><text:span text:style-name="T14"/><text:span text:style-name="T15"/></text:p>
        <text:p text:style-name="P4"><text:span text:style-name="T13"/><text:span text:style-name="T16"/><text:span text:style-name="T11"/><text:span text:style-name="T16"/><text:span text:style-name="T17"/></text:p>
      </text:section>
      <text:p text:style-name="P5"/>
      <text:p text:style-name="P6"/>
      <text:p text:style-name="P7"/>
      <text:p text:style-name="P8"><draw:frame draw:style-name="fr3" draw:name="Image 19" text:anchor-type="as-char" svg:width="0.7165in" svg:height="0.6457in" draw:z-index="47"><draw:image xlink:href="Pictures/10000001000000890000007C1AA9694F.png" xlink:type="simple" xlink:show="embed" xlink:actuate="onLoad" draw:mime-type="image/png"/></draw:frame></text:p>
      <text:p text:style-name="P6"/>
      <draw:frame draw:style-name="fr1" draw:name="Image82" text:anchor-type="char" svg:x="0.7874in" svg:y="0.6102in" svg:width="6.6953in" svg:height="10.3791in" draw:z-index="150">
        <draw:image xlink:href="Pictures/1000000100000282000003E47812FE38.png" xlink:type="simple" xlink:show="embed" xlink:actuate="onLoad" draw:mime-type="image/png"/>
      </draw:frame>
      <draw:frame draw:style-name="fr2" draw:name="Image84" text:anchor-type="char" svg:x="5.8201in" svg:y="-0.2874in" svg:width="2.0508in" svg:height="1.502in" draw:z-index="157">
        <draw:image xlink:href="Pictures/10000001000000C4000000902B12653D.png" xlink:type="simple" xlink:show="embed" xlink:actuate="onLoad" draw:mime-type="image/png"/>
      </draw:frame>
      <draw:frame draw:style-name="fr2" draw:name="Image85" text:anchor-type="char" svg:x="0.402in" svg:y="-0.2874in" svg:width="2.0508in" svg:height="1.502in" draw:z-index="159">
        <draw:image xlink:href="Pictures/10000001000000C4000000902B12653D.png" xlink:type="simple" xlink:show="embed" xlink:actuate="onLoad" draw:mime-type="image/png"/>
      </draw:frame>
      <text:p text:style-name="P6"/>
      <text:p text:style-name="P6"/>
      <text:p text:style-name="P6"/>
      <text:p text:style-name="P6"/>
      <text:p text:style-name="P6"/>
      <text:p text:style-name="P6"/>
      <text:p text:style-name="P9"/>
      <text:section text:style-name="Sect2" text:name="Section1">
        <text:h text:style-name="P10" text:outline-level="5"><text:span text:style-name="T18">THEODORICO</text:span><text:span text:style-name="T19"> </text:span><text:span text:style-name="T18">DE</text:span><text:span text:style-name="T19"> </text:span><text:span text:style-name="T18">ASSIS</text:span><text:span text:style-name="T20"> </text:span><text:span text:style-name="T21">FERRAÇO</text:span></text:h>
        <text:p text:style-name="P11"><text:span text:style-name="T22">Prefeito</text:span><text:span text:style-name="T22"/></text:p>
        <text:h text:style-name="P12" text:outline-level="5"><text:span text:style-name="T18">JOSÉ</text:span><text:span text:style-name="T19"> </text:span><text:span text:style-name="T18">CARLOS</text:span><text:span text:style-name="T20"> </text:span><text:span text:style-name="T18">CORRÊA</text:span><text:span text:style-name="T19"> </text:span><text:span text:style-name="T18">CARDOSO</text:span><text:span text:style-name="T20"> </text:span><text:span text:style-name="T21">JÚNIOR</text:span></text:h>
        <text:p text:style-name="P13"><text:span text:style-name="T22">Vice-Prefeito</text:span><text:span text:style-name="T22"/></text:p>
      </text:section>
      <text:section text:style-name="Sect1" text:name="Section2"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5"/>
        <text:h text:style-name="P16" text:outline-level="5"><text:span text:style-name="T23">CÂMARA</text:span><text:span text:style-name="T24"> </text:span><text:span text:style-name="T25">MUNICIPAL</text:span><text:span text:style-name="T26"> </text:span><text:span text:style-name="T27">DE</text:span><text:span text:style-name="T28"> </text:span><text:span text:style-name="T29">CACHOEIRO</text:span><text:span text:style-name="T26"> </text:span><text:span text:style-name="T27">DE</text:span><text:span text:style-name="T26"> </text:span><text:span text:style-name="T30">ITAPEMIRIM </text:span></text:h>
        <text:p text:style-name="P17"><draw:frame draw:style-name="fr4" draw:name="Image79" text:anchor-type="char" svg:x="0.7945in" svg:y="0.0661in" svg:width="6.6929in" svg:height="0.0161in" draw:z-index="139"><draw:image xlink:href="Pictures/1000000100000282000000017B0C9962.png" xlink:type="simple" xlink:show="embed" xlink:actuate="onLoad" draw:mime-type="image/png"/></draw:frame></text:p>
        <text:p text:style-name="P18"/>
      </text:section>
      <text:section text:style-name="Sect3" text:name="Section3">
        <text:h text:style-name="P19" text:outline-level="8"><draw:frame draw:style-name="fr1" draw:name="Image7" text:anchor-type="char" svg:x="0.0047in" svg:y="2.2626in" svg:width="8.2634in" svg:height="5.8508in" draw:z-index="112"><draw:image xlink:href="Pictures/100000010000031900000231828AFD9C.png" xlink:type="simple" xlink:show="embed" xlink:actuate="onLoad" draw:mime-type="image/png"/></draw:frame><draw:frame draw:style-name="fr5" draw:name="Image83" text:anchor-type="char" svg:x="1.6075in" svg:y="0in" svg:width="6.6602in" svg:height="1.3874in" draw:z-index="151"><draw:image xlink:href="Pictures/100000010000027F0000008534431986.png" xlink:type="simple" xlink:show="embed" xlink:actuate="onLoad" draw:mime-type="image/png"/></draw:frame><text:span text:style-name="T18">Alexandre</text:span><text:span text:style-name="T31"> </text:span><text:span text:style-name="T18">Valdo</text:span><text:span text:style-name="T32"> </text:span><text:span text:style-name="T21">Maitan</text:span></text:h>
        <text:p text:style-name="P20"><text:span text:style-name="T33">Presidente</text:span><text:span text:style-name="T33"/></text:p>
        <text:h text:style-name="P21" text:outline-level="8"><text:span text:style-name="T18">Vitor</text:span><text:span text:style-name="T20"> </text:span><text:span text:style-name="T18">Azevedo</text:span><text:span text:style-name="T34"> </text:span><text:span text:style-name="T18">Fonseca</text:span><text:span text:style-name="T20"> </text:span><text:span text:style-name="T18">de</text:span><text:span text:style-name="T34"> </text:span><text:span text:style-name="T21">Andrade</text:span></text:h>
        <text:p text:style-name="P20"><text:span text:style-name="T35">1º </text:span><text:span text:style-name="T33">Secretário</text:span></text:p>
        <text:h text:style-name="P22" text:outline-level="8"><text:span text:style-name="T18">Fabrício</text:span><text:span text:style-name="T32"> </text:span><text:span text:style-name="T18">da</text:span><text:span text:style-name="T20"> </text:span><text:span text:style-name="T18">Silva</text:span><text:span text:style-name="T20"> </text:span><text:span text:style-name="T21">Martins</text:span></text:h>
        <text:p text:style-name="P23"><text:span text:style-name="T33">Vice-Presidente</text:span><text:span text:style-name="T33"/></text:p>
        <text:h text:style-name="P24" text:outline-level="8"><text:span text:style-name="T18">Marcos</text:span><text:span text:style-name="T19"> </text:span><text:span text:style-name="T18">Salles</text:span><text:span text:style-name="T20"> </text:span><text:span text:style-name="T21">Coelho</text:span></text:h>
        <text:p text:style-name="P23"><text:span text:style-name="T35">2º </text:span><text:span text:style-name="T33">Secretário</text:span></text:p>
      </text:section>
      <text:p text:style-name="P25"><draw:frame draw:style-name="fr1" draw:name="Image8" text:anchor-type="char" svg:x="0.7874in" svg:y="0.6102in" svg:width="6.6953in" svg:height="10.3791in" draw:z-index="114"><draw:image xlink:href="Pictures/1000000100000282000003E47812FE38.png" xlink:type="simple" xlink:show="embed" xlink:actuate="onLoad" draw:mime-type="image/png"/></draw:frame><draw:frame draw:style-name="fr1" draw:name="Image9" text:anchor-type="char" svg:x="0in" svg:y="0in" svg:width="8.2681in" svg:height="11.6929in" draw:z-index="115"><draw:image xlink:href="Pictures/100000010000031900000462B93D9A9C.png" xlink:type="simple" xlink:show="embed" xlink:actuate="onLoad" draw:mime-type="image/png"/></draw:frame></text:p>
      <text:p text:style-name="P26"><draw:frame draw:style-name="fr6" draw:name="Image 41" text:anchor-type="char" svg:x="0.7874in" svg:y="-0.6138in" svg:width="1.2228in" svg:height="1.1008in" draw:z-index="4"><draw:image xlink:href="Pictures/10000001000000EB000000D463A43EBB.png" xlink:type="simple" xlink:show="embed" xlink:actuate="onLoad" draw:mime-type="image/png"/></draw:frame><text:span text:style-name="T36">(…) ESTOU CERCADO DE</text:span><text:span text:style-name="T37"> </text:span><text:span text:style-name="T36">LEMBRANÇAS</text:span><text:span text:style-name="T37"> </text:span><text:span text:style-name="T36">(…). SÃO DEZENAS (…) QUE DESFILAM SEM ORDEM</text:span><text:span text:style-name="T38"> </text:span><text:span text:style-name="T36">,</text:span><text:span text:style-name="T38"> </text:span><text:span text:style-name="T36">COMO</text:span><text:span text:style-name="T38"> </text:span><text:span text:style-name="T36">SE</text:span><text:span text:style-name="T38"> </text:span><text:span text:style-name="T36">EU SONHASSE (…).</text:span></text:p>
      <text:p text:style-name="P27"><text:span text:style-name="T39">Rubem</text:span><text:span text:style-name="T40"> </text:span><text:span text:style-name="T41">Braga</text:span></text:p>
      <text:p text:style-name="P28"/>
      <text:p text:style-name="P6"/>
      <text:p text:style-name="P29"/>
      <text:p text:style-name="P8"><draw:frame draw:style-name="fr3" draw:name="Image 45" text:anchor-type="as-char" svg:width="0.711in" svg:height="0.6402in" draw:z-index="27"><draw:image xlink:href="Pictures/10000001000000890000007B65EB5E14.png" xlink:type="simple" xlink:show="embed" xlink:actuate="onLoad" draw:mime-type="image/png"/></draw:frame></text:p>
      <text:p text:style-name="P30"/>
      <text:section text:style-name="Sect4" text:name="Section4">
        <text:h text:style-name="P31" text:outline-level="6"><draw:frame draw:style-name="fr2" draw:name="Image81" text:anchor-type="char" svg:x="1.6075in" svg:y="-1.5091in" svg:width="6.6602in" svg:height="1.3874in" draw:z-index="149"><draw:image xlink:href="Pictures/100000010000027F000000857E66E3FC.png" xlink:type="simple" xlink:show="embed" xlink:actuate="onLoad" draw:mime-type="image/png"/></draw:frame><text:span text:style-name="T42">ASTOR</text:span><text:span text:style-name="T43"> </text:span><text:span text:style-name="T42">DILEM</text:span><text:span text:style-name="T44"> </text:span><text:span text:style-name="T42">DOS</text:span><text:span text:style-name="T44"> </text:span><text:span text:style-name="T42">SANTOS</text:span><text:span text:style-name="T44"> </text:span><text:span text:style-name="T45">JUNIOR</text:span></text:h>
        <text:p text:style-name="P32"><text:span text:style-name="T46">Secretário</text:span><text:span text:style-name="T47"> </text:span><text:span text:style-name="T46">Municipal</text:span><text:span text:style-name="T48"> </text:span><text:span text:style-name="T46">de</text:span><text:span text:style-name="T47"> </text:span><text:span text:style-name="T46">Manutenção</text:span><text:span text:style-name="T48"> </text:span><text:span text:style-name="T46">e</text:span><text:span text:style-name="T48"> </text:span><text:span text:style-name="T49">Serviços</text:span></text:p>
        <text:p text:style-name="P33"/>
        <text:h text:style-name="P34" text:outline-level="6"><text:span text:style-name="T42">CLAYTON</text:span><text:span text:style-name="T50"> </text:span><text:span text:style-name="T42">SIQUEIRA</text:span><text:span text:style-name="T50"> </text:span><text:span text:style-name="T42">DO</text:span><text:span text:style-name="T51"> </text:span><text:span text:style-name="T45">NASCIMENTO</text:span></text:h>
        <text:p text:style-name="P32"><text:span text:style-name="T46">Secretário</text:span><text:span text:style-name="T52"> </text:span><text:span text:style-name="T46">Municipal</text:span><text:span text:style-name="T47"> </text:span><text:span text:style-name="T46">de</text:span><text:span text:style-name="T52"> </text:span><text:span text:style-name="T46">Segurança</text:span><text:span text:style-name="T47"> </text:span><text:span text:style-name="T46">e</text:span><text:span text:style-name="T47"> </text:span><text:span text:style-name="T49">Trânsito</text:span></text:p>
        <text:p text:style-name="P35"/>
        <text:h text:style-name="P34" text:outline-level="6"><text:span text:style-name="T45">DANIELLY</text:span><text:span text:style-name="T42"> </text:span><text:span text:style-name="T45">BRANDÃO</text:span><text:span text:style-name="T42"> </text:span><text:span text:style-name="T45">TÁVORA</text:span></text:h>
        <text:p text:style-name="P32"><text:span text:style-name="T46">Presidente</text:span><text:span text:style-name="T52"> </text:span><text:span text:style-name="T46">Executiva</text:span><text:span text:style-name="T47"> </text:span><text:span text:style-name="T46">do</text:span><text:span text:style-name="T47"> Ipaci</text:span></text:p>
        <text:p text:style-name="P33"/>
        <text:h text:style-name="P36" text:outline-level="6"><text:span text:style-name="T42">EDER</text:span><text:span text:style-name="T51"> </text:span><text:span text:style-name="T42">BOTELHO</text:span><text:span text:style-name="T53"> </text:span><text:span text:style-name="T42">DA</text:span><text:span text:style-name="T45"> FONSECA</text:span></text:h>
        <text:p text:style-name="P37"><text:span text:style-name="T46">Secretário</text:span><text:span text:style-name="T48"> </text:span><text:span text:style-name="T46">Municipal</text:span><text:span text:style-name="T48"> </text:span><text:span text:style-name="T46">de</text:span><text:span text:style-name="T48"> </text:span><text:span text:style-name="T46">Desenvolvimento</text:span><text:span text:style-name="T48"> </text:span><text:span text:style-name="T46">Social</text:span><text:span text:style-name="T48"> </text:span><text:span text:style-name="T46">(Inte-</text:span><text:span text:style-name="T49">rino)</text:span></text:p>
        <text:p text:style-name="P38"/>
        <text:h text:style-name="P39" text:outline-level="8"><text:span text:style-name="T54">EDNALVA</text:span><text:span text:style-name="T55"> </text:span><text:span text:style-name="T54">MARIN</text:span></text:h>
        <text:p text:style-name="P40"><text:span text:style-name="T46">Secretária</text:span><text:span text:style-name="T56"> </text:span><text:span text:style-name="T46">Municipal</text:span><text:span text:style-name="T56"> </text:span><text:span text:style-name="T46">de</text:span><text:span text:style-name="T56"> </text:span><text:span text:style-name="T46">Cidadania,</text:span><text:span text:style-name="T56"> </text:span><text:span text:style-name="T46">Trabalho</text:span><text:span text:style-name="T56"> </text:span><text:span text:style-name="T46">e</text:span><text:span text:style-name="T56"> </text:span><text:span text:style-name="T46">Direitos </text:span><text:span text:style-name="T49">Humanos</text:span></text:p>
        <text:p text:style-name="P41"/>
        <text:h text:style-name="P36" text:outline-level="6"><text:span text:style-name="T42">ELIZEU</text:span><text:span text:style-name="T44"> </text:span><text:span text:style-name="T42">CRISOSTOMO</text:span><text:span text:style-name="T44"> </text:span><text:span text:style-name="T42">DE</text:span><text:span text:style-name="T53"> </text:span><text:span text:style-name="T45">VARGAS</text:span></text:h>
        <text:p text:style-name="P32"><text:span text:style-name="T46">Secretário</text:span><text:span text:style-name="T47"> </text:span><text:span text:style-name="T46">Municipal</text:span><text:span text:style-name="T47"> </text:span><text:span text:style-name="T46">de</text:span><text:span text:style-name="T47"> </text:span><text:span text:style-name="T49">Fazenda</text:span></text:p>
        <text:p text:style-name="P33"/>
        <text:h text:style-name="P34" text:outline-level="6"><text:span text:style-name="T42">FABRÍCIO</text:span><text:span text:style-name="T50"> </text:span><text:span text:style-name="T42">FERREIRA</text:span><text:span text:style-name="T50"> </text:span><text:span text:style-name="T45">SOARES</text:span></text:h>
        <text:p text:style-name="P32"><text:span text:style-name="T46">Secretário</text:span><text:span text:style-name="T47"> </text:span><text:span text:style-name="T46">Municipal</text:span><text:span text:style-name="T47"> </text:span><text:span text:style-name="T46">de</text:span><text:span text:style-name="T47"> </text:span><text:span text:style-name="T49">Interior</text:span></text:p>
        <text:p text:style-name="P33"/>
        <text:h text:style-name="P36" text:outline-level="6"><text:span text:style-name="T42">FERNANDO</text:span><text:span text:style-name="T53"> </text:span><text:span text:style-name="T42">SANTOS</text:span><text:span text:style-name="T53"> </text:span><text:span text:style-name="T45">MOURA</text:span></text:h>
        <text:p text:style-name="P32"><text:span text:style-name="T46">Controlador</text:span><text:span text:style-name="T52"> </text:span><text:span text:style-name="T46">Geral</text:span><text:span text:style-name="T48"> </text:span><text:span text:style-name="T46">do</text:span><text:span text:style-name="T49"> Município</text:span></text:p>
        <text:p text:style-name="P33"/>
        <text:h text:style-name="P34" text:outline-level="6"><text:span text:style-name="T42">JOSÉ ARCANJO </text:span><text:span text:style-name="T45">NUNES</text:span></text:h>
        <text:p text:style-name="P32"><text:span text:style-name="T46">Secretário</text:span><text:span text:style-name="T47"> </text:span><text:span text:style-name="T46">Municipal</text:span><text:span text:style-name="T47"> </text:span><text:span text:style-name="T46">de</text:span><text:span text:style-name="T47"> </text:span><text:span text:style-name="T49">Agricultura</text:span></text:p>
        <text:p text:style-name="P33"/>
        <text:h text:style-name="P36" text:outline-level="6"><text:span text:style-name="T42">LUCIANO</text:span><text:span text:style-name="T57"> </text:span><text:span text:style-name="T42">BAPTISTA</text:span><text:span text:style-name="T58"> </text:span><text:span text:style-name="T42">OLIVEIRA</text:span><text:span text:style-name="T58"> </text:span><text:span text:style-name="T45">JUNIOR</text:span></text:h>
        <text:p text:style-name="P37"><text:span text:style-name="T46">Secretário Municipal de Desenvolvimento Urbano Secretário</text:span><text:span text:style-name="T59"> </text:span><text:span text:style-name="T46">Municipal</text:span><text:span text:style-name="T48"> </text:span><text:span text:style-name="T46">de</text:span><text:span text:style-name="T48"> </text:span><text:span text:style-name="T46">Limpeza</text:span><text:span text:style-name="T47"> </text:span><text:span text:style-name="T46">Urbana</text:span><text:span text:style-name="T48"> </text:span><text:span text:style-name="T49">(Interino)</text:span></text:p>
        <text:p text:style-name="P41"/>
        <text:h text:style-name="P34" text:outline-level="6"><text:span text:style-name="T42">LUIZ</text:span><text:span text:style-name="T60"> </text:span><text:span text:style-name="T42">CARLOS</text:span><text:span text:style-name="T61"> </text:span><text:span text:style-name="T42">ZANON</text:span><text:span text:style-name="T61"> </text:span><text:span text:style-name="T42">DA</text:span><text:span text:style-name="T61"> </text:span><text:span text:style-name="T42">SILVA</text:span><text:span text:style-name="T61"> </text:span><text:span text:style-name="T45">JUNIOR</text:span></text:h>
        <text:p text:style-name="P32"><text:span text:style-name="T46">Procurador</text:span><text:span text:style-name="T52"> </text:span><text:span text:style-name="T46">Geral</text:span><text:span text:style-name="T47"> </text:span><text:span text:style-name="T46">do</text:span><text:span text:style-name="T47"> </text:span><text:span text:style-name="T49">Município</text:span></text:p>
        <text:h text:style-name="P42" text:outline-level="6"><text:span text:style-name="T42">MAURO</text:span><text:span text:style-name="T44"> </text:span><text:span text:style-name="T42">CÉSAR</text:span><text:span text:style-name="T62"> </text:span><text:span text:style-name="T42">DE</text:span><text:span text:style-name="T45"> </text:span><text:span text:style-name="T42">OLIVEIRA</text:span><text:span text:style-name="T62"> </text:span><text:span text:style-name="T51">SÁ</text:span></text:h>
        <text:p text:style-name="P43"><text:span text:style-name="T46">Secretário</text:span><text:span text:style-name="T47"> </text:span><text:span text:style-name="T46">Municipal</text:span><text:span text:style-name="T47"> </text:span><text:span text:style-name="T46">de</text:span><text:span text:style-name="T47"> </text:span><text:span text:style-name="T49">Transportes</text:span></text:p>
        <text:p text:style-name="P33"/>
        <text:h text:style-name="P44" text:outline-level="6"><text:span text:style-name="T42">RODOLPHO</text:span><text:span text:style-name="T63"> </text:span><text:span text:style-name="T42">SILVA</text:span><text:span text:style-name="T63"> </text:span><text:span text:style-name="T44">MAIA</text:span></text:h>
        <text:p text:style-name="P45"><text:span text:style-name="T46">Secretário Municipal de Esporte, Lazer e Qualidade de </text:span><text:span text:style-name="T47">Vida</text:span></text:p>
        <text:p text:style-name="P41"/>
        <text:h text:style-name="P44" text:outline-level="6"><text:span text:style-name="T42">RODOLFO</text:span><text:span text:style-name="T53"> </text:span><text:span text:style-name="T42">FERNANDES</text:span><text:span text:style-name="T62"> </text:span><text:span text:style-name="T42">DO</text:span><text:span text:style-name="T62"> </text:span><text:span text:style-name="T45">CARMO</text:span></text:h>
        <text:p text:style-name="P45"><text:span text:style-name="T49">Secretário</text:span><text:span text:style-name="T48"> </text:span><text:span text:style-name="T49">Municipal</text:span><text:span text:style-name="T48"> </text:span><text:span text:style-name="T49">de</text:span><text:span text:style-name="T48"> </text:span><text:span text:style-name="T49">Governo</text:span><text:span text:style-name="T48"> </text:span><text:span text:style-name="T49">e</text:span><text:span text:style-name="T48"> </text:span><text:span text:style-name="T49">Planejamento</text:span><text:span text:style-name="T48"> </text:span><text:span text:style-name="T49">Estra-tégico</text:span></text:p>
        <text:p text:style-name="P45"><text:span text:style-name="T46">Secretário Municipal de Captação de Recursos (Interi-</text:span><text:span text:style-name="T47">no)</text:span></text:p>
        <text:p text:style-name="P46"><text:span text:style-name="T46">Secretário</text:span><text:span text:style-name="T52"> </text:span><text:span text:style-name="T46">Municipal</text:span><text:span text:style-name="T47"> </text:span><text:span text:style-name="T46">de</text:span><text:span text:style-name="T52"> </text:span><text:span text:style-name="T46">Obras</text:span><text:span text:style-name="T47"> </text:span><text:span text:style-name="T49">(Interino)</text:span></text:p>
        <text:p text:style-name="P33"/>
        <text:h text:style-name="P47" text:outline-level="6"><text:span text:style-name="T42">ROGÉRIO</text:span><text:span text:style-name="T63"> </text:span><text:span text:style-name="T42">DA</text:span><text:span text:style-name="T61"> </text:span><text:span text:style-name="T42">SILVA</text:span><text:span text:style-name="T61"> </text:span><text:span text:style-name="T45">ATHAYDE</text:span></text:h>
        <text:p text:style-name="P43"><text:span text:style-name="T46">Secretário</text:span><text:span text:style-name="T47"> </text:span><text:span text:style-name="T46">Municipal</text:span><text:span text:style-name="T47"> </text:span><text:span text:style-name="T46">de</text:span><text:span text:style-name="T47"> </text:span><text:span text:style-name="T49">Administração</text:span></text:p>
        <text:p text:style-name="P33"/>
        <text:h text:style-name="P44" text:outline-level="6"><text:span text:style-name="T42">ROGÉRIO RIBEIRO DO </text:span><text:span text:style-name="T45">CARMO</text:span></text:h>
        <text:p text:style-name="P43"><text:span text:style-name="T46">Secretário</text:span><text:span text:style-name="T47"> </text:span><text:span text:style-name="T46">Municipal</text:span><text:span text:style-name="T47"> </text:span><text:span text:style-name="T46">de</text:span><text:span text:style-name="T47"> </text:span><text:span text:style-name="T46">Desenvolvimento</text:span><text:span text:style-name="T47"> </text:span><text:span text:style-name="T49">Econômico</text:span></text:p>
        <text:p text:style-name="P33"/>
        <text:h text:style-name="P47" text:outline-level="6"><text:span text:style-name="T42">SIMONE</text:span><text:span text:style-name="T62"> </text:span><text:span text:style-name="T42">DE SOUZA </text:span><text:span text:style-name="T45">BEIRIZ</text:span></text:h>
        <text:p text:style-name="P43"><text:span text:style-name="T46">Secretária</text:span><text:span text:style-name="T47"> </text:span><text:span text:style-name="T46">Municipal</text:span><text:span text:style-name="T47"> </text:span><text:span text:style-name="T46">de</text:span><text:span text:style-name="T47"> </text:span><text:span text:style-name="T49">Educação</text:span></text:p>
        <text:p text:style-name="P33"/>
        <text:h text:style-name="P44" text:outline-level="6"><text:span text:style-name="T45">TATIANA</text:span><text:span text:style-name="T64"> </text:span><text:span text:style-name="T45">APARECIDA</text:span><text:span text:style-name="T65"> </text:span><text:span text:style-name="T45">PIROVANI</text:span><text:span text:style-name="T65"> </text:span><text:span text:style-name="T45">RODRIGUES</text:span></text:h>
        <text:p text:style-name="P43"><text:span text:style-name="T46">Diretora</text:span><text:span text:style-name="T66"> </text:span><text:span text:style-name="T46">Presidente</text:span><text:span text:style-name="T66"> </text:span><text:span text:style-name="T46">da</text:span><text:span text:style-name="T66"> </text:span><text:span text:style-name="T46">Agersa</text:span><text:span text:style-name="T52"> </text:span><text:span text:style-name="T49">(Interino)</text:span></text:p>
        <text:p text:style-name="P33"/>
        <text:h text:style-name="P47" text:outline-level="6"><text:span text:style-name="T42">THIAGO</text:span><text:span text:style-name="T45"> </text:span><text:span text:style-name="T42">FIÓRIO</text:span><text:span text:style-name="T62"> </text:span><text:span text:style-name="T45">LONGUI</text:span></text:h>
        <text:p text:style-name="P43"><text:span text:style-name="T46">Secretário</text:span><text:span text:style-name="T52"> </text:span><text:span text:style-name="T46">Municipal</text:span><text:span text:style-name="T48"> </text:span><text:span text:style-name="T46">de</text:span><text:span text:style-name="T48"> </text:span><text:span text:style-name="T46">Meio</text:span><text:span text:style-name="T48"> </text:span><text:span text:style-name="T49">Ambiente</text:span></text:p>
        <text:p text:style-name="P33"/>
        <text:h text:style-name="P44" text:outline-level="6"><text:span text:style-name="T42">VILSON</text:span><text:span text:style-name="T43"> </text:span><text:span text:style-name="T42">CARLOS</text:span><text:span text:style-name="T44"> </text:span><text:span text:style-name="T42">GOMES</text:span><text:span text:style-name="T44"> </text:span><text:span text:style-name="T45">COELHO</text:span></text:h>
        <text:p text:style-name="P48"><text:span text:style-name="T46">Secretário</text:span><text:span text:style-name="T48"> </text:span><text:span text:style-name="T46">Municipal</text:span><text:span text:style-name="T48"> </text:span><text:span text:style-name="T46">de</text:span><text:span text:style-name="T48"> </text:span><text:span text:style-name="T46">Gestão</text:span><text:span text:style-name="T48"> </text:span><text:span text:style-name="T46">Especial Secretário</text:span><text:span text:style-name="T52"> </text:span><text:span text:style-name="T46">Municipal</text:span><text:span text:style-name="T48"> </text:span><text:span text:style-name="T46">de</text:span><text:span text:style-name="T48"> </text:span><text:span text:style-name="T46">Saúde</text:span><text:span text:style-name="T48"> </text:span><text:span text:style-name="T49">(Interino)</text:span></text:p>
        <text:p text:style-name="P41"/>
        <text:h text:style-name="P44" text:outline-level="6"><text:span text:style-name="T42">WANDERSON</text:span><text:span text:style-name="T45"> </text:span><text:span text:style-name="T42">AMORIM</text:span><text:span text:style-name="T45"> </text:span><text:span text:style-name="T44">DONA</text:span></text:h>
        <text:p text:style-name="P43"><text:span text:style-name="T46">Secretário</text:span><text:span text:style-name="T52"> </text:span><text:span text:style-name="T46">Municipal</text:span><text:span text:style-name="T47"> </text:span><text:span text:style-name="T46">de</text:span><text:span text:style-name="T52"> </text:span><text:span text:style-name="T46">Cultura</text:span><text:span text:style-name="T47"> </text:span><text:span text:style-name="T46">e</text:span><text:span text:style-name="T47"> </text:span><text:span text:style-name="T49">Turismo</text:span></text:p>
      </text:section>
      <text:p text:style-name="P49"><draw:frame draw:style-name="fr1" draw:name="Image11" text:anchor-type="char" svg:x="1.6953in" svg:y="0.6102in" svg:width="5.7862in" svg:height="0.3756in" draw:z-index="116"><draw:image xlink:href="Pictures/100000010000022B0000002474849A47.png" xlink:type="simple" xlink:show="embed" xlink:actuate="onLoad" draw:mime-type="image/png"/></draw:frame><draw:frame draw:style-name="fr1" draw:name="Image12" text:anchor-type="char" svg:x="0.0008in" svg:y="0in" svg:width="8.2673in" svg:height="11.6929in" draw:z-index="117"><draw:image xlink:href="Pictures/10000001000003190000046256AC5AF4.png" xlink:type="simple" xlink:show="embed" xlink:actuate="onLoad" draw:mime-type="image/png"/></draw:frame></text:p>
      <text:p text:style-name="P50"/>
      <text:p text:style-name="P50"/>
      <text:p text:style-name="P51"/>
      <text:p text:style-name="P52"><text:span text:style-name="T36">BATEI, LAVADEIRAS! SÃO</text:span><text:span text:style-name="T67"> </text:span><text:span text:style-name="T36">OUTRAS</text:span><text:span text:style-name="T67"> </text:span><text:span text:style-name="T36">AS</text:span><text:span text:style-name="T67"> </text:span><text:span text:style-name="T36">ÁGUAS, SÃO SEMPRE OUTRAS</text:span></text:p>
      <text:p text:style-name="P53"><text:span text:style-name="T36">ÁGUAS: O RIO É O MESMO. SÓ EU QUE SOU OUTRO, TÃO</text:span><text:span text:style-name="T68"> </text:span><text:span text:style-name="T36">OUTRO</text:span><text:span text:style-name="T37"> </text:span><text:span text:style-name="T36">DAQUELE</text:span><text:span text:style-name="T37"> </text:span><text:span text:style-name="T36">QUE OUTRORA VOS VIU</text:span></text:p>
      <text:p text:style-name="P54"><text:span text:style-name="T39">Newton</text:span><text:span text:style-name="T69"> </text:span><text:span text:style-name="T41">Braga</text:span></text:p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6"/>
      <text:p text:style-name="P57"><text:span text:style-name="T70">D.O.</text:span><text:span text:style-name="T71"> </text:span><text:span text:style-name="T70">PREFEITURA</text:span><text:span text:style-name="T72"> </text:span><text:span text:style-name="T70">MUNICIPAL</text:span><text:span text:style-name="T73"> </text:span><text:span text:style-name="T70">DE</text:span><text:span text:style-name="T74"> </text:span><text:span text:style-name="T75">CACHOEIRO</text:span><text:span text:style-name="T70"><text:tab/></text:span><text:span text:style-name="T76">05</text:span></text:p>
      <text:p text:style-name="P58"/>
      <text:p text:style-name="P59"/>
      <text:p text:style-name="P59"/>
      <text:p text:style-name="P60"/>
      <text:p text:style-name="P8"><draw:frame draw:style-name="fr3" draw:name="Image 68" text:anchor-type="as-char" svg:width="0.711in" svg:height="0.6402in" draw:z-index="97"><draw:image xlink:href="Pictures/10000001000000890000007B65EB5E14.png" xlink:type="simple" xlink:show="embed" xlink:actuate="onLoad" draw:mime-type="image/png"/></draw:frame></text:p>
      <text:h text:style-name="Heading_20_2" text:outline-level="3"><draw:frame draw:style-name="fr2" draw:name="Image15" text:anchor-type="char" svg:x="1.6075in" svg:y="-1.3366in" svg:width="6.6602in" svg:height="1.3874in" draw:z-index="118"><draw:image xlink:href="Pictures/100000010000027F000000856835DBF8.png" xlink:type="simple" xlink:show="embed" xlink:actuate="onLoad" draw:mime-type="image/png"/></draw:frame><text:span text:style-name="T77">PODER</text:span><text:span text:style-name="T78"> </text:span><text:span text:style-name="T79">EXECUTIVO</text:span></text:h>
      <text:p text:style-name="P61"><draw:frame draw:style-name="fr4" draw:name="Image80" text:anchor-type="char" svg:x="0.7874in" svg:y="0.1217in" svg:width="6.6929in" svg:height="0.3874in" draw:z-index="142"><draw:image xlink:href="Pictures/100000010000028200000025D5979FC0.png" xlink:type="simple" xlink:show="embed" xlink:actuate="onLoad" draw:mime-type="image/png"/></draw:frame></text:p>
      <text:h text:style-name="P62" text:outline-level="6"><text:span text:style-name="T18">SECRETARIA</text:span><text:span text:style-name="T32"> </text:span><text:span text:style-name="T18">MUNICIPAL</text:span><text:span text:style-name="T32"> </text:span><text:span text:style-name="T18">DE</text:span><text:span text:style-name="T32"> </text:span><text:span text:style-name="T21">GOVERNO</text:span></text:h>
      <text:p text:style-name="P63"/>
      <text:p text:style-name="P64"/>
      <text:p text:style-name="P65"><text:span text:style-name="T80">DECRETO</text:span><text:span text:style-name="T81"> </text:span><text:span text:style-name="T80">N°</text:span><text:span text:style-name="T82"> </text:span><text:span text:style-name="T83">37.654</text:span></text:p>
      <text:p text:style-name="P66"/>
      <text:p text:style-name="P67"/>
      <text:p text:style-name="P68"><text:span text:style-name="T84">O Prefeito do Município de Cachoeiro de Itapemirim</text:span><text:span text:style-name="T85">, Estado do Espírito Santo, no uso de suas atribuições legais, tendo em vista o que consta do Processo Digital n° 66393/2026 e, em atendimento à Decisão Judicial de n° 5007361-</text:span><text:span text:style-name="T86">43.2026.8.08.0011,</text:span></text:p>
      <text:p text:style-name="P69"/>
      <text:p text:style-name="P70"/>
      <text:p text:style-name="P71"><text:span text:style-name="T87">RESOLVE:</text:span><text:span text:style-name="T87"/></text:p>
      <text:p text:style-name="P66"/>
      <text:p text:style-name="P72"/>
      <text:p text:style-name="P73"><text:span text:style-name="T88">Nomear, em caráter efetivo, em virtude de Habilitação em Concurso Público, conforme consta do Edital n° 01/2024 e, em atendimento à Decisão Judicial de n° 5007361-43.2026.8.08.0011, a concursada constante do quadro</text:span><text:span text:style-name="T89"> </text:span><text:span text:style-name="T88">abaixo,</text:span><text:span text:style-name="T89"> </text:span><text:span text:style-name="T88">para</text:span><text:span text:style-name="T90"> </text:span><text:span text:style-name="T88">ocupar</text:span><text:span text:style-name="T90"> </text:span><text:span text:style-name="T88">o</text:span><text:span text:style-name="T89"> </text:span><text:span text:style-name="T88">respectivo</text:span><text:span text:style-name="T89"> </text:span><text:span text:style-name="T88">cargo,</text:span><text:span text:style-name="T89"> </text:span><text:span text:style-name="T88">de</text:span><text:span text:style-name="T89"> </text:span><text:span text:style-name="T88">acordo</text:span><text:span text:style-name="T89"> </text:span><text:span text:style-name="T88">com</text:span><text:span text:style-name="T91"> </text:span><text:span text:style-name="T88">o</text:span><text:span text:style-name="T89"> </text:span><text:span text:style-name="T88">estabelecido em lei, lotada na Secretaria Municipal de Educação - SEME, </text:span><text:span text:style-name="T92">a partir de 01 de setembro de 2026</text:span><text:span text:style-name="T88">.</text:span></text:p>
      <text:p text:style-name="P74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75"><text:span text:style-name="T93">SERVIDORA</text:span><text:span text:style-name="T93"/></text:p>
          </table:table-cell>
          <table:table-cell table:style-name="Table1.A1" office:value-type="string">
            <text:p text:style-name="P76"><text:span text:style-name="T94">CARGO</text:span><text:span text:style-name="T94"/></text:p>
          </table:table-cell>
          <table:table-cell table:style-name="Table1.A1" office:value-type="string">
            <text:p text:style-name="P77"><text:span text:style-name="T93">LOTAÇÃO</text:span><text:span text:style-name="T93"/></text:p>
          </table:table-cell>
        </table:table-row>
        <table:table-row table:style-name="Table1.2">
          <table:table-cell table:style-name="Table1.A1" office:value-type="string">
            <text:p text:style-name="P78"><text:span text:style-name="T95">Bruna</text:span><text:span text:style-name="T96"> </text:span><text:span text:style-name="T95">Dhayan</text:span><text:span text:style-name="T97"> </text:span><text:span text:style-name="T95">Rodrigues</text:span><text:span text:style-name="T96"> </text:span><text:span text:style-name="T95">dos Santos Rocha Aguiar</text:span></text:p>
          </table:table-cell>
          <table:table-cell table:style-name="Table1.A1" office:value-type="string">
            <text:p text:style-name="P79"><text:span text:style-name="T95">Professor</text:span><text:span text:style-name="T98"> </text:span><text:span text:style-name="T95">PEB</text:span><text:span text:style-name="T99"> </text:span><text:span text:style-name="T95">C</text:span><text:span text:style-name="T99"> </text:span><text:span text:style-name="T95">-</text:span><text:span text:style-name="T100"> </text:span><text:span text:style-name="T95">Disciplina</text:span><text:span text:style-name="T98"> </text:span><text:span text:style-name="T95">de</text:span><text:span text:style-name="T99"> </text:span><text:span text:style-name="T95">Língua Portuguesa, Habilitação: Graduação, Grupo IV, Nível I, Referência A</text:span></text:p>
          </table:table-cell>
          <table:table-cell table:style-name="Table1.A1" office:value-type="string">
            <text:p text:style-name="P80"/>
            <text:p text:style-name="P81"><text:span text:style-name="T101">SEME</text:span><text:span text:style-name="T101"/></text:p>
          </table:table-cell>
        </table:table-row>
      </table:table>
      <text:p text:style-name="P69"/>
      <text:p text:style-name="P82"/>
      <text:p text:style-name="P83"><text:span text:style-name="T88">Cachoeiro</text:span><text:span text:style-name="T102"> </text:span><text:span text:style-name="T88">de</text:span><text:span text:style-name="T103"> </text:span><text:span text:style-name="T88">Itapemirim/ES,</text:span><text:span text:style-name="T104"> </text:span><text:span text:style-name="T88">31</text:span><text:span text:style-name="T104"> </text:span><text:span text:style-name="T88">de</text:span><text:span text:style-name="T103"> </text:span><text:span text:style-name="T88">agosto</text:span><text:span text:style-name="T104"> </text:span><text:span text:style-name="T88">de</text:span><text:span text:style-name="T102"> </text:span><text:span text:style-name="T105">2026.</text:span></text:p>
      <text:p text:style-name="P69"/>
      <text:p text:style-name="P69"/>
      <text:p text:style-name="P69"/>
      <text:p text:style-name="P82"/>
      <text:p text:style-name="P84"><text:span text:style-name="T84">THEODORICO</text:span><text:span text:style-name="T106"> </text:span><text:span text:style-name="T84">DE</text:span><text:span text:style-name="T106"> </text:span><text:span text:style-name="T84">ASSIS</text:span><text:span text:style-name="T107"> </text:span><text:span text:style-name="T87">FERRAÇO</text:span></text:p>
      <text:p text:style-name="P85"><text:span text:style-name="T84">Prefeito</text:span><text:span text:style-name="T108"> </text:span><text:span text:style-name="T87">Municipal</text:span></text:p>
      <text:p text:style-name="P86"/>
      <text:p text:style-name="P87"/>
      <text:p text:style-name="P88"/>
      <text:p text:style-name="P89"><text:span text:style-name="T109">DECRETO</text:span><text:span text:style-name="T110"> </text:span><text:span text:style-name="T109">N°</text:span><text:span text:style-name="T111"> </text:span><text:span text:style-name="T112">37.655</text:span></text:p>
      <text:p text:style-name="P90"/>
      <text:p text:style-name="P91"/>
      <text:p text:style-name="P92"><text:span text:style-name="T113">O Prefeito do Município de Cachoeiro de Itapemirim</text:span><text:span text:style-name="T114">,</text:span><text:span text:style-name="T115"> </text:span><text:span text:style-name="T114">Estado do Espírito Santo,</text:span><text:span text:style-name="T115"> </text:span><text:span text:style-name="T114">no uso de suas atribuições legais, tendo em vista o que consta do Processo Digital n° 66393/2026,</text:span></text:p>
      <text:p text:style-name="P93"/>
      <text:p text:style-name="P94"><text:span text:style-name="T116">RESOLVE:</text:span><text:span text:style-name="T116"/></text:p>
      <text:p text:style-name="P90"/>
      <text:p text:style-name="P90"/>
      <text:p text:style-name="P95"><text:span text:style-name="T114">Nomear, em caráter efetivo, em virtude de Habilitação em Concurso Público, conforme consta do Edital n° 01/2024, o concursado constante do quadro abaixo, para ocupar o respectivo cargo, de acordo com o estabelecido em</text:span><text:span text:style-name="T115"> </text:span><text:span text:style-name="T114">lei,</text:span><text:span text:style-name="T115"> </text:span><text:span text:style-name="T114">lotado</text:span><text:span text:style-name="T117"> </text:span><text:span text:style-name="T114">na</text:span><text:span text:style-name="T115"> </text:span><text:span text:style-name="T114">Secretaria</text:span><text:span text:style-name="T115"> </text:span><text:span text:style-name="T114">Municipal</text:span><text:span text:style-name="T118"> </text:span><text:span text:style-name="T114">de Educação</text:span><text:span text:style-name="T117"> </text:span><text:span text:style-name="T114">-</text:span><text:span text:style-name="T115"> </text:span><text:span text:style-name="T114">SEME,</text:span><text:span text:style-name="T117"> </text:span><text:span text:style-name="T119">a</text:span><text:span text:style-name="T120"> </text:span><text:span text:style-name="T119">partir de 01 de setembro de 2026</text:span><text:span text:style-name="T114">.</text:span></text:p>
      <text:p text:style-name="P96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97"><text:span text:style-name="T121">SERVIDOR</text:span><text:span text:style-name="T121"/></text:p>
          </table:table-cell>
          <table:table-cell table:style-name="Table2.A1" office:value-type="string">
            <text:p text:style-name="P98"><text:span text:style-name="T121">CARGO</text:span><text:span text:style-name="T121"/></text:p>
          </table:table-cell>
          <table:table-cell table:style-name="Table2.A1" office:value-type="string">
            <text:p text:style-name="P99"><text:span text:style-name="T121">LOTAÇÃO</text:span><text:span text:style-name="T121"/></text:p>
          </table:table-cell>
        </table:table-row>
        <table:table-row table:style-name="Table2.2">
          <table:table-cell table:style-name="Table2.A1" office:value-type="string">
            <text:p text:style-name="P100"/>
            <text:p text:style-name="P101"><text:span text:style-name="T122">Francisco</text:span><text:span text:style-name="T123"> </text:span><text:span text:style-name="T122">Gomes</text:span><text:span text:style-name="T124"> </text:span><text:span text:style-name="T122">de</text:span><text:span text:style-name="T125"> </text:span><text:span text:style-name="T122">Oliveira</text:span><text:span text:style-name="T126"> </text:span><text:span text:style-name="T127">Júnior</text:span></text:p>
          </table:table-cell>
          <table:table-cell table:style-name="Table2.A1" office:value-type="string">
            <text:p text:style-name="P102"><text:span text:style-name="T122">Professor PEB D, </text:span><text:span text:style-name="T127">Habilitação:</text:span><text:span text:style-name="T125"> </text:span><text:span text:style-name="T127">Graduação,</text:span></text:p>
            <text:p text:style-name="P103"><text:span text:style-name="T122">Grupo</text:span><text:span text:style-name="T126"> </text:span><text:span text:style-name="T122">IV,</text:span><text:span text:style-name="T126"> </text:span><text:span text:style-name="T122">Nível</text:span><text:span text:style-name="T126"> </text:span><text:span text:style-name="T122">I,</text:span><text:span text:style-name="T128"> </text:span><text:span text:style-name="T122">Referência</text:span><text:span text:style-name="T123"> </text:span><text:span text:style-name="T129">A</text:span></text:p>
          </table:table-cell>
          <table:table-cell table:style-name="Table2.A1" office:value-type="string">
            <text:p text:style-name="P100"/>
            <text:p text:style-name="P104"><text:span text:style-name="T130">SEME</text:span><text:span text:style-name="T130"/></text:p>
          </table:table-cell>
        </table:table-row>
      </table:table>
      <text:p text:style-name="P105"/>
      <text:p text:style-name="P106"/>
      <text:p text:style-name="P107"><text:span text:style-name="T114">Cachoeiro</text:span><text:span text:style-name="T131"> </text:span><text:span text:style-name="T114">de</text:span><text:span text:style-name="T118"> </text:span><text:span text:style-name="T114">Itapemirim/ES,</text:span><text:span text:style-name="T132"> </text:span><text:span text:style-name="T114">31</text:span><text:span text:style-name="T132"> </text:span><text:span text:style-name="T114">de</text:span><text:span text:style-name="T118"> </text:span><text:span text:style-name="T114">agosto</text:span><text:span text:style-name="T131"> </text:span><text:span text:style-name="T114">de</text:span><text:span text:style-name="T131"> </text:span><text:span text:style-name="T117">2026.</text:span></text:p>
      <text:p text:style-name="P105"/>
      <text:p text:style-name="P105"/>
      <text:p text:style-name="P108"/>
      <text:p text:style-name="P109"><text:span text:style-name="T113">THEODORICO</text:span><text:span text:style-name="T133"> </text:span><text:span text:style-name="T113">DE</text:span><text:span text:style-name="T134"> </text:span><text:span text:style-name="T113">ASSIS</text:span><text:span text:style-name="T135"> </text:span><text:span text:style-name="T116">FERRAÇO</text:span></text:p>
      <text:p text:style-name="P110"><text:span text:style-name="T113">Prefeito</text:span><text:span text:style-name="T134"> </text:span><text:span text:style-name="T116">Municipal</text:span></text:p>
      <text:p text:style-name="P111"/>
      <text:p text:style-name="P112"/>
      <text:p text:style-name="P113"/>
      <text:h text:style-name="P114" text:outline-level="8"><text:span text:style-name="T136">DECRETO</text:span><text:span text:style-name="T137"> </text:span><text:span text:style-name="T136">Nº</text:span><text:span text:style-name="T138"> </text:span><text:span text:style-name="T139">37.656</text:span></text:h>
      <text:p text:style-name="P115"/>
      <text:p text:style-name="P116"><text:span text:style-name="T140">O</text:span><text:span text:style-name="T141"> </text:span><text:span text:style-name="T140">PREFEITO</text:span><text:span text:style-name="T142"> </text:span><text:span text:style-name="T140">DO</text:span><text:span text:style-name="T141"> </text:span><text:span text:style-name="T140">MUNICÍPIO</text:span><text:span text:style-name="T142"> </text:span><text:span text:style-name="T140">DE</text:span><text:span text:style-name="T142"> </text:span><text:span text:style-name="T140">CACHOEIRO</text:span><text:span text:style-name="T143"> </text:span><text:span text:style-name="T144">DE</text:span></text:p>
      <text:p text:style-name="P117"><text:span text:style-name="T145">ITAPEMIRIM</text:span><text:span text:style-name="T146">, Estado do Espírito Santo, no uso de suas atribuições legais, tendo em vista o que consta do</text:span><text:span text:style-name="T147"> </text:span><text:span text:style-name="T146">Processo Digital n° 65093/2026,</text:span></text:p>
      <text:p text:style-name="P69"/>
      <text:p text:style-name="P118"/>
      <text:p text:style-name="P119"><text:span text:style-name="T148">RESOLVE:</text:span><text:span text:style-name="T148"/></text:p>
      <text:p text:style-name="P66"/>
      <text:p text:style-name="P67"/>
      <text:p text:style-name="P120"><text:span text:style-name="T140">Art. 1° </text:span><text:span text:style-name="T149">Exonerar, a pedido, do respectivo cargo em comissão, a servidora abaixo mencionada, lotada na Secretaria Municipal de Saúde - SEMUS, </text:span><text:span text:style-name="T150">a partir de 01 de setembro de 2026, </text:span><text:span text:style-name="T149">conforme segue: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row table:style-name="Table3.1">
          <table:table-cell table:style-name="Table3.A1" office:value-type="string">
            <text:p text:style-name="P121"><text:span text:style-name="T151">SERVIDORA</text:span><text:span text:style-name="T151"/></text:p>
          </table:table-cell>
          <table:table-cell table:style-name="Table3.A1" office:value-type="string">
            <text:p text:style-name="P122"><text:span text:style-name="T152">CARGO</text:span><text:span text:style-name="T153"> </text:span><text:span text:style-name="T152">EM</text:span><text:span text:style-name="T153"> </text:span><text:span text:style-name="T151">COMISSÃO</text:span></text:p>
          </table:table-cell>
          <table:table-cell table:style-name="Table3.A1" office:value-type="string">
            <text:p text:style-name="P123"><text:span text:style-name="T151">PADRÃO</text:span><text:span text:style-name="T151"/></text:p>
          </table:table-cell>
          <table:table-cell table:style-name="Table3.A1" office:value-type="string">
            <text:p text:style-name="P124"><text:span text:style-name="T151">LOTAÇÃO</text:span><text:span text:style-name="T151"/></text:p>
          </table:table-cell>
          <table:table-cell table:style-name="Table3.A1" office:value-type="string">
            <text:p text:style-name="P125"><text:span text:style-name="T154">DATA</text:span><text:span text:style-name="T154"/></text:p>
          </table:table-cell>
        </table:table-row>
        <table:table-row table:style-name="Table3.2">
          <table:table-cell table:style-name="Table3.A1" office:value-type="string">
            <text:p text:style-name="P126"><text:span text:style-name="T155">Angélica</text:span><text:span text:style-name="T156"> </text:span><text:span text:style-name="T155">Barros</text:span><text:span text:style-name="T157"> </text:span><text:span text:style-name="T155">da</text:span><text:span text:style-name="T156"> </text:span><text:span text:style-name="T158">Silva</text:span></text:p>
          </table:table-cell>
          <table:table-cell table:style-name="Table3.A1" office:value-type="string">
            <text:p text:style-name="P127"><text:span text:style-name="T159">Gerente</text:span><text:span text:style-name="T160"> </text:span><text:span text:style-name="T159">de</text:span><text:span text:style-name="T160"> </text:span><text:span text:style-name="T159">Unidades</text:span><text:span text:style-name="T161"> </text:span><text:span text:style-name="T159">de</text:span><text:span text:style-name="T161"> </text:span><text:span text:style-name="T162">Saúde</text:span></text:p>
          </table:table-cell>
          <table:table-cell table:style-name="Table3.A1" office:value-type="string">
            <text:p text:style-name="P128"><text:span text:style-name="T159">C</text:span><text:span text:style-name="T163"> </text:span><text:span text:style-name="T161">2</text:span></text:p>
          </table:table-cell>
          <table:table-cell table:style-name="Table3.A1" office:value-type="string">
            <text:p text:style-name="P129"><text:span text:style-name="T162">SEMUS</text:span><text:span text:style-name="T162"/></text:p>
          </table:table-cell>
          <table:table-cell table:style-name="Table3.A1" office:value-type="string">
            <text:p text:style-name="P130"><text:span text:style-name="T164">A partir de </text:span><text:span text:style-name="T165">01/09/2026</text:span></text:p>
          </table:table-cell>
        </table:table-row>
      </table:table>
      <text:p text:style-name="P131"/>
      <text:p text:style-name="P132"><text:span text:style-name="T145">Art. 2° </text:span><text:span text:style-name="T146">Nomear a servidora abaixo mencionada, para exercer o respectivo cargo em comissão, lotada na Secretaria Municipal de Saúde - SEMUS, </text:span><text:span text:style-name="T166">a partir de 01 de setembro de 2026</text:span><text:span text:style-name="T146">, fixando-lhe o vencimento mensal estabelecido pela Lei Municipal n° 7940/22:</text:span></text:p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column table:style-name="Table4.E"/>
        <table:table-row table:style-name="Table4.1">
          <table:table-cell table:style-name="Table4.A1" office:value-type="string">
            <text:p text:style-name="P133"><text:span text:style-name="T151">SERVIDORA</text:span><text:span text:style-name="T151"/></text:p>
          </table:table-cell>
          <table:table-cell table:style-name="Table4.A1" office:value-type="string">
            <text:p text:style-name="P134"><text:span text:style-name="T152">CARGO</text:span><text:span text:style-name="T154"> </text:span><text:span text:style-name="T152">EM</text:span><text:span text:style-name="T154"> </text:span><text:span text:style-name="T151">COMISSÃO</text:span></text:p>
          </table:table-cell>
          <table:table-cell table:style-name="Table4.A1" office:value-type="string">
            <text:p text:style-name="P135"><text:span text:style-name="T151">PADRÃO</text:span><text:span text:style-name="T151"/></text:p>
          </table:table-cell>
          <table:table-cell table:style-name="Table4.A1" office:value-type="string">
            <text:p text:style-name="P136"><text:span text:style-name="T151">LOTAÇÃO</text:span><text:span text:style-name="T151"/></text:p>
          </table:table-cell>
          <table:table-cell table:style-name="Table4.A1" office:value-type="string">
            <text:p text:style-name="P137"><text:span text:style-name="T154">DATA</text:span><text:span text:style-name="T154"/></text:p>
          </table:table-cell>
        </table:table-row>
        <table:table-row table:style-name="Table4.2">
          <table:table-cell table:style-name="Table4.A1" office:value-type="string">
            <text:p text:style-name="P138"><text:span text:style-name="T167">Heloísa</text:span><text:span text:style-name="T168"> </text:span><text:span text:style-name="T167">Oliveira</text:span><text:span text:style-name="T169"> </text:span><text:span text:style-name="T167">Motta</text:span></text:p>
          </table:table-cell>
          <table:table-cell table:style-name="Table4.A1" office:value-type="string">
            <text:p text:style-name="P139"><text:span text:style-name="T159">Gerente</text:span><text:span text:style-name="T160"> </text:span><text:span text:style-name="T159">de</text:span><text:span text:style-name="T160"> </text:span><text:span text:style-name="T159">Unidades</text:span><text:span text:style-name="T161"> </text:span><text:span text:style-name="T159">de</text:span><text:span text:style-name="T161"> </text:span><text:span text:style-name="T162">Saúde</text:span></text:p>
          </table:table-cell>
          <table:table-cell table:style-name="Table4.A1" office:value-type="string">
            <text:p text:style-name="P140"><text:span text:style-name="T159">C</text:span><text:span text:style-name="T163"> </text:span><text:span text:style-name="T161">2</text:span></text:p>
          </table:table-cell>
          <table:table-cell table:style-name="Table4.A1" office:value-type="string">
            <text:p text:style-name="P129"><text:span text:style-name="T162">SEMUS</text:span><text:span text:style-name="T162"/></text:p>
          </table:table-cell>
          <table:table-cell table:style-name="Table4.A1" office:value-type="string">
            <text:p text:style-name="P141"><text:span text:style-name="T164">A partir de </text:span><text:span text:style-name="T165">01/09/2026</text:span></text:p>
          </table:table-cell>
        </table:table-row>
      </table:table>
      <text:p text:style-name="P142"><text:span text:style-name="T145">Art.</text:span><text:span text:style-name="T170"> </text:span><text:span text:style-name="T145">3°</text:span><text:span text:style-name="T170"> </text:span><text:span text:style-name="T146">Revogam-se</text:span><text:span text:style-name="T171"> </text:span><text:span text:style-name="T146">as</text:span><text:span text:style-name="T172"> </text:span><text:span text:style-name="T146">disposições</text:span><text:span text:style-name="T171"> </text:span><text:span text:style-name="T146">em</text:span><text:span text:style-name="T171"> </text:span><text:span text:style-name="T173">contrário.</text:span></text:p>
      <text:p text:style-name="P69"/>
      <text:p text:style-name="P143"/>
      <text:p text:style-name="P144"><text:span text:style-name="T146">Cachoeiro</text:span><text:span text:style-name="T174"> </text:span><text:span text:style-name="T146">de</text:span><text:span text:style-name="T174"> </text:span><text:span text:style-name="T146">Itapemirim/ES,</text:span><text:span text:style-name="T171"> </text:span><text:span text:style-name="T146">31</text:span><text:span text:style-name="T174"> </text:span><text:span text:style-name="T146">de</text:span><text:span text:style-name="T174"> </text:span><text:span text:style-name="T146">agosto</text:span><text:span text:style-name="T175"> </text:span><text:span text:style-name="T146">de</text:span><text:span text:style-name="T172"> </text:span><text:span text:style-name="T171">2026.</text:span></text:p>
      <text:p text:style-name="P69"/>
      <text:p text:style-name="P69"/>
      <text:p text:style-name="P145"/>
      <text:p text:style-name="P146"><text:span text:style-name="T140">THEODORICO</text:span><text:span text:style-name="T176"> </text:span><text:span text:style-name="T140">DE</text:span><text:span text:style-name="T177"> </text:span><text:span text:style-name="T140">ASSIS</text:span><text:span text:style-name="T177"> </text:span><text:span text:style-name="T148">FERRAÇO</text:span></text:p>
      <text:p text:style-name="P147"><text:span text:style-name="T140">Prefeito</text:span><text:span text:style-name="T178"> </text:span><text:span text:style-name="T148">Municipal</text:span></text:p>
      <text:p text:style-name="P148"/>
      <text:p text:style-name="P87"/>
      <text:p text:style-name="P149"/>
      <text:h text:style-name="P150" text:outline-level="9"><text:span text:style-name="T179">DECRETO</text:span><text:span text:style-name="T180"> </text:span><text:span text:style-name="T179">Nº</text:span><text:span text:style-name="T180"> </text:span><text:span text:style-name="T181">37.657</text:span></text:h>
      <text:p text:style-name="P151"/>
      <text:p text:style-name="P152"><text:span text:style-name="T113">DISPÕE SOBRE A NOMEAÇÃO DE SERVIDORA PARA</text:span><text:span text:style-name="T182"> </text:span><text:span text:style-name="T113">EXERCER</text:span><text:span text:style-name="T182"> </text:span><text:span text:style-name="T113">CARGO</text:span><text:span text:style-name="T182"> </text:span><text:span text:style-name="T113">EM</text:span><text:span text:style-name="T182"> </text:span><text:span text:style-name="T113">COMISSÃO, LOTADA NA SECRETARIA MUNICIPAL DE MEIO AMBIENTE - SEMMA.</text:span></text:p>
      <text:p text:style-name="P153"/>
      <text:p text:style-name="P154"><text:span text:style-name="T113">O</text:span><text:span text:style-name="T183"> </text:span><text:span text:style-name="T113">PREFEITO</text:span><text:span text:style-name="T184"> </text:span><text:span text:style-name="T113">DO</text:span><text:span text:style-name="T185"> </text:span><text:span text:style-name="T113">MUNICÍPIO</text:span><text:span text:style-name="T184"> </text:span><text:span text:style-name="T113">DE</text:span><text:span text:style-name="T186"> </text:span><text:span text:style-name="T116">CACHOEIRO</text:span></text:p>
      <text:p text:style-name="P155"><text:span text:style-name="T113">DE ITAPEMIRIM</text:span><text:span text:style-name="T114">, Estado do Espírito Santo, no uso de suas atribuições legais,</text:span></text:p>
      <text:p text:style-name="P74"/>
      <text:p text:style-name="P156"><text:span text:style-name="T116">RESOLVE:</text:span><text:span text:style-name="T116"/></text:p>
      <text:p text:style-name="P157"/>
      <text:p text:style-name="P158"><text:span text:style-name="T113">Art. 1° </text:span><text:span text:style-name="T114">Nomear a servidora abaixo mencionada para exercer o respectivo </text:span><text:span text:style-name="T113">cargo em comissão, </text:span><text:span text:style-name="T114">em conformidade com o padrão de remuneração citado, lotada na Secretaria Municipal de Meio Ambiente - SEMMA, </text:span><text:span text:style-name="T113">a partir de 01 de setembro de 2026</text:span><text:span text:style-name="T114">, fixando-lhe o vencimento mensal estabelecido pela Lei Municipal n° 7940/22:</text:span></text:p>
      <text:p text:style-name="P159"/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row table:style-name="Table5.1">
          <table:table-cell table:style-name="Table5.A1" office:value-type="string">
            <text:p text:style-name="P160"><text:span text:style-name="T187">SERVIDORA</text:span><text:span text:style-name="T187"/></text:p>
          </table:table-cell>
          <table:table-cell table:style-name="Table5.A1" office:value-type="string">
            <text:p text:style-name="P161"><text:span text:style-name="T188">CARGO</text:span><text:span text:style-name="T189"> </text:span><text:span text:style-name="T188">EM</text:span><text:span text:style-name="T190"> </text:span><text:span text:style-name="T187">COMISSÃO</text:span></text:p>
          </table:table-cell>
          <table:table-cell table:style-name="Table5.A1" office:value-type="string">
            <text:p text:style-name="P162"><text:span text:style-name="T187">PADRÃO</text:span><text:span text:style-name="T187"/></text:p>
          </table:table-cell>
          <table:table-cell table:style-name="Table5.A1" office:value-type="string">
            <text:p text:style-name="P163"><text:span text:style-name="T187">LOTAÇÃO</text:span><text:span text:style-name="T187"/></text:p>
          </table:table-cell>
        </table:table-row>
        <table:table-row table:style-name="Table5.2">
          <table:table-cell table:style-name="Table5.A1" office:value-type="string">
            <text:p text:style-name="P164"><text:span text:style-name="T191">Larissa</text:span><text:span text:style-name="T192"> </text:span><text:span text:style-name="T191">Patrão</text:span><text:span text:style-name="T193"> </text:span><text:span text:style-name="T191">Machado Valory Heleno</text:span></text:p>
          </table:table-cell>
          <table:table-cell table:style-name="Table5.A1" office:value-type="string">
            <text:p text:style-name="P165"><text:span text:style-name="T194">Coordenadora</text:span><text:span text:style-name="T195"> </text:span><text:span text:style-name="T194">Executiva</text:span><text:span text:style-name="T195"> </text:span><text:span text:style-name="T194">do</text:span><text:span text:style-name="T196"> </text:span><text:span text:style-name="T194">Parque</text:span><text:span text:style-name="T195"> </text:span><text:span text:style-name="T194">Natural Municipal do Itabira</text:span></text:p>
          </table:table-cell>
          <table:table-cell table:style-name="Table5.A1" office:value-type="string">
            <text:p text:style-name="P166"><text:span text:style-name="T197">CE</text:span><text:span text:style-name="T198"> </text:span><text:span text:style-name="T199">1</text:span></text:p>
          </table:table-cell>
          <table:table-cell table:style-name="Table5.A1" office:value-type="string">
            <text:p text:style-name="P167"><text:span text:style-name="T200">SEMMA</text:span><text:span text:style-name="T200"/></text:p>
          </table:table-cell>
        </table:table-row>
      </table:table>
      <text:p text:style-name="P168"/>
      <text:p text:style-name="P169"><text:span text:style-name="T113">Art.</text:span><text:span text:style-name="T201"> </text:span><text:span text:style-name="T113">2°</text:span><text:span text:style-name="T201"> </text:span><text:span text:style-name="T114">Revogam-se</text:span><text:span text:style-name="T202"> </text:span><text:span text:style-name="T114">as</text:span><text:span text:style-name="T203"> </text:span><text:span text:style-name="T114">disposições</text:span><text:span text:style-name="T202"> </text:span><text:span text:style-name="T114">em</text:span><text:span text:style-name="T203"> </text:span><text:span text:style-name="T117">contrário.</text:span></text:p>
      <text:p text:style-name="P105"/>
      <text:p text:style-name="P170"/>
      <text:p text:style-name="P171"><text:span text:style-name="T114">Cachoeiro</text:span><text:span text:style-name="T203"> </text:span><text:span text:style-name="T114">de</text:span><text:span text:style-name="T204"> </text:span><text:span text:style-name="T114">Itapemirim/ES,</text:span><text:span text:style-name="T205"> </text:span><text:span text:style-name="T114">31</text:span><text:span text:style-name="T202"> </text:span><text:span text:style-name="T114">de</text:span><text:span text:style-name="T206"> </text:span><text:span text:style-name="T114">agosto</text:span><text:span text:style-name="T206"> </text:span><text:span text:style-name="T114">de</text:span><text:span text:style-name="T206"> </text:span><text:span text:style-name="T117">2026.</text:span></text:p>
      <text:p text:style-name="P105"/>
      <text:p text:style-name="P105"/>
      <text:p text:style-name="P105"/>
      <text:p text:style-name="P172"/>
      <text:p text:style-name="P173"><text:span text:style-name="T113">THEODORICO</text:span><text:span text:style-name="T207"> </text:span><text:span text:style-name="T113">DE</text:span><text:span text:style-name="T207"> </text:span><text:span text:style-name="T113">ASSIS</text:span><text:span text:style-name="T208"> </text:span><text:span text:style-name="T116">FERRAÇO</text:span></text:p>
      <text:p text:style-name="P174"><text:span text:style-name="T113">Prefeito</text:span><text:span text:style-name="T208"> </text:span><text:span text:style-name="T116">Municipal</text:span></text:p>
      <text:p text:style-name="P175"/>
      <text:p text:style-name="P87"/>
      <text:p text:style-name="P176"/>
      <text:p text:style-name="P177"><text:span text:style-name="T109">DECRETO</text:span><text:span text:style-name="T112"> </text:span><text:span text:style-name="T109">N°</text:span><text:span text:style-name="T112"> 37.658</text:span></text:p>
      <text:p text:style-name="P178"/>
      <text:p text:style-name="P179"><text:span text:style-name="T84">DISPÕE SOBRE ALTERAÇÃO DO PLANO DE CONTRATAÇÃO ANUAL - PCA PARA O EXERCÍCIO</text:span><text:span text:style-name="T209"> </text:span><text:span text:style-name="T84">DE</text:span><text:span text:style-name="T209"> </text:span><text:span text:style-name="T84">2026,</text:span><text:span text:style-name="T209"> </text:span><text:span text:style-name="T84">APROVADO</text:span><text:span text:style-name="T209"> </text:span><text:span text:style-name="T84">ATRAVÉS</text:span><text:span text:style-name="T210"> </text:span><text:span text:style-name="T84">DO DECRETO N° 35.790, DE 10 DE JULHO DE 2025, NO ÂMBITO DO MUNICÍPIO DE CACHOEIRO DE ITAPEMIRIM.</text:span></text:p>
      <text:p text:style-name="P180"><text:span text:style-name="T84">O PREFEITO DO MUNICÍPIO DE CACHOEIRO DE</text:span><text:span text:style-name="T211"> <text:s/></text:span><text:span text:style-name="T84">ITAPEMIRIM,</text:span><text:span text:style-name="T212"> <text:s/></text:span><text:span text:style-name="T84">ESTADO</text:span><text:span text:style-name="T212"> <text:s/></text:span><text:span text:style-name="T84">DO</text:span><text:span text:style-name="T213"> <text:s/></text:span><text:span text:style-name="T87">ESPÍRITO</text:span></text:p>
      <text:p text:style-name="P181"><text:span text:style-name="T214">SANTO</text:span><text:span text:style-name="T88">, no uso de suas atribuições legais que lhe são conferidas pelo artigo 69, inciso VI da Lei Orgânica Municipal, e tendo em vista o que consta do Processo Digital n° 64942/2026,</text:span></text:p>
      <text:p text:style-name="P182"><text:span text:style-name="T87">DECRETA:</text:span><text:span text:style-name="T87"/></text:p>
      <text:p text:style-name="P66"/>
      <text:p text:style-name="P183"><text:span text:style-name="T84">Art. 1º </text:span><text:span text:style-name="T85">Fica alterado o </text:span><text:span text:style-name="T84">Plano de Contratação Anual – PCA </text:span><text:span text:style-name="T85">para o exercício de 2026, aprovado através do Decreto n° 35.790, de 10/07/2025, acrescentando para tanto, o que segue abaixo:</text:span></text:p>
      <text:p text:style-name="P184"/>
      <table:table table:name="Table6" table:style-name="Table6">
        <table:table-column table:style-name="Table6.A"/>
        <table:table-row table:style-name="Table6.1">
          <table:table-cell table:style-name="Table6.A1" office:value-type="string">
            <text:p text:style-name="P185"><text:span text:style-name="T194">PCA</text:span><text:span text:style-name="T215"> </text:span><text:span text:style-name="T194">SEMSEG</text:span><text:span text:style-name="T215"> </text:span><text:span text:style-name="T194">N°</text:span><text:span text:style-name="T216"> </text:span><text:span text:style-name="T196">17/2026</text:span></text:p>
          </table:table-cell>
        </table:table-row>
        <table:table-row table:style-name="Table6.2">
          <table:table-cell table:style-name="Table6.A1" office:value-type="string">
            <text:p text:style-name="P186"><text:span text:style-name="T196">Órgão:</text:span><text:span text:style-name="T217"> </text:span><text:span text:style-name="T196">23</text:span><text:span text:style-name="T218"> </text:span><text:span text:style-name="T196">-</text:span><text:span text:style-name="T218"> </text:span><text:span text:style-name="T196">Secretaria Municipal</text:span><text:span text:style-name="T195"> </text:span><text:span text:style-name="T196">de Segurança e Trânsito</text:span></text:p>
          </table:table-cell>
        </table:table-row>
        <table:table-row table:style-name="Table6.1">
          <table:table-cell table:style-name="Table6.A1" office:value-type="string">
            <text:p text:style-name="P185"><text:span text:style-name="T196">Gestor</text:span><text:span text:style-name="T218"> </text:span><text:span text:style-name="T196">Interino: João Antônio</text:span><text:span text:style-name="T195"> </text:span><text:span text:style-name="T217">Daroz</text:span></text:p>
          </table:table-cell>
        </table:table-row>
        <table:table-row table:style-name="Table6.4">
          <table:table-cell table:style-name="Table6.A1" office:value-type="string">
            <text:p text:style-name="P187"><text:span text:style-name="T219">Elemento</text:span><text:span text:style-name="T218"> </text:span><text:span text:style-name="T219">de</text:span><text:span text:style-name="T220"> </text:span><text:span text:style-name="T219">Despesa:</text:span><text:span text:style-name="T218"> </text:span><text:span text:style-name="T219">3.3.90.30.26</text:span><text:span text:style-name="T196"> </text:span><text:span text:style-name="T219">–</text:span><text:span text:style-name="T195"> </text:span><text:span text:style-name="T219">MATERIAL</text:span><text:span text:style-name="T221"> </text:span><text:span text:style-name="T219">ELÉTRICO</text:span><text:span text:style-name="T216"> </text:span><text:span text:style-name="T219">E</text:span><text:span text:style-name="T222"> </text:span><text:span text:style-name="T219">ELETRÔNICO</text:span></text:p>
          </table:table-cell>
        </table:table-row>
        <table:table-row table:style-name="Table6.5">
          <table:table-cell table:style-name="Table6.A1" office:value-type="string">
            <text:p text:style-name="P188"><text:span text:style-name="T196">Objeto:</text:span><text:span text:style-name="T216"> </text:span><text:span text:style-name="T196">“Aquisição de</text:span><text:span text:style-name="T218"> </text:span><text:span text:style-name="T196">Material Elétrico (cabos) para Manutenção da Sinalização</text:span><text:span text:style-name="T218"> </text:span><text:span text:style-name="T196">Semafórica no </text:span><text:span text:style-name="T194">Município de Cachoeiro de Itapemirim/ES”</text:span></text:p>
          </table:table-cell>
        </table:table-row>
        <table:table-row table:style-name="Table6.4">
          <table:table-cell table:style-name="Table6.A1" office:value-type="string">
            <text:p text:style-name="P189"><text:span text:style-name="T219">Valor:</text:span><text:span text:style-name="T223"> </text:span><text:span text:style-name="T219">R$</text:span><text:span text:style-name="T195"> </text:span><text:span text:style-name="T219">65.000,00</text:span><text:span text:style-name="T221"> </text:span><text:span text:style-name="T219">(sessenta</text:span><text:span text:style-name="T216"> </text:span><text:span text:style-name="T219">e</text:span><text:span text:style-name="T222"> </text:span><text:span text:style-name="T219">cinco</text:span><text:span text:style-name="T215"> </text:span><text:span text:style-name="T219">mil</text:span><text:span text:style-name="T224"> </text:span><text:span text:style-name="T219">reais)</text:span></text:p>
          </table:table-cell>
        </table:table-row>
      </table:table>
      <text:p text:style-name="P190"/>
      <text:p text:style-name="P191"><text:span text:style-name="T214">Art.</text:span><text:span text:style-name="T225"> </text:span><text:span text:style-name="T214">2°</text:span><text:span text:style-name="T226"> </text:span><text:span text:style-name="T88">Este</text:span><text:span text:style-name="T227"> </text:span><text:span text:style-name="T88">Decreto</text:span><text:span text:style-name="T227"> </text:span><text:span text:style-name="T88">entra</text:span><text:span text:style-name="T228"> </text:span><text:span text:style-name="T88">em</text:span><text:span text:style-name="T105"> </text:span><text:span text:style-name="T88">vigor</text:span><text:span text:style-name="T227"> </text:span><text:span text:style-name="T88">na</text:span><text:span text:style-name="T228"> </text:span><text:span text:style-name="T88">data</text:span><text:span text:style-name="T229"> </text:span><text:span text:style-name="T88">de</text:span><text:span text:style-name="T230"> </text:span><text:span text:style-name="T88">sua</text:span><text:span text:style-name="T229"> </text:span><text:span text:style-name="T105">publicação.</text:span></text:p>
      <text:p text:style-name="P192"/>
      <text:p text:style-name="P193"><text:span text:style-name="T88">Cachoeiro</text:span><text:span text:style-name="T230"> </text:span><text:span text:style-name="T88">de</text:span><text:span text:style-name="T228"> </text:span><text:span text:style-name="T88">Itapemirim/ES,</text:span><text:span text:style-name="T231"> </text:span><text:span text:style-name="T88">31</text:span><text:span text:style-name="T230"> </text:span><text:span text:style-name="T88">de</text:span><text:span text:style-name="T228"> </text:span><text:span text:style-name="T88">agosto</text:span><text:span text:style-name="T227"> </text:span><text:span text:style-name="T88">de</text:span><text:span text:style-name="T228"> </text:span><text:span text:style-name="T105">2026.</text:span></text:p>
      <text:p text:style-name="P69"/>
      <text:p text:style-name="P69"/>
      <text:p text:style-name="P194"/>
      <text:p text:style-name="P195"><text:span text:style-name="T84">THEODORICO</text:span><text:span text:style-name="T232"> </text:span><text:span text:style-name="T84">DE</text:span><text:span text:style-name="T232"> </text:span><text:span text:style-name="T84">ASSIS</text:span><text:span text:style-name="T233"> </text:span><text:span text:style-name="T87">FERRAÇO</text:span></text:p>
      <text:p text:style-name="P195"><text:span text:style-name="T84">Prefeito</text:span><text:span text:style-name="T234"> </text:span><text:span text:style-name="T87">Municipal</text:span></text:p>
      <text:p text:style-name="P196"/>
      <text:p text:style-name="P112"/>
      <text:p text:style-name="P112"/>
      <text:p text:style-name="P197"/>
      <text:h text:style-name="P198" text:outline-level="8"><text:span text:style-name="T136">DECRETO</text:span><text:span text:style-name="T235"> </text:span><text:span text:style-name="T136">Nº</text:span><text:span text:style-name="T235"> </text:span><text:span text:style-name="T139">37.659</text:span></text:h>
      <text:p text:style-name="P199"/>
      <text:p text:style-name="P200"/>
      <text:p text:style-name="P201"><text:span text:style-name="T236">O</text:span><text:span text:style-name="T237"><text:tab/></text:span><text:span text:style-name="T238">PREFEITO</text:span><text:span text:style-name="T237"><text:tab/></text:span><text:span text:style-name="T239">DO</text:span><text:span text:style-name="T237"><text:tab/></text:span><text:span text:style-name="T238">MUNICÍPIO</text:span><text:span text:style-name="T237"><text:tab/></text:span><text:span text:style-name="T239">DE </text:span><text:span text:style-name="T237">CACHOEIRO</text:span><text:span text:style-name="T240"> </text:span><text:span text:style-name="T237">DE</text:span><text:span text:style-name="T241"> </text:span><text:span text:style-name="T237">ITAPEMIRIM</text:span><text:span text:style-name="T242">,</text:span><text:span text:style-name="T243"> </text:span><text:span text:style-name="T242">Estado</text:span><text:span text:style-name="T244"> </text:span><text:span text:style-name="T245">do</text:span></text:p>
      <text:p text:style-name="P202"><text:span text:style-name="T242">Espírito</text:span><text:span text:style-name="T246"> </text:span><text:span text:style-name="T242">Santo,</text:span><text:span text:style-name="T246"> </text:span><text:span text:style-name="T242">no</text:span><text:span text:style-name="T246"> </text:span><text:span text:style-name="T242">uso</text:span><text:span text:style-name="T246"> </text:span><text:span text:style-name="T242">de</text:span><text:span text:style-name="T246"> </text:span><text:span text:style-name="T242">suas</text:span><text:span text:style-name="T246"> </text:span><text:span text:style-name="T242">atribuições </text:span><text:span text:style-name="T247">legais,</text:span></text:p>
      <text:p text:style-name="P203"/>
      <text:p text:style-name="P204"><text:span text:style-name="T105">RESOLVE:</text:span><text:span text:style-name="T105"/></text:p>
      <text:p text:style-name="P205"/>
      <text:p text:style-name="P206"><text:span text:style-name="T237">Art. 1° </text:span><text:span text:style-name="T242">Tornar sem efeito, </text:span><text:span text:style-name="T248">a partir de 01 de setembro de 2026</text:span><text:span text:style-name="T242">, a designação do Sr. </text:span><text:span text:style-name="T237">RODOLFO FERNANDES DO CARMO </text:span><text:span text:style-name="T242">para responder, interinamente, pelo cargo de </text:span><text:span text:style-name="T237">Secretário Municipal de Obras, Padrão AP, </text:span><text:span text:style-name="T242">constante do Decreto n° 37.395/2026.</text:span></text:p>
      <text:p text:style-name="P207"><text:span text:style-name="T237">Art.</text:span><text:span text:style-name="T249"> </text:span><text:span text:style-name="T237">2°</text:span><text:span text:style-name="T250"> </text:span><text:span text:style-name="T242">Revogam-se</text:span><text:span text:style-name="T251"> </text:span><text:span text:style-name="T242">as</text:span><text:span text:style-name="T252"> </text:span><text:span text:style-name="T242">disposições</text:span><text:span text:style-name="T253"> </text:span><text:span text:style-name="T242">em</text:span><text:span text:style-name="T251"> </text:span><text:span text:style-name="T247">contrário.</text:span></text:p>
      <text:p text:style-name="P208"/>
      <text:p text:style-name="P209"/>
      <text:p text:style-name="P210"><text:span text:style-name="T242">Cachoeiro</text:span><text:span text:style-name="T245"> </text:span><text:span text:style-name="T242">de</text:span><text:span text:style-name="T253"> </text:span><text:span text:style-name="T242">Itapemirim/ES,</text:span><text:span text:style-name="T245"> </text:span><text:span text:style-name="T242">31</text:span><text:span text:style-name="T254"> </text:span><text:span text:style-name="T242">de</text:span><text:span text:style-name="T251"> </text:span><text:span text:style-name="T242">agosto</text:span><text:span text:style-name="T253"> </text:span><text:span text:style-name="T242">de</text:span><text:span text:style-name="T251"> </text:span><text:span text:style-name="T247">2026.</text:span></text:p>
      <text:p text:style-name="P208"/>
      <text:p text:style-name="P208"/>
      <text:p text:style-name="P211"/>
      <text:p text:style-name="P212"><text:span text:style-name="T88">THEODORICO</text:span><text:span text:style-name="T255"> </text:span><text:span text:style-name="T88">DE</text:span><text:span text:style-name="T228"> </text:span><text:span text:style-name="T88">ASSIS</text:span><text:span text:style-name="T256"> </text:span><text:span text:style-name="T105">FERRAÇO</text:span></text:p>
      <text:p text:style-name="P213"><text:span text:style-name="T237">Prefeito</text:span><text:span text:style-name="T236"> </text:span><text:span text:style-name="T238">Municipal</text:span></text:p>
      <text:p text:style-name="P112"/>
      <text:p text:style-name="P112"/>
      <text:p text:style-name="P112"/>
      <text:p text:style-name="P112"/>
      <text:p text:style-name="P112"/>
      <text:p text:style-name="P112"/>
      <text:p text:style-name="P214"><draw:frame draw:style-name="fr7" draw:name="Image 124" text:anchor-type="char" svg:x="0.9453in" svg:y="0.1866in" svg:width="5.9807in" svg:height="0.0366in" draw:z-index="1"><draw:image xlink:href="Pictures/100000000000072F0000000BD5F73A1D.png" xlink:type="simple" xlink:show="embed" xlink:actuate="onLoad" draw:mime-type="image/png"/></draw:frame></text:p>
      <text:p text:style-name="P215"/>
      <text:p text:style-name="P199"/>
      <text:p text:style-name="P199"/>
      <text:p text:style-name="P216"/>
      <text:p text:style-name="P217"><text:span text:style-name="T257">DECRETO</text:span><text:span text:style-name="T258"> </text:span><text:span text:style-name="T257">Nº</text:span><text:span text:style-name="T259"> 37.660</text:span></text:p>
      <text:p text:style-name="P66"/>
      <text:p text:style-name="P218"/>
      <text:p text:style-name="P219"><text:span text:style-name="T260">O</text:span><text:span text:style-name="T84"><text:tab/></text:span><text:span text:style-name="T148">PREFEITO</text:span><text:span text:style-name="T84"><text:tab/></text:span><text:span text:style-name="T177">DO</text:span><text:span text:style-name="T84"><text:tab/></text:span><text:span text:style-name="T148">MUNICÍPIO</text:span><text:span text:style-name="T84"><text:tab/></text:span><text:span text:style-name="T177">DE </text:span><text:span text:style-name="T140">CACHOEIRO</text:span><text:span text:style-name="T261"> </text:span><text:span text:style-name="T140">DE</text:span><text:span text:style-name="T262"> </text:span><text:span text:style-name="T140">ITAPEMIRIM</text:span><text:span text:style-name="T149">,</text:span><text:span text:style-name="T263"> </text:span><text:span text:style-name="T149">Estado</text:span><text:span text:style-name="T264"> </text:span><text:span text:style-name="T265">do</text:span></text:p>
      <text:p text:style-name="P220"><text:span text:style-name="T146">Espírito Santo, no uso de suas atribuições </text:span><text:span text:style-name="T173">legais,</text:span></text:p>
      <text:p text:style-name="P69"/>
      <text:p text:style-name="P70"/>
      <text:p text:style-name="P221"><text:span text:style-name="T148">RESOLVE:</text:span><text:span text:style-name="T148"/></text:p>
      <text:p text:style-name="P66"/>
      <text:p text:style-name="P218"/>
      <text:p text:style-name="P222"><text:span text:style-name="T149">Designar</text:span><text:span text:style-name="T266"> </text:span><text:span text:style-name="T149">o</text:span><text:span text:style-name="T266"> </text:span><text:span text:style-name="T149">Sr.</text:span><text:span text:style-name="T266"> </text:span><text:span text:style-name="T140">ASTOR</text:span><text:span text:style-name="T267"> </text:span><text:span text:style-name="T140">DILEM</text:span><text:span text:style-name="T267"> </text:span><text:span text:style-name="T140">DOS</text:span><text:span text:style-name="T267"> </text:span><text:span text:style-name="T140">SANTOS</text:span><text:span text:style-name="T267"> </text:span><text:span text:style-name="T140">JUNIOR</text:span><text:span text:style-name="T267"> </text:span><text:span text:style-name="T149">para responder,</text:span><text:span text:style-name="T264"> </text:span><text:span text:style-name="T149">interinamente,</text:span><text:span text:style-name="T268"> </text:span><text:span text:style-name="T149">pelo</text:span><text:span text:style-name="T269"> </text:span><text:span text:style-name="T149">cargo</text:span><text:span text:style-name="T269"> </text:span><text:span text:style-name="T149">de</text:span><text:span text:style-name="T269"> </text:span><text:span text:style-name="T140">Secretário</text:span><text:span text:style-name="T261"> </text:span><text:span text:style-name="T140">Municipal</text:span><text:span text:style-name="T261"> </text:span><text:span text:style-name="T140">de</text:span><text:span text:style-name="T270"> </text:span><text:span text:style-name="T140">Obras, Padrão</text:span><text:span text:style-name="T267"> </text:span><text:span text:style-name="T140">AP,</text:span><text:span text:style-name="T267"> </text:span><text:span text:style-name="T149">a</text:span><text:span text:style-name="T266"> </text:span><text:span text:style-name="T149">partir</text:span><text:span text:style-name="T266"> </text:span><text:span text:style-name="T149">de</text:span><text:span text:style-name="T266"> </text:span><text:span text:style-name="T149">01</text:span><text:span text:style-name="T266"> </text:span><text:span text:style-name="T149">de</text:span><text:span text:style-name="T266"> </text:span><text:span text:style-name="T149">setembro</text:span><text:span text:style-name="T266"> </text:span><text:span text:style-name="T149">de</text:span><text:span text:style-name="T266"> </text:span><text:span text:style-name="T149">2026,</text:span><text:span text:style-name="T266"> </text:span><text:span text:style-name="T149">sem</text:span><text:span text:style-name="T266"> </text:span><text:span text:style-name="T149">ônus</text:span><text:span text:style-name="T266"> </text:span><text:span text:style-name="T149">para</text:span><text:span text:style-name="T266"> </text:span><text:span text:style-name="T149">o </text:span><text:span text:style-name="T271">Município.</text:span></text:p>
      <text:p text:style-name="P69"/>
      <text:p text:style-name="P69"/>
      <text:p text:style-name="P118"/>
      <text:p text:style-name="P223"><text:span text:style-name="T173">Cachoeiro</text:span><text:span text:style-name="T174"> </text:span><text:span text:style-name="T173">de</text:span><text:span text:style-name="T171"> </text:span><text:span text:style-name="T173">Itapemirim/ES,</text:span><text:span text:style-name="T272"> </text:span><text:span text:style-name="T173">31</text:span><text:span text:style-name="T175"> </text:span><text:span text:style-name="T173">de</text:span><text:span text:style-name="T171"> </text:span><text:span text:style-name="T173">agosto</text:span><text:span text:style-name="T172"> </text:span><text:span text:style-name="T173">de</text:span><text:span text:style-name="T171"> </text:span><text:span text:style-name="T173">2026.</text:span></text:p>
      <text:p text:style-name="P69"/>
      <text:p text:style-name="P69"/>
      <text:p text:style-name="P69"/>
      <text:p text:style-name="P69"/>
      <text:p text:style-name="P224"/>
      <text:p text:style-name="P225"><text:span text:style-name="T273">THEODORICO</text:span><text:span text:style-name="T274"> </text:span><text:span text:style-name="T273">DE</text:span><text:span text:style-name="T275"> </text:span><text:span text:style-name="T273">ASSIS</text:span><text:span text:style-name="T276"> </text:span><text:span text:style-name="T277">FERRAÇO</text:span></text:p>
      <text:p text:style-name="P226"><text:span text:style-name="T273">Prefeito</text:span><text:span text:style-name="T274"> </text:span><text:span text:style-name="T277">Municipal</text:span></text:p>
      <text:p text:style-name="P227"/>
      <text:p text:style-name="P228"/>
      <text:p text:style-name="P229"><draw:frame draw:style-name="fr3" draw:name="Image 125" text:anchor-type="as-char" svg:width="5.2937in" svg:height="0.0547in" draw:z-index="14"><draw:image xlink:href="Pictures/1000000000000611000000115DFB6177.png" xlink:type="simple" xlink:show="embed" xlink:actuate="onLoad" draw:mime-type="image/png"/></draw:frame></text:p>
      <text:section text:style-name="Sect5" text:name="Section5">
        <text:p text:style-name="P230"><text:span text:style-name="T257">DECRETO</text:span><text:span text:style-name="T278"> </text:span><text:span text:style-name="T257">Nº</text:span><text:span text:style-name="T279"> </text:span><text:span text:style-name="T259">37.661</text:span></text:p>
        <text:p text:style-name="P231"/>
        <text:p text:style-name="P232"/>
        <text:p text:style-name="P233"><text:span text:style-name="T280">DESIGNA</text:span><text:span text:style-name="T281"> </text:span><text:span text:style-name="T280">MEMBROS</text:span><text:span text:style-name="T281"> </text:span><text:span text:style-name="T280">PARA</text:span><text:span text:style-name="T282"> </text:span><text:span text:style-name="T280">COMPOR</text:span><text:span text:style-name="T281"> </text:span><text:span text:style-name="T280">A</text:span><text:span text:style-name="T282"> </text:span><text:span text:style-name="T280">COMISSÃO DE GESTÃO ESCOLAR INTEGRADA - CGEI, DE QUE TRATA O DECRETO N° 36.426, DE 25 DE NOVEMBRO DE 2025, NO ÂMBITO DO MUNICÍPIO</text:span><text:span text:style-name="T283"> </text:span><text:span text:style-name="T280">DE</text:span><text:span text:style-name="T284"> </text:span><text:span text:style-name="T280">CACHOEIRO</text:span><text:span text:style-name="T285"> </text:span><text:span text:style-name="T280">DE</text:span><text:span text:style-name="T284"> </text:span><text:span text:style-name="T280">ITAPEMIRIM-ES.</text:span></text:p>
      </text:section>
      <text:section text:style-name="Sect1" text:name="Section6">
        <text:p text:style-name="P234"/>
        <text:p text:style-name="P235"><text:span text:style-name="T122">O</text:span><text:span text:style-name="T286"> </text:span><text:span text:style-name="T280">PREFEITO</text:span><text:span text:style-name="T287"> </text:span><text:span text:style-name="T280">DO</text:span><text:span text:style-name="T287"> </text:span><text:span text:style-name="T280">MUNICÍPIO</text:span><text:span text:style-name="T287"> </text:span><text:span text:style-name="T280">DE</text:span><text:span text:style-name="T287"> </text:span><text:span text:style-name="T280">CACHOEIRO</text:span><text:span text:style-name="T287"> </text:span><text:span text:style-name="T288">DE</text:span></text:p>
        <text:p text:style-name="P236"><text:span text:style-name="T280">ITAPEMIRIM</text:span><text:span text:style-name="T122">, no uso da competência que lhe confere o inciso VI do art. 69 da Lei Orgânica do Município, tendo em vista o que consta do Processo Digital n° 65595/2025,</text:span></text:p>
        <text:p text:style-name="P237"/>
        <text:p text:style-name="P238"><text:span text:style-name="T280">CONSIDERANDO </text:span><text:span text:style-name="T122">o que consta do Decreto n° 37.313/2026, que tornou sem efeito a designação de servidores</text:span><text:span text:style-name="T125"> </text:span><text:span text:style-name="T122">para</text:span><text:span text:style-name="T123"> </text:span><text:span text:style-name="T122">compor</text:span><text:span text:style-name="T129"> </text:span><text:span text:style-name="T122">a</text:span><text:span text:style-name="T129"> </text:span><text:span text:style-name="T122">Comissão</text:span><text:span text:style-name="T125"> </text:span><text:span text:style-name="T122">de</text:span><text:span text:style-name="T129"> </text:span><text:span text:style-name="T122">Gestão</text:span><text:span text:style-name="T129"> </text:span><text:span text:style-name="T122">Escolar Integrada - CGEI,</text:span></text:p>
        <text:p text:style-name="P239"/>
        <text:p text:style-name="P240"><text:span text:style-name="T121">DECRETA:</text:span><text:span text:style-name="T121"/></text:p>
        <text:p text:style-name="P234"/>
        <text:p text:style-name="P241"><text:span text:style-name="T280">Art. 1º </text:span><text:span text:style-name="T122">Os incisos XI e XIII do artigo 1° do Decreto n° 36.666/2026, que designa membros para compor a </text:span><text:span text:style-name="T280">Comissão de Gestão Escolar Integrada - CGEI</text:span><text:span text:style-name="T122">, instituída através do Decreto n° 36.426/2025, vinculada à Secretaria Municipal de Educação - SEME, passam a vigorar conforme a seguir:</text:span></text:p>
        <text:p text:style-name="P242"><text:span text:style-name="T289">“</text:span><text:span text:style-name="T290">Art.</text:span><text:span text:style-name="T291"> </text:span><text:span text:style-name="T290">1°</text:span><text:span text:style-name="T292"> (...)</text:span></text:p>
        <text:p text:style-name="P243"/>
        <text:p text:style-name="P244"><text:span text:style-name="T292">(...)</text:span><text:span text:style-name="T292"/></text:p>
        <text:p text:style-name="P245"/>
        <text:p text:style-name="P246"><text:span text:style-name="T290">XI</text:span><text:span text:style-name="T293"> </text:span><text:span text:style-name="T290">-</text:span><text:span text:style-name="T293"> </text:span><text:span text:style-name="T290">Patrícia</text:span><text:span text:style-name="T293"> </text:span><text:span text:style-name="T290">Gama</text:span><text:span text:style-name="T293"> </text:span><text:span text:style-name="T290">Temporim</text:span><text:span text:style-name="T293"> </text:span><text:span text:style-name="T290">Cansi; </text:span><text:span text:style-name="T292">(...)</text:span></text:p>
        <text:p text:style-name="P247"><text:span text:style-name="T290">XIII</text:span><text:span text:style-name="T294"> </text:span><text:span text:style-name="T290">-</text:span><text:span text:style-name="T293"> </text:span><text:span text:style-name="T290">Luciana</text:span><text:span text:style-name="T295"> </text:span><text:span text:style-name="T290">Marta</text:span><text:span text:style-name="T293"> </text:span><text:span text:style-name="T290">Alves</text:span><text:span text:style-name="T295"> </text:span><text:span text:style-name="T290">Silva; </text:span><text:span text:style-name="T292">(...)</text:span><text:span text:style-name="T296">”</text:span></text:p>
        <text:p text:style-name="P248"><text:span text:style-name="T280">Art. 2º </text:span><text:span text:style-name="T122">Este Decreto entra em vigor na data de sua publicação, revogadas as disposições em contrário.</text:span></text:p>
        <text:p text:style-name="P249"/>
        <text:p text:style-name="P250"><text:span text:style-name="T122">Cachoeiro</text:span><text:span text:style-name="T297"> </text:span><text:span text:style-name="T122">de</text:span><text:span text:style-name="T124"> </text:span><text:span text:style-name="T122">Itapemirim/ES,</text:span><text:span text:style-name="T124"> </text:span><text:span text:style-name="T122">31</text:span><text:span text:style-name="T124"> </text:span><text:span text:style-name="T122">de</text:span><text:span text:style-name="T297"> </text:span><text:span text:style-name="T122">agosto</text:span><text:span text:style-name="T298"> </text:span><text:span text:style-name="T122">de</text:span><text:span text:style-name="T298"> </text:span><text:span text:style-name="T127">2026.</text:span></text:p>
        <text:p text:style-name="P249"/>
        <text:p text:style-name="P249"/>
        <text:p text:style-name="P251"/>
        <text:p text:style-name="P252"><text:span text:style-name="T299">THEODORICO</text:span><text:span text:style-name="T300"> </text:span><text:span text:style-name="T299">DE</text:span><text:span text:style-name="T300"> </text:span><text:span text:style-name="T299">ASSIS</text:span><text:span text:style-name="T301"> </text:span><text:span text:style-name="T93">FERRAÇO</text:span></text:p>
        <text:p text:style-name="P253"><text:span text:style-name="T299">Prefeito</text:span><text:span text:style-name="T302"> </text:span><text:span text:style-name="T93">Municipal</text:span></text:p>
      </text:section>
      <text:p text:style-name="P254"/>
      <text:p text:style-name="P112"/>
      <text:p text:style-name="P255"/>
      <text:h text:style-name="P256" text:outline-level="8"><text:span text:style-name="T136">DECRETO</text:span><text:span text:style-name="T303"> </text:span><text:span text:style-name="T136">Nº</text:span><text:span text:style-name="T139"> 37.662</text:span></text:h>
      <text:p text:style-name="P257"/>
      <text:p text:style-name="P258"><text:span text:style-name="T140">O</text:span><text:span text:style-name="T304"> </text:span><text:span text:style-name="T140">PREFEITO</text:span><text:span text:style-name="T305"> </text:span><text:span text:style-name="T140">DO</text:span><text:span text:style-name="T306"> </text:span><text:span text:style-name="T140">MUNICÍPIO</text:span><text:span text:style-name="T307"> </text:span><text:span text:style-name="T140">DE</text:span><text:span text:style-name="T307"> </text:span><text:span text:style-name="T148">CACHOEIRO</text:span></text:p>
      <text:p text:style-name="P259"><text:span text:style-name="T145">DE ITAPEMIRIM</text:span><text:span text:style-name="T146">, Estado do Espírito Santo, no uso de suas atribuições legais, tendo em vista o que consta do Processo Digital n° 64624/2026,</text:span></text:p>
      <text:p text:style-name="P260"/>
      <text:p text:style-name="P261"><text:span text:style-name="T308">Considerando</text:span><text:span text:style-name="T309"> </text:span><text:span text:style-name="T149">que</text:span><text:span text:style-name="T310"> </text:span><text:span text:style-name="T149">a</text:span><text:span text:style-name="T310"> </text:span><text:span text:style-name="T150">Sra.</text:span><text:span text:style-name="T311"> </text:span><text:span text:style-name="T150">Jeane</text:span><text:span text:style-name="T311"> </text:span><text:span text:style-name="T150">Souza</text:span><text:span text:style-name="T311"> </text:span><text:span text:style-name="T150">dos Santos</text:span><text:span text:style-name="T149">,</text:span><text:span text:style-name="T266"> </text:span><text:span text:style-name="T149">nomeada</text:span><text:span text:style-name="T266"> </text:span><text:span text:style-name="T149">para</text:span><text:span text:style-name="T266"> </text:span><text:span text:style-name="T149">o</text:span><text:span text:style-name="T266"> </text:span><text:span text:style-name="T149">exercício</text:span><text:span text:style-name="T266"> </text:span><text:span text:style-name="T149">do</text:span><text:span text:style-name="T266"> </text:span><text:span text:style-name="T149">cargo</text:span><text:span text:style-name="T266"> </text:span><text:span text:style-name="T149">em comissão</text:span><text:span text:style-name="T312"> </text:span><text:span text:style-name="T149">de</text:span><text:span text:style-name="T265"> </text:span><text:span text:style-name="T150">Gerente</text:span><text:span text:style-name="T313"> </text:span><text:span text:style-name="T150">de</text:span><text:span text:style-name="T314"> </text:span><text:span text:style-name="T150">Recrutamento</text:span><text:span text:style-name="T314"> </text:span><text:span text:style-name="T150">e</text:span><text:span text:style-name="T313"> </text:span><text:span text:style-name="T150">Admissão, </text:span><text:span text:style-name="T149">na SEMAD, usufruirá 30 (trinta) dias de férias, no período de 01 a 30 de setembro de 2026;</text:span></text:p>
      <text:p text:style-name="P262"/>
      <text:p text:style-name="P263"><text:span text:style-name="T308">Considerando </text:span><text:span text:style-name="T149">que a vacância da </text:span><text:span text:style-name="T150">Gerência de Recrutamento e Admissão</text:span><text:span text:style-name="T149">, em virtude das suas atribuições, compromete o bom andamento dos trabalhos daquele setor,</text:span></text:p>
      <text:p text:style-name="P264"/>
      <text:p text:style-name="P265"><text:span text:style-name="T148">RESOLVE:</text:span><text:span text:style-name="T148"/></text:p>
      <text:p text:style-name="P266"/>
      <text:p text:style-name="P267"><text:span text:style-name="T140">Art. 1° </text:span><text:span text:style-name="T149">Designar o servidor </text:span><text:span text:style-name="T140">Lucas Anacleto Salazar, </text:span><text:span text:style-name="T149">para responder pelo cargo em comissão de </text:span><text:span text:style-name="T308">Gerente de Recrutamento e Admissão, Padrão C 2, </text:span><text:span text:style-name="T149">na SEMAD, no período de 01 a 30 de setembro de 2026, em virtude do afastamento da Sra. Jeane Souza dos Santos, por motivo de férias, com ônus para o Município.</text:span></text:p>
      <text:p text:style-name="P262"/>
      <text:p text:style-name="P268"><text:span text:style-name="T145">Art.</text:span><text:span text:style-name="T315"> </text:span><text:span text:style-name="T145">2°</text:span><text:span text:style-name="T170"> </text:span><text:span text:style-name="T146">Revogam-se</text:span><text:span text:style-name="T171"> </text:span><text:span text:style-name="T146">as</text:span><text:span text:style-name="T172"> </text:span><text:span text:style-name="T146">disposições</text:span><text:span text:style-name="T171"> </text:span><text:span text:style-name="T146">em</text:span><text:span text:style-name="T174"> </text:span><text:span text:style-name="T173">contrário.</text:span></text:p>
      <text:p text:style-name="P269"/>
      <text:p text:style-name="P270"><text:span text:style-name="T146">Cachoeiro</text:span><text:span text:style-name="T174"> </text:span><text:span text:style-name="T146">de</text:span><text:span text:style-name="T174"> </text:span><text:span text:style-name="T146">Itapemirim/ES,</text:span><text:span text:style-name="T174"> </text:span><text:span text:style-name="T146">31</text:span><text:span text:style-name="T272"> </text:span><text:span text:style-name="T146">de</text:span><text:span text:style-name="T174"> </text:span><text:span text:style-name="T146">agosto</text:span><text:span text:style-name="T175"> </text:span><text:span text:style-name="T146">de</text:span><text:span text:style-name="T174"> </text:span><text:span text:style-name="T171">2026.</text:span></text:p>
      <text:p text:style-name="P69"/>
      <text:p text:style-name="P69"/>
      <text:p text:style-name="P271"/>
      <text:p text:style-name="P272"><text:span text:style-name="T140">THEODORICO</text:span><text:span text:style-name="T177"> </text:span><text:span text:style-name="T140">DE</text:span><text:span text:style-name="T316"> </text:span><text:span text:style-name="T140">ASSIS</text:span><text:span text:style-name="T144"> </text:span><text:span text:style-name="T148">FERRAÇO</text:span></text:p>
      <text:p text:style-name="P273"><text:span text:style-name="T140">Prefeito</text:span><text:span text:style-name="T176"> </text:span><text:span text:style-name="T148">Municipal</text:span></text:p>
      <text:p text:style-name="P112"/>
      <text:p text:style-name="P112"/>
      <text:p text:style-name="P274"><draw:frame draw:style-name="fr7" draw:name="Image 126" text:anchor-type="char" svg:x="0.9181in" svg:y="0.2925in" svg:width="5.9083in" svg:height="0.0709in" draw:z-index="22"><draw:image xlink:href="Pictures/100000000000070C00000016020C98D8.png" xlink:type="simple" xlink:show="embed" xlink:actuate="onLoad" draw:mime-type="image/png"/></draw:frame></text:p>
      <text:p text:style-name="P275"/>
      <text:p text:style-name="P112"/>
      <text:p text:style-name="P276"/>
      <text:h text:style-name="P277" text:outline-level="8"><text:span text:style-name="T317">DECRETO</text:span><text:span text:style-name="T318"> </text:span><text:span text:style-name="T317">Nº</text:span><text:span text:style-name="T318"> </text:span><text:span text:style-name="T319">37.663</text:span></text:h>
      <text:p text:style-name="P278"/>
      <text:p text:style-name="P279"><text:span text:style-name="T84">O</text:span><text:span text:style-name="T320"> </text:span><text:span text:style-name="T84">PREFEITO</text:span><text:span text:style-name="T321"> </text:span><text:span text:style-name="T84">DO</text:span><text:span text:style-name="T320"> </text:span><text:span text:style-name="T84">MUNICÍPIO</text:span><text:span text:style-name="T321"> </text:span><text:span text:style-name="T84">DE</text:span><text:span text:style-name="T322"> </text:span><text:span text:style-name="T84">CACHOEIRO</text:span><text:span text:style-name="T323"> </text:span><text:span text:style-name="T324">DE</text:span></text:p>
      <text:p text:style-name="P280"><text:span text:style-name="T214">ITAPEMIRIM</text:span><text:span text:style-name="T88">, Estado do Espírito Santo, no uso de suas atribuições</text:span><text:span text:style-name="T325"> </text:span><text:span text:style-name="T88">legais,</text:span><text:span text:style-name="T325"> </text:span><text:span text:style-name="T88">tendo</text:span><text:span text:style-name="T325"> </text:span><text:span text:style-name="T88">em</text:span><text:span text:style-name="T325"> </text:span><text:span text:style-name="T88">vista</text:span><text:span text:style-name="T325"> </text:span><text:span text:style-name="T88">o</text:span><text:span text:style-name="T325"> </text:span><text:span text:style-name="T88">que</text:span><text:span text:style-name="T325"> </text:span><text:span text:style-name="T88">consta</text:span><text:span text:style-name="T325"> </text:span><text:span text:style-name="T88">do Processo Digital n° 66341/2026,</text:span></text:p>
      <text:p text:style-name="P69"/>
      <text:p text:style-name="P281"/>
      <text:p text:style-name="P282"><text:span text:style-name="T87">RESOLVE:</text:span><text:span text:style-name="T87"/></text:p>
      <text:p text:style-name="P66"/>
      <text:p text:style-name="P283"/>
      <text:p text:style-name="P284"><text:span text:style-name="T84">Art. 1° </text:span><text:span text:style-name="T85">Exonerar, a pedido, do respectivo cargo em comissão, a servidora abaixo mencionada, lotada na Secretaria Municipal de Saúde - SEMUS, </text:span><text:span text:style-name="T326">a partir de 31 de agosto de 2026, </text:span><text:span text:style-name="T85">conforme segue:</text:span></text:p>
      <table:table table:name="Table7" table:style-name="Table7">
        <table:table-column table:style-name="Table7.A"/>
        <table:table-column table:style-name="Table7.B"/>
        <table:table-column table:style-name="Table7.C"/>
        <table:table-column table:style-name="Table7.D"/>
        <table:table-column table:style-name="Table7.E"/>
        <table:table-row table:style-name="Table7.1">
          <table:table-cell table:style-name="Table7.A1" office:value-type="string">
            <text:p text:style-name="P285"><text:span text:style-name="T187">SERVIDORA</text:span><text:span text:style-name="T187"/></text:p>
          </table:table-cell>
          <table:table-cell table:style-name="Table7.A1" office:value-type="string">
            <text:p text:style-name="P286"><text:span text:style-name="T188">CARGO</text:span><text:span text:style-name="T327"> </text:span><text:span text:style-name="T188">EM</text:span><text:span text:style-name="T327"> </text:span><text:span text:style-name="T187">COMISSÃO</text:span></text:p>
          </table:table-cell>
          <table:table-cell table:style-name="Table7.A1" office:value-type="string">
            <text:p text:style-name="P287"><text:span text:style-name="T187">PADRÃO</text:span><text:span text:style-name="T187"/></text:p>
          </table:table-cell>
          <table:table-cell table:style-name="Table7.A1" office:value-type="string">
            <text:p text:style-name="P288"><text:span text:style-name="T187">LOTAÇÃO</text:span><text:span text:style-name="T187"/></text:p>
          </table:table-cell>
          <table:table-cell table:style-name="Table7.A1" office:value-type="string">
            <text:p text:style-name="P289"><text:span text:style-name="T328">DATA</text:span><text:span text:style-name="T328"/></text:p>
          </table:table-cell>
        </table:table-row>
        <table:table-row table:style-name="Table7.2">
          <table:table-cell table:style-name="Table7.A1" office:value-type="string">
            <text:p text:style-name="P290"><text:span text:style-name="T191">Elisabeth</text:span><text:span text:style-name="T329"> </text:span><text:span text:style-name="T191">de</text:span><text:span text:style-name="T330"> </text:span><text:span text:style-name="T191">Paula</text:span><text:span text:style-name="T330"> </text:span><text:span text:style-name="T331">Pires</text:span></text:p>
          </table:table-cell>
          <table:table-cell table:style-name="Table7.A1" office:value-type="string">
            <text:p text:style-name="P291"><text:span text:style-name="T194">Coordenadora</text:span><text:span text:style-name="T332"> </text:span><text:span text:style-name="T194">de</text:span><text:span text:style-name="T333"> </text:span><text:span text:style-name="T196">Fiscalização</text:span></text:p>
          </table:table-cell>
          <table:table-cell table:style-name="Table7.A1" office:value-type="string">
            <text:p text:style-name="P292"><text:span text:style-name="T194">C</text:span><text:span text:style-name="T218"> </text:span><text:span text:style-name="T216">4</text:span></text:p>
          </table:table-cell>
          <table:table-cell table:style-name="Table7.A1" office:value-type="string">
            <text:p text:style-name="P293"><text:span text:style-name="T196">SEMUS</text:span><text:span text:style-name="T196"/></text:p>
          </table:table-cell>
          <table:table-cell table:style-name="Table7.A1" office:value-type="string">
            <text:p text:style-name="P294"><text:span text:style-name="T197">A partir de </text:span><text:span text:style-name="T200">31/08/2026</text:span></text:p>
          </table:table-cell>
        </table:table-row>
      </table:table>
      <text:p text:style-name="P264"/>
      <text:p text:style-name="P295"><text:span text:style-name="T214">Art.</text:span><text:span text:style-name="T334"> </text:span><text:span text:style-name="T214">2°</text:span><text:span text:style-name="T335"> </text:span><text:span text:style-name="T88">Nomear</text:span><text:span text:style-name="T336"> </text:span><text:span text:style-name="T88">a</text:span><text:span text:style-name="T337"> </text:span><text:span text:style-name="T88">servidora</text:span><text:span text:style-name="T89"> </text:span><text:span text:style-name="T88">abaixo</text:span><text:span text:style-name="T338"> </text:span><text:span text:style-name="T88">mencionada,</text:span><text:span text:style-name="T339"> </text:span><text:span text:style-name="T88">para</text:span><text:span text:style-name="T91"> </text:span><text:span text:style-name="T88">exercer</text:span><text:span text:style-name="T336"> </text:span><text:span text:style-name="T88">o</text:span><text:span text:style-name="T336"> </text:span><text:span text:style-name="T88">respectivo</text:span><text:span text:style-name="T339"> </text:span><text:span text:style-name="T88">cargo em</text:span><text:span text:style-name="T340"> </text:span><text:span text:style-name="T88">comissão,</text:span><text:span text:style-name="T341"> </text:span><text:span text:style-name="T88">lotada</text:span><text:span text:style-name="T342"> </text:span><text:span text:style-name="T88">na</text:span><text:span text:style-name="T342"> </text:span><text:span text:style-name="T88">Secretaria</text:span><text:span text:style-name="T343"> </text:span><text:span text:style-name="T88">Municipal</text:span><text:span text:style-name="T342"> </text:span><text:span text:style-name="T88">de</text:span><text:span text:style-name="T340"> </text:span><text:span text:style-name="T88">Saúde</text:span><text:span text:style-name="T340"> </text:span><text:span text:style-name="T88">-</text:span><text:span text:style-name="T342"> </text:span><text:span text:style-name="T88">SEMUS,</text:span><text:span text:style-name="T342"> </text:span><text:span text:style-name="T92">a</text:span><text:span text:style-name="T344"> </text:span><text:span text:style-name="T92">partir</text:span><text:span text:style-name="T345"> </text:span><text:span text:style-name="T92">de</text:span><text:span text:style-name="T345"> </text:span><text:span text:style-name="T92">01</text:span><text:span text:style-name="T346"> </text:span><text:span text:style-name="T92">de</text:span><text:span text:style-name="T345"> </text:span><text:span text:style-name="T92">setembro de</text:span><text:span text:style-name="T347"> </text:span><text:span text:style-name="T92">2026</text:span><text:span text:style-name="T88">,</text:span><text:span text:style-name="T339"> </text:span><text:span text:style-name="T88">fixando-lhe o</text:span><text:span text:style-name="T89"> </text:span><text:span text:style-name="T88">vencimento</text:span><text:span text:style-name="T89"> </text:span><text:span text:style-name="T88">mensal</text:span><text:span text:style-name="T339"> </text:span><text:span text:style-name="T88">estabelecido pela</text:span><text:span text:style-name="T348"> </text:span><text:span text:style-name="T88">Lei</text:span><text:span text:style-name="T348"> </text:span><text:span text:style-name="T88">Municipal</text:span><text:span text:style-name="T348"> </text:span><text:span text:style-name="T88">n°</text:span><text:span text:style-name="T339"> </text:span><text:span text:style-name="T88">7940/22:</text:span></text:p>
      <table:table table:name="Table8" table:style-name="Table8">
        <table:table-column table:style-name="Table8.A"/>
        <table:table-column table:style-name="Table8.B"/>
        <table:table-column table:style-name="Table8.C"/>
        <table:table-column table:style-name="Table8.D"/>
        <table:table-column table:style-name="Table8.E"/>
        <table:table-row table:style-name="Table8.1">
          <table:table-cell table:style-name="Table8.A1" office:value-type="string">
            <text:p text:style-name="P296"><text:span text:style-name="T187">SERVIDORA</text:span><text:span text:style-name="T187"/></text:p>
          </table:table-cell>
          <table:table-cell table:style-name="Table8.A1" office:value-type="string">
            <text:p text:style-name="P297"><text:span text:style-name="T188">CARGO</text:span><text:span text:style-name="T349"> </text:span><text:span text:style-name="T188">EM</text:span><text:span text:style-name="T349"> </text:span><text:span text:style-name="T187">COMISSÃO</text:span></text:p>
          </table:table-cell>
          <table:table-cell table:style-name="Table8.A1" office:value-type="string">
            <text:p text:style-name="P298"><text:span text:style-name="T187">PADRÃO</text:span><text:span text:style-name="T187"/></text:p>
          </table:table-cell>
          <table:table-cell table:style-name="Table8.A1" office:value-type="string">
            <text:p text:style-name="P299"><text:span text:style-name="T187">LOTAÇÃO</text:span><text:span text:style-name="T187"/></text:p>
          </table:table-cell>
          <table:table-cell table:style-name="Table8.A1" office:value-type="string">
            <text:p text:style-name="P300"><text:span text:style-name="T328">DATA</text:span><text:span text:style-name="T328"/></text:p>
          </table:table-cell>
        </table:table-row>
        <table:table-row table:style-name="Table8.2">
          <table:table-cell table:style-name="Table8.A1" office:value-type="string">
            <text:p text:style-name="P301"><text:span text:style-name="T191">Valéria</text:span><text:span text:style-name="T350"> </text:span><text:span text:style-name="T191">Florindo</text:span><text:span text:style-name="T350"> </text:span><text:span text:style-name="T331">Netto</text:span></text:p>
          </table:table-cell>
          <table:table-cell table:style-name="Table8.A1" office:value-type="string">
            <text:p text:style-name="P302"><text:span text:style-name="T194">Coordenadora</text:span><text:span text:style-name="T332"> </text:span><text:span text:style-name="T194">de</text:span><text:span text:style-name="T333"> </text:span><text:span text:style-name="T196">Fiscalização</text:span></text:p>
          </table:table-cell>
          <table:table-cell table:style-name="Table8.A1" office:value-type="string">
            <text:p text:style-name="P303"><text:span text:style-name="T194">C</text:span><text:span text:style-name="T218"> </text:span><text:span text:style-name="T216">4</text:span></text:p>
          </table:table-cell>
          <table:table-cell table:style-name="Table8.A1" office:value-type="string">
            <text:p text:style-name="P304"><text:span text:style-name="T196">SEMUS</text:span><text:span text:style-name="T196"/></text:p>
          </table:table-cell>
          <table:table-cell table:style-name="Table8.A1" office:value-type="string">
            <text:p text:style-name="P305"><text:span text:style-name="T197">A partir de </text:span><text:span text:style-name="T200">01/09/2026</text:span></text:p>
          </table:table-cell>
        </table:table-row>
      </table:table>
      <text:p text:style-name="P306"><text:span text:style-name="T214">Art.</text:span><text:span text:style-name="T351"> </text:span><text:span text:style-name="T214">3°</text:span><text:span text:style-name="T351"> </text:span><text:span text:style-name="T88">Revogam-se</text:span><text:span text:style-name="T352"> </text:span><text:span text:style-name="T88">as</text:span><text:span text:style-name="T353"> </text:span><text:span text:style-name="T88">disposições</text:span><text:span text:style-name="T352"> </text:span><text:span text:style-name="T88">em</text:span><text:span text:style-name="T354"> </text:span><text:span text:style-name="T105">contrário.</text:span></text:p>
      <text:p text:style-name="P69"/>
      <text:p text:style-name="P82"/>
      <text:p text:style-name="P307"><text:span text:style-name="T88">Cachoeiro</text:span><text:span text:style-name="T355"> </text:span><text:span text:style-name="T88">de</text:span><text:span text:style-name="T355"> </text:span><text:span text:style-name="T88">Itapemirim/ES,</text:span><text:span text:style-name="T352"> </text:span><text:span text:style-name="T88">31</text:span><text:span text:style-name="T356"> </text:span><text:span text:style-name="T88">de</text:span><text:span text:style-name="T355"> </text:span><text:span text:style-name="T88">agosto</text:span><text:span text:style-name="T357"> </text:span><text:span text:style-name="T88">de</text:span><text:span text:style-name="T353"> </text:span><text:span text:style-name="T227">2026.</text:span></text:p>
      <text:p text:style-name="P69"/>
      <text:p text:style-name="P69"/>
      <text:p text:style-name="P308"/>
      <text:p text:style-name="P309"><text:span text:style-name="T84">THEODORICO</text:span><text:span text:style-name="T358"> </text:span><text:span text:style-name="T84">DE</text:span><text:span text:style-name="T359"> </text:span><text:span text:style-name="T84">ASSIS</text:span><text:span text:style-name="T360"> </text:span><text:span text:style-name="T87">FERRAÇO</text:span></text:p>
      <text:p text:style-name="P310"><text:span text:style-name="T84">Prefeito</text:span><text:span text:style-name="T361"> </text:span><text:span text:style-name="T87">Municipal</text:span></text:p>
      <text:p text:style-name="P112"/>
      <text:p text:style-name="P112"/>
      <text:p text:style-name="P311"><draw:frame draw:style-name="fr7" draw:name="Image 127" text:anchor-type="char" svg:x="1.0236in" svg:y="0.2634in" svg:width="5.8335in" svg:height="0.061in" draw:z-index="36"><draw:image xlink:href="Pictures/10000000000006F400000013F84F3A8D.png" xlink:type="simple" xlink:show="embed" xlink:actuate="onLoad" draw:mime-type="image/png"/></draw:frame></text:p>
      <text:p text:style-name="P312"/>
      <text:p text:style-name="P313"/>
      <text:p text:style-name="P314"><draw:frame draw:style-name="fr3" draw:name="Image 128" text:anchor-type="as-char" svg:width="5.3016in" svg:height="0.072in" draw:z-index="131"><draw:image xlink:href="Pictures/100000000000061100000015E56BCFD6.png" xlink:type="simple" xlink:show="embed" xlink:actuate="onLoad" draw:mime-type="image/png"/></draw:frame></text:p>
      <text:p text:style-name="P315"><text:span text:style-name="T257">DECRETO</text:span><text:span text:style-name="T259"> </text:span><text:span text:style-name="T257">N°</text:span><text:span text:style-name="T259"> 37.664</text:span></text:p>
      <text:p text:style-name="P316"/>
      <text:p text:style-name="P317"><text:span text:style-name="T362">DECLARA DE UTILIDADE PÚBLICA E AUTORIZA A DESAPROPRIAÇÃO</text:span><text:span text:style-name="T363"> </text:span><text:span text:style-name="T362">DO</text:span><text:span text:style-name="T363"> </text:span><text:span text:style-name="T362">IMÓVEL</text:span><text:span text:style-name="T363"> </text:span><text:span text:style-name="T362">QUE</text:span><text:span text:style-name="T363"> </text:span><text:span text:style-name="T362">MENCIONA</text:span><text:span text:style-name="T363"> </text:span><text:span text:style-name="T362">E DÁ OUTRAS PROVIDÊNCIAS.</text:span></text:p>
      <text:p text:style-name="P318"/>
      <text:p text:style-name="P319"><text:span text:style-name="T362">O</text:span><text:span text:style-name="T363"> </text:span><text:span text:style-name="T362">PREFEITO</text:span><text:span text:style-name="T363"> </text:span><text:span text:style-name="T362">DO</text:span><text:span text:style-name="T363"> </text:span><text:span text:style-name="T362">MUNICÍPIO</text:span><text:span text:style-name="T363"> </text:span><text:span text:style-name="T362">DE</text:span><text:span text:style-name="T363"> </text:span><text:span text:style-name="T362">CACHOEIRO</text:span><text:span text:style-name="T363"> </text:span><text:span text:style-name="T362">DE</text:span><text:span text:style-name="T363"> </text:span><text:span text:style-name="T362">ITAPEMIRIM</text:span><text:span text:style-name="T364">,</text:span><text:span text:style-name="T365"> </text:span><text:span text:style-name="T364">ESTADO</text:span><text:span text:style-name="T366"> </text:span><text:span text:style-name="T364">DO</text:span><text:span text:style-name="T367"> </text:span><text:span text:style-name="T364">ESPÍRITO</text:span><text:span text:style-name="T366"> </text:span><text:span text:style-name="T364">SANTO,</text:span><text:span text:style-name="T367"> </text:span><text:span text:style-name="T364">no</text:span><text:span text:style-name="T368"> </text:span><text:span text:style-name="T364">uso</text:span><text:span text:style-name="T366"> </text:span><text:span text:style-name="T369">de</text:span></text:p>
      <text:p text:style-name="P320"><text:span text:style-name="T364">suas atribuições legais,</text:span><text:span text:style-name="T370"> </text:span><text:span text:style-name="T364">tendo em</text:span><text:span text:style-name="T370"> </text:span><text:span text:style-name="T364">vista o que consta</text:span><text:span text:style-name="T370"> </text:span><text:span text:style-name="T364">do Processo Digital n° 6817/2026,</text:span></text:p>
      <text:p text:style-name="P321"/>
      <text:p text:style-name="P322"><text:span text:style-name="T371">DECRETA</text:span><text:span text:style-name="T372">:</text:span></text:p>
      <text:p text:style-name="P323"/>
      <text:p text:style-name="P324"><text:span text:style-name="T362">Art. 1º </text:span><text:span text:style-name="T364">Fica declarado de utilidade pública, para fins de desapropriação, por via administrativa ou judicial, o imóvel constituído de uma área de </text:span><text:span text:style-name="T362">444.242,84m² (quatrocentos e quarenta e quatro mil, duzentos e quarenta e dois metros quadrados e oitenta e quatro centímetros quadrados)</text:span><text:span text:style-name="T364">, conforme croqui em anexo, situado no lugar Itabira, no Município de Cachoeiro de Itapemirim, </text:span><text:span text:style-name="T362">de propriedade do Espólio de Electa Machado Moura, partilhado entre o Espólio de Maria Dinorah Moura da Costa, o Espólio de João Gilberto Machado Moura e seu cônjuge Mary Elisabeth Oliveira Moura, Otto Moura Machado Filho e Fabrício Lima Moura, bem como de propriedade do Espólio de Maria Machado da Fonseca e seu cônjuge Manoel Joaquim Fonseca Neto, que alienaram uma fração de sua cota-parte ao Espólio de Hilário Zorzaneli</text:span><text:span text:style-name="T364">, respeitando a área de servidão de passagem em favor da Samarco Mineração S/A - SAMARCO, conforme Certidão da Transcrição 17.818 - Livro n° 3-Z, fls. 208 do CRGI 1° Oficio - 1ª Zona Comarca de Cachoeiro de Itapemirim.</text:span></text:p>
      <text:p text:style-name="P325"><text:span text:style-name="T362">Art. 2º </text:span><text:span text:style-name="T364">A desapropriação que se refere o artigo 1º destina-se à construção de uma escola ecológica com a finalidade de proporcionar educação ambiental aos estudantes da rede pública municipal de ensino, com atividades de recuperação da floresta nativa da Mata Atlântica, estimulando a proteção ao meio ambiente, preservação da flora, da fauna e dos recursos hídricos da região, entre outras ações educativas.</text:span></text:p>
      <text:p text:style-name="P326"/>
      <text:p text:style-name="P327"><text:span text:style-name="T362">Art. 3º </text:span><text:span text:style-name="T364">Para concretização da medida, a municipalidade poderá alegar urgência para fins de imissão provisória de posse, na forma do artigo 15 do Decreto-Lei nº 3365, de 21 de junho de 1941.</text:span></text:p>
      <text:p text:style-name="P328"/>
      <text:p text:style-name="P329"><text:span text:style-name="T362">Art. 4º </text:span><text:span text:style-name="T364">Este Decreto entra em vigor na data de sua publicação, revogando-se disposições contrárias, em especial o Decreto n° 36.872/2026.</text:span></text:p>
      <text:p text:style-name="P323"/>
      <text:p text:style-name="P330"><text:span text:style-name="T364">Cachoeiro</text:span><text:span text:style-name="T372"> </text:span><text:span text:style-name="T364">de</text:span><text:span text:style-name="T373"> </text:span><text:span text:style-name="T364">Itapemirim/ES, 31 de agosto</text:span><text:span text:style-name="T374"> </text:span><text:span text:style-name="T364">de</text:span><text:span text:style-name="T373"> </text:span><text:span text:style-name="T372">2026.</text:span></text:p>
      <text:p text:style-name="P326"/>
      <text:p text:style-name="P326"/>
      <text:p text:style-name="P328"/>
      <text:p text:style-name="P331"><text:span text:style-name="T362">THEODORICO</text:span><text:span text:style-name="T375"> </text:span><text:span text:style-name="T362">DE</text:span><text:span text:style-name="T376"> </text:span><text:span text:style-name="T362">ASSIS</text:span><text:span text:style-name="T377"> </text:span><text:span text:style-name="T371">FERRAÇO</text:span></text:p>
      <text:p text:style-name="P332"><draw:frame draw:style-name="fr7" draw:name="Image 129" text:anchor-type="char" svg:x="1.3189in" svg:y="0.1492in" svg:width="5.2618in" svg:height="0.0465in" draw:z-index="0"><draw:image xlink:href="Pictures/100000000000065B0000000E403F32B5.png" xlink:type="simple" xlink:show="embed" xlink:actuate="onLoad" draw:mime-type="image/png"/></draw:frame><text:span text:style-name="T362">Prefeito</text:span><text:span text:style-name="T371"> Municipal</text:span></text:p>
      <text:p text:style-name="P333"/>
      <text:p text:style-name="P87"/>
      <text:p text:style-name="P334"/>
      <text:h text:style-name="Heading_20_8" text:outline-level="9"><text:span text:style-name="T179">DECRETO</text:span><text:span text:style-name="T378"> </text:span><text:span text:style-name="T179">Nº</text:span><text:span text:style-name="T378"> </text:span><text:span text:style-name="T181">37.665</text:span></text:h>
      <text:p text:style-name="P157"/>
      <text:p text:style-name="P335"><text:span text:style-name="T113">DISPÕE SOBRE A NOMEAÇÃO DE SERVIDOR PARA</text:span><text:span text:style-name="T182"> </text:span><text:span text:style-name="T113">EXERCER</text:span><text:span text:style-name="T182"> </text:span><text:span text:style-name="T113">CARGO</text:span><text:span text:style-name="T182"> </text:span><text:span text:style-name="T113">EM</text:span><text:span text:style-name="T182"> </text:span><text:span text:style-name="T113">COMISSÃO, LOTADO NA SECRETARIA MUNICIPAL DE INTERIOR - SEMUI.</text:span></text:p>
      <text:p text:style-name="P336"/>
      <text:p text:style-name="P337"><text:span text:style-name="T113">O</text:span><text:span text:style-name="T183"> </text:span><text:span text:style-name="T113">PREFEITO</text:span><text:span text:style-name="T184"> </text:span><text:span text:style-name="T113">DO</text:span><text:span text:style-name="T185"> </text:span><text:span text:style-name="T113">MUNICÍPIO</text:span><text:span text:style-name="T184"> </text:span><text:span text:style-name="T113">DE</text:span><text:span text:style-name="T186"> </text:span><text:span text:style-name="T116">CACHOEIRO</text:span></text:p>
      <text:p text:style-name="P338"><text:span text:style-name="T113">DE ITAPEMIRIM</text:span><text:span text:style-name="T114">, Estado do Espírito Santo, no uso de suas atribuições legais,</text:span></text:p>
      <text:p text:style-name="P339"><text:span text:style-name="T116">RESOLVE:</text:span><text:span text:style-name="T116"/></text:p>
      <text:p text:style-name="P157"/>
      <text:p text:style-name="P340"><text:span text:style-name="T113">Art. 1° </text:span><text:span text:style-name="T114">Nomear o servidor abaixo mencionado para exercer o respectivo </text:span><text:span text:style-name="T113">cargo em comissão, </text:span><text:span text:style-name="T114">em conformidade com o padrão de remuneração citado, lotado na Secretaria Municipal de Interior - SEMUI, </text:span><text:span text:style-name="T113">a partir de 01 de setembro de 2026</text:span><text:span text:style-name="T114">, fixando-lhe o vencimento mensal estabelecido pela Lei Municipal n° 7940/22:</text:span></text:p>
      <text:p text:style-name="P341"/>
      <table:table table:name="Table9" table:style-name="Table9">
        <table:table-column table:style-name="Table9.A"/>
        <table:table-column table:style-name="Table9.B"/>
        <table:table-column table:style-name="Table9.C"/>
        <table:table-column table:style-name="Table9.D"/>
        <table:table-row table:style-name="Table9.1">
          <table:table-cell table:style-name="Table9.A1" office:value-type="string">
            <text:p text:style-name="P342"><text:span text:style-name="T187">SERVIDOR</text:span><text:span text:style-name="T187"/></text:p>
          </table:table-cell>
          <table:table-cell table:style-name="Table9.A1" office:value-type="string">
            <text:p text:style-name="P343"><text:span text:style-name="T188">CARGO</text:span><text:span text:style-name="T379"> </text:span><text:span text:style-name="T188">EM</text:span><text:span text:style-name="T379"> </text:span><text:span text:style-name="T187">COMISSÃO</text:span></text:p>
          </table:table-cell>
          <table:table-cell table:style-name="Table9.A1" office:value-type="string">
            <text:p text:style-name="P344"><text:span text:style-name="T187">PADRÃO</text:span><text:span text:style-name="T187"/></text:p>
          </table:table-cell>
          <table:table-cell table:style-name="Table9.A1" office:value-type="string">
            <text:p text:style-name="P345"><text:span text:style-name="T187">LOTAÇÃO</text:span><text:span text:style-name="T187"/></text:p>
          </table:table-cell>
        </table:table-row>
        <table:table-row table:style-name="Table9.2">
          <table:table-cell table:style-name="Table9.A1" office:value-type="string">
            <text:p text:style-name="P346"><text:span text:style-name="T191">Sérgio</text:span><text:span text:style-name="T380"> </text:span><text:span text:style-name="T191">Dias</text:span><text:span text:style-name="T380"> </text:span><text:span text:style-name="T191">de</text:span><text:span text:style-name="T350"> </text:span><text:span text:style-name="T331">Souza</text:span></text:p>
          </table:table-cell>
          <table:table-cell table:style-name="Table9.A1" office:value-type="string">
            <text:p text:style-name="P347"><text:span text:style-name="T194">Assessor</text:span><text:span text:style-name="T381"> </text:span><text:span text:style-name="T194">Operacional</text:span><text:span text:style-name="T333"> </text:span><text:span text:style-name="T222">II</text:span></text:p>
          </table:table-cell>
          <table:table-cell table:style-name="Table9.A1" office:value-type="string">
            <text:p text:style-name="P348"><text:span text:style-name="T194">CE</text:span><text:span text:style-name="T382"> </text:span><text:span text:style-name="T383">5</text:span></text:p>
          </table:table-cell>
          <table:table-cell table:style-name="Table9.A1" office:value-type="string">
            <text:p text:style-name="P349"><text:span text:style-name="T196">SEMUI</text:span><text:span text:style-name="T196"/></text:p>
          </table:table-cell>
        </table:table-row>
      </table:table>
      <text:p text:style-name="P350"/>
      <text:p text:style-name="P351"><text:span text:style-name="T113">Art.</text:span><text:span text:style-name="T201"> </text:span><text:span text:style-name="T113">2°</text:span><text:span text:style-name="T201"> </text:span><text:span text:style-name="T114">Revogam-se</text:span><text:span text:style-name="T202"> </text:span><text:span text:style-name="T114">as</text:span><text:span text:style-name="T203"> </text:span><text:span text:style-name="T114">disposições</text:span><text:span text:style-name="T202"> </text:span><text:span text:style-name="T114">em</text:span><text:span text:style-name="T203"> </text:span><text:span text:style-name="T117">contrário.</text:span></text:p>
      <text:p text:style-name="P105"/>
      <text:p text:style-name="P352"/>
      <text:p text:style-name="P353"><text:span text:style-name="T114">Cachoeiro</text:span><text:span text:style-name="T203"> </text:span><text:span text:style-name="T114">de</text:span><text:span text:style-name="T204"> </text:span><text:span text:style-name="T114">Itapemirim/ES,</text:span><text:span text:style-name="T205"> </text:span><text:span text:style-name="T114">31</text:span><text:span text:style-name="T202"> </text:span><text:span text:style-name="T114">de</text:span><text:span text:style-name="T206"> </text:span><text:span text:style-name="T114">agosto</text:span><text:span text:style-name="T206"> </text:span><text:span text:style-name="T114">de</text:span><text:span text:style-name="T206"> </text:span><text:span text:style-name="T117">2026.</text:span></text:p>
      <text:p text:style-name="P105"/>
      <text:p text:style-name="P105"/>
      <text:p text:style-name="P105"/>
      <text:p text:style-name="P354"/>
      <text:p text:style-name="P355"><text:span text:style-name="T113">THEODORICO</text:span><text:span text:style-name="T207"> </text:span><text:span text:style-name="T113">DE</text:span><text:span text:style-name="T207"> </text:span><text:span text:style-name="T113">ASSIS</text:span><text:span text:style-name="T208"> </text:span><text:span text:style-name="T116">FERRAÇO</text:span></text:p>
      <text:p text:style-name="P356"><text:span text:style-name="T113">Prefeito</text:span><text:span text:style-name="T208"> </text:span><text:span text:style-name="T116">Municipal</text:span></text:p>
      <text:p text:style-name="P357"/>
      <text:p text:style-name="P358"/>
      <text:h text:style-name="Heading_20_3" text:outline-level="4">-<text:span text:style-name="T384"> </text:span>ERRATA<text:span text:style-name="T385"> </text:span>Nº<text:span text:style-name="T386"> </text:span>003/2026<text:span text:style-name="T385"> </text:span><text:span text:style-name="T387">-</text:span></text:h>
      <text:p text:style-name="P359"><text:span text:style-name="T388">PRORROGAÇÃO AO EDITAL DE CONVOCAÇÃO PARA A ELEIÇÃO DAS INSTITUIÇÕES E ENTIDADES DE CLASSE DA SOCIEDADE CIVIL PARA A COMPOSIÇÃO</text:span><text:span text:style-name="T389"> </text:span><text:span text:style-name="T388">DO</text:span><text:span text:style-name="T389"> </text:span><text:span text:style-name="T388">CONSELHO</text:span><text:span text:style-name="T389"> </text:span><text:span text:style-name="T388">DO</text:span><text:span text:style-name="T390"> </text:span><text:span text:style-name="T388">PLANO</text:span><text:span text:style-name="T389"> </text:span><text:span text:style-name="T388">DIRETOR</text:span><text:span text:style-name="T391"> </text:span><text:span text:style-name="T388">MUNICIPAL</text:span><text:span text:style-name="T391"> </text:span><text:span text:style-name="T388">DO</text:span><text:span text:style-name="T389"> </text:span><text:span text:style-name="T388">MUNICÍPIO</text:span><text:span text:style-name="T391"> </text:span><text:span text:style-name="T388">DE CACHOEIRO</text:span><text:span text:style-name="T392"> </text:span><text:span text:style-name="T388">DE</text:span><text:span text:style-name="T392"> </text:span><text:span text:style-name="T388">ITAPEMIRIM</text:span><text:span text:style-name="T393"> </text:span><text:span text:style-name="T388">(CPDM)</text:span><text:span text:style-name="T392"> </text:span><text:span text:style-name="T388">–</text:span><text:span text:style-name="T394"> </text:span><text:span text:style-name="T388">BIÊNIO</text:span><text:span text:style-name="T392"> </text:span><text:span text:style-name="T388">2026-2028,</text:span><text:span text:style-name="T392"> </text:span><text:span text:style-name="T388">PUBLICADO</text:span><text:span text:style-name="T392"> </text:span><text:span text:style-name="T388">NO</text:span><text:span text:style-name="T392"> </text:span><text:span text:style-name="T388">DIÁRIO OFICIAL DO MUNICÍPIO Nº 7.567, DE 05 DE MAIO DE 2026.</text:span></text:p>
      <text:p text:style-name="P360"/>
      <text:p text:style-name="P361"><text:span text:style-name="T388">A</text:span><text:span text:style-name="T395"> </text:span><text:span text:style-name="T388">presente</text:span><text:span text:style-name="T396"> </text:span><text:span text:style-name="T388">errata</text:span><text:span text:style-name="T396"> </text:span><text:span text:style-name="T388">tem</text:span><text:span text:style-name="T395"> </text:span><text:span text:style-name="T388">por</text:span><text:span text:style-name="T395"> </text:span><text:span text:style-name="T388">finalidade</text:span><text:span text:style-name="T395"> </text:span><text:span text:style-name="T388">promover</text:span><text:span text:style-name="T395"> </text:span><text:span text:style-name="T388">as</text:span><text:span text:style-name="T395"> </text:span><text:span text:style-name="T388">seguintes</text:span><text:span text:style-name="T395"> </text:span><text:span text:style-name="T388">alterações</text:span><text:span text:style-name="T395"> </text:span><text:span text:style-name="T388">nos</text:span><text:span text:style-name="T395"> </text:span><text:span text:style-name="T388">itens</text:span><text:span text:style-name="T392"> </text:span><text:span text:style-name="T388">3</text:span><text:span text:style-name="T396"> </text:span><text:span text:style-name="T388">e</text:span><text:span text:style-name="T397"> </text:span><text:span text:style-name="T388">5</text:span><text:span text:style-name="T395"> </text:span><text:span text:style-name="T388">do Edital de convocação:</text:span></text:p>
      <text:p text:style-name="P362"/>
      <text:p text:style-name="P363"><text:span text:style-name="T398">&gt;&gt;</text:span><text:span text:style-name="T399"> </text:span><text:span text:style-name="T400">ONDE</text:span><text:span text:style-name="T401"> </text:span><text:span text:style-name="T400">SE</text:span><text:span text:style-name="T402"> </text:span><text:span text:style-name="T403">LÊ</text:span><text:span text:style-name="T404">:</text:span></text:p>
      <text:p text:style-name="P364"><text:span text:style-name="T398">3. </text:span><text:span text:style-name="T388">A eleição das Instituições e Entidades de Classe para a composição do CONSELHO DO PLANO DIRETOR MUNICIPAL (CPDM), realizar-se-á durante a Conferência Municipal de Desenvolvimento Urbano de Cachoeiro de Itapemirim, que acontecerá no dia 03 de setembro de 2026, das 13h00 às 18h00, na Câmara Municipal de</text:span><text:span text:style-name="T392"> </text:span><text:span text:style-name="T388">Cachoeiro</text:span><text:span text:style-name="T392"> </text:span><text:span text:style-name="T388">de</text:span><text:span text:style-name="T393"> </text:span><text:span text:style-name="T388">Itapemirim,</text:span><text:span text:style-name="T393"> </text:span><text:span text:style-name="T388">sito</text:span><text:span text:style-name="T393"> </text:span><text:span text:style-name="T388">à</text:span><text:span text:style-name="T392"> </text:span><text:span text:style-name="T388">Praça</text:span><text:span text:style-name="T393"> </text:span><text:span text:style-name="T388">Jerônimo</text:span><text:span text:style-name="T393"> </text:span><text:span text:style-name="T388">Monteiro,</text:span><text:span text:style-name="T393"> </text:span><text:span text:style-name="T388">70-</text:span><text:span text:style-name="T393"> </text:span><text:span text:style-name="T388">Centro, ES- CEP: 29300-170, sob a coordenação da Secretaria Municipal de Desenvolvimento Urbano – SEMDURB, obedecendo o seguinte cronograma:</text:span></text:p>
      <text:p text:style-name="P365"/>
      <table:table table:name="Table10" table:style-name="Table10">
        <table:table-column table:style-name="Table10.A"/>
        <table:table-column table:style-name="Table10.B"/>
        <table:table-row table:style-name="Table10.1">
          <table:table-cell table:style-name="Table10.A1" office:value-type="string">
            <text:p text:style-name="P366"><text:span text:style-name="T405">DATA:</text:span><text:span text:style-name="T405"/></text:p>
          </table:table-cell>
          <table:table-cell table:style-name="Table10.A1" office:value-type="string">
            <text:p text:style-name="P367"><text:span text:style-name="T405">EVENTO:</text:span><text:span text:style-name="T405"/></text:p>
          </table:table-cell>
        </table:table-row>
        <table:table-row table:style-name="Table10.2">
          <table:table-cell table:style-name="Table10.A1" office:value-type="string">
            <text:p text:style-name="P368"><text:span text:style-name="T406">11/05/2026</text:span><text:span text:style-name="T407"> </text:span><text:span text:style-name="T406">a</text:span><text:span text:style-name="T408"> </text:span><text:span text:style-name="T409">31/07/2026</text:span></text:p>
          </table:table-cell>
          <table:table-cell table:style-name="Table10.A1" office:value-type="string">
            <text:p text:style-name="P369"><text:span text:style-name="T406">Inscrição</text:span><text:span text:style-name="T407"> </text:span><text:span text:style-name="T406">das</text:span><text:span text:style-name="T410"> </text:span><text:span text:style-name="T406">Instituições</text:span><text:span text:style-name="T408"> </text:span><text:span text:style-name="T406">e</text:span><text:span text:style-name="T410"> </text:span><text:span text:style-name="T406">Entidades</text:span><text:span text:style-name="T407"> </text:span><text:span text:style-name="T406">de</text:span><text:span text:style-name="T408"> </text:span><text:span text:style-name="T409">Classe</text:span></text:p>
          </table:table-cell>
        </table:table-row>
        <table:table-row table:style-name="Table10.1">
          <table:table-cell table:style-name="Table10.A1" office:value-type="string">
            <text:p text:style-name="P370"><text:span text:style-name="T406">31/07/2026</text:span><text:span text:style-name="T410"> </text:span><text:span text:style-name="T406">a</text:span><text:span text:style-name="T408"> </text:span><text:span text:style-name="T409">06/08/2026</text:span></text:p>
          </table:table-cell>
          <table:table-cell table:style-name="Table10.A1" office:value-type="string">
            <text:p text:style-name="P371"><text:span text:style-name="T406">Análise</text:span><text:span text:style-name="T410"> </text:span><text:span text:style-name="T406">das</text:span><text:span text:style-name="T410"> </text:span><text:span text:style-name="T409">Inscrições</text:span></text:p>
          </table:table-cell>
        </table:table-row>
        <table:table-row table:style-name="Table10.4">
          <table:table-cell table:style-name="Table10.A1" office:value-type="string">
            <text:p text:style-name="P372"/>
            <text:p text:style-name="P373"><text:span text:style-name="T409">07/08/26</text:span><text:span text:style-name="T409"/></text:p>
          </table:table-cell>
          <table:table-cell table:style-name="Table10.A1" office:value-type="string">
            <text:p text:style-name="P374"><text:span text:style-name="T406">Publicação no Diário Oficial do Município das Instituições</text:span><text:span text:style-name="T411"> </text:span><text:span text:style-name="T406">e</text:span><text:span text:style-name="T412"> </text:span><text:span text:style-name="T406">Entidades</text:span><text:span text:style-name="T411"> </text:span><text:span text:style-name="T406">de</text:span><text:span text:style-name="T412"> </text:span><text:span text:style-name="T406">Classe</text:span><text:span text:style-name="T411"> </text:span><text:span text:style-name="T406">habilitadas</text:span><text:span text:style-name="T412"> </text:span><text:span text:style-name="T406">e</text:span><text:span text:style-name="T412"> </text:span><text:span text:style-name="T406">não habilitadas a participar do pleito</text:span></text:p>
          </table:table-cell>
        </table:table-row>
        <table:table-row table:style-name="Table10.2">
          <table:table-cell table:style-name="Table10.A1" office:value-type="string">
            <text:p text:style-name="P368"><text:span text:style-name="T406">10/08/2026</text:span><text:span text:style-name="T407"> </text:span><text:span text:style-name="T406">a</text:span><text:span text:style-name="T408"> </text:span><text:span text:style-name="T409">14/08/2026</text:span></text:p>
          </table:table-cell>
          <table:table-cell table:style-name="Table10.A1" office:value-type="string">
            <text:p text:style-name="P375"><text:span text:style-name="T406">Prazo</text:span><text:span text:style-name="T410"> </text:span><text:span text:style-name="T406">para</text:span><text:span text:style-name="T413"> </text:span><text:span text:style-name="T406">protocolo</text:span><text:span text:style-name="T413"> </text:span><text:span text:style-name="T406">de</text:span><text:span text:style-name="T407"> </text:span><text:span text:style-name="T409">Recursos</text:span></text:p>
          </table:table-cell>
        </table:table-row>
        <table:table-row table:style-name="Table10.6">
          <table:table-cell table:style-name="Table10.A1" office:value-type="string">
            <text:p text:style-name="P368"><text:span text:style-name="T406">17/08/2026</text:span><text:span text:style-name="T407"> </text:span><text:span text:style-name="T406">a</text:span><text:span text:style-name="T408"> </text:span><text:span text:style-name="T409">21/08/2026</text:span></text:p>
          </table:table-cell>
          <table:table-cell table:style-name="Table10.A1" office:value-type="string">
            <text:p text:style-name="P369"><text:span text:style-name="T406">Análise</text:span><text:span text:style-name="T407"> </text:span><text:span text:style-name="T406">dos</text:span><text:span text:style-name="T407"> </text:span><text:span text:style-name="T406">recursos</text:span><text:span text:style-name="T407"> </text:span><text:span text:style-name="T406">pela</text:span><text:span text:style-name="T407"> </text:span><text:span text:style-name="T406">Comissão</text:span><text:span text:style-name="T410"> </text:span><text:span text:style-name="T409">Eleitoral</text:span></text:p>
          </table:table-cell>
        </table:table-row>
        <table:table-row table:style-name="Table10.7">
          <table:table-cell table:style-name="Table10.A1" office:value-type="string">
            <text:p text:style-name="P372"/>
            <text:p text:style-name="P376"><text:span text:style-name="T409">24/08/2026</text:span><text:span text:style-name="T409"/></text:p>
          </table:table-cell>
          <table:table-cell table:style-name="Table10.A1" office:value-type="string">
            <text:p text:style-name="P377"><text:span text:style-name="T406">Publicação</text:span><text:span text:style-name="T411"> </text:span><text:span text:style-name="T406">no</text:span><text:span text:style-name="T412"> </text:span><text:span text:style-name="T406">Diário</text:span><text:span text:style-name="T411"> </text:span><text:span text:style-name="T406">Oficial</text:span><text:span text:style-name="T412"> </text:span><text:span text:style-name="T406">do</text:span><text:span text:style-name="T411"> </text:span><text:span text:style-name="T406">Município</text:span><text:span text:style-name="T412"> </text:span><text:span text:style-name="T406">da</text:span><text:span text:style-name="T412"> </text:span><text:span text:style-name="T406">relação final das Instituições e Entidades de Classe habilitadas para a eleição</text:span></text:p>
          </table:table-cell>
        </table:table-row>
        <table:table-row table:style-name="Table10.1">
          <table:table-cell table:style-name="Table10.A1" office:value-type="string">
            <text:p text:style-name="P378"><text:span text:style-name="T409">03/09/2026</text:span><text:span text:style-name="T409"/></text:p>
          </table:table-cell>
          <table:table-cell table:style-name="Table10.A1" office:value-type="string">
            <text:p text:style-name="P371"><text:span text:style-name="T406">Eleição</text:span><text:span text:style-name="T410"> </text:span><text:span text:style-name="T406">do</text:span><text:span text:style-name="T410"> </text:span><text:span text:style-name="T414">CPDM</text:span></text:p>
          </table:table-cell>
        </table:table-row>
        <table:table-row table:style-name="Table10.9">
          <table:table-cell table:style-name="Table10.A1" office:value-type="string">
            <text:p text:style-name="P379"><text:span text:style-name="T409">10/09/2026</text:span><text:span text:style-name="T409"/></text:p>
          </table:table-cell>
          <table:table-cell table:style-name="Table10.A1" office:value-type="string">
            <text:p text:style-name="P380"><text:span text:style-name="T406">Publicação</text:span><text:span text:style-name="T411"> </text:span><text:span text:style-name="T406">do</text:span><text:span text:style-name="T412"> </text:span><text:span text:style-name="T406">resultado</text:span><text:span text:style-name="T411"> </text:span><text:span text:style-name="T406">da</text:span><text:span text:style-name="T412"> </text:span><text:span text:style-name="T406">eleição</text:span><text:span text:style-name="T411"> </text:span><text:span text:style-name="T406">das</text:span><text:span text:style-name="T412"> </text:span><text:span text:style-name="T406">Entidades de</text:span><text:span text:style-name="T415"> </text:span><text:span text:style-name="T406">Classe</text:span></text:p>
          </table:table-cell>
        </table:table-row>
        <table:table-row table:style-name="Table10.10">
          <table:table-cell table:style-name="Table10.A1" office:value-type="string">
            <text:p text:style-name="P379"><text:span text:style-name="T406">11/09/2026</text:span><text:span text:style-name="T407"> </text:span><text:span text:style-name="T406">a</text:span><text:span text:style-name="T410"> </text:span><text:span text:style-name="T409">18/09/2026</text:span></text:p>
          </table:table-cell>
          <table:table-cell table:style-name="Table10.A1" office:value-type="string">
            <text:p text:style-name="P381"><text:span text:style-name="T406">Prazo</text:span><text:span text:style-name="T411"> </text:span><text:span text:style-name="T406">para</text:span><text:span text:style-name="T412"> </text:span><text:span text:style-name="T406">as</text:span><text:span text:style-name="T411"> </text:span><text:span text:style-name="T406">Instituições</text:span><text:span text:style-name="T412"> </text:span><text:span text:style-name="T406">e</text:span><text:span text:style-name="T411"> </text:span><text:span text:style-name="T406">Entidades</text:span><text:span text:style-name="T412"> </text:span><text:span text:style-name="T406">de</text:span><text:span text:style-name="T412"> </text:span><text:span text:style-name="T406">Classe eleitas indicarem seus representantes</text:span></text:p>
          </table:table-cell>
        </table:table-row>
        <table:table-row table:style-name="Table10.11">
          <table:table-cell table:style-name="Table10.A1" office:value-type="string">
            <text:p text:style-name="P379"><text:span text:style-name="T409">21/09/2026</text:span><text:span text:style-name="T409"/></text:p>
          </table:table-cell>
          <table:table-cell table:style-name="Table10.A1" office:value-type="string">
            <text:p text:style-name="P382"><text:span text:style-name="T406">Publicação</text:span><text:span text:style-name="T411"> </text:span><text:span text:style-name="T406">da</text:span><text:span text:style-name="T412"> </text:span><text:span text:style-name="T406">relação</text:span><text:span text:style-name="T411"> </text:span><text:span text:style-name="T406">dos</text:span><text:span text:style-name="T412"> </text:span><text:span text:style-name="T406">indicados</text:span><text:span text:style-name="T411"> </text:span><text:span text:style-name="T406">pelas Instituições e Entidades de Classe</text:span></text:p>
          </table:table-cell>
        </table:table-row>
        <table:table-row table:style-name="Table10.2">
          <table:table-cell table:style-name="Table10.A1" office:value-type="string">
            <text:p text:style-name="P383"><text:span text:style-name="T409">24/09/2026</text:span><text:span text:style-name="T409"/></text:p>
          </table:table-cell>
          <table:table-cell table:style-name="Table10.A1" office:value-type="string">
            <text:p text:style-name="P369"><text:span text:style-name="T406">Posse</text:span><text:span text:style-name="T410"> </text:span><text:span text:style-name="T406">dos</text:span><text:span text:style-name="T413"> </text:span><text:span text:style-name="T406">Conselheiros</text:span><text:span text:style-name="T410"> </text:span><text:span text:style-name="T406">e</text:span><text:span text:style-name="T407"> </text:span><text:span text:style-name="T406">eleição</text:span><text:span text:style-name="T413"> </text:span><text:span text:style-name="T406">da</text:span><text:span text:style-name="T407"> </text:span><text:span text:style-name="T406">Mesa</text:span><text:span text:style-name="T413"> </text:span><text:span text:style-name="T409">Diretora</text:span></text:p>
          </table:table-cell>
        </table:table-row>
      </table:table>
      <text:p text:style-name="P384"/>
      <text:p text:style-name="P363"><text:span text:style-name="T398">&gt;&gt;</text:span><text:span text:style-name="T416"> </text:span><text:span text:style-name="T400">LEIA-</text:span><text:span text:style-name="T403">SE</text:span><text:span text:style-name="T404">:</text:span></text:p>
      <text:p text:style-name="P385"><text:span text:style-name="T398">3. </text:span><text:span text:style-name="T388">A eleição das Instituições e Entidades de Classe para a composição do CONSELHO DO PLANO DIRETOR MUNICIPAL (CPDM), realizar-se-á durante a Conferência Municipal da Cidade, que acontecerá no dia 24 de setembro de 2026, das 13h00 às 18h00, no Rua 25 de Março, 28, Centro, Cachoeiro de Itapemirim - ES, CEP: 29300-200, sob a coordenação da Secretaria Municipal de Desenvolvimento Urbano – SEMDURB, obedecendo o seguinte cronograma:</text:span></text:p>
      <text:p text:style-name="P386"/>
      <text:p text:style-name="P387"/>
      <table:table table:name="Table11" table:style-name="Table11">
        <table:table-column table:style-name="Table11.A"/>
        <table:table-column table:style-name="Table11.B"/>
        <table:table-row table:style-name="Table11.1">
          <table:table-cell table:style-name="Table11.A1" office:value-type="string">
            <text:p text:style-name="P388"><text:span text:style-name="T417">DATA:</text:span><text:span text:style-name="T417"/></text:p>
          </table:table-cell>
          <table:table-cell table:style-name="Table11.A1" office:value-type="string">
            <text:p text:style-name="P389"><text:span text:style-name="T417">EVENTO:</text:span><text:span text:style-name="T417"/></text:p>
          </table:table-cell>
        </table:table-row>
        <table:table-row table:style-name="Table11.2">
          <table:table-cell table:style-name="Table11.A1" office:value-type="string">
            <text:p text:style-name="P390"><text:span text:style-name="T418">11/05/2026</text:span><text:span text:style-name="T419"> </text:span><text:span text:style-name="T418">a</text:span><text:span text:style-name="T420"> </text:span><text:span text:style-name="T421">31/08/2026</text:span></text:p>
          </table:table-cell>
          <table:table-cell table:style-name="Table11.A1" office:value-type="string">
            <text:p text:style-name="P391"><text:span text:style-name="T418">Inscrição das</text:span><text:span text:style-name="T422"> </text:span><text:span text:style-name="T418">Instituições</text:span><text:span text:style-name="T423"> </text:span><text:span text:style-name="T418">e</text:span><text:span text:style-name="T424"> </text:span><text:span text:style-name="T418">Entidades</text:span><text:span text:style-name="T425"> </text:span><text:span text:style-name="T418">de</text:span><text:span text:style-name="T426"> </text:span><text:span text:style-name="T421">Classe</text:span></text:p>
          </table:table-cell>
        </table:table-row>
        <table:table-row table:style-name="Table11.3">
          <table:table-cell table:style-name="Table11.A1" office:value-type="string">
            <text:p text:style-name="P392"><text:span text:style-name="T421">01/09/2026</text:span><text:span text:style-name="T421"/></text:p>
          </table:table-cell>
          <table:table-cell table:style-name="Table11.A1" office:value-type="string">
            <text:p text:style-name="P393"><text:span text:style-name="T418">Análise</text:span><text:span text:style-name="T427"> </text:span><text:span text:style-name="T418">das</text:span><text:span text:style-name="T420"> </text:span><text:span text:style-name="T421">Inscrições</text:span></text:p>
          </table:table-cell>
        </table:table-row>
        <table:table-row table:style-name="Table11.4">
          <table:table-cell table:style-name="Table11.A1" office:value-type="string">
            <text:p text:style-name="P394"><text:span text:style-name="T421">02/09/26</text:span><text:span text:style-name="T421"/></text:p>
          </table:table-cell>
          <table:table-cell table:style-name="Table11.A1" office:value-type="string">
            <text:p text:style-name="P395"><text:span text:style-name="T418">Publicação no Diário Oficial do Município das Instituições</text:span><text:span text:style-name="T420"> </text:span><text:span text:style-name="T418">e</text:span><text:span text:style-name="T420"> </text:span><text:span text:style-name="T418">Entidades</text:span><text:span text:style-name="T422"> </text:span><text:span text:style-name="T418">de</text:span><text:span text:style-name="T428"> </text:span><text:span text:style-name="T418">Classe</text:span><text:span text:style-name="T427"> </text:span><text:span text:style-name="T418">habilitadas</text:span><text:span text:style-name="T421"> </text:span><text:span text:style-name="T418">e</text:span><text:span text:style-name="T428"> </text:span><text:span text:style-name="T418">não habilitadas a participar do pleito</text:span></text:p>
          </table:table-cell>
        </table:table-row>
        <table:table-row table:style-name="Table11.3">
          <table:table-cell table:style-name="Table11.A1" office:value-type="string">
            <text:p text:style-name="P396"><text:span text:style-name="T418">03/09/2026</text:span><text:span text:style-name="T419"> </text:span><text:span text:style-name="T418">a</text:span><text:span text:style-name="T420"> </text:span><text:span text:style-name="T421">14/09/2026</text:span></text:p>
          </table:table-cell>
          <table:table-cell table:style-name="Table11.A1" office:value-type="string">
            <text:p text:style-name="P397"><text:span text:style-name="T418">Prazo</text:span><text:span text:style-name="T424"> </text:span><text:span text:style-name="T418">para</text:span><text:span text:style-name="T429"> </text:span><text:span text:style-name="T418">Protocolo</text:span><text:span text:style-name="T430"> </text:span><text:span text:style-name="T418">de</text:span><text:span text:style-name="T420"> </text:span><text:span text:style-name="T421">Recursos</text:span></text:p>
          </table:table-cell>
        </table:table-row>
        <table:table-row table:style-name="Table11.6">
          <table:table-cell table:style-name="Table11.A1" office:value-type="string">
            <text:p text:style-name="P398"><text:span text:style-name="T418">14/09/2026</text:span><text:span text:style-name="T419"> </text:span><text:span text:style-name="T418">a</text:span><text:span text:style-name="T420"> </text:span><text:span text:style-name="T421">17/09/2026</text:span></text:p>
          </table:table-cell>
          <table:table-cell table:style-name="Table11.A1" office:value-type="string">
            <text:p text:style-name="P399"><text:span text:style-name="T418">Análise</text:span><text:span text:style-name="T420"> </text:span><text:span text:style-name="T418">dos</text:span><text:span text:style-name="T428"> </text:span><text:span text:style-name="T418">Recursos</text:span><text:span text:style-name="T421"> </text:span><text:span text:style-name="T418">pela</text:span><text:span text:style-name="T420"> </text:span><text:span text:style-name="T418">Comissão</text:span><text:span text:style-name="T423"> </text:span><text:span text:style-name="T421">Eleitoral</text:span></text:p>
          </table:table-cell>
        </table:table-row>
        <table:table-row table:style-name="Table11.7">
          <table:table-cell table:style-name="Table11.A1" office:value-type="string">
            <text:p text:style-name="P400"/>
            <text:p text:style-name="P401"><text:span text:style-name="T421">17/09/2026</text:span><text:span text:style-name="T421"/></text:p>
          </table:table-cell>
          <table:table-cell table:style-name="Table11.A1" office:value-type="string">
            <text:p text:style-name="P402"><text:span text:style-name="T418">Publicação</text:span><text:span text:style-name="T422"> </text:span><text:span text:style-name="T418">no</text:span><text:span text:style-name="T428"> </text:span><text:span text:style-name="T418">Diário</text:span><text:span text:style-name="T424"> </text:span><text:span text:style-name="T418">Oficial</text:span><text:span text:style-name="T428"> </text:span><text:span text:style-name="T418">do</text:span><text:span text:style-name="T420"> </text:span><text:span text:style-name="T418">Município</text:span><text:span text:style-name="T421"> </text:span><text:span text:style-name="T418">da</text:span><text:span text:style-name="T420"> </text:span><text:span text:style-name="T418">relação final das Instituições e Entidades de Classe habilitadas para a eleição</text:span></text:p>
          </table:table-cell>
        </table:table-row>
        <table:table-row table:style-name="Table11.8">
          <table:table-cell table:style-name="Table11.A1" office:value-type="string">
            <text:p text:style-name="P403"><text:span text:style-name="T421">24/09/2026</text:span><text:span text:style-name="T421"/></text:p>
          </table:table-cell>
          <table:table-cell table:style-name="Table11.A1" office:value-type="string">
            <text:p text:style-name="P404"><text:span text:style-name="T418">Eleição</text:span><text:span text:style-name="T426"> </text:span><text:span text:style-name="T418">do</text:span><text:span text:style-name="T424"> </text:span><text:span text:style-name="T418">CPDM</text:span><text:span text:style-name="T431"> </text:span><text:span text:style-name="T432">/</text:span><text:span text:style-name="T433"> </text:span><text:span text:style-name="T418">Conferência Municipal</text:span><text:span text:style-name="T429"> </text:span><text:span text:style-name="T418">das </text:span><text:span text:style-name="T421">Cidades</text:span></text:p>
          </table:table-cell>
        </table:table-row>
        <table:table-row table:style-name="Table11.9">
          <table:table-cell table:style-name="Table11.A1" office:value-type="string">
            <text:p text:style-name="P405"><text:span text:style-name="T421">28/09/2026</text:span><text:span text:style-name="T421"/></text:p>
          </table:table-cell>
          <table:table-cell table:style-name="Table11.A1" office:value-type="string">
            <text:p text:style-name="P406"><text:span text:style-name="T418">Publicação</text:span><text:span text:style-name="T424"> </text:span><text:span text:style-name="T418">do</text:span><text:span text:style-name="T428"> </text:span><text:span text:style-name="T418">resultado</text:span><text:span text:style-name="T422"> </text:span><text:span text:style-name="T418">da</text:span><text:span text:style-name="T420"> </text:span><text:span text:style-name="T418">eleição</text:span><text:span text:style-name="T429"> </text:span><text:span text:style-name="T418">das</text:span><text:span text:style-name="T428"> </text:span><text:span text:style-name="T418">Entidades de</text:span><text:span text:style-name="T424"> </text:span><text:span text:style-name="T418">Classe</text:span></text:p>
          </table:table-cell>
        </table:table-row>
        <table:table-row table:style-name="Table11.8">
          <table:table-cell table:style-name="Table11.A1" office:value-type="string">
            <text:p text:style-name="P407"><text:span text:style-name="T418">29/09/2026</text:span><text:span text:style-name="T422"> </text:span><text:span text:style-name="T418">a</text:span><text:span text:style-name="T420"> </text:span><text:span text:style-name="T421">13/10/2026</text:span></text:p>
          </table:table-cell>
          <table:table-cell table:style-name="Table11.A1" office:value-type="string">
            <text:p text:style-name="P408"><text:span text:style-name="T418">Prazo</text:span><text:span text:style-name="T424"> </text:span><text:span text:style-name="T418">para</text:span><text:span text:style-name="T422"> </text:span><text:span text:style-name="T418">as</text:span><text:span text:style-name="T434"> </text:span><text:span text:style-name="T418">Instituições</text:span><text:span text:style-name="T421"> </text:span><text:span text:style-name="T418">e</text:span><text:span text:style-name="T428"> </text:span><text:span text:style-name="T418">Entidades</text:span><text:span text:style-name="T421"> </text:span><text:span text:style-name="T418">de</text:span><text:span text:style-name="T428"> </text:span><text:span text:style-name="T418">Classe eleitas indicarem seus representantes</text:span></text:p>
          </table:table-cell>
        </table:table-row>
        <table:table-row table:style-name="Table11.11">
          <table:table-cell table:style-name="Table11.A1" office:value-type="string">
            <text:p text:style-name="P409"><text:span text:style-name="T421">15/10/2026</text:span><text:span text:style-name="T421"/></text:p>
          </table:table-cell>
          <table:table-cell table:style-name="Table11.A1" office:value-type="string">
            <text:p text:style-name="P410"><text:span text:style-name="T418">Publicação</text:span><text:span text:style-name="T428"> </text:span><text:span text:style-name="T418">da</text:span><text:span text:style-name="T420"> </text:span><text:span text:style-name="T418">relação</text:span><text:span text:style-name="T428"> </text:span><text:span text:style-name="T418">dos</text:span><text:span text:style-name="T420"> </text:span><text:span text:style-name="T418">indicados</text:span><text:span text:style-name="T426"> </text:span><text:span text:style-name="T418">pelas Instituições e Entidades de Classe</text:span></text:p>
          </table:table-cell>
        </table:table-row>
        <table:table-row table:style-name="Table11.12">
          <table:table-cell table:style-name="Table11.A1" office:value-type="string">
            <text:p text:style-name="P411"><text:span text:style-name="T421">29/10/2026</text:span><text:span text:style-name="T421"/></text:p>
          </table:table-cell>
          <table:table-cell table:style-name="Table11.A1" office:value-type="string">
            <text:p text:style-name="P412"><text:span text:style-name="T418">Posse</text:span><text:span text:style-name="T419"> </text:span><text:span text:style-name="T418">dos</text:span><text:span text:style-name="T424"> </text:span><text:span text:style-name="T418">Conselheiros</text:span><text:span text:style-name="T435"> </text:span><text:span text:style-name="T418">e</text:span><text:span text:style-name="T429"> </text:span><text:span text:style-name="T418">eleição</text:span><text:span text:style-name="T430"> </text:span><text:span text:style-name="T418">da</text:span><text:span text:style-name="T420"> </text:span><text:span text:style-name="T418">Mesa</text:span><text:span text:style-name="T421"> Diretora</text:span></text:p>
          </table:table-cell>
        </table:table-row>
      </table:table>
      <text:p text:style-name="P413"/>
      <text:p text:style-name="P414"><text:span text:style-name="T436">»</text:span><text:span text:style-name="T437"> </text:span><text:span text:style-name="T438">ONDE</text:span><text:span text:style-name="T439"> </text:span><text:span text:style-name="T438">SE</text:span><text:span text:style-name="T440"> </text:span><text:span text:style-name="T441">LÊ</text:span><text:span text:style-name="T442">:</text:span></text:p>
      <text:p text:style-name="P415"><text:span text:style-name="T443">5. </text:span><text:span text:style-name="T444">As inscrições das Instituições e Entidades de Classe deverão ser realizadas no período de 11/05/2026 a 31/07/2026, de 08h00 às 17h00</text:span><text:span text:style-name="T445">, </text:span><text:span text:style-name="T444">através do e-mail</text:span><text:span text:style-name="T445">: </text:span><text:a xlink:type="simple" xlink:href="mailto:semdurb@cachoeiro.es.gov.br" text:style-name="ListLabel_20_19" text:visited-style-name="ListLabel_20_19"><text:span text:style-name="T444">semdurb@cachoeiro.es.gov.br</text:span></text:a><text:span text:style-name="T444"> ou na Secretaria Municipal de Desenvolvimento Urbano -</text:span><text:span text:style-name="T446"> </text:span><text:span text:style-name="T444">SEMDURB, situada na</text:span><text:span text:style-name="T446"> </text:span><text:span text:style-name="T444">Rua Brahim</text:span><text:span text:style-name="T447"> </text:span><text:span text:style-name="T444">Antônio Seder, nº</text:span><text:span text:style-name="T446"> </text:span><text:span text:style-name="T444">96,</text:span><text:span text:style-name="T448"> </text:span><text:span text:style-name="T444">Ed.</text:span><text:span text:style-name="T449"> </text:span><text:span text:style-name="T444">Hélio</text:span><text:span text:style-name="T448"> </text:span><text:span text:style-name="T444">Carlos Manhães</text:span><text:span text:style-name="T445">, </text:span><text:span text:style-name="T444">6° andar, Centro</text:span><text:span text:style-name="T445">, </text:span><text:span text:style-name="T444">Cachoeiro de ltapemirim / ES, CEP</text:span><text:span text:style-name="T445">: </text:span><text:span text:style-name="T444">29</text:span><text:span text:style-name="T450">.</text:span><text:span text:style-name="T444">300-060</text:span><text:span text:style-name="T445">, </text:span><text:span text:style-name="T444">em dias úteis, mediante preenchimento do respectivo formulário de inscrição</text:span><text:span text:style-name="T445">.</text:span></text:p>
      <text:p text:style-name="P416"/>
      <text:p text:style-name="P414"><text:span text:style-name="T451">»</text:span><text:span text:style-name="T452"> <text:s/></text:span><text:span text:style-name="T438">LEIA-</text:span><text:span text:style-name="T441">SE</text:span><text:span text:style-name="T442">:</text:span></text:p>
      <text:p text:style-name="P417"><text:span text:style-name="T443">5. </text:span><text:span text:style-name="T444">As inscrições das Instituições e Entidades de Classe deverão ser realizadas no período de 11/05/2026 a 31/08/2026, através do e-mail: </text:span><text:a xlink:type="simple" xlink:href="mailto:semdurb@cachoeiro.es.gov.br" text:style-name="ListLabel_20_20" text:visited-style-name="ListLabel_20_20"><text:span text:style-name="T444">semdurb@cachoeiro.es.gov.br</text:span></text:a><text:span text:style-name="T444"> ou na Secretaria Municipal de Desenvolvimento Urbano -</text:span><text:span text:style-name="T446"> </text:span><text:span text:style-name="T444">SEMDURB, situada na</text:span><text:span text:style-name="T446"> </text:span><text:span text:style-name="T444">Rua Brahim</text:span><text:span text:style-name="T453"> </text:span><text:span text:style-name="T444">Antônio Seder, nº</text:span><text:span text:style-name="T446"> </text:span><text:span text:style-name="T444">96,</text:span><text:span text:style-name="T447"> </text:span><text:span text:style-name="T444">Ed.</text:span><text:span text:style-name="T454"> </text:span><text:span text:style-name="T444">Hélio</text:span><text:span text:style-name="T447"> </text:span><text:span text:style-name="T444">Carlos Manhães, 6° andar, Centro, Cachoeiro de ltapemirim / ES, CEP: 29.300-060, em dias</text:span><text:span text:style-name="T446"> </text:span><text:span text:style-name="T444">úteis,</text:span><text:span text:style-name="T455"> </text:span><text:span text:style-name="T444">de</text:span><text:span text:style-name="T455"> </text:span><text:span text:style-name="T444">08h00</text:span><text:span text:style-name="T447"> </text:span><text:span text:style-name="T444">às</text:span><text:span text:style-name="T455"> </text:span><text:span text:style-name="T444">17h00,</text:span><text:span text:style-name="T454"> </text:span><text:span text:style-name="T444">mediante</text:span><text:span text:style-name="T447"> </text:span><text:span text:style-name="T444">preenchimento do</text:span><text:span text:style-name="T454"> </text:span><text:span text:style-name="T444">respectivo</text:span><text:span text:style-name="T456"> </text:span><text:span text:style-name="T444">formulário de </text:span><text:span text:style-name="T448">inscrição.</text:span></text:p>
      <text:p text:style-name="P384"/>
      <text:p text:style-name="P418"><text:span text:style-name="T444">Considerando que a presente alteração não interfere</text:span><text:span text:style-name="T457"> </text:span><text:span text:style-name="T444">nas demais disposições do edital, elas mantêm-se inalteradas</text:span><text:span text:style-name="T445">.</text:span></text:p>
      <text:p text:style-name="P419"/>
      <text:p text:style-name="P420"><text:span text:style-name="T444">Cachoeiro</text:span><text:span text:style-name="T458"> </text:span><text:span text:style-name="T444">de</text:span><text:span text:style-name="T449"> </text:span><text:span text:style-name="T444">ltapemirim</text:span><text:span text:style-name="T459"> </text:span><text:span text:style-name="T444">/</text:span><text:span text:style-name="T460"> </text:span><text:span text:style-name="T444">ES</text:span><text:span text:style-name="T445">,</text:span><text:span text:style-name="T461"> </text:span><text:span text:style-name="T444">27</text:span><text:span text:style-name="T446"> </text:span><text:span text:style-name="T444">de</text:span><text:span text:style-name="T449"> </text:span><text:span text:style-name="T444">agosto</text:span><text:span text:style-name="T447"> </text:span><text:span text:style-name="T444">de</text:span><text:span text:style-name="T446"> </text:span><text:span text:style-name="T448">2026.</text:span></text:p>
      <text:p text:style-name="P421"/>
      <text:p text:style-name="P421"/>
      <text:p text:style-name="P422"/>
      <text:p text:style-name="P423"><text:span text:style-name="T462">THEODORICO</text:span><text:span text:style-name="T463"> </text:span><text:span text:style-name="T462">DE</text:span><text:span text:style-name="T464"> </text:span><text:span text:style-name="T462">ASSIS</text:span><text:span text:style-name="T465"> </text:span><text:span text:style-name="T466">FERRAÇO</text:span></text:p>
      <text:p text:style-name="P424"><text:span text:style-name="T448">Prefeito</text:span><text:span text:style-name="T448"/></text:p>
      <text:p text:style-name="P425"/>
      <text:h text:style-name="P426" text:outline-level="6"><text:span text:style-name="T18">SECRETARIA</text:span><text:span text:style-name="T32"> </text:span><text:span text:style-name="T18">MUNICIPAL</text:span><text:span text:style-name="T32"> </text:span><text:span text:style-name="T18">DE</text:span><text:span text:style-name="T32"> </text:span><text:span text:style-name="T21">ADMINISTRAÇÃO</text:span></text:h>
      <text:p text:style-name="P63"/>
      <text:p text:style-name="P427"/>
      <text:p text:style-name="P428"><text:span text:style-name="T467">PORTARIA</text:span><text:span text:style-name="T468"> </text:span><text:span text:style-name="T467">Nº</text:span><text:span text:style-name="T468"> </text:span><text:span text:style-name="T469">1.831/2026</text:span></text:p>
      <text:p text:style-name="P429"/>
      <table:table table:name="Table12" table:style-name="Table12">
        <table:table-column table:style-name="Table12.A"/>
        <table:table-column table:style-name="Table12.B"/>
        <table:table-column table:style-name="Table12.C"/>
        <table:table-row table:style-name="Table12.1">
          <table:table-cell table:style-name="Table12.A1" office:value-type="string">
            <text:p text:style-name="P430"><text:span text:style-name="T116">DISPÕE</text:span><text:span text:style-name="T113"><text:tab/></text:span><text:span text:style-name="T470">SOBRE</text:span></text:p>
          </table:table-cell>
          <table:table-cell table:style-name="Table12.A1" office:value-type="string">
            <text:p text:style-name="P431"><text:span text:style-name="T116">CONCESSÃO</text:span><text:span text:style-name="T116"/></text:p>
          </table:table-cell>
          <table:table-cell table:style-name="Table12.A1" office:value-type="string">
            <text:p text:style-name="P432"><text:span text:style-name="T471">DE</text:span><text:span text:style-name="T471"/></text:p>
          </table:table-cell>
        </table:table-row>
        <table:table-row table:style-name="Table12.2">
          <table:table-cell table:style-name="Table12.A1" office:value-type="string">
            <text:p text:style-name="P433"><text:span text:style-name="T116">LICENÇA</text:span><text:span text:style-name="T113"><text:tab/></text:span><text:span text:style-name="T470">PARA</text:span></text:p>
          </table:table-cell>
          <table:table-cell table:style-name="Table12.A1" office:value-type="string">
            <text:p text:style-name="P434"><text:span text:style-name="T116">TRATAMENTO</text:span><text:span text:style-name="T116"/></text:p>
          </table:table-cell>
          <table:table-cell table:style-name="Table12.A1" office:value-type="string">
            <text:p text:style-name="P435"><text:span text:style-name="T471">DE</text:span><text:span text:style-name="T471"/></text:p>
          </table:table-cell>
        </table:table-row>
        <table:table-row table:style-name="Table12.1">
          <table:table-cell table:style-name="Table12.A1" office:value-type="string">
            <text:p text:style-name="P436"><text:span text:style-name="T116">SAÚDE</text:span><text:span text:style-name="T117">.</text:span></text:p>
          </table:table-cell>
          <table:table-cell table:style-name="Table12.A1" office:value-type="string">
            <text:p text:style-name="P437"/>
          </table:table-cell>
          <table:table-cell table:style-name="Table12.A1" office:value-type="string">
            <text:p text:style-name="P437"/>
          </table:table-cell>
        </table:table-row>
      </table:table>
      <text:p text:style-name="P438"/>
      <text:p text:style-name="P439"><text:span text:style-name="T114">O</text:span><text:span text:style-name="T472"> <text:s/></text:span><text:span text:style-name="T113">SECRETÁRIO</text:span><text:span text:style-name="T473"> <text:s/></text:span><text:span text:style-name="T113">MUNICIPAL</text:span><text:span text:style-name="T474"> <text:s/></text:span><text:span text:style-name="T471">DE</text:span></text:p>
      <text:p text:style-name="P440"><text:span text:style-name="T113">ADMINISTRAÇÃO </text:span><text:span text:style-name="T114">de Cachoeiro de Itapemirim, Estado do Espírito Santo, no uso</text:span><text:span text:style-name="T475"> </text:span><text:span text:style-name="T114">de</text:span><text:span text:style-name="T475"> </text:span><text:span text:style-name="T114">suas</text:span><text:span text:style-name="T475"> </text:span><text:span text:style-name="T114">atribuições</text:span><text:span text:style-name="T475"> </text:span><text:span text:style-name="T114">delegadas através dos Decretos nºs. 18.275/2008 e </text:span><text:span text:style-name="T117">35.892/2025,</text:span></text:p>
      <text:p text:style-name="P168"/>
      <text:p text:style-name="P441"><text:span text:style-name="T116">RESOLVE:</text:span><text:span text:style-name="T116"/></text:p>
      <text:p text:style-name="P438"/>
      <text:p text:style-name="P442"><text:span text:style-name="T113">Art.</text:span><text:span text:style-name="T182"> </text:span><text:span text:style-name="T113">1º</text:span><text:span text:style-name="T182"> </text:span><text:span text:style-name="T114">Considerar</text:span><text:span text:style-name="T475"> </text:span><text:span text:style-name="T114">autorizado</text:span><text:span text:style-name="T475"> </text:span><text:span text:style-name="T114">a concessão de </text:span><text:span text:style-name="T476">LICENÇA PARA TRATAMENTO DE SAÚDE </text:span><text:span text:style-name="T114">aos servidores constantes na relação anexa, conforme atestados médicos apresentados e anexos aos referidos processos, nos termos do artigo 2º da Lei nº 7859/2020 e Decreto nº. 29.111/2019.</text:span></text:p>
      <text:p text:style-name="P168"/>
      <text:p text:style-name="P443"><text:span text:style-name="T113">Art.</text:span><text:span text:style-name="T477"> </text:span><text:span text:style-name="T113">2º</text:span><text:span text:style-name="T478"> </text:span><text:span text:style-name="T114">Esta</text:span><text:span text:style-name="T479"> </text:span><text:span text:style-name="T114">Portaria</text:span><text:span text:style-name="T480"> </text:span><text:span text:style-name="T114">entra</text:span><text:span text:style-name="T481"> </text:span><text:span text:style-name="T114">em</text:span><text:span text:style-name="T481"> </text:span><text:span text:style-name="T114">vigor</text:span><text:span text:style-name="T482"> </text:span><text:span text:style-name="T132">na</text:span></text:p>
      <text:p text:style-name="P444"><text:span text:style-name="T114">data</text:span><text:span text:style-name="T483"> </text:span><text:span text:style-name="T114">de</text:span><text:span text:style-name="T484"> </text:span><text:span text:style-name="T114">sua</text:span><text:span text:style-name="T484"> </text:span><text:span text:style-name="T117">publicação.</text:span></text:p>
      <text:p text:style-name="P445"/>
      <text:p text:style-name="P446"><text:span text:style-name="T114">Cachoeiro</text:span><text:span text:style-name="T204"> </text:span><text:span text:style-name="T114">de</text:span><text:span text:style-name="T484"> </text:span><text:span text:style-name="T114">Itapemirim/ES,</text:span><text:span text:style-name="T483"> </text:span><text:span text:style-name="T114">28</text:span><text:span text:style-name="T483"> </text:span><text:span text:style-name="T114">de</text:span><text:span text:style-name="T483"> </text:span><text:span text:style-name="T114">agosto</text:span><text:span text:style-name="T484"> </text:span><text:span text:style-name="T114">de</text:span><text:span text:style-name="T483"> </text:span><text:span text:style-name="T117">2026.</text:span></text:p>
      <text:p text:style-name="P105"/>
      <text:p text:style-name="P447"/>
      <text:p text:style-name="P448"><text:span text:style-name="T113">ROGÉRIO</text:span><text:span text:style-name="T201"> </text:span><text:span text:style-name="T113">DA</text:span><text:span text:style-name="T485"> </text:span><text:span text:style-name="T113">SILVA</text:span><text:span text:style-name="T208"> </text:span><text:span text:style-name="T116">ATHAYDE</text:span></text:p>
      <text:p text:style-name="P449"><text:span text:style-name="T113">Secretário</text:span><text:span text:style-name="T486"> </text:span><text:span text:style-name="T113">Municipal</text:span><text:span text:style-name="T487"> </text:span><text:span text:style-name="T113">de</text:span><text:span text:style-name="T485"> </text:span><text:span text:style-name="T116">Administração</text:span></text:p>
      <text:p text:style-name="P450"/>
      <text:p text:style-name="P90"/>
      <text:p text:style-name="P91"/>
      <text:p text:style-name="P451"><text:span text:style-name="T488"><text:s/></text:span><text:span text:style-name="T489">RELAÇÃO</text:span><text:span text:style-name="T490"> </text:span><text:span text:style-name="T489">ANEXA</text:span><text:span text:style-name="T491"> </text:span><text:span text:style-name="T489">A</text:span><text:span text:style-name="T492"> </text:span><text:span text:style-name="T489">PORTARIA</text:span><text:span text:style-name="T493"> </text:span><text:span text:style-name="T489">Nº</text:span><text:span text:style-name="T494"> </text:span><text:span text:style-name="T495">1.831/2026</text:span></text:p>
      <text:p text:style-name="P452"/>
      <table:table table:name="Table13" table:style-name="Table13">
        <table:table-column table:style-name="Table13.A"/>
        <table:table-column table:style-name="Table13.B"/>
        <table:table-column table:style-name="Table13.C"/>
        <table:table-column table:style-name="Table13.D"/>
        <table:table-column table:style-name="Table13.E"/>
        <table:table-column table:style-name="Table13.F"/>
        <table:table-row table:style-name="Table13.1">
          <table:table-cell table:style-name="Table13.A1" office:value-type="string">
            <text:p text:style-name="P453"><text:span text:style-name="T496">SERVIDORES</text:span><text:span text:style-name="T496"/></text:p>
          </table:table-cell>
          <table:table-cell table:style-name="Table13.A1" office:value-type="string">
            <text:p text:style-name="P454"><text:span text:style-name="T497">CARGO</text:span><text:span text:style-name="T497"/></text:p>
          </table:table-cell>
          <table:table-cell table:style-name="Table13.A1" office:value-type="string">
            <text:p text:style-name="P455"><text:span text:style-name="T497">LOTAÇÃO</text:span><text:span text:style-name="T497"/></text:p>
          </table:table-cell>
          <table:table-cell table:style-name="Table13.A1" table:number-columns-spanned="2" office:value-type="string">
            <text:p text:style-name="P456"><text:span text:style-name="T498">LICENÇA</text:span><text:span text:style-name="T498"/></text:p>
          </table:table-cell>
          <table:covered-table-cell/>
          <table:table-cell table:style-name="Table13.A1" office:value-type="string">
            <text:p text:style-name="P457"><text:span text:style-name="T499">PROC.Nº</text:span><text:span text:style-name="T499"/></text:p>
          </table:table-cell>
        </table:table-row>
        <table:table-row table:style-name="Table13.2">
          <table:table-cell table:style-name="Table13.A1" office:value-type="string">
            <text:p text:style-name="P458"><text:span text:style-name="T500">ADRIANA</text:span><text:span text:style-name="T501"> </text:span><text:span text:style-name="T502">DE</text:span><text:span text:style-name="T503"> </text:span><text:span text:style-name="T500">AZEVEDO</text:span><text:span text:style-name="T501"> </text:span><text:span text:style-name="T504">RODRIGUES</text:span></text:p>
          </table:table-cell>
          <table:table-cell table:style-name="Table13.A1" office:value-type="string">
            <text:p text:style-name="P459"><text:span text:style-name="T505">PROF</text:span><text:span text:style-name="T506"> </text:span><text:span text:style-name="T505">PEB </text:span><text:span text:style-name="T507">B</text:span></text:p>
          </table:table-cell>
          <table:table-cell table:style-name="Table13.A1" office:value-type="string">
            <text:p text:style-name="P460"><text:span text:style-name="T508">SEME</text:span><text:span text:style-name="T508"/></text:p>
          </table:table-cell>
          <table:table-cell table:style-name="Table13.A1" office:value-type="string">
            <text:p text:style-name="P461"><text:span text:style-name="T509">02</text:span><text:span text:style-name="T510"> </text:span><text:span text:style-name="T511">DIAS</text:span></text:p>
          </table:table-cell>
          <table:table-cell table:style-name="Table13.A1" office:value-type="string">
            <text:p text:style-name="P462"><text:span text:style-name="T512">24/08/2026</text:span><text:span text:style-name="T512"/></text:p>
          </table:table-cell>
          <table:table-cell table:style-name="Table13.A1" office:value-type="string">
            <text:p text:style-name="P463"><text:span text:style-name="T512">65236/2026</text:span><text:span text:style-name="T512"/></text:p>
          </table:table-cell>
        </table:table-row>
        <table:table-row table:style-name="Table13.3">
          <table:table-cell table:style-name="Table13.A1" office:value-type="string">
            <text:p text:style-name="P464"><text:span text:style-name="T500">ADRIANA</text:span><text:span text:style-name="T513"> </text:span><text:span text:style-name="T504">FRAGA</text:span></text:p>
            <text:p text:style-name="P465"><text:span text:style-name="T514">Mat.</text:span><text:span text:style-name="T515"> </text:span><text:span text:style-name="T516">n°s</text:span><text:span text:style-name="T517"> </text:span><text:span text:style-name="T516">(018828</text:span><text:span text:style-name="T518"> </text:span><text:span text:style-name="T516">e</text:span><text:span text:style-name="T519"> </text:span><text:span text:style-name="T520">030280)</text:span></text:p>
          </table:table-cell>
          <table:table-cell table:style-name="Table13.A1" office:value-type="string">
            <text:p text:style-name="P466"><text:span text:style-name="T505">PROF</text:span><text:span text:style-name="T506"> </text:span><text:span text:style-name="T505">PEB </text:span><text:span text:style-name="T507">B</text:span></text:p>
          </table:table-cell>
          <table:table-cell table:style-name="Table13.A1" office:value-type="string">
            <text:p text:style-name="P467"><text:span text:style-name="T508">SEME</text:span><text:span text:style-name="T508"/></text:p>
          </table:table-cell>
          <table:table-cell table:style-name="Table13.A1" office:value-type="string">
            <text:p text:style-name="P468"><text:span text:style-name="T509">02</text:span><text:span text:style-name="T521"> </text:span><text:span text:style-name="T511">DIAS</text:span></text:p>
            <text:p text:style-name="P469"><text:span text:style-name="T514">01</text:span><text:span text:style-name="T522"> </text:span><text:span text:style-name="T523">DIA</text:span></text:p>
          </table:table-cell>
          <table:table-cell table:style-name="Table13.A1" office:value-type="string">
            <text:p text:style-name="P470"><text:span text:style-name="T512">13/08/2026</text:span><text:span text:style-name="T512"/></text:p>
            <text:p text:style-name="P471"><text:span text:style-name="T512">17/08/2026</text:span><text:span text:style-name="T512"/></text:p>
          </table:table-cell>
          <table:table-cell table:style-name="Table13.A1" office:value-type="string">
            <text:p text:style-name="P472"><text:span text:style-name="T512">62925/2026</text:span><text:span text:style-name="T512"/></text:p>
            <text:p text:style-name="P473"><text:span text:style-name="T512">62923/2026</text:span><text:span text:style-name="T512"/></text:p>
          </table:table-cell>
        </table:table-row>
        <table:table-row table:style-name="Table13.4">
          <table:table-cell table:style-name="Table13.A1" office:value-type="string">
            <text:p text:style-name="P474"><text:span text:style-name="T500">ALCIENE</text:span><text:span text:style-name="T524"> </text:span><text:span text:style-name="T500">CRISTINA</text:span><text:span text:style-name="T525"> </text:span><text:span text:style-name="T502">DA</text:span><text:span text:style-name="T526"> </text:span><text:span text:style-name="T500">SILVA</text:span><text:span text:style-name="T527"> </text:span><text:span text:style-name="T528">MACIEL</text:span></text:p>
          </table:table-cell>
          <table:table-cell table:style-name="Table13.A1" office:value-type="string">
            <text:p text:style-name="P475"><text:span text:style-name="T505">PROF</text:span><text:span text:style-name="T506"> </text:span><text:span text:style-name="T505">PEB</text:span><text:span text:style-name="T529"> </text:span><text:span text:style-name="T530">A</text:span></text:p>
          </table:table-cell>
          <table:table-cell table:style-name="Table13.A1" office:value-type="string">
            <text:p text:style-name="P476"><text:span text:style-name="T508">SEME</text:span><text:span text:style-name="T508"/></text:p>
          </table:table-cell>
          <table:table-cell table:style-name="Table13.A1" office:value-type="string">
            <text:p text:style-name="P477"><text:span text:style-name="T509">03</text:span><text:span text:style-name="T521"> </text:span><text:span text:style-name="T511">DIAS</text:span></text:p>
          </table:table-cell>
          <table:table-cell table:style-name="Table13.A1" office:value-type="string">
            <text:p text:style-name="P478"><text:span text:style-name="T512">18/08/2026</text:span><text:span text:style-name="T512"/></text:p>
          </table:table-cell>
          <table:table-cell table:style-name="Table13.A1" office:value-type="string">
            <text:p text:style-name="P479"><text:span text:style-name="T512">62922/2026</text:span><text:span text:style-name="T512"/></text:p>
          </table:table-cell>
        </table:table-row>
        <table:table-row table:style-name="Table13.2">
          <table:table-cell table:style-name="Table13.A1" office:value-type="string">
            <text:p text:style-name="P480"><text:span text:style-name="T531">ALCIONE</text:span><text:span text:style-name="T532"> </text:span><text:span text:style-name="T531">APARECIDA</text:span><text:span text:style-name="T533"> </text:span><text:span text:style-name="T531">DE</text:span><text:span text:style-name="T534"> </text:span><text:span text:style-name="T535">AZEVEDO</text:span></text:p>
          </table:table-cell>
          <table:table-cell table:style-name="Table13.A1" office:value-type="string">
            <text:p text:style-name="P481"><text:span text:style-name="T505">PROF</text:span><text:span text:style-name="T536"> </text:span><text:span text:style-name="T505">PE8</text:span><text:span text:style-name="T537"> </text:span><text:span text:style-name="T538">C</text:span></text:p>
          </table:table-cell>
          <table:table-cell table:style-name="Table13.A1" office:value-type="string">
            <text:p text:style-name="P482"><text:span text:style-name="T508">SEME</text:span><text:span text:style-name="T508"/></text:p>
          </table:table-cell>
          <table:table-cell table:style-name="Table13.A1" office:value-type="string">
            <text:p text:style-name="P483"><text:span text:style-name="T509">02</text:span><text:span text:style-name="T521"> </text:span><text:span text:style-name="T539">DIAS</text:span></text:p>
          </table:table-cell>
          <table:table-cell table:style-name="Table13.A1" office:value-type="string">
            <text:p text:style-name="P484"><text:span text:style-name="T512">18/08/2026</text:span><text:span text:style-name="T512"/></text:p>
          </table:table-cell>
          <table:table-cell table:style-name="Table13.A1" office:value-type="string">
            <text:p text:style-name="P485"><text:span text:style-name="T512">62921/2026</text:span><text:span text:style-name="T512"/></text:p>
          </table:table-cell>
        </table:table-row>
        <table:table-row table:style-name="Table13.6">
          <table:table-cell table:style-name="Table13.A1" office:value-type="string">
            <text:p text:style-name="P486"><text:span text:style-name="T531">ALESSANDRA</text:span><text:span text:style-name="T540"> </text:span><text:span text:style-name="T531">DAS </text:span><text:span text:style-name="T505">GRACAS</text:span><text:span text:style-name="T541"> </text:span><text:span text:style-name="T531">CAETANO</text:span><text:span text:style-name="T542"> </text:span><text:span text:style-name="T505">DE </text:span><text:span text:style-name="T531">OLIVEIRA</text:span></text:p>
          </table:table-cell>
          <table:table-cell table:style-name="Table13.A1" office:value-type="string">
            <text:p text:style-name="P487"><text:span text:style-name="T531">PROF </text:span><text:span text:style-name="T505">PEB</text:span><text:span text:style-name="T543"> </text:span><text:span text:style-name="T530">D</text:span></text:p>
          </table:table-cell>
          <table:table-cell table:style-name="Table13.A1" office:value-type="string">
            <text:p text:style-name="P488"><text:span text:style-name="T508">SEME</text:span><text:span text:style-name="T508"/></text:p>
          </table:table-cell>
          <table:table-cell table:style-name="Table13.A1" office:value-type="string">
            <text:p text:style-name="P489"><text:span text:style-name="T505">01</text:span><text:span text:style-name="T544"> </text:span><text:span text:style-name="T545">DIA</text:span></text:p>
          </table:table-cell>
          <table:table-cell table:style-name="Table13.A1" office:value-type="string">
            <text:p text:style-name="P490"><text:span text:style-name="T546">03/08/2026</text:span><text:span text:style-name="T546"/></text:p>
          </table:table-cell>
          <table:table-cell table:style-name="Table13.A1" office:value-type="string">
            <text:p text:style-name="P491"><text:span text:style-name="T512">63185/2026</text:span><text:span text:style-name="T512"/></text:p>
          </table:table-cell>
        </table:table-row>
        <table:table-row table:style-name="Table13.4">
          <table:table-cell table:style-name="Table13.A1" office:value-type="string">
            <text:p text:style-name="P492"><text:span text:style-name="T531">ANDRESSA</text:span><text:span text:style-name="T547"> </text:span><text:span text:style-name="T531">GUEDES</text:span><text:span text:style-name="T548"> </text:span><text:span text:style-name="T549">RIBEIRO</text:span></text:p>
          </table:table-cell>
          <table:table-cell table:style-name="Table13.A1" office:value-type="string">
            <text:p text:style-name="P493"><text:span text:style-name="T505">PROF</text:span><text:span text:style-name="T506"> </text:span><text:span text:style-name="T505">PEB</text:span><text:span text:style-name="T550"> </text:span><text:span text:style-name="T530">C</text:span></text:p>
          </table:table-cell>
          <table:table-cell table:style-name="Table13.A1" office:value-type="string">
            <text:p text:style-name="P494"><text:span text:style-name="T508">SEME</text:span><text:span text:style-name="T508"/></text:p>
          </table:table-cell>
          <table:table-cell table:style-name="Table13.A1" office:value-type="string">
            <text:p text:style-name="P495"><text:span text:style-name="T505">01</text:span><text:span text:style-name="T544"> </text:span><text:span text:style-name="T551">DIA</text:span></text:p>
          </table:table-cell>
          <table:table-cell table:style-name="Table13.A1" office:value-type="string">
            <text:p text:style-name="P496"><text:span text:style-name="T512">18/08/2026</text:span><text:span text:style-name="T512"/></text:p>
          </table:table-cell>
          <table:table-cell table:style-name="Table13.A1" office:value-type="string">
            <text:p text:style-name="P497"><text:span text:style-name="T512">63985/2026</text:span><text:span text:style-name="T512"/></text:p>
          </table:table-cell>
        </table:table-row>
        <table:table-row table:style-name="Table13.3">
          <table:table-cell table:style-name="Table13.A1" office:value-type="string">
            <text:p text:style-name="P498"><text:span text:style-name="T531">ANGELA </text:span><text:span text:style-name="T505">PATRICIA</text:span><text:span text:style-name="T552"> </text:span><text:span text:style-name="T505">ROSA</text:span><text:span text:style-name="T541"> </text:span><text:span text:style-name="T531">GREGORIO </text:span><text:span text:style-name="T505">MOTTA</text:span></text:p>
          </table:table-cell>
          <table:table-cell table:style-name="Table13.A1" office:value-type="string">
            <text:p text:style-name="P466"><text:span text:style-name="T502">AUXILIAR</text:span><text:span text:style-name="T553"> </text:span><text:span text:style-name="T502">DE</text:span><text:span text:style-name="T554"> </text:span><text:span text:style-name="T504">EDUCAÇÃO</text:span></text:p>
          </table:table-cell>
          <table:table-cell table:style-name="Table13.A1" office:value-type="string">
            <text:p text:style-name="P467"><text:span text:style-name="T508">SEME</text:span><text:span text:style-name="T508"/></text:p>
          </table:table-cell>
          <table:table-cell table:style-name="Table13.A1" office:value-type="string">
            <text:p text:style-name="P499"><text:span text:style-name="T555">02</text:span><text:span text:style-name="T556"> </text:span><text:span text:style-name="T511">DIAS</text:span></text:p>
          </table:table-cell>
          <table:table-cell table:style-name="Table13.A1" office:value-type="string">
            <text:p text:style-name="P500"><text:span text:style-name="T512">20/08/2026</text:span><text:span text:style-name="T512"/></text:p>
          </table:table-cell>
          <table:table-cell table:style-name="Table13.A1" office:value-type="string">
            <text:p text:style-name="P500"><text:span text:style-name="T512">63989/2026</text:span><text:span text:style-name="T512"/></text:p>
          </table:table-cell>
        </table:table-row>
        <table:table-row table:style-name="Table13.6">
          <table:table-cell table:style-name="Table13.A1" office:value-type="string">
            <text:p text:style-name="P501"><text:span text:style-name="T528">CLAUDIA </text:span><text:span text:style-name="T504">GRASSELI CANTARELA</text:span><text:span text:style-name="T557"> </text:span><text:span text:style-name="T528">GASPARINI</text:span></text:p>
          </table:table-cell>
          <table:table-cell table:style-name="Table13.A1" office:value-type="string">
            <text:p text:style-name="P502"><text:span text:style-name="T505">PROF</text:span><text:span text:style-name="T506"> </text:span><text:span text:style-name="T505">PEB</text:span><text:span text:style-name="T550"> </text:span><text:span text:style-name="T530">C</text:span></text:p>
          </table:table-cell>
          <table:table-cell table:style-name="Table13.A1" office:value-type="string">
            <text:p text:style-name="P503"><text:span text:style-name="T508">SEME</text:span><text:span text:style-name="T508"/></text:p>
          </table:table-cell>
          <table:table-cell table:style-name="Table13.A1" office:value-type="string">
            <text:p text:style-name="P504"><text:span text:style-name="T509">02</text:span><text:span text:style-name="T521"> </text:span><text:span text:style-name="T511">DIAS</text:span></text:p>
          </table:table-cell>
          <table:table-cell table:style-name="Table13.A1" office:value-type="string">
            <text:p text:style-name="P505"><text:span text:style-name="T546">18/08/2026</text:span><text:span text:style-name="T546"/></text:p>
          </table:table-cell>
          <table:table-cell table:style-name="Table13.A1" office:value-type="string">
            <text:p text:style-name="P506"><text:span text:style-name="T512">62919/2026</text:span><text:span text:style-name="T512"/></text:p>
          </table:table-cell>
        </table:table-row>
        <table:table-row table:style-name="Table13.2">
          <table:table-cell table:style-name="Table13.A1" office:value-type="string">
            <text:p text:style-name="P507"><text:span text:style-name="T502">CLAUDIO</text:span><text:span text:style-name="T558"> </text:span><text:span text:style-name="T502">JOSE</text:span><text:span text:style-name="T559"> </text:span><text:span text:style-name="T502">MONTOVANI</text:span><text:span text:style-name="T554"> </text:span><text:span text:style-name="T504">BASTOS</text:span></text:p>
          </table:table-cell>
          <table:table-cell table:style-name="Table13.A1" office:value-type="string">
            <text:p text:style-name="P508"><text:span text:style-name="T500">AUD.</text:span><text:span text:style-name="T560"> </text:span><text:span text:style-name="T502">FISCAL</text:span><text:span text:style-name="T561"> </text:span><text:span text:style-name="T500">M.</text:span><text:span text:style-name="T527"> </text:span><text:span text:style-name="T528">AMBIENTE</text:span></text:p>
          </table:table-cell>
          <table:table-cell table:style-name="Table13.A1" office:value-type="string">
            <text:p text:style-name="P509"><text:span text:style-name="T535">SEMMA</text:span><text:span text:style-name="T535"/></text:p>
          </table:table-cell>
          <table:table-cell table:style-name="Table13.A1" office:value-type="string">
            <text:p text:style-name="P510"><text:span text:style-name="T509">12</text:span><text:span text:style-name="T562"> </text:span><text:span text:style-name="T511">DIAS</text:span></text:p>
          </table:table-cell>
          <table:table-cell table:style-name="Table13.A1" office:value-type="string">
            <text:p text:style-name="P479"><text:span text:style-name="T512">24/08/2026</text:span><text:span text:style-name="T512"/></text:p>
          </table:table-cell>
          <table:table-cell table:style-name="Table13.A1" office:value-type="string">
            <text:p text:style-name="P511"><text:span text:style-name="T512">65004/2026</text:span><text:span text:style-name="T512"/></text:p>
          </table:table-cell>
        </table:table-row>
        <table:table-row table:style-name="Table13.4">
          <table:table-cell table:style-name="Table13.A1" office:value-type="string">
            <text:p text:style-name="P512"><text:span text:style-name="T505">DEBORA</text:span><text:span text:style-name="T563"> </text:span><text:span text:style-name="T505">PEIXOTO</text:span><text:span text:style-name="T564"> </text:span><text:span text:style-name="T505">DA</text:span><text:span text:style-name="T565"> </text:span><text:span text:style-name="T535">SILVA</text:span></text:p>
          </table:table-cell>
          <table:table-cell table:style-name="Table13.A1" office:value-type="string">
            <text:p text:style-name="P513"><text:span text:style-name="T505">PROF</text:span><text:span text:style-name="T506"> </text:span><text:span text:style-name="T505">PEB</text:span><text:span text:style-name="T529"> </text:span><text:span text:style-name="T530">A</text:span></text:p>
          </table:table-cell>
          <table:table-cell table:style-name="Table13.A1" office:value-type="string">
            <text:p text:style-name="P514"><text:span text:style-name="T508">SEME</text:span><text:span text:style-name="T508"/></text:p>
          </table:table-cell>
          <table:table-cell table:style-name="Table13.A1" office:value-type="string">
            <text:p text:style-name="P515"><text:span text:style-name="T555">15</text:span><text:span text:style-name="T566"> </text:span><text:span text:style-name="T511">DIAS</text:span></text:p>
          </table:table-cell>
          <table:table-cell table:style-name="Table13.A1" office:value-type="string">
            <text:p text:style-name="P478"><text:span text:style-name="T512">12/08/2026</text:span><text:span text:style-name="T512"/></text:p>
          </table:table-cell>
          <table:table-cell table:style-name="Table13.A1" office:value-type="string">
            <text:p text:style-name="P479"><text:span text:style-name="T512">65234/2026</text:span><text:span text:style-name="T512"/></text:p>
          </table:table-cell>
        </table:table-row>
        <table:table-row table:style-name="Table13.2">
          <table:table-cell table:style-name="Table13.A1" office:value-type="string">
            <text:p text:style-name="P516"><text:span text:style-name="T502">ELAINE</text:span><text:span text:style-name="T559"> </text:span><text:span text:style-name="T502">MORAES</text:span><text:span text:style-name="T503"> </text:span><text:span text:style-name="T502">DE</text:span><text:span text:style-name="T559"> </text:span><text:span text:style-name="T528">SOUZA</text:span></text:p>
          </table:table-cell>
          <table:table-cell table:style-name="Table13.A1" office:value-type="string">
            <text:p text:style-name="P517"><text:span text:style-name="T505">PROF</text:span><text:span text:style-name="T506"> </text:span><text:span text:style-name="T505">PEB</text:span><text:span text:style-name="T550"> </text:span><text:span text:style-name="T530">C</text:span></text:p>
          </table:table-cell>
          <table:table-cell table:style-name="Table13.A1" office:value-type="string">
            <text:p text:style-name="P482"><text:span text:style-name="T508">SEME</text:span><text:span text:style-name="T508"/></text:p>
          </table:table-cell>
          <table:table-cell table:style-name="Table13.A1" office:value-type="string">
            <text:p text:style-name="P483"><text:span text:style-name="T509">02</text:span><text:span text:style-name="T521"> </text:span><text:span text:style-name="T539">DIAS</text:span></text:p>
          </table:table-cell>
          <table:table-cell table:style-name="Table13.A1" office:value-type="string">
            <text:p text:style-name="P485"><text:span text:style-name="T512">24/08/2026</text:span><text:span text:style-name="T512"/></text:p>
          </table:table-cell>
          <table:table-cell table:style-name="Table13.A1" office:value-type="string">
            <text:p text:style-name="P485"><text:span text:style-name="T512">65253/2026</text:span><text:span text:style-name="T512"/></text:p>
          </table:table-cell>
        </table:table-row>
        <table:table-row table:style-name="Table13.4">
          <table:table-cell table:style-name="Table13.A1" office:value-type="string">
            <text:p text:style-name="P518"><text:span text:style-name="T502">FERNANDA</text:span><text:span text:style-name="T554"> </text:span><text:span text:style-name="T502">DE</text:span><text:span text:style-name="T567"> </text:span><text:span text:style-name="T500">OLIVEIRA</text:span><text:span text:style-name="T568"> </text:span><text:span text:style-name="T528">CAETANO</text:span></text:p>
          </table:table-cell>
          <table:table-cell table:style-name="Table13.A1" office:value-type="string">
            <text:p text:style-name="P517"><text:span text:style-name="T505">PROF</text:span><text:span text:style-name="T506"> </text:span><text:span text:style-name="T505">PEB</text:span><text:span text:style-name="T550"> </text:span><text:span text:style-name="T530">C</text:span></text:p>
          </table:table-cell>
          <table:table-cell table:style-name="Table13.A1" office:value-type="string">
            <text:p text:style-name="P482"><text:span text:style-name="T508">SEME</text:span><text:span text:style-name="T508"/></text:p>
          </table:table-cell>
          <table:table-cell table:style-name="Table13.A1" office:value-type="string">
            <text:p text:style-name="P519"><text:span text:style-name="T505">01</text:span><text:span text:style-name="T544"> </text:span><text:span text:style-name="T545">DIA</text:span></text:p>
          </table:table-cell>
          <table:table-cell table:style-name="Table13.A1" office:value-type="string">
            <text:p text:style-name="P520"><text:span text:style-name="T512">20/08/2026</text:span><text:span text:style-name="T512"/></text:p>
          </table:table-cell>
          <table:table-cell table:style-name="Table13.A1" office:value-type="string">
            <text:p text:style-name="P520"><text:span text:style-name="T512">63986/2026</text:span><text:span text:style-name="T512"/></text:p>
          </table:table-cell>
        </table:table-row>
        <table:table-row table:style-name="Table13.2">
          <table:table-cell table:style-name="Table13.A1" office:value-type="string">
            <text:p text:style-name="P521"><text:span text:style-name="T500">GILCIMARA</text:span><text:span text:style-name="T501"> </text:span><text:span text:style-name="T500">SILVA</text:span><text:span text:style-name="T569"> </text:span><text:span text:style-name="T528">COTTA</text:span></text:p>
          </table:table-cell>
          <table:table-cell table:style-name="Table13.A1" office:value-type="string">
            <text:p text:style-name="P522"><text:span text:style-name="T505">PROF</text:span><text:span text:style-name="T570"> </text:span><text:span text:style-name="T505">PE8</text:span><text:span text:style-name="T570"> </text:span><text:span text:style-name="T571">B</text:span></text:p>
          </table:table-cell>
          <table:table-cell table:style-name="Table13.A1" office:value-type="string">
            <text:p text:style-name="P523"><text:span text:style-name="T508">SEME</text:span><text:span text:style-name="T508"/></text:p>
          </table:table-cell>
          <table:table-cell table:style-name="Table13.A1" office:value-type="string">
            <text:p text:style-name="P524"><text:span text:style-name="T509">05</text:span><text:span text:style-name="T521"> </text:span><text:span text:style-name="T511">DIAS</text:span></text:p>
          </table:table-cell>
          <table:table-cell table:style-name="Table13.A1" office:value-type="string">
            <text:p text:style-name="P525"><text:span text:style-name="T512">18/08/2026</text:span><text:span text:style-name="T512"/></text:p>
          </table:table-cell>
          <table:table-cell table:style-name="Table13.A1" office:value-type="string">
            <text:p text:style-name="P526"><text:span text:style-name="T512">63987/2026</text:span><text:span text:style-name="T512"/></text:p>
          </table:table-cell>
        </table:table-row>
        <table:table-row table:style-name="Table13.3">
          <table:table-cell table:style-name="Table13.A1" office:value-type="string">
            <text:p text:style-name="P527"><text:span text:style-name="T531">GLEICE </text:span><text:span text:style-name="T505">DE </text:span><text:span text:style-name="T531">SOUZA</text:span><text:span text:style-name="T572"> </text:span><text:span text:style-name="T531">PINTO SANTOS</text:span><text:span text:style-name="T573"> </text:span><text:span text:style-name="T514">Mat.</text:span><text:span text:style-name="T574"> </text:span><text:span text:style-name="T516">n°</text:span><text:span text:style-name="T573"> </text:span><text:span text:style-name="T575">(044345</text:span><text:span text:style-name="T576"> </text:span><text:span text:style-name="T577">e</text:span><text:span text:style-name="T578"> </text:span><text:span text:style-name="T575">705341)</text:span></text:p>
          </table:table-cell>
          <table:table-cell table:style-name="Table13.A1" office:value-type="string">
            <text:p text:style-name="P528"><text:span text:style-name="T531">PROF</text:span><text:span text:style-name="T535"> </text:span><text:span text:style-name="T505">PEB </text:span><text:span text:style-name="T538">D</text:span></text:p>
          </table:table-cell>
          <table:table-cell table:style-name="Table13.A1" office:value-type="string">
            <text:p text:style-name="P529"><text:span text:style-name="T508">SEME</text:span><text:span text:style-name="T508"/></text:p>
          </table:table-cell>
          <table:table-cell table:style-name="Table13.A1" office:value-type="string">
            <text:p text:style-name="P530"><text:span text:style-name="T505">01</text:span><text:span text:style-name="T544"> </text:span><text:span text:style-name="T545">DIA</text:span></text:p>
          </table:table-cell>
          <table:table-cell table:style-name="Table13.A1" office:value-type="string">
            <text:p text:style-name="P531"><text:span text:style-name="T546">14/08/2026</text:span><text:span text:style-name="T546"/></text:p>
          </table:table-cell>
          <table:table-cell table:style-name="Table13.A1" office:value-type="string">
            <text:p text:style-name="P532"><text:span text:style-name="T512">62917/2026</text:span><text:span text:style-name="T512"/></text:p>
          </table:table-cell>
        </table:table-row>
        <table:table-row table:style-name="Table13.4">
          <table:table-cell table:style-name="Table13.A1" office:value-type="string">
            <text:p text:style-name="P533"><text:span text:style-name="T500">ISAMARA</text:span><text:span text:style-name="T568"> </text:span><text:span text:style-name="T502">DUARTE</text:span><text:span text:style-name="T579"> </text:span><text:span text:style-name="T502">DA</text:span><text:span text:style-name="T554"> </text:span><text:span text:style-name="T500">SILVA</text:span><text:span text:style-name="T580"> </text:span><text:span text:style-name="T504">NEVES</text:span></text:p>
          </table:table-cell>
          <table:table-cell table:style-name="Table13.A1" office:value-type="string">
            <text:p text:style-name="P534"><text:span text:style-name="T531">AJUDANTE</text:span><text:span text:style-name="T581"> </text:span><text:span text:style-name="T549">GERAL</text:span></text:p>
          </table:table-cell>
          <table:table-cell table:style-name="Table13.A1" office:value-type="string">
            <text:p text:style-name="P535"><text:span text:style-name="T535">SEMUS</text:span><text:span text:style-name="T535"/></text:p>
          </table:table-cell>
          <table:table-cell table:style-name="Table13.A1" office:value-type="string">
            <text:p text:style-name="P536"><text:span text:style-name="T505">01</text:span><text:span text:style-name="T544"> </text:span><text:span text:style-name="T545">DIA</text:span></text:p>
          </table:table-cell>
          <table:table-cell table:style-name="Table13.A1" office:value-type="string">
            <text:p text:style-name="P537"><text:span text:style-name="T512">21/08/2026</text:span><text:span text:style-name="T512"/></text:p>
          </table:table-cell>
          <table:table-cell table:style-name="Table13.A1" office:value-type="string">
            <text:p text:style-name="P537"><text:span text:style-name="T512">65002/2026</text:span><text:span text:style-name="T512"/></text:p>
          </table:table-cell>
        </table:table-row>
        <table:table-row table:style-name="Table13.6">
          <table:table-cell table:style-name="Table13.A1" office:value-type="string">
            <text:p text:style-name="P538"><text:span text:style-name="T502">KARINE</text:span><text:span text:style-name="T504"> </text:span><text:span text:style-name="T502">NEVES</text:span><text:span text:style-name="T503"> </text:span><text:span text:style-name="T500">SILVA</text:span><text:span text:style-name="T582"> </text:span><text:span text:style-name="T528">COELHO</text:span></text:p>
          </table:table-cell>
          <table:table-cell table:style-name="Table13.A1" office:value-type="string">
            <text:p text:style-name="P539"><text:span text:style-name="T500">A[!XILIAR </text:span><text:span text:style-name="T502">DE</text:span><text:span text:style-name="T559"> </text:span><text:span text:style-name="T500">SERVIÇOS</text:span><text:span text:style-name="T583"> </text:span><text:span text:style-name="T504">PUBLICOS</text:span><text:span text:style-name="T584"> </text:span><text:span text:style-name="T528">MUNICIPAIS</text:span></text:p>
          </table:table-cell>
          <table:table-cell table:style-name="Table13.A1" office:value-type="string">
            <text:p text:style-name="P540"><text:span text:style-name="T535">SEMDES</text:span><text:span text:style-name="T535"/></text:p>
          </table:table-cell>
          <table:table-cell table:style-name="Table13.A1" office:value-type="string">
            <text:p text:style-name="P541"><text:span text:style-name="T531">01</text:span><text:span text:style-name="T585"> </text:span><text:span text:style-name="T545">DIA</text:span></text:p>
          </table:table-cell>
          <table:table-cell table:style-name="Table13.A1" office:value-type="string">
            <text:p text:style-name="P542"><text:span text:style-name="T512">21/08/2026</text:span><text:span text:style-name="T512"/></text:p>
          </table:table-cell>
          <table:table-cell table:style-name="Table13.A1" office:value-type="string">
            <text:p text:style-name="P542"><text:span text:style-name="T512">65010/2026</text:span><text:span text:style-name="T512"/></text:p>
          </table:table-cell>
        </table:table-row>
        <table:table-row table:style-name="Table13.2">
          <table:table-cell table:style-name="Table13.A1" office:value-type="string">
            <text:p text:style-name="P543"><text:span text:style-name="T502">LENA</text:span><text:span text:style-name="T579"> </text:span><text:span text:style-name="T502">MARA</text:span><text:span text:style-name="T586"> </text:span><text:span text:style-name="T502">DE</text:span><text:span text:style-name="T559"> </text:span><text:span text:style-name="T502">LIMA</text:span><text:span text:style-name="T579"> </text:span><text:span text:style-name="T504">BANDEIRA</text:span></text:p>
          </table:table-cell>
          <table:table-cell table:style-name="Table13.A1" office:value-type="string">
            <text:p text:style-name="P544"><text:span text:style-name="T505">PROF PEB</text:span><text:span text:style-name="T543"> </text:span><text:span text:style-name="T571">D</text:span></text:p>
          </table:table-cell>
          <table:table-cell table:style-name="Table13.A1" office:value-type="string">
            <text:p text:style-name="P482"><text:span text:style-name="T508">SEME</text:span><text:span text:style-name="T508"/></text:p>
          </table:table-cell>
          <table:table-cell table:style-name="Table13.A1" office:value-type="string">
            <text:p text:style-name="P545"><text:span text:style-name="T555">10</text:span><text:span text:style-name="T566"> </text:span><text:span text:style-name="T511">DIAS</text:span></text:p>
          </table:table-cell>
          <table:table-cell table:style-name="Table13.A1" office:value-type="string">
            <text:p text:style-name="P546"><text:span text:style-name="T512">17/08/2026</text:span><text:span text:style-name="T512"/></text:p>
          </table:table-cell>
          <table:table-cell table:style-name="Table13.A1" office:value-type="string">
            <text:p text:style-name="P485"><text:span text:style-name="T512">62657/2026</text:span><text:span text:style-name="T512"/></text:p>
          </table:table-cell>
        </table:table-row>
        <table:table-row table:style-name="Table13.4">
          <table:table-cell table:style-name="Table13.A1" office:value-type="string">
            <text:p text:style-name="P547"><text:span text:style-name="T502">LORENA</text:span><text:span text:style-name="T587"> </text:span><text:span text:style-name="T502">MARIA</text:span><text:span text:style-name="T588"> </text:span><text:span text:style-name="T500">BIGHI</text:span><text:span text:style-name="T568"> </text:span><text:span text:style-name="T559">DIAS</text:span></text:p>
          </table:table-cell>
          <table:table-cell table:style-name="Table13.A1" office:value-type="string">
            <text:p text:style-name="P548"><text:span text:style-name="T549">FARMACÊUTICO</text:span><text:span text:style-name="T549"/></text:p>
          </table:table-cell>
          <table:table-cell table:style-name="Table13.A1" office:value-type="string">
            <text:p text:style-name="P549"><text:span text:style-name="T549">SEMUS</text:span><text:span text:style-name="T549"/></text:p>
          </table:table-cell>
          <table:table-cell table:style-name="Table13.A1" office:value-type="string">
            <text:p text:style-name="P550"><text:span text:style-name="T505">01</text:span><text:span text:style-name="T544"> </text:span><text:span text:style-name="T545">DIA</text:span></text:p>
          </table:table-cell>
          <table:table-cell table:style-name="Table13.A1" office:value-type="string">
            <text:p text:style-name="P551"><text:span text:style-name="T512">21/08/2026</text:span><text:span text:style-name="T512"/></text:p>
          </table:table-cell>
          <table:table-cell table:style-name="Table13.A1" office:value-type="string">
            <text:p text:style-name="P551"><text:span text:style-name="T512">64046/2026</text:span><text:span text:style-name="T512"/></text:p>
          </table:table-cell>
        </table:table-row>
        <table:table-row table:style-name="Table13.2">
          <table:table-cell table:style-name="Table13.A1" office:value-type="string">
            <text:p text:style-name="P552"><text:span text:style-name="T502">LUZINEILE</text:span><text:span text:style-name="T526"> </text:span><text:span text:style-name="T500">GOMES</text:span><text:span text:style-name="T580"> </text:span><text:span text:style-name="T504">MARCELINO</text:span></text:p>
          </table:table-cell>
          <table:table-cell table:style-name="Table13.A1" office:value-type="string">
            <text:p text:style-name="P553"><text:span text:style-name="T505">TÉCNICO</text:span><text:span text:style-name="T589"> </text:span><text:span text:style-name="T505">DE</text:span><text:span text:style-name="T590"> </text:span><text:span text:style-name="T549">ENFERMAGEM</text:span></text:p>
          </table:table-cell>
          <table:table-cell table:style-name="Table13.A1" office:value-type="string">
            <text:p text:style-name="P554"><text:span text:style-name="T549">SEMUS</text:span><text:span text:style-name="T549"/></text:p>
          </table:table-cell>
          <table:table-cell table:style-name="Table13.A1" office:value-type="string">
            <text:p text:style-name="P555"><text:span text:style-name="T505">01</text:span><text:span text:style-name="T544"> </text:span><text:span text:style-name="T545">DIA</text:span></text:p>
          </table:table-cell>
          <table:table-cell table:style-name="Table13.A1" office:value-type="string">
            <text:p text:style-name="P556"><text:span text:style-name="T512">20/08/2026</text:span><text:span text:style-name="T512"/></text:p>
          </table:table-cell>
          <table:table-cell table:style-name="Table13.A1" office:value-type="string">
            <text:p text:style-name="P556"><text:span text:style-name="T512">64047/2026</text:span><text:span text:style-name="T512"/></text:p>
          </table:table-cell>
        </table:table-row>
        <table:table-row table:style-name="Table13.4">
          <table:table-cell table:style-name="Table13.A1" office:value-type="string">
            <text:p text:style-name="P557"><text:span text:style-name="T502">MARIA</text:span><text:span text:style-name="T579"> </text:span><text:span text:style-name="T500">CECILIA</text:span><text:span text:style-name="T501"> </text:span><text:span text:style-name="T502">MELLO</text:span><text:span text:style-name="T591"> </text:span><text:span text:style-name="T502">DE</text:span><text:span text:style-name="T592"> </text:span><text:span text:style-name="T528">OLIVEIRA</text:span></text:p>
          </table:table-cell>
          <table:table-cell table:style-name="Table13.A1" office:value-type="string">
            <text:p text:style-name="P558"><text:span text:style-name="T505">PROF</text:span><text:span text:style-name="T506"> </text:span><text:span text:style-name="T505">PEB </text:span><text:span text:style-name="T507">B</text:span></text:p>
          </table:table-cell>
          <table:table-cell table:style-name="Table13.A1" office:value-type="string">
            <text:p text:style-name="P514"><text:span text:style-name="T508">SEME</text:span><text:span text:style-name="T508"/></text:p>
          </table:table-cell>
          <table:table-cell table:style-name="Table13.A1" office:value-type="string">
            <text:p text:style-name="P559"><text:span text:style-name="T555">03</text:span><text:span text:style-name="T556"> </text:span><text:span text:style-name="T511">DIAS</text:span></text:p>
          </table:table-cell>
          <table:table-cell table:style-name="Table13.A1" office:value-type="string">
            <text:p text:style-name="P560"><text:span text:style-name="T546">18/08/2026</text:span><text:span text:style-name="T546"/></text:p>
          </table:table-cell>
          <table:table-cell table:style-name="Table13.A1" office:value-type="string">
            <text:p text:style-name="P561"><text:span text:style-name="T546">63988/2026</text:span><text:span text:style-name="T546"/></text:p>
          </table:table-cell>
        </table:table-row>
        <table:table-row table:style-name="Table13.2">
          <table:table-cell table:style-name="Table13.A1" office:value-type="string">
            <text:p text:style-name="P562"><text:span text:style-name="T505">MAURA</text:span><text:span text:style-name="T593"> </text:span><text:span text:style-name="T505">DINORAH</text:span><text:span text:style-name="T594"> </text:span><text:span text:style-name="T531">MARQUES</text:span><text:span text:style-name="T532"> </text:span><text:span text:style-name="T535">CARVALHO</text:span></text:p>
          </table:table-cell>
          <table:table-cell table:style-name="Table13.A1" office:value-type="string">
            <text:p text:style-name="P563"><text:span text:style-name="T505">PROF</text:span><text:span text:style-name="T506"> </text:span><text:span text:style-name="T505">PEB </text:span><text:span text:style-name="T507">B</text:span></text:p>
          </table:table-cell>
          <table:table-cell table:style-name="Table13.A1" office:value-type="string">
            <text:p text:style-name="P494"><text:span text:style-name="T508">SEME</text:span><text:span text:style-name="T508"/></text:p>
          </table:table-cell>
          <table:table-cell table:style-name="Table13.A1" office:value-type="string">
            <text:p text:style-name="P564"><text:span text:style-name="T509">03</text:span><text:span text:style-name="T521"> </text:span><text:span text:style-name="T511">DIAS</text:span></text:p>
          </table:table-cell>
          <table:table-cell table:style-name="Table13.A1" office:value-type="string">
            <text:p text:style-name="P565"><text:span text:style-name="T546">17/08/2026</text:span><text:span text:style-name="T546"/></text:p>
          </table:table-cell>
          <table:table-cell table:style-name="Table13.A1" office:value-type="string">
            <text:p text:style-name="P497"><text:span text:style-name="T512">62920/2026</text:span><text:span text:style-name="T512"/></text:p>
          </table:table-cell>
        </table:table-row>
        <table:table-row table:style-name="Table13.2">
          <table:table-cell table:style-name="Table13.A1" office:value-type="string">
            <text:p text:style-name="P566"><text:span text:style-name="T500">NEIDE</text:span><text:span text:style-name="T595"> </text:span><text:span text:style-name="T502">LIBARDI</text:span><text:span text:style-name="T584"> </text:span><text:span text:style-name="T528">COLODETTE</text:span></text:p>
          </table:table-cell>
          <table:table-cell table:style-name="Table13.A1" office:value-type="string">
            <text:p text:style-name="P567"><text:span text:style-name="T505">PROF</text:span><text:span text:style-name="T506"> </text:span><text:span text:style-name="T505">PEB</text:span><text:span text:style-name="T550"> </text:span><text:span text:style-name="T530">C</text:span></text:p>
          </table:table-cell>
          <table:table-cell table:style-name="Table13.A1" office:value-type="string">
            <text:p text:style-name="P568"><text:span text:style-name="T508">SEME</text:span><text:span text:style-name="T508"/></text:p>
          </table:table-cell>
          <table:table-cell table:style-name="Table13.A1" office:value-type="string">
            <text:p text:style-name="P569"><text:span text:style-name="T505">01</text:span><text:span text:style-name="T544"> </text:span><text:span text:style-name="T545">DIA</text:span></text:p>
          </table:table-cell>
          <table:table-cell table:style-name="Table13.A1" office:value-type="string">
            <text:p text:style-name="P565"><text:span text:style-name="T512">18/08/2026</text:span><text:span text:style-name="T512"/></text:p>
          </table:table-cell>
          <table:table-cell table:style-name="Table13.A1" office:value-type="string">
            <text:p text:style-name="P520"><text:span text:style-name="T512">62972/2026</text:span><text:span text:style-name="T512"/></text:p>
          </table:table-cell>
        </table:table-row>
        <table:table-row table:style-name="Table13.6">
          <table:table-cell table:style-name="Table13.A1" office:value-type="string">
            <text:p text:style-name="P570"><text:span text:style-name="T502">RENATA</text:span><text:span text:style-name="T558"> </text:span><text:span text:style-name="T502">PAIXAO</text:span><text:span text:style-name="T503"> </text:span><text:span text:style-name="T502">RIZZO</text:span><text:span text:style-name="T567"> </text:span><text:span text:style-name="T502">DOS</text:span><text:span text:style-name="T592"> </text:span><text:span text:style-name="T500">SANTOS</text:span><text:span text:style-name="T583"> </text:span><text:span text:style-name="T502">FREITAS</text:span><text:span text:style-name="T596"> </text:span><text:span text:style-name="T502">DE FARIA</text:span></text:p>
          </table:table-cell>
          <table:table-cell table:style-name="Table13.A1" office:value-type="string">
            <text:p text:style-name="P571"><text:span text:style-name="T505">PROF</text:span><text:span text:style-name="T506"> </text:span><text:span text:style-name="T505">PEB </text:span><text:span text:style-name="T507">B</text:span></text:p>
          </table:table-cell>
          <table:table-cell table:style-name="Table13.A1" office:value-type="string">
            <text:p text:style-name="P572"><text:span text:style-name="T508">SEME</text:span><text:span text:style-name="T508"/></text:p>
          </table:table-cell>
          <table:table-cell table:style-name="Table13.A1" office:value-type="string">
            <text:p text:style-name="P573"><text:span text:style-name="T555">04</text:span><text:span text:style-name="T556"> </text:span><text:span text:style-name="T539">DIAS</text:span></text:p>
          </table:table-cell>
          <table:table-cell table:style-name="Table13.A1" office:value-type="string">
            <text:p text:style-name="P574"><text:span text:style-name="T512">21/08/2026</text:span><text:span text:style-name="T512"/></text:p>
          </table:table-cell>
          <table:table-cell table:style-name="Table13.A1" office:value-type="string">
            <text:p text:style-name="P574"><text:span text:style-name="T512">65233/2026</text:span><text:span text:style-name="T512"/></text:p>
          </table:table-cell>
        </table:table-row>
        <table:table-row table:style-name="Table13.2">
          <table:table-cell table:style-name="Table13.A1" office:value-type="string">
            <text:p text:style-name="P575"><text:span text:style-name="T502">ROGERIA</text:span><text:span text:style-name="T597"> </text:span><text:span text:style-name="T500">VIRGINIA</text:span><text:span text:style-name="T598"> </text:span><text:span text:style-name="T502">DE</text:span><text:span text:style-name="T586"> </text:span><text:span text:style-name="T528">ANDRADE</text:span></text:p>
          </table:table-cell>
          <table:table-cell table:style-name="Table13.A1" office:value-type="string">
            <text:p text:style-name="P563"><text:span text:style-name="T500">AUXILIAR</text:span><text:span text:style-name="T599"> </text:span><text:span text:style-name="T502">DE</text:span><text:span text:style-name="T557"> </text:span><text:span text:style-name="T504">EDUCAÇÃO</text:span></text:p>
          </table:table-cell>
          <table:table-cell table:style-name="Table13.A1" office:value-type="string">
            <text:p text:style-name="P494"><text:span text:style-name="T508">SEME</text:span><text:span text:style-name="T508"/></text:p>
          </table:table-cell>
          <table:table-cell table:style-name="Table13.A1" office:value-type="string">
            <text:p text:style-name="P495"><text:span text:style-name="T505">01</text:span><text:span text:style-name="T544"> </text:span><text:span text:style-name="T545">DIA</text:span></text:p>
          </table:table-cell>
          <table:table-cell table:style-name="Table13.A1" office:value-type="string">
            <text:p text:style-name="P576"><text:span text:style-name="T546">14/08/2026</text:span><text:span text:style-name="T546"/></text:p>
          </table:table-cell>
          <table:table-cell table:style-name="Table13.A1" office:value-type="string">
            <text:p text:style-name="P537"><text:span text:style-name="T512">62660/2026</text:span><text:span text:style-name="T512"/></text:p>
          </table:table-cell>
        </table:table-row>
        <table:table-row table:style-name="Table13.4">
          <table:table-cell table:style-name="Table13.A1" office:value-type="string">
            <text:p text:style-name="P577"><text:span text:style-name="T505">ROSIANE</text:span><text:span text:style-name="T544"> </text:span><text:span text:style-name="T505">RODRIGUES</text:span><text:span text:style-name="T600"> </text:span><text:span text:style-name="T549">PAULA</text:span></text:p>
          </table:table-cell>
          <table:table-cell table:style-name="Table13.A1" office:value-type="string">
            <text:p text:style-name="P578"><text:span text:style-name="T505">PROF</text:span><text:span text:style-name="T506"> </text:span><text:span text:style-name="T505">PEB </text:span><text:span text:style-name="T507">B</text:span></text:p>
          </table:table-cell>
          <table:table-cell table:style-name="Table13.A1" office:value-type="string">
            <text:p text:style-name="P579"><text:span text:style-name="T508">SEME</text:span><text:span text:style-name="T508"/></text:p>
          </table:table-cell>
          <table:table-cell table:style-name="Table13.A1" office:value-type="string">
            <text:p text:style-name="P580"><text:span text:style-name="T505">01</text:span><text:span text:style-name="T544"> </text:span><text:span text:style-name="T545">DIA</text:span></text:p>
          </table:table-cell>
          <table:table-cell table:style-name="Table13.A1" office:value-type="string">
            <text:p text:style-name="P537"><text:span text:style-name="T512">24/08/2026</text:span><text:span text:style-name="T512"/></text:p>
          </table:table-cell>
          <table:table-cell table:style-name="Table13.A1" office:value-type="string">
            <text:p text:style-name="P537"><text:span text:style-name="T512">65242/2026</text:span><text:span text:style-name="T512"/></text:p>
          </table:table-cell>
        </table:table-row>
        <table:table-row table:style-name="Table13.2">
          <table:table-cell table:style-name="Table13.A1" office:value-type="string">
            <text:p text:style-name="P581"><text:span text:style-name="T531">TEREZINHA</text:span><text:span text:style-name="T601"> </text:span><text:span text:style-name="T531">DE</text:span><text:span text:style-name="T581"> </text:span><text:span text:style-name="T505">JESUS</text:span><text:span text:style-name="T594"> </text:span><text:span text:style-name="T602">LOBO</text:span></text:p>
          </table:table-cell>
          <table:table-cell table:style-name="Table13.A1" office:value-type="string">
            <text:p text:style-name="P582"><text:span text:style-name="T500">GUARDA</text:span><text:span text:style-name="T598"> </text:span><text:span text:style-name="T500">CIVIL</text:span><text:span text:style-name="T569"> </text:span><text:span text:style-name="T528">MUNICIPAL</text:span></text:p>
          </table:table-cell>
          <table:table-cell table:style-name="Table13.A1" office:value-type="string">
            <text:p text:style-name="P583"><text:span text:style-name="T535">SEMSEG</text:span><text:span text:style-name="T535"/></text:p>
          </table:table-cell>
          <table:table-cell table:style-name="Table13.A1" office:value-type="string">
            <text:p text:style-name="P584"><text:span text:style-name="T505">01</text:span><text:span text:style-name="T589"> </text:span><text:span text:style-name="T545">DIA</text:span></text:p>
          </table:table-cell>
          <table:table-cell table:style-name="Table13.A1" office:value-type="string">
            <text:p text:style-name="P551"><text:span text:style-name="T512">20/08/2026</text:span><text:span text:style-name="T512"/></text:p>
          </table:table-cell>
          <table:table-cell table:style-name="Table13.A1" office:value-type="string">
            <text:p text:style-name="P551"><text:span text:style-name="T512">63884/2026</text:span><text:span text:style-name="T512"/></text:p>
          </table:table-cell>
        </table:table-row>
        <table:table-row table:style-name="Table13.6">
          <table:table-cell table:style-name="Table13.A1" office:value-type="string">
            <text:p text:style-name="P585"><text:span text:style-name="T531">VERÔNICA</text:span><text:span text:style-name="T601"> </text:span><text:span text:style-name="T505">DE</text:span><text:span text:style-name="T552"> </text:span><text:span text:style-name="T531">AZEVEDO</text:span><text:span text:style-name="T532"> </text:span><text:span text:style-name="T549">PIRES</text:span></text:p>
          </table:table-cell>
          <table:table-cell table:style-name="Table13.A1" office:value-type="string">
            <text:p text:style-name="P586"><text:span text:style-name="T500">A[!XILIAR </text:span><text:span text:style-name="T502">DE</text:span><text:span text:style-name="T559"> </text:span><text:span text:style-name="T500">SERVIÇOS</text:span><text:span text:style-name="T583"> </text:span><text:span text:style-name="T504">PUBLICOS</text:span><text:span text:style-name="T584"> </text:span><text:span text:style-name="T528">MUNICIPAIS</text:span></text:p>
          </table:table-cell>
          <table:table-cell table:style-name="Table13.A1" office:value-type="string">
            <text:p text:style-name="P587"><text:span text:style-name="T508">SEME</text:span><text:span text:style-name="T508"/></text:p>
          </table:table-cell>
          <table:table-cell table:style-name="Table13.A1" office:value-type="string">
            <text:p text:style-name="P588"><text:span text:style-name="T509">05</text:span><text:span text:style-name="T521"> </text:span><text:span text:style-name="T511">DIAS</text:span></text:p>
          </table:table-cell>
          <table:table-cell table:style-name="Table13.A1" office:value-type="string">
            <text:p text:style-name="P542"><text:span text:style-name="T512">24/08/2026</text:span><text:span text:style-name="T512"/></text:p>
          </table:table-cell>
          <table:table-cell table:style-name="Table13.A1" office:value-type="string">
            <text:p text:style-name="P542"><text:span text:style-name="T512">65216/2026</text:span><text:span text:style-name="T512"/></text:p>
          </table:table-cell>
        </table:table-row>
      </table:table>
      <text:p text:style-name="P589"/>
      <text:p text:style-name="P590"/>
      <text:p text:style-name="P590"/>
      <text:p text:style-name="P590"/>
      <text:p text:style-name="P591"/>
      <text:p text:style-name="P592"><text:span text:style-name="T603">PORTARIA</text:span><text:span text:style-name="T604"> </text:span><text:span text:style-name="T603">Nº</text:span><text:span text:style-name="T604"> </text:span><text:span text:style-name="T605">1.833/2026</text:span></text:p>
      <text:p text:style-name="P318"/>
      <text:p text:style-name="P593"><text:span text:style-name="T371">DESIGNA</text:span><text:span text:style-name="T362"><text:tab/></text:span><text:span text:style-name="T371">SERVIDOR</text:span><text:span text:style-name="T362"><text:tab/></text:span><text:span text:style-name="T606">PARA </text:span><text:span text:style-name="T362">ACOMPANHAMENTO E FISCALIZAÇÃO DA EXECUÇÃO DE CONTRATO FIRMADO NO </text:span><text:span text:style-name="T371">MUNICÍPIO.</text:span></text:p>
      <text:p text:style-name="P594"><text:span text:style-name="T364">O</text:span><text:span text:style-name="T607"> <text:s text:c="2"/></text:span><text:span text:style-name="T362">SECRETÁRIO</text:span><text:span text:style-name="T608"> <text:s text:c="2"/></text:span><text:span text:style-name="T362">MUNICIPAL</text:span><text:span text:style-name="T609"> <text:s text:c="2"/></text:span><text:span text:style-name="T610">DE</text:span></text:p>
      <text:p text:style-name="P595"><text:span text:style-name="T362">DESENVOLVIMENTO SOCIAL </text:span><text:span text:style-name="T364">de Cachoeiro</text:span><text:span text:style-name="T611"> </text:span><text:span text:style-name="T364">de</text:span><text:span text:style-name="T369"> </text:span><text:span text:style-name="T364">Itapemirim,</text:span><text:span text:style-name="T369"> </text:span><text:span text:style-name="T364">Estado</text:span><text:span text:style-name="T369"> </text:span><text:span text:style-name="T364">do</text:span><text:span text:style-name="T369"> </text:span><text:span text:style-name="T364">Espírito</text:span><text:span text:style-name="T369"> </text:span><text:span text:style-name="T364">Santo,</text:span><text:span text:style-name="T369"> </text:span><text:span text:style-name="T364">no</text:span><text:span text:style-name="T369"> </text:span><text:span text:style-name="T364">uso de suas atribuições delegadas através do Decreto nº 35.571/2025, </text:span><text:span text:style-name="T362">RESOLVE:</text:span></text:p>
      <text:p text:style-name="P596"/>
      <text:p text:style-name="P597"><text:span text:style-name="T362">Art. 1º </text:span><text:span text:style-name="T364">Designar a servidora </text:span><text:span text:style-name="T362">LUCIÁ</text:span><text:span text:style-name="T363"> </text:span><text:span text:style-name="T362">SAMPAIO</text:span><text:span text:style-name="T364">, lotada na SEMDES, para acompanhamento e fiscalização da execução do serviço constante no Contrato abaixo mencionado.</text:span></text:p>
      <text:p text:style-name="P598"/>
      <table:table table:name="Table14" table:style-name="Table14">
        <table:table-column table:style-name="Table14.A"/>
        <table:table-column table:style-name="Table14.B"/>
        <table:table-column table:style-name="Table14.C"/>
        <table:table-column table:style-name="Table14.D"/>
        <table:table-row table:style-name="Table14.1">
          <table:table-cell table:style-name="Table14.A1" office:value-type="string">
            <text:p text:style-name="P599"><text:span text:style-name="T612">CONTRATO</text:span><text:span text:style-name="T612"/></text:p>
          </table:table-cell>
          <table:table-cell table:style-name="Table14.A1" office:value-type="string">
            <text:p text:style-name="P600"><text:span text:style-name="T612">CONTRATADA</text:span><text:span text:style-name="T612"/></text:p>
          </table:table-cell>
          <table:table-cell table:style-name="Table14.A1" office:value-type="string">
            <text:p text:style-name="P601"><text:span text:style-name="T612">OBJETO</text:span><text:span text:style-name="T612"/></text:p>
          </table:table-cell>
          <table:table-cell table:style-name="Table14.A1" office:value-type="string">
            <text:p text:style-name="P602"><text:span text:style-name="T613">PROC.</text:span><text:span text:style-name="T614"> </text:span><text:span text:style-name="T615">Nº.</text:span></text:p>
          </table:table-cell>
        </table:table-row>
        <table:table-row table:style-name="Table14.2">
          <table:table-cell table:style-name="Table14.A1" office:value-type="string">
            <text:p text:style-name="P603"/>
            <text:p text:style-name="P603"/>
            <text:p text:style-name="P604"/>
            <text:p text:style-name="P605"><text:span text:style-name="T613">Nº</text:span><text:span text:style-name="T616"> </text:span><text:span text:style-name="T613">228/2026</text:span><text:span text:style-name="T617"> </text:span><text:span text:style-name="T612">27/08/2026</text:span></text:p>
          </table:table-cell>
          <table:table-cell table:style-name="Table14.A1" office:value-type="string">
            <text:p text:style-name="P603"/>
            <text:p text:style-name="P603"/>
            <text:p text:style-name="P604"/>
            <text:p text:style-name="P606"><text:span text:style-name="T613">AGITUS</text:span><text:span text:style-name="T616"> </text:span><text:span text:style-name="T613">PRODUÇÕES</text:span><text:span text:style-name="T617"> </text:span><text:span text:style-name="T613">E</text:span><text:span text:style-name="T616"> </text:span><text:span text:style-name="T613">EVENTOS</text:span><text:span text:style-name="T616"> </text:span><text:span text:style-name="T613">LTDA.</text:span><text:span text:style-name="T618"> </text:span><text:span text:style-name="T613">-</text:span><text:span text:style-name="T616"> </text:span><text:span text:style-name="T613">ME</text:span></text:p>
          </table:table-cell>
          <table:table-cell table:style-name="Table14.A1" office:value-type="string">
            <text:p text:style-name="P607"><text:span text:style-name="T619">Contratação de empresa especializada na promoção de</text:span><text:span text:style-name="T620"> </text:span><text:span text:style-name="T619">eventos para a realização do Show da Banda Agitaê, a fim</text:span><text:span text:style-name="T620"> </text:span><text:span text:style-name="T619">de apresentação às 21:00h, com duração de 2:00h, do</text:span><text:span text:style-name="T620"> </text:span><text:span text:style-name="T619">dia19/09/2026, para apresentação na 41º Feira da</text:span><text:span text:style-name="T620"> </text:span><text:span text:style-name="T619">Bondade, que será realizada no Parque de Exposição</text:span><text:span text:style-name="T620"> </text:span><text:span text:style-name="T619">“Carlos Caiado Barbosa”, na cidade de Cachoeiro de</text:span><text:span text:style-name="T620"> </text:span><text:span text:style-name="T619">Itapemirim/ES,</text:span><text:span text:style-name="T621"> </text:span><text:span text:style-name="T619">incluindo</text:span><text:span text:style-name="T621"> </text:span><text:span text:style-name="T619">as</text:span><text:span text:style-name="T621"> </text:span><text:span text:style-name="T619">despesas</text:span><text:span text:style-name="T621"> </text:span><text:span text:style-name="T619">de</text:span><text:span text:style-name="T621"> </text:span><text:span text:style-name="T619">cachê,</text:span><text:span text:style-name="T621"> </text:span><text:span text:style-name="T619">transporte</text:span><text:span text:style-name="T620"> </text:span><text:span text:style-name="T619">(aéreo</text:span><text:span text:style-name="T622"> </text:span><text:span text:style-name="T619">e</text:span><text:span text:style-name="T622"> </text:span><text:span text:style-name="T619">local),</text:span><text:span text:style-name="T622"> </text:span><text:span text:style-name="T619">hotel,</text:span><text:span text:style-name="T622"> </text:span><text:span text:style-name="T619">alimentação,</text:span><text:span text:style-name="T622"> </text:span><text:span text:style-name="T619">camarins,</text:span><text:span text:style-name="T622"> </text:span><text:span text:style-name="T619">carregadores</text:span><text:span text:style-name="T620"> </text:span><text:span text:style-name="T619">e encargos com notas fiscais</text:span></text:p>
          </table:table-cell>
          <table:table-cell table:style-name="Table14.A1" office:value-type="string">
            <text:p text:style-name="P603"/>
            <text:p text:style-name="P603"/>
            <text:p text:style-name="P603"/>
            <text:p text:style-name="P608"/>
            <text:p text:style-name="P609"><text:span text:style-name="T612">58065/2026</text:span><text:span text:style-name="T612"/></text:p>
          </table:table-cell>
        </table:table-row>
      </table:table>
      <text:p text:style-name="P610"/>
      <text:p text:style-name="P611"><text:span text:style-name="T362">Art.</text:span><text:span text:style-name="T606"> </text:span><text:span text:style-name="T362">2°</text:span><text:span text:style-name="T623"> </text:span><text:span text:style-name="T364">Caberá</text:span><text:span text:style-name="T624"> </text:span><text:span text:style-name="T364">ao</text:span><text:span text:style-name="T624"> </text:span><text:span text:style-name="T364">fiscal</text:span><text:span text:style-name="T624"> </text:span><text:span text:style-name="T364">do</text:span><text:span text:style-name="T624"> </text:span><text:span text:style-name="T364">contrato</text:span><text:span text:style-name="T624"> </text:span><text:span text:style-name="T364">e,</text:span><text:span text:style-name="T624"> </text:span><text:span text:style-name="T364">nos</text:span><text:span text:style-name="T624"> </text:span><text:span text:style-name="T364">seus afastamentos e seus impedimentos legais, ao seu substituto, em especial:</text:span></text:p>
      <text:list text:style-name="WWNum1">
        <text:list-item>
          <text:p text:style-name="P612"><text:span text:style-name="T364">- Prestar apoio técnico e operacional ao gestor do contrato com informações pertinentes às suas competências;</text:span><text:span text:style-name="T364"/></text:p>
        </text:list-item>
        <text:list-item>
          <text:p text:style-name="P613"><text:span text:style-name="T364">- Anotar no histórico de gerenciamento do contrato todas as ocorrências relacionadas à execução do contrato, com a descrição do que for necessário para a regularização das faltas ou dos defeitos observados;</text:span><text:span text:style-name="T364"/></text:p>
        </text:list-item>
        <text:list-item>
          <text:p text:style-name="P614"><text:span text:style-name="T364">- Emitir notificações para a correção de rotinas ou de qualquer inexatidão ou irregularidade constatada, com a definição de prazo</text:span><text:span text:style-name="T611"> </text:span><text:span text:style-name="T364">para a correção;</text:span></text:p>
        </text:list-item>
        <text:list-item>
          <text:p text:style-name="P615"><text:span text:style-name="T364">- Informar ao gestor do contato, em tempo hábil, a situação que demandar decisão ou adoção de medidas que ultrapassem a sua competência, para que adote as medidas necessárias e saneadoras, se for o </text:span><text:span text:style-name="T372">caso;</text:span></text:p>
        </text:list-item>
        <text:list-item>
          <text:p text:style-name="P616"><text:span text:style-name="T364">- Comunicar imediatamente ao gestor do contrato quaisquer ocorrências que possam inviabilizar a execução do contrato nas datas </text:span><text:span text:style-name="T372">estabelecidas;</text:span></text:p>
        </text:list-item>
      </text:list>
      <text:p text:style-name="P617"/>
      <text:p text:style-name="P69"/>
      <text:p text:style-name="P618"/>
      <text:list text:continue-numbering="true" text:style-name="WWNum1">
        <text:list-item>
          <text:p text:style-name="P619"><text:span text:style-name="T625">- Fiscalizar a execução do contrato para que sejam cumpridas as condições estabelecidas, de modo a assegurar os melhores resultados para a administração, com a conferência das notas fiscais e das documentações exigidas para o pagamento e, após o ateste, que certifica o recebimento provisório, encaminhar ao gestor de contrato para ratificação;</text:span><text:span text:style-name="T625"/></text:p>
        </text:list-item>
        <text:list-item>
          <text:p text:style-name="P620"><text:span text:style-name="T625">- Comunicar ao gestor do contrato, em tempo hábil, o</text:span><text:span text:style-name="T626"> </text:span><text:span text:style-name="T625">término do contrato sob sua responsabilidade, com vistas </text:span><text:span text:style-name="T627">à </text:span><text:span text:style-name="T625">renovação</text:span><text:span text:style-name="T628"> </text:span><text:span text:style-name="T625">tempestiva ou </text:span><text:span text:style-name="T627">à </text:span><text:span text:style-name="T625">prorrogação</text:span><text:span text:style-name="T626"> </text:span><text:span text:style-name="T625">contratual;</text:span></text:p>
        </text:list-item>
        <text:list-item>
          <text:p text:style-name="P621"><text:span text:style-name="T629">-</text:span><text:span text:style-name="T630"> </text:span><text:span text:style-name="T629">Participar da</text:span><text:span text:style-name="T631"> </text:span><text:span text:style-name="T629">atualização do</text:span><text:span text:style-name="T632"> </text:span><text:span text:style-name="T629">relatório de</text:span><text:span text:style-name="T632"> </text:span><text:span text:style-name="T629">riscos</text:span><text:span text:style-name="T631"> </text:span><text:span text:style-name="T629">durante</text:span><text:span text:style-name="T632"> </text:span><text:span text:style-name="T629">a fase de gestão do contrato, em conjunto com o fiscal administrativo e com o setorial, conforme o disposto no inciso VII</text:span><text:span text:style-name="T633"> </text:span><text:span text:style-name="T629">do art. 20;</text:span></text:p>
        </text:list-item>
        <text:list-item>
          <text:p text:style-name="P622"><text:span text:style-name="T625">- Auxiliar o gestor do contrato com as informações necessárias, na elaboração do documento comprobatório da avaliação realizada na fiscalização do cumprimento de obrigações assumidas pelo contratado, conforme o disposto</text:span><text:span text:style-name="T626"> </text:span><text:span text:style-name="T625">no inciso VIII do art. 20; e</text:span></text:p>
        </text:list-item>
        <text:list-item>
          <text:p text:style-name="P623"><text:span text:style-name="T625">- Realizar o recebimento provisório do objeto do contrato referido no art. 24.</text:span><text:span text:style-name="T625"/></text:p>
        </text:list-item>
      </text:list>
      <text:p text:style-name="P624"><text:span text:style-name="T634">Art. 3º </text:span><text:span text:style-name="T635">O fiscal nomeado deverá providenciar cópia do contrato, do edital, do projeto básico ou do termo de referência, da proposta</text:span><text:span text:style-name="T636"> </text:span><text:span text:style-name="T635">da</text:span><text:span text:style-name="T636"> </text:span><text:span text:style-name="T635">empresa</text:span><text:span text:style-name="T636"> </text:span><text:span text:style-name="T635">vencedora</text:span><text:span text:style-name="T636"> </text:span><text:span text:style-name="T635">da</text:span><text:span text:style-name="T636"> </text:span><text:span text:style-name="T635">licitação,</text:span><text:span text:style-name="T636"> </text:span><text:span text:style-name="T635">sem prejuízo</text:span><text:span text:style-name="T636"> </text:span><text:span text:style-name="T635">de outros documentos que entender necessários ao exercício da fiscalização.</text:span></text:p>
      <text:p text:style-name="P625"><text:span text:style-name="T634">Art. 4° </text:span><text:span text:style-name="T635">Em caso de dúvidas, lacunas ou omissões, deverá ser observada a disciplina constante do Decreto Municipal n° 33.881/2025,</text:span><text:span text:style-name="T637"> </text:span><text:span text:style-name="T635">que regulamenta</text:span><text:span text:style-name="T638"> </text:span><text:span text:style-name="T635">a atuação</text:span><text:span text:style-name="T639"> </text:span><text:span text:style-name="T635">do agente de contratação,</text:span><text:span text:style-name="T640"> </text:span><text:span text:style-name="T635">da equipe de apoio, da comissão de contratação, bem como dos gestores e fiscais de contratos, no âmbito da Administração Pública Direta e</text:span><text:span text:style-name="T641"> </text:span><text:span text:style-name="T635">Indireta do Município de Cachoeiro de Itapemirim, além de estabelecer outras providências correlatas.</text:span></text:p>
      <text:p text:style-name="P626"/>
      <text:p text:style-name="P627"><text:span text:style-name="T642">Art.</text:span><text:span text:style-name="T643"> </text:span><text:span text:style-name="T642">5°</text:span><text:span text:style-name="T644"> </text:span><text:span text:style-name="T645">Esta</text:span><text:span text:style-name="T646"> </text:span><text:span text:style-name="T645">portaria</text:span><text:span text:style-name="T647"> </text:span><text:span text:style-name="T645">entra</text:span><text:span text:style-name="T648"> </text:span><text:span text:style-name="T645">em</text:span><text:span text:style-name="T649"> </text:span><text:span text:style-name="T645">vigor</text:span><text:span text:style-name="T648"> </text:span><text:span text:style-name="T645">na</text:span><text:span text:style-name="T650"> </text:span><text:span text:style-name="T645">data</text:span><text:span text:style-name="T648"> </text:span><text:span text:style-name="T645">de sua</text:span><text:span text:style-name="T647"> </text:span><text:span text:style-name="T645">publicação</text:span><text:span text:style-name="T647"> </text:span><text:span text:style-name="T645">e ficam</text:span><text:span text:style-name="T647"> </text:span><text:span text:style-name="T645">revogadas</text:span><text:span text:style-name="T647"> </text:span><text:span text:style-name="T645">as</text:span><text:span text:style-name="T647"> </text:span><text:span text:style-name="T645">disposições</text:span><text:span text:style-name="T647"> </text:span><text:span text:style-name="T645">em</text:span><text:span text:style-name="T647"> </text:span><text:span text:style-name="T645">contrário.</text:span></text:p>
      <text:p text:style-name="P626"/>
      <text:p text:style-name="P628"/>
      <text:p text:style-name="P629"><text:span text:style-name="T651">Cachoeiro</text:span><text:span text:style-name="T652"> </text:span><text:span text:style-name="T651">de</text:span><text:span text:style-name="T653"> </text:span><text:span text:style-name="T651">Itapemirim/ES, 28</text:span><text:span text:style-name="T654"> </text:span><text:span text:style-name="T651">de</text:span><text:span text:style-name="T655"> </text:span><text:span text:style-name="T651">agosto</text:span><text:span text:style-name="T656"> </text:span><text:span text:style-name="T651">de</text:span><text:span text:style-name="T657"> </text:span><text:span text:style-name="T651">2026.</text:span></text:p>
      <text:p text:style-name="P626"/>
      <text:p text:style-name="P630"/>
      <text:p text:style-name="P631"><text:span text:style-name="T658">EDER</text:span><text:span text:style-name="T659"> </text:span><text:span text:style-name="T658">BOTELHO</text:span><text:span text:style-name="T660"> </text:span><text:span text:style-name="T658">DA</text:span><text:span text:style-name="T661"> </text:span><text:span text:style-name="T662">FONSECA</text:span></text:p>
      <text:p text:style-name="P632"><text:span text:style-name="T663">Secretário</text:span><text:span text:style-name="T664"> </text:span><text:span text:style-name="T663">Municipal</text:span><text:span text:style-name="T665"> </text:span><text:span text:style-name="T663">de</text:span><text:span text:style-name="T666"> </text:span><text:span text:style-name="T663">Desenvolvimento</text:span><text:span text:style-name="T667"> </text:span><text:span text:style-name="T663">Social</text:span></text:p>
      <text:p text:style-name="P633"/>
      <text:p text:style-name="P634"/>
      <text:section text:style-name="Sect6" text:name="Section7">
        <text:p text:style-name="P635"><text:span text:style-name="T467">PORTARIA</text:span><text:span text:style-name="T668"> </text:span><text:span text:style-name="T467">Nº</text:span><text:span text:style-name="T668"> </text:span><text:span text:style-name="T469">1.835/2026</text:span></text:p>
        <text:p text:style-name="P636"/>
        <text:p text:style-name="P637"/>
        <text:p text:style-name="P638"><text:span text:style-name="T113">DISPÕE SOBRE CREDENCIAMENTO DOS INTEGRANTES DA GUARDA CIVIL MUNICIPAL COMO AGENTES DE</text:span><text:span text:style-name="T669"> </text:span><text:span text:style-name="T113">TRÂNSITO DE CACHOEIRO DE </text:span><text:span text:style-name="T116">ITAPEMIRIM-ES.</text:span></text:p>
        <text:p text:style-name="P639"><text:span text:style-name="T114">O</text:span><text:span text:style-name="T670"> <text:s text:c="2"/></text:span><text:span text:style-name="T113">SECRETÁRIO</text:span><text:span text:style-name="T671"> <text:s text:c="2"/></text:span><text:span text:style-name="T113">MUNICIPAL</text:span><text:span text:style-name="T672"> <text:s text:c="2"/></text:span><text:span text:style-name="T471">DE</text:span></text:p>
        <text:p text:style-name="P640"><text:span text:style-name="T113">SEGURANÇA E TRÂNSITO</text:span><text:span text:style-name="T182"> </text:span><text:span text:style-name="T114">de Cachoeiro de Itapemirim, Estado do Espírito Santo, no uso de suas atribuições delegadas através do Decreto</text:span><text:span text:style-name="T475"> </text:span><text:span text:style-name="T114">nº</text:span><text:span text:style-name="T475"> </text:span><text:span text:style-name="T114">37.425/2026,</text:span><text:span text:style-name="T475"> </text:span><text:span text:style-name="T114">tendo</text:span><text:span text:style-name="T475"> </text:span><text:span text:style-name="T114">em</text:span><text:span text:style-name="T475"> </text:span><text:span text:style-name="T114">vista</text:span><text:span text:style-name="T475"> </text:span><text:span text:style-name="T114">o que</text:span><text:span text:style-name="T673"> <text:s/></text:span><text:span text:style-name="T114">consta</text:span><text:span text:style-name="T673"> <text:s/></text:span><text:span text:style-name="T114">na</text:span><text:span text:style-name="T673"> <text:s/></text:span><text:span text:style-name="T114">Portaria</text:span><text:span text:style-name="T673"> <text:s/></text:span><text:span text:style-name="T114">SENATRAN</text:span><text:span text:style-name="T673"> </text:span><text:span text:style-name="T114">nº 966/2022 e no processo nº </text:span><text:span text:style-name="T113">61.785/2026,</text:span></text:p>
        <text:p text:style-name="P641"><text:span text:style-name="T116">RESOLVE</text:span><text:span text:style-name="T117">:</text:span></text:p>
        <text:p text:style-name="P642"><text:span text:style-name="T113">Art.</text:span><text:span text:style-name="T208"> </text:span><text:span text:style-name="T113">1º</text:span><text:span text:style-name="T674"> </text:span><text:span text:style-name="T114">CREDENCIAR</text:span><text:span text:style-name="T205"> </text:span><text:span text:style-name="T114">os</text:span><text:span text:style-name="T203"> </text:span><text:span text:style-name="T114">servidores</text:span><text:span text:style-name="T205"> </text:span><text:span text:style-name="T114">da</text:span><text:span text:style-name="T203"> </text:span><text:span text:style-name="T117">Guarda</text:span></text:p>
      </text:section>
      <text:section text:style-name="Sect1" text:name="Section8">
        <text:p text:style-name="P643"><text:span text:style-name="T114">Civil Municipal de Cachoeiro de Itapemirim/es, constantes na relação anexa, para desempenharem as atribuições de Agente da Autoridade de Trânsito nas vias sob circunscrição deste Município.</text:span><text:span text:style-name="T114"/></text:p>
        <text:p text:style-name="P644"><text:span text:style-name="T113">Art. 2º </text:span><text:span text:style-name="T114">Esta Portaria entra em vigor na data</text:span><text:span text:style-name="T475"> </text:span><text:span text:style-name="T114">de sua publicação, revogadas as disposições em contrário.</text:span></text:p>
        <text:p text:style-name="P645"/>
        <text:p text:style-name="P646"><text:span text:style-name="T114">Cachoeiro</text:span><text:span text:style-name="T675"> </text:span><text:span text:style-name="T114">de</text:span><text:span text:style-name="T484"> </text:span><text:span text:style-name="T114">Itapemirim/ES,</text:span><text:span text:style-name="T675"> </text:span><text:span text:style-name="T114">28</text:span><text:span text:style-name="T484"> </text:span><text:span text:style-name="T114">de</text:span><text:span text:style-name="T484"> </text:span><text:span text:style-name="T114">agosto</text:span><text:span text:style-name="T675"> </text:span><text:span text:style-name="T114">de</text:span><text:span text:style-name="T484"> </text:span><text:span text:style-name="T117">2026.</text:span></text:p>
        <text:p text:style-name="P647"/>
        <text:p text:style-name="P648"><text:span text:style-name="T113">JOÃO</text:span><text:span text:style-name="T486"> </text:span><text:span text:style-name="T113">ANTÔNIO</text:span><text:span text:style-name="T485"> </text:span><text:span text:style-name="T116">DAROZ</text:span></text:p>
        <text:p text:style-name="P649"><text:span text:style-name="T113">Secretário</text:span><text:span text:style-name="T485"> </text:span><text:span text:style-name="T113">Municipal</text:span><text:span text:style-name="T201"> </text:span><text:span text:style-name="T113">de</text:span><text:span text:style-name="T485"> </text:span><text:span text:style-name="T113">Segurança</text:span><text:span text:style-name="T201"> </text:span><text:span text:style-name="T113">e</text:span><text:span text:style-name="T485"> </text:span><text:span text:style-name="T113">Trânsito</text:span><text:span text:style-name="T201"> </text:span><text:span text:style-name="T116">(Interino)</text:span></text:p>
      </text:section>
      <text:p text:style-name="P650"/>
      <text:p text:style-name="P90"/>
      <text:p text:style-name="P90"/>
      <text:p text:style-name="P336"/>
      <text:p text:style-name="P651"><text:span text:style-name="T676">RELAÇÃO</text:span><text:span text:style-name="T677"> </text:span><text:span text:style-name="T676">ANEXA</text:span><text:span text:style-name="T678"> </text:span><text:span text:style-name="T679">À</text:span><text:span text:style-name="T680"> </text:span><text:span text:style-name="T676">PORTARIA</text:span><text:span text:style-name="T681"> </text:span><text:span text:style-name="T676">Nº</text:span><text:span text:style-name="T682"> </text:span><text:span text:style-name="T683">1.835/2026</text:span></text:p>
      <text:p text:style-name="P652"/>
      <table:table table:name="Table15" table:style-name="Table15">
        <table:table-column table:style-name="Table15.A"/>
        <table:table-column table:style-name="Table15.B"/>
        <table:table-column table:style-name="Table15.C"/>
        <table:table-column table:style-name="Table15.D"/>
        <table:table-row table:style-name="Table15.1">
          <table:table-cell table:style-name="Table15.A1" office:value-type="string">
            <text:p text:style-name="P653"><text:span text:style-name="T684">1D</text:span><text:span text:style-name="T684"/></text:p>
          </table:table-cell>
          <table:table-cell table:style-name="Table15.A1" office:value-type="string">
            <text:p text:style-name="P654"><text:span text:style-name="T685">MATR.</text:span><text:span text:style-name="T685"/></text:p>
          </table:table-cell>
          <table:table-cell table:style-name="Table15.A1" office:value-type="string">
            <text:p text:style-name="P655"><text:span text:style-name="T685">SERVIDOR</text:span><text:span text:style-name="T685"/></text:p>
          </table:table-cell>
          <table:table-cell table:style-name="Table15.A1" office:value-type="string">
            <text:p text:style-name="P656"><text:span text:style-name="T685">FUNÇÃO</text:span><text:span text:style-name="T685"/></text:p>
          </table:table-cell>
        </table:table-row>
        <table:table-row table:style-name="Table15.2">
          <table:table-cell table:style-name="Table15.A1" office:value-type="string">
            <text:p text:style-name="P657"><text:span text:style-name="T686">01</text:span><text:span text:style-name="T686"/></text:p>
          </table:table-cell>
          <table:table-cell table:style-name="Table15.A1" office:value-type="string">
            <text:p text:style-name="P658"><text:span text:style-name="T687">1903703</text:span><text:span text:style-name="T687"/></text:p>
          </table:table-cell>
          <table:table-cell table:style-name="Table15.A1" office:value-type="string">
            <text:p text:style-name="P659"><text:span text:style-name="T688">FABRICIO</text:span><text:span text:style-name="T689"> </text:span><text:span text:style-name="T688">SILVA</text:span><text:span text:style-name="T690"> </text:span><text:span text:style-name="T691">DE</text:span><text:span text:style-name="T692"> </text:span><text:span text:style-name="T693">ARAUJO</text:span></text:p>
          </table:table-cell>
          <table:table-cell table:style-name="Table15.A1" office:value-type="string">
            <text:p text:style-name="P660"><text:span text:style-name="T694">CLASSE</text:span><text:span text:style-name="T695"> </text:span><text:span text:style-name="T696">DISTINTA</text:span></text:p>
          </table:table-cell>
        </table:table-row>
        <table:table-row table:style-name="Table15.2">
          <table:table-cell table:style-name="Table15.A1" office:value-type="string">
            <text:p text:style-name="P661"><text:span text:style-name="T697">02</text:span><text:span text:style-name="T697"/></text:p>
          </table:table-cell>
          <table:table-cell table:style-name="Table15.A1" office:value-type="string">
            <text:p text:style-name="P662"><text:span text:style-name="T698">936773</text:span><text:span text:style-name="T698"/></text:p>
          </table:table-cell>
          <table:table-cell table:style-name="Table15.A1" office:value-type="string">
            <text:p text:style-name="P663"><text:span text:style-name="T699">ALAN</text:span><text:span text:style-name="T700"> </text:span><text:span text:style-name="T699">SMARZARO</text:span><text:span text:style-name="T701"> </text:span><text:span text:style-name="T702">NUNES</text:span></text:p>
          </table:table-cell>
          <table:table-cell table:style-name="Table15.A1" office:value-type="string">
            <text:p text:style-name="P664"><text:span text:style-name="T703">GUARDA</text:span><text:span text:style-name="T704"> </text:span><text:span text:style-name="T705">CIVIL</text:span></text:p>
          </table:table-cell>
        </table:table-row>
        <table:table-row table:style-name="Table15.2">
          <table:table-cell table:style-name="Table15.A1" office:value-type="string">
            <text:p text:style-name="P665"><text:span text:style-name="T697">03</text:span><text:span text:style-name="T697"/></text:p>
          </table:table-cell>
          <table:table-cell table:style-name="Table15.A1" office:value-type="string">
            <text:p text:style-name="P666"><text:span text:style-name="T698">936777</text:span><text:span text:style-name="T698"/></text:p>
          </table:table-cell>
          <table:table-cell table:style-name="Table15.A1" office:value-type="string">
            <text:p text:style-name="P667"><text:span text:style-name="T688">ALEXSANDRO</text:span><text:span text:style-name="T706"> </text:span><text:span text:style-name="T688">DOS</text:span><text:span text:style-name="T707"> </text:span><text:span text:style-name="T688">SANTOS</text:span><text:span text:style-name="T708"> </text:span><text:span text:style-name="T693">SILVA</text:span></text:p>
          </table:table-cell>
          <table:table-cell table:style-name="Table15.A1" office:value-type="string">
            <text:p text:style-name="P668"><text:span text:style-name="T703">GUARDA</text:span><text:span text:style-name="T704"> </text:span><text:span text:style-name="T705">CIVIL</text:span></text:p>
          </table:table-cell>
        </table:table-row>
        <table:table-row table:style-name="Table15.5">
          <table:table-cell table:style-name="Table15.A1" office:value-type="string">
            <text:p text:style-name="P669"><text:span text:style-name="T686">04</text:span><text:span text:style-name="T686"/></text:p>
          </table:table-cell>
          <table:table-cell table:style-name="Table15.A1" office:value-type="string">
            <text:p text:style-name="P670"><text:span text:style-name="T709">936774</text:span><text:span text:style-name="T709"/></text:p>
          </table:table-cell>
          <table:table-cell table:style-name="Table15.A1" office:value-type="string">
            <text:p text:style-name="P671"><text:span text:style-name="T710">ALFREDO</text:span><text:span text:style-name="T711"> </text:span><text:span text:style-name="T710">GRIFO</text:span><text:span text:style-name="T712"> </text:span><text:span text:style-name="T710">REZENDE</text:span><text:span text:style-name="T713"> </text:span><text:span text:style-name="T710">DE</text:span><text:span text:style-name="T714"> </text:span><text:span text:style-name="T710">OLIVEIRA</text:span></text:p>
          </table:table-cell>
          <table:table-cell table:style-name="Table15.A1" office:value-type="string">
            <text:p text:style-name="P672"><text:span text:style-name="T703">GUARDA</text:span><text:span text:style-name="T715"> </text:span><text:span text:style-name="T696">CIVIL</text:span></text:p>
          </table:table-cell>
        </table:table-row>
        <table:table-row table:style-name="Table15.2">
          <table:table-cell table:style-name="Table15.A1" office:value-type="string">
            <text:p text:style-name="P665"><text:span text:style-name="T697">05</text:span><text:span text:style-name="T697"/></text:p>
          </table:table-cell>
          <table:table-cell table:style-name="Table15.A1" office:value-type="string">
            <text:p text:style-name="P666"><text:span text:style-name="T698">936780</text:span><text:span text:style-name="T698"/></text:p>
          </table:table-cell>
          <table:table-cell table:style-name="Table15.A1" office:value-type="string">
            <text:p text:style-name="P673"><text:span text:style-name="T699">DOUGLAS</text:span><text:span text:style-name="T711"> </text:span><text:span text:style-name="T699">MARCOS</text:span><text:span text:style-name="T712"> </text:span><text:span text:style-name="T699">RODRIGUES</text:span><text:span text:style-name="T690"> </text:span><text:span text:style-name="T699">DA</text:span><text:span text:style-name="T710"> </text:span><text:span text:style-name="T716">ROCHA</text:span></text:p>
          </table:table-cell>
          <table:table-cell table:style-name="Table15.A1" office:value-type="string">
            <text:p text:style-name="P668"><text:span text:style-name="T703">GUARDA</text:span><text:span text:style-name="T704"> </text:span><text:span text:style-name="T705">CIVIL</text:span></text:p>
          </table:table-cell>
        </table:table-row>
        <table:table-row table:style-name="Table15.5">
          <table:table-cell table:style-name="Table15.A1" office:value-type="string">
            <text:p text:style-name="P674"><text:span text:style-name="T697">06</text:span><text:span text:style-name="T697"/></text:p>
          </table:table-cell>
          <table:table-cell table:style-name="Table15.A1" office:value-type="string">
            <text:p text:style-name="P675"><text:span text:style-name="T698">936782</text:span><text:span text:style-name="T698"/></text:p>
          </table:table-cell>
          <table:table-cell table:style-name="Table15.A1" office:value-type="string">
            <text:p text:style-name="P659"><text:span text:style-name="T691">EVERTON</text:span><text:span text:style-name="T717"> </text:span><text:span text:style-name="T691">DA</text:span><text:span text:style-name="T718"> </text:span><text:span text:style-name="T688">SILVA</text:span><text:span text:style-name="T719"> </text:span><text:span text:style-name="T693">MARVILA</text:span></text:p>
          </table:table-cell>
          <table:table-cell table:style-name="Table15.A1" office:value-type="string">
            <text:p text:style-name="P676"><text:span text:style-name="T703">GUARDA</text:span><text:span text:style-name="T704"> </text:span><text:span text:style-name="T705">CIVIL</text:span></text:p>
          </table:table-cell>
        </table:table-row>
        <table:table-row table:style-name="Table15.2">
          <table:table-cell table:style-name="Table15.A1" office:value-type="string">
            <text:p text:style-name="P677"><text:span text:style-name="T686">07</text:span><text:span text:style-name="T686"/></text:p>
          </table:table-cell>
          <table:table-cell table:style-name="Table15.A1" office:value-type="string">
            <text:p text:style-name="P678"><text:span text:style-name="T698">936785</text:span><text:span text:style-name="T698"/></text:p>
          </table:table-cell>
          <table:table-cell table:style-name="Table15.A1" office:value-type="string">
            <text:p text:style-name="P679"><text:span text:style-name="T699">GILMAR</text:span><text:span text:style-name="T700"> </text:span><text:span text:style-name="T699">SILVA</text:span><text:span text:style-name="T712"> </text:span><text:span text:style-name="T710">SANTOS</text:span></text:p>
          </table:table-cell>
          <table:table-cell table:style-name="Table15.A1" office:value-type="string">
            <text:p text:style-name="P668"><text:span text:style-name="T703">GUARDA</text:span><text:span text:style-name="T704"> </text:span><text:span text:style-name="T705">CIVIL</text:span></text:p>
          </table:table-cell>
        </table:table-row>
        <table:table-row table:style-name="Table15.5">
          <table:table-cell table:style-name="Table15.A1" office:value-type="string">
            <text:p text:style-name="P680"><text:span text:style-name="T686">08</text:span><text:span text:style-name="T686"/></text:p>
          </table:table-cell>
          <table:table-cell table:style-name="Table15.A1" office:value-type="string">
            <text:p text:style-name="P681"><text:span text:style-name="T698">936781</text:span><text:span text:style-name="T698"/></text:p>
          </table:table-cell>
          <table:table-cell table:style-name="Table15.A1" office:value-type="string">
            <text:p text:style-name="P682"><text:span text:style-name="T688">JOSIAS</text:span><text:span text:style-name="T719"> </text:span><text:span text:style-name="T688">PAULUCIO</text:span><text:span text:style-name="T720"> </text:span><text:span text:style-name="T721">TIBURCIO</text:span></text:p>
          </table:table-cell>
          <table:table-cell table:style-name="Table15.A1" office:value-type="string">
            <text:p text:style-name="P676"><text:span text:style-name="T703">GUARDA</text:span><text:span text:style-name="T704"> </text:span><text:span text:style-name="T705">CIVIL</text:span></text:p>
          </table:table-cell>
        </table:table-row>
        <table:table-row table:style-name="Table15.2">
          <table:table-cell table:style-name="Table15.A1" office:value-type="string">
            <text:p text:style-name="P683"><text:span text:style-name="T697">09</text:span><text:span text:style-name="T697"/></text:p>
          </table:table-cell>
          <table:table-cell table:style-name="Table15.A1" office:value-type="string">
            <text:p text:style-name="P684"><text:span text:style-name="T698">936783</text:span><text:span text:style-name="T698"/></text:p>
          </table:table-cell>
          <table:table-cell table:style-name="Table15.A1" office:value-type="string">
            <text:p text:style-name="P685"><text:span text:style-name="T691">KAIO</text:span><text:span text:style-name="T722"> </text:span><text:span text:style-name="T688">COSTA</text:span><text:span text:style-name="T723"> </text:span><text:span text:style-name="T721">FLORINDO</text:span></text:p>
          </table:table-cell>
          <table:table-cell table:style-name="Table15.A1" office:value-type="string">
            <text:p text:style-name="P668"><text:span text:style-name="T703">GUARDA</text:span><text:span text:style-name="T704"> </text:span><text:span text:style-name="T705">CIVIL</text:span></text:p>
          </table:table-cell>
        </table:table-row>
        <table:table-row table:style-name="Table15.5">
          <table:table-cell table:style-name="Table15.A1" office:value-type="string">
            <text:p text:style-name="P686"><text:span text:style-name="T697">10</text:span><text:span text:style-name="T697"/></text:p>
          </table:table-cell>
          <table:table-cell table:style-name="Table15.A1" office:value-type="string">
            <text:p text:style-name="P675"><text:span text:style-name="T698">936778</text:span><text:span text:style-name="T698"/></text:p>
          </table:table-cell>
          <table:table-cell table:style-name="Table15.A1" office:value-type="string">
            <text:p text:style-name="P687"><text:span text:style-name="T691">KARINE</text:span><text:span text:style-name="T724"> </text:span><text:span text:style-name="T688">DOS</text:span><text:span text:style-name="T713"> </text:span><text:span text:style-name="T688">REIS</text:span><text:span text:style-name="T725"> </text:span><text:span text:style-name="T693">PENHA</text:span></text:p>
          </table:table-cell>
          <table:table-cell table:style-name="Table15.A1" office:value-type="string">
            <text:p text:style-name="P676"><text:span text:style-name="T703">GUARDA</text:span><text:span text:style-name="T704"> </text:span><text:span text:style-name="T705">CIVIL</text:span></text:p>
          </table:table-cell>
        </table:table-row>
        <table:table-row table:style-name="Table15.2">
          <table:table-cell table:style-name="Table15.A1" office:value-type="string">
            <text:p text:style-name="P688"><text:span text:style-name="T726">11</text:span><text:span text:style-name="T726"/></text:p>
          </table:table-cell>
          <table:table-cell table:style-name="Table15.A1" office:value-type="string">
            <text:p text:style-name="P689"><text:span text:style-name="T698">936771</text:span><text:span text:style-name="T698"/></text:p>
          </table:table-cell>
          <table:table-cell table:style-name="Table15.A1" office:value-type="string">
            <text:p text:style-name="P690"><text:span text:style-name="T727">LUIZ</text:span><text:span text:style-name="T728"> </text:span><text:span text:style-name="T729">HENRIQUE</text:span><text:span text:style-name="T730"> </text:span><text:span text:style-name="T727">DO</text:span><text:span text:style-name="T731"> </text:span><text:span text:style-name="T699">AMARAL</text:span><text:span text:style-name="T723"> </text:span><text:span text:style-name="T716">FERREIRA</text:span></text:p>
          </table:table-cell>
          <table:table-cell table:style-name="Table15.A1" office:value-type="string">
            <text:p text:style-name="P691"><text:span text:style-name="T703">GUARDA</text:span><text:span text:style-name="T704"> </text:span><text:span text:style-name="T705">CIVIL</text:span></text:p>
          </table:table-cell>
        </table:table-row>
        <table:table-row table:style-name="Table15.5">
          <table:table-cell table:style-name="Table15.A1" office:value-type="string">
            <text:p text:style-name="P680"><text:span text:style-name="T697">12</text:span><text:span text:style-name="T697"/></text:p>
          </table:table-cell>
          <table:table-cell table:style-name="Table15.A1" office:value-type="string">
            <text:p text:style-name="P675"><text:span text:style-name="T698">936776</text:span><text:span text:style-name="T698"/></text:p>
          </table:table-cell>
          <table:table-cell table:style-name="Table15.A1" office:value-type="string">
            <text:p text:style-name="P687"><text:span text:style-name="T699">MARCELA</text:span><text:span text:style-name="T732"> </text:span><text:span text:style-name="T727">NOGUEIRA</text:span><text:span text:style-name="T731"> </text:span><text:span text:style-name="T710">CASTELLO</text:span></text:p>
          </table:table-cell>
          <table:table-cell table:style-name="Table15.A1" office:value-type="string">
            <text:p text:style-name="P676"><text:span text:style-name="T703">GUARDA</text:span><text:span text:style-name="T704"> </text:span><text:span text:style-name="T705">CIVIL</text:span></text:p>
          </table:table-cell>
        </table:table-row>
        <table:table-row table:style-name="Table15.2">
          <table:table-cell table:style-name="Table15.A1" office:value-type="string">
            <text:p text:style-name="P692"><text:span text:style-name="T733">13</text:span><text:span text:style-name="T733"/></text:p>
          </table:table-cell>
          <table:table-cell table:style-name="Table15.A1" office:value-type="string">
            <text:p text:style-name="P693"><text:span text:style-name="T709">936784</text:span><text:span text:style-name="T709"/></text:p>
          </table:table-cell>
          <table:table-cell table:style-name="Table15.A1" office:value-type="string">
            <text:p text:style-name="P690"><text:span text:style-name="T699">MARCOS</text:span><text:span text:style-name="T719"> </text:span><text:span text:style-name="T727">NATAN</text:span><text:span text:style-name="T734"> </text:span><text:span text:style-name="T699">ALMEIDA</text:span><text:span text:style-name="T732"> </text:span><text:span text:style-name="T735">DIAS</text:span></text:p>
          </table:table-cell>
          <table:table-cell table:style-name="Table15.A1" office:value-type="string">
            <text:p text:style-name="P691"><text:span text:style-name="T703">GUARDA</text:span><text:span text:style-name="T704"> </text:span><text:span text:style-name="T705">CIVIL</text:span></text:p>
          </table:table-cell>
        </table:table-row>
        <table:table-row table:style-name="Table15.2">
          <table:table-cell table:style-name="Table15.A1" office:value-type="string">
            <text:p text:style-name="P694"><text:span text:style-name="T686">14</text:span><text:span text:style-name="T686"/></text:p>
          </table:table-cell>
          <table:table-cell table:style-name="Table15.A1" office:value-type="string">
            <text:p text:style-name="P681"><text:span text:style-name="T698">936775</text:span><text:span text:style-name="T698"/></text:p>
          </table:table-cell>
          <table:table-cell table:style-name="Table15.A1" office:value-type="string">
            <text:p text:style-name="P687"><text:span text:style-name="T699">MATHEUS</text:span><text:span text:style-name="T736"> </text:span><text:span text:style-name="T699">VIANNA</text:span><text:span text:style-name="T737"> </text:span><text:span text:style-name="T699">BERNARDO</text:span><text:span text:style-name="T738"> </text:span><text:span text:style-name="T710">PEREIRA</text:span></text:p>
          </table:table-cell>
          <table:table-cell table:style-name="Table15.A1" office:value-type="string">
            <text:p text:style-name="P695"><text:span text:style-name="T703">GUARDA</text:span><text:span text:style-name="T715"> </text:span><text:span text:style-name="T696">CIVIL</text:span></text:p>
          </table:table-cell>
        </table:table-row>
        <table:table-row table:style-name="Table15.2">
          <table:table-cell table:style-name="Table15.A1" office:value-type="string">
            <text:p text:style-name="P696"><text:span text:style-name="T733">15</text:span><text:span text:style-name="T733"/></text:p>
          </table:table-cell>
          <table:table-cell table:style-name="Table15.A1" office:value-type="string">
            <text:p text:style-name="P697"><text:span text:style-name="T698">936786</text:span><text:span text:style-name="T698"/></text:p>
          </table:table-cell>
          <table:table-cell table:style-name="Table15.A1" office:value-type="string">
            <text:p text:style-name="P698"><text:span text:style-name="T688">RODRIGO</text:span><text:span text:style-name="T738"> </text:span><text:span text:style-name="T691">BATISTA</text:span><text:span text:style-name="T739"> </text:span><text:span text:style-name="T688">DE</text:span><text:span text:style-name="T690"> </text:span><text:span text:style-name="T688">SÃO</text:span><text:span text:style-name="T740"> </text:span><text:span text:style-name="T693">PAULO</text:span></text:p>
          </table:table-cell>
          <table:table-cell table:style-name="Table15.A1" office:value-type="string">
            <text:p text:style-name="P699"><text:span text:style-name="T703">GUARDA</text:span><text:span text:style-name="T704"> </text:span><text:span text:style-name="T705">CIVIL</text:span></text:p>
          </table:table-cell>
        </table:table-row>
        <table:table-row table:style-name="Table15.5">
          <table:table-cell table:style-name="Table15.A1" office:value-type="string">
            <text:p text:style-name="P700"><text:span text:style-name="T697">16</text:span><text:span text:style-name="T697"/></text:p>
          </table:table-cell>
          <table:table-cell table:style-name="Table15.A1" office:value-type="string">
            <text:p text:style-name="P689"><text:span text:style-name="T698">936787</text:span><text:span text:style-name="T698"/></text:p>
          </table:table-cell>
          <table:table-cell table:style-name="Table15.A1" office:value-type="string">
            <text:p text:style-name="P701"><text:span text:style-name="T699">SAMUEL</text:span><text:span text:style-name="T740"> </text:span><text:span text:style-name="T727">FRANZAGUA</text:span><text:span text:style-name="T717"> </text:span><text:span text:style-name="T710">CARDOSO</text:span></text:p>
          </table:table-cell>
          <table:table-cell table:style-name="Table15.A1" office:value-type="string">
            <text:p text:style-name="P691"><text:span text:style-name="T703">GUARDA</text:span><text:span text:style-name="T704"> </text:span><text:span text:style-name="T705">CIVIL</text:span></text:p>
          </table:table-cell>
        </table:table-row>
        <table:table-row table:style-name="Table15.2">
          <table:table-cell table:style-name="Table15.A1" office:value-type="string">
            <text:p text:style-name="P702"><text:span text:style-name="T697">17</text:span><text:span text:style-name="T697"/></text:p>
          </table:table-cell>
          <table:table-cell table:style-name="Table15.A1" office:value-type="string">
            <text:p text:style-name="P697"><text:span text:style-name="T698">936788</text:span><text:span text:style-name="T698"/></text:p>
          </table:table-cell>
          <table:table-cell table:style-name="Table15.A1" office:value-type="string">
            <text:p text:style-name="P703"><text:span text:style-name="T716">THAMIRES</text:span><text:span text:style-name="T741"> </text:span><text:span text:style-name="T716">REIS</text:span><text:span text:style-name="T742"> </text:span><text:span text:style-name="T743">TEIXEIRA</text:span><text:span text:style-name="T744"> </text:span><text:span text:style-name="T735">LEAL</text:span></text:p>
          </table:table-cell>
          <table:table-cell table:style-name="Table15.A1" office:value-type="string">
            <text:p text:style-name="P704"><text:span text:style-name="T703">GUARDA</text:span><text:span text:style-name="T704"> </text:span><text:span text:style-name="T705">CIVIL</text:span></text:p>
          </table:table-cell>
        </table:table-row>
        <table:table-row table:style-name="Table15.5">
          <table:table-cell table:style-name="Table15.A1" office:value-type="string">
            <text:p text:style-name="P705"><text:span text:style-name="T697">18</text:span><text:span text:style-name="T697"/></text:p>
          </table:table-cell>
          <table:table-cell table:style-name="Table15.A1" office:value-type="string">
            <text:p text:style-name="P689"><text:span text:style-name="T698">936848</text:span><text:span text:style-name="T698"/></text:p>
          </table:table-cell>
          <table:table-cell table:style-name="Table15.A1" office:value-type="string">
            <text:p text:style-name="P706"><text:span text:style-name="T699">TIAGO</text:span><text:span text:style-name="T745"> </text:span><text:span text:style-name="T727">TEIXEIRA</text:span><text:span text:style-name="T746"> </text:span><text:span text:style-name="T710">VIVIANI</text:span></text:p>
          </table:table-cell>
          <table:table-cell table:style-name="Table15.A1" office:value-type="string">
            <text:p text:style-name="P691"><text:span text:style-name="T703">GUARDA</text:span><text:span text:style-name="T704"> </text:span><text:span text:style-name="T705">CIVIL</text:span></text:p>
          </table:table-cell>
        </table:table-row>
        <table:table-row table:style-name="Table15.2">
          <table:table-cell table:style-name="Table15.A1" office:value-type="string">
            <text:p text:style-name="P707"><text:span text:style-name="T733">19</text:span><text:span text:style-name="T733"/></text:p>
          </table:table-cell>
          <table:table-cell table:style-name="Table15.A1" office:value-type="string">
            <text:p text:style-name="P708"><text:span text:style-name="T698">936779</text:span><text:span text:style-name="T698"/></text:p>
          </table:table-cell>
          <table:table-cell table:style-name="Table15.A1" office:value-type="string">
            <text:p text:style-name="P709"><text:span text:style-name="T699">WEDISON</text:span><text:span text:style-name="T747"> </text:span><text:span text:style-name="T699">RAMOS</text:span><text:span text:style-name="T738"> </text:span><text:span text:style-name="T710">MACEDO</text:span></text:p>
          </table:table-cell>
          <table:table-cell table:style-name="Table15.A1" office:value-type="string">
            <text:p text:style-name="P710"><text:span text:style-name="T703">GUARDA</text:span><text:span text:style-name="T715"> </text:span><text:span text:style-name="T696">CIVIL</text:span></text:p>
          </table:table-cell>
        </table:table-row>
        <table:table-row table:style-name="Table15.5">
          <table:table-cell table:style-name="Table15.A1" office:value-type="string">
            <text:p text:style-name="P711"><text:span text:style-name="T697">20</text:span><text:span text:style-name="T697"/></text:p>
          </table:table-cell>
          <table:table-cell table:style-name="Table15.A1" office:value-type="string">
            <text:p text:style-name="P689"><text:span text:style-name="T698">936772</text:span><text:span text:style-name="T698"/></text:p>
          </table:table-cell>
          <table:table-cell table:style-name="Table15.A1" office:value-type="string">
            <text:p text:style-name="P712"><text:span text:style-name="T748">WELITHON</text:span><text:span text:style-name="T723"> </text:span><text:span text:style-name="T748">DE</text:span><text:span text:style-name="T749"> </text:span><text:span text:style-name="T748">ALMEIDA</text:span><text:span text:style-name="T689"> </text:span><text:span text:style-name="T748">SOUZA</text:span></text:p>
          </table:table-cell>
          <table:table-cell table:style-name="Table15.A1" office:value-type="string">
            <text:p text:style-name="P691"><text:span text:style-name="T703">GUARDA</text:span><text:span text:style-name="T704"> </text:span><text:span text:style-name="T705">CIVIL</text:span></text:p>
          </table:table-cell>
        </table:table-row>
      </table:table>
      <text:p text:style-name="P713"/>
      <text:p text:style-name="P714"/>
      <text:p text:style-name="P715"/>
      <text:p text:style-name="P716"><text:span text:style-name="T467">PORTARIA</text:span><text:span text:style-name="T750"> </text:span><text:span text:style-name="T467">Nº</text:span><text:span text:style-name="T751"> </text:span><text:span text:style-name="T469">1.838/2026</text:span></text:p>
      <text:p text:style-name="P90"/>
      <text:p text:style-name="P717"/>
      <text:p text:style-name="P718"><text:span text:style-name="T752">DISPÕE SOBRE AFASTAMENTO DE SERVIDOR PARA PARTICIPAÇÃO EM CURSO DE MESTRADO.</text:span><text:span text:style-name="T752"/></text:p>
      <text:p text:style-name="P336"/>
      <text:p text:style-name="P719"><text:span text:style-name="T114">O</text:span><text:span text:style-name="T753"> <text:s/></text:span><text:span text:style-name="T113">SECRETÁRIO</text:span><text:span text:style-name="T671"> <text:s/></text:span><text:span text:style-name="T113">MUNICIPAL</text:span><text:span text:style-name="T671"> <text:s/></text:span><text:span text:style-name="T471">DE</text:span></text:p>
      <text:p text:style-name="P720"><text:span text:style-name="T113">ADMINISTRAÇÃO </text:span><text:span text:style-name="T114">de Cachoeiro de Itapemirim, Estado do Espírito Santo, no uso</text:span><text:span text:style-name="T132"> </text:span><text:span text:style-name="T114">de</text:span><text:span text:style-name="T132"> </text:span><text:span text:style-name="T114">suas</text:span><text:span text:style-name="T132"> </text:span><text:span text:style-name="T114">atribuições</text:span><text:span text:style-name="T132"> </text:span><text:span text:style-name="T114">delegadas</text:span><text:span text:style-name="T132"> </text:span><text:span text:style-name="T114">através dos Decretos nºs. 18.275/2008 e 35.892/2025, tendo em vista o que</text:span><text:span text:style-name="T475"> </text:span><text:span text:style-name="T114">consta no processo nº </text:span><text:span text:style-name="T113">93359/2025,</text:span></text:p>
      <text:p text:style-name="P721"><text:span text:style-name="T116">RESOLVE:</text:span><text:span text:style-name="T116"/></text:p>
      <text:p text:style-name="P722"/>
      <text:p text:style-name="P723"><text:span text:style-name="T113">Art. 1º </text:span><text:span text:style-name="T114">Conceder à servidora </text:span><text:span text:style-name="T113">ROBERTA KELLI PONCIO BONANDI</text:span><text:span text:style-name="T114">, Professor PEB C, lotada na SEME, </text:span><text:span text:style-name="T113">Licença com ônus </text:span><text:span text:style-name="T114">para participação do curso de </text:span><text:span text:style-name="T113">“Mestrado em Ciência</text:span><text:span text:style-name="T754"> </text:span><text:span text:style-name="T113">da</text:span><text:span text:style-name="T754"> </text:span><text:span text:style-name="T113">Educação”</text:span><text:span text:style-name="T754"> </text:span><text:span text:style-name="T114">na</text:span><text:span text:style-name="T755"> </text:span><text:span text:style-name="T114">Ivy</text:span><text:span text:style-name="T755"> </text:span><text:span text:style-name="T114">Enber</text:span><text:span text:style-name="T755"> </text:span><text:span text:style-name="T114">Christian</text:span><text:span text:style-name="T755"> </text:span><text:span text:style-name="T114">University,” </text:span><text:span text:style-name="T119">no</text:span><text:span text:style-name="T756"> </text:span><text:span text:style-name="T119">período</text:span><text:span text:style-name="T756"> </text:span><text:span text:style-name="T119">de</text:span><text:span text:style-name="T756"> </text:span><text:span text:style-name="T119">1º</text:span><text:span text:style-name="T756"> </text:span><text:span text:style-name="T119">de</text:span><text:span text:style-name="T756"> </text:span><text:span text:style-name="T119">setembro</text:span><text:span text:style-name="T756"> </text:span><text:span text:style-name="T119">de</text:span><text:span text:style-name="T756"> </text:span><text:span text:style-name="T119">2026</text:span><text:span text:style-name="T757"> </text:span><text:span text:style-name="T119">até</text:span><text:span text:style-name="T756"> </text:span><text:span text:style-name="T119">30</text:span><text:span text:style-name="T757"> </text:span><text:span text:style-name="T119">de</text:span><text:span text:style-name="T756"> </text:span><text:span text:style-name="T119">março</text:span><text:span text:style-name="T756"> </text:span><text:span text:style-name="T119">de</text:span><text:span text:style-name="T756"> </text:span><text:span text:style-name="T119">2027, </text:span><text:span text:style-name="T114">nos termos da Lei nº 3.995, de 24.11.94 – Estatuto do Magistério Público Municipal e Decreto nº 30.495/2021.</text:span></text:p>
      <text:p text:style-name="P724"><text:span text:style-name="T113">Art.</text:span><text:span text:style-name="T758"> <text:s/></text:span><text:span text:style-name="T113">2º</text:span><text:span text:style-name="T758"> <text:s/></text:span><text:span text:style-name="T114">Revogar</text:span><text:span text:style-name="T759"> <text:s/></text:span><text:span text:style-name="T114">as</text:span><text:span text:style-name="T760"> <text:s/></text:span><text:span text:style-name="T114">disposições</text:span><text:span text:style-name="T761"> <text:s/></text:span><text:span text:style-name="T132">em</text:span></text:p>
      <text:p text:style-name="P725"><text:span text:style-name="T117">contrário.</text:span><text:span text:style-name="T117"/></text:p>
      <text:p text:style-name="P726"><text:span text:style-name="T114">Cachoeiro</text:span><text:span text:style-name="T131"> </text:span><text:span text:style-name="T114">de</text:span><text:span text:style-name="T762"> </text:span><text:span text:style-name="T114">Itapemirim,</text:span><text:span text:style-name="T118"> </text:span><text:span text:style-name="T114">28</text:span><text:span text:style-name="T118"> </text:span><text:span text:style-name="T114">de</text:span><text:span text:style-name="T762"> </text:span><text:span text:style-name="T114">agosto</text:span><text:span text:style-name="T118"> </text:span><text:span text:style-name="T114">de</text:span><text:span text:style-name="T117"> 2026.</text:span></text:p>
      <text:p text:style-name="P105"/>
      <text:p text:style-name="P105"/>
      <text:p text:style-name="P727"/>
      <text:p text:style-name="P728"><text:span text:style-name="T113">ROGÉRIO</text:span><text:span text:style-name="T116"> </text:span><text:span text:style-name="T113">DA</text:span><text:span text:style-name="T763"> </text:span><text:span text:style-name="T113">SILVA</text:span><text:span text:style-name="T763"> </text:span><text:span text:style-name="T116">ATHAYDE</text:span></text:p>
      <text:p text:style-name="P729"><text:span text:style-name="T113">Secretário</text:span><text:span text:style-name="T470"> </text:span><text:span text:style-name="T113">Municipal</text:span><text:span text:style-name="T470"> </text:span><text:span text:style-name="T113">de</text:span><text:span text:style-name="T116"> Administração</text:span></text:p>
      <text:p text:style-name="P730"/>
      <text:p text:style-name="P90"/>
      <text:p text:style-name="P731"/>
      <text:p text:style-name="P732"><text:span text:style-name="T467">PORTARIA</text:span><text:span text:style-name="T751"> </text:span><text:span text:style-name="T467">Nº</text:span><text:span text:style-name="T751"> </text:span><text:span text:style-name="T469">1.840/2026</text:span></text:p>
      <text:p text:style-name="P336"/>
      <text:p text:style-name="P733"><text:span text:style-name="T113">DISPÕE SOBRE READAPTAÇÃO DE </text:span><text:span text:style-name="T116">SERVIDOR.</text:span></text:p>
      <text:p text:style-name="P722"/>
      <text:p text:style-name="P734"><text:span text:style-name="T114">O</text:span><text:span text:style-name="T764"> <text:s/></text:span><text:span text:style-name="T113">SECRETÁRIO</text:span><text:span text:style-name="T765"> <text:s/></text:span><text:span text:style-name="T113">MUNICIPAL</text:span><text:span text:style-name="T765"> <text:s/></text:span><text:span text:style-name="T471">DE</text:span></text:p>
      <text:p text:style-name="P735"><text:span text:style-name="T113">ADMINISTRAÇÃO </text:span><text:span text:style-name="T114">de Cachoeiro de Itapemirim, Estado do Espírito Santo, no uso de suas atribuições delegadas através dos Decretos nºs. 18.275/2008</text:span><text:span text:style-name="T673"> </text:span><text:span text:style-name="T114">e 35.892/2025,</text:span></text:p>
      <text:p text:style-name="P736"><text:span text:style-name="T116">RESOLVE:</text:span><text:span text:style-name="T116"/></text:p>
      <text:p text:style-name="P336"/>
      <text:p text:style-name="P737"><text:span text:style-name="T752">Art. 1º </text:span><text:span text:style-name="T766">Considerar autorizado a </text:span><text:span text:style-name="T767">readaptação temporária </text:span><text:span text:style-name="T766">da servidora abaixo relacionada, no período mencionado, em virtude de modificação em seu estado de saúde, conforme laudo emitido pelo médico do trabalho da empresa MEDTRAB Medicina e Segurança do Trabalho Ltda – ME e</text:span><text:span text:style-name="T768"> </text:span><text:span text:style-name="T766">informações</text:span><text:span text:style-name="T769"> </text:span><text:span text:style-name="T766">contidas</text:span><text:span text:style-name="T769"> </text:span><text:span text:style-name="T766">no</text:span><text:span text:style-name="T769"> </text:span><text:span text:style-name="T766">processo</text:span><text:span text:style-name="T769"> </text:span><text:span text:style-name="T766">citado,</text:span><text:span text:style-name="T769"> </text:span><text:span text:style-name="T766">nos</text:span><text:span text:style-name="T769"> </text:span><text:span text:style-name="T766">termos</text:span><text:span text:style-name="T769"> </text:span><text:span text:style-name="T766">do Artigo 35, da Lei nº. 4.009, de 20.12.94 - Estatuto dos Servidores Públicos Municipais e Decreto nº 27.958/2018.</text:span></text:p>
      <text:p text:style-name="P738"/>
      <table:table table:name="Table16" table:style-name="Table16">
        <table:table-column table:style-name="Table16.A"/>
        <table:table-column table:style-name="Table16.B"/>
        <table:table-column table:style-name="Table16.C"/>
        <table:table-column table:style-name="Table16.D"/>
        <table:table-column table:style-name="Table16.E"/>
        <table:table-column table:style-name="Table16.F"/>
        <table:table-row table:style-name="Table16.1">
          <table:table-cell table:style-name="Table16.A1" office:value-type="string">
            <text:p text:style-name="P739"><text:span text:style-name="T770">SERVIDORA</text:span><text:span text:style-name="T770"/></text:p>
          </table:table-cell>
          <table:table-cell table:style-name="Table16.A1" office:value-type="string">
            <text:p text:style-name="P740"><text:span text:style-name="T770">CARGO</text:span><text:span text:style-name="T770"/></text:p>
          </table:table-cell>
          <table:table-cell table:style-name="Table16.A1" office:value-type="string">
            <text:p text:style-name="P740"><text:span text:style-name="T770">LOTAÇÃO</text:span><text:span text:style-name="T770"/></text:p>
          </table:table-cell>
          <table:table-cell table:style-name="Table16.A1" office:value-type="string">
            <text:p text:style-name="P740"><text:span text:style-name="T770">PERÍODO</text:span><text:span text:style-name="T770"/></text:p>
          </table:table-cell>
          <table:table-cell table:style-name="Table16.A1" office:value-type="string">
            <text:p text:style-name="P741"><text:span text:style-name="T771">A</text:span><text:span text:style-name="T772"> </text:span><text:span text:style-name="T771">PARTIR</text:span><text:span text:style-name="T773"> </text:span><text:span text:style-name="T774">DE</text:span></text:p>
          </table:table-cell>
          <table:table-cell table:style-name="Table16.A1" office:value-type="string">
            <text:p text:style-name="P742"><text:span text:style-name="T771">PROC.</text:span><text:span text:style-name="T775"> </text:span><text:span text:style-name="T776">Nº</text:span></text:p>
          </table:table-cell>
        </table:table-row>
        <table:table-row table:style-name="Table16.2">
          <table:table-cell table:style-name="Table16.A1" office:value-type="string">
            <text:p text:style-name="P743"/>
            <text:p text:style-name="P744"><text:span text:style-name="T613">DANUZA</text:span><text:span text:style-name="T614"> </text:span><text:span text:style-name="T613">ESPOSITO</text:span><text:span text:style-name="T777"> </text:span><text:span text:style-name="T612">GUALANDI</text:span></text:p>
          </table:table-cell>
          <table:table-cell table:style-name="Table16.A1" office:value-type="string">
            <text:p text:style-name="P743"/>
            <text:p text:style-name="P745"><text:span text:style-name="T619">Professor</text:span><text:span text:style-name="T621"> </text:span><text:span text:style-name="T619">PEB</text:span><text:span text:style-name="T621"> </text:span><text:span text:style-name="T778">A</text:span></text:p>
          </table:table-cell>
          <table:table-cell table:style-name="Table16.A1" office:value-type="string">
            <text:p text:style-name="P743"/>
            <text:p text:style-name="P746"><text:span text:style-name="T779">SEME</text:span><text:span text:style-name="T779"/></text:p>
          </table:table-cell>
          <table:table-cell table:style-name="Table16.A1" office:value-type="string">
            <text:p text:style-name="P743"/>
            <text:p text:style-name="P747"><text:span text:style-name="T619">180</text:span><text:span text:style-name="T780"> </text:span><text:span text:style-name="T779">DIAS</text:span></text:p>
          </table:table-cell>
          <table:table-cell table:style-name="Table16.A1" office:value-type="string">
            <text:p text:style-name="P743"/>
            <text:p text:style-name="P748"><text:span text:style-name="T781">15/07/2026</text:span><text:span text:style-name="T781"/></text:p>
          </table:table-cell>
          <table:table-cell table:style-name="Table16.A1" office:value-type="string">
            <text:p text:style-name="P743"/>
            <text:p text:style-name="P749"><text:span text:style-name="T612">40757/2025</text:span><text:span text:style-name="T612"/></text:p>
          </table:table-cell>
        </table:table-row>
      </table:table>
      <text:p text:style-name="P750"><text:span text:style-name="T752">Art.</text:span><text:span text:style-name="T782"> </text:span><text:span text:style-name="T752">2º</text:span><text:span text:style-name="T783"> </text:span><text:span text:style-name="T766">Esta</text:span><text:span text:style-name="T784"> </text:span><text:span text:style-name="T766">portaria</text:span><text:span text:style-name="T784"> </text:span><text:span text:style-name="T766">entra</text:span><text:span text:style-name="T784"> </text:span><text:span text:style-name="T766">em</text:span><text:span text:style-name="T784"> </text:span><text:span text:style-name="T766">vigor</text:span><text:span text:style-name="T784"> </text:span><text:span text:style-name="T785">na</text:span></text:p>
      <text:p text:style-name="P751"><text:span text:style-name="T766">data</text:span><text:span text:style-name="T786"> </text:span><text:span text:style-name="T766">de</text:span><text:span text:style-name="T786"> </text:span><text:span text:style-name="T766">sua</text:span><text:span text:style-name="T786"> </text:span><text:span text:style-name="T787">publicação.</text:span></text:p>
      <text:p text:style-name="P105"/>
      <text:p text:style-name="P106"/>
      <text:p text:style-name="P752"><text:span text:style-name="T766">Cachoeiro</text:span><text:span text:style-name="T788"> </text:span><text:span text:style-name="T766">de</text:span><text:span text:style-name="T789"> </text:span><text:span text:style-name="T766">Itapemirim/ES,</text:span><text:span text:style-name="T788"> </text:span><text:span text:style-name="T766">28</text:span><text:span text:style-name="T789"> </text:span><text:span text:style-name="T766">de</text:span><text:span text:style-name="T788"> </text:span><text:span text:style-name="T766">agosto</text:span><text:span text:style-name="T789"> </text:span><text:span text:style-name="T766">de</text:span><text:span text:style-name="T789"> </text:span><text:span text:style-name="T787">2026.</text:span></text:p>
      <text:p text:style-name="P105"/>
      <text:p text:style-name="P106"/>
      <text:p text:style-name="P753"><text:span text:style-name="T113">ROGÉRIO</text:span><text:span text:style-name="T116"> </text:span><text:span text:style-name="T113">DA</text:span><text:span text:style-name="T763"> </text:span><text:span text:style-name="T113">SILVA</text:span><text:span text:style-name="T763"> </text:span><text:span text:style-name="T116">ATHAYDE</text:span></text:p>
      <text:p text:style-name="P754"><text:span text:style-name="T113">Secretário</text:span><text:span text:style-name="T790"> </text:span><text:span text:style-name="T113">Municipal</text:span><text:span text:style-name="T790"> </text:span><text:span text:style-name="T113">de</text:span><text:span text:style-name="T116"> Administração</text:span></text:p>
      <text:p text:style-name="P755"/>
      <text:p text:style-name="P66"/>
      <text:p text:style-name="P66"/>
      <text:p text:style-name="P66"/>
      <text:p text:style-name="P756"/>
      <text:p text:style-name="P757"><text:span text:style-name="T791">PORTARIA</text:span><text:span text:style-name="T792"> </text:span><text:span text:style-name="T791">Nº</text:span><text:span text:style-name="T792"> </text:span><text:span text:style-name="T791">1.841/2026</text:span></text:p>
      <text:p text:style-name="P758"><text:span text:style-name="T84">DISPÕE SOBRE AUTORIZAÇÃO PARA </text:span><text:span text:style-name="T87">AUTOCONDUÇÃO.</text:span></text:p>
      <text:p text:style-name="P759"><text:span text:style-name="T85">O</text:span><text:span text:style-name="T793"> <text:s text:c="2"/></text:span><text:span text:style-name="T84">SECRETÁRIO</text:span><text:span text:style-name="T794"> <text:s text:c="2"/></text:span><text:span text:style-name="T84">MUNICIPAL</text:span><text:span text:style-name="T794"> <text:s text:c="2"/></text:span><text:span text:style-name="T324">DE</text:span></text:p>
      <text:p text:style-name="P760"><text:span text:style-name="T214">TRANSPORTES </text:span><text:span text:style-name="T88">de Cachoeiro de Itapemirim,</text:span><text:span text:style-name="T231"> </text:span><text:span text:style-name="T88">Estado</text:span><text:span text:style-name="T231"> </text:span><text:span text:style-name="T88">do</text:span><text:span text:style-name="T231"> </text:span><text:span text:style-name="T88">Espírito</text:span><text:span text:style-name="T231"> </text:span><text:span text:style-name="T88">Santo,</text:span><text:span text:style-name="T231"> </text:span><text:span text:style-name="T88">no</text:span><text:span text:style-name="T231"> </text:span><text:span text:style-name="T88">uso de suas atribuições delegadas através do Decreto nº 35.029/2025, </text:span><text:span text:style-name="T214">RESOLVE:</text:span></text:p>
      <text:p text:style-name="P761"><text:span text:style-name="T84">Art.</text:span><text:span text:style-name="T795"> <text:s/></text:span><text:span text:style-name="T84">1°</text:span><text:span text:style-name="T796"> <text:s/></text:span><text:span text:style-name="T85">Conceder</text:span><text:span text:style-name="T797"> <text:s/></text:span><text:span text:style-name="T85">autorização</text:span><text:span text:style-name="T798"> <text:s/></text:span><text:span text:style-name="T799">para</text:span></text:p>
      <text:p text:style-name="P762"><text:span text:style-name="T84">AUTOCONDUÇÃO </text:span><text:span text:style-name="T85">aos servidores constantes na relação abaixo, </text:span><text:span text:style-name="T800">a partir da data de publicação até 31 de dezembro de 2026</text:span><text:span text:style-name="T85">,</text:span><text:span text:style-name="T801"> </text:span><text:span text:style-name="T85">nos termos do artigo 13, §§ 2º a 6º do Decreto nº. 22.289/2011.</text:span></text:p>
      <text:p text:style-name="P763"/>
      <table:table table:name="Table17" table:style-name="Table17">
        <table:table-column table:style-name="Table17.A"/>
        <table:table-column table:style-name="Table17.B"/>
        <table:table-column table:style-name="Table17.C"/>
        <table:table-row table:style-name="Table17.1">
          <table:table-cell table:style-name="Table17.A1" office:value-type="string">
            <text:p text:style-name="P764"><text:span text:style-name="T802">SERVIDORES</text:span><text:span text:style-name="T802"/></text:p>
          </table:table-cell>
          <table:table-cell table:style-name="Table17.A1" office:value-type="string">
            <text:p text:style-name="P765"><text:span text:style-name="T802">LOTAÇÃO</text:span><text:span text:style-name="T802"/></text:p>
          </table:table-cell>
          <table:table-cell table:style-name="Table17.A1" office:value-type="string">
            <text:p text:style-name="P766"><text:span text:style-name="T803">PROC.</text:span><text:span text:style-name="T804"> </text:span><text:span text:style-name="T805">Nº</text:span></text:p>
          </table:table-cell>
        </table:table-row>
        <table:table-row table:style-name="Table17.2">
          <table:table-cell table:style-name="Table17.A1" office:value-type="string">
            <text:p text:style-name="P767"><text:span text:style-name="T802">BRENDA</text:span><text:span text:style-name="T806"> </text:span><text:span text:style-name="T802">CARVALHO</text:span><text:span text:style-name="T806"> </text:span><text:span text:style-name="T802">ESTOFELES</text:span></text:p>
          </table:table-cell>
          <table:table-cell table:style-name="Table17.A1" table:number-rows-spanned="9" office:value-type="string">
            <text:p text:style-name="P768"/>
            <text:p text:style-name="P768"/>
            <text:p text:style-name="P768"/>
            <text:p text:style-name="P768"/>
            <text:p text:style-name="P768"/>
            <text:p text:style-name="P768"/>
            <text:p text:style-name="P769"/>
            <text:p text:style-name="P770"><text:span text:style-name="T807">SEMDURB</text:span><text:span text:style-name="T807"/></text:p>
          </table:table-cell>
          <table:table-cell table:style-name="Table17.A1" table:number-rows-spanned="9" office:value-type="string">
            <text:p text:style-name="P768"/>
            <text:p text:style-name="P768"/>
            <text:p text:style-name="P768"/>
            <text:p text:style-name="P768"/>
            <text:p text:style-name="P768"/>
            <text:p text:style-name="P768"/>
            <text:p text:style-name="P769"/>
            <text:p text:style-name="P771"><text:span text:style-name="T802">65373/2026</text:span><text:span text:style-name="T802"/></text:p>
          </table:table-cell>
        </table:table-row>
        <table:table-row table:style-name="Table17.1">
          <table:table-cell table:style-name="Table17.A1" office:value-type="string">
            <text:p text:style-name="P772"><text:span text:style-name="T802">CAROLINE</text:span><text:span text:style-name="T808"> </text:span><text:span text:style-name="T802">ZANETTE</text:span><text:span text:style-name="T809"> </text:span><text:span text:style-name="T802">MACEDO</text:span></text:p>
          </table:table-cell>
          <table:covered-table-cell table:style-name="Table17.B3"/>
          <table:covered-table-cell table:style-name="Table17.B3"/>
        </table:table-row>
        <table:table-row table:style-name="Table17.2">
          <table:table-cell table:style-name="Table17.A1" office:value-type="string">
            <text:p text:style-name="P773"><text:span text:style-name="T802">RENATO</text:span><text:span text:style-name="T808"> </text:span><text:span text:style-name="T802">CÉLIO</text:span><text:span text:style-name="T808"> </text:span><text:span text:style-name="T802">COSSETTI</text:span><text:span text:style-name="T809"> </text:span><text:span text:style-name="T802">JÚNIOR</text:span></text:p>
          </table:table-cell>
          <table:covered-table-cell table:style-name="Table17.B3"/>
          <table:covered-table-cell table:style-name="Table17.B3"/>
        </table:table-row>
        <table:table-row table:style-name="Table17.1">
          <table:table-cell table:style-name="Table17.A1" office:value-type="string">
            <text:p text:style-name="P774"><text:span text:style-name="T803">RODRIGO</text:span><text:span text:style-name="T804"> </text:span><text:span text:style-name="T803">JULIANI</text:span><text:span text:style-name="T804"> </text:span><text:span text:style-name="T803">PEREIRA</text:span><text:span text:style-name="T804"> </text:span><text:span text:style-name="T802">ESTEVES</text:span></text:p>
          </table:table-cell>
          <table:covered-table-cell table:style-name="Table17.B3"/>
          <table:covered-table-cell table:style-name="Table17.B3"/>
        </table:table-row>
        <table:table-row table:style-name="Table17.2">
          <table:table-cell table:style-name="Table17.A1" office:value-type="string">
            <text:p text:style-name="P767"><text:span text:style-name="T803">TIAGO</text:span><text:span text:style-name="T810"> </text:span><text:span text:style-name="T803">BARBOZA</text:span><text:span text:style-name="T811"> </text:span><text:span text:style-name="T803">DE</text:span><text:span text:style-name="T810"> </text:span><text:span text:style-name="T805">PRA</text:span></text:p>
          </table:table-cell>
          <table:covered-table-cell table:style-name="Table17.B3"/>
          <table:covered-table-cell table:style-name="Table17.B3"/>
        </table:table-row>
        <table:table-row table:style-name="Table17.1">
          <table:table-cell table:style-name="Table17.A1" office:value-type="string">
            <text:p text:style-name="P775"><text:span text:style-name="T803">GUILHERME</text:span><text:span text:style-name="T812"> </text:span><text:span text:style-name="T803">BASTOS</text:span><text:span text:style-name="T812"> </text:span><text:span text:style-name="T805">DAN</text:span></text:p>
          </table:table-cell>
          <table:covered-table-cell table:style-name="Table17.B3"/>
          <table:covered-table-cell table:style-name="Table17.B3"/>
        </table:table-row>
        <table:table-row table:style-name="Table17.2">
          <table:table-cell table:style-name="Table17.A1" office:value-type="string">
            <text:p text:style-name="P767"><text:span text:style-name="T803">GERALDO</text:span><text:span text:style-name="T812"> </text:span><text:span text:style-name="T803">ALVES</text:span><text:span text:style-name="T812"> </text:span><text:span text:style-name="T802">HENRIQUE</text:span></text:p>
          </table:table-cell>
          <table:covered-table-cell table:style-name="Table17.B3"/>
          <table:covered-table-cell table:style-name="Table17.B3"/>
        </table:table-row>
        <table:table-row table:style-name="Table17.1">
          <table:table-cell table:style-name="Table17.A1" office:value-type="string">
            <text:p text:style-name="P764"><text:span text:style-name="T803">LUCAS</text:span><text:span text:style-name="T810"> </text:span><text:span text:style-name="T803">TEIXEIRA</text:span><text:span text:style-name="T811"> </text:span><text:span text:style-name="T803">DE</text:span><text:span text:style-name="T810"> </text:span><text:span text:style-name="T813">MATOS</text:span></text:p>
          </table:table-cell>
          <table:covered-table-cell table:style-name="Table17.B3"/>
          <table:covered-table-cell table:style-name="Table17.B3"/>
        </table:table-row>
        <table:table-row table:style-name="Table17.10">
          <table:table-cell table:style-name="Table17.A1" office:value-type="string">
            <text:p text:style-name="P776"><text:span text:style-name="T803">KAIO</text:span><text:span text:style-name="T811"> </text:span><text:span text:style-name="T803">DUTRA</text:span><text:span text:style-name="T811"> </text:span><text:span text:style-name="T802">PROFETA</text:span></text:p>
          </table:table-cell>
          <table:covered-table-cell table:style-name="Table17.B3"/>
          <table:covered-table-cell table:style-name="Table17.B3"/>
        </table:table-row>
      </table:table>
      <text:p text:style-name="P777"/>
      <text:p text:style-name="P778"><text:span text:style-name="T214">Art.</text:span><text:span text:style-name="T226"> </text:span><text:span text:style-name="T214">2° </text:span><text:span text:style-name="T88">A</text:span><text:span text:style-name="T229"> </text:span><text:span text:style-name="T88">Autocondução</text:span><text:span text:style-name="T229"> </text:span><text:span text:style-name="T88">somente</text:span><text:span text:style-name="T229"> </text:span><text:span text:style-name="T88">poderá</text:span><text:span text:style-name="T229"> </text:span><text:span text:style-name="T88">ser exercida</text:span><text:span text:style-name="T256"> </text:span><text:span text:style-name="T88">quando</text:span><text:span text:style-name="T256"> </text:span><text:span text:style-name="T88">comprovada</text:span><text:span text:style-name="T256"> </text:span><text:span text:style-name="T88">a</text:span><text:span text:style-name="T256"> </text:span><text:span text:style-name="T88">indisponibilidade</text:span><text:span text:style-name="T256"> </text:span><text:span text:style-name="T88">de</text:span><text:span text:style-name="T256"> </text:span><text:span text:style-name="T88">motorista</text:span><text:span text:style-name="T256"> </text:span><text:span text:style-name="T88">para</text:span><text:span text:style-name="T256"> </text:span><text:span text:style-name="T88">cumprir a função.</text:span></text:p>
      <text:p text:style-name="P779"><text:span text:style-name="T214">Art.</text:span><text:span text:style-name="T814"> </text:span><text:span text:style-name="T214">3°</text:span><text:span text:style-name="T815"> </text:span><text:span text:style-name="T88">Esta</text:span><text:span text:style-name="T816"> </text:span><text:span text:style-name="T88">Portaria entra</text:span><text:span text:style-name="T816"> </text:span><text:span text:style-name="T88">em vigor</text:span><text:span text:style-name="T105"> </text:span><text:span text:style-name="T88">na </text:span><text:span text:style-name="T227">data</text:span></text:p>
      <text:p text:style-name="P780"><text:span text:style-name="T88">de</text:span><text:span text:style-name="T231"> </text:span><text:span text:style-name="T88">sua</text:span><text:span text:style-name="T231"> </text:span><text:span text:style-name="T105">publicação.</text:span></text:p>
      <text:p text:style-name="P781"><text:span text:style-name="T88">Cachoeiro</text:span><text:span text:style-name="T817"> </text:span><text:span text:style-name="T88">de</text:span><text:span text:style-name="T817"> </text:span><text:span text:style-name="T88">Itapemirim/ES,</text:span><text:span text:style-name="T817"> </text:span><text:span text:style-name="T88">28</text:span><text:span text:style-name="T817"> </text:span><text:span text:style-name="T88">de</text:span><text:span text:style-name="T817"> </text:span><text:span text:style-name="T88">agosto</text:span><text:span text:style-name="T817"> </text:span><text:span text:style-name="T88">de</text:span><text:span text:style-name="T817"> </text:span><text:span text:style-name="T105">2026.</text:span></text:p>
      <text:p text:style-name="P782"/>
      <text:p text:style-name="P783"><text:span text:style-name="T84">MAURO CESAR DE OLIVEIRA SÁ </text:span><text:span text:style-name="T87">SECRETÁRIO</text:span><text:span text:style-name="T233"> </text:span><text:span text:style-name="T87">MUNICIPAL</text:span><text:span text:style-name="T233"> </text:span><text:span text:style-name="T87">DE</text:span><text:span text:style-name="T233"> </text:span><text:span text:style-name="T87">TRANSPORTES</text:span></text:p>
      <text:p text:style-name="P784"/>
      <text:p text:style-name="P90"/>
      <text:p text:style-name="P90"/>
      <text:p text:style-name="P785"/>
      <text:p text:style-name="P786"><text:span text:style-name="T467">PORTARIA</text:span><text:span text:style-name="T751"> </text:span><text:span text:style-name="T467">Nº</text:span><text:span text:style-name="T751"> </text:span><text:span text:style-name="T469">1.842/2026</text:span></text:p>
      <text:p text:style-name="P787"/>
      <text:p text:style-name="P788"><text:span text:style-name="T116">DISPÕE</text:span><text:span text:style-name="T113"><text:tab/></text:span><text:span text:style-name="T116">SOBRE</text:span><text:span text:style-name="T113"><text:tab/></text:span><text:span text:style-name="T116">CONCESSÃO</text:span><text:span text:style-name="T113"><text:tab/></text:span><text:span text:style-name="T133">DE </text:span><text:span text:style-name="T113">FÉRIAS A SERVIDOR.</text:span></text:p>
      <text:p text:style-name="P722"/>
      <text:p text:style-name="P789"><text:span text:style-name="T114">O</text:span><text:span text:style-name="T818"> <text:s text:c="2"/></text:span><text:span text:style-name="T113">SECRETÁRIO</text:span><text:span text:style-name="T184"> <text:s text:c="2"/></text:span><text:span text:style-name="T113">MUNICIPAL</text:span><text:span text:style-name="T183"> <text:s text:c="2"/></text:span><text:span text:style-name="T471">DE</text:span></text:p>
      <text:p text:style-name="P790"><text:span text:style-name="T113">ADMINISTRAÇÃO </text:span><text:span text:style-name="T114">de Cachoeiro de Itapemirim, Estado do Espírito Santo, no</text:span><text:span text:style-name="T673"> </text:span><text:span text:style-name="T114">uso de suas atribuições delegadas através dos Decretos nºs. 18.275/2008 e </text:span><text:span text:style-name="T117">35.892/2025,</text:span></text:p>
      <text:p text:style-name="P791"><text:span text:style-name="T116">RESOLVE:</text:span><text:span text:style-name="T116"/></text:p>
      <text:p text:style-name="P336"/>
      <text:p text:style-name="P792"><text:span text:style-name="T113">Art. 1º </text:span><text:span text:style-name="T114">Conceder à servidora municipal abaixo mencionada, 30 (trinta) dias de </text:span><text:span text:style-name="T113">FÉRIAS </text:span><text:span text:style-name="T114">regulamentares a que têm direito, nos termos do Artigo 70 da Lei nº 4009/94, com alteração dada pelas Leis n°s 7350/2015 e 7796/2019.</text:span></text:p>
      <text:p text:style-name="P793"/>
      <table:table table:name="Table18" table:style-name="Table18">
        <table:table-column table:style-name="Table18.A"/>
        <table:table-column table:style-name="Table18.B"/>
        <table:table-column table:style-name="Table18.C"/>
        <table:table-column table:style-name="Table18.D"/>
        <table:table-column table:style-name="Table18.E"/>
        <table:table-column table:style-name="Table18.D" table:number-columns-repeated="2"/>
        <table:table-column table:style-name="Table18.H"/>
        <table:table-row table:style-name="Table18.1">
          <table:table-cell table:style-name="Table18.A1" office:value-type="string">
            <text:p text:style-name="P794"/>
            <text:p text:style-name="P795"><text:span text:style-name="T614">Nome</text:span><text:span text:style-name="T614"/></text:p>
          </table:table-cell>
          <table:table-cell table:style-name="Table18.A1" office:value-type="string">
            <text:p text:style-name="P794"/>
            <text:p text:style-name="P796"><text:span text:style-name="T612">Admissão</text:span><text:span text:style-name="T612"/></text:p>
          </table:table-cell>
          <table:table-cell table:style-name="Table18.A1" office:value-type="string">
            <text:p text:style-name="P794"/>
            <text:p text:style-name="P797"><text:span text:style-name="T612">Cargo</text:span><text:span text:style-name="T612"/></text:p>
          </table:table-cell>
          <table:table-cell table:style-name="Table18.A1" office:value-type="string">
            <text:p text:style-name="P794"/>
            <text:p text:style-name="P798"><text:span text:style-name="T612">Vinculo</text:span><text:span text:style-name="T612"/></text:p>
          </table:table-cell>
          <table:table-cell table:style-name="Table18.A1" office:value-type="string">
            <text:p text:style-name="P794"/>
            <text:p text:style-name="P799"><text:span text:style-name="T612">Lotação</text:span><text:span text:style-name="T612"/></text:p>
          </table:table-cell>
          <table:table-cell table:style-name="Table18.A1" office:value-type="string">
            <text:p text:style-name="P800"><text:span text:style-name="T612">Período</text:span><text:span text:style-name="T617"> </text:span><text:span text:style-name="T612">aquisitivo</text:span></text:p>
          </table:table-cell>
          <table:table-cell table:style-name="Table18.A1" office:value-type="string">
            <text:p text:style-name="P801"><text:span text:style-name="T613">Período</text:span><text:span text:style-name="T616"> </text:span><text:span text:style-name="T613">de</text:span><text:span text:style-name="T617"> </text:span><text:span text:style-name="T612">férias</text:span></text:p>
          </table:table-cell>
          <table:table-cell table:style-name="Table18.A1" office:value-type="string">
            <text:p text:style-name="P794"/>
            <text:p text:style-name="P802"><text:span text:style-name="T612">Proc.</text:span><text:span text:style-name="T612"/></text:p>
          </table:table-cell>
        </table:table-row>
        <table:table-row table:style-name="Table18.2">
          <table:table-cell table:style-name="Table18.A1" office:value-type="string">
            <text:p text:style-name="P803"/>
            <text:p text:style-name="P804"><text:span text:style-name="T819">ROSIANE</text:span><text:span text:style-name="T820"> </text:span><text:span text:style-name="T819">SILVA</text:span><text:span text:style-name="T821"> </text:span><text:span text:style-name="T819">DE</text:span><text:span text:style-name="T820"> </text:span><text:span text:style-name="T819">OLIVEIRA</text:span></text:p>
          </table:table-cell>
          <table:table-cell table:style-name="Table18.A1" office:value-type="string">
            <text:p text:style-name="P805"/>
            <text:p text:style-name="P805"/>
            <text:p text:style-name="P806"><text:span text:style-name="T822">02/06/2008</text:span><text:span text:style-name="T822"/></text:p>
          </table:table-cell>
          <table:table-cell table:style-name="Table18.A1" office:value-type="string">
            <text:p text:style-name="P803"/>
            <text:p text:style-name="P807"><text:span text:style-name="T823">Auxiliar</text:span><text:span text:style-name="T824"> </text:span><text:span text:style-name="T823">de</text:span><text:span text:style-name="T825"> </text:span><text:span text:style-name="T823">Serviços</text:span><text:span text:style-name="T826"> </text:span><text:span text:style-name="T822">Públicos</text:span></text:p>
          </table:table-cell>
          <table:table-cell table:style-name="Table18.A1" office:value-type="string">
            <text:p text:style-name="P805"/>
            <text:p text:style-name="P805"/>
            <text:p text:style-name="P808"><text:span text:style-name="T822">Efetivo</text:span><text:span text:style-name="T822"/></text:p>
          </table:table-cell>
          <table:table-cell table:style-name="Table18.A1" office:value-type="string">
            <text:p text:style-name="P805"/>
            <text:p text:style-name="P805"/>
            <text:p text:style-name="P809"><text:span text:style-name="T827">SEME</text:span><text:span text:style-name="T827"/></text:p>
          </table:table-cell>
          <table:table-cell table:style-name="Table18.A1" office:value-type="string">
            <text:p text:style-name="P805"/>
            <text:p text:style-name="P805"/>
            <text:p text:style-name="P810"><text:span text:style-name="T828">2025/2026</text:span><text:span text:style-name="T828"/></text:p>
          </table:table-cell>
          <table:table-cell table:style-name="Table18.A1" office:value-type="string">
            <text:p text:style-name="P803"/>
            <text:p text:style-name="P811"><text:span text:style-name="T823">03/11/2026</text:span><text:span text:style-name="T829"> </text:span><text:span text:style-name="T830">a</text:span></text:p>
            <text:p text:style-name="P812"><text:span text:style-name="T822">02/12/2026</text:span><text:span text:style-name="T822"/></text:p>
          </table:table-cell>
          <table:table-cell table:style-name="Table18.A1" office:value-type="string">
            <text:p text:style-name="P805"/>
            <text:p text:style-name="P805"/>
            <text:p text:style-name="P813"><text:span text:style-name="T828">64673/2026</text:span><text:span text:style-name="T828"/></text:p>
          </table:table-cell>
        </table:table-row>
      </table:table>
      <text:p text:style-name="P814"><text:span text:style-name="T113">Art.</text:span><text:span text:style-name="T831"> </text:span><text:span text:style-name="T113">2º</text:span><text:span text:style-name="T832"> </text:span><text:span text:style-name="T114">Esta</text:span><text:span text:style-name="T833"> </text:span><text:span text:style-name="T114">Portaria</text:span><text:span text:style-name="T833"> </text:span><text:span text:style-name="T114">entrará</text:span><text:span text:style-name="T834"> </text:span><text:span text:style-name="T114">em</text:span><text:span text:style-name="T833"> </text:span><text:span text:style-name="T114">vigor</text:span><text:span text:style-name="T833"> </text:span><text:span text:style-name="T132">na</text:span></text:p>
      <text:p text:style-name="P815"><text:span text:style-name="T114">data</text:span><text:span text:style-name="T115"> </text:span><text:span text:style-name="T114">de</text:span><text:span text:style-name="T115"> </text:span><text:span text:style-name="T114">sua</text:span><text:span text:style-name="T115"> </text:span><text:span text:style-name="T117">publicação.</text:span></text:p>
      <text:p text:style-name="P816"/>
      <text:p text:style-name="P817"><text:span text:style-name="T114">Cachoeiro</text:span><text:span text:style-name="T118"> </text:span><text:span text:style-name="T114">de</text:span><text:span text:style-name="T762"> </text:span><text:span text:style-name="T114">Itapemirim/ES,</text:span><text:span text:style-name="T118"> </text:span><text:span text:style-name="T114">28</text:span><text:span text:style-name="T762"> </text:span><text:span text:style-name="T114">de</text:span><text:span text:style-name="T118"> </text:span><text:span text:style-name="T114">agosto</text:span><text:span text:style-name="T762"> </text:span><text:span text:style-name="T114">de</text:span><text:span text:style-name="T762"> </text:span><text:span text:style-name="T117">2026.</text:span></text:p>
      <text:p text:style-name="P105"/>
      <text:p text:style-name="P106"/>
      <text:p text:style-name="P818"><text:span text:style-name="T113">ROGÉRIO</text:span><text:span text:style-name="T116"> </text:span><text:span text:style-name="T113">DA</text:span><text:span text:style-name="T763"> </text:span><text:span text:style-name="T113">SILVA</text:span><text:span text:style-name="T763"> </text:span><text:span text:style-name="T116">ATHAYDE</text:span></text:p>
      <text:p text:style-name="P819"><text:span text:style-name="T113">Secretário</text:span><text:span text:style-name="T790"> </text:span><text:span text:style-name="T113">Municipal</text:span><text:span text:style-name="T790"> </text:span><text:span text:style-name="T113">de</text:span><text:span text:style-name="T116"> Administração</text:span></text:p>
      <text:p text:style-name="P820"/>
      <text:p text:style-name="P66"/>
      <text:p text:style-name="P66"/>
      <text:p text:style-name="P821"/>
      <text:p text:style-name="P822"><text:span text:style-name="T835">PORTARIA</text:span><text:span text:style-name="T836"> </text:span><text:span text:style-name="T835">Nº</text:span><text:span text:style-name="T836"> </text:span><text:span text:style-name="T835">1.844/2026</text:span></text:p>
      <text:p text:style-name="P823"/>
      <table:table table:name="Table19" table:style-name="Table19">
        <table:table-column table:style-name="Table19.A"/>
        <table:table-column table:style-name="Table19.B"/>
        <table:table-column table:style-name="Table19.C"/>
        <table:table-row table:style-name="Table19.1">
          <table:table-cell table:style-name="Table19.A1" office:value-type="string">
            <text:p text:style-name="P824"><text:span text:style-name="T148">DISPÕE</text:span><text:span text:style-name="T84"><text:tab/></text:span><text:span text:style-name="T837">SOBRE</text:span></text:p>
          </table:table-cell>
          <table:table-cell table:style-name="Table19.A1" office:value-type="string">
            <text:p text:style-name="P825"><text:span text:style-name="T148">CONCESSÃO</text:span><text:span text:style-name="T148"/></text:p>
          </table:table-cell>
          <table:table-cell table:style-name="Table19.A1" office:value-type="string">
            <text:p text:style-name="P826"><text:span text:style-name="T144">DE</text:span><text:span text:style-name="T144"/></text:p>
          </table:table-cell>
        </table:table-row>
        <table:table-row table:style-name="Table19.1">
          <table:table-cell table:style-name="Table19.A1" office:value-type="string">
            <text:p text:style-name="P827"><text:span text:style-name="T148">LICENÇA</text:span><text:span text:style-name="T84"><text:tab/></text:span><text:span text:style-name="T837">PARA</text:span></text:p>
          </table:table-cell>
          <table:table-cell table:style-name="Table19.A1" office:value-type="string">
            <text:p text:style-name="P828"><text:span text:style-name="T148">TRATAMENTO</text:span><text:span text:style-name="T148"/></text:p>
          </table:table-cell>
          <table:table-cell table:style-name="Table19.A1" office:value-type="string">
            <text:p text:style-name="P829"><text:span text:style-name="T144">DE</text:span><text:span text:style-name="T144"/></text:p>
          </table:table-cell>
        </table:table-row>
        <table:table-row table:style-name="Table19.1">
          <table:table-cell table:style-name="Table19.A1" office:value-type="string">
            <text:p text:style-name="P830"><text:span text:style-name="T148">SAÚDE.</text:span><text:span text:style-name="T148"/></text:p>
          </table:table-cell>
          <table:table-cell table:style-name="Table19.A1" office:value-type="string">
            <text:p text:style-name="P437"/>
          </table:table-cell>
          <table:table-cell table:style-name="Table19.A1" office:value-type="string">
            <text:p text:style-name="P437"/>
          </table:table-cell>
        </table:table-row>
      </table:table>
      <text:p text:style-name="P831"/>
      <text:p text:style-name="P832"><text:span text:style-name="T838">O</text:span><text:span text:style-name="T85"><text:tab/></text:span><text:span text:style-name="T148">SECRETÁRIO</text:span><text:span text:style-name="T84"><text:tab/></text:span><text:span text:style-name="T148">MUNICIPAL</text:span><text:span text:style-name="T84"><text:tab/></text:span><text:span text:style-name="T144">DE</text:span></text:p>
      <text:p text:style-name="P833"><text:span text:style-name="T839">ADMINISTRAÇÃO</text:span><text:span text:style-name="T214"><text:tab/></text:span><text:span text:style-name="T272">de</text:span><text:span text:style-name="T88"><text:tab/></text:span><text:span text:style-name="T173">Cachoeiro</text:span><text:span text:style-name="T88"><text:tab/></text:span><text:span text:style-name="T272">de </text:span><text:span text:style-name="T146">Itapemirim, Estado do Espírito Santo, no </text:span><text:span text:style-name="T171">uso</text:span><text:span text:style-name="T88"><text:tab/></text:span><text:span text:style-name="T272">de</text:span><text:span text:style-name="T88"><text:tab/></text:span><text:span text:style-name="T171">suas</text:span><text:span text:style-name="T88"><text:tab/></text:span><text:span text:style-name="T173">atribuições</text:span><text:span text:style-name="T88"><text:tab/></text:span><text:span text:style-name="T173">delegadas </text:span><text:span text:style-name="T146">através</text:span><text:span text:style-name="T173"> </text:span><text:span text:style-name="T146">dos</text:span><text:span text:style-name="T173"> </text:span><text:span text:style-name="T146">Decretos</text:span><text:span text:style-name="T173"> </text:span><text:span text:style-name="T146">nºs.</text:span><text:span text:style-name="T173"> </text:span><text:span text:style-name="T146">18.275/2008</text:span><text:span text:style-name="T840"> </text:span><text:span text:style-name="T146">e </text:span><text:span text:style-name="T173">35.892/2025,</text:span></text:p>
      <text:p text:style-name="P264"/>
      <text:p text:style-name="P834"><text:span text:style-name="T148">RESOLVE:</text:span><text:span text:style-name="T148"/></text:p>
      <text:p text:style-name="P835"/>
      <text:p text:style-name="P836"><text:span text:style-name="T145">Art. 1º </text:span><text:span text:style-name="T146">Considerar autorizado a concessão de </text:span><text:span text:style-name="T841">LICENÇA PARA TRATAMENTO DE SAÚDE </text:span><text:span text:style-name="T146">aos servidores abaixo mencionados, conforme atestados médicos apresentados</text:span><text:span text:style-name="T173"> </text:span><text:span text:style-name="T146">e</text:span><text:span text:style-name="T173"> </text:span><text:span text:style-name="T146">anexos</text:span><text:span text:style-name="T173"> </text:span><text:span text:style-name="T146">aos</text:span><text:span text:style-name="T173"> </text:span><text:span text:style-name="T146">referidos</text:span><text:span text:style-name="T173"> </text:span><text:span text:style-name="T146">processos,</text:span><text:span text:style-name="T173"> </text:span><text:span text:style-name="T146">nos</text:span><text:span text:style-name="T173"> </text:span><text:span text:style-name="T146">termos</text:span><text:span text:style-name="T173"> </text:span><text:span text:style-name="T146">do</text:span><text:span text:style-name="T173"> </text:span><text:span text:style-name="T146">artigo 2º da Lei nº 7859/2020 e Decreto nº. 29.111/2019.</text:span></text:p>
      <text:p text:style-name="P837"/>
      <table:table table:name="Table20" table:style-name="Table20">
        <table:table-column table:style-name="Table20.A"/>
        <table:table-column table:style-name="Table20.B"/>
        <table:table-column table:style-name="Table20.C"/>
        <table:table-column table:style-name="Table20.D"/>
        <table:table-column table:style-name="Table20.E"/>
        <table:table-column table:style-name="Table20.F"/>
        <table:table-row table:style-name="Table20.1">
          <table:table-cell table:style-name="Table20.A1" table:number-rows-spanned="2" office:value-type="string">
            <text:p text:style-name="P838"/>
            <text:p text:style-name="P839"><text:span text:style-name="T842">SERVIDORES</text:span><text:span text:style-name="T842"/></text:p>
          </table:table-cell>
          <table:table-cell table:style-name="Table20.A1" table:number-rows-spanned="2" office:value-type="string">
            <text:p text:style-name="P838"/>
            <text:p text:style-name="P840"><text:span text:style-name="T842">CARGO</text:span><text:span text:style-name="T842"/></text:p>
          </table:table-cell>
          <table:table-cell table:style-name="Table20.A1" table:number-rows-spanned="2" office:value-type="string">
            <text:p text:style-name="P838"/>
            <text:p text:style-name="P841"><text:span text:style-name="T842">LOTAÇÃO</text:span><text:span text:style-name="T842"/></text:p>
          </table:table-cell>
          <table:table-cell table:style-name="Table20.A1" table:number-columns-spanned="2" office:value-type="string">
            <text:p text:style-name="P842"><text:span text:style-name="T842">LICENÇA</text:span><text:span text:style-name="T842"/></text:p>
          </table:table-cell>
          <table:covered-table-cell/>
          <table:table-cell table:style-name="Table20.A1" table:number-rows-spanned="2" office:value-type="string">
            <text:p text:style-name="P838"/>
            <text:p text:style-name="P843"><text:span text:style-name="T843">PROC.</text:span><text:span text:style-name="T844"> </text:span><text:span text:style-name="T845">Nº</text:span></text:p>
          </table:table-cell>
        </table:table-row>
        <table:table-row table:style-name="Table20.2">
          <table:covered-table-cell table:style-name="Table20.A2"/>
          <table:covered-table-cell table:style-name="Table20.A2"/>
          <table:covered-table-cell table:style-name="Table20.A2"/>
          <table:table-cell table:style-name="Table20.A1" office:value-type="string">
            <text:p text:style-name="P844"><text:span text:style-name="T842">DURAÇÃO</text:span><text:span text:style-name="T842"/></text:p>
          </table:table-cell>
          <table:table-cell table:style-name="Table20.A1" office:value-type="string">
            <text:p text:style-name="P845"><text:span text:style-name="T842">INÍCIO</text:span><text:span text:style-name="T842"/></text:p>
          </table:table-cell>
          <table:covered-table-cell table:style-name="Table20.A2"/>
        </table:table-row>
        <table:table-row table:style-name="Table20.3">
          <table:table-cell table:style-name="Table20.A1" office:value-type="string">
            <text:p text:style-name="P846"><text:span text:style-name="T843">LUCY</text:span><text:span text:style-name="T845"> </text:span><text:span text:style-name="T843">AQUINO</text:span><text:span text:style-name="T846"> </text:span><text:span text:style-name="T843">NASCIMENTO</text:span><text:span text:style-name="T847"> </text:span><text:span text:style-name="T843">DA</text:span><text:span text:style-name="T847"> </text:span><text:span text:style-name="T843">COSTA</text:span></text:p>
          </table:table-cell>
          <table:table-cell table:style-name="Table20.A1" office:value-type="string">
            <text:p text:style-name="P847"><text:span text:style-name="T848">AUXILIAR</text:span><text:span text:style-name="T849"> </text:span><text:span text:style-name="T848">DE</text:span><text:span text:style-name="T850"> </text:span><text:span text:style-name="T848">SERVICOS</text:span><text:span text:style-name="T851"> </text:span><text:span text:style-name="T848">PUBLICOS</text:span><text:span text:style-name="T850"> </text:span><text:span text:style-name="T852">MUNICIPAIS</text:span></text:p>
          </table:table-cell>
          <table:table-cell table:style-name="Table20.A1" office:value-type="string">
            <text:p text:style-name="P848"/>
            <text:p text:style-name="P849"><text:span text:style-name="T852">SEMCULT</text:span><text:span text:style-name="T852"/></text:p>
          </table:table-cell>
          <table:table-cell table:style-name="Table20.A1" office:value-type="string">
            <text:p text:style-name="P848"/>
            <text:p text:style-name="P850"><text:span text:style-name="T848">30</text:span><text:span text:style-name="T853"> </text:span><text:span text:style-name="T854">DIAS</text:span></text:p>
          </table:table-cell>
          <table:table-cell table:style-name="Table20.A1" office:value-type="string">
            <text:p text:style-name="P848"/>
            <text:p text:style-name="P849"><text:span text:style-name="T852">13/08/2026</text:span><text:span text:style-name="T852"/></text:p>
          </table:table-cell>
          <table:table-cell table:style-name="Table20.A1" office:value-type="string">
            <text:p text:style-name="P848"/>
            <text:p text:style-name="P851"><text:span text:style-name="T842">61953/2026</text:span><text:span text:style-name="T842"/></text:p>
          </table:table-cell>
        </table:table-row>
        <table:table-row table:style-name="Table20.4">
          <table:table-cell table:style-name="Table20.A1" office:value-type="string">
            <text:p text:style-name="P852"><text:span text:style-name="T843">SANDRA</text:span><text:span text:style-name="T855"> </text:span><text:span text:style-name="T843">CORREA</text:span><text:span text:style-name="T856"> </text:span><text:span text:style-name="T842">BUZON</text:span></text:p>
          </table:table-cell>
          <table:table-cell table:style-name="Table20.A1" office:value-type="string">
            <text:p text:style-name="P853"><text:span text:style-name="T848">AUX.</text:span><text:span text:style-name="T849"> </text:span><text:span text:style-name="T848">DE</text:span><text:span text:style-name="T849"> </text:span><text:span text:style-name="T848">SERVIÇOS</text:span><text:span text:style-name="T850"> </text:span><text:span text:style-name="T848">PUB.</text:span><text:span text:style-name="T849"> </text:span><text:span text:style-name="T848">MUNICIPAIS</text:span></text:p>
          </table:table-cell>
          <table:table-cell table:style-name="Table20.A1" office:value-type="string">
            <text:p text:style-name="P854"><text:span text:style-name="T852">SEMMA</text:span><text:span text:style-name="T852"/></text:p>
          </table:table-cell>
          <table:table-cell table:style-name="Table20.A1" office:value-type="string">
            <text:p text:style-name="P855"><text:span text:style-name="T848">30</text:span><text:span text:style-name="T853"> </text:span><text:span text:style-name="T854">DIAS</text:span></text:p>
          </table:table-cell>
          <table:table-cell table:style-name="Table20.A1" office:value-type="string">
            <text:p text:style-name="P854"><text:span text:style-name="T852">12/08/2026</text:span><text:span text:style-name="T852"/></text:p>
          </table:table-cell>
          <table:table-cell table:style-name="Table20.A1" office:value-type="string">
            <text:p text:style-name="P856"><text:span text:style-name="T842">61852/2026</text:span><text:span text:style-name="T842"/></text:p>
          </table:table-cell>
        </table:table-row>
      </table:table>
      <text:p text:style-name="P857"><text:span text:style-name="T140">Art.</text:span><text:span text:style-name="T857"> </text:span><text:span text:style-name="T140">2º</text:span><text:span text:style-name="T858"> </text:span><text:span text:style-name="T149">Esta</text:span><text:span text:style-name="T859"> </text:span><text:span text:style-name="T149">Portaria</text:span><text:span text:style-name="T860"> </text:span><text:span text:style-name="T149">entra</text:span><text:span text:style-name="T860"> </text:span><text:span text:style-name="T149">em</text:span><text:span text:style-name="T860"> </text:span><text:span text:style-name="T149">vigor</text:span><text:span text:style-name="T860"> </text:span><text:span text:style-name="T265">na</text:span></text:p>
      <text:p text:style-name="P858"><text:span text:style-name="T146">data</text:span><text:span text:style-name="T861"> </text:span><text:span text:style-name="T146">de</text:span><text:span text:style-name="T172"> </text:span><text:span text:style-name="T146">sua</text:span><text:span text:style-name="T861"> </text:span><text:span text:style-name="T173">publicação.</text:span></text:p>
      <text:p text:style-name="P69"/>
      <text:p text:style-name="P859"/>
      <text:p text:style-name="P860"><text:span text:style-name="T146">Cachoeiro</text:span><text:span text:style-name="T862"> </text:span><text:span text:style-name="T146">de</text:span><text:span text:style-name="T863"> </text:span><text:span text:style-name="T146">Itapemirim/ES,</text:span><text:span text:style-name="T863"> </text:span><text:span text:style-name="T146">28</text:span><text:span text:style-name="T863"> </text:span><text:span text:style-name="T146">de</text:span><text:span text:style-name="T863"> </text:span><text:span text:style-name="T146">agosto</text:span><text:span text:style-name="T863"> </text:span><text:span text:style-name="T146">de</text:span><text:span text:style-name="T863"> </text:span><text:span text:style-name="T173">2026.</text:span></text:p>
      <text:p text:style-name="P69"/>
      <text:p text:style-name="P190"/>
      <text:p text:style-name="P861"><text:span text:style-name="T140">ROGÉRIO</text:span><text:span text:style-name="T270"> </text:span><text:span text:style-name="T140">DA</text:span><text:span text:style-name="T270"> </text:span><text:span text:style-name="T140">SILVA</text:span><text:span text:style-name="T270"> </text:span><text:span text:style-name="T148">ATHAYDE</text:span></text:p>
      <text:p text:style-name="P862"><text:span text:style-name="T84">Secretário</text:span><text:span text:style-name="T864"> </text:span><text:span text:style-name="T84">Municipal</text:span><text:span text:style-name="T864"> </text:span><text:span text:style-name="T84">de</text:span><text:span text:style-name="T865"> </text:span><text:span text:style-name="T87">Administração</text:span></text:p>
      <text:p text:style-name="P863"/>
      <text:p text:style-name="P90"/>
      <text:p text:style-name="P90"/>
      <text:p text:style-name="P864"/>
      <text:p text:style-name="P865"><text:span text:style-name="T467">PORTARIA</text:span><text:span text:style-name="T668"> </text:span><text:span text:style-name="T467">Nº</text:span><text:span text:style-name="T668"> </text:span><text:span text:style-name="T469">1.847/2026</text:span></text:p>
      <text:p text:style-name="P866"/>
      <text:p text:style-name="P867"><text:span text:style-name="T116">DISPÕE</text:span><text:span text:style-name="T113"><text:tab/></text:span><text:span text:style-name="T116">SOBRE</text:span><text:span text:style-name="T113"><text:tab/></text:span><text:span text:style-name="T116">INTERRUPÇÃO</text:span><text:span text:style-name="T113"><text:tab/></text:span><text:span text:style-name="T133">DE </text:span><text:span text:style-name="T113">FÉRIAS DE SERVIDOR.</text:span></text:p>
      <text:p text:style-name="P722"/>
      <text:p text:style-name="P868"><text:span text:style-name="T114">O</text:span><text:span text:style-name="T866"> <text:s text:c="2"/></text:span><text:span text:style-name="T113">SECRETÁRIO</text:span><text:span text:style-name="T867"> <text:s text:c="2"/></text:span><text:span text:style-name="T113">MUNICIPAL</text:span><text:span text:style-name="T868"> <text:s text:c="2"/></text:span><text:span text:style-name="T471">DE</text:span></text:p>
      <text:p text:style-name="P869"><text:span text:style-name="T113">ADMINISTRAÇÃO </text:span><text:span text:style-name="T114">de Cachoeiro de Itapemirim, Estado do Espírito Santo, no</text:span><text:span text:style-name="T673"> </text:span><text:span text:style-name="T114">uso de suas atribuições delegadas através dos Decretos nºs. 18.275/2008 e 35.892/2025, tendo em vista o que consta no processo nº </text:span><text:span text:style-name="T113">62423/2026</text:span><text:span text:style-name="T114">,</text:span></text:p>
      <text:p text:style-name="P870"><text:span text:style-name="T116">RESOLVE:</text:span><text:span text:style-name="T116"/></text:p>
      <text:p text:style-name="P151"/>
      <text:p text:style-name="P871"><text:span text:style-name="T113">Art. 1º </text:span><text:span text:style-name="T114">Autorizar a </text:span><text:span text:style-name="T476">Interrupção de férias </text:span><text:span text:style-name="T114">do servidor abaixo mencionado, nos termos do art. 74 da Lei nº 4.009,</text:span><text:span text:style-name="T475"> </text:span><text:span text:style-name="T114">de 1994, conforme as informações constantes a seguir.</text:span></text:p>
      <text:p text:style-name="P69"/>
      <table:table table:name="Table21" table:style-name="Table21">
        <table:table-column table:style-name="Table21.A"/>
        <table:table-column table:style-name="Table21.B"/>
        <table:table-column table:style-name="Table21.C"/>
        <table:table-column table:style-name="Table21.D"/>
        <table:table-column table:style-name="Table21.E"/>
        <table:table-column table:style-name="Table21.F"/>
        <table:table-column table:style-name="Table21.G"/>
        <table:table-row table:style-name="Table21.1">
          <table:table-cell table:style-name="Table21.A1" office:value-type="string">
            <text:p text:style-name="P872"/>
            <text:p text:style-name="P873"><text:span text:style-name="T614">Nome</text:span><text:span text:style-name="T614"/></text:p>
          </table:table-cell>
          <table:table-cell table:style-name="Table21.A1" office:value-type="string">
            <text:p text:style-name="P872"/>
            <text:p text:style-name="P873"><text:span text:style-name="T612">Admissão</text:span><text:span text:style-name="T612"/></text:p>
          </table:table-cell>
          <table:table-cell table:style-name="Table21.A1" office:value-type="string">
            <text:p text:style-name="P872"/>
            <text:p text:style-name="P874"><text:span text:style-name="T612">Cargo</text:span><text:span text:style-name="T612"/></text:p>
          </table:table-cell>
          <table:table-cell table:style-name="Table21.A1" office:value-type="string">
            <text:p text:style-name="P872"/>
            <text:p text:style-name="P875"><text:span text:style-name="T612">Vinculo</text:span><text:span text:style-name="T612"/></text:p>
          </table:table-cell>
          <table:table-cell table:style-name="Table21.A1" office:value-type="string">
            <text:p text:style-name="P872"/>
            <text:p text:style-name="P876"><text:span text:style-name="T612">Lotação</text:span><text:span text:style-name="T612"/></text:p>
          </table:table-cell>
          <table:table-cell table:style-name="Table21.A1" office:value-type="string">
            <text:p text:style-name="P877"><text:span text:style-name="T613">Período</text:span><text:span text:style-name="T616"> </text:span><text:span text:style-name="T613">de</text:span><text:span text:style-name="T616"> </text:span><text:span text:style-name="T613">férias</text:span><text:span text:style-name="T617"> </text:span><text:span text:style-name="T612">Interrompido</text:span></text:p>
          </table:table-cell>
          <table:table-cell table:style-name="Table21.A1" office:value-type="string">
            <text:p text:style-name="P878"><text:span text:style-name="T613">Período</text:span><text:span text:style-name="T616"> </text:span><text:span text:style-name="T613">a</text:span><text:span text:style-name="T616"> </text:span><text:span text:style-name="T613">ser</text:span><text:span text:style-name="T617"> </text:span><text:span text:style-name="T612">usufruído</text:span></text:p>
          </table:table-cell>
        </table:table-row>
        <table:table-row table:style-name="Table21.2">
          <table:table-cell table:style-name="Table21.A1" office:value-type="string">
            <text:p text:style-name="P879"/>
            <text:p text:style-name="P880"><text:span text:style-name="T819">MARILEILA</text:span><text:span text:style-name="T869"> </text:span><text:span text:style-name="T819">RODRIGUES</text:span><text:span text:style-name="T869"> </text:span><text:span text:style-name="T828">ESCANDIAN</text:span></text:p>
          </table:table-cell>
          <table:table-cell table:style-name="Table21.A1" office:value-type="string">
            <text:p text:style-name="P879"/>
            <text:p text:style-name="P880"><text:span text:style-name="T822">10/04/2025</text:span><text:span text:style-name="T822"/></text:p>
          </table:table-cell>
          <table:table-cell table:style-name="Table21.A1" office:value-type="string">
            <text:p text:style-name="P879"/>
            <text:p text:style-name="P881"><text:span text:style-name="T822">Psicólogo</text:span><text:span text:style-name="T822"/></text:p>
          </table:table-cell>
          <table:table-cell table:style-name="Table21.A1" office:value-type="string">
            <text:p text:style-name="P879"/>
            <text:p text:style-name="P808"><text:span text:style-name="T822">EFETIVO</text:span><text:span text:style-name="T822"/></text:p>
          </table:table-cell>
          <table:table-cell table:style-name="Table21.A1" office:value-type="string">
            <text:p text:style-name="P879"/>
            <text:p text:style-name="P882"><text:span text:style-name="T870">SEMUS</text:span><text:span text:style-name="T870"/></text:p>
          </table:table-cell>
          <table:table-cell table:style-name="Table21.A1" office:value-type="string">
            <text:p text:style-name="P883"/>
            <text:p text:style-name="P884"><text:span text:style-name="T823">01/09/2026</text:span><text:span text:style-name="T871"> </text:span><text:span text:style-name="T830">a</text:span></text:p>
            <text:p text:style-name="P885"><text:span text:style-name="T822">30/09/2026</text:span><text:span text:style-name="T822"/></text:p>
          </table:table-cell>
          <table:table-cell table:style-name="Table21.A1" office:value-type="string">
            <text:p text:style-name="P883"/>
            <text:p text:style-name="P886"><text:span text:style-name="T823">04/01/2027</text:span><text:span text:style-name="T872"> </text:span><text:span text:style-name="T830">a</text:span></text:p>
            <text:p text:style-name="P887"><text:span text:style-name="T822">02/02/2027</text:span><text:span text:style-name="T822"/></text:p>
          </table:table-cell>
        </table:table-row>
      </table:table>
      <text:p text:style-name="P888"><text:span text:style-name="T113">Art.</text:span><text:span text:style-name="T674"> </text:span><text:span text:style-name="T113">2º</text:span><text:span text:style-name="T873"> </text:span><text:span text:style-name="T114">Esta</text:span><text:span text:style-name="T874"> </text:span><text:span text:style-name="T114">Portaria</text:span><text:span text:style-name="T875"> </text:span><text:span text:style-name="T114">entra</text:span><text:span text:style-name="T875"> </text:span><text:span text:style-name="T114">em</text:span><text:span text:style-name="T874"> </text:span><text:span text:style-name="T114">vigor</text:span><text:span text:style-name="T875"> </text:span><text:span text:style-name="T114">na</text:span><text:span text:style-name="T875"> </text:span><text:span text:style-name="T118">data</text:span></text:p>
      <text:p text:style-name="P889"><text:span text:style-name="T114">de</text:span><text:span text:style-name="T675"> </text:span><text:span text:style-name="T114">sua</text:span><text:span text:style-name="T484"> </text:span><text:span text:style-name="T117">publicação.</text:span></text:p>
      <text:p text:style-name="P93"/>
      <text:p text:style-name="P890"><text:span text:style-name="T114">Cachoeiro</text:span><text:span text:style-name="T675"> </text:span><text:span text:style-name="T114">de</text:span><text:span text:style-name="T484"> </text:span><text:span text:style-name="T114">Itapemirim/ES,</text:span><text:span text:style-name="T675"> </text:span><text:span text:style-name="T114">31</text:span><text:span text:style-name="T484"> </text:span><text:span text:style-name="T114">de</text:span><text:span text:style-name="T484"> </text:span><text:span text:style-name="T114">agosto</text:span><text:span text:style-name="T675"> </text:span><text:span text:style-name="T114">de</text:span><text:span text:style-name="T484"> </text:span><text:span text:style-name="T117">2026.</text:span></text:p>
      <text:p text:style-name="P105"/>
      <text:p text:style-name="P105"/>
      <text:p text:style-name="P891"/>
      <text:p text:style-name="P892"><text:span text:style-name="T113">ROGÉRIO</text:span><text:span text:style-name="T485"> </text:span><text:span text:style-name="T113">DA</text:span><text:span text:style-name="T201"> </text:span><text:span text:style-name="T113">SILVA</text:span><text:span text:style-name="T485"> </text:span><text:span text:style-name="T116">ATHAYDE</text:span></text:p>
      <text:p text:style-name="P893"><text:span text:style-name="T113">Secretário</text:span><text:span text:style-name="T485"> </text:span><text:span text:style-name="T113">Municipal</text:span><text:span text:style-name="T485"> </text:span><text:span text:style-name="T113">de</text:span><text:span text:style-name="T201"> </text:span><text:span text:style-name="T116">Administração</text:span></text:p>
      <text:p text:style-name="P894"/>
      <text:p text:style-name="P66"/>
      <text:p text:style-name="P66"/>
      <text:p text:style-name="P895"/>
      <text:p text:style-name="P896"><text:span text:style-name="T876">Tornar Sem Efeito a publicação do Extrato de Contrato, abaixo mencionada, publicada no DOM Nº 7658 de 28/08/2026.</text:span><text:span text:style-name="T876"/></text:p>
      <text:p text:style-name="P897"><text:span text:style-name="T876">EXTRATO DE CONTRATO </text:span><text:span text:style-name="T877">ESPÉCIE:</text:span><text:span text:style-name="T878"> </text:span><text:span text:style-name="T879">CONTRATO</text:span><text:span text:style-name="T880"> </text:span><text:span text:style-name="T879">Nº</text:span><text:span text:style-name="T881"> </text:span><text:span text:style-name="T879">226/2026</text:span></text:p>
      <text:p text:style-name="P898"><text:span text:style-name="T882">CONTRATANTE:</text:span><text:span text:style-name="T883"> </text:span><text:span text:style-name="T884">MUNICÍPIO</text:span><text:span text:style-name="T885"> </text:span><text:span text:style-name="T884">DE</text:span><text:span text:style-name="T886"> </text:span><text:span text:style-name="T884">CACHOEIRO</text:span><text:span text:style-name="T885"> </text:span><text:span text:style-name="T884">DE</text:span><text:span text:style-name="T885"> </text:span><text:span text:style-name="T884">ITAPEMIRIM,</text:span><text:span text:style-name="T887"> </text:span><text:span text:style-name="T884">neste</text:span><text:span text:style-name="T885"> </text:span><text:span text:style-name="T884">ato</text:span><text:span text:style-name="T886"> </text:span><text:span text:style-name="T884">representado</text:span><text:span text:style-name="T885"> </text:span><text:span text:style-name="T888">pela</text:span></text:p>
      <text:p text:style-name="P899"><text:span text:style-name="T889">SECRETARIA</text:span><text:span text:style-name="T890"> </text:span><text:span text:style-name="T889">MUNICIPAL</text:span><text:span text:style-name="T891"> </text:span><text:span text:style-name="T889">DE</text:span><text:span text:style-name="T892"> </text:span><text:span text:style-name="T889">OBRAS</text:span><text:span text:style-name="T892"> </text:span><text:span text:style-name="T889">–</text:span><text:span text:style-name="T892"> </text:span><text:span text:style-name="T893">SEMO</text:span></text:p>
      <text:p text:style-name="P900"><text:span text:style-name="T894">CONTRATADA: </text:span><text:span text:style-name="T895">CONSTRUTORA</text:span><text:span text:style-name="T896"> </text:span><text:span text:style-name="T895">ITAIPAVA</text:span><text:span text:style-name="T896"> </text:span><text:span text:style-name="T895">LTDA</text:span><text:span text:style-name="T896"> </text:span><text:span text:style-name="T895">- </text:span><text:span text:style-name="T897">EPP</text:span></text:p>
      <text:p text:style-name="P901"><text:span text:style-name="T882">OBJETO:</text:span><text:span text:style-name="T898"> </text:span><text:span text:style-name="T884">O</text:span><text:span text:style-name="T899"> </text:span><text:span text:style-name="T884">presente</text:span><text:span text:style-name="T899"> </text:span><text:span text:style-name="T884">Contrato</text:span><text:span text:style-name="T899"> </text:span><text:span text:style-name="T884">tem</text:span><text:span text:style-name="T899"> </text:span><text:span text:style-name="T884">por</text:span><text:span text:style-name="T899"> </text:span><text:span text:style-name="T884">objeto</text:span><text:span text:style-name="T899"> </text:span><text:span text:style-name="T884">a</text:span><text:span text:style-name="T899"> </text:span><text:span text:style-name="T884">contratação</text:span><text:span text:style-name="T899"> </text:span><text:span text:style-name="T884">de</text:span><text:span text:style-name="T899"> </text:span><text:span text:style-name="T884">empresa</text:span><text:span text:style-name="T899"> </text:span><text:span text:style-name="T884">para</text:span><text:span text:style-name="T899"> </text:span><text:span text:style-name="T884">a</text:span><text:span text:style-name="T899"> </text:span><text:span text:style-name="T884">execução</text:span><text:span text:style-name="T899"> </text:span><text:span text:style-name="T884">de</text:span><text:span text:style-name="T899"> </text:span><text:span text:style-name="T884">obra de construção de uma praça esportiva no bairro Abelardo Ferreira Machado, no Município de Cachoeiro de Itapemirim/ES, para atender às demandas da Administração.</text:span></text:p>
      <text:p text:style-name="P902"><text:span text:style-name="T882">VALOR: </text:span><text:span text:style-name="T900">R$ 725.746,57 (Setecentos e vinte e cinco mil, setecentos e quarenta e seis reais e cinquenta e sete centavos).</text:span></text:p>
      <text:p text:style-name="P903"><text:span text:style-name="T882">PRAZO: </text:span><text:span text:style-name="T884">O prazo de vigência contratual será de 480 (quatrocentos e oitenta) dias corridos e o prazo de execução será de 300 (trezentos) dias corridos.</text:span></text:p>
      <text:p text:style-name="P904"><text:span text:style-name="T882">DOTAÇÃO ORÇAMENTÁRIA: </text:span><text:span text:style-name="T900">As despesas decorrentes desta execução correrão por conta do recurso</text:span><text:span text:style-name="T901"> </text:span><text:span text:style-name="T900">específico</text:span><text:span text:style-name="T901"> </text:span><text:span text:style-name="T900">consignado</text:span><text:span text:style-name="T901"> </text:span><text:span text:style-name="T900">no</text:span><text:span text:style-name="T901"> </text:span><text:span text:style-name="T900">orçamento</text:span><text:span text:style-name="T901"> </text:span><text:span text:style-name="T900">do</text:span><text:span text:style-name="T901"> </text:span><text:span text:style-name="T900">Município</text:span><text:span text:style-name="T901"> </text:span><text:span text:style-name="T900">de</text:span><text:span text:style-name="T901"> </text:span><text:span text:style-name="T900">Cachoeiro</text:span><text:span text:style-name="T901"> </text:span><text:span text:style-name="T900">de</text:span><text:span text:style-name="T901"> </text:span><text:span text:style-name="T900">Itapemirim,</text:span><text:span text:style-name="T902"> </text:span><text:span text:style-name="T900">constante nas seguintes dotações:</text:span></text:p>
      <text:p text:style-name="P905"><text:span text:style-name="T889">Órgão:</text:span><text:span text:style-name="T903"> </text:span><text:span text:style-name="T889">19</text:span><text:span text:style-name="T903"> </text:span><text:span text:style-name="T889">–</text:span><text:span text:style-name="T903"> </text:span><text:span text:style-name="T889">SECRETARIA</text:span><text:span text:style-name="T904"> </text:span><text:span text:style-name="T889">MUNICIPAL</text:span><text:span text:style-name="T891"> </text:span><text:span text:style-name="T889">DE</text:span><text:span text:style-name="T903"> </text:span><text:span text:style-name="T890">OBRAS</text:span></text:p>
      <text:p text:style-name="P906"><text:span text:style-name="T905">Unidade</text:span><text:span text:style-name="T906"> </text:span><text:span text:style-name="T905">Orçamentária:</text:span><text:span text:style-name="T888"> </text:span><text:span text:style-name="T905">01</text:span><text:span text:style-name="T888"> </text:span><text:span text:style-name="T905">–</text:span><text:span text:style-name="T888"> </text:span><text:span text:style-name="T905">SECRETARIA</text:span><text:span text:style-name="T907"> </text:span><text:span text:style-name="T905">MUNICIPAL</text:span><text:span text:style-name="T908"> </text:span><text:span text:style-name="T905">DE</text:span><text:span text:style-name="T888"> </text:span><text:span text:style-name="T905">OBRAS </text:span><text:span text:style-name="T884">Elemento de Despesa: 44905191000 - OBRAS EM</text:span><text:span text:style-name="T888"> </text:span><text:span text:style-name="T884">ANDAMENTO</text:span></text:p>
      <text:p text:style-name="P907"><text:span text:style-name="T884">Projeto/Atividade:</text:span><text:span text:style-name="T909"> </text:span><text:span text:style-name="T884">1.402</text:span><text:span text:style-name="T909"> </text:span><text:span text:style-name="T884">–</text:span><text:span text:style-name="T909"> </text:span><text:span text:style-name="T884">MODERNIZAÇÃO,</text:span><text:span text:style-name="T909"> </text:span><text:span text:style-name="T884">CONSTRUÇÃO,</text:span><text:span text:style-name="T909"> </text:span><text:span text:style-name="T884">REFORMA</text:span><text:span text:style-name="T910"> </text:span><text:span text:style-name="T884">DE</text:span><text:span text:style-name="T909"> </text:span><text:span text:style-name="T884">ESPAÇOS ESPORTIVOS E DE LAZER</text:span></text:p>
      <text:p text:style-name="P908"><text:span text:style-name="T884">Fonte</text:span><text:span text:style-name="T911"> </text:span><text:span text:style-name="T884">de</text:span><text:span text:style-name="T911"> </text:span><text:span text:style-name="T884">Recurso:</text:span><text:span text:style-name="T911"> </text:span><text:span text:style-name="T884">170000001358</text:span><text:span text:style-name="T911"> </text:span><text:span text:style-name="T884">–</text:span><text:span text:style-name="T911"> </text:span><text:span text:style-name="T884">SEMESP</text:span><text:span text:style-name="T887"> </text:span><text:span text:style-name="T884">–</text:span><text:span text:style-name="T911"> </text:span><text:span text:style-name="T884">PRAÇA ESPORT.ABERLARDO</text:span><text:span text:style-name="T911"> </text:span><text:span text:style-name="T884">MACHADO</text:span><text:span text:style-name="T911"> </text:span><text:span text:style-name="T884">– </text:span><text:span text:style-name="T905">CEF-6647142-0</text:span></text:p>
      <text:p text:style-name="P905"><text:span text:style-name="T889">Órgão:</text:span><text:span text:style-name="T903"> </text:span><text:span text:style-name="T889">19</text:span><text:span text:style-name="T903"> </text:span><text:span text:style-name="T889">–</text:span><text:span text:style-name="T903"> </text:span><text:span text:style-name="T889">SECRETARIA</text:span><text:span text:style-name="T904"> </text:span><text:span text:style-name="T889">MUNICIPAL</text:span><text:span text:style-name="T891"> </text:span><text:span text:style-name="T889">DE</text:span><text:span text:style-name="T903"> </text:span><text:span text:style-name="T890">OBRAS</text:span></text:p>
      <text:p text:style-name="P909"><text:span text:style-name="T889">Unidade</text:span><text:span text:style-name="T912"> </text:span><text:span text:style-name="T889">Orçamentária:</text:span><text:span text:style-name="T913"> </text:span><text:span text:style-name="T889">01</text:span><text:span text:style-name="T912"> </text:span><text:span text:style-name="T889">–</text:span><text:span text:style-name="T913"> </text:span><text:span text:style-name="T889">SECRETARIA</text:span><text:span text:style-name="T914"> </text:span><text:span text:style-name="T889">MUNICIPAL</text:span><text:span text:style-name="T915"> </text:span><text:span text:style-name="T889">DE</text:span><text:span text:style-name="T912"> </text:span><text:span text:style-name="T893">OBRAS</text:span></text:p>
      <text:p text:style-name="P910"><text:span text:style-name="T884">Projeto/Atividade:</text:span><text:span text:style-name="T909"> </text:span><text:span text:style-name="T884">1.402</text:span><text:span text:style-name="T909"> </text:span><text:span text:style-name="T884">–</text:span><text:span text:style-name="T909"> </text:span><text:span text:style-name="T884">MODERNIZAÇÃO,</text:span><text:span text:style-name="T909"> </text:span><text:span text:style-name="T884">CONSTRUÇÃO,</text:span><text:span text:style-name="T909"> </text:span><text:span text:style-name="T884">REFORMA</text:span><text:span text:style-name="T910"> </text:span><text:span text:style-name="T884">DE</text:span><text:span text:style-name="T909"> </text:span><text:span text:style-name="T884">ESPAÇOS ESPORTIVOS E DE LAZER</text:span></text:p>
      <text:p text:style-name="P905"><text:span text:style-name="T889">Elemento</text:span><text:span text:style-name="T913"> </text:span><text:span text:style-name="T889">de</text:span><text:span text:style-name="T913"> </text:span><text:span text:style-name="T889">Despesa:</text:span><text:span text:style-name="T916"> </text:span><text:span text:style-name="T889">44905191000</text:span><text:span text:style-name="T913"> </text:span><text:span text:style-name="T889">–</text:span><text:span text:style-name="T916"> </text:span><text:span text:style-name="T889">OBRAS</text:span><text:span text:style-name="T913"> </text:span><text:span text:style-name="T889">EM</text:span><text:span text:style-name="T891"> </text:span><text:span text:style-name="T890">ANDAMENTO</text:span></text:p>
      <text:p text:style-name="P911"><text:span text:style-name="T884">Fonte</text:span><text:span text:style-name="T910"> </text:span><text:span text:style-name="T884">de</text:span><text:span text:style-name="T910"> </text:span><text:span text:style-name="T884">Recurso:</text:span><text:span text:style-name="T910"> </text:span><text:span text:style-name="T884">150000000001</text:span><text:span text:style-name="T910"> </text:span><text:span text:style-name="T884">–</text:span><text:span text:style-name="T910"> </text:span><text:span text:style-name="T884">RECURSOS</text:span><text:span text:style-name="T910"> </text:span><text:span text:style-name="T884">NÃO</text:span><text:span text:style-name="T910"> </text:span><text:span text:style-name="T884">VINCULADOS</text:span><text:span text:style-name="T910"> </text:span><text:span text:style-name="T884">DE</text:span><text:span text:style-name="T910"> </text:span><text:span text:style-name="T884">IMPOSTOS</text:span><text:span text:style-name="T910"> </text:span><text:span text:style-name="T884">E</text:span><text:span text:style-name="T910"> </text:span><text:span text:style-name="T884">TRANSFERÊNCIAS DE IMPOSTOS</text:span></text:p>
      <text:p text:style-name="P912"><text:span text:style-name="T894">DATA</text:span><text:span text:style-name="T917"> </text:span><text:span text:style-name="T894">DA</text:span><text:span text:style-name="T918"> </text:span><text:span text:style-name="T894">ASSINATURA:</text:span><text:span text:style-name="T919"> </text:span><text:span text:style-name="T920">27/08/2026</text:span></text:p>
      <text:p text:style-name="P913"><text:span text:style-name="T882">SIGNATÁRIOS:</text:span><text:span text:style-name="T921"> </text:span><text:span text:style-name="T900">Rodolfo</text:span><text:span text:style-name="T922"> </text:span><text:span text:style-name="T900">Fernandes</text:span><text:span text:style-name="T922"> </text:span><text:span text:style-name="T900">do</text:span><text:span text:style-name="T922"> </text:span><text:span text:style-name="T900">Carmo</text:span><text:span text:style-name="T922"> </text:span><text:span text:style-name="T900">-</text:span><text:span text:style-name="T923"> </text:span><text:span text:style-name="T900">Secretário</text:span><text:span text:style-name="T922"> </text:span><text:span text:style-name="T900">Municipal</text:span><text:span text:style-name="T922"> </text:span><text:span text:style-name="T900">de</text:span><text:span text:style-name="T922"> </text:span><text:span text:style-name="T900">Obras</text:span><text:span text:style-name="T922"> </text:span><text:span text:style-name="T900">Interino,</text:span><text:span text:style-name="T922"> </text:span><text:span text:style-name="T900">Maria Claudia Cardoso Braconi - Construtora Itaipava Ltda - EPP</text:span></text:p>
      <text:p text:style-name="P912"><text:span text:style-name="T894">PROCESSO:</text:span><text:span text:style-name="T924"> </text:span><text:span text:style-name="T920">71.828/2025</text:span></text:p>
      <text:p text:style-name="P900"><text:span text:style-name="T894">ID</text:span><text:span text:style-name="T925"> </text:span><text:span text:style-name="T894">CidadES:</text:span><text:span text:style-name="T926"> </text:span><text:span text:style-name="T920">2025.016E0700001.01.0049</text:span></text:p>
      <text:p text:style-name="P914"/>
      <text:p text:style-name="P626"/>
      <text:p text:style-name="P915"/>
      <text:p text:style-name="P916"><text:span text:style-name="T894">EXTRATO DE CONVÊNIO ESPÉCIE: </text:span><text:span text:style-name="T927">CONVÊNIO Nº 013/2026</text:span></text:p>
      <text:p text:style-name="P917"><text:span text:style-name="T928">CONVENENTES: </text:span><text:span text:style-name="T889">MUNICÍPIO DE CACHOEIRO DE ITAPEMIRIM, atendendo necessidades da SECRETARIA MUNICIPAL DE ADMINISTRAÇÃO – SEMAD e o EXC EDUCACIONAL LTDA.</text:span></text:p>
      <text:p text:style-name="P918"><text:span text:style-name="T928">OBJETO:</text:span><text:span text:style-name="T929"> </text:span><text:span text:style-name="T889">O presente Convênio tem por objeto estabelecer condições para a concessão de</text:span><text:span text:style-name="T930"> </text:span><text:span text:style-name="T889">Estágio Curricular Obrigatório ou Não-obrigatório, com ou sem Remuneração para cursos de Graduação, Pós-graduação e Técnicos, aos alunos regularmente matriculados nos cursos da INSTITUIÇÃO DE ENSINO, objetivando a formação e aperfeiçoamento técnico-profissional no serviço público, mediante a execução, sem vínculo empregatício, de atividades inerentes a cada área, nas diversas Unidades da PMCI.</text:span></text:p>
      <text:p text:style-name="P919"><text:span text:style-name="T894">PRAZO:</text:span><text:span text:style-name="T931"> </text:span><text:span text:style-name="T927">12</text:span><text:span text:style-name="T932"> </text:span><text:span text:style-name="T927">(doze)</text:span><text:span text:style-name="T932"> </text:span><text:span text:style-name="T920">meses.</text:span></text:p>
      <text:p text:style-name="P920"><text:span text:style-name="T933">DATA</text:span><text:span text:style-name="T934"> </text:span><text:span text:style-name="T933">DA</text:span><text:span text:style-name="T935"> </text:span><text:span text:style-name="T933">ASSINATURA:</text:span><text:span text:style-name="T925"> </text:span><text:span text:style-name="T920">21/08/2026</text:span></text:p>
      <text:p text:style-name="P921"><text:span text:style-name="T928">SIGNATÁRIOS: </text:span><text:span text:style-name="T889">Rogério da Silva Athayde - Secretário Municipal de Administração, Vinicius da Costa - Administrador Não-Sócio da Instituição de Ensino</text:span></text:p>
      <text:p text:style-name="P922"><text:span text:style-name="T894">PROCESSO:</text:span><text:span text:style-name="T931"> </text:span><text:span text:style-name="T920">48584/2026</text:span></text:p>
      <text:p text:style-name="P626"/>
      <text:p text:style-name="P626"/>
      <text:p text:style-name="P626"/>
      <text:p text:style-name="P626"/>
      <text:p text:style-name="P626"/>
      <text:p text:style-name="P626"/>
      <text:p text:style-name="P626"/>
      <text:p text:style-name="P626"/>
      <text:p text:style-name="P626"/>
      <text:p text:style-name="P626"/>
      <text:p text:style-name="P626"/>
      <text:p text:style-name="P626"/>
      <text:p text:style-name="P626"/>
      <text:p text:style-name="P923"/>
      <text:p text:style-name="P924"><text:span text:style-name="T894">EXTRATO DE CONTRATO ESPÉCIE: </text:span><text:span text:style-name="T927">CONTRATO Nº 232/2026</text:span></text:p>
      <text:p text:style-name="P925"><text:span text:style-name="T928">CONTRATANTE:</text:span><text:span text:style-name="T929"> </text:span><text:span text:style-name="T889">MUNICÍPIO</text:span><text:span text:style-name="T930"> </text:span><text:span text:style-name="T889">DE</text:span><text:span text:style-name="T930"> </text:span><text:span text:style-name="T889">CACHOEIRO</text:span><text:span text:style-name="T930"> </text:span><text:span text:style-name="T889">DE</text:span><text:span text:style-name="T930"> </text:span><text:span text:style-name="T889">ITAPEMIRIM,</text:span><text:span text:style-name="T930"> </text:span><text:span text:style-name="T889">atendendo</text:span><text:span text:style-name="T930"> </text:span><text:span text:style-name="T889">necessidades</text:span><text:span text:style-name="T930"> </text:span><text:span text:style-name="T889">da SECRETARIA MUNICIPAL DE DESENVOLVIMENTO SOCIAL - SEMDES</text:span></text:p>
      <text:p text:style-name="P926"><text:span text:style-name="T894">CONTRATADA:</text:span><text:span text:style-name="T936"> </text:span><text:span text:style-name="T927">JN</text:span><text:span text:style-name="T937"> </text:span><text:span text:style-name="T927">SHOW</text:span><text:span text:style-name="T937"> </text:span><text:span text:style-name="T927">BUSINESS</text:span><text:span text:style-name="T937"> </text:span><text:span text:style-name="T927">LTDA.</text:span><text:span text:style-name="T937"> </text:span><text:span text:style-name="T927">-</text:span><text:span text:style-name="T938"> ME</text:span></text:p>
      <text:p text:style-name="P927"><text:span text:style-name="T882">OBJETO: </text:span><text:span text:style-name="T884">Contratação de empresa especializada na promoção de eventos para a realização</text:span><text:span text:style-name="T910"> </text:span><text:span text:style-name="T884">do “Show da Banda Comichão”, a fim de apresentação às 22:00h, com duração de 1:40h, no dia 18/09/2026 para apresentação na 41º Feira da Bondade, que será realizado no Parque de Exposição “Carlos Caiado Barbosa”, na cidade de Cachoeiro de Itapemirim/ES, incluindo as despesas de cachê, transporte (aéreo e local), hotel, alimentação, camarins, carregadores e encargos com notas fiscais.</text:span></text:p>
      <text:p text:style-name="P928"><text:span text:style-name="T939">VALOR: </text:span><text:span text:style-name="T890">R$</text:span><text:span text:style-name="T940"> </text:span><text:span text:style-name="T890">40.000,00</text:span><text:span text:style-name="T941"> </text:span><text:span text:style-name="T890">(quarenta</text:span><text:span text:style-name="T941"> </text:span><text:span text:style-name="T890">mil</text:span><text:span text:style-name="T940"> </text:span><text:span text:style-name="T890">reais).</text:span></text:p>
      <text:p text:style-name="P929"><text:span text:style-name="T894">PRAZO:</text:span><text:span text:style-name="T942"> </text:span><text:span text:style-name="T927">dia</text:span><text:span text:style-name="T943"> </text:span><text:span text:style-name="T927">31 de</text:span><text:span text:style-name="T943"> </text:span><text:span text:style-name="T927">dezembro</text:span><text:span text:style-name="T943"> </text:span><text:span text:style-name="T927">de </text:span><text:span text:style-name="T920">2026.</text:span></text:p>
      <text:p text:style-name="P930"><text:span text:style-name="T928">DOTAÇÃO ORÇAMENTÁRIA: </text:span><text:span text:style-name="T889">As despesas para o pagamento deste contrato correrão por conta dos recursos da Dotação Orçamentária a seguir especificada:</text:span></text:p>
      <text:p text:style-name="P931"><text:span text:style-name="T889">Órgão/Unidade:</text:span><text:span text:style-name="T892"> </text:span><text:span text:style-name="T890">09.01</text:span></text:p>
      <text:p text:style-name="P932"><text:span text:style-name="T889">Programa de Trabalho: 0901.0824404031.021- Realização da Feira da Bondade. Despesa: 3.3.90.39.99.000 – Outros Serviços de Terceiros - Pessoa Jurídica.</text:span><text:span text:style-name="T889"/></text:p>
      <text:p text:style-name="P933"><text:span text:style-name="T889">Ficha/Fonte: 1224 – 150000000001 - Recursos Não Vinculados de Impostos e Transferências de</text:span><text:span text:style-name="T930"> </text:span><text:span text:style-name="T890">Impostos.</text:span></text:p>
      <text:p text:style-name="P926"><text:span text:style-name="T933">DATA</text:span><text:span text:style-name="T934"> </text:span><text:span text:style-name="T933">DA</text:span><text:span text:style-name="T935"> </text:span><text:span text:style-name="T933">ASSINATURA:</text:span><text:span text:style-name="T925"> </text:span><text:span text:style-name="T920">31/08/2026</text:span></text:p>
      <text:p text:style-name="P934"><text:span text:style-name="T928">SIGNATÁRIOS:</text:span><text:span text:style-name="T929"> </text:span><text:span text:style-name="T889">Eder</text:span><text:span text:style-name="T930"> </text:span><text:span text:style-name="T889">Botelho</text:span><text:span text:style-name="T930"> </text:span><text:span text:style-name="T889">da</text:span><text:span text:style-name="T930"> </text:span><text:span text:style-name="T889">Fonseca</text:span><text:span text:style-name="T930"> </text:span><text:span text:style-name="T889">-</text:span><text:span text:style-name="T930"> </text:span><text:span text:style-name="T889">Secretário</text:span><text:span text:style-name="T930"> </text:span><text:span text:style-name="T889">Municipal</text:span><text:span text:style-name="T930"> </text:span><text:span text:style-name="T889">de</text:span><text:span text:style-name="T930"> </text:span><text:span text:style-name="T889">Desenvolvimento</text:span><text:span text:style-name="T930"> </text:span><text:span text:style-name="T889">Social </text:span><text:span text:style-name="T944">Interino e </text:span><text:span text:style-name="T889">Jales Euflausino de Faria Neto - Sócio Administrador da Contratada</text:span></text:p>
      <text:p text:style-name="P926"><text:span text:style-name="T894">PROCESSO:</text:span><text:span text:style-name="T931"> </text:span><text:span text:style-name="T920">59131/2026</text:span></text:p>
      <text:p text:style-name="P935"><text:span text:style-name="T894">ID</text:span><text:span text:style-name="T945"> </text:span><text:span text:style-name="T894">CidadES:</text:span><text:span text:style-name="T934"> </text:span><text:span text:style-name="T920">2026.016E0700001.10.0107</text:span></text:p>
      <text:p text:style-name="P936"/>
      <text:p text:style-name="P937"/>
      <text:p text:style-name="P938"><text:span text:style-name="T894">EXTRATO DE CONTRATO ESPÉCIE: </text:span><text:span text:style-name="T927">CONTRATO Nº 229/2026</text:span></text:p>
      <text:p text:style-name="P939"><text:span text:style-name="T928">CONTRATANTE:</text:span><text:span text:style-name="T946"> </text:span><text:span text:style-name="T889">MUNICÍPIO</text:span><text:span text:style-name="T947"> </text:span><text:span text:style-name="T889">DE</text:span><text:span text:style-name="T947"> </text:span><text:span text:style-name="T889">CACHOEIRO</text:span><text:span text:style-name="T947"> </text:span><text:span text:style-name="T889">DE</text:span><text:span text:style-name="T947"> </text:span><text:span text:style-name="T889">ITAPEMIRIM,</text:span><text:span text:style-name="T930"> </text:span><text:span text:style-name="T889">neste</text:span><text:span text:style-name="T947"> </text:span><text:span text:style-name="T889">ato</text:span><text:span text:style-name="T947"> </text:span><text:span text:style-name="T889">representado</text:span><text:span text:style-name="T947"> </text:span><text:span text:style-name="T889">pela SECRETARIA MUNICIPAL DE OBRAS – SEMO</text:span></text:p>
      <text:p text:style-name="P940"><text:span text:style-name="T933">CONTRATADA:</text:span><text:span text:style-name="T945"> </text:span><text:span text:style-name="T948">CONSTRUTORA</text:span><text:span text:style-name="T896"> </text:span><text:span text:style-name="T948">ITAIPAVA</text:span><text:span text:style-name="T896"> </text:span><text:span text:style-name="T949">LTDA</text:span></text:p>
      <text:p text:style-name="P941"><text:span text:style-name="T928">OBJETO: </text:span><text:span text:style-name="T889">O presente Contrato tem por objeto a contratação de empresa para a execução de obra de construção de uma praça esportiva no bairro Abelardo Ferreira Machado, no Município de Cachoeiro de Itapemirim/ES, para atender às demandas da Administração.</text:span></text:p>
      <text:p text:style-name="P942"><text:span text:style-name="T876">VALOR:</text:span><text:span text:style-name="T950"> </text:span><text:span text:style-name="T951">R$</text:span><text:span text:style-name="T952"> </text:span><text:span text:style-name="T951">689.459,24</text:span><text:span text:style-name="T952"> </text:span><text:span text:style-name="T951">(seiscentos</text:span><text:span text:style-name="T953"> </text:span><text:span text:style-name="T951">e</text:span><text:span text:style-name="T952"> </text:span><text:span text:style-name="T951">oitenta</text:span><text:span text:style-name="T952"> </text:span><text:span text:style-name="T951">e</text:span><text:span text:style-name="T952"> </text:span><text:span text:style-name="T951">nove</text:span><text:span text:style-name="T952"> </text:span><text:span text:style-name="T951">mil,</text:span><text:span text:style-name="T953"> </text:span><text:span text:style-name="T951">quatrocentos</text:span><text:span text:style-name="T953"> </text:span><text:span text:style-name="T951">e</text:span><text:span text:style-name="T952"> </text:span><text:span text:style-name="T951">cinquenta</text:span><text:span text:style-name="T952"> </text:span><text:span text:style-name="T951">e</text:span><text:span text:style-name="T952"> </text:span><text:span text:style-name="T951">nove reais e vinte e quatro centavos).</text:span></text:p>
      <text:p text:style-name="P943"><text:span text:style-name="T928">PRAZO: </text:span><text:span text:style-name="T889">O prazo de vigência contratual será de</text:span><text:span text:style-name="T954"> </text:span><text:span text:style-name="T889">480 (quatrocentos e oitenta) dias corridos e o</text:span><text:span text:style-name="T955"> </text:span><text:span text:style-name="T889">prazo de execução será de 300 (trezentos) dias corridos.</text:span></text:p>
      <text:p text:style-name="P944"><text:span text:style-name="T928">DOTAÇÃO ORÇAMENTÁRIA: </text:span><text:span text:style-name="T956">As despesas decorrentes desta execução correrão por conta do recurso específico consignado no orçamento do Município de Cachoeiro de Itapemirim, constante nas seguintes dotações:</text:span></text:p>
      <text:p text:style-name="P945"><text:span text:style-name="T889">Órgão:</text:span><text:span text:style-name="T893"> </text:span><text:span text:style-name="T889">19</text:span><text:span text:style-name="T904"> </text:span><text:span text:style-name="T889">–</text:span><text:span text:style-name="T904"> </text:span><text:span text:style-name="T889">SECRETARIA</text:span><text:span text:style-name="T957"> </text:span><text:span text:style-name="T889">MUNICIPAL</text:span><text:span text:style-name="T941"> </text:span><text:span text:style-name="T889">DE</text:span><text:span text:style-name="T904"> </text:span><text:span text:style-name="T890">OBRAS</text:span></text:p>
      <text:p text:style-name="P946"><text:span text:style-name="T889">Unidade Orçamentária: 01 – SECRETARIA</text:span><text:span text:style-name="T958"> </text:span><text:span text:style-name="T889">MUNICIPAL</text:span><text:span text:style-name="T890"> </text:span><text:span text:style-name="T889">DE OBRAS Elemento de Despesa: 44905191000 - OBRAS EM ANDAMENTO</text:span></text:p>
      <text:p text:style-name="P947"><text:span text:style-name="T889">Projeto/Atividade:</text:span><text:span text:style-name="T955"> </text:span><text:span text:style-name="T889">1.402</text:span><text:span text:style-name="T955"> </text:span><text:span text:style-name="T889">–</text:span><text:span text:style-name="T955"> </text:span><text:span text:style-name="T889">MODERNIZAÇÃO,</text:span><text:span text:style-name="T955"> </text:span><text:span text:style-name="T889">CONSTRUÇÃO,</text:span><text:span text:style-name="T955"> </text:span><text:span text:style-name="T889">REFORMA</text:span><text:span text:style-name="T955"> </text:span><text:span text:style-name="T889">DE</text:span><text:span text:style-name="T955"> </text:span><text:span text:style-name="T889">ESPAÇOS ESPORTIVOS E DE LAZER</text:span></text:p>
      <text:p text:style-name="P948"><text:span text:style-name="T889">Fonte</text:span><text:span text:style-name="T959"> </text:span><text:span text:style-name="T889">de</text:span><text:span text:style-name="T959"> </text:span><text:span text:style-name="T889">Recurso:</text:span><text:span text:style-name="T959"> </text:span><text:span text:style-name="T889">170000001358</text:span><text:span text:style-name="T959"> </text:span><text:span text:style-name="T889">–</text:span><text:span text:style-name="T959"> </text:span><text:span text:style-name="T889">SEMESP</text:span><text:span text:style-name="T960"> </text:span><text:span text:style-name="T889">–</text:span><text:span text:style-name="T959"> </text:span><text:span text:style-name="T889">PRAÇA</text:span><text:span text:style-name="T961"> </text:span><text:span text:style-name="T889">ESPORT.ABERLARDO</text:span><text:span text:style-name="T959"> </text:span><text:span text:style-name="T889">MACHADO</text:span><text:span text:style-name="T959"> </text:span><text:span text:style-name="T889">– </text:span><text:span text:style-name="T890">CEF-6647142-0</text:span></text:p>
      <text:p text:style-name="P949"><text:span text:style-name="T889">Órgão:</text:span><text:span text:style-name="T893"> </text:span><text:span text:style-name="T889">19</text:span><text:span text:style-name="T904"> </text:span><text:span text:style-name="T889">–</text:span><text:span text:style-name="T904"> </text:span><text:span text:style-name="T889">SECRETARIA</text:span><text:span text:style-name="T957"> </text:span><text:span text:style-name="T889">MUNICIPAL</text:span><text:span text:style-name="T941"> </text:span><text:span text:style-name="T889">DE</text:span><text:span text:style-name="T904"> </text:span><text:span text:style-name="T890">OBRAS</text:span></text:p>
      <text:p text:style-name="P950"><text:span text:style-name="T889">Unidade</text:span><text:span text:style-name="T962"> </text:span><text:span text:style-name="T889">Orçamentária: 01</text:span><text:span text:style-name="T962"> </text:span><text:span text:style-name="T889">– SECRETARIA</text:span><text:span text:style-name="T963"> </text:span><text:span text:style-name="T889">MUNICIPAL</text:span><text:span text:style-name="T964"> </text:span><text:span text:style-name="T889">DE</text:span><text:span text:style-name="T962"> </text:span><text:span text:style-name="T893">OBRAS</text:span></text:p>
      <text:p text:style-name="P951"><text:span text:style-name="T889">Projeto/Atividade:</text:span><text:span text:style-name="T955"> </text:span><text:span text:style-name="T889">1.402</text:span><text:span text:style-name="T955"> </text:span><text:span text:style-name="T889">–</text:span><text:span text:style-name="T955"> </text:span><text:span text:style-name="T889">MODERNIZAÇÃO,</text:span><text:span text:style-name="T955"> </text:span><text:span text:style-name="T889">CONSTRUÇÃO,</text:span><text:span text:style-name="T955"> </text:span><text:span text:style-name="T889">REFORMA</text:span><text:span text:style-name="T955"> </text:span><text:span text:style-name="T889">DE</text:span><text:span text:style-name="T955"> </text:span><text:span text:style-name="T889">ESPAÇOS ESPORTIVOS E DE LAZER</text:span></text:p>
      <text:p text:style-name="P949"><text:span text:style-name="T889">Elemento</text:span><text:span text:style-name="T891"> </text:span><text:span text:style-name="T889">de</text:span><text:span text:style-name="T965"> </text:span><text:span text:style-name="T889">Despesa:</text:span><text:span text:style-name="T891"> </text:span><text:span text:style-name="T889">44905191000</text:span><text:span text:style-name="T965"> </text:span><text:span text:style-name="T889">–</text:span><text:span text:style-name="T891"> </text:span><text:span text:style-name="T889">OBRAS</text:span><text:span text:style-name="T891"> </text:span><text:span text:style-name="T889">EM</text:span><text:span text:style-name="T966"> </text:span><text:span text:style-name="T890">ANDAMENTO</text:span></text:p>
      <text:p text:style-name="P952"><text:span text:style-name="T889">Fonte</text:span><text:span text:style-name="T955"> </text:span><text:span text:style-name="T889">de</text:span><text:span text:style-name="T955"> </text:span><text:span text:style-name="T889">Recurso:</text:span><text:span text:style-name="T955"> </text:span><text:span text:style-name="T889">150000000001</text:span><text:span text:style-name="T955"> </text:span><text:span text:style-name="T889">–</text:span><text:span text:style-name="T955"> </text:span><text:span text:style-name="T889">RECURSOS</text:span><text:span text:style-name="T955"> </text:span><text:span text:style-name="T889">NÃO</text:span><text:span text:style-name="T955"> </text:span><text:span text:style-name="T889">VINCULADOS</text:span><text:span text:style-name="T955"> </text:span><text:span text:style-name="T889">DE</text:span><text:span text:style-name="T955"> </text:span><text:span text:style-name="T889">IMPOSTOS</text:span><text:span text:style-name="T955"> </text:span><text:span text:style-name="T889">E TRANSFERÊNCIAS DE IMPOSTOS</text:span></text:p>
      <text:p text:style-name="P940"><text:span text:style-name="T933">DATA</text:span><text:span text:style-name="T934"> </text:span><text:span text:style-name="T933">DA</text:span><text:span text:style-name="T935"> </text:span><text:span text:style-name="T933">ASSINATURA:</text:span><text:span text:style-name="T925"> </text:span><text:span text:style-name="T920">28/08/2026</text:span></text:p>
      <text:p text:style-name="P953"><text:span text:style-name="T928">SIGNATÁRIOS: </text:span><text:span text:style-name="T956">Rodolfo Fernandes do Carmo - Secretário Municipal de Obras Interino e Maria Claudia Cardoso Braconi - Construtora Itaipava Ltda</text:span></text:p>
      <text:p text:style-name="P940"><text:span text:style-name="T894">PROCESSO:</text:span><text:span text:style-name="T931"> </text:span><text:span text:style-name="T920">71.828/2025</text:span></text:p>
      <text:p text:style-name="P954"><text:span text:style-name="T894">ID</text:span><text:span text:style-name="T945"> </text:span><text:span text:style-name="T894">CidadES:</text:span><text:span text:style-name="T934"> </text:span><text:span text:style-name="T920">2025.016E0700001.01.0049</text:span></text:p>
      <text:p text:style-name="P955"/>
      <text:p text:style-name="P956"/>
      <text:p text:style-name="P957"><text:span text:style-name="T894">EXTRATO DE CONTRATO ESPÉCIE: </text:span><text:span text:style-name="T927">CONTRATO Nº 230/2026</text:span></text:p>
      <text:p text:style-name="P958"><text:span text:style-name="T928">CONTRATANTE:</text:span><text:span text:style-name="T929"> </text:span><text:span text:style-name="T889">MUNICÍPIO</text:span><text:span text:style-name="T930"> </text:span><text:span text:style-name="T889">DE</text:span><text:span text:style-name="T930"> </text:span><text:span text:style-name="T889">CACHOEIRO</text:span><text:span text:style-name="T930"> </text:span><text:span text:style-name="T889">DE</text:span><text:span text:style-name="T930"> </text:span><text:span text:style-name="T889">ITAPEMIRIM,</text:span><text:span text:style-name="T930"> </text:span><text:span text:style-name="T889">neste</text:span><text:span text:style-name="T930"> </text:span><text:span text:style-name="T889">ato</text:span><text:span text:style-name="T930"> </text:span><text:span text:style-name="T889">representado</text:span><text:span text:style-name="T930"> </text:span><text:span text:style-name="T889">pela SECRETARIA MUNICIPAL DE DESENVOLVIMENTO SOCIAL - SEMDES</text:span></text:p>
      <text:p text:style-name="P959"><text:span text:style-name="T894">CONTRATADA:</text:span><text:span text:style-name="T967"> </text:span><text:span text:style-name="T927">CONVIVER</text:span><text:span text:style-name="T968"> </text:span><text:span text:style-name="T927">–</text:span><text:span text:style-name="T969"> </text:span><text:span text:style-name="T927">CUIDADOS</text:span><text:span text:style-name="T969"> </text:span><text:span text:style-name="T927">SENIOR</text:span><text:span text:style-name="T968"> </text:span><text:span text:style-name="T927">LTDA</text:span><text:span text:style-name="T920"> </text:span><text:span text:style-name="T927">-</text:span><text:span text:style-name="T968"> </text:span><text:span text:style-name="T938">ME</text:span></text:p>
      <text:p text:style-name="P960"><text:span text:style-name="T882">OBJETO: </text:span><text:span text:style-name="T884">O presente Contrato tem por objeto a prestação de serviços de disponibilização de vagas em Instituições de Longa Permanência para Pessoas Idosas – ILPI, destinadas ao acolhimento institucional de pessoas idosas com 60 (sessenta) anos ou mais, de ambos os sexos, com graus de dependência II e III, conforme classificação estabelecida pela RDC nº 502/2021, para o Sr. HAMILTON CÂNDIDO DA SILVA.</text:span></text:p>
      <text:p text:style-name="P961"><text:span text:style-name="T928">VALOR: </text:span><text:span text:style-name="T889">O</text:span><text:span text:style-name="T962"> </text:span><text:span text:style-name="T889">valor</text:span><text:span text:style-name="T962"> </text:span><text:span text:style-name="T889">mensal</text:span><text:span text:style-name="T962"> </text:span><text:span text:style-name="T889">é</text:span><text:span text:style-name="T962"> </text:span><text:span text:style-name="T889">de</text:span><text:span text:style-name="T962"> </text:span><text:span text:style-name="T889">R$</text:span><text:span text:style-name="T962"> </text:span><text:span text:style-name="T889">8.000,00</text:span><text:span text:style-name="T962"> </text:span><text:span text:style-name="T889">(oito</text:span><text:span text:style-name="T962"> </text:span><text:span text:style-name="T889">mil</text:span><text:span text:style-name="T962"> </text:span><text:span text:style-name="T889">reais),</text:span><text:span text:style-name="T962"> </text:span><text:span text:style-name="T889">referente</text:span><text:span text:style-name="T962"> </text:span><text:span text:style-name="T889">a</text:span><text:span text:style-name="T962"> </text:span><text:span text:style-name="T889">01</text:span><text:span text:style-name="T962"> </text:span><text:span text:style-name="T889">(uma)</text:span><text:span text:style-name="T962"> </text:span><text:span text:style-name="T889">vaga</text:span><text:span text:style-name="T962"> </text:span><text:span text:style-name="T889">e</text:span><text:span text:style-name="T962"> </text:span><text:span text:style-name="T889">R$</text:span><text:span text:style-name="T962"> </text:span><text:span text:style-name="T889">96.000,00 (noventa e seis mil reais), referente a 12 (doze) meses.</text:span></text:p>
      <text:p text:style-name="P962"><text:span text:style-name="T894">PRAZO:</text:span><text:span text:style-name="T970"> </text:span><text:span text:style-name="T927">60</text:span><text:span text:style-name="T971"> </text:span><text:span text:style-name="T927">(sessenta)</text:span><text:span text:style-name="T971"> </text:span><text:span text:style-name="T920">meses</text:span></text:p>
      <text:p text:style-name="P963"><text:span text:style-name="T928">DOTAÇÃO</text:span><text:span text:style-name="T929"> </text:span><text:span text:style-name="T928">ORÇAMENTÁRIA:</text:span><text:span text:style-name="T929"> </text:span><text:span text:style-name="T889">As</text:span><text:span text:style-name="T930"> </text:span><text:span text:style-name="T889">despesas</text:span><text:span text:style-name="T930"> </text:span><text:span text:style-name="T889">decorrentes</text:span><text:span text:style-name="T930"> </text:span><text:span text:style-name="T889">da</text:span><text:span text:style-name="T930"> </text:span><text:span text:style-name="T889">execução</text:span><text:span text:style-name="T930"> </text:span><text:span text:style-name="T889">deste</text:span><text:span text:style-name="T930"> </text:span><text:span text:style-name="T889">Contrato</text:span><text:span text:style-name="T930"> </text:span><text:span text:style-name="T889">correrão por conta do recurso específico consignado no Orçamento do Município de Cachoeiro de</text:span><text:span text:style-name="T955"> </text:span><text:span text:style-name="T889">Itapemirim, constante nas seguintes dotações:</text:span></text:p>
      <text:p text:style-name="P964"><text:span text:style-name="T889">Órgão/Unidade:</text:span><text:span text:style-name="T972"> </text:span><text:span text:style-name="T890">09.02</text:span></text:p>
      <text:p text:style-name="P965"><text:span text:style-name="T889">Programa de Trabalho: 0902.08241.09212.104 – Serviço de Acolhimento para Idosos Despesa: 3.3.90.39.99.000 – Outros Serviços de Terceiros – Pessoa Jurídica</text:span><text:span text:style-name="T889"/></text:p>
      <text:p text:style-name="P966"><text:span text:style-name="T889">Ficha-Fonte: 8027 – 1500000000001 - Recursos Não Vinculados de Impostos e Transferências de </text:span><text:span text:style-name="T890">Impostos</text:span></text:p>
      <text:p text:style-name="P959"><text:span text:style-name="T894">DATA</text:span><text:span text:style-name="T973"> </text:span><text:span text:style-name="T894">DA</text:span><text:span text:style-name="T973"> </text:span><text:span text:style-name="T894">ASSINATURA:</text:span><text:span text:style-name="T936"> </text:span><text:span text:style-name="T920">31/08/2026</text:span></text:p>
      <text:p text:style-name="P967"><text:span text:style-name="T928">SIGNATÁRIOS:</text:span><text:span text:style-name="T929"> </text:span><text:span text:style-name="T889">Eder</text:span><text:span text:style-name="T930"> </text:span><text:span text:style-name="T889">Botelho</text:span><text:span text:style-name="T930"> </text:span><text:span text:style-name="T889">da</text:span><text:span text:style-name="T930"> </text:span><text:span text:style-name="T889">Fonseca</text:span><text:span text:style-name="T930"> </text:span><text:span text:style-name="T889">-</text:span><text:span text:style-name="T930"> </text:span><text:span text:style-name="T889">Secretário</text:span><text:span text:style-name="T930"> </text:span><text:span text:style-name="T889">Municipal</text:span><text:span text:style-name="T930"> </text:span><text:span text:style-name="T889">de</text:span><text:span text:style-name="T930"> </text:span><text:span text:style-name="T889">Desenvolvimento</text:span><text:span text:style-name="T930"> </text:span><text:span text:style-name="T889">Social </text:span><text:span text:style-name="T944">Interino e </text:span><text:span text:style-name="T889">Nelma Maria Freire Rosa - Sócia da Contratada</text:span></text:p>
      <text:p text:style-name="P959"><text:span text:style-name="T894">PROCESSO:</text:span><text:span text:style-name="T974"> </text:span><text:span text:style-name="T920">57064/2026</text:span></text:p>
      <text:p text:style-name="P968"><text:span text:style-name="T894">ID</text:span><text:span text:style-name="T933"> </text:span><text:span text:style-name="T894">CidadES: </text:span><text:span text:style-name="T920">2026.016E0700001.10.0110</text:span></text:p>
      <text:p text:style-name="P626"/>
      <text:p text:style-name="P626"/>
      <text:p text:style-name="P626"/>
      <text:p text:style-name="P626"/>
      <text:p text:style-name="P626"/>
      <text:p text:style-name="P626"/>
      <text:p text:style-name="P626"/>
      <text:p text:style-name="P626"/>
      <text:p text:style-name="P969"/>
      <text:p text:style-name="P957"><text:span text:style-name="T894">EXTRATO DE CONTRATO ESPÉCIE: </text:span><text:span text:style-name="T927">CONTRATO Nº 231/2026</text:span></text:p>
      <text:p text:style-name="P970"><text:span text:style-name="T928">CONTRATANTE:</text:span><text:span text:style-name="T929"> </text:span><text:span text:style-name="T889">MUNICÍPIO</text:span><text:span text:style-name="T930"> </text:span><text:span text:style-name="T889">DE</text:span><text:span text:style-name="T930"> </text:span><text:span text:style-name="T889">CACHOEIRO</text:span><text:span text:style-name="T930"> </text:span><text:span text:style-name="T889">DE</text:span><text:span text:style-name="T930"> </text:span><text:span text:style-name="T889">ITAPEMIRIM,</text:span><text:span text:style-name="T930"> </text:span><text:span text:style-name="T889">neste</text:span><text:span text:style-name="T930"> </text:span><text:span text:style-name="T889">ato</text:span><text:span text:style-name="T930"> </text:span><text:span text:style-name="T889">representado</text:span><text:span text:style-name="T930"> </text:span><text:span text:style-name="T889">pela SECRETARIA MUNICIPAL DE DESENVOLVIMENTO SOCIAL - SEMDES</text:span></text:p>
      <text:p text:style-name="P971"><text:span text:style-name="T894">CONTRATADA:</text:span><text:span text:style-name="T967"> </text:span><text:span text:style-name="T927">CONVIVER</text:span><text:span text:style-name="T968"> </text:span><text:span text:style-name="T927">–</text:span><text:span text:style-name="T969"> </text:span><text:span text:style-name="T927">CUIDADOS</text:span><text:span text:style-name="T969"> </text:span><text:span text:style-name="T927">SENIOR</text:span><text:span text:style-name="T968"> </text:span><text:span text:style-name="T927">LTDA</text:span><text:span text:style-name="T920"> </text:span><text:span text:style-name="T927">-</text:span><text:span text:style-name="T968"> </text:span><text:span text:style-name="T938">ME</text:span></text:p>
      <text:p text:style-name="P972"><text:span text:style-name="T882">OBJETO: </text:span><text:span text:style-name="T884">O presente Contrato tem por objeto a prestação de serviços de disponibilização de vagas em Instituições de Longa Permanência para Pessoas Idosas – ILPI, destinadas ao acolhimento institucional de pessoas idosas com 60 (sessenta) anos ou mais, de ambos os sexos, com graus de dependência II e III, conforme classificação estabelecida pela RDC nº 502/2021, para a Srª CARMELITA CORREA PEREIRA.</text:span></text:p>
      <text:p text:style-name="P961"><text:span text:style-name="T928">VALOR: </text:span><text:span text:style-name="T889">O</text:span><text:span text:style-name="T962"> </text:span><text:span text:style-name="T889">valor</text:span><text:span text:style-name="T962"> </text:span><text:span text:style-name="T889">mensal</text:span><text:span text:style-name="T962"> </text:span><text:span text:style-name="T889">é</text:span><text:span text:style-name="T962"> </text:span><text:span text:style-name="T889">de</text:span><text:span text:style-name="T962"> </text:span><text:span text:style-name="T889">R$</text:span><text:span text:style-name="T962"> </text:span><text:span text:style-name="T889">8.000,00</text:span><text:span text:style-name="T962"> </text:span><text:span text:style-name="T889">(oito</text:span><text:span text:style-name="T962"> </text:span><text:span text:style-name="T889">mil</text:span><text:span text:style-name="T962"> </text:span><text:span text:style-name="T889">reais),</text:span><text:span text:style-name="T962"> </text:span><text:span text:style-name="T889">referente</text:span><text:span text:style-name="T962"> </text:span><text:span text:style-name="T889">a</text:span><text:span text:style-name="T962"> </text:span><text:span text:style-name="T889">01</text:span><text:span text:style-name="T962"> </text:span><text:span text:style-name="T889">(uma)</text:span><text:span text:style-name="T962"> </text:span><text:span text:style-name="T889">vaga</text:span><text:span text:style-name="T962"> </text:span><text:span text:style-name="T889">e</text:span><text:span text:style-name="T962"> </text:span><text:span text:style-name="T889">R$</text:span><text:span text:style-name="T962"> </text:span><text:span text:style-name="T889">96.000,00 (noventa e seis mil reais), referente a 12 (doze) meses.</text:span></text:p>
      <text:p text:style-name="P962"><text:span text:style-name="T894">PRAZO:</text:span><text:span text:style-name="T975"> </text:span><text:span text:style-name="T927">60</text:span><text:span text:style-name="T968"> </text:span><text:span text:style-name="T927">(sessenta)</text:span><text:span text:style-name="T969"> </text:span><text:span text:style-name="T920">meses</text:span></text:p>
      <text:p text:style-name="P963"><text:span text:style-name="T928">DOTAÇÃO</text:span><text:span text:style-name="T929"> </text:span><text:span text:style-name="T928">ORÇAMENTÁRIA:</text:span><text:span text:style-name="T929"> </text:span><text:span text:style-name="T889">As</text:span><text:span text:style-name="T930"> </text:span><text:span text:style-name="T889">despesas</text:span><text:span text:style-name="T930"> </text:span><text:span text:style-name="T889">decorrentes</text:span><text:span text:style-name="T930"> </text:span><text:span text:style-name="T889">da</text:span><text:span text:style-name="T930"> </text:span><text:span text:style-name="T889">execução</text:span><text:span text:style-name="T930"> </text:span><text:span text:style-name="T889">deste</text:span><text:span text:style-name="T930"> </text:span><text:span text:style-name="T889">Contrato</text:span><text:span text:style-name="T930"> </text:span><text:span text:style-name="T889">correrão por conta do recurso específico consignado no Orçamento do Município de Cachoeiro de</text:span><text:span text:style-name="T955"> </text:span><text:span text:style-name="T889">Itapemirim, constante nas seguintes dotações:</text:span></text:p>
      <text:p text:style-name="P964"><text:span text:style-name="T889">Órgão/Unidade:</text:span><text:span text:style-name="T972"> </text:span><text:span text:style-name="T890">09.02</text:span></text:p>
      <text:p text:style-name="P965"><text:span text:style-name="T889">Programa de Trabalho: 0902.08241.09212.104 – Serviço de Acolhimento para Idosos Despesa: 3.3.90.39.99.000 – Outros Serviços de Terceiros – Pessoa Jurídica</text:span><text:span text:style-name="T889"/></text:p>
      <text:p text:style-name="P966"><text:span text:style-name="T889">Ficha-Fonte: 8027 – 1500000000001 - Recursos Não Vinculados de Impostos e Transferências de </text:span><text:span text:style-name="T890">Impostos</text:span></text:p>
      <text:p text:style-name="P959"><text:span text:style-name="T894">DATA</text:span><text:span text:style-name="T973"> </text:span><text:span text:style-name="T894">DA</text:span><text:span text:style-name="T973"> </text:span><text:span text:style-name="T894">ASSINATURA:</text:span><text:span text:style-name="T936"> </text:span><text:span text:style-name="T920">31/08/2026</text:span></text:p>
      <text:p text:style-name="P973"><text:span text:style-name="T928">SIGNATÁRIOS: </text:span><text:span text:style-name="T889">Eder Botelho da Fonseca -</text:span><text:span text:style-name="T930"> </text:span><text:span text:style-name="T889">Secretário Municipal de Desenvolvimento Social</text:span><text:span text:style-name="T930"> </text:span><text:span text:style-name="T944">Interino e </text:span><text:span text:style-name="T889">Nelma Maria Freire Rosa - Sócia da Contratada</text:span></text:p>
      <text:p text:style-name="P959"><text:span text:style-name="T894">PROCESSO:</text:span><text:span text:style-name="T974"> </text:span><text:span text:style-name="T920">60764/2026</text:span></text:p>
      <text:p text:style-name="P974"><text:span text:style-name="T894">ID</text:span><text:span text:style-name="T933"> </text:span><text:span text:style-name="T894">CidadES: </text:span><text:span text:style-name="T920">2026.016E0700001.10.0111</text:span></text:p>
      <text:p text:style-name="P975"/>
      <text:h text:style-name="P976" text:outline-level="6"><text:span text:style-name="T18">AVISO</text:span><text:span text:style-name="T20"> </text:span><text:span text:style-name="T18">DE</text:span><text:span text:style-name="T21"> LICITAÇÃO</text:span></text:h>
      <text:p text:style-name="P977"><text:span text:style-name="T976">A Prefeitura de Cachoeiro de Itapemirim/ES, através da Comissão de Pregão, torna pública a realização do</text:span><text:span text:style-name="T977"> </text:span><text:span text:style-name="T976">Pregão</text:span><text:span text:style-name="T977"> </text:span><text:span text:style-name="T976">Eletrônico</text:span><text:span text:style-name="T977"> </text:span><text:span text:style-name="T976">nº</text:span><text:span text:style-name="T977"> </text:span><text:span text:style-name="T976">031/2026</text:span><text:span text:style-name="T977"> </text:span><text:span text:style-name="T976">–</text:span><text:span text:style-name="T977"> </text:span><text:span text:style-name="T976">ID</text:span><text:span text:style-name="T977"> </text:span><text:span text:style-name="T976">CidadES</text:span><text:span text:style-name="T977"> </text:span><text:span text:style-name="T976">n°:</text:span><text:span text:style-name="T977"> </text:span><text:span text:style-name="T976">2026.016E0700001.01.0042</text:span><text:span text:style-name="T977"> </text:span><text:span text:style-name="T976">Objeto:</text:span><text:span text:style-name="T977"> </text:span><text:span text:style-name="T976">Aquisição</text:span><text:span text:style-name="T977"> </text:span><text:span text:style-name="T976">Mate-rial de Higiene Pessoal, mediante Sistema de Registro de Preços. Início do acolhimento das propostas: 01/09/2026 às 14h. Limite para recebimento de propostas: 15/09/2026 às 11h59min. Sessão de disputa: 15/09/2026</text:span><text:span text:style-name="T978"> </text:span><text:span text:style-name="T976">às</text:span><text:span text:style-name="T978"> </text:span><text:span text:style-name="T976">12h.</text:span><text:span text:style-name="T978"> </text:span><text:span text:style-name="T976">Edital</text:span><text:span text:style-name="T978"> </text:span><text:span text:style-name="T976">disponível</text:span><text:span text:style-name="T978"> </text:span><text:span text:style-name="T976">nos</text:span><text:span text:style-name="T978"> </text:span><text:span text:style-name="T976">sites</text:span><text:span text:style-name="T978"> </text:span><text:a xlink:type="simple" xlink:href="https://www.portaldecompraspublicas.com.br/" text:style-name="ListLabel_20_21" text:visited-style-name="ListLabel_20_21"><text:span text:style-name="T976">https://www.portaldecompraspublicas.com.br</text:span></text:a><text:span text:style-name="T978"> </text:span><text:span text:style-name="T976">e</text:span><text:span text:style-name="T978"> </text:span><text:span text:style-name="T976">cachoeiro. </text:span><text:span text:style-name="T979">es.gov.br/licitacao.</text:span></text:p>
      <text:p text:style-name="P978"><text:span text:style-name="T976">Cachoeiro</text:span><text:span text:style-name="T980"> </text:span><text:span text:style-name="T976">de</text:span><text:span text:style-name="T979"> </text:span><text:span text:style-name="T976">Itapemirim/ES,</text:span><text:span text:style-name="T979"> 31/08/2026</text:span></text:p>
      <text:p text:style-name="P979"><text:span text:style-name="T981">Andréia</text:span><text:span text:style-name="T982"> </text:span><text:span text:style-name="T981">Feu</text:span><text:span text:style-name="T983"> </text:span><text:span text:style-name="T981">Quaresma</text:span><text:span text:style-name="T983"> </text:span><text:span text:style-name="T984">Pacheco</text:span></text:p>
      <text:p text:style-name="P980"><text:span text:style-name="T984">Pregoeira</text:span><text:span text:style-name="T985"> </text:span><text:span text:style-name="T984">Oficial</text:span></text:p>
      <text:p text:style-name="P981"/>
      <text:p text:style-name="P982"><text:span text:style-name="T981">SECRETARIA</text:span><text:span text:style-name="T986"> </text:span><text:span text:style-name="T981">MUNICIPAL</text:span><text:span text:style-name="T986"> </text:span><text:span text:style-name="T981">DE</text:span><text:span text:style-name="T986"> </text:span><text:span text:style-name="T984">OBRAS</text:span></text:p>
      <text:p text:style-name="P63"/>
      <text:p text:style-name="P983"/>
      <text:p text:style-name="P984"><text:span text:style-name="T987">ATESTADO DE RECEBIMENTO</text:span><text:span text:style-name="T988"> </text:span><text:span text:style-name="T987">PROVISÓRIO</text:span><text:span text:style-name="T989"> </text:span><text:span text:style-name="T987">DE</text:span><text:span text:style-name="T990"> </text:span><text:span text:style-name="T991">OBRAS</text:span></text:p>
      <text:p text:style-name="P985"/>
      <text:p text:style-name="P985"/>
      <text:p text:style-name="P985"/>
      <text:p text:style-name="P986"/>
      <text:h text:style-name="P987" text:outline-level="8"><text:span text:style-name="T992">Atestamos que a obra de </text:span><text:span text:style-name="T993">“EXECUÇÃO DA OBRA DE REFORMA ADEQUAÇÃO E MODERNIZAÇÃO DO CENTRO DE OPERAÇÃO ESPECIALIZAÇÃO</text:span><text:span text:style-name="T994"> </text:span><text:span text:style-name="T993">DA</text:span><text:span text:style-name="T995"> </text:span><text:span text:style-name="T993">GUARDA</text:span><text:span text:style-name="T996"> </text:span><text:span text:style-name="T993">MUNICIPAL</text:span><text:span text:style-name="T997"> </text:span><text:span text:style-name="T993">-</text:span><text:span text:style-name="T997"> </text:span><text:span text:style-name="T993">COPE,</text:span><text:span text:style-name="T997"> </text:span><text:span text:style-name="T993">ILHA</text:span><text:span text:style-name="T996"> </text:span><text:span text:style-name="T993">DA</text:span><text:span text:style-name="T995"> </text:span><text:span text:style-name="T993">LUZ</text:span><text:span text:style-name="T998"> </text:span><text:span text:style-name="T999">-</text:span></text:h>
      <text:p text:style-name="P988"><text:span text:style-name="T1000">CACHOEIRO DE ITAPEMIRIM/ES”, conforme Contrato nº 020/2022, </text:span><text:span text:style-name="T1001">executado pela empresa AL CONSTRUÇÕES EIRELI</text:span><text:span text:style-name="T1000">, </text:span><text:span text:style-name="T1001">encontra-se devidamente concluída e entregue nos termos contratados desde o dia</text:span><text:span text:style-name="T1002"> </text:span><text:span text:style-name="T1000">21 de agosto de 2026.</text:span></text:p>
      <text:p text:style-name="P985"/>
      <text:p text:style-name="P989"/>
      <text:p text:style-name="P990"><text:span text:style-name="T1001">Por</text:span><text:span text:style-name="T1003"> </text:span><text:span text:style-name="T1001">ser</text:span><text:span text:style-name="T1004"> </text:span><text:span text:style-name="T1001">verdade,</text:span><text:span text:style-name="T1003"> </text:span><text:span text:style-name="T1001">firmamos</text:span><text:span text:style-name="T1005"> </text:span><text:span text:style-name="T1001">o</text:span><text:span text:style-name="T1005"> </text:span><text:span text:style-name="T1001">presente,</text:span><text:span text:style-name="T1006"> </text:span><text:span text:style-name="T1001">sob</text:span><text:span text:style-name="T1006"> </text:span><text:span text:style-name="T1001">penas</text:span><text:span text:style-name="T1003"> </text:span><text:span text:style-name="T1001">da</text:span><text:span text:style-name="T1003"> </text:span><text:span text:style-name="T1007">lei.</text:span></text:p>
      <text:p text:style-name="P991"/>
      <text:p text:style-name="P991"/>
      <text:p text:style-name="P991"/>
      <text:p text:style-name="P992"/>
      <text:p text:style-name="P993"><text:span text:style-name="T1008">Cachoeiro</text:span><text:span text:style-name="T1009"> </text:span><text:span text:style-name="T1008">de</text:span><text:span text:style-name="T1010"> </text:span><text:span text:style-name="T1008">Itapemirim</text:span><text:span text:style-name="T1011"> </text:span><text:span text:style-name="T1008">-</text:span><text:span text:style-name="T1010"> </text:span><text:span text:style-name="T1008">ES,</text:span><text:span text:style-name="T1012"> </text:span><text:span text:style-name="T1008">28</text:span><text:span text:style-name="T1010"> </text:span><text:span text:style-name="T1008">de</text:span><text:span text:style-name="T1013"> </text:span><text:span text:style-name="T1008">agosto</text:span><text:span text:style-name="T1010"> </text:span><text:span text:style-name="T1008">de</text:span><text:span text:style-name="T1010"> </text:span><text:span text:style-name="T1014">2026.</text:span></text:p>
      <text:p text:style-name="P991"/>
      <text:p text:style-name="P991"/>
      <text:p text:style-name="P991"/>
      <text:p text:style-name="P994"/>
      <text:p text:style-name="P995"><draw:frame draw:style-name="fr8" draw:name="Image1" text:anchor-type="as-char" svg:width="1.8409in" svg:height="0.0161in" draw:z-index="309"><draw:image xlink:href="Pictures/10000001000000B0000000016613DFFF.png" xlink:type="simple" xlink:show="embed" xlink:actuate="onLoad" draw:mime-type="image/png"/></draw:frame><text:span text:style-name="T1015"><text:tab/></text:span><text:span text:style-name="T1015"><draw:frame draw:style-name="fr8" draw:name="Image2" text:anchor-type="as-char" svg:width="1.5992in" svg:height="0.0161in" draw:z-index="310"><draw:image xlink:href="Pictures/1000000100000099000000016CAF2B40.png" xlink:type="simple" xlink:show="embed" xlink:actuate="onLoad" draw:mime-type="image/png"/></draw:frame></text:span></text:p>
      <text:section text:style-name="Sect7" text:name="Section9">
        <text:p text:style-name="P996"><text:span text:style-name="T1016">Rodolfo</text:span><text:span text:style-name="T1017"> </text:span><text:span text:style-name="T1016">Fernandes</text:span><text:span text:style-name="T1018"> </text:span><text:span text:style-name="T1016">do</text:span><text:span text:style-name="T1019"> </text:span><text:span text:style-name="T1020">Carmo</text:span></text:p>
        <text:p text:style-name="P997"><text:span text:style-name="T1021">Secretário</text:span><text:span text:style-name="T1022"> </text:span><text:span text:style-name="T1021">Municipal</text:span><text:span text:style-name="T1022"> </text:span><text:span text:style-name="T1021">de</text:span><text:span text:style-name="T1023"> </text:span><text:span text:style-name="T1021">Obras</text:span><text:span text:style-name="T1024"> </text:span><text:span text:style-name="T1025">(Interino)</text:span></text:p>
        <text:p text:style-name="P998"><text:span text:style-name="T1016">João</text:span><text:span text:style-name="T1026"> </text:span><text:span text:style-name="T1016">Antônio</text:span><text:span text:style-name="T1017"> </text:span><text:span text:style-name="T1020">Daroz</text:span></text:p>
        <text:p text:style-name="P999"><text:span text:style-name="T1021">Secretário</text:span><text:span text:style-name="T1027"> </text:span><text:span text:style-name="T1021">de</text:span><text:span text:style-name="T1028"> </text:span><text:span text:style-name="T1021">Segurança</text:span><text:span text:style-name="T1027"> </text:span><text:span text:style-name="T1021">e</text:span><text:span text:style-name="T1029"> </text:span><text:span text:style-name="T1021">Trânsito</text:span><text:span text:style-name="T1028"> </text:span><text:span text:style-name="T1021">(em </text:span><text:span text:style-name="T1025">exercício)</text:span></text:p>
      </text:section>
      <text:section text:style-name="Sect1" text:name="Section10">
        <text:p text:style-name="P991"/>
        <text:p text:style-name="P1000"/>
        <text:p text:style-name="P1001"><draw:frame draw:style-name="fr8" draw:name="Image3" text:anchor-type="as-char" svg:width="1.8409in" svg:height="0.0161in" draw:z-index="311"><draw:image xlink:href="Pictures/10000001000000B0000000016613DFFF.png" xlink:type="simple" xlink:show="embed" xlink:actuate="onLoad" draw:mime-type="image/png"/></draw:frame></text:p>
        <text:p text:style-name="P1002"><text:span text:style-name="T1016">Bruna</text:span><text:span text:style-name="T1030"> </text:span><text:span text:style-name="T1016">D’Assumpção</text:span><text:span text:style-name="T1018"> Mata</text:span></text:p>
        <text:p text:style-name="P1003"><text:span text:style-name="T1021">Fiscal</text:span><text:span text:style-name="T1025"> </text:span><text:span text:style-name="T1021">da</text:span><text:span text:style-name="T1031"> </text:span><text:span text:style-name="T1023">Obra</text:span></text:p>
      </text:section>
      <text:p text:style-name="P1004"/>
      <text:p text:style-name="P1005"/>
      <text:h text:style-name="P1006" text:outline-level="6"><text:span text:style-name="T21">AGERSA</text:span><text:span text:style-name="T21"/></text:h>
      <text:p text:style-name="P1007"/>
      <text:p text:style-name="P1008"/>
      <text:p text:style-name="P1009"><text:span text:style-name="T1032">AGÊNCIA</text:span><text:span text:style-name="T1033"> </text:span><text:span text:style-name="T1032">MUNICIPAL</text:span><text:span text:style-name="T1034"> </text:span><text:span text:style-name="T1032">DE</text:span><text:span text:style-name="T1033"> </text:span><text:span text:style-name="T1032">REGULAÇÃO</text:span><text:span text:style-name="T1033"> </text:span><text:span text:style-name="T1032">DOS</text:span><text:span text:style-name="T1034"> </text:span><text:span text:style-name="T1032">SERVIÇOS</text:span><text:span text:style-name="T1034"> </text:span><text:span text:style-name="T1032">PÚBLICOS</text:span><text:span text:style-name="T1034"> </text:span><text:span text:style-name="T1032">DELEGADOS</text:span><text:span text:style-name="T1034"> </text:span><text:span text:style-name="T1032">DE</text:span><text:span text:style-name="T1035"> </text:span><text:span text:style-name="T1032">CACHOEIRO DE ITAPEMIRIM – AGERSA</text:span></text:p>
      <text:p text:style-name="P1010"/>
      <text:p text:style-name="P1010"/>
      <text:p text:style-name="P1011"/>
      <text:p text:style-name="P1012"><text:span text:style-name="T1036">DECISÃO</text:span><text:span text:style-name="T1037"> </text:span><text:span text:style-name="T1036">ADMINISTRATIVA</text:span></text:p>
      <text:p text:style-name="P1010"/>
      <text:p text:style-name="P1013"/>
      <text:p text:style-name="P1014"><text:span text:style-name="T1032">Processo</text:span><text:span text:style-name="T1038"> </text:span><text:span text:style-name="T1032">Principal:</text:span><text:span text:style-name="T1034"> </text:span><text:span text:style-name="T1039">30158/2026</text:span></text:p>
      <text:p text:style-name="P1015"><text:span text:style-name="T1032">Processo</text:span><text:span text:style-name="T1038"> </text:span><text:span text:style-name="T1032">Apensado:</text:span><text:span text:style-name="T1033"> </text:span><text:span text:style-name="T1039">43166/2026</text:span></text:p>
      <text:p text:style-name="P1016"><text:span text:style-name="T1032">Diretoria:</text:span><text:span text:style-name="T1040"> </text:span><text:span text:style-name="T1041">Diretoria</text:span><text:span text:style-name="T1042"> </text:span><text:span text:style-name="T1041">de</text:span><text:span text:style-name="T1043"> </text:span><text:span text:style-name="T1041">Regulaça</text:span><text:span text:style-name="T1044"> </text:span><text:span text:style-name="T1041">o</text:span><text:span text:style-name="T1042"> </text:span><text:span text:style-name="T1041">III</text:span><text:span text:style-name="T1045"> </text:span><text:span text:style-name="T1041">–</text:span><text:span text:style-name="T1042"> </text:span><text:span text:style-name="T1041">DT</text:span><text:span text:style-name="T1043"> III</text:span></text:p>
      <text:p text:style-name="P1017"><text:span text:style-name="T1036">Interessada:</text:span><text:span text:style-name="T1032"><text:tab/></text:span><text:span text:style-name="T1039">Estacionamento</text:span><text:span text:style-name="T1041"><text:tab/></text:span><text:span text:style-name="T1039">Rotativo</text:span><text:span text:style-name="T1041"><text:tab/></text:span><text:span text:style-name="T1039">Cachoeiro</text:span><text:span text:style-name="T1041"><text:tab/></text:span><text:span text:style-name="T1039">Digital</text:span><text:span text:style-name="T1041"><text:tab/></text:span><text:span text:style-name="T1043">SPE</text:span><text:span text:style-name="T1041"><text:tab/></text:span><text:span text:style-name="T1039">Ltda.</text:span></text:p>
      <text:p text:style-name="P1018"><text:span text:style-name="T1046">Auto</text:span><text:span text:style-name="T1047"> </text:span><text:span text:style-name="T1046">de</text:span><text:span text:style-name="T1048"> </text:span><text:span text:style-name="T1046">Infraça</text:span><text:span text:style-name="T1049"> </text:span><text:span text:style-name="T1046">o:</text:span><text:span text:style-name="T1050"> </text:span><text:span text:style-name="T1046">nº</text:span><text:span text:style-name="T1051"> </text:span><text:span text:style-name="T1052">05/2026</text:span></text:p>
      <text:p text:style-name="P1019"/>
      <text:p text:style-name="P1019"/>
      <text:list text:style-name="WWNum2">
        <text:list-item>
          <text:p text:style-name="P1020"><text:span text:style-name="T1053">RELATÓRIO</text:span><text:span text:style-name="T1053"/></text:p>
        </text:list-item>
      </text:list>
      <text:p text:style-name="P1021"><text:span text:style-name="T1054">Inicialmente,</text:span><text:span text:style-name="T1055"> </text:span><text:span text:style-name="T1054">cumpre</text:span><text:span text:style-name="T1055"> </text:span><text:span text:style-name="T1054">registrar</text:span><text:span text:style-name="T1056"> </text:span><text:span text:style-name="T1054">que,</text:span><text:span text:style-name="T1057"> </text:span><text:span text:style-name="T1054">em</text:span><text:span text:style-name="T1056"> </text:span><text:span text:style-name="T1054">raza</text:span><text:span text:style-name="T1055"> </text:span><text:span text:style-name="T1054">o</text:span><text:span text:style-name="T1056"> </text:span><text:span text:style-name="T1054">do</text:span><text:span text:style-name="T1057"> </text:span><text:span text:style-name="T1054">elevado</text:span><text:span text:style-name="T1057"> </text:span><text:span text:style-name="T1054">volume</text:span><text:span text:style-name="T1056"> </text:span><text:span text:style-name="T1054">de</text:span><text:span text:style-name="T1057"> </text:span><text:span text:style-name="T1054">demandas</text:span><text:span text:style-name="T1057"> </text:span><text:span text:style-name="T1054">processuais</text:span><text:span text:style-name="T1058"> </text:span><text:span text:style-name="T1059">submetidas a esta Coordenadoria Jurí</text:span><text:span text:style-name="T1060"> </text:span><text:span text:style-name="T1059">dica, aliado a</text:span><text:span text:style-name="T1061"> </text:span><text:span text:style-name="T1059">necessidade de exame individualizado dos</text:span><text:span text:style-name="T1058"> </text:span><text:span text:style-name="T1056">autos</text:span><text:span text:style-name="T1062"> </text:span><text:span text:style-name="T1056">e</text:span><text:span text:style-name="T1062"> </text:span><text:span text:style-name="T1056">a</text:span><text:span text:style-name="T1062"> </text:span><text:span text:style-name="T1056">diversidade</text:span><text:span text:style-name="T1063"> </text:span><text:span text:style-name="T1056">e</text:span><text:span text:style-name="T1062"> </text:span><text:span text:style-name="T1056">complexidade</text:span><text:span text:style-name="T1062"> </text:span><text:span text:style-name="T1056">das</text:span><text:span text:style-name="T1064"> </text:span><text:span text:style-name="T1056">mate</text:span><text:span text:style-name="T1062"> </text:span><text:span text:style-name="T1056">rias sob</text:span><text:span text:style-name="T1057"> </text:span><text:span text:style-name="T1056">apreciaça</text:span><text:span text:style-name="T1062"> </text:span><text:span text:style-name="T1056">o,</text:span><text:span text:style-name="T1057"> </text:span><text:span text:style-name="T1056">a</text:span><text:span text:style-name="T1057"> </text:span><text:span text:style-name="T1056">ana</text:span><text:span text:style-name="T1062"> </text:span><text:span text:style-name="T1056">lise</text:span><text:span text:style-name="T1057"> </text:span><text:span text:style-name="T1056">e</text:span><text:span text:style-name="T1065"> </text:span><text:span text:style-name="T1056">a</text:span><text:span text:style-name="T1057"> </text:span><text:span text:style-name="T1056">consequente</text:span><text:span text:style-name="T1058"> </text:span><text:span text:style-name="T1054">emissa</text:span><text:span text:style-name="T1055"> </text:span><text:span text:style-name="T1054">o</text:span><text:span text:style-name="T1055"> </text:span><text:span text:style-name="T1054">da presente decisa</text:span><text:span text:style-name="T1055"> </text:span><text:span text:style-name="T1054">o somente se tornaram possí</text:span><text:span text:style-name="T1055"> </text:span><text:span text:style-name="T1054">veis nesta oportunidade. Os</text:span><text:span text:style-name="T1058"> </text:span><text:span text:style-name="T1054">processos submetidos a apreciaça</text:span><text:span text:style-name="T1055"> </text:span><text:span text:style-name="T1054">o desta unidade demandam exame detido de seus</text:span><text:span text:style-name="T1058"> </text:span><text:span text:style-name="T1056">elementos</text:span><text:span text:style-name="T1062"> </text:span><text:span text:style-name="T1056">fa</text:span><text:span text:style-name="T1062"> </text:span><text:span text:style-name="T1056">ticos,</text:span><text:span text:style-name="T1062"> </text:span><text:span text:style-name="T1056">te</text:span><text:span text:style-name="T1063"> </text:span><text:span text:style-name="T1056">cnicos</text:span><text:span text:style-name="T1062"> </text:span><text:span text:style-name="T1056">e</text:span><text:span text:style-name="T1062"> </text:span><text:span text:style-name="T1056">jurí</text:span><text:span text:style-name="T1063"> </text:span><text:span text:style-name="T1056">dicos,</text:span><text:span text:style-name="T1062"> </text:span><text:span text:style-name="T1056">circunsta</text:span><text:span text:style-name="T1062"> </text:span><text:span text:style-name="T1056">ncia</text:span><text:span text:style-name="T1063"> </text:span><text:span text:style-name="T1056">que</text:span><text:span text:style-name="T1062"> </text:span><text:span text:style-name="T1056">inviabilizou</text:span><text:span text:style-name="T1062"> </text:span><text:span text:style-name="T1056">a</text:span><text:span text:style-name="T1063"> </text:span><text:span text:style-name="T1056">conclusa</text:span><text:span text:style-name="T1062"> </text:span><text:span text:style-name="T1056">o</text:span><text:span text:style-name="T1066"> </text:span><text:span text:style-name="T1056">da</text:span><text:span text:style-name="T1065"> </text:span><text:span text:style-name="T1056">ana</text:span><text:span text:style-name="T1062"> </text:span><text:span text:style-name="T1056">lise</text:span><text:span text:style-name="T1058"> </text:span><text:span text:style-name="T1054">em momento anterior.</text:span></text:p>
      <text:p text:style-name="P1022"><text:span text:style-name="T1059">Trata-se</text:span><text:span text:style-name="T1067"> </text:span><text:span text:style-name="T1059">do </text:span><text:span text:style-name="T1068">Processo Administrativo nº 30158/2026</text:span><text:span text:style-name="T1059">, instaurado no a</text:span><text:span text:style-name="T1069"> </text:span><text:span text:style-name="T1059">mbito da Diretoria de</text:span><text:span text:style-name="T1058"> </text:span><text:span text:style-name="T1054">Regulaça</text:span><text:span text:style-name="T1055"> </text:span><text:span text:style-name="T1054">o III – DT III para apuraça</text:span><text:span text:style-name="T1055"> </text:span><text:span text:style-name="T1054">o de suposta reincide</text:span><text:span text:style-name="T1055"> </text:span><text:span text:style-name="T1054">ncia da Concessiona</text:span><text:span text:style-name="T1055"> </text:span><text:span text:style-name="T1054">ria</text:span><text:span text:style-name="T1058"> </text:span><text:span text:style-name="T1070">ESTACIONAMENTO</text:span><text:span text:style-name="T1071"> </text:span><text:span text:style-name="T1070">ROTATIVO</text:span><text:span text:style-name="T1071"> </text:span><text:span text:style-name="T1070">CACHOEIRO</text:span><text:span text:style-name="T1072"> </text:span><text:span text:style-name="T1070">DIGITAL</text:span><text:span text:style-name="T1073"> </text:span><text:span text:style-name="T1070">SPE</text:span><text:span text:style-name="T1071"> </text:span><text:span text:style-name="T1070">LTDA.</text:span><text:span text:style-name="T1054">,</text:span><text:span text:style-name="T1074"> </text:span><text:span text:style-name="T1054">relacionada</text:span><text:span text:style-name="T1075"> </text:span><text:span text:style-name="T1054">a</text:span><text:span text:style-name="T1076"> </text:span><text:span text:style-name="T1054">na</text:span><text:span text:style-name="T1077"> </text:span><text:span text:style-name="T1078">o</text:span></text:p>
      <text:p text:style-name="P1023"><text:span text:style-name="T1056">apresentaça</text:span><text:span text:style-name="T1062"> </text:span><text:span text:style-name="T1056">o</text:span><text:span text:style-name="T1062"> </text:span><text:span text:style-name="T1056">dos</text:span><text:span text:style-name="T1062"> </text:span><text:span text:style-name="T1056">demonstrativos de freque</text:span><text:span text:style-name="T1062"> </text:span><text:span text:style-name="T1056">ncia dos colaboradores referentes aos meses de</text:span><text:span text:style-name="T1058"> </text:span><text:span text:style-name="T1054">janeiro e fevereiro de 2026.</text:span></text:p>
      <text:p text:style-name="P1024"><text:span text:style-name="T1054">No</text:span><text:span text:style-name="T1055"> </text:span><text:span text:style-name="T1054">curso</text:span><text:span text:style-name="T1055"> </text:span><text:span text:style-name="T1054">do</text:span><text:span text:style-name="T1055"> </text:span><text:span text:style-name="T1054">procedimento</text:span><text:span text:style-name="T1079"> </text:span><text:span text:style-name="T1054">foi</text:span><text:span text:style-name="T1055"> </text:span><text:span text:style-name="T1054">lavrado</text:span><text:span text:style-name="T1055"> </text:span><text:span text:style-name="T1054">o</text:span><text:span text:style-name="T1079"> </text:span><text:span text:style-name="T1070">Auto</text:span><text:span text:style-name="T1080"> </text:span><text:span text:style-name="T1070">de</text:span><text:span text:style-name="T1080"> </text:span><text:span text:style-name="T1070">Infração</text:span><text:span text:style-name="T1081"> </text:span><text:span text:style-name="T1070">nº</text:span><text:span text:style-name="T1080"> </text:span><text:span text:style-name="T1070">05/2026</text:span><text:span text:style-name="T1054">,</text:span><text:span text:style-name="T1055"> </text:span><text:span text:style-name="T1054">em</text:span><text:span text:style-name="T1079"> </text:span><text:span text:style-name="T1054">raza</text:span><text:span text:style-name="T1055"> </text:span><text:span text:style-name="T1054">o</text:span><text:span text:style-name="T1055"> </text:span><text:span text:style-name="T1054">da</text:span><text:span text:style-name="T1079"> </text:span><text:span text:style-name="T1054">alegada</text:span><text:span text:style-name="T1058"> </text:span><text:span text:style-name="T1059">na</text:span><text:span text:style-name="T1069"> </text:span><text:span text:style-name="T1059">o apresentaça</text:span><text:span text:style-name="T1069"> </text:span><text:span text:style-name="T1059">o dos referidos demonstrativos, conduta enquadrada como descumprimento</text:span><text:span text:style-name="T1058"> </text:span><text:span text:style-name="T1056">do</text:span><text:span text:style-name="T1062"> </text:span><text:span text:style-name="T1056">art.</text:span><text:span text:style-name="T1062"> </text:span><text:span text:style-name="T1056">6º,</text:span><text:span text:style-name="T1062"> </text:span><text:span text:style-name="T1056">inciso</text:span><text:span text:style-name="T1066"> </text:span><text:span text:style-name="T1056">I, da Resoluça</text:span><text:span text:style-name="T1062"> </text:span><text:span text:style-name="T1056">o AGERSA nº 01/2025 e caracterizada como infraça</text:span><text:span text:style-name="T1062"> </text:span><text:span text:style-name="T1056">o prevista</text:span><text:span text:style-name="T1058"> </text:span><text:span text:style-name="T1054">no art. 8º, inciso VI, da Portaria AGERSA nº 026/2022.</text:span></text:p>
      <text:p text:style-name="P1025"><text:span text:style-name="T1054">A</text:span><text:span text:style-name="T1055"> </text:span><text:span text:style-name="T1054">fiscalizaça</text:span><text:span text:style-name="T1055"> </text:span><text:span text:style-name="T1054">o considerou, ainda, tratar-se de hipo</text:span><text:span text:style-name="T1055"> </text:span><text:span text:style-name="T1054">tese de reincide</text:span><text:span text:style-name="T1055"> </text:span><text:span text:style-name="T1054">ncia, tendo em vista a</text:span><text:span text:style-name="T1058"> </text:span><text:span text:style-name="T1054">lavratura</text:span><text:span text:style-name="T1055"> </text:span><text:span text:style-name="T1054">anterior</text:span><text:span text:style-name="T1055"> </text:span><text:span text:style-name="T1054">do</text:span><text:span text:style-name="T1055"> </text:span><text:span text:style-name="T1054">Auto</text:span><text:span text:style-name="T1079"> </text:span><text:span text:style-name="T1054">de</text:span><text:span text:style-name="T1063"> </text:span><text:span text:style-name="T1054">Infraça</text:span><text:span text:style-name="T1055"> </text:span><text:span text:style-name="T1054">o</text:span><text:span text:style-name="T1056"> </text:span><text:span text:style-name="T1054">nº</text:span><text:span text:style-name="T1057"> </text:span><text:span text:style-name="T1054">02/2026,</text:span><text:span text:style-name="T1057"> </text:span><text:span text:style-name="T1054">de</text:span><text:span text:style-name="T1057"> </text:span><text:span text:style-name="T1054">09/02/2026,</text:span><text:span text:style-name="T1057"> </text:span><text:span text:style-name="T1054">aplicando</text:span><text:span text:style-name="T1057"> </text:span><text:span text:style-name="T1054">o</text:span><text:span text:style-name="T1057"> </text:span><text:span text:style-name="T1054">acre</text:span><text:span text:style-name="T1055"> </text:span><text:span text:style-name="T1054">scimo</text:span><text:span text:style-name="T1058"> </text:span><text:span text:style-name="T1054">previsto</text:span><text:span text:style-name="T1082"> </text:span><text:span text:style-name="T1054">no</text:span><text:span text:style-name="T1082"> </text:span><text:span text:style-name="T1054">art.</text:span><text:span text:style-name="T1056"> </text:span><text:span text:style-name="T1054">11</text:span><text:span text:style-name="T1056"> </text:span><text:span text:style-name="T1054">da</text:span><text:span text:style-name="T1082"> </text:span><text:span text:style-name="T1054">Portaria</text:span><text:span text:style-name="T1082"> </text:span><text:span text:style-name="T1054">AGERSA</text:span><text:span text:style-name="T1056"> </text:span><text:span text:style-name="T1054">nº</text:span><text:span text:style-name="T1082"> </text:span><text:span text:style-name="T1054">026/2022</text:span><text:span text:style-name="T1056"> </text:span><text:span text:style-name="T1054">e</text:span><text:span text:style-name="T1082"> </text:span><text:span text:style-name="T1054">fixando</text:span><text:span text:style-name="T1082"> </text:span><text:span text:style-name="T1054">a</text:span><text:span text:style-name="T1082"> </text:span><text:span text:style-name="T1054">penalidade</text:span><text:span text:style-name="T1082"> </text:span><text:span text:style-name="T1054">no</text:span><text:span text:style-name="T1082"> </text:span><text:span text:style-name="T1054">valor</text:span><text:span text:style-name="T1082"> </text:span><text:span text:style-name="T1054">de</text:span><text:span text:style-name="T1057"> </text:span><text:span text:style-name="T1070">R$</text:span><text:span text:style-name="T1083"> </text:span><text:span text:style-name="T1070">18.621,88</text:span><text:span text:style-name="T1084"> </text:span><text:span text:style-name="T1070">(dezoito</text:span><text:span text:style-name="T1084"> </text:span><text:span text:style-name="T1070">mil,</text:span><text:span text:style-name="T1053"> </text:span><text:span text:style-name="T1070">seiscentos</text:span><text:span text:style-name="T1084"> </text:span><text:span text:style-name="T1070">e</text:span><text:span text:style-name="T1084"> </text:span><text:span text:style-name="T1070">vinte</text:span><text:span text:style-name="T1084"> </text:span><text:span text:style-name="T1070">e</text:span><text:span text:style-name="T1084"> </text:span><text:span text:style-name="T1070">um</text:span><text:span text:style-name="T1053"> </text:span><text:span text:style-name="T1070">reais</text:span><text:span text:style-name="T1053"> </text:span><text:span text:style-name="T1070">e</text:span><text:span text:style-name="T1084"> </text:span><text:span text:style-name="T1070">oitenta</text:span><text:span text:style-name="T1053"> </text:span><text:span text:style-name="T1070">e</text:span><text:span text:style-name="T1084"> </text:span><text:span text:style-name="T1070">oito</text:span><text:span text:style-name="T1085"> </text:span><text:span text:style-name="T1070">centavos)</text:span><text:span text:style-name="T1054">.</text:span></text:p>
      <text:p text:style-name="P1026"><text:span text:style-name="T1054">Em</text:span><text:span text:style-name="T1055"> </text:span><text:span text:style-name="T1054">face</text:span><text:span text:style-name="T1055"> </text:span><text:span text:style-name="T1054">da</text:span><text:span text:style-name="T1055"> </text:span><text:span text:style-name="T1054">autuaça</text:span><text:span text:style-name="T1079"> </text:span><text:span text:style-name="T1054">o,</text:span><text:span text:style-name="T1066"> </text:span><text:span text:style-name="T1054">a Concessiona</text:span><text:span text:style-name="T1055"> </text:span><text:span text:style-name="T1054">ria apresentou o </text:span><text:span text:style-name="T1070">Ofício nº 105/2026</text:span><text:span text:style-name="T1054">, protocolado em</text:span><text:span text:style-name="T1058"> </text:span><text:span text:style-name="T1054">11/06/2026 e autuado sob o </text:span><text:span text:style-name="T1070">Processo nº 43166/2026, posteriormente apensado ao</text:span><text:span text:style-name="T1083"> </text:span><text:span text:style-name="T1070">Processo principal nº 30158/2026</text:span><text:span text:style-name="T1054">, por meio do qual apresentou defesa administrativa</text:span><text:span text:style-name="T1058"> </text:span><text:span text:style-name="T1059">contra</text:span><text:span text:style-name="T1069"> </text:span><text:span text:style-name="T1059">o</text:span><text:span text:style-name="T1086"> </text:span><text:span text:style-name="T1059">Auto</text:span><text:span text:style-name="T1086"> </text:span><text:span text:style-name="T1059">de</text:span><text:span text:style-name="T1069"> </text:span><text:span text:style-name="T1059">Infraça</text:span><text:span text:style-name="T1086"> </text:span><text:span text:style-name="T1059">o</text:span><text:span text:style-name="T1087"> </text:span><text:span text:style-name="T1059">nº 05/2026.</text:span><text:span text:style-name="T1067"> </text:span><text:span text:style-name="T1059">A</text:span><text:span text:style-name="T1067"> </text:span><text:span text:style-name="T1059">pro</text:span><text:span text:style-name="T1069"> </text:span><text:span text:style-name="T1059">pria a</text:span><text:span text:style-name="T1069"> </text:span><text:span text:style-name="T1059">rea te</text:span><text:span text:style-name="T1069"> </text:span><text:span text:style-name="T1059">cnica certificou</text:span><text:span text:style-name="T1060"> </text:span><text:span text:style-name="T1059">nos</text:span><text:span text:style-name="T1060"> </text:span><text:span text:style-name="T1059">autos</text:span><text:span text:style-name="T1067"> </text:span><text:span text:style-name="T1059">essa</text:span><text:span text:style-name="T1067"> </text:span><text:span text:style-name="T1059">relaça</text:span><text:span text:style-name="T1069"> </text:span><text:span text:style-name="T1059">o</text:span><text:span text:style-name="T1058"> </text:span><text:span text:style-name="T1054">de</text:span><text:span text:style-name="T1062"> </text:span><text:span text:style-name="T1054">apensamento.</text:span></text:p>
      <text:p text:style-name="P1025"><text:span text:style-name="T1059">Em</text:span><text:span text:style-name="T1069"> </text:span><text:span text:style-name="T1059">cara</text:span><text:span text:style-name="T1086"> </text:span><text:span text:style-name="T1059">ter</text:span><text:span text:style-name="T1086"> </text:span><text:span text:style-name="T1059">preliminar,</text:span><text:span text:style-name="T1069"> </text:span><text:span text:style-name="T1059">a</text:span><text:span text:style-name="T1067"> </text:span><text:span text:style-name="T1059">Concessiona</text:span><text:span text:style-name="T1069"> </text:span><text:span text:style-name="T1059">ria sustenta</text:span><text:span text:style-name="T1067"> </text:span><text:span text:style-name="T1059">a nulidade do Auto de Infraça</text:span><text:span text:style-name="T1069"> </text:span><text:span text:style-name="T1059">o por ause</text:span><text:span text:style-name="T1069"> </text:span><text:span text:style-name="T1059">ncia</text:span><text:span text:style-name="T1088"> </text:span><text:span text:style-name="T1059">de</text:span><text:span text:style-name="T1086"> </text:span><text:span text:style-name="T1059">Termo de Notificaça</text:span><text:span text:style-name="T1069"> </text:span><text:span text:style-name="T1059">o – TN e pela alegada inobserva</text:span><text:span text:style-name="T1069"> </text:span><text:span text:style-name="T1059">ncia do procedimento estabelecido nos</text:span><text:span text:style-name="T1058"> </text:span><text:span text:style-name="T1054">arts.</text:span><text:span text:style-name="T1055"> </text:span><text:span text:style-name="T1054">14</text:span><text:span text:style-name="T1055"> </text:span><text:span text:style-name="T1054">a</text:span><text:span text:style-name="T1055"> </text:span><text:span text:style-name="T1054">18</text:span><text:span text:style-name="T1079"> </text:span><text:span text:style-name="T1054">da</text:span><text:span text:style-name="T1062"> </text:span><text:span text:style-name="T1054">Portaria</text:span><text:span text:style-name="T1062"> </text:span><text:span text:style-name="T1054">AGERSA</text:span><text:span text:style-name="T1064"> </text:span><text:span text:style-name="T1054">nº</text:span><text:span text:style-name="T1064"> </text:span><text:span text:style-name="T1054">026/2022.</text:span><text:span text:style-name="T1062"> </text:span><text:span text:style-name="T1054">No</text:span><text:span text:style-name="T1064"> </text:span><text:span text:style-name="T1054">me</text:span><text:span text:style-name="T1055"> </text:span><text:span text:style-name="T1054">rito,</text:span><text:span text:style-name="T1064"> </text:span><text:span text:style-name="T1054">afirma</text:span><text:span text:style-name="T1062"> </text:span><text:span text:style-name="T1054">que</text:span><text:span text:style-name="T1064"> </text:span><text:span text:style-name="T1054">os</text:span><text:span text:style-name="T1063"> </text:span><text:span text:style-name="T1054">demonstrativos</text:span><text:span text:style-name="T1063"> </text:span><text:span text:style-name="T1054">de</text:span><text:span text:style-name="T1058"> </text:span><text:span text:style-name="T1054">freque</text:span><text:span text:style-name="T1055"> </text:span><text:span text:style-name="T1054">ncia foram tempestivamente apresentados nos Processos nº 12637/2026 e nº</text:span><text:span text:style-name="T1058"> </text:span><text:span text:style-name="T1054">22911/2026</text:span><text:span text:style-name="T1057"> </text:span><text:span text:style-name="T1054">e que a fiscalizaça</text:span><text:span text:style-name="T1089"> </text:span><text:span text:style-name="T1054">o teria examinado processos distintos daqueles nos quais a</text:span></text:p>
      <text:p text:style-name="P1027"/>
      <text:p text:style-name="P1019"/>
      <text:p text:style-name="P1028"/>
      <text:p text:style-name="P1029"><text:span text:style-name="T1090">documentação</text:span><text:span text:style-name="T1091"> </text:span><text:span text:style-name="T1092">se</text:span><text:span text:style-name="T1093"> </text:span><text:span text:style-name="T1092">encontrava</text:span><text:span text:style-name="T1094"> </text:span><text:span text:style-name="T1095">juntada</text:span><text:span text:style-name="T1096">.</text:span></text:p>
      <text:p text:style-name="P1030"><text:span text:style-name="T1097">A </text:span><text:span text:style-name="T1098">defesa</text:span><text:span text:style-name="T1099"> </text:span><text:span text:style-name="T1097">questiona, ainda, a </text:span><text:span text:style-name="T1098">caracterização da</text:span><text:span text:style-name="T1099"> </text:span><text:span text:style-name="T1097">reincidência,</text:span><text:span text:style-name="T1100"> </text:span><text:span text:style-name="T1097">alegando ausência</text:span><text:span text:style-name="T1100"> </text:span><text:span text:style-name="T1098">de identidade</text:span><text:span text:style-name="T1101"> </text:span><text:span text:style-name="T1102">entre a infração anteriormente objeto </text:span><text:span text:style-name="T1101">do </text:span><text:span text:style-name="T1102">Auto </text:span><text:span text:style-name="T1101">nº 02/2026 </text:span><text:span text:style-name="T1102">e</text:span><text:span text:style-name="T1103"> </text:span><text:span text:style-name="T1102">aquela imputada </text:span><text:span text:style-name="T1101">no </text:span><text:span text:style-name="T1102">Auto </text:span><text:span text:style-name="T1101">nº 05/2026, bem </text:span><text:span text:style-name="T1102">como </text:span><text:span text:style-name="T1101">inexistência </text:span><text:span text:style-name="T1102">de </text:span><text:span text:style-name="T1101">decisão </text:span><text:span text:style-name="T1102">administrativa </text:span><text:span text:style-name="T1101">definitiva </text:span><text:span text:style-name="T1102">acerca </text:span><text:span text:style-name="T1101">da primeira </text:span><text:span text:style-name="T1097">autuação. Requer, ao </text:span><text:span text:style-name="T1098">final, </text:span><text:span text:style-name="T1097">a </text:span><text:span text:style-name="T1098">nulidade do procedimento </text:span><text:span text:style-name="T1097">ou, subsidiariamente,</text:span><text:span text:style-name="T1104"> </text:span><text:span text:style-name="T1097">a </text:span><text:span text:style-name="T1098">declaração de</text:span><text:span text:style-name="T1101"> insubsistência</text:span><text:span text:style-name="T1105"> </text:span><text:span text:style-name="T1101">do</text:span><text:span text:style-name="T1105"> </text:span><text:span text:style-name="T1101">Auto</text:span><text:span text:style-name="T1105"> </text:span><text:span text:style-name="T1101">de</text:span><text:span text:style-name="T1105"> </text:span><text:span text:style-name="T1101">Infração</text:span><text:span text:style-name="T1106"> </text:span><text:span text:style-name="T1102">e</text:span><text:span text:style-name="T1107"> </text:span><text:span text:style-name="T1102">o</text:span><text:span text:style-name="T1107"> </text:span><text:span text:style-name="T1102">cancelamento</text:span><text:span text:style-name="T1108"> </text:span><text:span text:style-name="T1101">da</text:span><text:span text:style-name="T1109"> </text:span><text:span text:style-name="T1101">multa</text:span><text:span text:style-name="T1106"> </text:span><text:span text:style-name="T1102">aplicada.</text:span></text:p>
      <text:p text:style-name="P1031"><text:span text:style-name="T1092">Após o apensamento </text:span><text:span text:style-name="T1090">do Processo nº </text:span><text:span text:style-name="T1092">43166/2026, a área </text:span><text:span text:style-name="T1090">técnica </text:span><text:span text:style-name="T1092">apresentou </text:span><text:span text:style-name="T1090">manifestação </text:span><text:span text:style-name="T1092">acerca </text:span><text:span text:style-name="T1090">das razões defensivas, reconhecendo </text:span><text:span text:style-name="T1092">expressamente a </text:span><text:span text:style-name="T1090">tempestividade </text:span><text:span text:style-name="T1092">da </text:span><text:span text:style-name="T1090">defesa. Quanto </text:span><text:span text:style-name="T1092">à </text:span><text:span text:style-name="T1090">preliminar, </text:span><text:span text:style-name="T1092">sustentou </text:span><text:span text:style-name="T1090">que </text:span><text:span text:style-name="T1092">o Auto </text:span><text:span text:style-name="T1090">de Infração nº 02/2026 teria </text:span><text:span text:style-name="T1092">sido </text:span><text:span text:style-name="T1090">precedido de </text:span><text:span text:style-name="T1092">atuação administrativa anterior e que, </text:span><text:span text:style-name="T1090">por </text:span><text:span text:style-name="T1092">se </text:span><text:span text:style-name="T1090">tratar de </text:span><text:span text:style-name="T1092">reincidência </text:span><text:span text:style-name="T1090">ocorrida </text:span><text:span text:style-name="T1092">em </text:span><text:span text:style-name="T1090">período inferior </text:span><text:span text:style-name="T1092">a </text:span><text:span text:style-name="T1090">doze meses,</text:span><text:span text:style-name="T1110"> </text:span><text:span text:style-name="T1092">seria </text:span><text:span text:style-name="T1090">dispensável </text:span><text:span text:style-name="T1092">a emissão </text:span><text:span text:style-name="T1090">de novo Termo de Notificação.</text:span></text:p>
      <text:p text:style-name="P1032"><text:span text:style-name="T1092">No </text:span><text:span text:style-name="T1090">tocante </text:span><text:span text:style-name="T1092">ao </text:span><text:span text:style-name="T1090">mérito, </text:span><text:span text:style-name="T1092">a </text:span><text:span text:style-name="T1090">fiscalização </text:span><text:span text:style-name="T1092">esclareceu </text:span><text:span text:style-name="T1090">que </text:span><text:span text:style-name="T1092">os </text:span><text:span text:style-name="T1090">Processos nº </text:span><text:span text:style-name="T1092">12637</text:span><text:span text:style-name="T1090">/2026 </text:span><text:span text:style-name="T1092">e </text:span><text:span text:style-name="T1090">nº 22911/2026, indicados pela Concessionária, teriam </text:span><text:span text:style-name="T1092">sido </text:span><text:span text:style-name="T1090">destinados </text:span><text:span text:style-name="T1092">à </text:span><text:span text:style-name="T1090">Gerência de Contabilidade Regulatória,</text:span><text:span text:style-name="T1095"> </text:span><text:span text:style-name="T1092">enquanto as</text:span><text:span text:style-name="T1111"> </text:span><text:span text:style-name="T1090">informações operacionais deveriam </text:span><text:span text:style-name="T1092">ser apresentadas em</text:span><text:span text:style-name="T1112"> </text:span><text:span text:style-name="T1090">processos próprios</text:span><text:span text:style-name="T1113"> </text:span><text:span text:style-name="T1092">à</text:span><text:span text:style-name="T1114"> </text:span><text:span text:style-name="T1090">Diretoria</text:span><text:span text:style-name="T1110"> </text:span><text:span text:style-name="T1090">Técnica Ili.</text:span><text:span text:style-name="T1115"> </text:span><text:span text:style-name="T1092">Segundo</text:span><text:span text:style-name="T1112"> </text:span><text:span text:style-name="T1092">a </text:span><text:span text:style-name="T1090">manifestação técnica,</text:span><text:span text:style-name="T1116"> </text:span><text:span text:style-name="T1090">nos</text:span><text:span text:style-name="T1117"> </text:span><text:span text:style-name="T1090">Processos nº</text:span><text:span text:style-name="T1118"> </text:span><text:span text:style-name="T1090">12636/2026</text:span><text:span text:style-name="T1119"> </text:span><text:span text:style-name="T1092">e</text:span><text:span text:style-name="T1120"> </text:span><text:span text:style-name="T1090">nº</text:span><text:span text:style-name="T1119"> </text:span><text:span text:style-name="T1092">23405/2026,</text:span><text:span text:style-name="T1121"> </text:span><text:span text:style-name="T1092">correspondentes às</text:span><text:span text:style-name="T1122"> </text:span><text:span text:style-name="T1092">informações</text:span><text:span text:style-name="T1123"> </text:span><text:span text:style-name="T1090">operacionais</text:span><text:span text:style-name="T1124"> </text:span><text:span text:style-name="T1090">dos</text:span><text:span text:style-name="T1125"> </text:span><text:span text:style-name="T1090">meses de janeiro </text:span><text:span text:style-name="T1092">e </text:span><text:span text:style-name="T1090">fevereiro, </text:span><text:span text:style-name="T1092">não constariam</text:span><text:span text:style-name="T1126"> </text:span><text:span text:style-name="T1092">os </text:span><text:span text:style-name="T1090">demonstrativos</text:span><text:span text:style-name="T1095"> </text:span><text:span text:style-name="T1090">de frequência dos </text:span><text:span text:style-name="T1092">colaboradores.</text:span></text:p>
      <text:p text:style-name="P1033"><text:span text:style-name="T1127">Concluída </text:span><text:span text:style-name="T1128">a </text:span><text:span text:style-name="T1127">instrução pertinente </text:span><text:span text:style-name="T1128">à </text:span><text:span text:style-name="T1127">defesa, os </text:span><text:span text:style-name="T1128">autos </text:span><text:span text:style-name="T1127">do </text:span><text:span text:style-name="T1129">Processo principal nº</text:span><text:span text:style-name="T1130"> </text:span><text:span text:style-name="T1129">30158/2026, com o Processo nº 43166/2026 apensado, </text:span><text:span text:style-name="T1128">foram </text:span><text:span text:style-name="T1127">encaminhados </text:span><text:span text:style-name="T1128">a </text:span><text:span text:style-name="T1127">esta </text:span><text:span text:style-name="T1128">Coordenadoria </text:span><text:span text:style-name="T1127">Jurídica para </text:span><text:span text:style-name="T1128">apreciação, </text:span><text:span text:style-name="T1127">nos termos da Portaria AGERSA nº</text:span><text:span text:style-name="T1131"> </text:span><text:span text:style-name="T1127">026/2022.</text:span></text:p>
      <text:p text:style-name="P1034"><text:span text:style-name="T1132">É</text:span><text:span text:style-name="T1133"> </text:span><text:span text:style-name="T1092">o</text:span><text:span text:style-name="T1112"> </text:span><text:span text:style-name="T1090">relatório.</text:span><text:span text:style-name="T1116"> </text:span><text:span text:style-name="T1090">Passo</text:span><text:span text:style-name="T1134"> </text:span><text:span text:style-name="T1092">à</text:span><text:span text:style-name="T1135"> </text:span><text:span text:style-name="T1114">análise.</text:span></text:p>
      <text:list text:continue-numbering="true" text:style-name="WWNum2">
        <text:list-item>
          <text:p text:style-name="P1035"><text:span text:style-name="T1136">DA</text:span><text:span text:style-name="T1137"> </text:span><text:span text:style-name="T1136">COMPETÊNCIA</text:span><text:span text:style-name="T1138"> </text:span><text:span text:style-name="T1136">E</text:span><text:span text:style-name="T1137"> </text:span><text:span text:style-name="T1136">DA</text:span><text:span text:style-name="T1137"> </text:span><text:span text:style-name="T1136">ADMISSIBILIDADE</text:span><text:span text:style-name="T1137"> </text:span><text:span text:style-name="T1136">DA</text:span><text:span text:style-name="T1139"> </text:span><text:span text:style-name="T1140">DEFESA</text:span></text:p>
        </text:list-item>
      </text:list>
      <text:p text:style-name="P1036"><text:span text:style-name="T1114">A</text:span><text:span text:style-name="T1141"> </text:span><text:span text:style-name="T1095">Lei</text:span><text:span text:style-name="T1142"> </text:span><text:span text:style-name="T1095">Municipal</text:span><text:span text:style-name="T1117"> </text:span><text:span text:style-name="T1095">nº</text:span><text:span text:style-name="T1143"> </text:span><text:span text:style-name="T1095">7.863/2020 </text:span><text:span text:style-name="T1114">atribui</text:span><text:span text:style-name="T1141"> </text:span><text:span text:style-name="T1114">à</text:span><text:span text:style-name="T1144"> </text:span><text:span text:style-name="T1114">AGERSA</text:span><text:span text:style-name="T1135"> </text:span><text:span text:style-name="T1095">competência</text:span><text:span text:style-name="T1145"> </text:span><text:span text:style-name="T1095">plena </text:span><text:span text:style-name="T1114">para</text:span><text:span text:style-name="T1146"> </text:span><text:span text:style-name="T1114">fiscalizar</text:span><text:span text:style-name="T1147"> </text:span><text:span text:style-name="T1114">os</text:span><text:span text:style-name="T1141"> </text:span><text:span text:style-name="T1114">serviços</text:span><text:span text:style-name="T1092"> </text:span><text:span text:style-name="T1090">públicos</text:span><text:span text:style-name="T1115"> </text:span><text:span text:style-name="T1090">delegados,</text:span><text:span text:style-name="T1148"> </text:span><text:span text:style-name="T1092">inclusive</text:span><text:span text:style-name="T1093"> </text:span><text:span text:style-name="T1092">para</text:span><text:span text:style-name="T1112"> </text:span><text:span text:style-name="T1090">notificar,</text:span><text:span text:style-name="T1148"> </text:span><text:span text:style-name="T1092">autuar</text:span><text:span text:style-name="T1114"> </text:span><text:span text:style-name="T1092">e</text:span><text:span text:style-name="T1149"> </text:span><text:span text:style-name="T1150">aplicar</text:span><text:span text:style-name="T1151"> </text:span><text:span text:style-name="T1092">as</text:span><text:span text:style-name="T1112"> </text:span><text:span text:style-name="T1092">penalidades</text:span><text:span text:style-name="T1112"> </text:span><text:span text:style-name="T1092">cabíveis.</text:span><text:span text:style-name="T1152"> </text:span><text:span text:style-name="T1090">O</text:span><text:span text:style-name="T1115"> </text:span><text:span text:style-name="T1092">art.</text:span><text:span text:style-name="T1152"> </text:span><text:span text:style-name="T1147">24,</text:span></text:p>
      <text:p text:style-name="P1037"><text:span text:style-name="T1153">§</text:span><text:span text:style-name="T1154"> </text:span><text:span text:style-name="T1092">2º,</text:span><text:span text:style-name="T1152"> </text:span><text:span text:style-name="T1090">da</text:span><text:span text:style-name="T1155"> </text:span><text:span text:style-name="T1092">referida </text:span><text:span text:style-name="T1090">Lei</text:span><text:span text:style-name="T1142"> </text:span><text:span text:style-name="T1092">estabelece</text:span><text:span text:style-name="T1135"> </text:span><text:span text:style-name="T1090">que,</text:span><text:span text:style-name="T1115"> </text:span><text:span text:style-name="T1090">dos</text:span><text:span text:style-name="T1148"> </text:span><text:span text:style-name="T1092">atos</text:span><text:span text:style-name="T1144"> </text:span><text:span text:style-name="T1090">praticados pela</text:span><text:span text:style-name="T1156"> </text:span><text:span text:style-name="T1092">fiscalização,</text:span><text:span text:style-name="T1147"> </text:span><text:span text:style-name="T1092">inclusive</text:span><text:span text:style-name="T1112"> </text:span><text:span text:style-name="T1092">imposições </text:span><text:span text:style-name="T1090">de penalidades, cabe </text:span><text:span text:style-name="T1092">apreciação em </text:span><text:span text:style-name="T1090">primeira instância pela Procuradoria </text:span><text:span text:style-name="T1092">e, em segunda </text:span><text:span text:style-name="T1090">instância, pelo Presidente da </text:span><text:span text:style-name="T1092">Agência </text:span><text:span text:style-name="T1090">Reguladora, com </text:span><text:span text:style-name="T1092">efeito </text:span><text:span text:style-name="T1090">suspensivo.</text:span></text:p>
      <text:p text:style-name="P1038"><text:span text:style-name="T1092">Especificamente em </text:span><text:span text:style-name="T1090">relação </text:span><text:span text:style-name="T1092">ao </text:span><text:span text:style-name="T1150">estacionamento </text:span><text:span text:style-name="T1092">rotativo, o art. 21 </text:span><text:span text:style-name="T1090">da </text:span><text:span text:style-name="T1092">Portaria AGERSA </text:span><text:span text:style-name="T1090">nº 026/2022 determina</text:span><text:span text:style-name="T1157"> </text:span><text:span text:style-name="T1092">que</text:span><text:span text:style-name="T1147"> </text:span><text:span text:style-name="T1092">a</text:span><text:span text:style-name="T1135"> </text:span><text:span text:style-name="T1090">defesa </text:span><text:span text:style-name="T1092">apresentada</text:span><text:span text:style-name="T1158"> </text:span><text:span text:style-name="T1092">em</text:span><text:span text:style-name="T1112"> </text:span><text:span text:style-name="T1092">face </text:span><text:span text:style-name="T1090">do</text:span><text:span text:style-name="T1110"> </text:span><text:span text:style-name="T1092">Auto </text:span><text:span text:style-name="T1090">de</text:span><text:span text:style-name="T1117"> </text:span><text:span text:style-name="T1092">Infração</text:span><text:span text:style-name="T1111"> </text:span><text:span text:style-name="T1092">seja encaminhada à </text:span><text:span text:style-name="T1090">Procuradoria, </text:span><text:span text:style-name="T1092">à </text:span><text:span text:style-name="T1090">qual compete ratificar ou retificar </text:span><text:span text:style-name="T1092">a </text:span><text:span text:style-name="T1090">penalidade, bem como julgar insubsistente o Auto, </text:span><text:span text:style-name="T1092">conforme o </text:span><text:span text:style-name="T1090">caso</text:span><text:span text:style-name="T1159">.</text:span></text:p>
      <text:p text:style-name="P1039"><text:span text:style-name="T1090">Considerando </text:span><text:span text:style-name="T1092">a </text:span><text:span text:style-name="T1090">vacância do </text:span><text:span text:style-name="T1092">cargo </text:span><text:span text:style-name="T1090">de </text:span><text:span text:style-name="T1092">Procurador Autárquico, </text:span><text:span text:style-name="T1090">formalizada </text:span><text:span text:style-name="T1092">pela </text:span><text:span text:style-name="T1090">Portaria nº 041/2024, </text:span><text:span text:style-name="T1092">os autos </text:span><text:span text:style-name="T1090">foram </text:span><text:span text:style-name="T1092">encaminhados</text:span><text:span text:style-name="T1160"> </text:span><text:span text:style-name="T1092">à </text:span><text:span text:style-name="T1090">Coordenadoria Jurídica</text:span><text:span text:style-name="T1124"> </text:span><text:span text:style-name="T1090">para apreciação da matéria, unidade </text:span><text:span text:style-name="T1092">à </text:span><text:span text:style-name="T1090">qual </text:span><text:span text:style-name="T1092">a estrutura administrativa </text:span><text:span text:style-name="T1090">da </text:span><text:span text:style-name="T1092">AGERSA atribui </text:span><text:span text:style-name="T1090">o </text:span><text:span text:style-name="T1092">gerenciamento </text:span><text:span text:style-name="T1090">da prestação de </text:span><text:span text:style-name="T1092">assessoramento e </text:span><text:span text:style-name="T1090">consultoria</text:span><text:span text:style-name="T1124"> </text:span><text:span text:style-name="T1090">jurídica </text:span><text:span text:style-name="T1092">e a </text:span><text:span text:style-name="T1090">orientação jurídica dos órgãos da </text:span><text:span text:style-name="T1114">Agência.</text:span></text:p>
      <text:p text:style-name="P1040"><text:span text:style-name="T1090">Quanto </text:span><text:span text:style-name="T1092">à admissibilidade, o </text:span><text:span text:style-name="T1090">art.</text:span><text:span text:style-name="T1156"> </text:span><text:span text:style-name="T1090">19, </text:span><text:span text:style-name="T1092">alínea "e", </text:span><text:span text:style-name="T1090">da Portaria</text:span><text:span text:style-name="T1118"> </text:span><text:span text:style-name="T1090">nº</text:span><text:span text:style-name="T1161"> </text:span><text:span text:style-name="T1090">026/2022</text:span><text:span text:style-name="T1162"> </text:span><text:span text:style-name="T1092">estabelece</text:span><text:span text:style-name="T1163"> </text:span><text:span text:style-name="T1090">prazo</text:span><text:span text:style-name="T1164"> </text:span><text:span text:style-name="T1092">de </text:span><text:span text:style-name="T1090">15 (quinze) dias </text:span><text:span text:style-name="T1092">para apresentação </text:span><text:span text:style-name="T1090">de defesa, </text:span><text:span text:style-name="T1092">sendo </text:span><text:span text:style-name="T1090">computados </text:span><text:span text:style-name="T1092">somente </text:span><text:span text:style-name="T1090">os dias úteis, na </text:span><text:span text:style-name="T1092">forma </text:span><text:span text:style-name="T1090">do </text:span><text:span text:style-name="T1092">art. </text:span><text:span text:style-name="T1090">25 do mesmo regulamento.</text:span></text:p>
      <text:p text:style-name="P1041"><text:span text:style-name="T1092">No</text:span><text:span text:style-name="T1111"> </text:span><text:span text:style-name="T1090">caso concreto, </text:span><text:span text:style-name="T1092">a </text:span><text:span text:style-name="T1090">própria </text:span><text:span text:style-name="T1092">área</text:span><text:span text:style-name="T1112"> </text:span><text:span text:style-name="T1090">técnica certificou que,</text:span><text:span text:style-name="T1134"> </text:span><text:span text:style-name="T1092">após </text:span><text:span text:style-name="T1090">o reenvio do</text:span><text:span text:style-name="T1134"> </text:span><text:span text:style-name="T1092">Auto </text:span><text:span text:style-name="T1090">de Infração </text:span><text:span text:style-name="T1092">e sua </text:span><text:span text:style-name="T1090">posterior </text:span><text:span text:style-name="T1092">visualização pela Concessionária,</text:span><text:span text:style-name="T1165"> </text:span><text:span text:style-name="T1090">o Ofício nº</text:span><text:span text:style-name="T1166"> </text:span><text:span text:style-name="T1090">105/2026 foi protocolado dentro do período </text:span><text:span text:style-name="T1092">regulamentar, reconhecendo expressamente a </text:span><text:span text:style-name="T1090">integral tempestividade da defesa.</text:span></text:p>
      <text:p text:style-name="P1042"/>
      <text:p text:style-name="Text_20_body"/>
      <text:p text:style-name="P1043"/>
      <text:p text:style-name="P1044"><text:span text:style-name="T1167">Presentes, </text:span><text:span text:style-name="T1168">portanto, </text:span><text:span text:style-name="T1167">os </text:span><text:span text:style-name="T1168">requisitos necessanos </text:span><text:span text:style-name="T1167">à sua apreciação, </text:span><text:span text:style-name="T1169">CONHEÇO DA DEFESA</text:span><text:span text:style-name="T1170"> </text:span><text:span text:style-name="T1169">ADMINISTRATIVA, </text:span><text:span text:style-name="T1167">passando ao exame </text:span><text:span text:style-name="T1168">das questões </text:span><text:span text:style-name="T1167">suscitadas.</text:span></text:p>
      <text:list text:continue-numbering="true" text:style-name="WWNum2">
        <text:list-item>
          <text:p text:style-name="P1045"><text:span text:style-name="T1171">DA</text:span><text:span text:style-name="T1172"> </text:span><text:span text:style-name="T1171">PRELIMINAR</text:span><text:span text:style-name="T1173"> </text:span><text:span text:style-name="T1171">DE</text:span><text:span text:style-name="T1172"> </text:span><text:span text:style-name="T1171">NULIDADE</text:span><text:span text:style-name="T1174"> </text:span><text:span text:style-name="T1171">POR</text:span><text:span text:style-name="T1175"> </text:span><text:span text:style-name="T1171">AUSÊNCIA</text:span><text:span text:style-name="T1176"> </text:span><text:span text:style-name="T1171">DE</text:span><text:span text:style-name="T1172"> </text:span><text:span text:style-name="T1171">TERMO</text:span><text:span text:style-name="T1177"> </text:span><text:span text:style-name="T1171">DE</text:span><text:span text:style-name="T1172"> </text:span><text:span text:style-name="T1178">NOTIFICAÇÃO</text:span></text:p>
        </text:list-item>
      </text:list>
      <text:p text:style-name="P1046"><text:span text:style-name="T1179">A Concessionária sustenta que o Auto de </text:span><text:span text:style-name="T1180">Infração nº 05/2026 </text:span><text:span text:style-name="T1179">seria nulo por não </text:span><text:span text:style-name="T1180">ter </text:span><text:span text:style-name="T1179">sido </text:span><text:span text:style-name="T1180">precedido de</text:span><text:span text:style-name="T1181"> </text:span><text:span text:style-name="T1179">Termo</text:span><text:span text:style-name="T1182"> </text:span><text:span text:style-name="T1179">de Notificação e</text:span><text:span text:style-name="T1183"> </text:span><text:span text:style-name="T1180">por</text:span><text:span text:style-name="T1184"> </text:span><text:span text:style-name="T1180">não</text:span><text:span text:style-name="T1185"> </text:span><text:span text:style-name="T1180">ter </text:span><text:span text:style-name="T1179">sido</text:span><text:span text:style-name="T1182"> </text:span><text:span text:style-name="T1179">observado o</text:span><text:span text:style-name="T1183"> </text:span><text:span text:style-name="T1180">procedimento</text:span><text:span text:style-name="T1186"> </text:span><text:span text:style-name="T1179">previsto </text:span><text:span text:style-name="T1180">nos </text:span><text:span text:style-name="T1179">arts.</text:span><text:span text:style-name="T1187"> </text:span><text:span text:style-name="T1179">14 a 18</text:span><text:span text:style-name="T1188"> </text:span><text:span text:style-name="T1180">da </text:span><text:span text:style-name="T1179">Portaria AGERSA</text:span><text:span text:style-name="T1189"> </text:span><text:span text:style-name="T1180">n</text:span><text:span text:style-name="T1190">º </text:span><text:span text:style-name="T1180">026/2022.</text:span></text:p>
      <text:p text:style-name="P1047"><text:span text:style-name="T1179">A</text:span><text:span text:style-name="T1191"> </text:span><text:span text:style-name="T1179">questão</text:span><text:span text:style-name="T1192"> </text:span><text:span text:style-name="T1179">exige,</text:span><text:span text:style-name="T1191"> </text:span><text:span text:style-name="T1180">inicialmente,</text:span><text:span text:style-name="T1193"> </text:span><text:span text:style-name="T1180">uma</text:span><text:span text:style-name="T1194"> </text:span><text:span text:style-name="T1179">delimitação</text:span><text:span text:style-name="T1195"> </text:span><text:span text:style-name="T1180">normativa </text:span><text:span text:style-name="T1196">importante.</text:span></text:p>
      <text:p text:style-name="P1048"><text:span text:style-name="T1179">A defesa parte da </text:span><text:span text:style-name="T1180">redação </text:span><text:span text:style-name="T1179">originária da </text:span><text:span text:style-name="T1180">Portaria nº 026/2022 </text:span><text:span text:style-name="T1179">para sustentar </text:span><text:span text:style-name="T1180">que, </text:span><text:span text:style-name="T1179">após a manifestação </text:span><text:span text:style-name="T1180">da </text:span><text:span text:style-name="T1179">Concessionária ao Termo </text:span><text:span text:style-name="T1180">de </text:span><text:span text:style-name="T1179">Notificação, seria indispensável decisão </text:span><text:span text:style-name="T1180">do </text:span><text:span text:style-name="T1179">Diretor-Presidente acerca </text:span><text:span text:style-name="T1180">da </text:span><text:span text:style-name="T1179">instauração </text:span><text:span text:style-name="T1180">do processo </text:span><text:span text:style-name="T1179">administrativo</text:span><text:span text:style-name="T1197"> </text:span><text:span text:style-name="T1179">punitivo. Contudo, essa etapa </text:span><text:span text:style-name="T1180">já </text:span><text:span text:style-name="T1179">não </text:span><text:span text:style-name="T1180">integrava </text:span><text:span text:style-name="T1179">o </text:span><text:span text:style-name="T1180">procedimento </text:span><text:span text:style-name="T1179">vigente </text:span><text:span text:style-name="T1180">quando da lavratura </text:span><text:span text:style-name="T1179">do Auto </text:span><text:span text:style-name="T1180">de Infração nº </text:span><text:span text:style-name="T1196">05/2026.</text:span></text:p>
      <text:p text:style-name="P1049"><text:span text:style-name="T1198">Isso</text:span><text:span text:style-name="T1199"> </text:span><text:span text:style-name="T1198">porque</text:span><text:span text:style-name="T1199"> </text:span><text:span text:style-name="T1200">a</text:span><text:span text:style-name="T1201"> </text:span><text:span text:style-name="T1200">Portaria</text:span><text:span text:style-name="T1201"> </text:span><text:span text:style-name="T1200">AGERSA</text:span><text:span text:style-name="T1201"> </text:span><text:span text:style-name="T1198">nº</text:span><text:span text:style-name="T1199"> </text:span><text:span text:style-name="T1198">011/2026,</text:span><text:span text:style-name="T1199"> </text:span><text:span text:style-name="T1198">de</text:span><text:span text:style-name="T1199"> </text:span><text:span text:style-name="T1198">09/02/2026,</text:span><text:span text:style-name="T1199"> </text:span><text:span text:style-name="T1200">revogou</text:span><text:span text:style-name="T1201"> </text:span><text:span text:style-name="T1200">expressamente</text:span><text:span text:style-name="T1201"> </text:span><text:span text:style-name="T1198">o</text:span><text:span text:style-name="T1199"> </text:span><text:span text:style-name="T1200">art. 17 </text:span><text:span text:style-name="T1198">da </text:span><text:span text:style-name="T1200">Portaria </text:span><text:span text:style-name="T1198">nº </text:span><text:span text:style-name="T1200">026/2022, suprimindo o prévio </text:span><text:span text:style-name="T1198">juízo de </text:span><text:span text:style-name="T1200">admissibilidade </text:span><text:span text:style-name="T1198">da Diretoria-</text:span><text:span text:style-name="T1200">Presidência</text:span><text:span text:style-name="T1202"> </text:span><text:span text:style-name="T1198">quanto</text:span><text:span text:style-name="T1203"> </text:span><text:span text:style-name="T1200">à</text:span><text:span text:style-name="T1204"> </text:span><text:span text:style-name="T1198">instauração do</text:span><text:span text:style-name="T1205"> </text:span><text:span text:style-name="T1198">processo</text:span><text:span text:style-name="T1206"> </text:span><text:span text:style-name="T1200">administrativo</text:span><text:span text:style-name="T1207"> </text:span><text:span text:style-name="T1200">punitivo.</text:span></text:p>
      <text:p text:style-name="P1050"><text:span text:style-name="T1208">Desse modo, </text:span><text:span text:style-name="T1209">não procede a defesa na parte em que pretende condicionar a validade do Auto de</text:span><text:span text:style-name="T1210"> </text:span><text:span text:style-name="T1209">Infração</text:span><text:span text:style-name="T1210"> </text:span><text:span text:style-name="T1209">nº</text:span><text:span text:style-name="T1210"> </text:span><text:span text:style-name="T1211">05/2026 </text:span><text:span text:style-name="T1212">à </text:span><text:span text:style-name="T1209">existência</text:span><text:span text:style-name="T1210"> </text:span><text:span text:style-name="T1209">de decisão</text:span><text:span text:style-name="T1210"> </text:span><text:span text:style-name="T1209">prévia</text:span><text:span text:style-name="T1210"> </text:span><text:span text:style-name="T1209">do</text:span><text:span text:style-name="T1210"> </text:span><text:span text:style-name="T1209">Diretor-Presidente acerca da instauração do processo punitivo.</text:span></text:p>
      <text:p text:style-name="P1051"><text:span text:style-name="T1213">A</text:span><text:span text:style-name="T1214"> </text:span><text:span text:style-name="T1215">revogação</text:span><text:span text:style-name="T1216"> </text:span><text:span text:style-name="T1215">do </text:span><text:span text:style-name="T1213">art.</text:span><text:span text:style-name="T1217"> </text:span><text:span text:style-name="T1213">17, entretanto, não alcançou</text:span><text:span text:style-name="T1218"> </text:span><text:span text:style-name="T1213">as demais etapas expressamente</text:span><text:span text:style-name="T1218"> </text:span><text:span text:style-name="T1213">preservadas</text:span><text:span text:style-name="T1200"> </text:span><text:span text:style-name="T1198">pela </text:span><text:span text:style-name="T1200">Portaria </text:span><text:span text:style-name="T1198">nº 026/2022.</text:span></text:p>
      <text:p text:style-name="P1052"><text:span text:style-name="T1198">O</text:span><text:span text:style-name="T1199"> </text:span><text:span text:style-name="T1219">art.</text:span><text:span text:style-name="T1220"> </text:span><text:span text:style-name="T1219">14</text:span><text:span text:style-name="T1220"> </text:span><text:span text:style-name="T1219">determina</text:span><text:span text:style-name="T1220"> </text:span><text:span text:style-name="T1200">que</text:span><text:span text:style-name="T1201"> </text:span><text:span text:style-name="T1200">a</text:span><text:span text:style-name="T1201"> </text:span><text:span text:style-name="T1200">aplicação</text:span><text:span text:style-name="T1201"> </text:span><text:span text:style-name="T1200">das</text:span><text:span text:style-name="T1201"> </text:span><text:span text:style-name="T1200">penalidades</text:span><text:span text:style-name="T1201"> </text:span><text:span text:style-name="T1198">observe</text:span><text:span text:style-name="T1199"> </text:span><text:span text:style-name="T1200">o</text:span><text:span text:style-name="T1201"> </text:span><text:span text:style-name="T1200">rito</text:span><text:span text:style-name="T1201"> </text:span><text:span text:style-name="T1200">administrativo</text:span><text:span text:style-name="T1201"> </text:span><text:span text:style-name="T1198">previsto </text:span><text:span text:style-name="T1200">na </text:span><text:span text:style-name="T1198">própria </text:span><text:span text:style-name="T1200">Portaria e</text:span><text:span text:style-name="T1221"> </text:span><text:span text:style-name="T1200">estabelece </text:span><text:span text:style-name="T1198">que</text:span><text:span text:style-name="T1203"> </text:span><text:span text:style-name="T1200">o</text:span><text:span text:style-name="T1221"> </text:span><text:span text:style-name="T1200">Auto</text:span><text:span text:style-name="T1222"> </text:span><text:span text:style-name="T1198">de</text:span><text:span text:style-name="T1223"> </text:span><text:span text:style-name="T1198">Infração</text:span><text:span text:style-name="T1223"> </text:span><text:span text:style-name="T1200">seja </text:span><text:span text:style-name="T1198">devidamente instruído </text:span><text:span text:style-name="T1200">com o </text:span><text:span text:style-name="T1198">Termo</text:span><text:span text:style-name="T1199"> </text:span><text:span text:style-name="T1198">de</text:span><text:span text:style-name="T1205"> </text:span><text:span text:style-name="T1198">Notificação</text:span><text:span text:style-name="T1205"> </text:span><text:span text:style-name="T1198">-</text:span><text:span text:style-name="T1224"> </text:span><text:span text:style-name="T1200">TN.</text:span><text:span text:style-name="T1204"> </text:span><text:span text:style-name="T1200">O</text:span><text:span text:style-name="T1225"> </text:span><text:span text:style-name="T1200">art.</text:span><text:span text:style-name="T1201"> </text:span><text:span text:style-name="T1198">15,</text:span><text:span text:style-name="T1199"> </text:span><text:span text:style-name="T1200">por</text:span><text:span text:style-name="T1204"> </text:span><text:span text:style-name="T1200">sua</text:span><text:span text:style-name="T1226"> </text:span><text:span text:style-name="T1200">vez,</text:span><text:span text:style-name="T1207"> </text:span><text:span text:style-name="T1200">estabelece que</text:span><text:span text:style-name="T1225"> </text:span><text:span text:style-name="T1200">a</text:span><text:span text:style-name="T1207"> </text:span><text:span text:style-name="T1200">ação</text:span><text:span text:style-name="T1204"> </text:span><text:span text:style-name="T1200">fiscalizadora seja consubstanciada em </text:span><text:span text:style-name="T1198">relatório </text:span><text:span text:style-name="T1200">de fiscalização, do </text:span><text:span text:style-name="T1198">qual </text:span><text:span text:style-name="T1200">se fará o correspondente</text:span><text:span text:style-name="T1227"> </text:span><text:span text:style-name="T1200">Termo de </text:span><text:span text:style-name="T1215">Notificação. Já </text:span><text:span text:style-name="T1213">o art.</text:span><text:span text:style-name="T1217"> </text:span><text:span text:style-name="T1213">16 assegura</text:span><text:span text:style-name="T1228"> </text:span><text:span text:style-name="T1213">à </text:span><text:span text:style-name="T1215">notificada,</text:span><text:span text:style-name="T1229"> </text:span><text:span text:style-name="T1213">prazo de cinco dias </text:span><text:span text:style-name="T1215">para</text:span><text:span text:style-name="T1230"> </text:span><text:span text:style-name="T1213">manifestar-se sobre os</text:span><text:span text:style-name="T1200"> fatos</text:span><text:span text:style-name="T1231"> </text:span><text:span text:style-name="T1200">apontados e</text:span><text:span text:style-name="T1226"> </text:span><text:span text:style-name="T1200">apresentar os comprovantes que</text:span><text:span text:style-name="T1231"> </text:span><text:span text:style-name="T1200">entender </text:span><text:span text:style-name="T1198">pertinentes</text:span><text:span text:style-name="T1232">.</text:span><text:span text:style-name="T1233"> </text:span><text:span text:style-name="T1198">Por </text:span><text:span text:style-name="T1200">fim, o</text:span><text:span text:style-name="T1226"> </text:span><text:span text:style-name="T1200">art.</text:span><text:span text:style-name="T1201"> </text:span><text:span text:style-name="T1200">18 </text:span><text:span text:style-name="T1198">determina </text:span><text:span text:style-name="T1200">expressamente </text:span><text:span text:style-name="T1198">que </text:span><text:span text:style-name="T1200">o processo administrativo </text:span><text:span text:style-name="T1198">punitivo </text:span><text:span text:style-name="T1200">iniciado pelo Auto de </text:span><text:span text:style-name="T1198">Infração</text:span><text:span text:style-name="T1199"> </text:span><text:span text:style-name="T1219">"será</text:span><text:span text:style-name="T1220"> </text:span><text:span text:style-name="T1219">instruído</text:span><text:span text:style-name="T1220"> </text:span><text:span text:style-name="T1219">com</text:span><text:span text:style-name="T1220"> </text:span><text:span text:style-name="T1219">o</text:span><text:span text:style-name="T1220"> </text:span><text:span text:style-name="T1219">TN</text:span><text:span text:style-name="T1220"> </text:span><text:span text:style-name="T1219">e</text:span><text:span text:style-name="T1234"> </text:span><text:span text:style-name="T1219">toda</text:span><text:span text:style-name="T1220"> </text:span><text:span text:style-name="T1219">documentação</text:span><text:span text:style-name="T1234"> </text:span><text:span text:style-name="T1219">que</text:span><text:span text:style-name="T1220"> </text:span><text:span text:style-name="T1219">lhe</text:span><text:span text:style-name="T1220"> </text:span><text:span text:style-name="T1219">deu</text:span><text:span text:style-name="T1220"> </text:span><text:span text:style-name="T1219">origem".</text:span></text:p>
      <text:p text:style-name="P1053"><text:span text:style-name="T1179">A Portaria </text:span><text:span text:style-name="T1180">nº </text:span><text:span text:style-name="T1179">026/2022 efetivamente estabelece que o AI seja </text:span><text:span text:style-name="T1180">instruído </text:span><text:span text:style-name="T1179">com o </text:span><text:span text:style-name="T1180">TN, </text:span><text:span text:style-name="T1179">assegurando ainda </text:span><text:span text:style-name="T1180">manifestação </text:span><text:span text:style-name="T1179">específica </text:span><text:span text:style-name="T1180">da notificada </text:span><text:span text:style-name="T1179">acerca </text:span><text:span text:style-name="T1180">dos </text:span><text:span text:style-name="T1179">fatos objeto </text:span><text:span text:style-name="T1180">da </text:span><text:span text:style-name="T1197">fiscalização.</text:span></text:p>
      <text:p text:style-name="P1054"><text:span text:style-name="T1235">A alteração promovida </text:span><text:span text:style-name="T1236">pela </text:span><text:span text:style-name="T1235">Portaria </text:span><text:span text:style-name="T1236">nº 011/2026, </text:span><text:span text:style-name="T1235">portanto, suprimiu o </text:span><text:span text:style-name="T1237">juízo de admissibilidade da Presidência, </text:span><text:span text:style-name="T1236">mas não </text:span><text:span text:style-name="T1235">suprimiu </text:span><text:span text:style-name="T1236">o </text:span><text:span text:style-name="T1235">Termo </text:span><text:span text:style-name="T1236">de Notificação nem </text:span><text:span text:style-name="T1235">a oportunidade </text:span><text:span text:style-name="T1236">de </text:span><text:span text:style-name="T1235">manifestação a</text:span><text:span text:style-name="T1238"> </text:span><text:span text:style-name="T1235">ele relacionada.</text:span></text:p>
      <text:p text:style-name="P1055"><text:span text:style-name="T1179">E</text:span><text:span text:style-name="T1239"> </text:span><text:span text:style-name="T1179">essa</text:span><text:span text:style-name="T1240"> </text:span><text:span text:style-name="T1179">distinção</text:span><text:span text:style-name="T1195"> </text:span><text:span text:style-name="T1179">é</text:span><text:span text:style-name="T1240"> </text:span><text:span text:style-name="T1179">determinante</text:span><text:span text:style-name="T1241"> </text:span><text:span text:style-name="T1179">para</text:span><text:span text:style-name="T1242"> </text:span><text:span text:style-name="T1179">o</text:span><text:span text:style-name="T1243"> </text:span><text:span text:style-name="T1180">julgamento</text:span><text:span text:style-name="T1244"> </text:span><text:span text:style-name="T1179">da</text:span><text:span text:style-name="T1243"> </text:span><text:span text:style-name="T1180">presente</text:span><text:span text:style-name="T1245"> </text:span><text:span text:style-name="T1197">defesa.</text:span></text:p>
      <text:p text:style-name="P1056"><text:span text:style-name="T1179">Compulsando-se os elementos</text:span><text:span text:style-name="T1246"> </text:span><text:span text:style-name="T1180">que inauguram</text:span><text:span text:style-name="T1247"> </text:span><text:span text:style-name="T1179">o </text:span><text:span text:style-name="T1248">Processo principal</text:span><text:span text:style-name="T1249"> </text:span><text:span text:style-name="T1248">nº</text:span><text:span text:style-name="T1249"> </text:span><text:span text:style-name="T1211">30158/2026, </text:span><text:span text:style-name="T1179">verifica-se que o procedimento foi aberto </text:span><text:span text:style-name="T1180">pelo </text:span><text:span text:style-name="T1179">Memorando </text:span><text:span text:style-name="T1180">Administrativo nº </text:span><text:span text:style-name="T1179">136/2026, de 28/04/2026, em</text:span><text:span text:style-name="T1246"> </text:span><text:span text:style-name="T1179">razão </text:span><text:span text:style-name="T1180">da </text:span><text:span text:style-name="T1179">constatação</text:span><text:span text:style-name="T1246"> </text:span><text:span text:style-name="T1180">de </text:span><text:span text:style-name="T1179">ausência</text:span><text:span text:style-name="T1246"> </text:span><text:span text:style-name="T1179">dos </text:span><text:span text:style-name="T1180">demonstrativos de frequência referentes </text:span><text:span text:style-name="T1179">aos </text:span><text:span text:style-name="T1180">meses de janeiro </text:span><text:span text:style-name="T1179">e</text:span><text:span text:style-name="T1183"> </text:span><text:span text:style-name="T1179">fevereiro de 2026. Na</text:span><text:span text:style-name="T1239"> </text:span><text:span text:style-name="T1179">sequência, consta </text:span><text:span text:style-name="T1180">o</text:span><text:span text:style-name="T1250"> </text:span><text:span text:style-name="T1179">Auto </text:span><text:span text:style-name="T1180">de Infração </text:span><text:span text:style-name="T1179">nº</text:span><text:span text:style-name="T1246"> </text:span><text:span text:style-name="T1180">05/2026, igualmente </text:span><text:span text:style-name="T1179">datado </text:span><text:span text:style-name="T1180">de </text:span><text:span text:style-name="T1179">28/04/2026.</text:span></text:p>
      <text:p text:style-name="P1057"/>
      <text:p text:style-name="Text_20_body"/>
      <text:p text:style-name="P1058"/>
      <text:p text:style-name="P1059"><text:span text:style-name="T1251">Não</text:span><text:span text:style-name="T1252"> </text:span><text:span text:style-name="T1128">se identifica, contudo, nos autos, </text:span><text:span text:style-name="T1253">Termo de</text:span><text:span text:style-name="T1254"> </text:span><text:span text:style-name="T1253">Notificação </text:span><text:span text:style-name="T1255">específico </text:span><text:span text:style-name="T1253">relacionado aos fatos</text:span><text:span text:style-name="T1256"> </text:span><text:span text:style-name="T1253">que</text:span><text:span text:style-name="T1256"> </text:span><text:span text:style-name="T1253">constituíram</text:span><text:span text:style-name="T1256"> </text:span><text:span text:style-name="T1253">objeto</text:span><text:span text:style-name="T1256"> </text:span><text:span text:style-name="T1253">do</text:span><text:span text:style-name="T1256"> </text:span><text:span text:style-name="T1253">Auto</text:span><text:span text:style-name="T1256"> </text:span><text:span text:style-name="T1253">de</text:span><text:span text:style-name="T1256"> </text:span><text:span text:style-name="T1253">Infração</text:span><text:span text:style-name="T1256"> </text:span><text:span text:style-name="T1253">nº</text:span><text:span text:style-name="T1256"> </text:span><text:span text:style-name="T1253">05/2026,</text:span><text:span text:style-name="T1256"> </text:span><text:span text:style-name="T1251">mediante</text:span><text:span text:style-name="T1257"> </text:span><text:span text:style-name="T1128">o</text:span><text:span text:style-name="T1258"> </text:span><text:span text:style-name="T1251">qual</text:span><text:span text:style-name="T1257"> </text:span><text:span text:style-name="T1251">tenha</text:span><text:span text:style-name="T1259"> </text:span><text:span text:style-name="T1128">sido oportunizada à Concessionária a </text:span><text:span text:style-name="T1251">manifestação prevista no </text:span><text:span text:style-name="T1128">art.</text:span><text:span text:style-name="T1260"> </text:span><text:span text:style-name="T1251">16 </text:span><text:span text:style-name="T1128">antes </text:span><text:span text:style-name="T1251">da </text:span><text:span text:style-name="T1128">formalização </text:span><text:span text:style-name="T1251">da </text:span><text:span text:style-name="T1261">autuação.</text:span></text:p>
      <text:p text:style-name="P1060"><text:span text:style-name="T1092">A</text:span><text:span text:style-name="T1114"> </text:span><text:span text:style-name="T1092">área </text:span><text:span text:style-name="T1262">técnica </text:span><text:span text:style-name="T1092">sustenta </text:span><text:span text:style-name="T1262">que </text:span><text:span text:style-name="T1092">nova </text:span><text:span text:style-name="T1262">notificação </text:span><text:span text:style-name="T1092">seria </text:span><text:span text:style-name="T1262">desnecessária </text:span><text:span text:style-name="T1092">porque a Concessionária </text:span><text:span text:style-name="T1262">já </text:span><text:span text:style-name="T1092">possuía ciência </text:span><text:span text:style-name="T1262">da </text:span><text:span text:style-name="T1092">obrigação regulatória e </text:span><text:span text:style-name="T1262">havia </text:span><text:span text:style-name="T1092">sido anteriormente autuada pelo Auto </text:span><text:span text:style-name="T1262">de Infração nº 02/2026</text:span><text:span text:style-name="T1263">. </text:span><text:span text:style-name="T1262">O </text:span><text:span text:style-name="T1092">argumento, embora compreensível sob a ótica </text:span><text:span text:style-name="T1262">da </text:span><text:span text:style-name="T1092">eficiência </text:span><text:span text:style-name="T1262">fiscalizatória, não </text:span><text:span text:style-name="T1092">encontra correspondência </text:span><text:span text:style-name="T1262">no procedimento </text:span><text:span text:style-name="T1092">expressamente </text:span><text:span text:style-name="T1262">disciplinado pela </text:span><text:span text:style-name="T1092">Portaria </text:span><text:span text:style-name="T1262">nº 026/2022.</text:span></text:p>
      <text:p text:style-name="P1061"><text:span text:style-name="T1262">O</text:span><text:span text:style-name="T1264"> </text:span><text:span text:style-name="T1092">art.</text:span><text:span text:style-name="T1165"> </text:span><text:span text:style-name="T1092">11</text:span><text:span text:style-name="T1265"> </text:span><text:span text:style-name="T1262">da </text:span><text:span text:style-name="T1092">Portaria estabelece consequência específica para a </text:span><text:span text:style-name="T1262">reincidência: </text:span><text:span text:style-name="T1092">a </text:span><text:span text:style-name="T1262">majoração </text:span><text:span text:style-name="T1092">em </text:span><text:span text:style-name="T1262">50% do </text:span><text:span text:style-name="T1092">valor </text:span><text:span text:style-name="T1262">da multa quando </text:span><text:span text:style-name="T1092">a </text:span><text:span text:style-name="T1262">nova </text:span><text:span text:style-name="T1092">ocorrência se verificar </text:span><text:span text:style-name="T1262">dentro dos doze </text:span><text:span text:style-name="T1092">meses subsequentes à </text:span><text:span text:style-name="T1262">lavratura do </text:span><text:span text:style-name="T1092">Auto anterior. A norma </text:span><text:span text:style-name="T1262">não </text:span><text:span text:style-name="T1092">institui </text:span><text:span text:style-name="T1262">regime </text:span><text:span text:style-name="T1092">procedimental excepcional </text:span><text:span text:style-name="T1262">para</text:span><text:span text:style-name="T1266"> </text:span><text:span text:style-name="T1092">a</text:span><text:span text:style-name="T1147"> </text:span><text:span text:style-name="T1262">infração </text:span><text:span text:style-name="T1092">reincidente e</text:span><text:span text:style-name="T1265"> </text:span><text:span text:style-name="T1262">tampouco dispensa </text:span><text:span text:style-name="T1092">o</text:span><text:span text:style-name="T1165"> </text:span><text:span text:style-name="T1262">Termo</text:span><text:span text:style-name="T1267"> </text:span><text:span text:style-name="T1262">de</text:span><text:span text:style-name="T1268"> </text:span><text:span text:style-name="T1262">Notificação</text:span><text:span text:style-name="T1268"> </text:span><text:span text:style-name="T1092">exigido </text:span><text:span text:style-name="T1262">pelos </text:span><text:span text:style-name="T1092">arts. </text:span><text:span text:style-name="T1262">14,</text:span><text:span text:style-name="T1267"> </text:span><text:span text:style-name="T1262">15,</text:span><text:span text:style-name="T1267"> </text:span><text:span text:style-name="T1262">16 </text:span><text:span text:style-name="T1092">e </text:span><text:span text:style-name="T1262">18.</text:span></text:p>
      <text:p text:style-name="P1062"><text:span text:style-name="T1262">Também não </text:span><text:span text:style-name="T1092">se mostra </text:span><text:span text:style-name="T1262">juridicamente </text:span><text:span text:style-name="T1092">possível </text:span><text:span text:style-name="T1262">que </text:span><text:span text:style-name="T1092">eventual notificação ou advertência relacionada à </text:span><text:span text:style-name="T1262">infração </text:span><text:span text:style-name="T1092">anterior substitua o </text:span><text:span text:style-name="T1262">TN </text:span><text:span text:style-name="T1092">correspondente a fatos supervenientes e autônomos. A </text:span><text:span text:style-name="T1262">função do Termo não </text:span><text:span text:style-name="T1092">se </text:span><text:span text:style-name="T1262">limita </text:span><text:span text:style-name="T1092">a </text:span><text:span text:style-name="T1262">comunicar </text:span><text:span text:style-name="T1092">abstratamente a existência </text:span><text:span text:style-name="T1262">da </text:span><text:span text:style-name="T1092">obrigação regulatória; ele </text:span><text:span text:style-name="T1262">individualiza </text:span><text:span text:style-name="T1092">os fatos constatados pela </text:span><text:span text:style-name="T1262">fiscalização </text:span><text:span text:style-name="T1092">e oportuniza manifestação específica </text:span><text:span text:style-name="T1262">da </text:span><text:span text:style-name="T1092">prestadora acerca </text:span><text:span text:style-name="T1262">daquela </text:span><text:span text:style-name="T1092">ocorrência antes </text:span><text:span text:style-name="T1262">da </text:span><text:span text:style-name="T1092">consolidação </text:span><text:span text:style-name="T1262">da </text:span><text:span text:style-name="T1092">atuação</text:span><text:span text:style-name="T1165"> </text:span><text:span text:style-name="T1092">sancionadora.</text:span></text:p>
      <text:p text:style-name="P1063"><text:span text:style-name="T1092">Por </text:span><text:span text:style-name="T1262">isso,</text:span><text:span text:style-name="T1269"> </text:span><text:span text:style-name="T1092">a apresentação </text:span><text:span text:style-name="T1262">posterior de</text:span><text:span text:style-name="T1270"> </text:span><text:span text:style-name="T1092">defesa </text:span><text:span text:style-name="T1262">contra </text:span><text:span text:style-name="T1092">o</text:span><text:span text:style-name="T1265"> </text:span><text:span text:style-name="T1092">Auto</text:span><text:span text:style-name="T1265"> </text:span><text:span text:style-name="T1262">de</text:span><text:span text:style-name="T1268"> </text:span><text:span text:style-name="T1262">Infração,</text:span><text:span text:style-name="T1271"> </text:span><text:span text:style-name="T1092">autuada</text:span><text:span text:style-name="T1272"> </text:span><text:span text:style-name="T1262">no</text:span><text:span text:style-name="T1273"> </text:span><text:span text:style-name="T1253">Processo apensado nº 43166/2026, </text:span><text:span text:style-name="T1262">não </text:span><text:span text:style-name="T1092">sana </text:span><text:span text:style-name="T1262">retroativamente </text:span><text:span text:style-name="T1092">a ausência </text:span><text:span text:style-name="T1262">da </text:span><text:span text:style-name="T1092">etapa </text:span><text:span text:style-name="T1262">procedimental </text:span><text:span text:style-name="T1092">anterior. A defesa prevista nos arts.</text:span><text:span text:style-name="T1146"> </text:span><text:span text:style-name="T1262">19 </text:span><text:span text:style-name="T1092">a 21</text:span><text:span text:style-name="T1111"> </text:span><text:span text:style-name="T1092">e a </text:span><text:span text:style-name="T1262">manifestação oportunizada </text:span><text:span text:style-name="T1092">por </text:span><text:span text:style-name="T1262">meio do </text:span><text:span text:style-name="T1253">TN </text:span><text:span text:style-name="T1262">possuem momentos </text:span><text:span text:style-name="T1092">e funções </text:span><text:span text:style-name="T1262">distintos dentro do procedimento definido </text:span><text:span text:style-name="T1092">pela </text:span><text:span text:style-name="T1262">própria </text:span><text:span text:style-name="T1114">Agência.</text:span></text:p>
      <text:p text:style-name="P1064"><text:span text:style-name="T1092">A Administração, especialmente </text:span><text:span text:style-name="T1262">no </text:span><text:span text:style-name="T1092">exercício </text:span><text:span text:style-name="T1262">de competência </text:span><text:span text:style-name="T1092">sancionatória, encontra-se vinculada às </text:span><text:span text:style-name="T1262">normas procedimentais</text:span><text:span text:style-name="T1274"> </text:span><text:span text:style-name="T1262">que </text:span><text:span text:style-name="T1092">ela </text:span><text:span text:style-name="T1262">própria </text:span><text:span text:style-name="T1092">editou.</text:span><text:span text:style-name="T1111"> </text:span><text:span text:style-name="T1092">Se o regulamento </text:span><text:span text:style-name="T1262">vigente </text:span><text:span text:style-name="T1092">exige </text:span><text:span text:style-name="T1262">que o </text:span><text:span text:style-name="T1092">Auto seja </text:span><text:span text:style-name="T1262">instruído com Termo de Notificação, </text:span><text:span text:style-name="T1092">a </text:span><text:span text:style-name="T1262">reincidência </text:span><text:span text:style-name="T1092">pode produzir </text:span><text:span text:style-name="T1262">o </text:span><text:span text:style-name="T1092">agravamento</text:span><text:span text:style-name="T1275"> </text:span><text:span text:style-name="T1262">previsto</text:span><text:span text:style-name="T1276"> </text:span><text:span text:style-name="T1262">no</text:span><text:span text:style-name="T1273"> </text:span><text:span text:style-name="T1092">art.</text:span><text:span text:style-name="T1165"> </text:span><text:span text:style-name="T1262">11,</text:span><text:span text:style-name="T1267"> </text:span><text:span text:style-name="T1262">mas não</text:span><text:span text:style-name="T1270"> </text:span><text:span text:style-name="T1092">autoriza a</text:span><text:span text:style-name="T1144"> </text:span><text:span text:style-name="T1092">supressão </text:span><text:span text:style-name="T1262">de</text:span><text:span text:style-name="T1269"> </text:span><text:span text:style-name="T1092">garantia</text:span><text:span text:style-name="T1277"> </text:span><text:span text:style-name="T1262">procedimental</text:span><text:span text:style-name="T1278"> </text:span><text:span text:style-name="T1262">que </text:span><text:span text:style-name="T1092">o </text:span><text:span text:style-name="T1262">regulamento não </text:span><text:span text:style-name="T1092">excepcionou.</text:span></text:p>
      <text:p text:style-name="P1065"><text:span text:style-name="T1128">Assim, </text:span><text:span text:style-name="T1253">ACOLHE-SE A PRELIMINAR DE NULIDADE quanto à ausência de Termo de Notificação</text:span><text:span text:style-name="T1279"> </text:span><text:span text:style-name="T1253">específico,</text:span><text:span text:style-name="T1256"> </text:span><text:span text:style-name="T1128">embora</text:span><text:span text:style-name="T1280"> </text:span><text:span text:style-name="T1251">por</text:span><text:span text:style-name="T1257"> </text:span><text:span text:style-name="T1251">fundamento</text:span><text:span text:style-name="T1252"> </text:span><text:span text:style-name="T1251">parcialmente</text:span><text:span text:style-name="T1281"> </text:span><text:span text:style-name="T1251">diverso</text:span><text:span text:style-name="T1257"> </text:span><text:span text:style-name="T1251">daquele</text:span><text:span text:style-name="T1282"> </text:span><text:span text:style-name="T1251">desenvolvido pela Concessionária, uma </text:span><text:span text:style-name="T1128">vez que </text:span><text:span text:style-name="T1251">não </text:span><text:span text:style-name="T1128">subsistia, à época </text:span><text:span text:style-name="T1251">dos </text:span><text:span text:style-name="T1128">fatos, a </text:span><text:span text:style-name="T1251">necessidade de prévio juízo de </text:span><text:span text:style-name="T1128">admissibilidade </text:span><text:span text:style-name="T1251">da </text:span><text:span text:style-name="T1128">Presidência.</text:span></text:p>
      <text:p text:style-name="P1066"><text:span text:style-name="T1102">A ausência </text:span><text:span text:style-name="T1283">do </text:span><text:span text:style-name="T1284">TN </text:span><text:span text:style-name="T1102">exigido </text:span><text:span text:style-name="T1283">pelos </text:span><text:span text:style-name="T1102">arts.</text:span><text:span text:style-name="T1285"> </text:span><text:span text:style-name="T1283">14,</text:span><text:span text:style-name="T1286"> </text:span><text:span text:style-name="T1283">15,</text:span><text:span text:style-name="T1286"> </text:span><text:span text:style-name="T1283">16 </text:span><text:span text:style-name="T1102">e</text:span><text:span text:style-name="T1287"> </text:span><text:span text:style-name="T1283">18 </text:span><text:span text:style-name="T1102">compromete a regular </text:span><text:span text:style-name="T1283">formação do procedimento </text:span><text:span text:style-name="T1102">sancionador </text:span><text:span text:style-name="T1283">e, </text:span><text:span text:style-name="T1102">consequentemente, a subsistência </text:span><text:span text:style-name="T1283">do </text:span><text:span text:style-name="T1102">Auto </text:span><text:span text:style-name="T1283">de Infração nº </text:span><text:span text:style-name="T1288">05/2026.</text:span></text:p>
      <text:list text:continue-numbering="true" text:style-name="WWNum2">
        <text:list-item>
          <text:p text:style-name="P1067"><text:span text:style-name="T1289">DO</text:span><text:span text:style-name="T1290"> </text:span><text:span text:style-name="T1289">MÉRITO</text:span><text:span text:style-name="T1291"> </text:span><text:span text:style-name="T1289">-</text:span><text:span text:style-name="T1292"> </text:span><text:span text:style-name="T1289">DA</text:span><text:span text:style-name="T1293"> </text:span><text:span text:style-name="T1289">APRESENTAÇÃO</text:span><text:span text:style-name="T1294"> </text:span><text:span text:style-name="T1289">DOS</text:span><text:span text:style-name="T1291"> </text:span><text:span text:style-name="T1289">DEMONSTRATIVOS</text:span><text:span text:style-name="T1295"> </text:span><text:span text:style-name="T1289">DE</text:span><text:span text:style-name="T1296"> </text:span><text:span text:style-name="T1289">FREQUÊNCIA</text:span></text:p>
        </text:list-item>
      </text:list>
      <text:p text:style-name="P1068"><text:span text:style-name="T1092">Reconhecido</text:span><text:span text:style-name="T1165"> </text:span><text:span text:style-name="T1092">vício</text:span><text:span text:style-name="T1152"> </text:span><text:span text:style-name="T1092">procedimental</text:span><text:span text:style-name="T1147"> </text:span><text:span text:style-name="T1092">suficiente</text:span><text:span text:style-name="T1114"> </text:span><text:span text:style-name="T1262">para</text:span><text:span text:style-name="T1269"> </text:span><text:span text:style-name="T1092">comprometer</text:span><text:span text:style-name="T1144"> </text:span><text:span text:style-name="T1092">a</text:span><text:span text:style-name="T1165"> </text:span><text:span text:style-name="T1092">validade</text:span><text:span text:style-name="T1152"> </text:span><text:span text:style-name="T1262">do</text:span><text:span text:style-name="T1269"> </text:span><text:span text:style-name="T1092">Auto</text:span><text:span text:style-name="T1152"> </text:span><text:span text:style-name="T1262">de</text:span><text:span text:style-name="T1269"> </text:span><text:span text:style-name="T1262">Infração nº 05/2026, </text:span><text:span text:style-name="T1092">o</text:span><text:span text:style-name="T1147"> </text:span><text:span text:style-name="T1092">exame conclusivo acerca </text:span><text:span text:style-name="T1262">da </text:span><text:span text:style-name="T1092">existência material </text:span><text:span text:style-name="T1262">da infração fica</text:span><text:span text:style-name="T1266"> </text:span><text:span text:style-name="T1253">prejudicado, </text:span><text:span text:style-name="T1262">não</text:span><text:span text:style-name="T1269"> </text:span><text:span text:style-name="T1092">sendo</text:span><text:span text:style-name="T1265"> </text:span><text:span text:style-name="T1262">juridicamente necessário</text:span><text:span text:style-name="T1267"> </text:span><text:span text:style-name="T1262">decidir,</text:span><text:span text:style-name="T1267"> </text:span><text:span text:style-name="T1262">neste</text:span><text:span text:style-name="T1297"> </text:span><text:span text:style-name="T1262">procedimento,</text:span><text:span text:style-name="T1267"> </text:span><text:span text:style-name="T1092">se</text:span><text:span text:style-name="T1146"> </text:span><text:span text:style-name="T1092">a</text:span><text:span text:style-name="T1165"> </text:span><text:span text:style-name="T1092">Concessionária</text:span><text:span text:style-name="T1152"> </text:span><text:span text:style-name="T1262">cumpriu </text:span><text:span text:style-name="T1092">ou</text:span><text:span text:style-name="T1122"> </text:span><text:span text:style-name="T1262">não </text:span><text:span text:style-name="T1092">a </text:span><text:span text:style-name="T1262">obrigação</text:span><text:span text:style-name="T1298"> </text:span><text:span text:style-name="T1262">de </text:span><text:span text:style-name="T1092">apresentação</text:span><text:span text:style-name="T1094"> </text:span><text:span text:style-name="T1262">dos demonstrativos de frequência</text:span><text:span text:style-name="T1299"> </text:span><text:span text:style-name="T1262">referentes </text:span><text:span text:style-name="T1092">aos </text:span><text:span text:style-name="T1262">meses </text:span><text:span text:style-name="T1092">de </text:span><text:span text:style-name="T1262">janeiro </text:span><text:span text:style-name="T1092">e </text:span><text:span text:style-name="T1262">fevereiro de </text:span><text:span text:style-name="T1092">2026.</text:span></text:p>
      <text:p text:style-name="P1069"/>
      <text:p text:style-name="Text_20_body"/>
      <text:p text:style-name="P1070"/>
      <text:p text:style-name="P1071"><text:span text:style-name="T1092">Essa </text:span><text:span text:style-name="T1262">circunstância, contudo, merece </text:span><text:span text:style-name="T1092">ser </text:span><text:span text:style-name="T1262">devidamente delimitada, de </text:span><text:span text:style-name="T1092">forma a evitar </text:span><text:span text:style-name="T1262">que </text:span><text:span text:style-name="T1092">a </text:span><text:span text:style-name="T1262">declaração de insubsistência do Auto </text:span><text:span text:style-name="T1092">seja </text:span><text:span text:style-name="T1262">interpretada como reconhecimento de que </text:span><text:span text:style-name="T1092">a obrigação regulatória foi </text:span><text:span text:style-name="T1262">regularmente cumprida.</text:span></text:p>
      <text:p text:style-name="P1072"><text:span text:style-name="T1262">A defesa </text:span><text:span text:style-name="T1092">sustenta </text:span><text:span text:style-name="T1262">que</text:span><text:span text:style-name="T1270"> </text:span><text:span text:style-name="T1092">as</text:span><text:span text:style-name="T1114"> </text:span><text:span text:style-name="T1262">folhas de ponto foram </text:span><text:span text:style-name="T1092">apresentadas</text:span><text:span text:style-name="T1122"> </text:span><text:span text:style-name="T1262">nos Processos</text:span><text:span text:style-name="T1300"> </text:span><text:span text:style-name="T1262">nº 12637</text:span><text:span text:style-name="T1092">/2026</text:span><text:span text:style-name="T1112"> </text:span><text:span text:style-name="T1092">e </text:span><text:span text:style-name="T1262">nº </text:span><text:span text:style-name="T1092">22911/2026. A </text:span><text:span text:style-name="T1262">fiscalização, por outro lado, </text:span><text:span text:style-name="T1092">esclareceu </text:span><text:span text:style-name="T1262">que tais processos </text:span><text:span text:style-name="T1092">estavam </text:span><text:span text:style-name="T1262">relacionados </text:span><text:span text:style-name="T1092">às </text:span><text:span text:style-name="T1262">informações contábeis </text:span><text:span text:style-name="T1092">e </text:span><text:span text:style-name="T1262">foram direcionados </text:span><text:span text:style-name="T1092">à </text:span><text:span text:style-name="T1262">Gerência de </text:span><text:span text:style-name="T1092">Contabilidade Regulatória, enquanto </text:span><text:span text:style-name="T1262">os </text:span><text:span text:style-name="T1092">relatórios </text:span><text:span text:style-name="T1262">operacionais correspondentes </text:span><text:span text:style-name="T1092">aos </text:span><text:span text:style-name="T1262">meses de janeiro </text:span><text:span text:style-name="T1092">e </text:span><text:span text:style-name="T1262">fevereiro</text:span><text:span text:style-name="T1301"> </text:span><text:span text:style-name="T1262">tramitaram, respectivamente, nos Processos</text:span><text:span text:style-name="T1302"> </text:span><text:span text:style-name="T1262">nº </text:span><text:span text:style-name="T1092">12636/2026 e </text:span><text:span text:style-name="T1262">nº</text:span><text:span text:style-name="T1278"> </text:span><text:span text:style-name="T1262">23405/2026, </text:span><text:span text:style-name="T1092">sem os </text:span><text:span text:style-name="T1262">demonstrativos de </text:span><text:span text:style-name="T1092">frequência. A </text:span><text:span text:style-name="T1262">manifestação técnica registra </text:span><text:span text:style-name="T1092">expressamente essa </text:span><text:span text:style-name="T1114">diferenciação.</text:span></text:p>
      <text:p text:style-name="P1073"><text:span text:style-name="T1128">Há, </text:span><text:span text:style-name="T1251">portanto, questão material </text:span><text:span text:style-name="T1128">relevante a respeito </text:span><text:span text:style-name="T1251">não </text:span><text:span text:style-name="T1128">apenas </text:span><text:span text:style-name="T1251">da </text:span><text:span text:style-name="T1128">existência física </text:span><text:span text:style-name="T1251">dos documentos nos</text:span><text:span text:style-name="T1303"> </text:span><text:span text:style-name="T1128">arquivos </text:span><text:span text:style-name="T1251">da Agência, mas</text:span><text:span text:style-name="T1304"> </text:span><text:span text:style-name="T1251">do</text:span><text:span text:style-name="T1305"> </text:span><text:span text:style-name="T1306">cumprimento da</text:span><text:span text:style-name="T1307"> </text:span><text:span text:style-name="T1306">obrigação</text:span><text:span text:style-name="T1308"> </text:span><text:span text:style-name="T1306">nos moldes</text:span><text:span text:style-name="T1309"> </text:span><text:span text:style-name="T1306">e no processo específico estabelecidos pela regulamentação aplicável.</text:span></text:p>
      <text:p text:style-name="P1074"><text:span text:style-name="T1128">Por essa razão, a </text:span><text:span text:style-name="T1251">insubsistência </text:span><text:span text:style-name="T1128">do Auto </text:span><text:span text:style-name="T1251">de Infração nº 05/2026, </text:span><text:span text:style-name="T1128">ora reconhecida, </text:span><text:span text:style-name="T1306">não representa</text:span><text:span text:style-name="T1310"> </text:span><text:span text:style-name="T1306">declaração</text:span><text:span text:style-name="T1311"> </text:span><text:span text:style-name="T1306">de inexistência</text:span><text:span text:style-name="T1311"> </text:span><text:span text:style-name="T1306">material</text:span><text:span text:style-name="T1311"> </text:span><text:span text:style-name="T1306">da irregularidade, </text:span><text:span text:style-name="T1251">tampouco</text:span><text:span text:style-name="T1312"> </text:span><text:span text:style-name="T1251">certifica que os demonstrativos tenham </text:span><text:span text:style-name="T1128">sido apresentados </text:span><text:span text:style-name="T1251">regularmente </text:span><text:span text:style-name="T1128">à </text:span><text:span text:style-name="T1251">unidade competente.</text:span></text:p>
      <text:p text:style-name="P1075"><text:span text:style-name="T1092">A</text:span><text:span text:style-name="T1165"> </text:span><text:span text:style-name="T1262">consequência</text:span><text:span text:style-name="T1266"> </text:span><text:span text:style-name="T1262">jurídica</text:span><text:span text:style-name="T1268"> </text:span><text:span text:style-name="T1262">decorre</text:span><text:span text:style-name="T1297"> </text:span><text:span text:style-name="T1092">exclusivamente</text:span><text:span text:style-name="T1165"> </text:span><text:span text:style-name="T1262">da</text:span><text:span text:style-name="T1267"> </text:span><text:span text:style-name="T1262">impossibilidade</text:span><text:span text:style-name="T1269"> </text:span><text:span text:style-name="T1262">de</text:span><text:span text:style-name="T1264"> </text:span><text:span text:style-name="T1262">manutenção</text:span><text:span text:style-name="T1274"> </text:span><text:span text:style-name="T1262">da</text:span><text:span text:style-name="T1269"> </text:span><text:span text:style-name="T1092">sanção </text:span><text:span text:style-name="T1262">formalizad</text:span><text:span text:style-name="T1313">a </text:span><text:span text:style-name="T1092">por procedimento </text:span><text:span text:style-name="T1262">que não observou </text:span><text:span text:style-name="T1092">etapa expressamente exigida pela regulamentação</text:span><text:span text:style-name="T1147"> </text:span><text:span text:style-name="T1092">vigente.</text:span></text:p>
      <text:p text:style-name="P1076"><text:span text:style-name="T1251">Nada impede, portanto, que </text:span><text:span text:style-name="T1128">a </text:span><text:span text:style-name="T1251">Diretoria de Regulação III, no </text:span><text:span text:style-name="T1128">exercício </text:span><text:span text:style-name="T1251">de </text:span><text:span text:style-name="T1128">seu </text:span><text:span text:style-name="T1251">poder-dever fiscalizatório,</text:span><text:span text:style-name="T1305"> </text:span><text:span text:style-name="T1306">reavalie os fatos</text:span><text:span text:style-name="T1314"> </text:span><text:span text:style-name="T1306">e adote, se ainda juridicamente cabíveis e observados os limites temporais e normativos aplicáveis, as providências fiscalizatórias pertinentes, </text:span><text:span text:style-name="T1251">mediante instauração </text:span><text:span text:style-name="T1128">de </text:span><text:span text:style-name="T1251">procedimento </text:span><text:span text:style-name="T1128">regular e</text:span><text:span text:style-name="T1280"> </text:span><text:span text:style-name="T1251">observância do</text:span><text:span text:style-name="T1315"> </text:span><text:span text:style-name="T1251">Termo de Notificação </text:span><text:span text:style-name="T1128">e </text:span><text:span text:style-name="T1251">das demais</text:span><text:span text:style-name="T1303"> </text:span><text:span text:style-name="T1128">garantias </text:span><text:span text:style-name="T1251">previstas </text:span><text:span text:style-name="T1128">na Portaria AGERSA nº</text:span><text:span text:style-name="T1316"> </text:span><text:span text:style-name="T1251">026/2022.</text:span></text:p>
      <text:list text:continue-numbering="true" text:style-name="WWNum2">
        <text:list-item>
          <text:p text:style-name="P1077"><text:span text:style-name="T1317">DA</text:span><text:span text:style-name="T1318"> </text:span><text:span text:style-name="T1317">REINCIDÊNCIA</text:span><text:span text:style-name="T1319"> </text:span><text:span text:style-name="T1317">E</text:span><text:span text:style-name="T1320"> </text:span><text:span text:style-name="T1317">DO</text:span><text:span text:style-name="T1321"> </text:span><text:span text:style-name="T1317">AGRAVAMENTO</text:span><text:span text:style-name="T1322"> </text:span><text:span text:style-name="T1317">DA</text:span><text:span text:style-name="T1321"> </text:span><text:span text:style-name="T1323">PENALIDADE</text:span></text:p>
        </text:list-item>
      </text:list>
      <text:p text:style-name="P1078"><text:span text:style-name="T1092">A Concessionária </text:span><text:span text:style-name="T1262">também impugna </text:span><text:span text:style-name="T1092">a qualificação da conduta como </text:span><text:span text:style-name="T1262">reincidente </text:span><text:span text:style-name="T1092">e, </text:span><text:span text:style-name="T1262">consequentemente, o </text:span><text:span text:style-name="T1092">acréscimo </text:span><text:span text:style-name="T1262">de </text:span><text:span text:style-name="T1092">50% aplicado à </text:span><text:span text:style-name="T1262">penalidade</text:span><text:span text:style-name="T1313">.</text:span></text:p>
      <text:p text:style-name="P1079"><text:span text:style-name="T1251">Reconhecida </text:span><text:span text:style-name="T1128">a</text:span><text:span text:style-name="T1260"> </text:span><text:span text:style-name="T1251">insubsistência</text:span><text:span text:style-name="T1259"> </text:span><text:span text:style-name="T1251">do</text:span><text:span text:style-name="T1257"> </text:span><text:span text:style-name="T1251">Auto</text:span><text:span text:style-name="T1303"> </text:span><text:span text:style-name="T1251">de</text:span><text:span text:style-name="T1304"> </text:span><text:span text:style-name="T1251">Infração</text:span><text:span text:style-name="T1303"> </text:span><text:span text:style-name="T1251">n</text:span><text:span text:style-name="T1324">º</text:span><text:span text:style-name="T1325"> </text:span><text:span text:style-name="T1251">05/2026 </text:span><text:span text:style-name="T1128">por</text:span><text:span text:style-name="T1326"> </text:span><text:span text:style-name="T1128">vício</text:span><text:span text:style-name="T1326"> </text:span><text:span text:style-name="T1128">em</text:span><text:span text:style-name="T1260"> </text:span><text:span text:style-name="T1128">sua</text:span><text:span text:style-name="T1327"> </text:span><text:span text:style-name="T1251">formação,</text:span><text:span text:style-name="T1281"> </text:span><text:span text:style-name="T1251">fica igualmente </text:span><text:span text:style-name="T1306">prejudicada, no presente processo,</text:span><text:span text:style-name="T1309"> </text:span><text:span text:style-name="T1306">a incidência do</text:span><text:span text:style-name="T1328"> </text:span><text:span text:style-name="T1306">agravamento previsto</text:span><text:span text:style-name="T1329"> </text:span><text:span text:style-name="T1306">no art.11</text:span><text:span text:style-name="T1328"> </text:span><text:span text:style-name="T1306">da</text:span><text:span text:style-name="T1330"> </text:span><text:span text:style-name="T1306">PortariaAGERSA</text:span><text:span text:style-name="T1328"> </text:span><text:span text:style-name="T1306">nº</text:span><text:span text:style-name="T1330"> </text:span><text:span text:style-name="T1306">026/2022, </text:span><text:span text:style-name="T1251">uma</text:span><text:span text:style-name="T1303"> </text:span><text:span text:style-name="T1128">vez</text:span><text:span text:style-name="T1260"> </text:span><text:span text:style-name="T1251">que</text:span><text:span text:style-name="T1259"> </text:span><text:span text:style-name="T1128">a</text:span><text:span text:style-name="T1331"> </text:span><text:span text:style-name="T1251">reincidência</text:span><text:span text:style-name="T1332"> </text:span><text:span text:style-name="T1251">pressupõe</text:span><text:span text:style-name="T1281"> </text:span><text:span text:style-name="T1128">a</text:span><text:span text:style-name="T1333"> </text:span><text:span text:style-name="T1128">existência </text:span><text:span text:style-name="T1251">de nova infração validamente constituída.</text:span></text:p>
      <text:p text:style-name="P1080"><text:span text:style-name="T1092">Ainda assim, </text:span><text:span text:style-name="T1262">dois </text:span><text:span text:style-name="T1092">aspectos </text:span><text:span text:style-name="T1262">devem </text:span><text:span text:style-name="T1092">ser registrados para adequada orientação </text:span><text:span text:style-name="T1262">das futuras </text:span><text:span text:style-name="T1092">atuações fiscalizatórias.</text:span></text:p>
      <text:p text:style-name="P1081"><text:span text:style-name="T1262">Primeiramente,</text:span><text:span text:style-name="T1268"> </text:span><text:span text:style-name="T1262">o </text:span><text:span text:style-name="T1092">art. 11 estabelece </text:span><text:span text:style-name="T1262">que, </text:span><text:span text:style-name="T1092">ocorrendo </text:span><text:span text:style-name="T1262">reincidência dentro do </text:span><text:span text:style-name="T1092">período </text:span><text:span text:style-name="T1262">de doze meses</text:span><text:span text:style-name="T1271"> </text:span><text:span text:style-name="T1092">subsequentes à</text:span><text:span text:style-name="T1144"> </text:span><text:span text:style-name="T1262">lavratura do</text:span><text:span text:style-name="T1266"> </text:span><text:span text:style-name="T1262">Auto de Infração,</text:span><text:span text:style-name="T1267"> </text:span><text:span text:style-name="T1092">os</text:span><text:span text:style-name="T1144"> </text:span><text:span text:style-name="T1092">valores </text:span><text:span text:style-name="T1262">da multa </text:span><text:span text:style-name="T1092">serão</text:span><text:span text:style-name="T1165"> </text:span><text:span text:style-name="T1092">acrescidos em 50% em </text:span><text:span text:style-name="T1262">relação </text:span><text:span text:style-name="T1092">à </text:span><text:span text:style-name="T1262">multa </text:span><text:span text:style-name="T1092">anterior. </text:span><text:span text:style-name="T1262">A redaç</text:span><text:span text:style-name="T1313">ã</text:span><text:span text:style-name="T1092">o </text:span><text:span text:style-name="T1262">regulamentar </text:span><text:span text:style-name="T1092">vincula expressamente </text:span><text:span text:style-name="T1262">o marco </text:span><text:span text:style-name="T1092">temporal à </text:span><text:span text:style-name="T1334">lavratura do Auto de Infração, </text:span><text:span text:style-name="T1262">não </text:span><text:span text:style-name="T1092">contendo </text:span><text:span text:style-name="T1262">previsão expressa de que </text:span><text:span text:style-name="T1092">o antecedente </text:span><text:span text:style-name="T1262">deva </text:span><text:span text:style-name="T1092">estar </text:span><text:span text:style-name="T1262">definitivamente julgado na </text:span><text:span text:style-name="T1092">esfera administrativa </text:span><text:span text:style-name="T1262">para fins de </text:span><text:span text:style-name="T1092">caracterização </text:span><text:span text:style-name="T1262">da </text:span><text:span text:style-name="T1092">reincidência.</text:span></text:p>
      <text:p text:style-name="P1082"><text:span text:style-name="T1092">Por essa razão, </text:span><text:span text:style-name="T1262">não </text:span><text:span text:style-name="T1092">se acolhe, </text:span><text:span text:style-name="T1262">como fundamento </text:span><text:span text:style-name="T1092">autônomo </text:span><text:span text:style-name="T1262">para cancelamento do </text:span><text:span text:style-name="T1092">Auto </text:span><text:span text:style-name="T1262">nº 05/2026, </text:span><text:span text:style-name="T1092">a alegação </text:span><text:span text:style-name="T1262">da defesa de que </text:span><text:span text:style-name="T1092">a reincidência </text:span><text:span text:style-name="T1262">dependeria</text:span><text:span text:style-name="T1335"> </text:span><text:span text:style-name="T1262">necessariamente do trânsito </text:span><text:span text:style-name="T1092">administrativo</text:span><text:span text:style-name="T1160"> </text:span><text:span text:style-name="T1262">da</text:span><text:span text:style-name="T1336"> </text:span><text:span text:style-name="T1092">autuação</text:span><text:span text:style-name="T1160"> </text:span><text:span text:style-name="T1092">antecedente.</text:span><text:span text:style-name="T1160"> </text:span><text:span text:style-name="T1092">Eventual</text:span><text:span text:style-name="T1160"> </text:span><text:span text:style-name="T1262">discussão</text:span><text:span text:style-name="T1336"> </text:span><text:span text:style-name="T1092">acerca</text:span><text:span text:style-name="T1160"> </text:span><text:span text:style-name="T1262">dos</text:span><text:span text:style-name="T1336"> </text:span><text:span text:style-name="T1262">requisitos</text:span><text:span text:style-name="T1336"> </text:span><text:span text:style-name="T1092">para</text:span></text:p>
      <text:p text:style-name="P1083"/>
      <text:p text:style-name="P1084"/>
      <text:p text:style-name="P1085"><text:span text:style-name="T1337">incidência do</text:span><text:span text:style-name="T1338"> </text:span><text:span text:style-name="T1339">art.</text:span><text:span text:style-name="T1340"> </text:span><text:span text:style-name="T1337">11</text:span><text:span text:style-name="T1341"> </text:span><text:span text:style-name="T1337">deverá considerar o texto </text:span><text:span text:style-name="T1339">efetivamente </text:span><text:span text:style-name="T1337">previsto no regulamento </text:span><text:span text:style-name="T1339">e</text:span><text:span text:style-name="T1342"> </text:span><text:span text:style-name="T1339">as </text:span><text:span text:style-name="T1337">particularidades de cada caso.</text:span></text:p>
      <text:p text:style-name="P1086"><text:span text:style-name="T1343">Em</text:span><text:span text:style-name="T1344"> </text:span><text:span text:style-name="T1343">segundo lugar,</text:span><text:span text:style-name="T1345"> </text:span><text:span text:style-name="T1346">verifica-se </text:span><text:span text:style-name="T1343">questão</text:span><text:span text:style-name="T1347"> </text:span><text:span text:style-name="T1346">específica </text:span><text:span text:style-name="T1343">quanto</text:span><text:span text:style-name="T1344"> </text:span><text:span text:style-name="T1346">à</text:span><text:span text:style-name="T1348"> </text:span><text:span text:style-name="T1343">identidade material das infrações. </text:span><text:span text:style-name="T1349">O Auto nº</text:span><text:span text:style-name="T1350"> </text:span><text:span text:style-name="T1349">02/2026 consignou que os dados relativos </text:span><text:span text:style-name="T1351">aos </text:span><text:span text:style-name="T1349">demonstrativos de frequência </text:span><text:span text:style-name="T1352">foram</text:span><text:span text:style-name="T1353"> apresentados, porém não correspondiam ao período indicado. </text:span><text:span text:style-name="T1354">Já o Auto nº 05/2026 descreveu</text:span><text:span text:style-name="T1355"> </text:span><text:span text:style-name="T1356">situação</text:span><text:span text:style-name="T1357"> </text:span><text:span text:style-name="T1354">diversa,</text:span><text:span text:style-name="T1355"> </text:span><text:span text:style-name="T1354">consistente</text:span><text:span text:style-name="T1355"> </text:span><text:span text:style-name="T1354">na</text:span><text:span text:style-name="T1355"> </text:span><text:span text:style-name="T1353">não</text:span><text:span text:style-name="T1358"> </text:span><text:span text:style-name="T1353">apresentação</text:span><text:span text:style-name="T1358"> </text:span><text:span text:style-name="T1354">dos</text:span><text:span text:style-name="T1355"> </text:span><text:span text:style-name="T1354">demonstrativos</text:span><text:span text:style-name="T1355"> </text:span><text:span text:style-name="T1354">referentes </text:span><text:span text:style-name="T1356">aos </text:span><text:span text:style-name="T1354">meses de janeiro </text:span><text:span text:style-name="T1356">e </text:span><text:span text:style-name="T1354">fevereiro de 2026.</text:span></text:p>
      <text:p text:style-name="P1087"><text:span text:style-name="T1359">Embora </text:span><text:span text:style-name="T1360">ambas</text:span><text:span text:style-name="T1361"> </text:span><text:span text:style-name="T1360">as </text:span><text:span text:style-name="T1359">ocorrências tenham </text:span><text:span text:style-name="T1360">sido </text:span><text:span text:style-name="T1359">relacionadas </text:span><text:span text:style-name="T1360">à</text:span><text:span text:style-name="T1362"> </text:span><text:span text:style-name="T1359">obrigação</text:span><text:span text:style-name="T1363"> </text:span><text:span text:style-name="T1359">prevista</text:span><text:span text:style-name="T1364"> </text:span><text:span text:style-name="T1359">no</text:span><text:span text:style-name="T1365"> </text:span><text:span text:style-name="T1360">art.</text:span><text:span text:style-name="T1366"> </text:span><text:span text:style-name="T1360">6º,</text:span><text:span text:style-name="T1367"> </text:span><text:span text:style-name="T1359">inciso I, da Resolução </text:span><text:span text:style-name="T1360">AGERSA </text:span><text:span text:style-name="T1359">nº 01/2025, </text:span><text:span text:style-name="T1360">a </text:span><text:span text:style-name="T1359">configuração da reincidência demanda exame da correspondência material entre </text:span><text:span text:style-name="T1360">as</text:span><text:span text:style-name="T1368"> </text:span><text:span text:style-name="T1359">condutas </text:span><text:span text:style-name="T1360">e </text:span><text:span text:style-name="T1359">não pode decorrer </text:span><text:span text:style-name="T1360">exclusivamente </text:span><text:span text:style-name="T1359">da repetição do </text:span><text:span text:style-name="T1360">enquadramento </text:span><text:span text:style-name="T1359">normativo.</text:span></text:p>
      <text:p text:style-name="P1088"><text:span text:style-name="T1360">Essa análise, </text:span><text:span text:style-name="T1359">todavia, torna-se desnecessária</text:span><text:span text:style-name="T1369"> </text:span><text:span text:style-name="T1359">para o deslinde da presente defesa, porque o</text:span><text:span text:style-name="T1369"> </text:span><text:span text:style-name="T1360">vício </text:span><text:span text:style-name="T1359">procedimental reconhecido </text:span><text:span text:style-name="T1360">anteriormente </text:span><text:span text:style-name="T1359">impede </text:span><text:span text:style-name="T1360">a subsistência </text:span><text:span text:style-name="T1359">do próprio </text:span><text:span text:style-name="T1360">Auto </text:span><text:span text:style-name="T1359">nº 05/2026 e, por consequência, de qualquer </text:span><text:span text:style-name="T1360">agravamento a </text:span><text:span text:style-name="T1359">ele </text:span><text:span text:style-name="T1360">vinculado.</text:span></text:p>
      <text:p text:style-name="P1089"><text:span text:style-name="T1349">Registra-se,</text:span><text:span text:style-name="T1350"> </text:span><text:span text:style-name="T1349">por</text:span><text:span text:style-name="T1370"> </text:span><text:span text:style-name="T1349">fim, que</text:span><text:span text:style-name="T1350"> </text:span><text:span text:style-name="T1352">a reincidência</text:span><text:span text:style-name="T1371"> </text:span><text:span text:style-name="T1352">constitui</text:span><text:span text:style-name="T1372"> </text:span><text:span text:style-name="T1352">causa</text:span><text:span text:style-name="T1373"> </text:span><text:span text:style-name="T1352">de</text:span><text:span text:style-name="T1374"> </text:span><text:span text:style-name="T1352">agravamento</text:span><text:span text:style-name="T1375"> </text:span><text:span text:style-name="T1352">da</text:span><text:span text:style-name="T1376"> </text:span><text:span text:style-name="T1352">penalidade,</text:span><text:span text:style-name="T1371"> </text:span><text:span text:style-name="T1352">e</text:span><text:span text:style-name="T1377"> </text:span><text:span text:style-name="T1352">não hipótese de dispensa do procedimento de fiscalização. </text:span><text:span text:style-name="T1351">Assim, eventual</text:span><text:span text:style-name="T1378"> </text:span><text:span text:style-name="T1349">nova </text:span><text:span text:style-name="T1351">autuação</text:span><text:span text:style-name="T1356"> </text:span><text:span text:style-name="T1354">fundada</text:span><text:span text:style-name="T1345"> </text:span><text:span text:style-name="T1356">em</text:span><text:span text:style-name="T1379"> </text:span><text:span text:style-name="T1354">conduta reiterada</text:span><text:span text:style-name="T1343"> </text:span><text:span text:style-name="T1354">deverá</text:span><text:span text:style-name="T1347"> </text:span><text:span text:style-name="T1354">observar</text:span><text:span text:style-name="T1380"> </text:span><text:span text:style-name="T1354">o</text:span><text:span text:style-name="T1355"> </text:span><text:span text:style-name="T1356">rito</text:span><text:span text:style-name="T1357"> </text:span><text:span text:style-name="T1354">vigente,</text:span><text:span text:style-name="T1381"> </text:span><text:span text:style-name="T1354">inclusive</text:span><text:span text:style-name="T1355"> </text:span><text:span text:style-name="T1354">quanto</text:span><text:span text:style-name="T1355"> </text:span><text:span text:style-name="T1356">à</text:span><text:span text:style-name="T1357"> </text:span><text:span text:style-name="T1356">emissão</text:span><text:span text:style-name="T1379"> </text:span><text:span text:style-name="T1354">de Termo de Notificação </text:span><text:span text:style-name="T1356">específico.</text:span></text:p>
      <text:list text:continue-numbering="true" text:style-name="WWNum2">
        <text:list-item>
          <text:p text:style-name="P1090"><text:span text:style-name="T1382">DO</text:span><text:span text:style-name="T1383"> </text:span><text:span text:style-name="T1382">EFEITO</text:span><text:span text:style-name="T1384"> SUSPENSIVO</text:span></text:p>
        </text:list-item>
      </text:list>
      <text:p text:style-name="P1091"><text:span text:style-name="T1359">O</text:span><text:span text:style-name="T1385"> </text:span><text:span text:style-name="T1360">art.</text:span><text:span text:style-name="T1386"> </text:span><text:span text:style-name="T1360">20, </text:span><text:span text:style-name="T1359">parágrafo único, da Portaria AGERSA nº 026/2022 </text:span><text:span text:style-name="T1360">estabelece expressamente </text:span><text:span text:style-name="T1359">que</text:span><text:span text:style-name="T1387"> </text:span><text:span text:style-name="T1360">a </text:span><text:span text:style-name="T1359">defesa possui </text:span><text:span text:style-name="T1360">efeito</text:span><text:span text:style-name="T1388"> </text:span><text:span text:style-name="T1360">suspensivo </text:span><text:span text:style-name="T1359">na parte</text:span><text:span text:style-name="T1389"> </text:span><text:span text:style-name="T1360">em</text:span><text:span text:style-name="T1361"> </text:span><text:span text:style-name="T1359">que</text:span><text:span text:style-name="T1389"> </text:span><text:span text:style-name="T1359">impugnar o</text:span><text:span text:style-name="T1390"> </text:span><text:span text:style-name="T1360">Auto</text:span><text:span text:style-name="T1362"> </text:span><text:span text:style-name="T1359">de</text:span><text:span text:style-name="T1391"> </text:span><text:span text:style-name="T1359">Infração.</text:span></text:p>
      <text:p text:style-name="P1092"><text:span text:style-name="T1392">Art.</text:span><text:span text:style-name="T1393"> </text:span><text:span text:style-name="T1392">20</text:span><text:span text:style-name="T1394"><text:tab/></text:span><text:span text:style-name="T1395">Dentro</text:span><text:span text:style-name="T1396"> </text:span><text:span text:style-name="T1397">do</text:span><text:span text:style-name="T1398"> </text:span><text:span text:style-name="T1397">prazo</text:span><text:span text:style-name="T1399"> </text:span><text:span text:style-name="T1397">estipulado</text:span><text:span text:style-name="T1398"> </text:span><text:span text:style-name="T1395">na</text:span><text:span text:style-name="T1396"> </text:span><text:span text:style-name="T1397">alínea</text:span><text:span text:style-name="T1399"> </text:span><text:span text:style-name="T1397">"e",</text:span><text:span text:style-name="T1399"> </text:span><text:span text:style-name="T1395">do</text:span><text:span text:style-name="T1396"> </text:span><text:span text:style-name="T1397">artigo</text:span><text:span text:style-name="T1400"> </text:span><text:span text:style-name="T1397">anterim; a autuada apresentará </text:span><text:span text:style-name="T1395">defesa, </text:span><text:span text:style-name="T1397">sob pena </text:span><text:span text:style-name="T1395">de revelia.</text:span></text:p>
      <text:p text:style-name="P1093"><text:span text:style-name="T1392">Parágrafo único -A defesa terá efeito</text:span><text:span text:style-name="T1401"> </text:span><text:span text:style-name="T1392">suspensivo na parte em que</text:span><text:span text:style-name="T1402"> </text:span><text:span text:style-name="T1392">impugnar o AI,</text:span><text:span text:style-name="T1403"> </text:span><text:span text:style-name="T1397">observada a excepcionalidade </text:span><text:span text:style-name="T1395">contida no parágrafo </text:span><text:span text:style-name="T1397">único, </text:span><text:span text:style-name="T1395">do </text:span><text:span text:style-name="T1397">art. </text:span><text:span text:style-name="T1395">19 desta Portaria.</text:span><text:span text:style-name="T1404"> </text:span><text:span text:style-name="T1405">(grifo</text:span><text:span text:style-name="T1406"> </text:span><text:span text:style-name="T1405">nosso)</text:span></text:p>
      <text:p text:style-name="P1094"/>
      <text:p text:style-name="P1095"><text:span text:style-name="T1360">A </text:span><text:span text:style-name="T1359">Lei Municipal nº 7.863/2020, por </text:span><text:span text:style-name="T1360">sua </text:span><text:span text:style-name="T1359">vez, determina </text:span><text:span text:style-name="T1360">em seu art. 24, </text:span><text:span text:style-name="T1407">§ </text:span><text:span text:style-name="T1359">2º, que dos </text:span><text:span text:style-name="T1360">atos </text:span><text:span text:style-name="T1359">praticados pela fiscalização, inclusive das imposições de penalidades, cabe </text:span><text:span text:style-name="T1360">apreciação em </text:span><text:span text:style-name="T1359">primeira instância pela Procuradoria e em </text:span><text:span text:style-name="T1360">segunda </text:span><text:span text:style-name="T1359">instância pelo Presidente da Agência Reguladora, igualmente </text:span><text:span text:style-name="T1360">com efeito </text:span><text:span text:style-name="T1359">suspensivo.</text:span></text:p>
      <text:p text:style-name="P1096"><text:span text:style-name="T1392">Art. 24. </text:span><text:span text:style-name="T1397">Na competência </text:span><text:span text:style-name="T1395">de fiscalização plena </text:span><text:span text:style-name="T1397">dos serviços públicos delegados </text:span><text:span text:style-name="T1395">do</text:span><text:span text:style-name="T1404"> </text:span><text:span text:style-name="T1395">município</text:span><text:span text:style-name="T1408"> </text:span><text:span text:style-name="T1397">(sic)</text:span><text:span text:style-name="T1409"> </text:span><text:span text:style-name="T1395">de</text:span><text:span text:style-name="T1408"> </text:span><text:span text:style-name="T1397">Cachoeiro</text:span><text:span text:style-name="T1409"> </text:span><text:span text:style-name="T1395">de</text:span><text:span text:style-name="T1408"> </text:span><text:span text:style-name="T1395">ltapemirim fica</text:span><text:span text:style-name="T1410"> </text:span><text:span text:style-name="T1397">à</text:span><text:span text:style-name="T1411"> </text:span><text:span text:style-name="T1397">AGERSA</text:span><text:span text:style-name="T1412"> </text:span><text:span text:style-name="T1397">com</text:span><text:span text:style-name="T1413"> </text:span><text:span text:style-name="T1395">poderes</text:span><text:span text:style-name="T1414"> </text:span><text:span text:style-name="T1395">para</text:span><text:span text:style-name="T1408"> </text:span><text:span text:style-name="T1395">notificar,</text:span><text:span text:style-name="T1404"> </text:span><text:span text:style-name="T1397">autuar (sic) e aplicar </text:span><text:span text:style-name="T1395">outras penalidades cabíveis (sic).</text:span></text:p>
      <text:p text:style-name="P1097"><text:span text:style-name="T1415">(</text:span><text:span text:style-name="T1416">...</text:span><text:span text:style-name="T1417">)</text:span></text:p>
      <text:p text:style-name="P1098"><text:span text:style-name="T1418">§ </text:span><text:span text:style-name="T1392">2º</text:span><text:span text:style-name="T1403"> </text:span><text:span text:style-name="T1392">Dos atos praticados pela fiscalização, inclusive imposições de penalidades,</text:span><text:span text:style-name="T1403"> </text:span><text:span text:style-name="T1392">caberá recurso em primeira instãncia </text:span><text:span text:style-name="T1419">à </text:span><text:span text:style-name="T1392">Procuradoria, em segunda instância, ao</text:span><text:span text:style-name="T1403"> </text:span><text:span text:style-name="T1392">Presidente da Agência Reguladora, </text:span><text:span text:style-name="T1397">com efeito suspensivo, como </text:span><text:span text:style-name="T1395">última </text:span><text:span text:style-name="T1397">instância</text:span><text:span text:style-name="T1400"> </text:span><text:span text:style-name="T1397">administrativa.</text:span><text:span text:style-name="T1420"> </text:span><text:span text:style-name="T1405">(grifo nosso)</text:span></text:p>
      <text:p text:style-name="P1099"><text:span text:style-name="T1360">A</text:span><text:span text:style-name="T1386"> </text:span><text:span text:style-name="T1360">Portaria </text:span><text:span text:style-name="T1359">nº</text:span><text:span text:style-name="T1421"> </text:span><text:span text:style-name="T1359">026/2022 prevê,</text:span><text:span text:style-name="T1422"> </text:span><text:span text:style-name="T1360">ainda,</text:span><text:span text:style-name="T1368"> </text:span><text:span text:style-name="T1360">em</text:span><text:span text:style-name="T1368"> </text:span><text:span text:style-name="T1360">seu</text:span><text:span text:style-name="T1423"> </text:span><text:span text:style-name="T1360">art.</text:span><text:span text:style-name="T1366"> </text:span><text:span text:style-name="T1360">23,</text:span><text:span text:style-name="T1388"> </text:span><text:span text:style-name="T1360">a</text:span><text:span text:style-name="T1362"> </text:span><text:span text:style-name="T1360">possibilidade </text:span><text:span text:style-name="T1359">de</text:span><text:span text:style-name="T1424"> </text:span><text:span text:style-name="T1360">recurso</text:span><text:span text:style-name="T1362"> </text:span><text:span text:style-name="T1360">contra</text:span><text:span text:style-name="T1367"> </text:span><text:span text:style-name="T1360">a</text:span><text:span text:style-name="T1425"> </text:span><text:span text:style-name="T1359">decisão </text:span><text:span text:style-name="T1424">proferida</text:span><text:span text:style-name="T1391"> </text:span><text:span text:style-name="T1386">acerca</text:span><text:span text:style-name="T1368"> </text:span><text:span text:style-name="T1424">da</text:span><text:span text:style-name="T1391"> </text:span><text:span text:style-name="T1424">defesa,</text:span><text:span text:style-name="T1426"> </text:span><text:span text:style-name="T1424">remetendo</text:span><text:span text:style-name="T1426"> </text:span><text:span text:style-name="T1386">expressamente</text:span><text:span text:style-name="T1427"> </text:span><text:span text:style-name="T1386">à</text:span><text:span text:style-name="T1428"> </text:span><text:span text:style-name="T1386">sistemática</text:span><text:span text:style-name="T1429"> </text:span><text:span text:style-name="T1424">do</text:span><text:span text:style-name="T1391"> </text:span><text:span text:style-name="T1386">art.</text:span><text:span text:style-name="T1368"> </text:span><text:span text:style-name="T1386">63</text:span><text:span text:style-name="T1428"> </text:span><text:span text:style-name="T1424">da Lei Municipal</text:span><text:span text:style-name="T1430"> </text:span><text:span text:style-name="T1424">nº</text:span><text:span text:style-name="T1369"> </text:span><text:span text:style-name="T1424">7.131/2014.</text:span></text:p>
      <text:p text:style-name="P1100"><text:span text:style-name="T1431">Assim,</text:span><text:span text:style-name="T1432"> </text:span><text:span text:style-name="T1433">permanece</text:span><text:span text:style-name="T1434"> </text:span><text:span text:style-name="T1431">suspensa</text:span><text:span text:style-name="T1435"> </text:span><text:span text:style-name="T1433">qualquer</text:span><text:span text:style-name="T1436"> </text:span><text:span text:style-name="T1431">exigibilidade</text:span><text:span text:style-name="T1437"> </text:span><text:span text:style-name="T1433">decorrente</text:span><text:span text:style-name="T1438"> </text:span><text:span text:style-name="T1433">do</text:span><text:span text:style-name="T1439"> </text:span><text:span text:style-name="T1433">Auto</text:span><text:span text:style-name="T1440"> </text:span><text:span text:style-name="T1431">de</text:span><text:span text:style-name="T1441"> </text:span><text:span text:style-name="T1433">Infração</text:span><text:span text:style-name="T1436"> </text:span><text:span text:style-name="T1433">nº</text:span><text:span text:style-name="T1440"> </text:span><text:span text:style-name="T1442">05/2026</text:span></text:p>
      <text:p text:style-name="P1101"/>
      <text:p text:style-name="P1102"/>
      <text:p text:style-name="P1103"><text:span text:style-name="T1443">até</text:span><text:span text:style-name="T1444"> </text:span><text:span text:style-name="T1268">que</text:span><text:span text:style-name="T1271"> </text:span><text:span text:style-name="T1268">esta decisão</text:span><text:span text:style-name="T1267"> </text:span><text:span text:style-name="T1443">se</text:span><text:span text:style-name="T1445"> </text:span><text:span text:style-name="T1268">torne</text:span><text:span text:style-name="T1267"> </text:span><text:span text:style-name="T1268">definitiva</text:span><text:span text:style-name="T1446"> </text:span><text:span text:style-name="T1268">na</text:span><text:span text:style-name="T1274"> </text:span><text:span text:style-name="T1443">esfera</text:span><text:span text:style-name="T1445"> </text:span><text:span text:style-name="T1443">administrativa.</text:span></text:p>
      <text:p text:style-name="P1104"><text:span text:style-name="T1447">Para </text:span><text:span text:style-name="T1262">fins de previsibilidade procedimental </text:span><text:span text:style-name="T1447">e em consonância </text:span><text:span text:style-name="T1262">com </text:span><text:span text:style-name="T1447">a sistemática adotada </text:span><text:span text:style-name="T1262">pela </text:span><text:span text:style-name="T1447">AGERSA,</text:span><text:span text:style-name="T1448"> </text:span><text:span text:style-name="T1262">fica</text:span><text:span text:style-name="T1264"> </text:span><text:span text:style-name="T1447">assegurado</text:span><text:span text:style-name="T1449"> </text:span><text:span text:style-name="T1447">o</text:span><text:span text:style-name="T1450"> </text:span><text:span text:style-name="T1262">prazo</text:span><text:span text:style-name="T1269"> </text:span><text:span text:style-name="T1262">de</text:span><text:span text:style-name="T1264"> </text:span><text:span text:style-name="T1451">10</text:span><text:span text:style-name="T1452"> </text:span><text:span text:style-name="T1451">(dez)</text:span><text:span text:style-name="T1453"> </text:span><text:span text:style-name="T1451">dias</text:span><text:span text:style-name="T1453"> </text:span><text:span text:style-name="T1451">úteis,</text:span><text:span text:style-name="T1453"> </text:span><text:span text:style-name="T1447">contado</text:span><text:span text:style-name="T1449"> </text:span><text:span text:style-name="T1262">da</text:span><text:span text:style-name="T1264"> </text:span><text:span text:style-name="T1447">ciência</text:span><text:span text:style-name="T1449"> </text:span><text:span text:style-name="T1262">desta</text:span><text:span text:style-name="T1264"> </text:span><text:span text:style-name="T1262">decisão,</text:span><text:span text:style-name="T1270"> </text:span><text:span text:style-name="T1447">para </text:span><text:span text:style-name="T1268">eventual </text:span><text:span text:style-name="T1443">recurso à </text:span><text:span text:style-name="T1268">Diretoria-Presidência</text:span><text:span text:style-name="T1270"> </text:span><text:span text:style-name="T1268">da </text:span><text:span text:style-name="T1443">AGERSA.</text:span></text:p>
      <text:list text:continue-numbering="true" text:style-name="WWNum2">
        <text:list-item>
          <text:p text:style-name="P1105"><text:span text:style-name="T1454">CONCLUSÃO</text:span><text:span text:style-name="T1454"/></text:p>
        </text:list-item>
      </text:list>
      <text:p text:style-name="P1106"/>
      <text:p text:style-name="P1107"><text:span text:style-name="T1455">Ante </text:span><text:span text:style-name="T1456">o</text:span><text:span text:style-name="T1457"> </text:span><text:span text:style-name="T1456">exposto, </text:span><text:span text:style-name="T1458">CONHEÇO DA</text:span><text:span text:style-name="T1459"> </text:span><text:span text:style-name="T1458">DEFESA ADMINISTRATIVA</text:span><text:span text:style-name="T1460"> </text:span><text:span text:style-name="T1456">apresentada</text:span><text:span text:style-name="T1461"> </text:span><text:span text:style-name="T1455">pela</text:span><text:span text:style-name="T1462"> </text:span><text:span text:style-name="T1458">ESTACIONAMENTO</text:span><text:span text:style-name="T1463"> </text:span><text:span text:style-name="T1458">ROTATIVO</text:span><text:span text:style-name="T1464"> </text:span><text:span text:style-name="T1458">CACHOEIRO DIGITAL SPE</text:span><text:span text:style-name="T1465"> </text:span><text:span text:style-name="T1458">LTDA., </text:span><text:span text:style-name="T1456">autuada</text:span><text:span text:style-name="T1466"> </text:span><text:span text:style-name="T1455">no </text:span><text:span text:style-name="T1458">Processo nº</text:span><text:span text:style-name="T1463"> </text:span><text:span text:style-name="T1458">43166/2026 e apensada</text:span><text:span text:style-name="T1463"> </text:span><text:span text:style-name="T1458">ao Processo principal nº 30158/2026, </text:span><text:span text:style-name="T1456">em face </text:span><text:span text:style-name="T1455">do Auto </text:span><text:span text:style-name="T1456">de </text:span><text:span text:style-name="T1455">Infração </text:span><text:span text:style-name="T1456">nº </text:span><text:span text:style-name="T1455">05/2026, </text:span><text:span text:style-name="T1456">e </text:span><text:span text:style-name="T1458">ACOLHO </text:span><text:span text:style-name="T1467">A</text:span><text:span text:style-name="T1468"> </text:span><text:span text:style-name="T1458">PRELIMINAR DE NULIDADE, </text:span><text:span text:style-name="T1456">especificamente em razão </text:span><text:span text:style-name="T1455">da </text:span><text:span text:style-name="T1456">ausência </text:span><text:span text:style-name="T1455">de Termo de Notificação</text:span><text:span text:style-name="T1469"> </text:span><text:span text:style-name="T1455">referente </text:span><text:span text:style-name="T1456">aos fatos </text:span><text:span text:style-name="T1455">objeto da </text:span><text:span text:style-name="T1456">autuação, exigido </text:span><text:span text:style-name="T1455">pelos </text:span><text:span text:style-name="T1456">arts.</text:span><text:span text:style-name="T1470"> </text:span><text:span text:style-name="T1455">14,</text:span><text:span text:style-name="T1471"> </text:span><text:span text:style-name="T1455">15,</text:span><text:span text:style-name="T1472"> </text:span><text:span text:style-name="T1455">16 </text:span><text:span text:style-name="T1473">e</text:span><text:span text:style-name="T1474"> </text:span><text:span text:style-name="T1455">18 da Portaria </text:span><text:span text:style-name="T1456">AGERSA</text:span><text:span text:style-name="T1475"> </text:span><text:span text:style-name="T1455">nº</text:span><text:span text:style-name="T1469"> </text:span><text:span text:style-name="T1476">026/2022.</text:span></text:p>
      <text:p text:style-name="P1108"><text:span text:style-name="T1477">Esclarece-se</text:span><text:span text:style-name="T1478"> </text:span><text:span text:style-name="T1251">que</text:span><text:span text:style-name="T1257"> </text:span><text:span text:style-name="T1451">não</text:span><text:span text:style-name="T1452"> </text:span><text:span text:style-name="T1451">se</text:span><text:span text:style-name="T1453"> </text:span><text:span text:style-name="T1451">acolhe</text:span><text:span text:style-name="T1453"> </text:span><text:span text:style-name="T1451">a</text:span><text:span text:style-name="T1453"> </text:span><text:span text:style-name="T1451">alegação</text:span><text:span text:style-name="T1452"> </text:span><text:span text:style-name="T1451">de</text:span><text:span text:style-name="T1453"> </text:span><text:span text:style-name="T1451">necessidade</text:span><text:span text:style-name="T1453"> </text:span><text:span text:style-name="T1451">de</text:span><text:span text:style-name="T1453"> </text:span><text:span text:style-name="T1451">prévio</text:span><text:span text:style-name="T1453"> </text:span><text:span text:style-name="T1451">juízo</text:span><text:span text:style-name="T1452"> </text:span><text:span text:style-name="T1451">de</text:span><text:span text:style-name="T1453"> </text:span><text:span text:style-name="T1479">admissibilidade </text:span><text:span text:style-name="T1480">pela</text:span><text:span text:style-name="T1481"> </text:span><text:span text:style-name="T1480">Diretoria-Presidência,</text:span><text:span text:style-name="T1482"> </text:span><text:span text:style-name="T1303">uma</text:span><text:span text:style-name="T1305"> </text:span><text:span text:style-name="T1303">vez</text:span><text:span text:style-name="T1483"> </text:span><text:span text:style-name="T1303">que</text:span><text:span text:style-name="T1305"> </text:span><text:span text:style-name="T1484">o</text:span><text:span text:style-name="T1485"> </text:span><text:span text:style-name="T1484">art.</text:span><text:span text:style-name="T1486"> </text:span><text:span text:style-name="T1303">17</text:span><text:span text:style-name="T1483"> </text:span><text:span text:style-name="T1303">da</text:span><text:span text:style-name="T1305"> </text:span><text:span text:style-name="T1303">Portaria</text:span><text:span text:style-name="T1483"> </text:span><text:span text:style-name="T1484">AGERSA</text:span><text:span text:style-name="T1486"> </text:span><text:span text:style-name="T1303">nº</text:span><text:span text:style-name="T1487"> </text:span><text:span text:style-name="T1303">026/2022</text:span><text:span text:style-name="T1488"> </text:span><text:span text:style-name="T1303">já</text:span><text:span text:style-name="T1282"> </text:span><text:span text:style-name="T1303">havia</text:span><text:span text:style-name="T1304"> </text:span><text:span text:style-name="T1484">sido</text:span><text:span text:style-name="T1477"> expressamente </text:span><text:span text:style-name="T1251">revogado</text:span><text:span text:style-name="T1315"> </text:span><text:span text:style-name="T1477">antes</text:span><text:span text:style-name="T1486"> </text:span><text:span text:style-name="T1251">da</text:span><text:span text:style-name="T1489"> </text:span><text:span text:style-name="T1251">ocorrência </text:span><text:span text:style-name="T1477">dos</text:span><text:span text:style-name="T1490"> </text:span><text:span text:style-name="T1477">fatos</text:span><text:span text:style-name="T1485"> </text:span><text:span text:style-name="T1477">e</text:span><text:span text:style-name="T1478"> </text:span><text:span text:style-name="T1477">da</text:span><text:span text:style-name="T1491"> </text:span><text:span text:style-name="T1251">lavratura do</text:span><text:span text:style-name="T1259"> </text:span><text:span text:style-name="T1251">Auto</text:span><text:span text:style-name="T1305"> </text:span><text:span text:style-name="T1251">de</text:span><text:span text:style-name="T1304"> </text:span><text:span text:style-name="T1251">Infração.</text:span></text:p>
      <text:p text:style-name="P1109"><text:span text:style-name="T1477">Em </text:span><text:span text:style-name="T1251">consequência, </text:span><text:span text:style-name="T1451">JULGO INSUBSISTENTE O AUTO DE</text:span><text:span text:style-name="T1492"> </text:span><text:span text:style-name="T1451">INFRAÇÃO Nº 05/2026, </text:span><text:span text:style-name="T1251">lavrado no </text:span><text:span text:style-name="T1477">âmbito do </text:span><text:span text:style-name="T1451">Processo principal nº 30158/2026, </text:span><text:span text:style-name="T1477">determinando </text:span><text:span text:style-name="T1251">o </text:span><text:span text:style-name="T1477">cancelamento </text:span><text:span text:style-name="T1251">da penalidade </text:span><text:span text:style-name="T1477">administrativa </text:span><text:span text:style-name="T1251">de </text:span><text:span text:style-name="T1451">R$ 18.621,88 (dezoito mil, seiscentos e vinte e um reais e oitenta e oito centavos) </text:span><text:span text:style-name="T1251">dele decorrente.</text:span></text:p>
      <text:p text:style-name="P1110"/>
      <text:p text:style-name="P1111"><text:span text:style-name="T1268">O </text:span><text:span text:style-name="T1443">exame</text:span><text:span text:style-name="T1445"> </text:span><text:span text:style-name="T1443">conclusivo acerca </text:span><text:span text:style-name="T1268">da </text:span><text:span text:style-name="T1443">existência</text:span><text:span text:style-name="T1493"> </text:span><text:span text:style-name="T1268">material da</text:span><text:span text:style-name="T1297"> </text:span><text:span text:style-name="T1268">infração</text:span><text:span text:style-name="T1297"> </text:span><text:span text:style-name="T1443">e</text:span><text:span text:style-name="T1444"> </text:span><text:span text:style-name="T1268">da</text:span><text:span text:style-name="T1271"> </text:span><text:span text:style-name="T1443">caracterização</text:span><text:span text:style-name="T1444"> </text:span><text:span text:style-name="T1268">da </text:span><text:span text:style-name="T1443">reincidência</text:span><text:span text:style-name="T1447"> </text:span><text:span text:style-name="T1262">fica </text:span><text:span text:style-name="T1451">PREJUDICADO, </text:span><text:span text:style-name="T1447">não </text:span><text:span text:style-name="T1262">importando </text:span><text:span text:style-name="T1447">a presente </text:span><text:span text:style-name="T1262">decisão reconhecimento </text:span><text:span text:style-name="T1447">de que os </text:span><text:span text:style-name="T1262">demonstrativos</text:span><text:span text:style-name="T1297"> </text:span><text:span text:style-name="T1447">de</text:span><text:span text:style-name="T1494"> </text:span><text:span text:style-name="T1447">frequência </text:span><text:span text:style-name="T1262">referentes </text:span><text:span text:style-name="T1447">aos</text:span><text:span text:style-name="T1494"> </text:span><text:span text:style-name="T1262">meses</text:span><text:span text:style-name="T1266"> </text:span><text:span text:style-name="T1262">de janeiro </text:span><text:span text:style-name="T1447">e</text:span><text:span text:style-name="T1443"> </text:span><text:span text:style-name="T1262">fevereiro de</text:span><text:span text:style-name="T1267"> </text:span><text:span text:style-name="T1447">2026</text:span><text:span text:style-name="T1494"> </text:span><text:span text:style-name="T1262">tenham </text:span><text:span text:style-name="T1447">sido </text:span><text:span text:style-name="T1262">regularmente </text:span><text:span text:style-name="T1447">apresentados à </text:span><text:span text:style-name="T1262">unidade </text:span><text:span text:style-name="T1447">competente.</text:span></text:p>
      <text:p text:style-name="P1112"><text:span text:style-name="T1495">Fica </text:span><text:span text:style-name="T1496">ressalvada </text:span><text:span text:style-name="T1495">à </text:span><text:span text:style-name="T1496">Diretoria de Regulação Ili </text:span><text:span text:style-name="T1495">a possibilidade </text:span><text:span text:style-name="T1496">de reavaliar </text:span><text:span text:style-name="T1495">os fatos e, </text:span><text:span text:style-name="T1458">caso ainda</text:span><text:span text:style-name="T1463"> </text:span><text:span text:style-name="T1458">juridicamente</text:span><text:span text:style-name="T1463"> </text:span><text:span text:style-name="T1458">cabível,</text:span><text:span text:style-name="T1463"> </text:span><text:span text:style-name="T1495">adotar</text:span><text:span text:style-name="T1497"> </text:span><text:span text:style-name="T1495">as</text:span><text:span text:style-name="T1497"> </text:span><text:span text:style-name="T1496">providências</text:span><text:span text:style-name="T1498"> </text:span><text:span text:style-name="T1496">fiscalizatórias</text:span><text:span text:style-name="T1498"> </text:span><text:span text:style-name="T1495">pertinentes</text:span><text:span text:style-name="T1497"> </text:span><text:span text:style-name="T1495">mediante</text:span><text:span text:style-name="T1497"> </text:span><text:span text:style-name="T1496">procedimento </text:span><text:span text:style-name="T1495">regularmente constituído, </text:span><text:span text:style-name="T1496">observados </text:span><text:span text:style-name="T1495">os </text:span><text:span text:style-name="T1496">limites temporais </text:span><text:span text:style-name="T1495">aplicáveis e o </text:span><text:span text:style-name="T1496">rito</text:span><text:span text:style-name="T1498"> </text:span><text:span text:style-name="T1496">atualmente vigente, </text:span><text:span text:style-name="T1495">especialmente </text:span><text:span text:style-name="T1496">quanto </text:span><text:span text:style-name="T1495">à emissão </text:span><text:span text:style-name="T1496">do</text:span><text:span text:style-name="T1499"> </text:span><text:span text:style-name="T1496">Termo de Notificação </text:span><text:span text:style-name="T1495">correspondente aos</text:span><text:span text:style-name="T1497"> </text:span><text:span text:style-name="T1495">fatos</text:span><text:span text:style-name="T1500"> </text:span><text:span text:style-name="T1495">apurados.</text:span></text:p>
      <text:p text:style-name="P1113"><text:span text:style-name="T1262">Mantém-se </text:span><text:span text:style-name="T1447">o</text:span><text:span text:style-name="T1444"> </text:span><text:span text:style-name="T1447">efeito</text:span><text:span text:style-name="T1501"> </text:span><text:span text:style-name="T1447">suspensivo </text:span><text:span text:style-name="T1262">da</text:span><text:span text:style-name="T1266"> </text:span><text:span text:style-name="T1447">penalidade até</text:span><text:span text:style-name="T1445"> </text:span><text:span text:style-name="T1447">que</text:span><text:span text:style-name="T1502"> </text:span><text:span text:style-name="T1447">esta</text:span><text:span text:style-name="T1501"> </text:span><text:span text:style-name="T1447">decisão</text:span><text:span text:style-name="T1494"> </text:span><text:span text:style-name="T1447">se</text:span><text:span text:style-name="T1503"> </text:span><text:span text:style-name="T1262">torne</text:span><text:span text:style-name="T1267"> </text:span><text:span text:style-name="T1447">definitiva </text:span><text:span text:style-name="T1262">na</text:span><text:span text:style-name="T1266"> </text:span><text:span text:style-name="T1447">esfera </text:span><text:span text:style-name="T1443">administrativa.</text:span></text:p>
      <text:p text:style-name="P1114"><text:span text:style-name="T1451">Publique-se</text:span><text:span text:style-name="T1452"> </text:span><text:span text:style-name="T1451">a</text:span><text:span text:style-name="T1453"> </text:span><text:span text:style-name="T1451">presente</text:span><text:span text:style-name="T1504"> </text:span><text:span text:style-name="T1451">decisão</text:span><text:span text:style-name="T1481"> </text:span><text:span text:style-name="T1451">na</text:span><text:span text:style-name="T1505"> </text:span><text:span text:style-name="T1451">forma</text:span><text:span text:style-name="T1482"> </text:span><text:span text:style-name="T1451">do</text:span><text:span text:style-name="T1452"> </text:span><text:span text:style-name="T1451">art.</text:span><text:span text:style-name="T1452"> </text:span><text:span text:style-name="T1451">21,</text:span><text:span text:style-name="T1506"> </text:span><text:span text:style-name="T1451">§</text:span><text:span text:style-name="T1453"> </text:span><text:span text:style-name="T1451">1º,</text:span><text:span text:style-name="T1507"> </text:span><text:span text:style-name="T1451">da</text:span><text:span text:style-name="T1453"> </text:span><text:span text:style-name="T1451">Portaria</text:span><text:span text:style-name="T1482"> </text:span><text:span text:style-name="T1451">AGERSA</text:span><text:span text:style-name="T1508"> </text:span><text:span text:style-name="T1451">nº</text:span><text:span text:style-name="T1509"> </text:span><text:span text:style-name="T1480">026/2022.</text:span></text:p>
      <text:p text:style-name="P1115"/>
      <text:p text:style-name="P1116"><text:span text:style-name="T1451">Notifique-se</text:span><text:span text:style-name="T1481"> </text:span><text:span text:style-name="T1451">a</text:span><text:span text:style-name="T1453"> </text:span><text:span text:style-name="T1451">interessada, </text:span><text:span text:style-name="T1477">assegurando-lhe</text:span><text:span text:style-name="T1486"> </text:span><text:span text:style-name="T1477">o</text:span><text:span text:style-name="T1510"> </text:span><text:span text:style-name="T1251">prazo</text:span><text:span text:style-name="T1315"> </text:span><text:span text:style-name="T1251">de</text:span><text:span text:style-name="T1489"> </text:span><text:span text:style-name="T1451">10 (dez)</text:span><text:span text:style-name="T1480"> </text:span><text:span text:style-name="T1451">dias</text:span><text:span text:style-name="T1452"> </text:span><text:span text:style-name="T1451">úteis,</text:span><text:span text:style-name="T1481"> </text:span><text:span text:style-name="T1477">contado</text:span><text:span text:style-name="T1484"> </text:span><text:span text:style-name="T1251">da</text:span><text:span text:style-name="T1252"> </text:span><text:span text:style-name="T1477">ciência desta</text:span><text:span text:style-name="T1511"> </text:span><text:span text:style-name="T1251">decisão,</text:span><text:span text:style-name="T1257"> </text:span><text:span text:style-name="T1251">para</text:span><text:span text:style-name="T1259"> </text:span><text:span text:style-name="T1477">eventual</text:span><text:span text:style-name="T1512"> </text:span><text:span text:style-name="T1251">interposição</text:span><text:span text:style-name="T1259"> </text:span><text:span text:style-name="T1251">de</text:span><text:span text:style-name="T1257"> </text:span><text:span text:style-name="T1251">recurso</text:span><text:span text:style-name="T1259"> </text:span><text:span text:style-name="T1477">à</text:span><text:span text:style-name="T1512"> </text:span><text:span text:style-name="T1251">Diretoria-Presidência</text:span><text:span text:style-name="T1259"> </text:span><text:span text:style-name="T1251">da</text:span><text:span text:style-name="T1257"> </text:span><text:span text:style-name="T1251">AGERSA.</text:span></text:p>
      <text:p text:style-name="P1117"><text:span text:style-name="T1477">Após,</text:span><text:span text:style-name="T1491"> </text:span><text:span text:style-name="T1477">não</text:span><text:span text:style-name="T1513"> </text:span><text:span text:style-name="T1251">havendo recurso,</text:span><text:span text:style-name="T1303"> </text:span><text:span text:style-name="T1477">certifique-se o</text:span><text:span text:style-name="T1478"> </text:span><text:span text:style-name="T1477">encerramento </text:span><text:span text:style-name="T1251">do</text:span><text:span text:style-name="T1303"> </text:span><text:span text:style-name="T1251">prazo</text:span><text:span text:style-name="T1305"> </text:span><text:span text:style-name="T1477">e</text:span><text:span text:style-name="T1512"> </text:span><text:span text:style-name="T1451">encaminhem-se os</text:span><text:span text:style-name="T1452"> </text:span><text:span text:style-name="T1451">autos do</text:span><text:span text:style-name="T1514"> </text:span><text:span text:style-name="T1451">Processo</text:span><text:span text:style-name="T1514"> </text:span><text:span text:style-name="T1451">principal</text:span><text:span text:style-name="T1514"> </text:span><text:span text:style-name="T1451">nº</text:span><text:span text:style-name="T1514"> </text:span><text:span text:style-name="T1451">30158/2026,</text:span><text:span text:style-name="T1514"> </text:span><text:span text:style-name="T1451">acompanhado</text:span><text:span text:style-name="T1514"> </text:span><text:span text:style-name="T1451">do</text:span><text:span text:style-name="T1514"> </text:span><text:span text:style-name="T1451">Processo</text:span><text:span text:style-name="T1514"> </text:span><text:span text:style-name="T1451">apensado</text:span><text:span text:style-name="T1514"> </text:span><text:span text:style-name="T1451">nº 43166/2026, à Diretoria de Regulação </text:span><text:span text:style-name="T1515">III, </text:span><text:span text:style-name="T1477">para ciência e adoção </text:span><text:span text:style-name="T1251">das </text:span><text:span text:style-name="T1477">providências administrativas</text:span><text:span text:style-name="T1478"> </text:span><text:span text:style-name="T1251">pertinentes,</text:span><text:span text:style-name="T1257"> </text:span><text:span text:style-name="T1251">inclusive</text:span><text:span text:style-name="T1259"> </text:span><text:span text:style-name="T1251">quanto</text:span><text:span text:style-name="T1483"> </text:span><text:span text:style-name="T1477">ao</text:span><text:span text:style-name="T1512"> </text:span><text:span text:style-name="T1477">cancelamento</text:span><text:span text:style-name="T1484"> </text:span><text:span text:style-name="T1251">do</text:span><text:span text:style-name="T1259"> </text:span><text:span text:style-name="T1477">Auto</text:span><text:span text:style-name="T1512"> </text:span><text:span text:style-name="T1251">de</text:span><text:span text:style-name="T1259"> </text:span><text:span text:style-name="T1251">Infração</text:span><text:span text:style-name="T1315"> </text:span><text:span text:style-name="T1251">nº</text:span><text:span text:style-name="T1257"> </text:span><text:span text:style-name="T1251">05/2026</text:span><text:span text:style-name="T1489"> </text:span><text:span text:style-name="T1477">e à</text:span><text:span text:style-name="T1478"> </text:span><text:span text:style-name="T1477">avaliação</text:span><text:span text:style-name="T1491"> </text:span><text:span text:style-name="T1251">da necessidade de</text:span><text:span text:style-name="T1516"> </text:span><text:span text:style-name="T1477">eventual </text:span><text:span text:style-name="T1251">nova</text:span><text:span text:style-name="T1305"> </text:span><text:span text:style-name="T1477">atuação</text:span><text:span text:style-name="T1491"> </text:span><text:span text:style-name="T1251">fiscalizatória,</text:span><text:span text:style-name="T1517"> </text:span><text:span text:style-name="T1477">nos</text:span><text:span text:style-name="T1518"> </text:span><text:span text:style-name="T1251">termos</text:span><text:span text:style-name="T1305"> </text:span><text:span text:style-name="T1251">desta</text:span><text:span text:style-name="T1315"> </text:span><text:span text:style-name="T1251">decisão.</text:span></text:p>
      <text:p text:style-name="P1118"/>
      <text:p text:style-name="P1119"><text:span text:style-name="T1443">Cachoeiro</text:span><text:span text:style-name="T1519"> </text:span><text:span text:style-name="T1443">de</text:span><text:span text:style-name="T1447"> </text:span><text:span text:style-name="T1268">ltapemirim,</text:span><text:span text:style-name="T1262"> </text:span><text:span text:style-name="T1268">data</text:span><text:span text:style-name="T1520"> </text:span><text:span text:style-name="T1268">da</text:span><text:span text:style-name="T1270"> </text:span><text:span text:style-name="T1443">assinatura</text:span><text:span text:style-name="T1521"> </text:span><text:span text:style-name="T1443">eletrônica.</text:span></text:p>
      <text:p text:style-name="P1120"/>
      <text:p text:style-name="P1121"><text:span text:style-name="T1451">Gabriela</text:span><text:span text:style-name="T1522"> </text:span><text:span text:style-name="T1451">do</text:span><text:span text:style-name="T1508"> </text:span><text:span text:style-name="T1451">Carmo</text:span><text:span text:style-name="T1523"> </text:span><text:span text:style-name="T1451">Almeida</text:span><text:span text:style-name="T1522"> </text:span><text:span text:style-name="T1480">Pazini</text:span></text:p>
      <text:p text:style-name="P1122"><text:span text:style-name="T1495">Coordenadora</text:span><text:span text:style-name="T1524"> </text:span><text:span text:style-name="T1496">Jurídico</text:span><text:span text:style-name="T1498"> </text:span><text:span text:style-name="T1495">Portaria </text:span><text:span text:style-name="T1496">n. 030/2026</text:span></text:p>
      <text:p text:style-name="P1123"/>
      <text:p text:style-name="P1124"/>
      <text:h text:style-name="P976" text:outline-level="6"><text:span text:style-name="T21">IPACI</text:span><text:span text:style-name="T21"/></text:h>
      <text:p text:style-name="P63"/>
      <text:p text:style-name="P1125"/>
      <text:h text:style-name="Heading_20_6" text:outline-level="7"><text:span text:style-name="T1525"><text:s/></text:span><text:span text:style-name="T1526">PORTARIA</text:span><text:span text:style-name="T1527"> </text:span><text:span text:style-name="T1526">Nº</text:span><text:span text:style-name="T1527"> </text:span><text:span text:style-name="T1525">254/2026</text:span></text:h>
      <text:p text:style-name="P1126"/>
      <text:p text:style-name="P1126"/>
      <text:p text:style-name="P1127"/>
      <text:p text:style-name="P1128">CONCEDE PENSÃO POR MOTIVO DE FALECIMENTO DE SERVIDOR PÚBLICO MUNICIPAL ATIVO.</text:p>
      <text:p text:style-name="P1126"/>
      <text:p text:style-name="P1126"/>
      <text:p text:style-name="P1129"/>
      <text:p text:style-name="P1130"><text:span text:style-name="T1528">A PRESIDENTE EXECUTIVA DO IPACI – </text:span><text:span text:style-name="T1529">Instituto de Previdência do Município de Cachoeiro de Itapemirim, Estado do Espírito Santo, no uso de suas atribuições delegadas através da Lei nº 7.030/2014 e do Decreto nº 34.905/2025, resolve:</text:span></text:p>
      <text:p text:style-name="P1131"/>
      <text:p text:style-name="P1132"><text:span text:style-name="T1528">Art. 1º </text:span><text:span text:style-name="T1529">– Conceder pensão sem paridade por motivo de falecimento da ex-servidora pública municipal ativa da Prefeitura Municipal de Cachoeiro de Itapemirim </text:span><text:span text:style-name="T1528">ANA JULIA BARBOSA DE SOUZA MEIRELES</text:span><text:span text:style-name="T1530">, </text:span><text:span text:style-name="T1529">ocupante do cargo de Auxiliar de Serviços Públicos Municipais, ao único beneficiário, o esposo Sr. </text:span><text:span text:style-name="T1528">Pedro Adauto Meireles, </text:span><text:span text:style-name="T1529">na proporção de 100% (cem por cento), com vigência a partir de 20 de junho de 2026 e tendo o valor da pensão discriminado no processo de protocolo nº 49209, de 02/07/2026, nos termos do art. 40, §§ 2º e 7º, inciso II, da CF 88, conforme art. 23, § 8º da EC 103/2019, c/c o artigo 8º inciso I, artigo 66 inciso II, artigo 67 inciso I, e art. 68-A, parágrafo 1º, inciso IV, alínea c, item 6, da Lei Municipal nº 6.910/2013 e ainda nos termos do artigo 15 da Lei nº 10.887/2004 c/c o artigo 84 da Lei Municipal nº 6.910/2013.</text:span></text:p>
      <text:p text:style-name="P1133"><text:span text:style-name="T1528">Art.</text:span><text:span text:style-name="T1531"> </text:span><text:span text:style-name="T1528">2º</text:span><text:span text:style-name="T1531"> </text:span><text:span text:style-name="T1529">–</text:span><text:span text:style-name="T1532"> </text:span><text:span text:style-name="T1529">Esta</text:span><text:span text:style-name="T1532"> </text:span><text:span text:style-name="T1529">Portaria</text:span><text:span text:style-name="T1533"> </text:span><text:span text:style-name="T1529">entra</text:span><text:span text:style-name="T1533"> </text:span><text:span text:style-name="T1529">em</text:span><text:span text:style-name="T1533"> </text:span><text:span text:style-name="T1529">vigor,</text:span><text:span text:style-name="T1532"> </text:span><text:span text:style-name="T1529">com</text:span><text:span text:style-name="T1532"> </text:span><text:span text:style-name="T1529">efeitos</text:span><text:span text:style-name="T1532"> </text:span><text:span text:style-name="T1529">retroativos,</text:span><text:span text:style-name="T1532"> </text:span><text:span text:style-name="T1529">na</text:span><text:span text:style-name="T1532"> </text:span><text:span text:style-name="T1529">data</text:span><text:span text:style-name="T1533"> </text:span><text:span text:style-name="T1529">de</text:span><text:span text:style-name="T1534"> </text:span><text:span text:style-name="T1529">20</text:span><text:span text:style-name="T1532"> </text:span><text:span text:style-name="T1529">de junho de 2026, revogadas as disposições em contrário.</text:span></text:p>
      <text:p text:style-name="P1134"/>
      <text:p text:style-name="P1135"/>
      <text:p text:style-name="P1136"><text:span text:style-name="T1529">Cachoeiro</text:span><text:span text:style-name="T1535"> </text:span><text:span text:style-name="T1529">de</text:span><text:span text:style-name="T1536"> </text:span><text:span text:style-name="T1529">Itapemirim</text:span><text:span text:style-name="T1536"> </text:span><text:span text:style-name="T1529">–</text:span><text:span text:style-name="T1536"> </text:span><text:span text:style-name="T1529">ES,</text:span><text:span text:style-name="T1537"> </text:span><text:span text:style-name="T1529">31</text:span><text:span text:style-name="T1536"> </text:span><text:span text:style-name="T1529">de</text:span><text:span text:style-name="T1536"> </text:span><text:span text:style-name="T1529">agosto</text:span><text:span text:style-name="T1536"> </text:span><text:span text:style-name="T1529">de</text:span><text:span text:style-name="T1536"> </text:span><text:span text:style-name="T1535">2026.</text:span></text:p>
      <text:p text:style-name="P1134"/>
      <text:p text:style-name="P1134"/>
      <text:p text:style-name="P1137"/>
      <text:p text:style-name="P1138">DANIELLY<text:span text:style-name="T1538"> </text:span>BRANDÃO<text:span text:style-name="T1539"> </text:span><text:span text:style-name="T1540">TÁVORA</text:span></text:p>
      <text:p text:style-name="P1139"><text:span text:style-name="T1528">Presidente</text:span><text:span text:style-name="T1541"> </text:span><text:span text:style-name="T1542">Executiva</text:span></text:p>
      <text:p text:style-name="P1140"/>
      <text:p text:style-name="P1126"/>
      <text:p text:style-name="P1126"/>
      <text:p text:style-name="P1126"/>
      <text:p text:style-name="P1141"/>
      <text:p text:style-name="P1142"><text:span text:style-name="T1543">PORTARIA</text:span><text:span text:style-name="T1544"> </text:span><text:span text:style-name="T1543">Nº</text:span><text:span text:style-name="T1545"> </text:span><text:span text:style-name="T1546">255/2026</text:span></text:p>
      <text:p text:style-name="P1143"/>
      <text:p text:style-name="P1144">DISPÕE SOBRE O ENQUADRAMENTO DE SERVIDORA APOSENTADA COM PARIDADE, E DÁ OUTRAS <text:span text:style-name="T1540">PROVIDÊNCIAS.</text:span></text:p>
      <text:p text:style-name="P1143"/>
      <text:p text:style-name="P1145"><text:span text:style-name="T1528">A PRESIDENTE EXECUTIVA DO IPACI </text:span><text:span text:style-name="T1529">- Instituto de Previdência do Município de Cachoeiro de Itapemirim, Estado do Espírito Santo, no uso de suas atribuições delegadas através da Lei nº 7.030/2014 e do Decreto nº 34.905/2025, resolve:</text:span></text:p>
      <text:p text:style-name="P1146"/>
      <text:p text:style-name="P1147"><text:span text:style-name="T1528">Art. 1º </text:span><text:span text:style-name="T1529">– Enquadrar a Servidora Aposentada relacionado abaixo, nos termos da Lei</text:span><text:span text:style-name="T1547"> </text:span><text:span text:style-name="T1529">nº</text:span><text:span text:style-name="T1548"> </text:span><text:span text:style-name="T1529">7.756/2019</text:span><text:span text:style-name="T1548"> </text:span><text:span text:style-name="T1529">e</text:span><text:span text:style-name="T1548"> </text:span><text:span text:style-name="T1529">da</text:span><text:span text:style-name="T1547"> </text:span><text:span text:style-name="T1529">Lei</text:span><text:span text:style-name="T1547"> </text:span><text:span text:style-name="T1529">Municipal</text:span><text:span text:style-name="T1548"> </text:span><text:span text:style-name="T1529">nº</text:span><text:span text:style-name="T1547"> </text:span><text:span text:style-name="T1529">8.250/2025,</text:span><text:span text:style-name="T1548"> </text:span><text:span text:style-name="T1529">conforme</text:span><text:span text:style-name="T1547"> </text:span><text:span text:style-name="T1529">Processo</text:span><text:span text:style-name="T1548"> </text:span><text:span text:style-name="T1529">Administrativo</text:span><text:span text:style-name="T1548"> </text:span><text:span text:style-name="T1529">9765</text:span><text:span text:style-name="T1548"> </text:span><text:span text:style-name="T1529">de 13 de fevereiro de 2026:</text:span></text:p>
      <text:p text:style-name="P1148"/>
      <table:table table:name="Table22" table:style-name="Table22">
        <table:table-column table:style-name="Table22.A"/>
        <table:table-column table:style-name="Table22.B"/>
        <table:table-column table:style-name="Table22.C"/>
        <table:table-column table:style-name="Table22.D"/>
        <table:table-row table:style-name="Table22.1">
          <table:table-cell table:style-name="Table22.A1" office:value-type="string">
            <text:p text:style-name="P1149"><text:span text:style-name="T1549">MATRICULA</text:span><text:span text:style-name="T1549"/></text:p>
          </table:table-cell>
          <table:table-cell table:style-name="Table22.A1" office:value-type="string">
            <text:p text:style-name="P1150"><text:span text:style-name="T1549">SERVIDOR</text:span><text:span text:style-name="T1549"/></text:p>
          </table:table-cell>
          <table:table-cell table:style-name="Table22.A1" office:value-type="string">
            <text:p text:style-name="P1151"><text:span text:style-name="T1549">CARGO</text:span><text:span text:style-name="T1550"> </text:span><text:span text:style-name="T1549">ATUAL</text:span></text:p>
          </table:table-cell>
          <table:table-cell table:style-name="Table22.A1" office:value-type="string">
            <text:p text:style-name="P1152"><text:span text:style-name="T1549">ENQUADRAMENTO</text:span><text:span text:style-name="T1549"/></text:p>
          </table:table-cell>
        </table:table-row>
        <table:table-row table:style-name="Table22.2">
          <table:table-cell table:style-name="Table22.A1" office:value-type="string">
            <text:p text:style-name="P1153"><text:span text:style-name="T1551">540</text:span><text:span text:style-name="T1551"/></text:p>
          </table:table-cell>
          <table:table-cell table:style-name="Table22.A1" office:value-type="string">
            <text:p text:style-name="P1154"><text:span text:style-name="T1552">MARLENE</text:span><text:span text:style-name="T1553"> </text:span><text:span text:style-name="T1552">MARIA</text:span><text:span text:style-name="T1554"> </text:span><text:span text:style-name="T1552">DE</text:span><text:span text:style-name="T1555"> </text:span><text:span text:style-name="T1552">OLIVEIRA</text:span></text:p>
          </table:table-cell>
          <table:table-cell table:style-name="Table22.A1" office:value-type="string">
            <text:p text:style-name="P1155"><text:span text:style-name="T1556">Professor</text:span><text:span text:style-name="T1551"> </text:span><text:span text:style-name="T1556">PEF</text:span><text:span text:style-name="T1557"> </text:span><text:span text:style-name="T1556">C</text:span><text:span text:style-name="T1558"> </text:span><text:span text:style-name="T1556">V</text:span><text:span text:style-name="T1558"> </text:span><text:span text:style-name="T1556">VI</text:span><text:span text:style-name="T1558"> </text:span><text:span text:style-name="T1556">A</text:span><text:span text:style-name="T1558"> </text:span><text:span text:style-name="T1556">11</text:span><text:span text:style-name="T1558"> </text:span><text:span text:style-name="T1559">I</text:span></text:p>
          </table:table-cell>
          <table:table-cell table:style-name="Table22.A1" office:value-type="string">
            <text:p text:style-name="P1156"><text:span text:style-name="T1556">Professor</text:span><text:span text:style-name="T1559"> </text:span><text:span text:style-name="T1556">PEB</text:span><text:span text:style-name="T1560"> </text:span><text:span text:style-name="T1556">D</text:span><text:span text:style-name="T1559"> </text:span><text:span text:style-name="T1556">–</text:span><text:span text:style-name="T1560"> </text:span><text:span text:style-name="T1556">Especialização,</text:span><text:span text:style-name="T1555"> </text:span><text:span text:style-name="T1556">Nível II, referencia R</text:span></text:p>
          </table:table-cell>
        </table:table-row>
      </table:table>
      <text:p text:style-name="P1134"/>
      <text:p text:style-name="P1157"/>
      <text:p text:style-name="P1158"><text:span text:style-name="T1528">Art. 2º </text:span><text:span text:style-name="T1529">– Esta Portaria entra em vigor na data de sua publicação, revogadas as disposições contrário.</text:span></text:p>
      <text:p text:style-name="P1134"/>
      <text:p text:style-name="P1134"/>
      <text:p text:style-name="P1159"/>
      <text:p text:style-name="P1160"><text:span text:style-name="T1529">Cachoeiro</text:span><text:span text:style-name="T1561"> </text:span><text:span text:style-name="T1529">de</text:span><text:span text:style-name="T1547"> </text:span><text:span text:style-name="T1529">Itapemirim</text:span><text:span text:style-name="T1561"> </text:span><text:span text:style-name="T1529">-</text:span><text:span text:style-name="T1561"> </text:span><text:span text:style-name="T1529">ES,</text:span><text:span text:style-name="T1548"> </text:span><text:span text:style-name="T1529">31</text:span><text:span text:style-name="T1547"> </text:span><text:span text:style-name="T1529">de</text:span><text:span text:style-name="T1547"> </text:span><text:span text:style-name="T1529">Agosto</text:span><text:span text:style-name="T1561"> </text:span><text:span text:style-name="T1529">de</text:span><text:span text:style-name="T1547"> </text:span><text:span text:style-name="T1535">2026.</text:span></text:p>
      <text:p text:style-name="P1134"/>
      <text:p text:style-name="P1134"/>
      <text:p text:style-name="P1161"/>
      <text:p text:style-name="P1162"><text:span text:style-name="T1540">DANIELLY</text:span><text:span text:style-name="T1562"> </text:span><text:span text:style-name="T1540">BRANDÃO</text:span> <text:span text:style-name="T1540">TÁVORA</text:span></text:p>
      <text:p text:style-name="P1163"><text:span text:style-name="T1563">Presidente</text:span><text:span text:style-name="T1564"> </text:span><text:span text:style-name="T1563">Executiva</text:span></text:p>
      <text:p text:style-name="P1164"/>
      <text:p text:style-name="P1165"/>
      <text:p text:style-name="P1165"/>
      <text:p text:style-name="P1166"/>
      <text:h text:style-name="P1167" text:outline-level="7"><text:span text:style-name="T1526">PORTARIA</text:span><text:span text:style-name="T1565"> </text:span><text:span text:style-name="T1526">Nº</text:span><text:span text:style-name="T1566"> </text:span><text:span text:style-name="T1525">256/2026</text:span></text:h>
      <text:p text:style-name="P1126"/>
      <text:p text:style-name="P1168"/>
      <text:p text:style-name="P1169"><text:span text:style-name="T1528">RETIFICA O ART. 1º DA PORTARIA Nº 142,</text:span><text:span text:style-name="T1567"> </text:span><text:span text:style-name="T1528">DE 07 DE AGOSTO DE 2023, QUE TRATA DA CONCESSÃO DE PENSÃO POR MORTE.</text:span></text:p>
      <text:p text:style-name="P1126"/>
      <text:p text:style-name="P1170"/>
      <text:p text:style-name="P1171"><text:span text:style-name="T1528">A PRESIDENTE EXECUTIVA DO IPACI – </text:span><text:span text:style-name="T1529">Instituto de Previdência do Município de Cachoeiro de Itapemirim, Estado do Espírito Santo, no uso de suas atribuições delegadas através da Lei nº 7.030/2014 e do Decreto nº 34.905/2025, tendo em vista o que consta no processo nº 54.410/2026, resolve:</text:span></text:p>
      <text:p text:style-name="P1134"/>
      <text:p text:style-name="P1172"/>
      <text:p text:style-name="P1173"><text:span text:style-name="T1528">Art. 1º</text:span><text:span text:style-name="T1568"> </text:span><text:span text:style-name="T1528">– </text:span><text:span text:style-name="T1529">Retificar o Art. 1º da Portaria nº 142, de 07/08/2023, acrescentando inciso II no 7º do Art. 40 da CF 88, nos termos da Decisão Núcleo de Registro de Pessoal -</text:span><text:span text:style-name="T1569"> </text:span><text:span text:style-name="T1529">NRP 00504/2026 do Tribunal de Contas do Estado do Espírito Santo, passando doravante a constar a seguinte redação:</text:span></text:p>
      <text:p text:style-name="P1174"><text:span text:style-name="T1529">“Art. 1º – Conceder pensão sem paridade por motivo de falecimento</text:span><text:span text:style-name="T1570"> </text:span><text:span text:style-name="T1529">do servidor público municipal ativo da Prefeitura Municipal de Cachoeiro de Itapemirim ADILSON SANTIAGO, ocupante do cargo</text:span><text:span text:style-name="T1569"> </text:span><text:span text:style-name="T1529">de Marteleteiro IV A 07 G, ao beneficiário, o filho maior incapaz, Sr. </text:span><text:span text:style-name="T1528">Diogo Santiago</text:span><text:span text:style-name="T1529">, na proporção de 50% (cinquenta por cento) no</text:span><text:span text:style-name="T1569"> </text:span><text:span text:style-name="T1529">período de 20/09/2022 a 01/04/2023 e na proporção de 100% (cem por cento)</text:span><text:span text:style-name="T1571"> </text:span><text:span text:style-name="T1529">a</text:span><text:span text:style-name="T1571"> </text:span><text:span text:style-name="T1529">partir</text:span><text:span text:style-name="T1571"> </text:span><text:span text:style-name="T1529">de</text:span><text:span text:style-name="T1571"> </text:span><text:span text:style-name="T1529">02/04/2023,</text:span><text:span text:style-name="T1571"> </text:span><text:span text:style-name="T1529">sendo</text:span><text:span text:style-name="T1571"> </text:span><text:span text:style-name="T1529">o</text:span><text:span text:style-name="T1571"> </text:span><text:span text:style-name="T1529">valor</text:span><text:span text:style-name="T1571"> </text:span><text:span text:style-name="T1529">da</text:span><text:span text:style-name="T1571"> </text:span><text:span text:style-name="T1529">pensão</text:span><text:span text:style-name="T1571"> </text:span><text:span text:style-name="T1529">discriminado no processo de protocolo nº 3854, de 20/09/2023, nos termos do art.</text:span><text:span text:style-name="T1572"> </text:span><text:span text:style-name="T1529">40,</text:span><text:span text:style-name="T1573"> </text:span><text:span text:style-name="T1529">§</text:span><text:span text:style-name="T1573"> </text:span><text:span text:style-name="T1529">7º,</text:span><text:span text:style-name="T1573"> </text:span><text:span text:style-name="T1529">II</text:span><text:span text:style-name="T1573"> </text:span><text:span text:style-name="T1529">da</text:span><text:span text:style-name="T1573"> </text:span><text:span text:style-name="T1529">CF</text:span><text:span text:style-name="T1573"> </text:span><text:span text:style-name="T1529">88</text:span><text:span text:style-name="T1573"> </text:span><text:span text:style-name="T1529">conforme</text:span><text:span text:style-name="T1573"> </text:span><text:span text:style-name="T1529">art.</text:span><text:span text:style-name="T1573"> </text:span><text:span text:style-name="T1529">10,</text:span><text:span text:style-name="T1573"> </text:span><text:span text:style-name="T1529">§7°</text:span><text:span text:style-name="T1573"> </text:span><text:span text:style-name="T1529">da</text:span><text:span text:style-name="T1573"> </text:span><text:span text:style-name="T1529">EC</text:span><text:span text:style-name="T1573"> </text:span><text:span text:style-name="T1529">nº</text:span><text:span text:style-name="T1573"> </text:span><text:span text:style-name="T1529">103/2019</text:span><text:span text:style-name="T1573"> </text:span><text:span text:style-name="T1529">c/c</text:span><text:span text:style-name="T1573"> </text:span><text:span text:style-name="T1529">o art. 8º inciso II, art. 66 inciso II, art. 67 inciso II, § 2º e art. 68-A, parágrafo 1º, inciso III da LM nº 6.910/2013 e ainda nos termos do art. 15 da Lei nº 10.887/2004 c/c o art. 84 da LM nº 6.910/2013.”.</text:span></text:p>
      <text:p text:style-name="P1175"><text:span text:style-name="T1529">Art. 2º – Esta Portaria entra em vigor nesta data, com efeitos retroativos na data de 30 de setembro de 2021, revogadas as disposições em contrário.</text:span><text:span text:style-name="T1529"/></text:p>
      <text:p text:style-name="P1134"/>
      <text:p text:style-name="P1176"/>
      <text:p text:style-name="P1177"><text:span text:style-name="T1529">Cachoeiro</text:span><text:span text:style-name="T1574"> </text:span><text:span text:style-name="T1529">de</text:span><text:span text:style-name="T1574"> </text:span><text:span text:style-name="T1529">Itapemirim</text:span><text:span text:style-name="T1575"> </text:span><text:span text:style-name="T1529">–</text:span><text:span text:style-name="T1574"> </text:span><text:span text:style-name="T1529">ES,</text:span><text:span text:style-name="T1575"> </text:span><text:span text:style-name="T1529">31</text:span><text:span text:style-name="T1574"> </text:span><text:span text:style-name="T1529">de</text:span><text:span text:style-name="T1575"> </text:span><text:span text:style-name="T1529">Agosto</text:span><text:span text:style-name="T1574"> </text:span><text:span text:style-name="T1529">de</text:span><text:span text:style-name="T1574"> </text:span><text:span text:style-name="T1535">2026.</text:span></text:p>
      <text:p text:style-name="P1134"/>
      <text:p text:style-name="P1134"/>
      <text:p text:style-name="P1134"/>
      <text:p text:style-name="P1178"/>
      <text:p text:style-name="P1179">DANIELLY<text:span text:style-name="T1576"> </text:span>BRANDÃO<text:span text:style-name="T1576"> </text:span><text:span text:style-name="T1540">TÁVORA</text:span></text:p>
      <text:p text:style-name="P1180"><text:span text:style-name="T1528">Presidente</text:span><text:span text:style-name="T1577"> </text:span><text:span text:style-name="T1542">Executiva</text:span></text:p>
      <text:p text:style-name="P1181"/>
      <text:p text:style-name="P1182"/>
      <text:p text:style-name="P1183"/>
      <text:p text:style-name="P1184"><text:span text:style-name="T1578">Nota</text:span><text:span text:style-name="T1579"> </text:span><text:span text:style-name="T1578">de</text:span><text:span text:style-name="T1579"> </text:span><text:span text:style-name="T1578">Errata/Retificação,</text:span><text:span text:style-name="T1580"> </text:span><text:span text:style-name="T1578">erro</text:span><text:span text:style-name="T1579"> </text:span><text:span text:style-name="T1578">material</text:span><text:span text:style-name="T1579"> </text:span><text:span text:style-name="T1578">-</text:span><text:span text:style-name="T1580"> </text:span><text:span text:style-name="T1578">Publicado</text:span><text:span text:style-name="T1579"> </text:span><text:span text:style-name="T1578">no</text:span><text:span text:style-name="T1580"> </text:span><text:span text:style-name="T1578">DOM</text:span><text:span text:style-name="T1579"> </text:span><text:span text:style-name="T1578">7641</text:span><text:span text:style-name="T1579"> </text:span><text:span text:style-name="T1578">-</text:span><text:span text:style-name="T1580"> </text:span><text:span text:style-name="T1581">07/08/2026</text:span></text:p>
      <text:p text:style-name="P1182"/>
      <text:p text:style-name="P1185"/>
      <text:p text:style-name="P1186"><text:span text:style-name="T1582">Aviso de Contratação Direta nº 009/2026</text:span><text:span text:style-name="T1583"> </text:span><text:span text:style-name="T1582">ID (CIDADES): 2026.016E0800001.09.0009</text:span></text:p>
      <text:p text:style-name="P1187"><text:span text:style-name="T1582">Processo:</text:span><text:span text:style-name="T1584"> </text:span><text:span text:style-name="T1585">65738/2025</text:span></text:p>
      <text:p text:style-name="P1188"/>
      <text:p text:style-name="P1189"/>
      <text:p text:style-name="P1190"><text:span text:style-name="T1578">Onde se Lê: </text:span><text:span text:style-name="T1582">O Instituto de Previdência do Município de Cachoeiro de Itapemirim – ES, sediado a Rua</text:span><text:span text:style-name="T1583"> </text:span><text:span text:style-name="T1582">Rui</text:span><text:span text:style-name="T1583"> </text:span><text:span text:style-name="T1582">Barbosa,</text:span><text:span text:style-name="T1583"> </text:span><text:span text:style-name="T1582">24,</text:span><text:span text:style-name="T1583"> </text:span><text:span text:style-name="T1582">401/402,</text:span><text:span text:style-name="T1583"> </text:span><text:span text:style-name="T1582">Ed.</text:span><text:span text:style-name="T1583"> </text:span><text:span text:style-name="T1582">Santa</text:span><text:span text:style-name="T1583"> </text:span><text:span text:style-name="T1582">Cecília,</text:span><text:span text:style-name="T1583"> </text:span><text:span text:style-name="T1582">Centro</text:span><text:span text:style-name="T1583"> </text:span><text:span text:style-name="T1582">–</text:span><text:span text:style-name="T1583"> </text:span><text:span text:style-name="T1582">Cachoeiro</text:span><text:span text:style-name="T1583"> </text:span><text:span text:style-name="T1582">de</text:span><text:span text:style-name="T1583"> </text:span><text:span text:style-name="T1582">Itapemirim</text:span><text:span text:style-name="T1583"> </text:span><text:span text:style-name="T1582">–</text:span><text:span text:style-name="T1583"> </text:span><text:span text:style-name="T1582">ES, manifesta interesse em obter propostas adicionais mais vantajosa, por meio de processo de Dispensa de Licitação 008/2026 mediante coleta de propostas adicionais, conforme disposto no Decreto Municipal</text:span><text:span text:style-name="T1586"> </text:span><text:span text:style-name="T1582">nº</text:span><text:span text:style-name="T1587"> </text:span><text:span text:style-name="T1582">34.649/2024,</text:span><text:span text:style-name="T1586"> </text:span><text:span text:style-name="T1582">especialmente</text:span><text:span text:style-name="T1586"> </text:span><text:span text:style-name="T1582">em</text:span><text:span text:style-name="T1586"> </text:span><text:span text:style-name="T1582">seu</text:span><text:span text:style-name="T1586"> </text:span><text:span text:style-name="T1582">art.</text:span><text:span text:style-name="T1586"> </text:span><text:span text:style-name="T1582">6º,</text:span><text:span text:style-name="T1586"> </text:span><text:span text:style-name="T1582">inciso</text:span><text:span text:style-name="T1586"> </text:span><text:span text:style-name="T1582">IV,</text:span><text:span text:style-name="T1586"> </text:span><text:span text:style-name="T1582">e</text:span><text:span text:style-name="T1586"> </text:span><text:span text:style-name="T1582">subsidiariamente</text:span><text:span text:style-name="T1586"> </text:span><text:span text:style-name="T1582">nos</text:span><text:span text:style-name="T1586"> </text:span><text:span text:style-name="T1582">termos do art. 75, I da Lei nº 14.133/2021.</text:span></text:p>
      <text:p text:style-name="P1191"/>
      <text:p text:style-name="P1192"><text:span text:style-name="T1578">Leia-se: </text:span><text:span text:style-name="T1582">O Instituto de Previdência do Município de Cachoeiro de Itapemirim – ES, sediado a Rua Rui Barbosa, 24, 401/402, Ed. Santa Cecília, Centro – Cachoeiro de Itapemirim – ES, manifesta interesse em obter propostas adicionais mais vantajosa, por meio de processo de Aviso de</text:span><text:span text:style-name="T1583"> </text:span><text:span text:style-name="T1582">Contratação Direta nº 009/2026, mediante coleta de propostas adicionais, conforme disposto no Decreto Municipal nº 34.649/2024, especialmente em seu art. 6º, inciso IV, e subsidiariamente nos termos do art. 75, I da Lei nº 14.133/2021.</text:span></text:p>
      <text:p text:style-name="P1188"/>
      <text:p text:style-name="P1188"/>
      <text:p text:style-name="P1188"/>
      <text:p text:style-name="P1188"/>
      <text:p text:style-name="P1193"/>
      <text:p text:style-name="P1194"><text:span text:style-name="T1582">Cachoeiro</text:span><text:span text:style-name="T1588"> </text:span><text:span text:style-name="T1582">de</text:span><text:span text:style-name="T1584"> </text:span><text:span text:style-name="T1582">Itapemirim-ES,</text:span><text:span text:style-name="T1584"> </text:span><text:span text:style-name="T1582">31</text:span><text:span text:style-name="T1584"> </text:span><text:span text:style-name="T1582">de</text:span><text:span text:style-name="T1589"> </text:span><text:span text:style-name="T1582">Agosto</text:span><text:span text:style-name="T1584"> </text:span><text:span text:style-name="T1582">de</text:span><text:span text:style-name="T1588"> </text:span><text:span text:style-name="T1585">2026.</text:span></text:p>
      <text:p text:style-name="P1188"/>
      <text:p text:style-name="P1188"/>
      <text:p text:style-name="P1188"/>
      <text:p text:style-name="P1188"/>
      <text:p text:style-name="P1188"/>
      <text:p text:style-name="P1188"/>
      <text:p text:style-name="P1195"/>
      <text:p text:style-name="P1196"><text:span text:style-name="T1582">Leonardo</text:span><text:span text:style-name="T1590"> </text:span><text:span text:style-name="T1582">de</text:span><text:span text:style-name="T1591"> </text:span><text:span text:style-name="T1582">Almeida</text:span><text:span text:style-name="T1592"> </text:span><text:span text:style-name="T1582">Alves Agente de Contratação</text:span></text:p>
      <text:p text:style-name="P1197"/>
      <text:p text:style-name="P1198"/>
      <text:p text:style-name="P1199"><draw:frame draw:style-name="fr8" draw:name="Image4" text:anchor-type="as-char" svg:width="5.7146in" svg:height="6.5354in" draw:z-index="312"><draw:image xlink:href="Pictures/100000010000022400000273B095CF8A.png" xlink:type="simple" xlink:show="embed" xlink:actuate="onLoad" draw:mime-type="image/png"/></draw:frame></text:p>
      <text:p text:style-name="P1200"/>
      <text:p text:style-name="P1201"/>
      <text:p text:style-name="P1202"><draw:frame draw:style-name="fr8" draw:name="Image5" text:anchor-type="as-char" svg:width="5.7146in" svg:height="6.0244in" draw:z-index="313"><draw:image xlink:href="Pictures/100000010000022400000242F872BCCE.png" xlink:type="simple" xlink:show="embed" xlink:actuate="onLoad" draw:mime-type="image/png"/></draw:frame></text:p>
      <text:p text:style-name="P1203"/>
      <text:p text:style-name="P1203"/>
      <text:p text:style-name="P1204"><draw:frame draw:style-name="fr4" draw:name="Image59" text:anchor-type="char" svg:x="1.2701in" svg:y="0.1846in" svg:width="3.8189in" svg:height="0.6398in" draw:z-index="128"><draw:image xlink:href="Pictures/100000010000016E0000003DF333E7E6.png" xlink:type="simple" xlink:show="embed" xlink:actuate="onLoad" draw:mime-type="image/png"/></draw:frame></text:p>
      <text:h text:style-name="P1205" text:outline-level="2"><draw:frame draw:style-name="fr1" draw:name="Image56" text:anchor-type="char" svg:x="1.6953in" svg:y="0.6102in" svg:width="5.7862in" svg:height="0.3756in" draw:z-index="123"><draw:image xlink:href="Pictures/100000010000022B0000002474849A47.png" xlink:type="simple" xlink:show="embed" xlink:actuate="onLoad" draw:mime-type="image/png"/></draw:frame><draw:frame draw:style-name="fr1" draw:name="Image57" text:anchor-type="char" svg:x="0in" svg:y="0in" svg:width="8.2681in" svg:height="11.6929in" draw:z-index="127"><draw:image xlink:href="Pictures/10000001000003190000046225FEC7E9.png" xlink:type="simple" xlink:show="embed" xlink:actuate="onLoad" draw:mime-type="image/png"/></draw:frame><text:span text:style-name="T8">DIÁRIO</text:span><text:span text:style-name="T9"> </text:span><text:span text:style-name="T10">OFICIAL </text:span></text:h>
      <text:p text:style-name="P1206"><text:span text:style-name="T11">DO</text:span><text:span text:style-name="T12"> </text:span><text:span text:style-name="T13">MUNICÍPIO</text:span><text:span text:style-name="T14"> </text:span><text:span text:style-name="T15">DE </text:span></text:p>
      <text:p text:style-name="P1207"><text:span text:style-name="T13">CACHOEIRO</text:span><text:span text:style-name="T16"> </text:span><text:span text:style-name="T11">DE</text:span><text:span text:style-name="T16"> </text:span><text:span text:style-name="T17">ITAPEMIRIM 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1208"/>
      <text:p text:style-name="P1209"><text:span text:style-name="T1593">CENTRO ADMINISTRATIVO HÉLIO CARLOS MANHÃES RUA BRAHIM ANTÔNIO SEDER, 96/102 - CENTRO CACHOEIRO</text:span><text:span text:style-name="T1594"> </text:span><text:span text:style-name="T1593">DE</text:span><text:span text:style-name="T1595"> </text:span><text:span text:style-name="T1593">ITAPEMIRIM CEP: 29300-060</text:span></text:p>
      <text:p text:style-name="P6"/>
      <text:p text:style-name="P1210"/>
      <text:p text:style-name="P1211"><draw:frame draw:style-name="fr9" draw:name="Image44" text:anchor-type="char" svg:x="0.7874in" svg:y="0.2654in" svg:width="6.6953in" svg:height="0.1in" draw:z-index="119"><draw:image xlink:href="Pictures/100000010000028200000009B6819ED2.png" xlink:type="simple" xlink:show="embed" xlink:actuate="onLoad" draw:mime-type="image/png"/></draw:frame><text:span text:style-name="T1596">CACHOEIRO.ES.GOV.BR</text:span><text:span text:style-name="T1596"/></text:p>
    </office:text>
  </office:body>
</office:document-content>
</file>

<file path=styles.xml><?xml version="1.0" encoding="utf-8"?>
<office:document-styles xmlns:css3t="http://www.w3.org/TR/css3-text/" xmlns:grddl="http://www.w3.org/2003/g/data-view#" xmlns:office="urn:oasis:names:tc:opendocument:xmlns:office:1.0" xmlns:xhtml="http://www.w3.org/1999/xhtml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US" style:letter-kerning="false" style:font-name-asian="Calibri1" style:font-size-asian="11pt" style:language-asian="en" style:country-asian="US" style:font-name-complex="DejaVu Sans1" style:font-size-complex="11pt" style:language-complex="ar" style:country-complex="SA"/>
    </style:default-style>
    <style:default-style style:family="paragraph">
      <style:paragraph-properties fo:hyphenation-ladder-count="no-limit" fo:hyphenation-keep="auto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letter-kerning="false" style:font-name-asian="Calibri1" style:font-size-asian="11pt" style:language-asian="en" style:country-asian="US" style:font-name-complex="DejaVu Sans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style:contextual-spacing="false" fo:line-height="100%" fo:text-align="left" style:justify-single-word="false" fo:orphans="0" fo:widows="0" style:writing-mode="lr-tb"/>
      <style:text-properties style:font-name="Times New Roman" fo:font-family="'Times New Roman'" style:font-family-generic="roman" style:font-pitch="variable" fo:language="pt" fo:country="PT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Times New Roman" fo:font-family="'Times New Roman'" style:font-family-generic="roman" style:font-pitch="variable" fo:font-size="8pt" fo:language="pt" fo:country="PT" style:font-name-asian="Times New Roman1" style:font-family-asian="'Times New Roman'" style:font-family-generic-asian="system" style:font-pitch-asian="variable" style:font-size-asian="8pt" style:language-asian="en" style:country-asian="US" style:font-name-complex="Times New Roman1" style:font-family-complex="'Times New Roman'" style:font-family-generic-complex="system" style:font-pitch-complex="variable" style:font-size-complex="8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right="0.35in" fo:text-align="center" style:justify-single-word="false"/>
      <style:text-properties style:font-name="Lato Black" fo:font-family="'Lato Black'" style:font-family-generic="swiss" style:font-pitch="variable" fo:font-size="20.5pt" fo:language="pt" fo:country="PT" fo:font-weight="bold" style:font-name-asian="Lato Black1" style:font-family-asian="'Lato Black'" style:font-family-generic-asian="system" style:font-pitch-asian="variable" style:font-size-asian="20.5pt" style:language-asian="en" style:country-asian="US" style:font-weight-asian="bold" style:font-name-complex="Lato Black1" style:font-family-complex="'Lato Black'" style:font-family-generic-complex="system" style:font-pitch-complex="variable" style:font-size-complex="20.5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right="0.3909in" fo:margin-top="0.2736in" fo:margin-bottom="0in" style:contextual-spacing="false" fo:text-align="center" style:justify-single-word="false"/>
      <style:text-properties style:font-name="Source Sans Pro" fo:font-family="'Source Sans Pro'" style:font-family-generic="swiss" style:font-pitch="variable" fo:font-size="20pt" fo:language="pt" fo:country="PT" fo:font-weight="bold" style:font-name-asian="Source Sans Pro1" style:font-family-asian="'Source Sans Pro'" style:font-family-generic-asian="system" style:font-pitch-asian="variable" style:font-size-asian="20pt" style:language-asian="en" style:country-asian="US" style:font-weight-asian="bold" style:font-name-complex="Source Sans Pro1" style:font-family-complex="'Source Sans Pro'" style:font-family-generic-complex="system" style:font-pitch-complex="variable" style:font-size-complex="20pt" style:language-complex="ar" style:country-complex="SA" style:font-weight-complex="bold"/>
    </style:style>
    <style:style style:name="Heading_20_3" style:display-name="Heading 3" style:family="paragraph" style:parent-style-name="Standard" style:default-outline-level="4" style:list-style-name="" style:class="chapter">
      <style:paragraph-properties fo:margin-right="0.4772in" fo:margin-top="0.0008in" fo:margin-bottom="0in" style:contextual-spacing="false" fo:text-align="center" style:justify-single-word="false"/>
      <style:text-properties style:font-name="Arial" fo:font-family="Arial" style:font-family-generic="swiss" style:font-pitch="variable" fo:font-size="13pt" fo:language="pt" fo:country="PT" fo:font-weight="bold" style:font-name-asian="Arial1" style:font-family-asian="Arial" style:font-family-generic-asian="system" style:font-pitch-asian="variable" style:font-size-asian="13pt" style:language-asian="en" style:country-asian="US" style:font-weight-asian="bold" style:font-name-complex="Arial1" style:font-family-complex="Arial" style:font-family-generic-complex="system" style:font-pitch-complex="variable" style:font-size-complex="13pt" style:language-complex="ar" style:country-complex="SA" style:font-weight-complex="bold"/>
    </style:style>
    <style:style style:name="Heading_20_4" style:display-name="Heading 4" style:family="paragraph" style:parent-style-name="Standard" style:default-outline-level="5" style:list-style-name="" style:class="chapter">
      <style:paragraph-properties fo:margin-left="-0.0008in" fo:margin-top="0.0693in" fo:margin-bottom="0in" style:contextual-spacing="false" fo:text-align="center" style:justify-single-word="false"/>
      <style:text-properties style:font-name="Source Sans Pro Semibold" fo:font-family="'Source Sans Pro Semibold'" style:font-family-generic="swiss" style:font-pitch="variable" fo:font-size="12pt" fo:language="pt" fo:country="PT" fo:font-weight="bold" style:font-name-asian="Source Sans Pro Semibold1" style:font-family-asian="'Source Sans Pro Semibold'" style:font-family-generic-asian="system" style:font-pitch-asian="variable" style:font-size-asian="12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2pt" style:language-complex="ar" style:country-complex="SA" style:font-weight-complex="bold"/>
    </style:style>
    <style:style style:name="Heading_20_5" style:display-name="Heading 5" style:family="paragraph" style:parent-style-name="Standard" style:default-outline-level="6" style:list-style-name="" style:class="chapter">
      <style:paragraph-properties fo:margin-left="0.0138in" fo:line-height="0.1874in"/>
      <style:text-properties style:font-name="Source Sans Pro Semibold" fo:font-family="'Source Sans Pro Semibold'" style:font-family-generic="swiss" style:font-pitch="variable" fo:font-size="11pt" fo:language="pt" fo:country="PT" fo:font-weight="bold" style:font-name-asian="Source Sans Pro Semibold1" style:font-family-asian="'Source Sans Pro Semibold'" style:font-family-generic-asian="system" style:font-pitch-asian="variable" style:font-size-asian="11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1pt" style:language-complex="ar" style:country-complex="SA" style:font-weight-complex="bold"/>
    </style:style>
    <style:style style:name="Heading_20_6" style:display-name="Heading 6" style:family="paragraph" style:parent-style-name="Standard" style:default-outline-level="7" style:list-style-name="" style:class="chapter">
      <style:paragraph-properties fo:margin-right="0.5in" fo:text-align="center" style:justify-single-word="false"/>
      <style:text-properties style:font-name="Times New Roman" fo:font-family="'Times New Roman'" style:font-family-generic="roman" style:font-pitch="variable" fo:font-size="10.5pt" fo:language="pt" fo:country="PT" style:text-underline-style="solid" style:text-underline-width="auto" style:text-underline-color="#000000" fo:font-weight="bold" style:font-name-asian="Times New Roman1" style:font-family-asian="'Times New Roman'" style:font-family-generic-asian="system" style:font-pitch-asian="variable" style:font-size-asian="10.5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0.5pt" style:language-complex="ar" style:country-complex="SA" style:font-weight-complex="bold"/>
    </style:style>
    <style:style style:name="Heading_20_7" style:display-name="Heading 7" style:family="paragraph" style:parent-style-name="Standard" style:default-outline-level="8" style:list-style-name="" style:class="chapter">
      <style:paragraph-properties fo:line-height="0.1709in"/>
      <style:text-properties style:font-name="Arial" fo:font-family="Arial" style:font-family-generic="swiss" style:font-pitch="variable" fo:font-size="10pt" fo:language="pt" fo:country="PT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Heading_20_8" style:display-name="Heading 8" style:family="paragraph" style:parent-style-name="Standard" style:default-outline-level="9" style:list-style-name="" style:class="chapter">
      <style:paragraph-properties fo:margin-left="1.0854in"/>
      <style:text-properties style:font-name="Verdana" fo:font-family="Verdana" style:font-family-generic="swiss" style:font-pitch="variable" fo:font-size="9.5pt" fo:language="pt" fo:country="PT" style:text-underline-style="solid" style:text-underline-width="auto" style:text-underline-color="#000000" fo:font-weight="bold" style:font-name-asian="Verdana1" style:font-family-asian="Verdana" style:font-family-generic-asian="system" style:font-pitch-asian="variable" style:font-size-asian="9.5pt" style:language-asian="en" style:country-asian="US" style:font-weight-asian="bold" style:font-name-complex="Verdana1" style:font-family-complex="Verdana" style:font-family-generic-complex="system" style:font-pitch-complex="variable" style:font-size-complex="9.5pt" style:language-complex="ar" style:country-complex="SA" style:font-weight-complex="bold"/>
    </style:style>
    <style:style style:name="Heading_20_9" style:display-name="Heading 9" style:family="paragraph" style:parent-style-name="Standard" style:default-outline-level="" style:class="chapter">
      <style:paragraph-properties fo:text-align="center" style:justify-single-word="false"/>
      <style:text-properties style:font-name="Times New Roman" fo:font-family="'Times New Roman'" style:font-family-generic="roman" style:font-pitch="variable" fo:font-size="9pt" fo:language="pt" fo:country="PT" fo:font-weight="bold" style:font-name-asian="Times New Roman1" style:font-family-asian="'Times New Roman'" style:font-family-generic-asian="system" style:font-pitch-asian="variable" style:font-size-asian="9pt" style:language-asian="en" style:country-asian="US" style:font-weight-asian="bold" style:font-name-complex="Times New Roman1" style:font-family-complex="'Times New Roman'" style:font-family-generic-complex="system" style:font-pitch-complex="variable" style:font-size-complex="9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1.5673in" fo:margin-top="0.0591in" fo:margin-bottom="0in" style:contextual-spacing="false" fo:text-align="justify" style:justify-single-word="false" fo:text-indent="0.8429in" style:auto-text-indent="false"/>
      <style:text-properties style:font-name="Arial" fo:font-family="Arial" style:font-family-generic="swiss" style:font-pitch="variable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paragraph-properties fo:text-align="center" style:justify-single-word="false"/>
      <style:text-properties style:font-name="Arial" fo:font-family="Arial" style:font-family-generic="swiss" style:font-pitch="variable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Header" style:family="paragraph" style:parent-style-name="Header_20_and_20_Footer" style:class="extra"/>
    <style:style style:name="Header_20_left" style:display-name="Header left" style:family="paragraph" style:parent-style-name="Header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ListLabel_20_1" style:display-name="ListLabel 1" style:family="text">
      <style:text-properties fo:letter-spacing="normal" fo:language="pt" fo:country="PT" style:language-asian="en" style:country-asian="US" style:language-complex="ar" style:country-complex="SA" style:text-scale="103%"/>
    </style:style>
    <style:style style:name="ListLabel_20_2" style:display-name="ListLabel 2" style:family="text">
      <style:text-properties fo:language="pt" fo:country="PT" style:language-asian="en" style:country-asian="US" style:language-complex="ar" style:country-complex="SA"/>
    </style:style>
    <style:style style:name="ListLabel_20_3" style:display-name="ListLabel 3" style:family="text">
      <style:text-properties fo:language="pt" fo:country="PT" style:language-asian="en" style:country-asian="US" style:language-complex="ar" style:country-complex="SA"/>
    </style:style>
    <style:style style:name="ListLabel_20_4" style:display-name="ListLabel 4" style:family="text">
      <style:text-properties fo:language="pt" fo:country="PT" style:language-asian="en" style:country-asian="US" style:language-complex="ar" style:country-complex="SA"/>
    </style:style>
    <style:style style:name="ListLabel_20_5" style:display-name="ListLabel 5" style:family="text">
      <style:text-properties fo:language="pt" fo:country="PT" style:language-asian="en" style:country-asian="US" style:language-complex="ar" style:country-complex="SA"/>
    </style:style>
    <style:style style:name="ListLabel_20_6" style:display-name="ListLabel 6" style:family="text">
      <style:text-properties fo:language="pt" fo:country="PT" style:language-asian="en" style:country-asian="US" style:language-complex="ar" style:country-complex="SA"/>
    </style:style>
    <style:style style:name="ListLabel_20_7" style:display-name="ListLabel 7" style:family="text">
      <style:text-properties fo:language="pt" fo:country="PT" style:language-asian="en" style:country-asian="US" style:language-complex="ar" style:country-complex="SA"/>
    </style:style>
    <style:style style:name="ListLabel_20_8" style:display-name="ListLabel 8" style:family="text">
      <style:text-properties fo:language="pt" fo:country="PT" style:language-asian="en" style:country-asian="US" style:language-complex="ar" style:country-complex="SA"/>
    </style:style>
    <style:style style:name="ListLabel_20_9" style:display-name="ListLabel 9" style:family="text">
      <style:text-properties fo:language="pt" fo:country="PT" style:language-asian="en" style:country-asian="US" style:language-complex="ar" style:country-complex="SA"/>
    </style:style>
    <style:style style:name="ListLabel_20_10" style:display-name="ListLabel 10" style:family="text">
      <style:text-properties fo:letter-spacing="normal" fo:language="pt" fo:country="PT" style:language-asian="en" style:country-asian="US" style:language-complex="ar" style:country-complex="SA" style:text-scale="100%"/>
    </style:style>
    <style:style style:name="ListLabel_20_11" style:display-name="ListLabel 11" style:family="text">
      <style:text-properties fo:language="pt" fo:country="PT" style:language-asian="en" style:country-asian="US" style:language-complex="ar" style:country-complex="SA"/>
    </style:style>
    <style:style style:name="ListLabel_20_12" style:display-name="ListLabel 12" style:family="text">
      <style:text-properties fo:language="pt" fo:country="PT" style:language-asian="en" style:country-asian="US" style:language-complex="ar" style:country-complex="SA"/>
    </style:style>
    <style:style style:name="ListLabel_20_13" style:display-name="ListLabel 13" style:family="text">
      <style:text-properties fo:language="pt" fo:country="PT" style:language-asian="en" style:country-asian="US" style:language-complex="ar" style:country-complex="SA"/>
    </style:style>
    <style:style style:name="ListLabel_20_14" style:display-name="ListLabel 14" style:family="text">
      <style:text-properties fo:language="pt" fo:country="PT" style:language-asian="en" style:country-asian="US" style:language-complex="ar" style:country-complex="SA"/>
    </style:style>
    <style:style style:name="ListLabel_20_15" style:display-name="ListLabel 15" style:family="text">
      <style:text-properties fo:language="pt" fo:country="PT" style:language-asian="en" style:country-asian="US" style:language-complex="ar" style:country-complex="SA"/>
    </style:style>
    <style:style style:name="ListLabel_20_16" style:display-name="ListLabel 16" style:family="text">
      <style:text-properties fo:language="pt" fo:country="PT" style:language-asian="en" style:country-asian="US" style:language-complex="ar" style:country-complex="SA"/>
    </style:style>
    <style:style style:name="ListLabel_20_17" style:display-name="ListLabel 17" style:family="text">
      <style:text-properties fo:language="pt" fo:country="PT" style:language-asian="en" style:country-asian="US" style:language-complex="ar" style:country-complex="SA"/>
    </style:style>
    <style:style style:name="ListLabel_20_18" style:display-name="ListLabel 18" style:family="text">
      <style:text-properties fo:language="pt" fo:country="PT" style:language-asian="en" style:country-asian="US" style:language-complex="ar" style:country-complex="SA"/>
    </style:style>
    <style:style style:name="ListLabel_20_19" style:display-name="ListLabel 19" style:family="text">
      <style:text-properties fo:color="#050505" style:font-name="Arial" fo:font-family="Arial" style:font-family-generic="swiss" style:font-pitch="variable" fo:font-size="9pt" style:font-size-asian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ListLabel_20_20" style:display-name="ListLabel 20" style:family="text">
      <style:text-properties fo:color="#050505" style:font-name="Arial" fo:font-family="Arial" style:font-family-generic="swiss" style:font-pitch="variable" fo:font-size="9pt" style:font-size-asian="9pt"/>
    </style:style>
    <style:style style:name="ListLabel_20_21" style:display-name="ListLabel 21" style:family="text">
      <style:text-properties fo:color="#231f20" style:font-name="Source Sans Pro" fo:font-family="'Source Sans Pro'" style:font-family-generic="swiss" style:font-pitch="variable" fo:font-size="11pt" style:font-size-asian="11pt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1126in" fo:margin-left="1.6909in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1126in" fo:margin-left="2.3118in"/>
        </style:list-level-properties>
      </text:list-level-style-bullet>
      <text:list-level-style-bullet text:level="3" text:style-name="ListLabel_20_3" style:num-suffix="•" text:bullet-char="•">
        <style:list-level-properties text:list-level-position-and-space-mode="label-alignment">
          <style:list-level-label-alignment text:label-followed-by="listtab" fo:text-indent="-0.1126in" fo:margin-left="2.9299in"/>
        </style:list-level-properties>
      </text:list-level-style-bullet>
      <text:list-level-style-bullet text:level="4" text:style-name="ListLabel_20_4" style:num-suffix="•" text:bullet-char="•">
        <style:list-level-properties text:list-level-position-and-space-mode="label-alignment">
          <style:list-level-label-alignment text:label-followed-by="listtab" fo:text-indent="-0.1126in" fo:margin-left="3.548in"/>
        </style:list-level-properties>
      </text:list-level-style-bullet>
      <text:list-level-style-bullet text:level="5" text:style-name="ListLabel_20_5" style:num-suffix="•" text:bullet-char="•">
        <style:list-level-properties text:list-level-position-and-space-mode="label-alignment">
          <style:list-level-label-alignment text:label-followed-by="listtab" fo:text-indent="-0.1126in" fo:margin-left="4.1661in"/>
        </style:list-level-properties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1126in" fo:margin-left="4.7839in"/>
        </style:list-level-properties>
      </text:list-level-style-bullet>
      <text:list-level-style-bullet text:level="7" text:style-name="ListLabel_20_7" style:num-suffix="•" text:bullet-char="•">
        <style:list-level-properties text:list-level-position-and-space-mode="label-alignment">
          <style:list-level-label-alignment text:label-followed-by="listtab" fo:text-indent="-0.1126in" fo:margin-left="5.402in"/>
        </style:list-level-properties>
      </text:list-level-style-bullet>
      <text:list-level-style-bullet text:level="8" text:style-name="ListLabel_20_8" style:num-suffix="•" text:bullet-char="•">
        <style:list-level-properties text:list-level-position-and-space-mode="label-alignment">
          <style:list-level-label-alignment text:label-followed-by="listtab" fo:text-indent="-0.1126in" fo:margin-left="6.0201in"/>
        </style:list-level-properties>
      </text:list-level-style-bullet>
      <text:list-level-style-bullet text:level="9" text:style-name="ListLabel_20_9" style:num-suffix="•" text:bullet-char="•">
        <style:list-level-properties text:list-level-position-and-space-mode="label-alignment">
          <style:list-level-label-alignment text:label-followed-by="listtab" fo:text-indent="-0.1126in" fo:margin-left="6.6382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0" style:num-format="I">
        <style:list-level-properties text:list-level-position-and-space-mode="label-alignment">
          <style:list-level-label-alignment text:label-followed-by="listtab" fo:text-indent="-0.1016in" fo:margin-left="1.5673in"/>
        </style:list-level-properties>
      </text:list-level-style-number>
      <text:list-level-style-bullet text:level="2" text:style-name="ListLabel_20_11" style:num-suffix="•" text:bullet-char="•">
        <style:list-level-properties text:list-level-position-and-space-mode="label-alignment">
          <style:list-level-label-alignment text:label-followed-by="listtab" fo:text-indent="-0.1016in" fo:margin-left="2.1992in"/>
        </style:list-level-properties>
      </text:list-level-style-bullet>
      <text:list-level-style-bullet text:level="3" text:style-name="ListLabel_20_12" style:num-suffix="•" text:bullet-char="•">
        <style:list-level-properties text:list-level-position-and-space-mode="label-alignment">
          <style:list-level-label-alignment text:label-followed-by="listtab" fo:text-indent="-0.1016in" fo:margin-left="2.8299in"/>
        </style:list-level-properties>
      </text:list-level-style-bullet>
      <text:list-level-style-bullet text:level="4" text:style-name="ListLabel_20_13" style:num-suffix="•" text:bullet-char="•">
        <style:list-level-properties text:list-level-position-and-space-mode="label-alignment">
          <style:list-level-label-alignment text:label-followed-by="listtab" fo:text-indent="-0.1016in" fo:margin-left="3.4602in"/>
        </style:list-level-properties>
      </text:list-level-style-bullet>
      <text:list-level-style-bullet text:level="5" text:style-name="ListLabel_20_14" style:num-suffix="•" text:bullet-char="•">
        <style:list-level-properties text:list-level-position-and-space-mode="label-alignment">
          <style:list-level-label-alignment text:label-followed-by="listtab" fo:text-indent="-0.1016in" fo:margin-left="4.0909in"/>
        </style:list-level-properties>
      </text:list-level-style-bullet>
      <text:list-level-style-bullet text:level="6" text:style-name="ListLabel_20_15" style:num-suffix="•" text:bullet-char="•">
        <style:list-level-properties text:list-level-position-and-space-mode="label-alignment">
          <style:list-level-label-alignment text:label-followed-by="listtab" fo:text-indent="-0.1016in" fo:margin-left="4.7217in"/>
        </style:list-level-properties>
      </text:list-level-style-bullet>
      <text:list-level-style-bullet text:level="7" text:style-name="ListLabel_20_16" style:num-suffix="•" text:bullet-char="•">
        <style:list-level-properties text:list-level-position-and-space-mode="label-alignment">
          <style:list-level-label-alignment text:label-followed-by="listtab" fo:text-indent="-0.1016in" fo:margin-left="5.352in"/>
        </style:list-level-properties>
      </text:list-level-style-bullet>
      <text:list-level-style-bullet text:level="8" text:style-name="ListLabel_20_17" style:num-suffix="•" text:bullet-char="•">
        <style:list-level-properties text:list-level-position-and-space-mode="label-alignment">
          <style:list-level-label-alignment text:label-followed-by="listtab" fo:text-indent="-0.1016in" fo:margin-left="5.9827in"/>
        </style:list-level-properties>
      </text:list-level-style-bullet>
      <text:list-level-style-bullet text:level="9" text:style-name="ListLabel_20_18" style:num-suffix="•" text:bullet-char="•">
        <style:list-level-properties text:list-level-position-and-space-mode="label-alignment">
          <style:list-level-label-alignment text:label-followed-by="listtab" fo:text-indent="-0.1016in" fo:margin-left="6.6134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line-height="6%"/>
      <style:text-properties fo:font-size="10pt" style:font-size-asian="10pt"/>
    </style:style>
    <style:style style:name="MP2" style:family="paragraph" style:parent-style-name="Text_20_body">
      <style:paragraph-properties fo:line-height="6%"/>
      <style:text-properties fo:font-size="1pt" style:font-size-asian="1pt"/>
    </style:style>
    <style:style style:name="MP3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</style:style>
    <style:style style:name="MP4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MP5" style:family="paragraph" style:parent-style-name="Frame_20_contents">
      <style:paragraph-properties fo:margin-left="0.0138in" fo:margin-right="0in" fo:margin-top="0.0138in" fo:margin-bottom="0in" style:contextual-spacing="false" fo:line-height="0.1874in" fo:text-align="left" style:justify-single-word="false" fo:text-indent="0in" style:auto-text-indent="false"/>
    </style:style>
    <style:style style:name="MP6" style:family="paragraph" style:parent-style-name="Frame_20_contents">
      <style:paragraph-properties fo:margin-left="0.0138in" fo:margin-right="0in" fo:margin-top="0in" fo:margin-bottom="0in" style:contextual-spacing="false" fo:line-height="0.1874in" fo:text-align="left" style:justify-single-word="false" fo:text-indent="0in" style:auto-text-indent="false"/>
    </style:style>
    <style:style style:name="MP7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MP8" style:family="paragraph" style:parent-style-name="Frame_20_contents">
      <style:paragraph-properties fo:margin-left="0.0138in" fo:margin-right="0in" fo:margin-top="0.011in" fo:margin-bottom="0in" style:contextual-spacing="false" fo:text-align="left" style:justify-single-word="false" fo:text-indent="0in" style:auto-text-indent="false"/>
    </style:style>
    <style:style style:name="MP9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</style:style>
    <style:style style:name="MT1" style:family="text">
      <style:text-properties fo:color="#40586f" style:font-name="Lato Black" fo:font-size="6pt" fo:font-weight="bold" style:font-size-asian="6pt" style:font-weight-asian="bold"/>
    </style:style>
    <style:style style:name="MT2" style:family="text">
      <style:text-properties fo:color="#40586f" style:font-name="Lato Black" fo:font-size="6pt" fo:letter-spacing="0.0134in" fo:font-weight="bold" style:font-size-asian="6pt" style:font-weight-asian="bold"/>
    </style:style>
    <style:style style:name="MT3" style:family="text">
      <style:text-properties fo:color="#40586f" style:font-name="Lato Black" fo:font-size="6pt" fo:letter-spacing="0.0083in" fo:font-weight="bold" style:font-size-asian="6pt" style:font-weight-asian="bold"/>
    </style:style>
    <style:style style:name="MT4" style:family="text">
      <style:text-properties fo:color="#40586f" style:font-name="Lato Black" fo:font-size="6pt" fo:letter-spacing="0.0098in" fo:font-weight="bold" style:font-size-asian="6pt" style:font-weight-asian="bold"/>
    </style:style>
    <style:style style:name="MT5" style:family="text">
      <style:text-properties fo:color="#40586f" style:font-name="Lato Black" fo:font-size="6pt" fo:letter-spacing="0.0138in" fo:font-weight="bold" style:font-size-asian="6pt" style:font-weight-asian="bold"/>
    </style:style>
    <style:style style:name="MT6" style:family="text">
      <style:text-properties fo:color="#40586f" style:font-name="Lato Black" fo:font-size="6pt" fo:letter-spacing="-0.0016in" fo:font-weight="bold" style:font-size-asian="6pt" style:font-weight-asian="bold"/>
    </style:style>
    <style:style style:name="MT7" style:family="text">
      <style:text-properties fo:color="#40586f" style:font-name="Lato Black" fo:font-size="6pt" fo:letter-spacing="-0.0035in" fo:font-weight="bold" style:font-size-asian="6pt" style:font-weight-asian="bold"/>
    </style:style>
    <style:style style:name="MT8" style:family="text">
      <style:text-properties fo:color="#ffffff" style:font-name="Source Sans Pro Semibold" fo:font-size="11pt" fo:font-weight="bold" style:font-size-asian="11pt" style:font-weight-asian="bold"/>
    </style:style>
    <style:style style:name="MT9" style:family="text">
      <style:text-properties fo:color="#ffffff" style:font-name="Source Sans Pro Semibold" fo:font-size="11pt" fo:letter-spacing="0.0091in" fo:font-weight="bold" style:font-size-asian="11pt" style:font-weight-asian="bold"/>
    </style:style>
    <style:style style:name="MT10" style:family="text">
      <style:text-properties fo:color="#ffffff" style:font-name="Source Sans Pro Semibold" fo:font-size="11pt" fo:letter-spacing="0.0098in" fo:font-weight="bold" style:font-size-asian="11pt" style:font-weight-asian="bold"/>
    </style:style>
    <style:style style:name="MT11" style:family="text">
      <style:text-properties fo:color="#ffffff" style:font-name="Source Sans Pro Semibold" fo:font-size="11pt" fo:letter-spacing="-0.0016in" fo:font-weight="bold" style:font-size-asian="11pt" style:font-weight-asian="bold"/>
    </style:style>
    <style:style style:name="MT12" style:family="text">
      <style:text-properties fo:color="#ffffff" style:font-name="Source Sans Pro Semibold" fo:font-size="11pt" fo:letter-spacing="0.0299in" fo:font-weight="bold" style:font-size-asian="11pt" style:font-weight-asian="bold"/>
    </style:style>
    <style:style style:name="MT13" style:family="text">
      <style:text-properties fo:color="#ffffff" style:font-name="Source Sans Pro" fo:font-size="10pt" style:font-size-asian="10pt"/>
    </style:style>
    <style:style style:name="MT14" style:family="text">
      <style:text-properties fo:color="#ffffff" style:font-name="Source Sans Pro" fo:font-size="10pt" fo:letter-spacing="-0.0008in" style:font-size-asian="10pt"/>
    </style:style>
    <style:style style:name="MT15" style:family="text">
      <style:text-properties fo:color="#ffffff" style:font-name="Source Sans Pro" fo:font-size="10pt" fo:letter-spacing="-0.0028in" style:font-size-asian="10pt"/>
    </style:style>
    <style:style style:name="MT16" style:family="text">
      <style:text-properties fo:color="#425970" style:font-name="Arial" fo:font-size="6pt" style:font-size-asian="6pt"/>
    </style:style>
    <style:style style:name="MT17" style:family="text">
      <style:text-properties fo:color="#647789" style:font-name="Arial" fo:font-size="6pt" style:font-size-asian="6pt"/>
    </style:style>
    <style:style style:name="MT18" style:family="text">
      <style:text-properties fo:color="#647789" style:font-name="Arial" fo:font-size="6pt" fo:letter-spacing="-0.0047in" style:font-size-asian="6pt"/>
    </style:style>
    <style:style style:name="MT19" style:family="text">
      <style:text-properties fo:color="#425970" style:font-name="Arial" fo:font-size="6pt" fo:letter-spacing="0.0055in" style:font-size-asian="6pt"/>
    </style:style>
    <style:style style:name="MT20" style:family="text">
      <style:text-properties fo:color="#425970" style:font-name="Arial" fo:font-size="6pt" fo:letter-spacing="-0.002in" style:font-size-asian="6pt"/>
    </style:style>
    <style:style style:name="MT21" style:family="text">
      <style:text-properties fo:color="#425970" style:font-name="Arial" fo:font-size="6pt" fo:letter-spacing="-0.0016in" style:font-size-asian="6pt"/>
    </style:style>
    <style:style style:name="MT22" style:family="text">
      <style:text-properties fo:color="#425970" style:font-name="Arial" fo:font-size="6pt" fo:font-weight="bold" style:font-size-asian="6pt" style:font-weight-asian="bold"/>
    </style:style>
    <style:style style:name="MT23" style:family="text">
      <style:text-properties fo:color="#647789" style:font-name="Arial" fo:font-size="6pt" fo:font-weight="bold" style:font-size-asian="6pt" style:font-weight-asian="bold"/>
    </style:style>
    <style:style style:name="MT24" style:family="text">
      <style:text-properties fo:color="#647789" style:font-name="Arial" fo:font-size="6pt" fo:letter-spacing="-0.0063in" fo:font-weight="bold" style:font-size-asian="6pt" style:font-weight-asian="bold"/>
    </style:style>
    <style:style style:name="MT25" style:family="text">
      <style:text-properties fo:color="#425970" style:font-name="Arial" fo:font-size="6pt" fo:letter-spacing="-0.0008in" fo:font-weight="bold" style:font-size-asian="6pt" style:font-weight-asian="bold"/>
    </style:style>
    <style:style style:name="MT26" style:family="text">
      <style:text-properties fo:color="#425970" style:font-name="Arial" fo:font-size="6pt" fo:letter-spacing="0.0016in" fo:font-weight="bold" style:font-size-asian="6pt" style:font-weight-asian="bold"/>
    </style:style>
    <style:style style:name="MT27" style:family="text">
      <style:text-properties fo:color="#425970" style:font-name="Arial" fo:font-size="6pt" fo:letter-spacing="-0.0047in" fo:font-weight="bold" style:font-size-asian="6pt" style:font-weight-asian="bold"/>
    </style:style>
    <style:style style:name="MT28" style:family="text">
      <style:text-properties fo:color="#425970" style:font-name="Arial" fo:font-size="6pt" fo:letter-spacing="-0.0016in" fo:font-weight="bold" style:font-size-asian="6pt" style:font-weight-asian="bold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textarea-vertical-align="top"/>
    </style:style>
    <style:style style:name="Mfr4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wrap-influence-on-position="once-concurrent" draw:textarea-vertical-align="top"/>
    </style:style>
    <style:page-layout style:name="Mpm1">
      <style:page-layout-properties fo:page-width="8.2681in" fo:page-height="11.6929in" style:num-format="1" style:print-orientation="portrait" fo:margin-top="0.2917in" fo:margin-bottom="0.1945in" fo:margin-left="0.3929in" fo:margin-right="0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in" fo:margin-bottom="0.9598in" fo:margin-left="0.3929in" fo:margin-right="0in" style:writing-mode="lr-tb" style:layout-grid-color="#c0c0c0" style:layout-grid-lines="26913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374in" fo:margin-left="0in" fo:margin-right="0in" fo:margin-top="0.098in" style:dynamic-spacing="true"/>
      </style:footer-style>
    </style:page-layout>
    <style:page-layout style:name="Mpm3">
      <style:page-layout-properties fo:page-width="8.2681in" fo:page-height="11.6929in" style:num-format="1" style:print-orientation="portrait" fo:margin-top="0.778in" fo:margin-bottom="0in" fo:margin-left="0.3929in" fo:margin-right="0in" style:writing-mode="lr-tb" style:layout-grid-color="#c0c0c0" style:layout-grid-lines="2723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4">
      <style:page-layout-properties fo:page-width="8.2681in" fo:page-height="11.6929in" style:num-format="1" style:print-orientation="portrait" fo:margin-top="1.3335in" fo:margin-bottom="0in" fo:margin-left="0.3929in" fo:margin-right="0in" style:writing-mode="lr-tb" style:layout-grid-color="#c0c0c0" style:layout-grid-lines="25819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5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342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752in" fo:margin-left="0in" fo:margin-right="0in" fo:margin-bottom="1.3362in" style:dynamic-spacing="true"/>
      </style:header-style>
      <style:footer-style>
        <style:header-footer-properties fo:min-height="1.0972in" fo:margin-left="0in" fo:margin-right="0in" fo:margin-top="1.0575in" style:dynamic-spacing="true"/>
      </style:footer-style>
    </style:page-layout>
    <style:page-layout style:name="Mpm6">
      <style:page-layout-properties fo:page-width="8.2681in" fo:page-height="11.6929in" style:num-format="1" style:print-orientation="portrait" fo:margin-top="0in" fo:margin-bottom="0.9598in" fo:margin-left="0.3929in" fo:margin-right="0in" style:writing-mode="lr-tb" style:layout-grid-color="#c0c0c0" style:layout-grid-lines="2342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752in" fo:margin-left="0in" fo:margin-right="0in" fo:margin-bottom="1.3362in" style:dynamic-spacing="true"/>
      </style:header-style>
      <style:footer-style>
        <style:header-footer-properties fo:min-height="0.1374in" fo:margin-left="0in" fo:margin-right="0in" fo:margin-top="0.098in" style:dynamic-spacing="true"/>
      </style:footer-style>
    </style:page-layout>
    <style:page-layout style:name="Mpm7">
      <style:page-layout-properties fo:page-width="8.2681in" fo:page-height="11.6929in" style:num-format="1" style:print-orientation="portrait" fo:margin-top="0in" fo:margin-bottom="0.9626in" fo:margin-left="0.3929in" fo:margin-right="0in" style:writing-mode="lr-tb" style:layout-grid-color="#c0c0c0" style:layout-grid-lines="23456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61in" fo:margin-left="0in" fo:margin-right="0in" fo:margin-bottom="1.3217in" style:dynamic-spacing="true"/>
      </style:header-style>
      <style:footer-style>
        <style:header-footer-properties fo:min-height="0.1346in" fo:margin-left="0in" fo:margin-right="0in" fo:margin-top="0.0953in" style:dynamic-spacing="true"/>
      </style:footer-style>
    </style:page-layout>
    <style:page-layout style:name="Mpm8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649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0693in" fo:margin-left="0in" fo:margin-right="0in" fo:margin-bottom="1.0299in" style:dynamic-spacing="true"/>
      </style:header-style>
      <style:footer-style>
        <style:header-footer-properties fo:min-height="0.1945in" fo:margin-left="0in" fo:margin-right="0in" fo:margin-top="0.154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>
      <style:footer>
        <text:p text:style-name="Footer"/>
      </style:footer>
      <style:footer-left>
        <text:p text:style-name="MP1"><draw:frame draw:style-name="Mfr1" draw:name="Image 16" text:anchor-type="char" svg:x="3.7902in" svg:y="10.5945in" svg:width="0.6866in" svg:height="0.6189in" draw:z-index="26"><draw:image xlink:href="Pictures/10000001000000840000007752069C51.png" xlink:type="simple" xlink:show="embed" xlink:actuate="onLoad" draw:mime-type="image/png"/></draw:frame><draw:frame draw:style-name="Mfr2" draw:name="Image6" text:anchor-type="char" svg:x="0.7736in" svg:y="10.8752in" svg:width="1.9181in" svg:height="0.128in" draw:z-index="94"><draw:image xlink:href="Pictures/10000001000000B80000000C00EA2F60.png" xlink:type="simple" xlink:show="embed" xlink:actuate="onLoad" draw:mime-type="image/png"/></draw:frame><draw:frame draw:style-name="Mfr2" draw:name="Image10" text:anchor-type="char" svg:x="7.3681in" svg:y="10.8752in" svg:width="0.1291in" svg:height="0.128in" draw:z-index="89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2" style:page-layout-name="Mpm3" draw:style-name="Mdp1">
      <style:footer>
        <text:p text:style-name="MP2"/>
      </style:footer>
      <style:footer-left>
        <text:p text:style-name="MP1"><draw:frame draw:style-name="Mfr1" draw:name="Image 16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" text:anchor-type="char" svg:x="7.3681in" svg:y="10.8752in" svg:width="0.1307in" svg:height="0.1283in"><draw:text-box><text:p text:style-name="MP4">02</text:p></draw:text-box></draw:frame><draw:frame draw:style-name="Mfr3" draw:name="Frame21" text:anchor-type="char" svg:x="7.3681in" svg:y="10.8752in" svg:width="0.1307in" svg:height="0.1283in"><draw:text-box><text:p text:style-name="MP4">02</text:p></draw:text-box></draw:frame><draw:frame draw:style-name="Mfr4" draw:name="Frame8" text:anchor-type="char" svg:x="7.3681in" svg:y="10.8752in" svg:width="0.1307in" svg:height="0.1283in"><draw:text-box><text:p text:style-name="MP4">02</text:p></draw:text-box></draw:frame><draw:frame draw:style-name="Mfr2" draw:name="Image9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00" text:anchor-type="char" svg:x="7.3681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3" style:page-layout-name="Mpm2" draw:style-name="Mdp1">
      <style:footer>
        <text:p text:style-name="MP2"/>
      </style:footer>
      <style:footer-left>
        <text:p text:style-name="MP1"><draw:frame draw:style-name="Mfr1" draw:name="Image 42" text:anchor-type="char" svg:x="3.7902in" svg:y="10.5945in" svg:width="0.6866in" svg:height="0.6189in" draw:z-index="45"><draw:image xlink:href="Pictures/10000001000000840000007752069C51.png" xlink:type="simple" xlink:show="embed" xlink:actuate="onLoad" draw:mime-type="image/png"/></draw:frame><draw:frame draw:style-name="Mfr2" draw:name="Image13" text:anchor-type="char" svg:x="0.7736in" svg:y="10.8752in" svg:width="1.9181in" svg:height="0.128in" draw:z-index="86"><draw:image xlink:href="Pictures/10000001000000B80000000C00EA2F60.png" xlink:type="simple" xlink:show="embed" xlink:actuate="onLoad" draw:mime-type="image/png"/></draw:frame><draw:frame draw:style-name="Mfr2" draw:name="Image14" text:anchor-type="char" svg:x="7.3681in" svg:y="10.8752in" svg:width="0.1291in" svg:height="0.128in" draw:z-index="83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4" style:page-layout-name="Mpm4" draw:style-name="Mdp1">
      <style:footer>
        <text:p text:style-name="MP2"/>
      </style:footer>
      <style:footer-left>
        <text:p text:style-name="MP1"><draw:frame draw:style-name="Mfr1" draw:name="Image 4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" text:anchor-type="char" svg:x="7.3681in" svg:y="10.8752in" svg:width="0.1307in" svg:height="0.1283in"><draw:text-box><text:p text:style-name="MP4">04</text:p></draw:text-box></draw:frame><draw:frame draw:style-name="Mfr3" draw:name="Frame41" text:anchor-type="char" svg:x="7.3681in" svg:y="10.8752in" svg:width="0.1307in" svg:height="0.1283in"><draw:text-box><text:p text:style-name="MP4">04</text:p></draw:text-box></draw:frame><draw:frame draw:style-name="Mfr4" draw:name="Frame15" text:anchor-type="char" svg:x="7.3681in" svg:y="10.8752in" svg:width="0.1307in" svg:height="0.1283in"><draw:text-box><text:p text:style-name="MP4">04</text:p></draw:text-box></draw:frame><draw:frame draw:style-name="Mfr2" draw:name="Image10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02" text:anchor-type="char" svg:x="7.3681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5" style:page-layout-name="Mpm2" draw:style-name="Mdp1">
      <style:footer>
        <text:p text:style-name="MP1"><draw:frame draw:style-name="Mfr1" draw:name="Image 65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2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11" text:anchor-type="char" svg:x="7.3252in" svg:y="10.8752in" svg:width="0.1307in" svg:height="0.1283in"><draw:text-box><text:p text:style-name="MP3"><text:span text:style-name="MT7">07</text:span><text:span text:style-name="MT7"/></text:p></draw:text-box></draw:frame><draw:frame draw:style-name="Mfr3" draw:name="Frame6" text:anchor-type="char" svg:x="7.3252in" svg:y="10.8752in" svg:width="0.1307in" svg:height="0.1283in"><draw:text-box><text:p text:style-name="MP4">07</text:p></draw:text-box></draw:frame><draw:frame draw:style-name="Mfr3" draw:name="Frame61" text:anchor-type="char" svg:x="7.3252in" svg:y="10.8752in" svg:width="0.1307in" svg:height="0.1283in"><draw:text-box><text:p text:style-name="MP4">07</text:p></draw:text-box></draw:frame><draw:frame draw:style-name="Mfr2" draw:name="Image9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98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62" text:anchor-type="char" svg:x="3.7902in" svg:y="10.5945in" svg:width="0.6866in" svg:height="0.6189in" draw:z-index="40"><draw:image xlink:href="Pictures/10000001000000840000007752069C51.png" xlink:type="simple" xlink:show="embed" xlink:actuate="onLoad" draw:mime-type="image/png"/></draw:frame><draw:frame draw:style-name="Mfr2" draw:name="Image17" text:anchor-type="char" svg:x="0.7736in" svg:y="10.8752in" svg:width="1.9181in" svg:height="0.128in" draw:z-index="102"><draw:image xlink:href="Pictures/10000001000000B80000000C00EA2F60.png" xlink:type="simple" xlink:show="embed" xlink:actuate="onLoad" draw:mime-type="image/png"/></draw:frame><draw:frame draw:style-name="Mfr2" draw:name="Image18" text:anchor-type="char" svg:x="7.3252in" svg:y="10.8752in" svg:width="0.1291in" svg:height="0.128in" draw:z-index="100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6" style:page-layout-name="Mpm5" draw:style-name="Mdp1">
      <style:header>
        <text:p text:style-name="MP1"><draw:frame draw:style-name="Mfr2" draw:name="Image20" text:anchor-type="char" svg:x="0.4925in" svg:y="0in" svg:width="7.7756in" svg:height="1.3874in" draw:z-index="107"><draw:image xlink:href="Pictures/10000001000002EA0000008525714CD2.png" xlink:type="simple" xlink:show="embed" xlink:actuate="onLoad" draw:mime-type="image/png"/></draw:frame><draw:frame draw:style-name="Mfr2" draw:name="Image21" text:anchor-type="char" svg:x="1.6811in" svg:y="0.5965in" svg:width="1.5984in" svg:height="0.4035in" draw:z-index="105"><draw:image xlink:href="Pictures/100000010000009900000026A14CA22C.png" xlink:type="simple" xlink:show="embed" xlink:actuate="onLoad" draw:mime-type="image/png"/></draw:frame><draw:frame draw:style-name="Mfr2" draw:name="Image22" text:anchor-type="char" svg:x="5.3984in" svg:y="0.7409in" svg:width="2.0957in" svg:height="0.2028in" draw:z-index="104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4" draw:name="Frame2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5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0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0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23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95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96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65 Copy 1" text:anchor-type="char" svg:x="3.7902in" svg:y="10.5945in" svg:width="0.6866in" svg:height="0.6189in" draw:z-index="59"><draw:image xlink:href="Pictures/10000001000000840000007752069C51.png" xlink:type="simple" xlink:show="embed" xlink:actuate="onLoad" draw:mime-type="image/png"/></draw:frame><draw:frame draw:style-name="Mfr2" draw:name="Image103" text:anchor-type="char" svg:x="0.7736in" svg:y="10.8752in" svg:width="1.9181in" svg:height="0.128in" draw:z-index="290"><draw:image xlink:href="Pictures/10000001000000B80000000C00EA2F60.png" xlink:type="simple" xlink:show="embed" xlink:actuate="onLoad" draw:mime-type="image/png"/></draw:frame><draw:frame draw:style-name="Mfr2" draw:name="Image104" text:anchor-type="char" svg:x="7.3252in" svg:y="10.8752in" svg:width="0.1291in" svg:height="0.128in" draw:z-index="289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6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" text:anchor-type="char" svg:x="7.3252in" svg:y="10.8752in" svg:width="0.1307in" svg:height="0.1283in"><draw:text-box><text:p text:style-name="MP4">06</text:p></draw:text-box></draw:frame><draw:frame draw:style-name="Mfr3" draw:name="Frame161" text:anchor-type="char" svg:x="7.3252in" svg:y="10.8752in" svg:width="0.1307in" svg:height="0.1283in"><draw:text-box><text:p text:style-name="MP4">06</text:p></draw:text-box></draw:frame><draw:frame draw:style-name="Mfr4" draw:name="Frame29" text:anchor-type="char" svg:x="7.3252in" svg:y="10.8752in" svg:width="0.1307in" svg:height="0.1283in"><draw:text-box><text:p text:style-name="MP4">06</text:p></draw:text-box></draw:frame><draw:frame draw:style-name="Mfr2" draw:name="Image105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07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7" style:page-layout-name="Mpm6" draw:style-name="Mdp1">
      <style:header>
        <text:p text:style-name="MP1"><draw:frame draw:style-name="Mfr3" draw:name="Frame1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9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8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35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108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1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11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112" text:anchor-type="char" svg:x="0.4925in" svg:y="0in" svg:width="7.7756in" svg:height="1.3874in" draw:z-index="293"><draw:image xlink:href="Pictures/10000001000002EA00000085A3334DB7.png" xlink:type="simple" xlink:show="embed" xlink:actuate="onLoad" draw:mime-type="image/png"/></draw:frame><draw:frame draw:style-name="Mfr2" draw:name="Image113" text:anchor-type="char" svg:x="1.6811in" svg:y="0.5965in" svg:width="1.5984in" svg:height="0.4035in" draw:z-index="292"><draw:image xlink:href="Pictures/100000010000009900000026A14CA22C.png" xlink:type="simple" xlink:show="embed" xlink:actuate="onLoad" draw:mime-type="image/png"/></draw:frame><draw:frame draw:style-name="Mfr2" draw:name="Image114" text:anchor-type="char" svg:x="5.3984in" svg:y="0.7409in" svg:width="2.0957in" svg:height="0.2028in" draw:z-index="291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9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3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3" text:anchor-type="char" svg:x="7.3252in" svg:y="10.8752in" svg:width="0.1307in" svg:height="0.1283in"><draw:text-box><text:p text:style-name="MP3"><text:span text:style-name="MT7">09</text:span><text:span text:style-name="MT7"/></text:p></draw:text-box></draw:frame><draw:frame draw:style-name="Mfr3" draw:name="Frame27" text:anchor-type="char" svg:x="7.3252in" svg:y="10.8752in" svg:width="0.1307in" svg:height="0.1283in"><draw:text-box><text:p text:style-name="MP4">09</text:p></draw:text-box></draw:frame><draw:frame draw:style-name="Mfr3" draw:name="Frame261" text:anchor-type="char" svg:x="7.3252in" svg:y="10.8752in" svg:width="0.1307in" svg:height="0.1283in"><draw:text-box><text:p text:style-name="MP4">09</text:p></draw:text-box></draw:frame><draw:frame draw:style-name="Mfr2" draw:name="Image93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94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88" text:anchor-type="char" svg:x="3.7902in" svg:y="10.5945in" svg:width="0.6866in" svg:height="0.6189in" draw:z-index="55"><draw:image xlink:href="Pictures/10000001000000840000007752069C51.png" xlink:type="simple" xlink:show="embed" xlink:actuate="onLoad" draw:mime-type="image/png"/></draw:frame><draw:frame draw:style-name="Mfr2" draw:name="Image24" text:anchor-type="char" svg:x="0.7736in" svg:y="10.8752in" svg:width="1.9181in" svg:height="0.128in" draw:z-index="295"><draw:image xlink:href="Pictures/10000001000000B80000000C00EA2F60.png" xlink:type="simple" xlink:show="embed" xlink:actuate="onLoad" draw:mime-type="image/png"/></draw:frame><draw:frame draw:style-name="Mfr2" draw:name="Image25" text:anchor-type="char" svg:x="7.3252in" svg:y="10.8752in" svg:width="0.1291in" svg:height="0.128in" draw:z-index="294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8" style:page-layout-name="Mpm5" draw:style-name="Mdp1">
      <style:header>
        <text:p text:style-name="MP1"><draw:frame draw:style-name="Mfr2" draw:name="Image26" text:anchor-type="char" svg:x="0.4925in" svg:y="0in" svg:width="7.7756in" svg:height="1.3874in" draw:z-index="308"><draw:image xlink:href="Pictures/10000001000002EA0000008525714CD2.png" xlink:type="simple" xlink:show="embed" xlink:actuate="onLoad" draw:mime-type="image/png"/></draw:frame><draw:frame draw:style-name="Mfr2" draw:name="Image27" text:anchor-type="char" svg:x="1.6811in" svg:y="0.5965in" svg:width="1.5984in" svg:height="0.4035in" draw:z-index="297"><draw:image xlink:href="Pictures/100000010000009900000026A14CA22C.png" xlink:type="simple" xlink:show="embed" xlink:actuate="onLoad" draw:mime-type="image/png"/></draw:frame><draw:frame draw:style-name="Mfr2" draw:name="Image28" text:anchor-type="char" svg:x="5.3984in" svg:y="0.7409in" svg:width="2.0957in" svg:height="0.2028in" draw:z-index="296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4" draw:name="Frame4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4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36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30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29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9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92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91 Copy 1" text:anchor-type="char" svg:x="3.7902in" svg:y="10.5945in" svg:width="0.6866in" svg:height="0.6189in" draw:z-index="111"><draw:image xlink:href="Pictures/10000001000000840000007752069C51.png" xlink:type="simple" xlink:show="embed" xlink:actuate="onLoad" draw:mime-type="image/png"/></draw:frame><draw:frame draw:style-name="Mfr2" draw:name="Image115" text:anchor-type="char" svg:x="0.7736in" svg:y="10.8752in" svg:width="1.9181in" svg:height="0.128in" draw:z-index="307"><draw:image xlink:href="Pictures/10000001000000B80000000C00EA2F60.png" xlink:type="simple" xlink:show="embed" xlink:actuate="onLoad" draw:mime-type="image/png"/></draw:frame><draw:frame draw:style-name="Mfr2" draw:name="Image116" text:anchor-type="char" svg:x="7.3252in" svg:y="10.8752in" svg:width="0.1291in" svg:height="0.128in" draw:z-index="298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88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4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2" text:anchor-type="char" svg:x="7.3252in" svg:y="10.8752in" svg:width="0.1307in" svg:height="0.1283in"><draw:text-box><text:p text:style-name="MP4">08</text:p></draw:text-box></draw:frame><draw:frame draw:style-name="Mfr3" draw:name="Frame381" text:anchor-type="char" svg:x="7.3252in" svg:y="10.8752in" svg:width="0.1307in" svg:height="0.1283in"><draw:text-box><text:p text:style-name="MP4">08</text:p></draw:text-box></draw:frame><draw:frame draw:style-name="Mfr4" draw:name="Frame45" text:anchor-type="char" svg:x="7.3252in" svg:y="10.8752in" svg:width="0.1307in" svg:height="0.1283in"><draw:text-box><text:p text:style-name="MP4">08</text:p></draw:text-box></draw:frame><draw:frame draw:style-name="Mfr2" draw:name="Image11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18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9" style:page-layout-name="Mpm6" draw:style-name="Mdp1">
      <style:header>
        <text:p text:style-name="MP1"><draw:frame draw:style-name="Mfr3" draw:name="Frame43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5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46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42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5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11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2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21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122" text:anchor-type="char" svg:x="0.4925in" svg:y="0in" svg:width="7.7756in" svg:height="1.3874in" draw:z-index="200"><draw:image xlink:href="Pictures/10000001000002EA00000085A3334DB7.png" xlink:type="simple" xlink:show="embed" xlink:actuate="onLoad" draw:mime-type="image/png"/></draw:frame><draw:frame draw:style-name="Mfr2" draw:name="Image123" text:anchor-type="char" svg:x="1.6811in" svg:y="0.5965in" svg:width="1.5984in" svg:height="0.4035in" draw:z-index="201"><draw:image xlink:href="Pictures/100000010000009900000026A14CA22C.png" xlink:type="simple" xlink:show="embed" xlink:actuate="onLoad" draw:mime-type="image/png"/></draw:frame><draw:frame draw:style-name="Mfr2" draw:name="Image131" text:anchor-type="char" svg:x="5.3984in" svg:y="0.7409in" svg:width="2.0957in" svg:height="0.2028in" draw:z-index="278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09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4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49" text:anchor-type="char" svg:x="7.2972in" svg:y="10.8752in" svg:width="0.2in" svg:height="0.1283in"><draw:text-box><text:p text:style-name="MP7"><text:page-number text:select-page="current">11</text:page-number></text:p></draw:text-box></draw:frame><draw:frame draw:style-name="Mfr3" draw:name="Frame52" text:anchor-type="char" svg:x="7.2972in" svg:y="10.8752in" svg:width="0.2in" svg:height="0.1283in"><draw:text-box><text:p text:style-name="MP7"><text:page-number text:select-page="current">11</text:page-number></text:p></draw:text-box></draw:frame><draw:frame draw:style-name="Mfr3" draw:name="Frame471" text:anchor-type="char" svg:x="7.2972in" svg:y="10.8752in" svg:width="0.2in" svg:height="0.1283in"><draw:text-box><text:p text:style-name="MP7"><text:page-number text:select-page="current">11</text:page-number></text:p></draw:text-box></draw:frame><draw:frame draw:style-name="Mfr2" draw:name="Image3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89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06" text:anchor-type="char" svg:x="3.7902in" svg:y="10.5945in" svg:width="0.6866in" svg:height="0.6189in" draw:z-index="5"><draw:image xlink:href="Pictures/10000001000000840000007752069C51.png" xlink:type="simple" xlink:show="embed" xlink:actuate="onLoad" draw:mime-type="image/png"/></draw:frame><draw:frame draw:style-name="Mfr2" draw:name="Image30" text:anchor-type="char" svg:x="0.7736in" svg:y="10.8752in" svg:width="1.9181in" svg:height="0.128in" draw:z-index="136"><draw:image xlink:href="Pictures/10000001000000B80000000C00EA2F60.png" xlink:type="simple" xlink:show="embed" xlink:actuate="onLoad" draw:mime-type="image/png"/></draw:frame><draw:frame draw:style-name="Mfr2" draw:name="Image31" text:anchor-type="char" svg:x="7.2972in" svg:y="10.8752in" svg:width="0.1984in" svg:height="0.128in" draw:z-index="16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0" style:page-layout-name="Mpm5" draw:style-name="Mdp1">
      <style:header>
        <text:p text:style-name="MP1"><draw:frame draw:style-name="Mfr2" draw:name="Image33" text:anchor-type="char" svg:x="0.4925in" svg:y="0in" svg:width="7.7756in" svg:height="1.3874in" draw:z-index="96"><draw:image xlink:href="Pictures/10000001000002EA0000008525714CD2.png" xlink:type="simple" xlink:show="embed" xlink:actuate="onLoad" draw:mime-type="image/png"/></draw:frame><draw:frame draw:style-name="Mfr2" draw:name="Image34" text:anchor-type="char" svg:x="1.6811in" svg:y="0.5965in" svg:width="1.5984in" svg:height="0.4035in" draw:z-index="95"><draw:image xlink:href="Pictures/100000010000009900000026A14CA22C.png" xlink:type="simple" xlink:show="embed" xlink:actuate="onLoad" draw:mime-type="image/png"/></draw:frame><draw:frame draw:style-name="Mfr2" draw:name="Image35" text:anchor-type="char" svg:x="5.3984in" svg:y="0.7409in" svg:width="2.0957in" svg:height="0.2028in" draw:z-index="92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4" draw:name="Frame5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57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53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52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36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3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87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09 Copy 1" text:anchor-type="char" svg:x="3.7902in" svg:y="10.5945in" svg:width="0.6866in" svg:height="0.6189in" draw:z-index="67"><draw:image xlink:href="Pictures/10000001000000840000007752069C51.png" xlink:type="simple" xlink:show="embed" xlink:actuate="onLoad" draw:mime-type="image/png"/></draw:frame><draw:frame draw:style-name="Mfr2" draw:name="Image132" text:anchor-type="char" svg:x="0.7736in" svg:y="10.8752in" svg:width="1.9181in" svg:height="0.128in" draw:z-index="141"><draw:image xlink:href="Pictures/10000001000000B80000000C00EA2F60.png" xlink:type="simple" xlink:show="embed" xlink:actuate="onLoad" draw:mime-type="image/png"/></draw:frame><draw:frame draw:style-name="Mfr2" draw:name="Image133" text:anchor-type="char" svg:x="7.2972in" svg:y="10.8752in" svg:width="0.1984in" svg:height="0.128in" draw:z-index="140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06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5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6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9" text:anchor-type="char" svg:x="7.2972in" svg:y="10.8752in" svg:width="0.2in" svg:height="0.1283in"><draw:text-box><text:p text:style-name="MP7"><text:page-number text:select-page="current">12</text:page-number></text:p></draw:text-box></draw:frame><draw:frame draw:style-name="Mfr3" draw:name="Frame581" text:anchor-type="char" svg:x="7.2972in" svg:y="10.8752in" svg:width="0.2in" svg:height="0.1283in"><draw:text-box><text:p text:style-name="MP7"><text:page-number text:select-page="current">12</text:page-number></text:p></draw:text-box></draw:frame><draw:frame draw:style-name="Mfr4" draw:name="Frame611" text:anchor-type="char" svg:x="7.2972in" svg:y="10.8752in" svg:width="0.2in" svg:height="0.1283in"><draw:text-box><text:p text:style-name="MP7"><text:page-number text:select-page="current">12</text:page-number></text:p></draw:text-box></draw:frame><draw:frame draw:style-name="Mfr2" draw:name="Image13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3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1" style:page-layout-name="Mpm5" draw:style-name="Mdp1">
      <style:header>
        <text:p text:style-name="MP1"><draw:frame draw:style-name="Mfr3" draw:name="Frame6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5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6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63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63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63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13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38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39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141" text:anchor-type="char" svg:x="0.4925in" svg:y="0in" svg:width="7.7756in" svg:height="1.3874in" draw:z-index="145"><draw:image xlink:href="Pictures/10000001000002EA00000085A3334DB7.png" xlink:type="simple" xlink:show="embed" xlink:actuate="onLoad" draw:mime-type="image/png"/></draw:frame><draw:frame draw:style-name="Mfr2" draw:name="Image142" text:anchor-type="char" svg:x="1.6811in" svg:y="0.5965in" svg:width="1.5984in" svg:height="0.4035in" draw:z-index="144"><draw:image xlink:href="Pictures/100000010000009900000026A14CA22C.png" xlink:type="simple" xlink:show="embed" xlink:actuate="onLoad" draw:mime-type="image/png"/></draw:frame><draw:frame draw:style-name="Mfr2" draw:name="Image143" text:anchor-type="char" svg:x="5.3984in" svg:y="0.7409in" svg:width="2.0957in" svg:height="0.2028in" draw:z-index="143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09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6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6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7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3" draw:name="Frame671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4" draw:name="Frame6711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2" draw:name="Image14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4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06 Copy 1 Copy 1" text:anchor-type="char" svg:x="3.7902in" svg:y="10.5945in" svg:width="0.6866in" svg:height="0.6189in" draw:z-index="68"><draw:image xlink:href="Pictures/10000001000000840000007752069C51.png" xlink:type="simple" xlink:show="embed" xlink:actuate="onLoad" draw:mime-type="image/png"/></draw:frame><draw:frame draw:style-name="Mfr2" draw:name="Image146" text:anchor-type="char" svg:x="0.7736in" svg:y="10.8752in" svg:width="1.9181in" svg:height="0.128in" draw:z-index="148"><draw:image xlink:href="Pictures/10000001000000B80000000C00EA2F60.png" xlink:type="simple" xlink:show="embed" xlink:actuate="onLoad" draw:mime-type="image/png"/></draw:frame><draw:frame draw:style-name="Mfr2" draw:name="Image147" text:anchor-type="char" svg:x="7.2972in" svg:y="10.8752in" svg:width="0.1984in" svg:height="0.128in" draw:z-index="147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2" style:page-layout-name="Mpm5" draw:style-name="Mdp1">
      <style:header>
        <text:p text:style-name="MP1"><draw:frame draw:style-name="Mfr2" draw:name="Image148" text:anchor-type="char" svg:x="0.4925in" svg:y="0in" svg:width="7.7756in" svg:height="1.3874in" draw:z-index="154"><draw:image xlink:href="Pictures/10000001000002EA00000085A3334DB7.png" xlink:type="simple" xlink:show="embed" xlink:actuate="onLoad" draw:mime-type="image/png"/></draw:frame><draw:frame draw:style-name="Mfr2" draw:name="Image149" text:anchor-type="char" svg:x="1.6811in" svg:y="0.5965in" svg:width="1.5984in" svg:height="0.4035in" draw:z-index="153"><draw:image xlink:href="Pictures/100000010000009900000026A14CA22C.png" xlink:type="simple" xlink:show="embed" xlink:actuate="onLoad" draw:mime-type="image/png"/></draw:frame><draw:frame draw:style-name="Mfr2" draw:name="Image150" text:anchor-type="char" svg:x="5.3984in" svg:y="0.7409in" svg:width="2.0957in" svg:height="0.2028in" draw:z-index="152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3" draw:name="Frame7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7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72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73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73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73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151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52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53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09 Copy 1 Copy 1 Copy 1" text:anchor-type="char" svg:x="3.7902in" svg:y="10.5945in" svg:width="0.6866in" svg:height="0.6189in" draw:z-index="73"><draw:image xlink:href="Pictures/10000001000000840000007752069C51.png" xlink:type="simple" xlink:show="embed" xlink:actuate="onLoad" draw:mime-type="image/png"/></draw:frame><draw:frame draw:style-name="Mfr2" draw:name="Image154" text:anchor-type="char" svg:x="0.7736in" svg:y="10.8752in" svg:width="1.9181in" svg:height="0.128in" draw:z-index="156"><draw:image xlink:href="Pictures/10000001000000B80000000C00EA2F60.png" xlink:type="simple" xlink:show="embed" xlink:actuate="onLoad" draw:mime-type="image/png"/></draw:frame><draw:frame draw:style-name="Mfr2" draw:name="Image156" text:anchor-type="char" svg:x="7.2972in" svg:y="10.8752in" svg:width="0.1984in" svg:height="0.128in" draw:z-index="155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06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7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7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7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3" draw:name="Frame771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4" draw:name="Frame7711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2" draw:name="Image15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59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3" style:page-layout-name="Mpm5" draw:style-name="Mdp1">
      <style:header>
        <text:p text:style-name="MP1"><draw:frame draw:style-name="Mfr3" draw:name="Frame7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7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78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79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79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79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160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61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62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163" text:anchor-type="char" svg:x="0.4925in" svg:y="0in" svg:width="7.7756in" svg:height="1.3874in" draw:z-index="162"><draw:image xlink:href="Pictures/10000001000002EA00000085A3334DB7.png" xlink:type="simple" xlink:show="embed" xlink:actuate="onLoad" draw:mime-type="image/png"/></draw:frame><draw:frame draw:style-name="Mfr2" draw:name="Image164" text:anchor-type="char" svg:x="1.6811in" svg:y="0.5965in" svg:width="1.5984in" svg:height="0.4035in" draw:z-index="161"><draw:image xlink:href="Pictures/100000010000009900000026A14CA22C.png" xlink:type="simple" xlink:show="embed" xlink:actuate="onLoad" draw:mime-type="image/png"/></draw:frame><draw:frame draw:style-name="Mfr2" draw:name="Image165" text:anchor-type="char" svg:x="5.3984in" svg:y="0.7409in" svg:width="2.0957in" svg:height="0.2028in" draw:z-index="160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09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8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8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3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3" draw:name="Frame831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4" draw:name="Frame8311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2" draw:name="Image166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7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06 Copy 1 Copy 1 Copy 1 Copy 1" text:anchor-type="char" svg:x="3.7902in" svg:y="10.5945in" svg:width="0.6866in" svg:height="0.6189in" draw:z-index="76"><draw:image xlink:href="Pictures/10000001000000840000007752069C51.png" xlink:type="simple" xlink:show="embed" xlink:actuate="onLoad" draw:mime-type="image/png"/></draw:frame><draw:frame draw:style-name="Mfr2" draw:name="Image171" text:anchor-type="char" svg:x="0.7736in" svg:y="10.8752in" svg:width="1.9181in" svg:height="0.128in" draw:z-index="163"><draw:image xlink:href="Pictures/10000001000000B80000000C00EA2F60.png" xlink:type="simple" xlink:show="embed" xlink:actuate="onLoad" draw:mime-type="image/png"/></draw:frame><draw:frame draw:style-name="Mfr2" draw:name="Image173" text:anchor-type="char" svg:x="7.2972in" svg:y="10.8752in" svg:width="0.1984in" svg:height="0.128in" draw:z-index="167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4" style:page-layout-name="Mpm5" draw:style-name="Mdp1">
      <style:header>
        <text:p text:style-name="MP1"><draw:frame draw:style-name="Mfr2" draw:name="Image174" text:anchor-type="char" svg:x="0.4925in" svg:y="0in" svg:width="7.7756in" svg:height="1.3874in" draw:z-index="175"><draw:image xlink:href="Pictures/10000001000002EA00000085A3334DB7.png" xlink:type="simple" xlink:show="embed" xlink:actuate="onLoad" draw:mime-type="image/png"/></draw:frame><draw:frame draw:style-name="Mfr2" draw:name="Image175" text:anchor-type="char" svg:x="1.6811in" svg:y="0.5965in" svg:width="1.5984in" svg:height="0.4035in" draw:z-index="172"><draw:image xlink:href="Pictures/100000010000009900000026A14CA22C.png" xlink:type="simple" xlink:show="embed" xlink:actuate="onLoad" draw:mime-type="image/png"/></draw:frame><draw:frame draw:style-name="Mfr2" draw:name="Image176" text:anchor-type="char" svg:x="5.3984in" svg:y="0.7409in" svg:width="2.0957in" svg:height="0.2028in" draw:z-index="173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3" draw:name="Frame8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8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88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89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89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89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177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78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79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09 Copy 1 Copy 1 Copy 1 Copy 1 Copy 1" text:anchor-type="char" svg:x="3.7902in" svg:y="10.5945in" svg:width="0.6866in" svg:height="0.6189in" draw:z-index="81"><draw:image xlink:href="Pictures/10000001000000840000007752069C51.png" xlink:type="simple" xlink:show="embed" xlink:actuate="onLoad" draw:mime-type="image/png"/></draw:frame><draw:frame draw:style-name="Mfr2" draw:name="Image180" text:anchor-type="char" svg:x="0.7736in" svg:y="10.8752in" svg:width="1.9181in" svg:height="0.128in" draw:z-index="178"><draw:image xlink:href="Pictures/10000001000000B80000000C00EA2F60.png" xlink:type="simple" xlink:show="embed" xlink:actuate="onLoad" draw:mime-type="image/png"/></draw:frame><draw:frame draw:style-name="Mfr2" draw:name="Image181" text:anchor-type="char" svg:x="7.2972in" svg:y="10.8752in" svg:width="0.1984in" svg:height="0.128in" draw:z-index="177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06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9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9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4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3" draw:name="Frame931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4" draw:name="Frame9311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2" draw:name="Image18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8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5" style:page-layout-name="Mpm5" draw:style-name="Mdp1">
      <style:header>
        <text:p text:style-name="MP1"><draw:frame draw:style-name="Mfr3" draw:name="Frame9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9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94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96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95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95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184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85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86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188" text:anchor-type="char" svg:x="0.4925in" svg:y="0in" svg:width="7.7756in" svg:height="1.3874in" draw:z-index="182"><draw:image xlink:href="Pictures/10000001000002EA00000085A3334DB7.png" xlink:type="simple" xlink:show="embed" xlink:actuate="onLoad" draw:mime-type="image/png"/></draw:frame><draw:frame draw:style-name="Mfr2" draw:name="Image189" text:anchor-type="char" svg:x="1.6811in" svg:y="0.5965in" svg:width="1.5984in" svg:height="0.4035in" draw:z-index="188"><draw:image xlink:href="Pictures/100000010000009900000026A14CA22C.png" xlink:type="simple" xlink:show="embed" xlink:actuate="onLoad" draw:mime-type="image/png"/></draw:frame><draw:frame draw:style-name="Mfr2" draw:name="Image191" text:anchor-type="char" svg:x="5.3984in" svg:y="0.7409in" svg:width="2.0957in" svg:height="0.2028in" draw:z-index="187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09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9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9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0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3" draw:name="Frame991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4" draw:name="Frame9911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2" draw:name="Image19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9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06 Copy 1 Copy 1 Copy 1 Copy 1 Copy 1 Copy 1" text:anchor-type="char" svg:x="3.7902in" svg:y="10.5945in" svg:width="0.6866in" svg:height="0.6189in" draw:z-index="101"><draw:image xlink:href="Pictures/10000001000000840000007752069C51.png" xlink:type="simple" xlink:show="embed" xlink:actuate="onLoad" draw:mime-type="image/png"/></draw:frame><draw:frame draw:style-name="Mfr2" draw:name="Image194" text:anchor-type="char" svg:x="0.7736in" svg:y="10.8752in" svg:width="1.9181in" svg:height="0.128in" draw:z-index="191"><draw:image xlink:href="Pictures/10000001000000B80000000C00EA2F60.png" xlink:type="simple" xlink:show="embed" xlink:actuate="onLoad" draw:mime-type="image/png"/></draw:frame><draw:frame draw:style-name="Mfr2" draw:name="Image195" text:anchor-type="char" svg:x="7.2972in" svg:y="10.8752in" svg:width="0.1984in" svg:height="0.128in" draw:z-index="190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6" style:page-layout-name="Mpm5" draw:style-name="Mdp1">
      <style:header>
        <text:p text:style-name="MP1"><draw:frame draw:style-name="Mfr2" draw:name="Image196" text:anchor-type="char" svg:x="0.4925in" svg:y="0in" svg:width="7.7756in" svg:height="1.3874in" draw:z-index="196"><draw:image xlink:href="Pictures/10000001000002EA00000085A3334DB7.png" xlink:type="simple" xlink:show="embed" xlink:actuate="onLoad" draw:mime-type="image/png"/></draw:frame><draw:frame draw:style-name="Mfr2" draw:name="Image197" text:anchor-type="char" svg:x="1.6811in" svg:y="0.5965in" svg:width="1.5984in" svg:height="0.4035in" draw:z-index="195"><draw:image xlink:href="Pictures/100000010000009900000026A14CA22C.png" xlink:type="simple" xlink:show="embed" xlink:actuate="onLoad" draw:mime-type="image/png"/></draw:frame><draw:frame draw:style-name="Mfr2" draw:name="Image198" text:anchor-type="char" svg:x="5.3984in" svg:y="0.7409in" svg:width="2.0957in" svg:height="0.2028in" draw:z-index="194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3" draw:name="Frame10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0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04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07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05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105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19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0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01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09 Copy 1 Copy 1 Copy 1 Copy 1 Copy 1 Copy 1 Copy 1" text:anchor-type="char" svg:x="3.7902in" svg:y="10.5945in" svg:width="0.6866in" svg:height="0.6189in" draw:z-index="103"><draw:image xlink:href="Pictures/10000001000000840000007752069C51.png" xlink:type="simple" xlink:show="embed" xlink:actuate="onLoad" draw:mime-type="image/png"/></draw:frame><draw:frame draw:style-name="Mfr2" draw:name="Image202" text:anchor-type="char" svg:x="0.7736in" svg:y="10.8752in" svg:width="1.9181in" svg:height="0.128in" draw:z-index="198"><draw:image xlink:href="Pictures/10000001000000B80000000C00EA2F60.png" xlink:type="simple" xlink:show="embed" xlink:actuate="onLoad" draw:mime-type="image/png"/></draw:frame><draw:frame draw:style-name="Mfr2" draw:name="Image203" text:anchor-type="char" svg:x="7.2972in" svg:y="10.8752in" svg:width="0.1984in" svg:height="0.128in" draw:z-index="197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06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1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0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1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3" draw:name="Frame1091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4" draw:name="Frame10911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2" draw:name="Image20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0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7" style:page-layout-name="Mpm5" draw:style-name="Mdp1">
      <style:header>
        <text:p text:style-name="MP1"><draw:frame draw:style-name="Mfr3" draw:name="Frame11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1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10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13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1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111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20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0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08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209" text:anchor-type="char" svg:x="0.4925in" svg:y="0in" svg:width="7.7756in" svg:height="1.3874in" draw:z-index="214"><draw:image xlink:href="Pictures/10000001000002EA00000085A3334DB7.png" xlink:type="simple" xlink:show="embed" xlink:actuate="onLoad" draw:mime-type="image/png"/></draw:frame><draw:frame draw:style-name="Mfr2" draw:name="Image210" text:anchor-type="char" svg:x="1.6811in" svg:y="0.5965in" svg:width="1.5984in" svg:height="0.4035in" draw:z-index="213"><draw:image xlink:href="Pictures/100000010000009900000026A14CA22C.png" xlink:type="simple" xlink:show="embed" xlink:actuate="onLoad" draw:mime-type="image/png"/></draw:frame><draw:frame draw:style-name="Mfr2" draw:name="Image211" text:anchor-type="char" svg:x="5.3984in" svg:y="0.7409in" svg:width="2.0957in" svg:height="0.2028in" draw:z-index="207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09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1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14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7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3" draw:name="Frame1151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4" draw:name="Frame11511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2" draw:name="Image21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1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06 Copy 1 Copy 1 Copy 1 Copy 1 Copy 1 Copy 1 Copy 1 Copy 1" text:anchor-type="char" svg:x="3.7902in" svg:y="10.5945in" svg:width="0.6866in" svg:height="0.6189in" draw:z-index="110"><draw:image xlink:href="Pictures/10000001000000840000007752069C51.png" xlink:type="simple" xlink:show="embed" xlink:actuate="onLoad" draw:mime-type="image/png"/></draw:frame><draw:frame draw:style-name="Mfr2" draw:name="Image214" text:anchor-type="char" svg:x="0.7736in" svg:y="10.8752in" svg:width="1.9181in" svg:height="0.128in" draw:z-index="230"><draw:image xlink:href="Pictures/10000001000000B80000000C00EA2F60.png" xlink:type="simple" xlink:show="embed" xlink:actuate="onLoad" draw:mime-type="image/png"/></draw:frame><draw:frame draw:style-name="Mfr2" draw:name="Image215" text:anchor-type="char" svg:x="7.2972in" svg:y="10.8752in" svg:width="0.1984in" svg:height="0.128in" draw:z-index="222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8" style:page-layout-name="Mpm7" draw:style-name="Mdp1">
      <style:header>
        <text:p text:style-name="MP1"><draw:frame draw:style-name="Mfr1" draw:name="Image 130" text:anchor-type="char" svg:x="0.4937in" svg:y="0in" svg:width="7.7736in" svg:height="1.3681in" draw:z-index="6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4" draw:name="Frame11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19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20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38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39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78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37" text:anchor-type="char" svg:x="3.7965in" svg:y="10.5917in" svg:width="0.6945in" svg:height="0.6138in" draw:z-index="8"><draw:image xlink:href="Pictures/10000000000000D0000000B830B1DD11.jpg" xlink:type="simple" xlink:show="embed" xlink:actuate="onLoad" draw:mime-type="image/jpeg"/></draw:frame><draw:frame draw:style-name="Mfr2" draw:name="Image40" text:anchor-type="char" svg:x="0.7744in" svg:y="10.8756in" svg:width="1.9146in" svg:height="0.1217in" draw:z-index="169"><draw:image xlink:href="Pictures/10000001000000B70000000B07D9C1C2.png" xlink:type="simple" xlink:show="embed" xlink:actuate="onLoad" draw:mime-type="image/png"/></draw:frame><draw:frame draw:style-name="Mfr2" draw:name="Image43" text:anchor-type="char" svg:x="7.2972in" svg:y="10.8752in" svg:width="0.1984in" svg:height="0.128in" draw:z-index="170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40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12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23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3" draw:name="Frame124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2" draw:name="Image76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77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9" style:page-layout-name="Mpm6" draw:style-name="Mdp1">
      <style:header>
        <text:p text:style-name="MP1"><draw:frame draw:style-name="Mfr1" draw:name="Image 130 Copy 1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2" draw:name="Image216" text:anchor-type="char" svg:x="0.4925in" svg:y="0in" svg:width="7.7756in" svg:height="1.3874in" draw:z-index="255"><draw:image xlink:href="Pictures/10000001000002EA00000085A3334DB7.png" xlink:type="simple" xlink:show="embed" xlink:actuate="onLoad" draw:mime-type="image/png"/></draw:frame><draw:frame draw:style-name="Mfr2" draw:name="Image217" text:anchor-type="char" svg:x="1.6811in" svg:y="0.5965in" svg:width="1.5984in" svg:height="0.4035in" draw:z-index="237"><draw:image xlink:href="Pictures/100000010000009900000026A14CA22C.png" xlink:type="simple" xlink:show="embed" xlink:actuate="onLoad" draw:mime-type="image/png"/></draw:frame><draw:frame draw:style-name="Mfr2" draw:name="Image218" text:anchor-type="char" svg:x="5.3984in" svg:y="0.7409in" svg:width="2.0957in" svg:height="0.2028in" draw:z-index="231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37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127" text:anchor-type="char" svg:x="0.7744in" svg:y="10.8756in" svg:width="1.9161in" svg:height="0.122in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3" draw:name="Frame1271" text:anchor-type="char" svg:x="0.7744in" svg:y="10.8756in" svg:width="1.9161in" svg:height="0.122in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4" draw:name="Frame1261" text:anchor-type="char" svg:x="0.7744in" svg:y="10.8756in" svg:width="1.9161in" svg:height="0.122in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3" draw:name="Frame128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3" draw:name="Frame1281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4" draw:name="Frame12711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2" draw:name="Image219" text:anchor-type="char" svg:x="0.7744in" svg:y="10.8756in" svg:width="1.9146in" svg:height="0.1217in"><draw:image xlink:href="Pictures/10000001000000B70000000B07D9C1C2.png" xlink:type="simple" xlink:show="embed" xlink:actuate="onLoad" draw:mime-type="image/png"/></draw:frame><draw:frame draw:style-name="Mfr2" draw:name="Image22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40 Copy 1" text:anchor-type="char" svg:x="3.7902in" svg:y="10.5945in" svg:width="0.6866in" svg:height="0.6189in" draw:z-index="85"><draw:image xlink:href="Pictures/10000001000000840000007752069C51.png" xlink:type="simple" xlink:show="embed" xlink:actuate="onLoad" draw:mime-type="image/png"/></draw:frame><draw:frame draw:style-name="Mfr2" draw:name="Image221" text:anchor-type="char" svg:x="0.7736in" svg:y="10.8752in" svg:width="1.9181in" svg:height="0.128in" draw:z-index="221"><draw:image xlink:href="Pictures/10000001000000B80000000C00EA2F60.png" xlink:type="simple" xlink:show="embed" xlink:actuate="onLoad" draw:mime-type="image/png"/></draw:frame><draw:frame draw:style-name="Mfr2" draw:name="Image222" text:anchor-type="char" svg:x="7.2972in" svg:y="10.8752in" svg:width="0.1984in" svg:height="0.128in" draw:z-index="21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0" style:page-layout-name="Mpm7" draw:style-name="Mdp1">
      <style:header>
        <text:p text:style-name="MP1"><draw:frame draw:style-name="Mfr1" draw:name="Image 130 Copy 1 Copy 1" text:anchor-type="char" svg:x="0.4937in" svg:y="0in" svg:width="7.7736in" svg:height="1.3681in" draw:z-index="75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3" draw:name="Frame13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3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3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33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32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131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223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2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25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37 Copy 1 Copy 1" text:anchor-type="char" svg:x="3.7965in" svg:y="10.5917in" svg:width="0.6945in" svg:height="0.6138in" draw:z-index="91"><draw:image xlink:href="Pictures/10000000000000D0000000B830B1DD11.jpg" xlink:type="simple" xlink:show="embed" xlink:actuate="onLoad" draw:mime-type="image/jpeg"/></draw:frame><draw:frame draw:style-name="Mfr2" draw:name="Image226" text:anchor-type="char" svg:x="0.7744in" svg:y="10.8756in" svg:width="1.9146in" svg:height="0.1217in" draw:z-index="229"><draw:image xlink:href="Pictures/10000001000000B70000000B07D9C1C2.png" xlink:type="simple" xlink:show="embed" xlink:actuate="onLoad" draw:mime-type="image/png"/></draw:frame><draw:frame draw:style-name="Mfr2" draw:name="Image227" text:anchor-type="char" svg:x="7.2972in" svg:y="10.8752in" svg:width="0.1984in" svg:height="0.128in" draw:z-index="22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40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3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3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7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3" draw:name="Frame1361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4" draw:name="Frame13511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2" draw:name="Image228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29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1" style:page-layout-name="Mpm6" draw:style-name="Mdp1">
      <style:header>
        <text:p text:style-name="MP1"><draw:frame draw:style-name="Mfr1" draw:name="Image 130 Copy 1 Copy 1 Copy 1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2" draw:name="Image230" text:anchor-type="char" svg:x="0.4925in" svg:y="0in" svg:width="7.7756in" svg:height="1.3874in" draw:z-index="254"><draw:image xlink:href="Pictures/10000001000002EA00000085A3334DB7.png" xlink:type="simple" xlink:show="embed" xlink:actuate="onLoad" draw:mime-type="image/png"/></draw:frame><draw:frame draw:style-name="Mfr2" draw:name="Image231" text:anchor-type="char" svg:x="1.6811in" svg:y="0.5965in" svg:width="1.5984in" svg:height="0.4035in" draw:z-index="253"><draw:image xlink:href="Pictures/100000010000009900000026A14CA22C.png" xlink:type="simple" xlink:show="embed" xlink:actuate="onLoad" draw:mime-type="image/png"/></draw:frame><draw:frame draw:style-name="Mfr2" draw:name="Image232" text:anchor-type="char" svg:x="5.3984in" svg:y="0.7409in" svg:width="2.0957in" svg:height="0.2028in" draw:z-index="245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37 Copy 1 Copy 1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140" text:anchor-type="char" svg:x="0.7744in" svg:y="10.8756in" svg:width="1.9161in" svg:height="0.122in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3" draw:name="Frame1391" text:anchor-type="char" svg:x="0.7744in" svg:y="10.8756in" svg:width="1.9161in" svg:height="0.122in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4" draw:name="Frame1381" text:anchor-type="char" svg:x="0.7744in" svg:y="10.8756in" svg:width="1.9161in" svg:height="0.122in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3" draw:name="Frame141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3" draw:name="Frame1401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4" draw:name="Frame13911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2" draw:name="Image233" text:anchor-type="char" svg:x="0.7744in" svg:y="10.8756in" svg:width="1.9146in" svg:height="0.1217in"><draw:image xlink:href="Pictures/10000001000000B70000000B07D9C1C2.png" xlink:type="simple" xlink:show="embed" xlink:actuate="onLoad" draw:mime-type="image/png"/></draw:frame><draw:frame draw:style-name="Mfr2" draw:name="Image234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40 Copy 1 Copy 1 Copy 1" text:anchor-type="char" svg:x="3.7902in" svg:y="10.5945in" svg:width="0.6866in" svg:height="0.6189in" draw:z-index="88"><draw:image xlink:href="Pictures/10000001000000840000007752069C51.png" xlink:type="simple" xlink:show="embed" xlink:actuate="onLoad" draw:mime-type="image/png"/></draw:frame><draw:frame draw:style-name="Mfr2" draw:name="Image235" text:anchor-type="char" svg:x="0.7736in" svg:y="10.8752in" svg:width="1.9181in" svg:height="0.128in" draw:z-index="239"><draw:image xlink:href="Pictures/10000001000000B80000000C00EA2F60.png" xlink:type="simple" xlink:show="embed" xlink:actuate="onLoad" draw:mime-type="image/png"/></draw:frame><draw:frame draw:style-name="Mfr2" draw:name="Image236" text:anchor-type="char" svg:x="7.2972in" svg:y="10.8752in" svg:width="0.1984in" svg:height="0.128in" draw:z-index="23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2" style:page-layout-name="Mpm7" draw:style-name="Mdp1">
      <style:header>
        <text:p text:style-name="MP1"><draw:frame draw:style-name="Mfr1" draw:name="Image 130 Copy 1 Copy 1 Copy 1 Copy 1" text:anchor-type="char" svg:x="0.4937in" svg:y="0in" svg:width="7.7736in" svg:height="1.3681in" draw:z-index="84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3" draw:name="Frame14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43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4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45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44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143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237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38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39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37 Copy 1 Copy 1 Copy 1 Copy 1" text:anchor-type="char" svg:x="3.7965in" svg:y="10.5917in" svg:width="0.6945in" svg:height="0.6138in" draw:z-index="93"><draw:image xlink:href="Pictures/10000000000000D0000000B830B1DD11.jpg" xlink:type="simple" xlink:show="embed" xlink:actuate="onLoad" draw:mime-type="image/jpeg"/></draw:frame><draw:frame draw:style-name="Mfr2" draw:name="Image240" text:anchor-type="char" svg:x="0.7744in" svg:y="10.8756in" svg:width="1.9146in" svg:height="0.1217in" draw:z-index="247"><draw:image xlink:href="Pictures/10000001000000B70000000B07D9C1C2.png" xlink:type="simple" xlink:show="embed" xlink:actuate="onLoad" draw:mime-type="image/png"/></draw:frame><draw:frame draw:style-name="Mfr2" draw:name="Image241" text:anchor-type="char" svg:x="7.2972in" svg:y="10.8752in" svg:width="0.1984in" svg:height="0.128in" draw:z-index="246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40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4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4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9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3" draw:name="Frame1481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4" draw:name="Frame14711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2" draw:name="Image24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4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3" style:page-layout-name="Mpm6" draw:style-name="Mdp1">
      <style:header>
        <text:p text:style-name="MP1"><draw:frame draw:style-name="Mfr1" draw:name="Image 130 Copy 1 Copy 1 Copy 1 Copy 1 Copy 1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2" draw:name="Image244" text:anchor-type="char" svg:x="0.4925in" svg:y="0in" svg:width="7.7756in" svg:height="1.3874in" draw:z-index="277"><draw:image xlink:href="Pictures/10000001000002EA00000085A3334DB7.png" xlink:type="simple" xlink:show="embed" xlink:actuate="onLoad" draw:mime-type="image/png"/></draw:frame><draw:frame draw:style-name="Mfr2" draw:name="Image245" text:anchor-type="char" svg:x="1.6811in" svg:y="0.5965in" svg:width="1.5984in" svg:height="0.4035in" draw:z-index="271"><draw:image xlink:href="Pictures/100000010000009900000026A14CA22C.png" xlink:type="simple" xlink:show="embed" xlink:actuate="onLoad" draw:mime-type="image/png"/></draw:frame><draw:frame draw:style-name="Mfr2" draw:name="Image246" text:anchor-type="char" svg:x="5.3984in" svg:y="0.7409in" svg:width="2.0957in" svg:height="0.2028in" draw:z-index="263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37 Copy 1 Copy 1 Copy 1 Copy 1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152" text:anchor-type="char" svg:x="0.7744in" svg:y="10.8756in" svg:width="1.9161in" svg:height="0.122in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3" draw:name="Frame1511" text:anchor-type="char" svg:x="0.7744in" svg:y="10.8756in" svg:width="1.9161in" svg:height="0.122in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4" draw:name="Frame1501" text:anchor-type="char" svg:x="0.7744in" svg:y="10.8756in" svg:width="1.9161in" svg:height="0.122in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3" draw:name="Frame153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3" draw:name="Frame1521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4" draw:name="Frame15111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2" draw:name="Image247" text:anchor-type="char" svg:x="0.7744in" svg:y="10.8756in" svg:width="1.9146in" svg:height="0.1217in"><draw:image xlink:href="Pictures/10000001000000B70000000B07D9C1C2.png" xlink:type="simple" xlink:show="embed" xlink:actuate="onLoad" draw:mime-type="image/png"/></draw:frame><draw:frame draw:style-name="Mfr2" draw:name="Image24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40 Copy 1 Copy 1 Copy 1 Copy 1 Copy 1" text:anchor-type="char" svg:x="3.7902in" svg:y="10.5945in" svg:width="0.6866in" svg:height="0.6189in" draw:z-index="106"><draw:image xlink:href="Pictures/10000001000000840000007752069C51.png" xlink:type="simple" xlink:show="embed" xlink:actuate="onLoad" draw:mime-type="image/png"/></draw:frame><draw:frame draw:style-name="Mfr2" draw:name="Image249" text:anchor-type="char" svg:x="0.7736in" svg:y="10.8752in" svg:width="1.9181in" svg:height="0.128in" draw:z-index="262"><draw:image xlink:href="Pictures/10000001000000B80000000C00EA2F60.png" xlink:type="simple" xlink:show="embed" xlink:actuate="onLoad" draw:mime-type="image/png"/></draw:frame><draw:frame draw:style-name="Mfr2" draw:name="Image250" text:anchor-type="char" svg:x="7.2972in" svg:y="10.8752in" svg:width="0.1984in" svg:height="0.128in" draw:z-index="261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4" style:page-layout-name="Mpm7" draw:style-name="Mdp1">
      <style:header>
        <text:p text:style-name="MP1"><draw:frame draw:style-name="Mfr1" draw:name="Image 130 Copy 1 Copy 1 Copy 1 Copy 1 Copy 1 Copy 1" text:anchor-type="char" svg:x="0.4937in" svg:y="0in" svg:width="7.7736in" svg:height="1.3681in" draw:z-index="99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3" draw:name="Frame15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5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5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57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56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155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251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52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53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37 Copy 1 Copy 1 Copy 1 Copy 1 Copy 1 Copy 1" text:anchor-type="char" svg:x="3.7965in" svg:y="10.5917in" svg:width="0.6945in" svg:height="0.6138in" draw:z-index="108"><draw:image xlink:href="Pictures/10000000000000D0000000B830B1DD11.jpg" xlink:type="simple" xlink:show="embed" xlink:actuate="onLoad" draw:mime-type="image/jpeg"/></draw:frame><draw:frame draw:style-name="Mfr2" draw:name="Image254" text:anchor-type="char" svg:x="0.7744in" svg:y="10.8756in" svg:width="1.9146in" svg:height="0.1217in" draw:z-index="270"><draw:image xlink:href="Pictures/10000001000000B70000000B07D9C1C2.png" xlink:type="simple" xlink:show="embed" xlink:actuate="onLoad" draw:mime-type="image/png"/></draw:frame><draw:frame draw:style-name="Mfr2" draw:name="Image255" text:anchor-type="char" svg:x="7.2972in" svg:y="10.8752in" svg:width="0.1984in" svg:height="0.128in" draw:z-index="26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40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6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5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5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62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3" draw:name="Frame1601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4" draw:name="Frame15911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2" draw:name="Image256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57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5" style:page-layout-name="Mpm6" draw:style-name="Mdp1">
      <style:header>
        <text:p text:style-name="MP1"><draw:frame draw:style-name="Mfr1" draw:name="Image 130 Copy 1 Copy 1 Copy 1 Copy 1 Copy 1 Copy 1 Copy 1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2" draw:name="Image258" text:anchor-type="char" svg:x="0.4925in" svg:y="0in" svg:width="7.7756in" svg:height="1.3874in" draw:z-index="288"><draw:image xlink:href="Pictures/10000001000002EA00000085A3334DB7.png" xlink:type="simple" xlink:show="embed" xlink:actuate="onLoad" draw:mime-type="image/png"/></draw:frame><draw:frame draw:style-name="Mfr2" draw:name="Image259" text:anchor-type="char" svg:x="1.6811in" svg:y="0.5965in" svg:width="1.5984in" svg:height="0.4035in" draw:z-index="287"><draw:image xlink:href="Pictures/100000010000009900000026A14CA22C.png" xlink:type="simple" xlink:show="embed" xlink:actuate="onLoad" draw:mime-type="image/png"/></draw:frame><draw:frame draw:style-name="Mfr2" draw:name="Image260" text:anchor-type="char" svg:x="5.3984in" svg:y="0.7409in" svg:width="2.0957in" svg:height="0.2028in" draw:z-index="286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37 Copy 1 Copy 1 Copy 1 Copy 1 Copy 1 Copy 1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165" text:anchor-type="char" svg:x="0.7744in" svg:y="10.8756in" svg:width="1.9161in" svg:height="0.122in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3" draw:name="Frame1631" text:anchor-type="char" svg:x="0.7744in" svg:y="10.8756in" svg:width="1.9161in" svg:height="0.122in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4" draw:name="Frame1621" text:anchor-type="char" svg:x="0.7744in" svg:y="10.8756in" svg:width="1.9161in" svg:height="0.122in"><draw:text-box><text:p text:style-name="MP8"><text:span text:style-name="MT16">D</text:span><text:span text:style-name="MT17">.</text:span><text:span text:style-name="MT16">O</text:span><text:span text:style-name="MT17">.</text:span><text:span text:style-name="MT18"> </text:span><text:span text:style-name="MT16">PREFEITURA</text:span><text:span text:style-name="MT19"> </text:span><text:span text:style-name="MT16">MUNICIPAL</text:span><text:span text:style-name="MT19"> </text:span><text:span text:style-name="MT16">DE</text:span><text:span text:style-name="MT20"> </text:span><text:span text:style-name="MT21">CACHOEIRO</text:span></text:p></draw:text-box></draw:frame><draw:frame draw:style-name="Mfr3" draw:name="Frame166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3" draw:name="Frame1641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4" draw:name="Frame16311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2" draw:name="Image261" text:anchor-type="char" svg:x="0.7744in" svg:y="10.8756in" svg:width="1.9146in" svg:height="0.1217in"><draw:image xlink:href="Pictures/10000001000000B70000000B07D9C1C2.png" xlink:type="simple" xlink:show="embed" xlink:actuate="onLoad" draw:mime-type="image/png"/></draw:frame><draw:frame draw:style-name="Mfr2" draw:name="Image26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40 Copy 1 Copy 1 Copy 1 Copy 1 Copy 1 Copy 1 Copy 1" text:anchor-type="char" svg:x="3.7902in" svg:y="10.5945in" svg:width="0.6866in" svg:height="0.6189in" draw:z-index="113"><draw:image xlink:href="Pictures/10000001000000840000007752069C51.png" xlink:type="simple" xlink:show="embed" xlink:actuate="onLoad" draw:mime-type="image/png"/></draw:frame><draw:frame draw:style-name="Mfr2" draw:name="Image263" text:anchor-type="char" svg:x="0.7736in" svg:y="10.8752in" svg:width="1.9181in" svg:height="0.128in" draw:z-index="285"><draw:image xlink:href="Pictures/10000001000000B80000000C00EA2F60.png" xlink:type="simple" xlink:show="embed" xlink:actuate="onLoad" draw:mime-type="image/png"/></draw:frame><draw:frame draw:style-name="Mfr2" draw:name="Image264" text:anchor-type="char" svg:x="7.2972in" svg:y="10.8752in" svg:width="0.1984in" svg:height="0.128in" draw:z-index="27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6" style:page-layout-name="Mpm6" draw:style-name="Mdp1">
      <style:header>
        <text:p text:style-name="MP1"><draw:frame draw:style-name="Mfr2" draw:name="Image46" text:anchor-type="char" svg:x="0.4925in" svg:y="0in" svg:width="7.7756in" svg:height="1.3874in" draw:z-index="171"><draw:image xlink:href="Pictures/10000001000002EA0000008525714CD2.png" xlink:type="simple" xlink:show="embed" xlink:actuate="onLoad" draw:mime-type="image/png"/></draw:frame><draw:frame draw:style-name="Mfr2" draw:name="Image47" text:anchor-type="char" svg:x="1.6811in" svg:y="0.5965in" svg:width="1.5984in" svg:height="0.4035in" draw:z-index="176"><draw:image xlink:href="Pictures/100000010000009900000026A14CA22C.png" xlink:type="simple" xlink:show="embed" xlink:actuate="onLoad" draw:mime-type="image/png"/></draw:frame><draw:frame draw:style-name="Mfr2" draw:name="Image48" text:anchor-type="char" svg:x="5.3984in" svg:y="0.7409in" svg:width="2.0957in" svg:height="0.2028in" draw:z-index="179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4" draw:name="Frame16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6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69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70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49" text:anchor-type="char" svg:x="0.4925in" svg:y="0in" svg:width="7.7756in" svg:height="1.3874in"><draw:image xlink:href="Pictures/10000001000002EA0000008525714CD2.png" xlink:type="simple" xlink:show="embed" xlink:actuate="onLoad" draw:mime-type="image/png"/></draw:frame><draw:frame draw:style-name="Mfr2" draw:name="Image7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75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55" text:anchor-type="char" svg:x="3.7902in" svg:y="10.5945in" svg:width="0.6866in" svg:height="0.6189in" draw:z-index="9"><draw:image xlink:href="Pictures/10000001000000840000007752069C51.png" xlink:type="simple" xlink:show="embed" xlink:actuate="onLoad" draw:mime-type="image/png"/></draw:frame><draw:frame draw:style-name="Mfr2" draw:name="Image50" text:anchor-type="char" svg:x="0.7736in" svg:y="10.8752in" svg:width="1.9181in" svg:height="0.128in" draw:z-index="180"><draw:image xlink:href="Pictures/10000001000000B80000000C00EA2F60.png" xlink:type="simple" xlink:show="embed" xlink:actuate="onLoad" draw:mime-type="image/png"/></draw:frame><draw:frame draw:style-name="Mfr2" draw:name="Image51" text:anchor-type="char" svg:x="7.2972in" svg:y="10.8752in" svg:width="0.1984in" svg:height="0.128in" draw:z-index="181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8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17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73" text:anchor-type="char" svg:x="7.2972in" svg:y="10.8752in" svg:width="0.2in" svg:height="0.1283in"><draw:text-box><text:p text:style-name="MP7"><text:page-number text:select-page="current">28</text:page-number></text:p></draw:text-box></draw:frame><draw:frame draw:style-name="Mfr3" draw:name="Frame174" text:anchor-type="char" svg:x="7.2972in" svg:y="10.8752in" svg:width="0.2in" svg:height="0.1283in"><draw:text-box><text:p text:style-name="MP7"><text:page-number text:select-page="current">28</text:page-number></text:p></draw:text-box></draw:frame><draw:frame draw:style-name="Mfr2" draw:name="Image7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7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7" style:page-layout-name="Mpm6" draw:style-name="Mdp1">
      <style:header>
        <text:p text:style-name="MP1"><draw:frame draw:style-name="Mfr3" draw:name="Frame17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7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7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76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76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175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26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6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67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268" text:anchor-type="char" svg:x="0.4925in" svg:y="0in" svg:width="7.7756in" svg:height="1.3874in" draw:z-index="206"><draw:image xlink:href="Pictures/10000001000002EA00000085A3334DB7.png" xlink:type="simple" xlink:show="embed" xlink:actuate="onLoad" draw:mime-type="image/png"/></draw:frame><draw:frame draw:style-name="Mfr2" draw:name="Image269" text:anchor-type="char" svg:x="1.6811in" svg:y="0.5965in" svg:width="1.5984in" svg:height="0.4035in" draw:z-index="205"><draw:image xlink:href="Pictures/100000010000009900000026A14CA22C.png" xlink:type="simple" xlink:show="embed" xlink:actuate="onLoad" draw:mime-type="image/png"/></draw:frame><draw:frame draw:style-name="Mfr2" draw:name="Image270" text:anchor-type="char" svg:x="5.3984in" svg:y="0.7409in" svg:width="2.0957in" svg:height="0.2028in" draw:z-index="202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55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7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7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0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3" draw:name="Frame1801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4" draw:name="Frame17911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2" draw:name="Image27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7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8 Copy 1" text:anchor-type="char" svg:x="3.7902in" svg:y="10.5945in" svg:width="0.6866in" svg:height="0.6189in" draw:z-index="78"><draw:image xlink:href="Pictures/10000001000000840000007752069C51.png" xlink:type="simple" xlink:show="embed" xlink:actuate="onLoad" draw:mime-type="image/png"/></draw:frame><draw:frame draw:style-name="Mfr2" draw:name="Image273" text:anchor-type="char" svg:x="0.7736in" svg:y="10.8752in" svg:width="1.9181in" svg:height="0.128in" draw:z-index="204"><draw:image xlink:href="Pictures/10000001000000B80000000C00EA2F60.png" xlink:type="simple" xlink:show="embed" xlink:actuate="onLoad" draw:mime-type="image/png"/></draw:frame><draw:frame draw:style-name="Mfr2" draw:name="Image274" text:anchor-type="char" svg:x="7.2972in" svg:y="10.8752in" svg:width="0.1984in" svg:height="0.128in" draw:z-index="203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8" style:page-layout-name="Mpm6" draw:style-name="Mdp1">
      <style:header>
        <text:p text:style-name="MP1"><draw:frame draw:style-name="Mfr2" draw:name="Image275" text:anchor-type="char" svg:x="0.4925in" svg:y="0in" svg:width="7.7756in" svg:height="1.3874in" draw:z-index="210"><draw:image xlink:href="Pictures/10000001000002EA00000085A3334DB7.png" xlink:type="simple" xlink:show="embed" xlink:actuate="onLoad" draw:mime-type="image/png"/></draw:frame><draw:frame draw:style-name="Mfr2" draw:name="Image276" text:anchor-type="char" svg:x="1.6811in" svg:y="0.5965in" svg:width="1.5984in" svg:height="0.4035in" draw:z-index="209"><draw:image xlink:href="Pictures/100000010000009900000026A14CA22C.png" xlink:type="simple" xlink:show="embed" xlink:actuate="onLoad" draw:mime-type="image/png"/></draw:frame><draw:frame draw:style-name="Mfr2" draw:name="Image277" text:anchor-type="char" svg:x="5.3984in" svg:y="0.7409in" svg:width="2.0957in" svg:height="0.2028in" draw:z-index="208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3" draw:name="Frame18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8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8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87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86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185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278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79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80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55 Copy 1 Copy 1" text:anchor-type="char" svg:x="3.7902in" svg:y="10.5945in" svg:width="0.6866in" svg:height="0.6189in" draw:z-index="82"><draw:image xlink:href="Pictures/10000001000000840000007752069C51.png" xlink:type="simple" xlink:show="embed" xlink:actuate="onLoad" draw:mime-type="image/png"/></draw:frame><draw:frame draw:style-name="Mfr2" draw:name="Image281" text:anchor-type="char" svg:x="0.7736in" svg:y="10.8752in" svg:width="1.9181in" svg:height="0.128in" draw:z-index="212"><draw:image xlink:href="Pictures/10000001000000B80000000C00EA2F60.png" xlink:type="simple" xlink:show="embed" xlink:actuate="onLoad" draw:mime-type="image/png"/></draw:frame><draw:frame draw:style-name="Mfr2" draw:name="Image282" text:anchor-type="char" svg:x="7.2972in" svg:y="10.8752in" svg:width="0.1984in" svg:height="0.128in" draw:z-index="211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8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9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8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1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3" draw:name="Frame1901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4" draw:name="Frame18911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2" draw:name="Image283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84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9" style:page-layout-name="Mpm6" draw:style-name="Mdp1">
      <style:header>
        <text:p text:style-name="MP1"><draw:frame draw:style-name="Mfr3" draw:name="Frame19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9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90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93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192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191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28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8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87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288" text:anchor-type="char" svg:x="0.4925in" svg:y="0in" svg:width="7.7756in" svg:height="1.3874in" draw:z-index="218"><draw:image xlink:href="Pictures/10000001000002EA00000085A3334DB7.png" xlink:type="simple" xlink:show="embed" xlink:actuate="onLoad" draw:mime-type="image/png"/></draw:frame><draw:frame draw:style-name="Mfr2" draw:name="Image289" text:anchor-type="char" svg:x="1.6811in" svg:y="0.5965in" svg:width="1.5984in" svg:height="0.4035in" draw:z-index="217"><draw:image xlink:href="Pictures/100000010000009900000026A14CA22C.png" xlink:type="simple" xlink:show="embed" xlink:actuate="onLoad" draw:mime-type="image/png"/></draw:frame><draw:frame draw:style-name="Mfr2" draw:name="Image290" text:anchor-type="char" svg:x="5.3984in" svg:y="0.7409in" svg:width="2.0957in" svg:height="0.2028in" draw:z-index="216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55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9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9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7" text:anchor-type="char" svg:x="7.2972in" svg:y="10.8752in" svg:width="0.2in" svg:height="0.1283in"><draw:text-box><text:p text:style-name="MP7"><text:page-number text:select-page="current">31</text:page-number></text:p></draw:text-box></draw:frame><draw:frame draw:style-name="Mfr3" draw:name="Frame1961" text:anchor-type="char" svg:x="7.2972in" svg:y="10.8752in" svg:width="0.2in" svg:height="0.1283in"><draw:text-box><text:p text:style-name="MP7"><text:page-number text:select-page="current">31</text:page-number></text:p></draw:text-box></draw:frame><draw:frame draw:style-name="Mfr4" draw:name="Frame19511" text:anchor-type="char" svg:x="7.2972in" svg:y="10.8752in" svg:width="0.2in" svg:height="0.1283in"><draw:text-box><text:p text:style-name="MP7"><text:page-number text:select-page="current">31</text:page-number></text:p></draw:text-box></draw:frame><draw:frame draw:style-name="Mfr2" draw:name="Image29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9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8 Copy 1 Copy 1 Copy 1" text:anchor-type="char" svg:x="3.7902in" svg:y="10.5945in" svg:width="0.6866in" svg:height="0.6189in" draw:z-index="87"><draw:image xlink:href="Pictures/10000001000000840000007752069C51.png" xlink:type="simple" xlink:show="embed" xlink:actuate="onLoad" draw:mime-type="image/png"/></draw:frame><draw:frame draw:style-name="Mfr2" draw:name="Image293" text:anchor-type="char" svg:x="0.7736in" svg:y="10.8752in" svg:width="1.9181in" svg:height="0.128in" draw:z-index="220"><draw:image xlink:href="Pictures/10000001000000B80000000C00EA2F60.png" xlink:type="simple" xlink:show="embed" xlink:actuate="onLoad" draw:mime-type="image/png"/></draw:frame><draw:frame draw:style-name="Mfr2" draw:name="Image294" text:anchor-type="char" svg:x="7.2972in" svg:y="10.8752in" svg:width="0.1984in" svg:height="0.128in" draw:z-index="21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0" style:page-layout-name="Mpm6" draw:style-name="Mdp1">
      <style:header>
        <text:p text:style-name="MP1"><draw:frame draw:style-name="Mfr2" draw:name="Image295" text:anchor-type="char" svg:x="0.4925in" svg:y="0in" svg:width="7.7756in" svg:height="1.3874in" draw:z-index="226"><draw:image xlink:href="Pictures/10000001000002EA00000085A3334DB7.png" xlink:type="simple" xlink:show="embed" xlink:actuate="onLoad" draw:mime-type="image/png"/></draw:frame><draw:frame draw:style-name="Mfr2" draw:name="Image296" text:anchor-type="char" svg:x="1.6811in" svg:y="0.5965in" svg:width="1.5984in" svg:height="0.4035in" draw:z-index="225"><draw:image xlink:href="Pictures/100000010000009900000026A14CA22C.png" xlink:type="simple" xlink:show="embed" xlink:actuate="onLoad" draw:mime-type="image/png"/></draw:frame><draw:frame draw:style-name="Mfr2" draw:name="Image297" text:anchor-type="char" svg:x="5.3984in" svg:y="0.7409in" svg:width="2.0957in" svg:height="0.2028in" draw:z-index="224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3" draw:name="Frame20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0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0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03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202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201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298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99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00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55 Copy 1 Copy 1 Copy 1 Copy 1" text:anchor-type="char" svg:x="3.7902in" svg:y="10.5945in" svg:width="0.6866in" svg:height="0.6189in" draw:z-index="90"><draw:image xlink:href="Pictures/10000001000000840000007752069C51.png" xlink:type="simple" xlink:show="embed" xlink:actuate="onLoad" draw:mime-type="image/png"/></draw:frame><draw:frame draw:style-name="Mfr2" draw:name="Image301" text:anchor-type="char" svg:x="0.7736in" svg:y="10.8752in" svg:width="1.9181in" svg:height="0.128in" draw:z-index="228"><draw:image xlink:href="Pictures/10000001000000B80000000C00EA2F60.png" xlink:type="simple" xlink:show="embed" xlink:actuate="onLoad" draw:mime-type="image/png"/></draw:frame><draw:frame draw:style-name="Mfr2" draw:name="Image302" text:anchor-type="char" svg:x="7.2972in" svg:y="10.8752in" svg:width="0.1984in" svg:height="0.128in" draw:z-index="227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8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0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0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7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3" draw:name="Frame2061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4" draw:name="Frame20511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2" draw:name="Image303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04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1" style:page-layout-name="Mpm6" draw:style-name="Mdp1">
      <style:header>
        <text:p text:style-name="MP1"><draw:frame draw:style-name="Mfr3" draw:name="Frame20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0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06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09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208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207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30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0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07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308" text:anchor-type="char" svg:x="0.4925in" svg:y="0in" svg:width="7.7756in" svg:height="1.3874in" draw:z-index="234"><draw:image xlink:href="Pictures/10000001000002EA00000085A3334DB7.png" xlink:type="simple" xlink:show="embed" xlink:actuate="onLoad" draw:mime-type="image/png"/></draw:frame><draw:frame draw:style-name="Mfr2" draw:name="Image309" text:anchor-type="char" svg:x="1.6811in" svg:y="0.5965in" svg:width="1.5984in" svg:height="0.4035in" draw:z-index="233"><draw:image xlink:href="Pictures/100000010000009900000026A14CA22C.png" xlink:type="simple" xlink:show="embed" xlink:actuate="onLoad" draw:mime-type="image/png"/></draw:frame><draw:frame draw:style-name="Mfr2" draw:name="Image310" text:anchor-type="char" svg:x="5.3984in" svg:y="0.7409in" svg:width="2.0957in" svg:height="0.2028in" draw:z-index="232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55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1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1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14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3" draw:name="Frame2121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4" draw:name="Frame21111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2" draw:name="Image31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1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8 Copy 1 Copy 1 Copy 1 Copy 1 Copy 1" text:anchor-type="char" svg:x="3.7902in" svg:y="10.5945in" svg:width="0.6866in" svg:height="0.6189in" draw:z-index="98"><draw:image xlink:href="Pictures/10000001000000840000007752069C51.png" xlink:type="simple" xlink:show="embed" xlink:actuate="onLoad" draw:mime-type="image/png"/></draw:frame><draw:frame draw:style-name="Mfr2" draw:name="Image313" text:anchor-type="char" svg:x="0.7736in" svg:y="10.8752in" svg:width="1.9181in" svg:height="0.128in" draw:z-index="236"><draw:image xlink:href="Pictures/10000001000000B80000000C00EA2F60.png" xlink:type="simple" xlink:show="embed" xlink:actuate="onLoad" draw:mime-type="image/png"/></draw:frame><draw:frame draw:style-name="Mfr2" draw:name="Image314" text:anchor-type="char" svg:x="7.2972in" svg:y="10.8752in" svg:width="0.1984in" svg:height="0.128in" draw:z-index="23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2" style:page-layout-name="Mpm6" draw:style-name="Mdp1">
      <style:header>
        <text:p text:style-name="MP1"><draw:frame draw:style-name="Mfr2" draw:name="Image315" text:anchor-type="char" svg:x="0.4925in" svg:y="0in" svg:width="7.7756in" svg:height="1.3874in" draw:z-index="242"><draw:image xlink:href="Pictures/10000001000002EA00000085A3334DB7.png" xlink:type="simple" xlink:show="embed" xlink:actuate="onLoad" draw:mime-type="image/png"/></draw:frame><draw:frame draw:style-name="Mfr2" draw:name="Image316" text:anchor-type="char" svg:x="1.6811in" svg:y="0.5965in" svg:width="1.5984in" svg:height="0.4035in" draw:z-index="241"><draw:image xlink:href="Pictures/100000010000009900000026A14CA22C.png" xlink:type="simple" xlink:show="embed" xlink:actuate="onLoad" draw:mime-type="image/png"/></draw:frame><draw:frame draw:style-name="Mfr2" draw:name="Image317" text:anchor-type="char" svg:x="5.3984in" svg:y="0.7409in" svg:width="2.0957in" svg:height="0.2028in" draw:z-index="240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3" draw:name="Frame21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1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1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20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218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217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318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19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20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55 Copy 1 Copy 1 Copy 1 Copy 1 Copy 1 Copy 1" text:anchor-type="char" svg:x="3.7902in" svg:y="10.5945in" svg:width="0.6866in" svg:height="0.6189in" draw:z-index="109"><draw:image xlink:href="Pictures/10000001000000840000007752069C51.png" xlink:type="simple" xlink:show="embed" xlink:actuate="onLoad" draw:mime-type="image/png"/></draw:frame><draw:frame draw:style-name="Mfr2" draw:name="Image321" text:anchor-type="char" svg:x="0.7736in" svg:y="10.8752in" svg:width="1.9181in" svg:height="0.128in" draw:z-index="244"><draw:image xlink:href="Pictures/10000001000000B80000000C00EA2F60.png" xlink:type="simple" xlink:show="embed" xlink:actuate="onLoad" draw:mime-type="image/png"/></draw:frame><draw:frame draw:style-name="Mfr2" draw:name="Image322" text:anchor-type="char" svg:x="7.2972in" svg:y="10.8752in" svg:width="0.1984in" svg:height="0.128in" draw:z-index="24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8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2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2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4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3" draw:name="Frame2221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4" draw:name="Frame22111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2" draw:name="Image323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24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3" style:page-layout-name="Mpm6" draw:style-name="Mdp1">
      <style:header>
        <text:p text:style-name="MP1"><draw:frame draw:style-name="Mfr3" draw:name="Frame22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23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22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26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224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223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32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2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27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328" text:anchor-type="char" svg:x="0.4925in" svg:y="0in" svg:width="7.7756in" svg:height="1.3874in" draw:z-index="250"><draw:image xlink:href="Pictures/10000001000002EA00000085A3334DB7.png" xlink:type="simple" xlink:show="embed" xlink:actuate="onLoad" draw:mime-type="image/png"/></draw:frame><draw:frame draw:style-name="Mfr2" draw:name="Image329" text:anchor-type="char" svg:x="1.6811in" svg:y="0.5965in" svg:width="1.5984in" svg:height="0.4035in" draw:z-index="249"><draw:image xlink:href="Pictures/100000010000009900000026A14CA22C.png" xlink:type="simple" xlink:show="embed" xlink:actuate="onLoad" draw:mime-type="image/png"/></draw:frame><draw:frame draw:style-name="Mfr2" draw:name="Image330" text:anchor-type="char" svg:x="5.3984in" svg:y="0.7409in" svg:width="2.0957in" svg:height="0.2028in" draw:z-index="248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55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2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2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0" text:anchor-type="char" svg:x="7.2972in" svg:y="10.8752in" svg:width="0.2in" svg:height="0.1283in"><draw:text-box><text:p text:style-name="MP7"><text:page-number text:select-page="current">35</text:page-number></text:p></draw:text-box></draw:frame><draw:frame draw:style-name="Mfr3" draw:name="Frame2281" text:anchor-type="char" svg:x="7.2972in" svg:y="10.8752in" svg:width="0.2in" svg:height="0.1283in"><draw:text-box><text:p text:style-name="MP7"><text:page-number text:select-page="current">35</text:page-number></text:p></draw:text-box></draw:frame><draw:frame draw:style-name="Mfr4" draw:name="Frame22711" text:anchor-type="char" svg:x="7.2972in" svg:y="10.8752in" svg:width="0.2in" svg:height="0.1283in"><draw:text-box><text:p text:style-name="MP7"><text:page-number text:select-page="current">35</text:page-number></text:p></draw:text-box></draw:frame><draw:frame draw:style-name="Mfr2" draw:name="Image33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3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8 Copy 1 Copy 1 Copy 1 Copy 1 Copy 1 Copy 1 Copy 1" text:anchor-type="char" svg:x="3.7902in" svg:y="10.5945in" svg:width="0.6866in" svg:height="0.6189in" draw:z-index="132"><draw:image xlink:href="Pictures/10000001000000840000007752069C51.png" xlink:type="simple" xlink:show="embed" xlink:actuate="onLoad" draw:mime-type="image/png"/></draw:frame><draw:frame draw:style-name="Mfr2" draw:name="Image333" text:anchor-type="char" svg:x="0.7736in" svg:y="10.8752in" svg:width="1.9181in" svg:height="0.128in" draw:z-index="252"><draw:image xlink:href="Pictures/10000001000000B80000000C00EA2F60.png" xlink:type="simple" xlink:show="embed" xlink:actuate="onLoad" draw:mime-type="image/png"/></draw:frame><draw:frame draw:style-name="Mfr2" draw:name="Image334" text:anchor-type="char" svg:x="7.2972in" svg:y="10.8752in" svg:width="0.1984in" svg:height="0.128in" draw:z-index="251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4" style:page-layout-name="Mpm6" draw:style-name="Mdp1">
      <style:header>
        <text:p text:style-name="MP1"><draw:frame draw:style-name="Mfr2" draw:name="Image335" text:anchor-type="char" svg:x="0.4925in" svg:y="0in" svg:width="7.7756in" svg:height="1.3874in" draw:z-index="258"><draw:image xlink:href="Pictures/10000001000002EA00000085A3334DB7.png" xlink:type="simple" xlink:show="embed" xlink:actuate="onLoad" draw:mime-type="image/png"/></draw:frame><draw:frame draw:style-name="Mfr2" draw:name="Image336" text:anchor-type="char" svg:x="1.6811in" svg:y="0.5965in" svg:width="1.5984in" svg:height="0.4035in" draw:z-index="257"><draw:image xlink:href="Pictures/100000010000009900000026A14CA22C.png" xlink:type="simple" xlink:show="embed" xlink:actuate="onLoad" draw:mime-type="image/png"/></draw:frame><draw:frame draw:style-name="Mfr2" draw:name="Image337" text:anchor-type="char" svg:x="5.3984in" svg:y="0.7409in" svg:width="2.0957in" svg:height="0.2028in" draw:z-index="256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3" draw:name="Frame23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33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3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37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234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233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338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39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40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55 Copy 1 Copy 1 Copy 1 Copy 1 Copy 1 Copy 1 Copy 1 Copy 1" text:anchor-type="char" svg:x="3.7902in" svg:y="10.5945in" svg:width="0.6866in" svg:height="0.6189in" draw:z-index="133"><draw:image xlink:href="Pictures/10000001000000840000007752069C51.png" xlink:type="simple" xlink:show="embed" xlink:actuate="onLoad" draw:mime-type="image/png"/></draw:frame><draw:frame draw:style-name="Mfr2" draw:name="Image341" text:anchor-type="char" svg:x="0.7736in" svg:y="10.8752in" svg:width="1.9181in" svg:height="0.128in" draw:z-index="260"><draw:image xlink:href="Pictures/10000001000000B80000000C00EA2F60.png" xlink:type="simple" xlink:show="embed" xlink:actuate="onLoad" draw:mime-type="image/png"/></draw:frame><draw:frame draw:style-name="Mfr2" draw:name="Image342" text:anchor-type="char" svg:x="7.2972in" svg:y="10.8752in" svg:width="0.1984in" svg:height="0.128in" draw:z-index="25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8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4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3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1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3" draw:name="Frame2381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4" draw:name="Frame23711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2" draw:name="Image343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44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5" style:page-layout-name="Mpm6" draw:style-name="Mdp1">
      <style:header>
        <text:p text:style-name="MP1"><draw:frame draw:style-name="Mfr3" draw:name="Frame24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3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38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43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240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239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34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4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47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348" text:anchor-type="char" svg:x="0.4925in" svg:y="0in" svg:width="7.7756in" svg:height="1.3874in" draw:z-index="266"><draw:image xlink:href="Pictures/10000001000002EA00000085A3334DB7.png" xlink:type="simple" xlink:show="embed" xlink:actuate="onLoad" draw:mime-type="image/png"/></draw:frame><draw:frame draw:style-name="Mfr2" draw:name="Image349" text:anchor-type="char" svg:x="1.6811in" svg:y="0.5965in" svg:width="1.5984in" svg:height="0.4035in" draw:z-index="265"><draw:image xlink:href="Pictures/100000010000009900000026A14CA22C.png" xlink:type="simple" xlink:show="embed" xlink:actuate="onLoad" draw:mime-type="image/png"/></draw:frame><draw:frame draw:style-name="Mfr2" draw:name="Image350" text:anchor-type="char" svg:x="5.3984in" svg:y="0.7409in" svg:width="2.0957in" svg:height="0.2028in" draw:z-index="264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55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4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4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7" text:anchor-type="char" svg:x="7.2972in" svg:y="10.8752in" svg:width="0.2in" svg:height="0.1283in"><draw:text-box><text:p text:style-name="MP7"><text:page-number text:select-page="current">37</text:page-number></text:p></draw:text-box></draw:frame><draw:frame draw:style-name="Mfr3" draw:name="Frame2441" text:anchor-type="char" svg:x="7.2972in" svg:y="10.8752in" svg:width="0.2in" svg:height="0.1283in"><draw:text-box><text:p text:style-name="MP7"><text:page-number text:select-page="current">37</text:page-number></text:p></draw:text-box></draw:frame><draw:frame draw:style-name="Mfr4" draw:name="Frame24311" text:anchor-type="char" svg:x="7.2972in" svg:y="10.8752in" svg:width="0.2in" svg:height="0.1283in"><draw:text-box><text:p text:style-name="MP7"><text:page-number text:select-page="current">37</text:page-number></text:p></draw:text-box></draw:frame><draw:frame draw:style-name="Mfr2" draw:name="Image35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5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8 Copy 1 Copy 1 Copy 1 Copy 1 Copy 1 Copy 1 Copy 1 Copy 1 Copy 1" text:anchor-type="char" svg:x="3.7902in" svg:y="10.5945in" svg:width="0.6866in" svg:height="0.6189in" draw:z-index="146"><draw:image xlink:href="Pictures/10000001000000840000007752069C51.png" xlink:type="simple" xlink:show="embed" xlink:actuate="onLoad" draw:mime-type="image/png"/></draw:frame><draw:frame draw:style-name="Mfr2" draw:name="Image353" text:anchor-type="char" svg:x="0.7736in" svg:y="10.8752in" svg:width="1.9181in" svg:height="0.128in" draw:z-index="268"><draw:image xlink:href="Pictures/10000001000000B80000000C00EA2F60.png" xlink:type="simple" xlink:show="embed" xlink:actuate="onLoad" draw:mime-type="image/png"/></draw:frame><draw:frame draw:style-name="Mfr2" draw:name="Image354" text:anchor-type="char" svg:x="7.2972in" svg:y="10.8752in" svg:width="0.1984in" svg:height="0.128in" draw:z-index="267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6" style:page-layout-name="Mpm6" draw:style-name="Mdp1">
      <style:header>
        <text:p text:style-name="MP1"><draw:frame draw:style-name="Mfr2" draw:name="Image355" text:anchor-type="char" svg:x="0.4925in" svg:y="0in" svg:width="7.7756in" svg:height="1.3874in" draw:z-index="274"><draw:image xlink:href="Pictures/10000001000002EA00000085A3334DB7.png" xlink:type="simple" xlink:show="embed" xlink:actuate="onLoad" draw:mime-type="image/png"/></draw:frame><draw:frame draw:style-name="Mfr2" draw:name="Image356" text:anchor-type="char" svg:x="1.6811in" svg:y="0.5965in" svg:width="1.5984in" svg:height="0.4035in" draw:z-index="273"><draw:image xlink:href="Pictures/100000010000009900000026A14CA22C.png" xlink:type="simple" xlink:show="embed" xlink:actuate="onLoad" draw:mime-type="image/png"/></draw:frame><draw:frame draw:style-name="Mfr2" draw:name="Image357" text:anchor-type="char" svg:x="5.3984in" svg:y="0.7409in" svg:width="2.0957in" svg:height="0.2028in" draw:z-index="272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3" draw:name="Frame25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4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4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53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250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249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358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59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60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55 Copy 1 Copy 1 Copy 1 Copy 1 Copy 1 Copy 1 Copy 1 Copy 1 Copy 1 Copy 1" text:anchor-type="char" svg:x="3.7902in" svg:y="10.5945in" svg:width="0.6866in" svg:height="0.6189in" draw:z-index="158"><draw:image xlink:href="Pictures/10000001000000840000007752069C51.png" xlink:type="simple" xlink:show="embed" xlink:actuate="onLoad" draw:mime-type="image/png"/></draw:frame><draw:frame draw:style-name="Mfr2" draw:name="Image361" text:anchor-type="char" svg:x="0.7736in" svg:y="10.8752in" svg:width="1.9181in" svg:height="0.128in" draw:z-index="276"><draw:image xlink:href="Pictures/10000001000000B80000000C00EA2F60.png" xlink:type="simple" xlink:show="embed" xlink:actuate="onLoad" draw:mime-type="image/png"/></draw:frame><draw:frame draw:style-name="Mfr2" draw:name="Image362" text:anchor-type="char" svg:x="7.2972in" svg:y="10.8752in" svg:width="0.1984in" svg:height="0.128in" draw:z-index="275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8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5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5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7" text:anchor-type="char" svg:x="7.2972in" svg:y="10.8752in" svg:width="0.2in" svg:height="0.1283in"><draw:text-box><text:p text:style-name="MP7"><text:page-number text:select-page="current">38</text:page-number></text:p></draw:text-box></draw:frame><draw:frame draw:style-name="Mfr3" draw:name="Frame2541" text:anchor-type="char" svg:x="7.2972in" svg:y="10.8752in" svg:width="0.2in" svg:height="0.1283in"><draw:text-box><text:p text:style-name="MP7"><text:page-number text:select-page="current">38</text:page-number></text:p></draw:text-box></draw:frame><draw:frame draw:style-name="Mfr4" draw:name="Frame25311" text:anchor-type="char" svg:x="7.2972in" svg:y="10.8752in" svg:width="0.2in" svg:height="0.1283in"><draw:text-box><text:p text:style-name="MP7"><text:page-number text:select-page="current">38</text:page-number></text:p></draw:text-box></draw:frame><draw:frame draw:style-name="Mfr2" draw:name="Image363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64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7" style:page-layout-name="Mpm6" draw:style-name="Mdp1">
      <style:header>
        <text:p text:style-name="MP1"><draw:frame draw:style-name="Mfr3" draw:name="Frame25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5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54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59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256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255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36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6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67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368" text:anchor-type="char" svg:x="0.4925in" svg:y="0in" svg:width="7.7756in" svg:height="1.3874in" draw:z-index="282"><draw:image xlink:href="Pictures/10000001000002EA00000085A3334DB7.png" xlink:type="simple" xlink:show="embed" xlink:actuate="onLoad" draw:mime-type="image/png"/></draw:frame><draw:frame draw:style-name="Mfr2" draw:name="Image369" text:anchor-type="char" svg:x="1.6811in" svg:y="0.5965in" svg:width="1.5984in" svg:height="0.4035in" draw:z-index="281"><draw:image xlink:href="Pictures/100000010000009900000026A14CA22C.png" xlink:type="simple" xlink:show="embed" xlink:actuate="onLoad" draw:mime-type="image/png"/></draw:frame><draw:frame draw:style-name="Mfr2" draw:name="Image370" text:anchor-type="char" svg:x="5.3984in" svg:y="0.7409in" svg:width="2.0957in" svg:height="0.2028in" draw:z-index="280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55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6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5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4" text:anchor-type="char" svg:x="7.2972in" svg:y="10.8752in" svg:width="0.2in" svg:height="0.1283in"><draw:text-box><text:p text:style-name="MP7"><text:page-number text:select-page="current">39</text:page-number></text:p></draw:text-box></draw:frame><draw:frame draw:style-name="Mfr3" draw:name="Frame2601" text:anchor-type="char" svg:x="7.2972in" svg:y="10.8752in" svg:width="0.2in" svg:height="0.1283in"><draw:text-box><text:p text:style-name="MP7"><text:page-number text:select-page="current">39</text:page-number></text:p></draw:text-box></draw:frame><draw:frame draw:style-name="Mfr4" draw:name="Frame25911" text:anchor-type="char" svg:x="7.2972in" svg:y="10.8752in" svg:width="0.2in" svg:height="0.1283in"><draw:text-box><text:p text:style-name="MP7"><text:page-number text:select-page="current">39</text:page-number></text:p></draw:text-box></draw:frame><draw:frame draw:style-name="Mfr2" draw:name="Image37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7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8 Copy 1 Copy 1 Copy 1 Copy 1 Copy 1 Copy 1 Copy 1 Copy 1 Copy 1 Copy 1 Copy 1" text:anchor-type="char" svg:x="3.7902in" svg:y="10.5945in" svg:width="0.6866in" svg:height="0.6189in" draw:z-index="174"><draw:image xlink:href="Pictures/10000001000000840000007752069C51.png" xlink:type="simple" xlink:show="embed" xlink:actuate="onLoad" draw:mime-type="image/png"/></draw:frame><draw:frame draw:style-name="Mfr2" draw:name="Image373" text:anchor-type="char" svg:x="0.7736in" svg:y="10.8752in" svg:width="1.9181in" svg:height="0.128in" draw:z-index="284"><draw:image xlink:href="Pictures/10000001000000B80000000C00EA2F60.png" xlink:type="simple" xlink:show="embed" xlink:actuate="onLoad" draw:mime-type="image/png"/></draw:frame><draw:frame draw:style-name="Mfr2" draw:name="Image374" text:anchor-type="char" svg:x="7.2972in" svg:y="10.8752in" svg:width="0.1984in" svg:height="0.128in" draw:z-index="283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8" style:page-layout-name="Mpm7" draw:style-name="Mdp1">
      <style:header>
        <text:p text:style-name="MP1"><draw:frame draw:style-name="Mfr1" draw:name="Image 167" text:anchor-type="char" svg:x="0.4937in" svg:y="0in" svg:width="7.7736in" svg:height="1.3681in" draw:z-index="16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1" draw:name="Image 168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169" text:anchor-type="char" svg:x="3.7965in" svg:y="10.5917in" svg:width="0.6945in" svg:height="0.6138in" draw:z-index="23"><draw:image xlink:href="Pictures/10000000000000D0000000B830B1DD11.jpg" xlink:type="simple" xlink:show="embed" xlink:actuate="onLoad" draw:mime-type="image/jpeg"/></draw:frame><draw:frame draw:style-name="Mfr2" draw:name="Image52" text:anchor-type="char" svg:x="0.7752in" svg:y="10.8756in" svg:width="1.9138in" svg:height="0.1217in" draw:z-index="183"><draw:image xlink:href="Pictures/10000001000000B70000000B07D9C1C2.png" xlink:type="simple" xlink:show="embed" xlink:actuate="onLoad" draw:mime-type="image/png"/></draw:frame><draw:frame draw:style-name="Mfr2" draw:name="Image53" text:anchor-type="char" svg:x="7.2972in" svg:y="10.8752in" svg:width="0.1984in" svg:height="0.128in" draw:z-index="185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2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4" draw:name="Frame2641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2631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4" draw:name="Frame2651" text:anchor-type="char" svg:x="7.2972in" svg:y="10.8752in" svg:width="0.2in" svg:height="0.1283in"><draw:text-box><text:p text:style-name="MP7"><text:page-number text:select-page="current">40</text:page-number></text:p></draw:text-box></draw:frame><draw:frame draw:style-name="Mfr3" draw:name="Frame2661" text:anchor-type="char" svg:x="7.2972in" svg:y="10.8752in" svg:width="0.2in" svg:height="0.1283in"><draw:text-box><text:p text:style-name="MP7"><text:page-number text:select-page="current">40</text:page-number></text:p></draw:text-box></draw:frame><draw:frame draw:style-name="Mfr2" draw:name="Image70" text:anchor-type="char" svg:x="0.7752in" svg:y="10.8756in" svg:width="1.9138in" svg:height="0.1217in"><draw:image xlink:href="Pictures/10000001000000B70000000B07D9C1C2.png" xlink:type="simple" xlink:show="embed" xlink:actuate="onLoad" draw:mime-type="image/png"/></draw:frame><draw:frame draw:style-name="Mfr2" draw:name="Image71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9" style:page-layout-name="Mpm7" draw:style-name="Mdp1">
      <style:header>
        <text:p text:style-name="MP1"><draw:frame draw:style-name="Mfr1" draw:name="Image 167 Copy 1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1" draw:name="Image 168 Copy 1" text:anchor-type="char" svg:x="0.4937in" svg:y="0in" svg:width="7.7736in" svg:height="1.3681in" draw:z-index="122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169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267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2671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4" draw:name="Frame26611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268" text:anchor-type="char" svg:x="7.2972in" svg:y="10.8752in" svg:width="0.2in" svg:height="0.1283in"><draw:text-box><text:p text:style-name="MP7"><text:page-number text:select-page="current">41</text:page-number></text:p></draw:text-box></draw:frame><draw:frame draw:style-name="Mfr3" draw:name="Frame2681" text:anchor-type="char" svg:x="7.2972in" svg:y="10.8752in" svg:width="0.2in" svg:height="0.1283in"><draw:text-box><text:p text:style-name="MP7"><text:page-number text:select-page="current">41</text:page-number></text:p></draw:text-box></draw:frame><draw:frame draw:style-name="Mfr4" draw:name="Frame26711" text:anchor-type="char" svg:x="7.2972in" svg:y="10.8752in" svg:width="0.2in" svg:height="0.1283in"><draw:text-box><text:p text:style-name="MP7"><text:page-number text:select-page="current">41</text:page-number></text:p></draw:text-box></draw:frame><draw:frame draw:style-name="Mfr2" draw:name="Image375" text:anchor-type="char" svg:x="0.7752in" svg:y="10.8756in" svg:width="1.9138in" svg:height="0.1217in"><draw:image xlink:href="Pictures/10000001000000B70000000B07D9C1C2.png" xlink:type="simple" xlink:show="embed" xlink:actuate="onLoad" draw:mime-type="image/png"/></draw:frame><draw:frame draw:style-name="Mfr2" draw:name="Image376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2 Copy 1" text:anchor-type="char" svg:x="3.7965in" svg:y="10.5917in" svg:width="0.6945in" svg:height="0.6138in" draw:z-index="138"><draw:image xlink:href="Pictures/10000000000000D0000000B830B1DD11.jpg" xlink:type="simple" xlink:show="embed" xlink:actuate="onLoad" draw:mime-type="image/jpeg"/></draw:frame><draw:frame draw:style-name="Mfr2" draw:name="Image377" text:anchor-type="char" svg:x="0.7752in" svg:y="10.8756in" svg:width="1.9138in" svg:height="0.1217in" draw:z-index="306"><draw:image xlink:href="Pictures/10000001000000B70000000B07D9C1C2.png" xlink:type="simple" xlink:show="embed" xlink:actuate="onLoad" draw:mime-type="image/png"/></draw:frame><draw:frame draw:style-name="Mfr2" draw:name="Image378" text:anchor-type="char" svg:x="7.2972in" svg:y="10.8752in" svg:width="0.1984in" svg:height="0.128in" draw:z-index="30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0" style:page-layout-name="Mpm7" draw:style-name="Mdp1">
      <style:header>
        <text:p text:style-name="MP1"><draw:frame draw:style-name="Mfr1" draw:name="Image 167 Copy 1 Copy 1" text:anchor-type="char" svg:x="0.4937in" svg:y="0in" svg:width="7.7736in" svg:height="1.3681in" draw:z-index="137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1" draw:name="Image 168 Copy 1 Copy 1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169 Copy 1 Copy 1" text:anchor-type="char" svg:x="3.7965in" svg:y="10.5917in" svg:width="0.6945in" svg:height="0.6138in" draw:z-index="168"><draw:image xlink:href="Pictures/10000000000000D0000000B830B1DD11.jpg" xlink:type="simple" xlink:show="embed" xlink:actuate="onLoad" draw:mime-type="image/jpeg"/></draw:frame><draw:frame draw:style-name="Mfr2" draw:name="Image379" text:anchor-type="char" svg:x="0.7752in" svg:y="10.8756in" svg:width="1.9138in" svg:height="0.1217in" draw:z-index="304"><draw:image xlink:href="Pictures/10000001000000B70000000B07D9C1C2.png" xlink:type="simple" xlink:show="embed" xlink:actuate="onLoad" draw:mime-type="image/png"/></draw:frame><draw:frame draw:style-name="Mfr2" draw:name="Image380" text:anchor-type="char" svg:x="7.2972in" svg:y="10.8752in" svg:width="0.1984in" svg:height="0.128in" draw:z-index="30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2 Copy 1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274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2731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4" draw:name="Frame2721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275" text:anchor-type="char" svg:x="7.2972in" svg:y="10.8752in" svg:width="0.2in" svg:height="0.1283in"><draw:text-box><text:p text:style-name="MP7"><text:page-number text:select-page="current">42</text:page-number></text:p></draw:text-box></draw:frame><draw:frame draw:style-name="Mfr3" draw:name="Frame2741" text:anchor-type="char" svg:x="7.2972in" svg:y="10.8752in" svg:width="0.2in" svg:height="0.1283in"><draw:text-box><text:p text:style-name="MP7"><text:page-number text:select-page="current">42</text:page-number></text:p></draw:text-box></draw:frame><draw:frame draw:style-name="Mfr4" draw:name="Frame27311" text:anchor-type="char" svg:x="7.2972in" svg:y="10.8752in" svg:width="0.2in" svg:height="0.1283in"><draw:text-box><text:p text:style-name="MP7"><text:page-number text:select-page="current">42</text:page-number></text:p></draw:text-box></draw:frame><draw:frame draw:style-name="Mfr2" draw:name="Image381" text:anchor-type="char" svg:x="0.7752in" svg:y="10.8756in" svg:width="1.9138in" svg:height="0.1217in"><draw:image xlink:href="Pictures/10000001000000B70000000B07D9C1C2.png" xlink:type="simple" xlink:show="embed" xlink:actuate="onLoad" draw:mime-type="image/png"/></draw:frame><draw:frame draw:style-name="Mfr2" draw:name="Image38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1" style:page-layout-name="Mpm7" draw:style-name="Mdp1">
      <style:header>
        <text:p text:style-name="MP1"><draw:frame draw:style-name="Mfr1" draw:name="Image 167 Copy 1 Copy 1 Copy 1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1" draw:name="Image 168 Copy 1 Copy 1 Copy 1" text:anchor-type="char" svg:x="0.4937in" svg:y="0in" svg:width="7.7736in" svg:height="1.3681in" draw:z-index="134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169 Copy 1 Copy 1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276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2751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4" draw:name="Frame27411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277" text:anchor-type="char" svg:x="7.2972in" svg:y="10.8752in" svg:width="0.2in" svg:height="0.1283in"><draw:text-box><text:p text:style-name="MP7"><text:page-number text:select-page="current">43</text:page-number></text:p></draw:text-box></draw:frame><draw:frame draw:style-name="Mfr3" draw:name="Frame2761" text:anchor-type="char" svg:x="7.2972in" svg:y="10.8752in" svg:width="0.2in" svg:height="0.1283in"><draw:text-box><text:p text:style-name="MP7"><text:page-number text:select-page="current">43</text:page-number></text:p></draw:text-box></draw:frame><draw:frame draw:style-name="Mfr4" draw:name="Frame27511" text:anchor-type="char" svg:x="7.2972in" svg:y="10.8752in" svg:width="0.2in" svg:height="0.1283in"><draw:text-box><text:p text:style-name="MP7"><text:page-number text:select-page="current">43</text:page-number></text:p></draw:text-box></draw:frame><draw:frame draw:style-name="Mfr2" draw:name="Image383" text:anchor-type="char" svg:x="0.7752in" svg:y="10.8756in" svg:width="1.9138in" svg:height="0.1217in"><draw:image xlink:href="Pictures/10000001000000B70000000B07D9C1C2.png" xlink:type="simple" xlink:show="embed" xlink:actuate="onLoad" draw:mime-type="image/png"/></draw:frame><draw:frame draw:style-name="Mfr2" draw:name="Image384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2 Copy 1 Copy 1 Copy 1" text:anchor-type="char" svg:x="3.7965in" svg:y="10.5917in" svg:width="0.6945in" svg:height="0.6138in" draw:z-index="184"><draw:image xlink:href="Pictures/10000000000000D0000000B830B1DD11.jpg" xlink:type="simple" xlink:show="embed" xlink:actuate="onLoad" draw:mime-type="image/jpeg"/></draw:frame><draw:frame draw:style-name="Mfr2" draw:name="Image385" text:anchor-type="char" svg:x="0.7752in" svg:y="10.8756in" svg:width="1.9138in" svg:height="0.1217in" draw:z-index="302"><draw:image xlink:href="Pictures/10000001000000B70000000B07D9C1C2.png" xlink:type="simple" xlink:show="embed" xlink:actuate="onLoad" draw:mime-type="image/png"/></draw:frame><draw:frame draw:style-name="Mfr2" draw:name="Image386" text:anchor-type="char" svg:x="7.2972in" svg:y="10.8752in" svg:width="0.1984in" svg:height="0.128in" draw:z-index="301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2" style:page-layout-name="Mpm7" draw:style-name="Mdp1">
      <style:header>
        <text:p text:style-name="MP1"><draw:frame draw:style-name="Mfr1" draw:name="Image 167 Copy 1 Copy 1 Copy 1 Copy 1" text:anchor-type="char" svg:x="0.4937in" svg:y="0in" svg:width="7.7736in" svg:height="1.3681in" draw:z-index="125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1" draw:name="Image 168 Copy 1 Copy 1 Copy 1 Copy 1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169 Copy 1 Copy 1 Copy 1 Copy 1" text:anchor-type="char" svg:x="3.7965in" svg:y="10.5917in" svg:width="0.6945in" svg:height="0.6138in" draw:z-index="166"><draw:image xlink:href="Pictures/10000000000000D0000000B830B1DD11.jpg" xlink:type="simple" xlink:show="embed" xlink:actuate="onLoad" draw:mime-type="image/jpeg"/></draw:frame><draw:frame draw:style-name="Mfr2" draw:name="Image387" text:anchor-type="char" svg:x="0.7752in" svg:y="10.8756in" svg:width="1.9138in" svg:height="0.1217in" draw:z-index="300"><draw:image xlink:href="Pictures/10000001000000B70000000B07D9C1C2.png" xlink:type="simple" xlink:show="embed" xlink:actuate="onLoad" draw:mime-type="image/png"/></draw:frame><draw:frame draw:style-name="Mfr2" draw:name="Image388" text:anchor-type="char" svg:x="7.2972in" svg:y="10.8752in" svg:width="0.1984in" svg:height="0.128in" draw:z-index="29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2 Copy 1 Copy 1 Copy 1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282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2811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4" draw:name="Frame2801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12" text:anchor-type="char" svg:x="7.2972in" svg:y="10.8752in" svg:width="0.2in" svg:height="0.1283in"><draw:text-box><text:p text:style-name="MP9"><text:span text:style-name="MT7"><text:page-number text:select-page="current">44</text:page-number></text:span></text:p></draw:text-box></draw:frame><draw:frame draw:style-name="Mfr3" draw:name="Frame283" text:anchor-type="char" svg:x="7.2972in" svg:y="10.8752in" svg:width="0.2in" svg:height="0.1283in"><draw:text-box><text:p text:style-name="MP7"><text:page-number text:select-page="current">44</text:page-number></text:p></draw:text-box></draw:frame><draw:frame draw:style-name="Mfr3" draw:name="Frame2821" text:anchor-type="char" svg:x="7.2972in" svg:y="10.8752in" svg:width="0.2in" svg:height="0.1283in"><draw:text-box><text:p text:style-name="MP7"><text:page-number text:select-page="current">44</text:page-number></text:p></draw:text-box></draw:frame><draw:frame draw:style-name="Mfr4" draw:name="Frame28111" text:anchor-type="char" svg:x="7.2972in" svg:y="10.8752in" svg:width="0.2in" svg:height="0.1283in"><draw:text-box><text:p text:style-name="MP7"><text:page-number text:select-page="current">44</text:page-number></text:p></draw:text-box></draw:frame><draw:frame draw:style-name="Mfr2" draw:name="Image389" text:anchor-type="char" svg:x="0.7752in" svg:y="10.8756in" svg:width="1.9138in" svg:height="0.1217in"><draw:image xlink:href="Pictures/10000001000000B70000000B07D9C1C2.png" xlink:type="simple" xlink:show="embed" xlink:actuate="onLoad" draw:mime-type="image/png"/></draw:frame><draw:frame draw:style-name="Mfr2" draw:name="Image390" text:anchor-type="char" svg:x="7.2972in" svg:y="10.8752in" svg:width="0.1984in" svg:height="0.128in" draw:z-index="2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3" style:page-layout-name="Mpm7" draw:style-name="Mdp1">
      <style:header>
        <text:p text:style-name="MP1"><draw:frame draw:style-name="Mfr1" draw:name="Image 167 Copy 1 Copy 1 Copy 1 Copy 1 Copy 1" text:anchor-type="char" svg:x="0.4937in" svg:y="0in" svg:width="7.7736in" svg:height="1.3681in"><draw:image xlink:href="Pictures/10000000000009180000019B2F5AA03B.png" xlink:type="simple" xlink:show="embed" xlink:actuate="onLoad" draw:mime-type="image/png"/></draw:frame></text:p>
      </style:header>
      <style:header-left>
        <text:p text:style-name="MP1"><draw:frame draw:style-name="Mfr1" draw:name="Image 168 Copy 1 Copy 1 Copy 1 Copy 1 Copy 1" text:anchor-type="char" svg:x="0.4937in" svg:y="0in" svg:width="7.7736in" svg:height="1.3681in" draw:z-index="126"><draw:image xlink:href="Pictures/10000000000009180000019B2F5AA03B.png" xlink:type="simple" xlink:show="embed" xlink:actuate="onLoad" draw:mime-type="image/png"/></draw:frame></text:p>
      </style:header-left>
      <style:footer>
        <text:p text:style-name="MP1"><draw:frame draw:style-name="Mfr1" draw:name="Image 169 Copy 1 Copy 1 Copy 1 Copy 1 Copy 1" text:anchor-type="char" svg:x="3.7965in" svg:y="10.5917in" svg:width="0.6945in" svg:height="0.6138in"><draw:image xlink:href="Pictures/10000000000000D0000000B830B1DD11.jpg" xlink:type="simple" xlink:show="embed" xlink:actuate="onLoad" draw:mime-type="image/jpeg"/></draw:frame><draw:frame draw:style-name="Mfr3" draw:name="Frame13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284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2831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4" draw:name="Frame28211" text:anchor-type="char" svg:x="0.7752in" svg:y="10.8756in" svg:width="1.9154in" svg:height="0.122in"><draw:text-box><text:p text:style-name="MP8"><text:span text:style-name="MT22">D</text:span><text:span text:style-name="MT23">.</text:span><text:span text:style-name="MT22">O</text:span><text:span text:style-name="MT23">.</text:span><text:span text:style-name="MT24"> </text:span><text:span text:style-name="MT22">PREFEITURA</text:span><text:span text:style-name="MT25"> </text:span><text:span text:style-name="MT22">MUNICIPAL</text:span><text:span text:style-name="MT26"> </text:span><text:span text:style-name="MT22">DE</text:span><text:span text:style-name="MT27"> </text:span><text:span text:style-name="MT28">CACHOEIRO</text:span></text:p></draw:text-box></draw:frame><draw:frame draw:style-name="Mfr3" draw:name="Frame22" text:anchor-type="char" svg:x="7.2972in" svg:y="10.8752in" svg:width="0.2in" svg:height="0.1283in"><draw:text-box><text:p text:style-name="MP9"><text:span text:style-name="MT7"><text:page-number text:select-page="current">45</text:page-number></text:span></text:p></draw:text-box></draw:frame><draw:frame draw:style-name="Mfr3" draw:name="Frame285" text:anchor-type="char" svg:x="7.2972in" svg:y="10.8752in" svg:width="0.2in" svg:height="0.1283in"><draw:text-box><text:p text:style-name="MP7"><text:page-number text:select-page="current">45</text:page-number></text:p></draw:text-box></draw:frame><draw:frame draw:style-name="Mfr3" draw:name="Frame2841" text:anchor-type="char" svg:x="7.2972in" svg:y="10.8752in" svg:width="0.2in" svg:height="0.1283in"><draw:text-box><text:p text:style-name="MP7"><text:page-number text:select-page="current">45</text:page-number></text:p></draw:text-box></draw:frame><draw:frame draw:style-name="Mfr4" draw:name="Frame28311" text:anchor-type="char" svg:x="7.2972in" svg:y="10.8752in" svg:width="0.2in" svg:height="0.1283in"><draw:text-box><text:p text:style-name="MP7"><text:page-number text:select-page="current">45</text:page-number></text:p></draw:text-box></draw:frame><draw:frame draw:style-name="Mfr2" draw:name="Image391" text:anchor-type="char" svg:x="0.7752in" svg:y="10.8756in" svg:width="1.9138in" svg:height="0.1217in" draw:z-index="31"><draw:image xlink:href="Pictures/10000001000000B70000000B07D9C1C2.png" xlink:type="simple" xlink:show="embed" xlink:actuate="onLoad" draw:mime-type="image/png"/></draw:frame><draw:frame draw:style-name="Mfr2" draw:name="Image392" text:anchor-type="char" svg:x="7.2972in" svg:y="10.8752in" svg:width="0.1984in" svg:height="0.128in" draw:z-index="32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2 Copy 1 Copy 1 Copy 1 Copy 1 Copy 1" text:anchor-type="char" svg:x="3.7965in" svg:y="10.5917in" svg:width="0.6945in" svg:height="0.6138in" draw:z-index="129"><draw:image xlink:href="Pictures/10000000000000D0000000B830B1DD11.jpg" xlink:type="simple" xlink:show="embed" xlink:actuate="onLoad" draw:mime-type="image/jpeg"/></draw:frame><draw:frame draw:style-name="Mfr2" draw:name="Image393" text:anchor-type="char" svg:x="0.7752in" svg:y="10.8756in" svg:width="1.9138in" svg:height="0.1217in" draw:z-index="314"><draw:image xlink:href="Pictures/10000001000000B70000000B07D9C1C2.png" xlink:type="simple" xlink:show="embed" xlink:actuate="onLoad" draw:mime-type="image/png"/></draw:frame><draw:frame draw:style-name="Mfr2" draw:name="Image394" text:anchor-type="char" svg:x="7.2972in" svg:y="10.8752in" svg:width="0.1984in" svg:height="0.128in" draw:z-index="31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4" style:page-layout-name="Mpm6" draw:style-name="Mdp1">
      <style:header>
        <text:p text:style-name="MP1"><draw:frame draw:style-name="Mfr2" draw:name="Image54" text:anchor-type="char" svg:x="0.4925in" svg:y="0in" svg:width="7.7756in" svg:height="1.3874in" draw:z-index="186"><draw:image xlink:href="Pictures/10000001000002EA0000008525714CD2.png" xlink:type="simple" xlink:show="embed" xlink:actuate="onLoad" draw:mime-type="image/png"/></draw:frame><draw:frame draw:style-name="Mfr2" draw:name="Image55" text:anchor-type="char" svg:x="1.6811in" svg:y="0.5965in" svg:width="1.5984in" svg:height="0.4035in" draw:z-index="189"><draw:image xlink:href="Pictures/100000010000009900000026A14CA22C.png" xlink:type="simple" xlink:show="embed" xlink:actuate="onLoad" draw:mime-type="image/png"/></draw:frame><draw:frame draw:style-name="Mfr2" draw:name="Image58" text:anchor-type="char" svg:x="5.3984in" svg:y="0.7409in" svg:width="2.0957in" svg:height="0.2028in" draw:z-index="192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4" draw:name="Frame28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8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89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290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60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6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69" text:anchor-type="char" svg:x="5.3984in" svg:y="0.7409in" svg:width="2.0957in" svg:height="0.2028in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87" text:anchor-type="char" svg:x="3.7902in" svg:y="10.5945in" svg:width="0.6866in" svg:height="0.6189in" draw:z-index="13"><draw:image xlink:href="Pictures/10000001000000840000007752069C51.png" xlink:type="simple" xlink:show="embed" xlink:actuate="onLoad" draw:mime-type="image/png"/></draw:frame><draw:frame draw:style-name="Mfr2" draw:name="Image61" text:anchor-type="char" svg:x="0.7736in" svg:y="10.8752in" svg:width="1.9181in" svg:height="0.128in" draw:z-index="193"><draw:image xlink:href="Pictures/10000001000000B80000000C00EA2F60.png" xlink:type="simple" xlink:show="embed" xlink:actuate="onLoad" draw:mime-type="image/png"/></draw:frame><draw:frame draw:style-name="Mfr2" draw:name="Image63" text:anchor-type="char" svg:x="7.2972in" svg:y="10.8752in" svg:width="0.1984in" svg:height="0.128in" draw:z-index="19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0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29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931" text:anchor-type="char" svg:x="7.2972in" svg:y="10.8752in" svg:width="0.2in" svg:height="0.1283in"><draw:text-box><text:p text:style-name="MP7"><text:page-number text:select-page="current">46</text:page-number></text:p></draw:text-box></draw:frame><draw:frame draw:style-name="Mfr3" draw:name="Frame294" text:anchor-type="char" svg:x="7.2972in" svg:y="10.8752in" svg:width="0.2in" svg:height="0.1283in"><draw:text-box><text:p text:style-name="MP7"><text:page-number text:select-page="current">46</text:page-number></text:p></draw:text-box></draw:frame><draw:frame draw:style-name="Mfr2" draw:name="Image6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66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5" style:page-layout-name="Mpm6" draw:style-name="Mdp1">
      <style:header>
        <text:p text:style-name="MP1"><draw:frame draw:style-name="Mfr3" draw:name="Frame3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9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9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47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292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296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295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395" text:anchor-type="char" svg:x="0.4925in" svg:y="0in" svg:width="7.7756in" svg:height="1.3874in" draw:z-index="46"><draw:image xlink:href="Pictures/10000001000002EA00000085A3334DB7.png" xlink:type="simple" xlink:show="embed" xlink:actuate="onLoad" draw:mime-type="image/png"/></draw:frame><draw:frame draw:style-name="Mfr2" draw:name="Image396" text:anchor-type="char" svg:x="1.6811in" svg:y="0.5965in" svg:width="1.5984in" svg:height="0.4035in" draw:z-index="51"><draw:image xlink:href="Pictures/100000010000009900000026A14CA22C.png" xlink:type="simple" xlink:show="embed" xlink:actuate="onLoad" draw:mime-type="image/png"/></draw:frame><draw:frame draw:style-name="Mfr2" draw:name="Image397" text:anchor-type="char" svg:x="5.3984in" svg:y="0.7409in" svg:width="2.0957in" svg:height="0.2028in" draw:z-index="53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398" text:anchor-type="char" svg:x="0.4925in" svg:y="0in" svg:width="7.7756in" svg:height="1.3874in" draw:z-index="316"><draw:image xlink:href="Pictures/10000001000002EA00000085A3334DB7.png" xlink:type="simple" xlink:show="embed" xlink:actuate="onLoad" draw:mime-type="image/png"/></draw:frame><draw:frame draw:style-name="Mfr2" draw:name="Image399" text:anchor-type="char" svg:x="1.6811in" svg:y="0.5965in" svg:width="1.5984in" svg:height="0.4035in" draw:z-index="317"><draw:image xlink:href="Pictures/100000010000009900000026A14CA22C.png" xlink:type="simple" xlink:show="embed" xlink:actuate="onLoad" draw:mime-type="image/png"/></draw:frame><draw:frame draw:style-name="Mfr2" draw:name="Image400" text:anchor-type="char" svg:x="5.3984in" svg:y="0.7409in" svg:width="2.0957in" svg:height="0.2028in" draw:z-index="318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87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5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9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4" text:anchor-type="char" svg:x="7.2972in" svg:y="10.8752in" svg:width="0.2in" svg:height="0.1283in"><draw:text-box><text:p text:style-name="MP9"><text:span text:style-name="MT7"><text:page-number text:select-page="current">47</text:page-number></text:span></text:p></draw:text-box></draw:frame><draw:frame draw:style-name="Mfr3" draw:name="Frame300" text:anchor-type="char" svg:x="7.2972in" svg:y="10.8752in" svg:width="0.2in" svg:height="0.1283in"><draw:text-box><text:p text:style-name="MP7"><text:page-number text:select-page="current">47</text:page-number></text:p></draw:text-box></draw:frame><draw:frame draw:style-name="Mfr3" draw:name="Frame3001" text:anchor-type="char" svg:x="7.2972in" svg:y="10.8752in" svg:width="0.2in" svg:height="0.1283in"><draw:text-box><text:p text:style-name="MP7"><text:page-number text:select-page="current">47</text:page-number></text:p></draw:text-box></draw:frame><draw:frame draw:style-name="Mfr4" draw:name="Frame29911" text:anchor-type="char" svg:x="7.2972in" svg:y="10.8752in" svg:width="0.2in" svg:height="0.1283in"><draw:text-box><text:p text:style-name="MP7"><text:page-number text:select-page="current">47</text:page-number></text:p></draw:text-box></draw:frame><draw:frame draw:style-name="Mfr2" draw:name="Image401" text:anchor-type="char" svg:x="0.7736in" svg:y="10.8752in" svg:width="1.9181in" svg:height="0.128in" draw:z-index="2"><draw:image xlink:href="Pictures/10000001000000B80000000C00EA2F60.png" xlink:type="simple" xlink:show="embed" xlink:actuate="onLoad" draw:mime-type="image/png"/></draw:frame><draw:frame draw:style-name="Mfr2" draw:name="Image402" text:anchor-type="char" svg:x="7.2972in" svg:y="10.8752in" svg:width="0.1984in" svg:height="0.128in" draw:z-index="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0 Copy 1" text:anchor-type="char" svg:x="3.7902in" svg:y="10.5945in" svg:width="0.6866in" svg:height="0.6189in" draw:z-index="135"><draw:image xlink:href="Pictures/10000001000000840000007752069C51.png" xlink:type="simple" xlink:show="embed" xlink:actuate="onLoad" draw:mime-type="image/png"/></draw:frame><draw:frame draw:style-name="Mfr2" draw:name="Image403" text:anchor-type="char" svg:x="0.7736in" svg:y="10.8752in" svg:width="1.9181in" svg:height="0.128in" draw:z-index="319"><draw:image xlink:href="Pictures/10000001000000B80000000C00EA2F60.png" xlink:type="simple" xlink:show="embed" xlink:actuate="onLoad" draw:mime-type="image/png"/></draw:frame><draw:frame draw:style-name="Mfr2" draw:name="Image404" text:anchor-type="char" svg:x="7.2972in" svg:y="10.8752in" svg:width="0.1984in" svg:height="0.128in" draw:z-index="320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6" style:page-layout-name="Mpm6" draw:style-name="Mdp1">
      <style:header>
        <text:p text:style-name="MP1"><draw:frame draw:style-name="Mfr2" draw:name="Image405" text:anchor-type="char" svg:x="0.4925in" svg:y="0in" svg:width="7.7756in" svg:height="1.3874in" draw:z-index="321"><draw:image xlink:href="Pictures/10000001000002EA00000085A3334DB7.png" xlink:type="simple" xlink:show="embed" xlink:actuate="onLoad" draw:mime-type="image/png"/></draw:frame><draw:frame draw:style-name="Mfr2" draw:name="Image406" text:anchor-type="char" svg:x="1.6811in" svg:y="0.5965in" svg:width="1.5984in" svg:height="0.4035in" draw:z-index="322"><draw:image xlink:href="Pictures/100000010000009900000026A14CA22C.png" xlink:type="simple" xlink:show="embed" xlink:actuate="onLoad" draw:mime-type="image/png"/></draw:frame><draw:frame draw:style-name="Mfr2" draw:name="Image407" text:anchor-type="char" svg:x="5.3984in" svg:y="0.7409in" svg:width="2.0957in" svg:height="0.2028in" draw:z-index="323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3" draw:name="Frame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0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0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0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74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307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306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305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408" text:anchor-type="char" svg:x="0.4925in" svg:y="0in" svg:width="7.7756in" svg:height="1.3874in" draw:z-index="10"><draw:image xlink:href="Pictures/10000001000002EA00000085A3334DB7.png" xlink:type="simple" xlink:show="embed" xlink:actuate="onLoad" draw:mime-type="image/png"/></draw:frame><draw:frame draw:style-name="Mfr2" draw:name="Image409" text:anchor-type="char" svg:x="1.6811in" svg:y="0.5965in" svg:width="1.5984in" svg:height="0.4035in" draw:z-index="11"><draw:image xlink:href="Pictures/100000010000009900000026A14CA22C.png" xlink:type="simple" xlink:show="embed" xlink:actuate="onLoad" draw:mime-type="image/png"/></draw:frame><draw:frame draw:style-name="Mfr2" draw:name="Image410" text:anchor-type="char" svg:x="5.3984in" svg:y="0.7409in" svg:width="2.0957in" svg:height="0.2028in" draw:z-index="12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87 Copy 1 Copy 1" text:anchor-type="char" svg:x="3.7902in" svg:y="10.5945in" svg:width="0.6866in" svg:height="0.6189in" draw:z-index="130"><draw:image xlink:href="Pictures/10000001000000840000007752069C51.png" xlink:type="simple" xlink:show="embed" xlink:actuate="onLoad" draw:mime-type="image/png"/></draw:frame><draw:frame draw:style-name="Mfr2" draw:name="Image411" text:anchor-type="char" svg:x="0.7736in" svg:y="10.8752in" svg:width="1.9181in" svg:height="0.128in" draw:z-index="324"><draw:image xlink:href="Pictures/10000001000000B80000000C00EA2F60.png" xlink:type="simple" xlink:show="embed" xlink:actuate="onLoad" draw:mime-type="image/png"/></draw:frame><draw:frame draw:style-name="Mfr2" draw:name="Image412" text:anchor-type="char" svg:x="7.2972in" svg:y="10.8752in" svg:width="0.1984in" svg:height="0.128in" draw:z-index="325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0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0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0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4" text:anchor-type="char" svg:x="7.2972in" svg:y="10.8752in" svg:width="0.2in" svg:height="0.1283in"><draw:text-box><text:p text:style-name="MP9"><text:span text:style-name="MT7"><text:page-number text:select-page="current">48</text:page-number></text:span></text:p></draw:text-box></draw:frame><draw:frame draw:style-name="Mfr3" draw:name="Frame311" text:anchor-type="char" svg:x="7.2972in" svg:y="10.8752in" svg:width="0.2in" svg:height="0.1283in"><draw:text-box><text:p text:style-name="MP7"><text:page-number text:select-page="current">48</text:page-number></text:p></draw:text-box></draw:frame><draw:frame draw:style-name="Mfr3" draw:name="Frame3101" text:anchor-type="char" svg:x="7.2972in" svg:y="10.8752in" svg:width="0.2in" svg:height="0.1283in"><draw:text-box><text:p text:style-name="MP7"><text:page-number text:select-page="current">48</text:page-number></text:p></draw:text-box></draw:frame><draw:frame draw:style-name="Mfr4" draw:name="Frame30911" text:anchor-type="char" svg:x="7.2972in" svg:y="10.8752in" svg:width="0.2in" svg:height="0.1283in"><draw:text-box><text:p text:style-name="MP7"><text:page-number text:select-page="current">48</text:page-number></text:p></draw:text-box></draw:frame><draw:frame draw:style-name="Mfr2" draw:name="Image413" text:anchor-type="char" svg:x="0.7736in" svg:y="10.8752in" svg:width="1.9181in" svg:height="0.128in" draw:z-index="15"><draw:image xlink:href="Pictures/10000001000000B80000000C00EA2F60.png" xlink:type="simple" xlink:show="embed" xlink:actuate="onLoad" draw:mime-type="image/png"/></draw:frame><draw:frame draw:style-name="Mfr2" draw:name="Image414" text:anchor-type="char" svg:x="7.2972in" svg:y="10.8752in" svg:width="0.1984in" svg:height="0.128in" draw:z-index="17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7" style:page-layout-name="Mpm6" draw:style-name="Mdp1">
      <style:header>
        <text:p text:style-name="MP1"><draw:frame draw:style-name="Mfr3" draw:name="Frame8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1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10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86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313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312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311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415" text:anchor-type="char" svg:x="0.4925in" svg:y="0in" svg:width="7.7756in" svg:height="1.3874in" draw:z-index="18"><draw:image xlink:href="Pictures/10000001000002EA00000085A3334DB7.png" xlink:type="simple" xlink:show="embed" xlink:actuate="onLoad" draw:mime-type="image/png"/></draw:frame><draw:frame draw:style-name="Mfr2" draw:name="Image416" text:anchor-type="char" svg:x="1.6811in" svg:y="0.5965in" svg:width="1.5984in" svg:height="0.4035in" draw:z-index="19"><draw:image xlink:href="Pictures/100000010000009900000026A14CA22C.png" xlink:type="simple" xlink:show="embed" xlink:actuate="onLoad" draw:mime-type="image/png"/></draw:frame><draw:frame draw:style-name="Mfr2" draw:name="Image417" text:anchor-type="char" svg:x="5.3984in" svg:y="0.7409in" svg:width="2.0957in" svg:height="0.2028in" draw:z-index="20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418" text:anchor-type="char" svg:x="0.4925in" svg:y="0in" svg:width="7.7756in" svg:height="1.3874in" draw:z-index="326"><draw:image xlink:href="Pictures/10000001000002EA00000085A3334DB7.png" xlink:type="simple" xlink:show="embed" xlink:actuate="onLoad" draw:mime-type="image/png"/></draw:frame><draw:frame draw:style-name="Mfr2" draw:name="Image419" text:anchor-type="char" svg:x="1.6811in" svg:y="0.5965in" svg:width="1.5984in" svg:height="0.4035in" draw:z-index="327"><draw:image xlink:href="Pictures/100000010000009900000026A14CA22C.png" xlink:type="simple" xlink:show="embed" xlink:actuate="onLoad" draw:mime-type="image/png"/></draw:frame><draw:frame draw:style-name="Mfr2" draw:name="Image420" text:anchor-type="char" svg:x="5.3984in" svg:y="0.7409in" svg:width="2.0957in" svg:height="0.2028in" draw:z-index="328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87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9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1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7" text:anchor-type="char" svg:x="7.2972in" svg:y="10.8752in" svg:width="0.2in" svg:height="0.1283in"><draw:text-box><text:p text:style-name="MP9"><text:span text:style-name="MT7"><text:page-number text:select-page="current">49</text:page-number></text:span></text:p></draw:text-box></draw:frame><draw:frame draw:style-name="Mfr3" draw:name="Frame317" text:anchor-type="char" svg:x="7.2972in" svg:y="10.8752in" svg:width="0.2in" svg:height="0.1283in"><draw:text-box><text:p text:style-name="MP7"><text:page-number text:select-page="current">49</text:page-number></text:p></draw:text-box></draw:frame><draw:frame draw:style-name="Mfr3" draw:name="Frame3161" text:anchor-type="char" svg:x="7.2972in" svg:y="10.8752in" svg:width="0.2in" svg:height="0.1283in"><draw:text-box><text:p text:style-name="MP7"><text:page-number text:select-page="current">49</text:page-number></text:p></draw:text-box></draw:frame><draw:frame draw:style-name="Mfr4" draw:name="Frame31511" text:anchor-type="char" svg:x="7.2972in" svg:y="10.8752in" svg:width="0.2in" svg:height="0.1283in"><draw:text-box><text:p text:style-name="MP7"><text:page-number text:select-page="current">49</text:page-number></text:p></draw:text-box></draw:frame><draw:frame draw:style-name="Mfr2" draw:name="Image421" text:anchor-type="char" svg:x="0.7736in" svg:y="10.8752in" svg:width="1.9181in" svg:height="0.128in" draw:z-index="24"><draw:image xlink:href="Pictures/10000001000000B80000000C00EA2F60.png" xlink:type="simple" xlink:show="embed" xlink:actuate="onLoad" draw:mime-type="image/png"/></draw:frame><draw:frame draw:style-name="Mfr2" draw:name="Image422" text:anchor-type="char" svg:x="7.2972in" svg:y="10.8752in" svg:width="0.1984in" svg:height="0.128in" draw:z-index="25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0 Copy 1 Copy 1 Copy 1" text:anchor-type="char" svg:x="3.7902in" svg:y="10.5945in" svg:width="0.6866in" svg:height="0.6189in" draw:z-index="124"><draw:image xlink:href="Pictures/10000001000000840000007752069C51.png" xlink:type="simple" xlink:show="embed" xlink:actuate="onLoad" draw:mime-type="image/png"/></draw:frame><draw:frame draw:style-name="Mfr2" draw:name="Image423" text:anchor-type="char" svg:x="0.7736in" svg:y="10.8752in" svg:width="1.9181in" svg:height="0.128in" draw:z-index="329"><draw:image xlink:href="Pictures/10000001000000B80000000C00EA2F60.png" xlink:type="simple" xlink:show="embed" xlink:actuate="onLoad" draw:mime-type="image/png"/></draw:frame><draw:frame draw:style-name="Mfr2" draw:name="Image424" text:anchor-type="char" svg:x="7.2972in" svg:y="10.8752in" svg:width="0.1984in" svg:height="0.128in" draw:z-index="330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8" style:page-layout-name="Mpm6" draw:style-name="Mdp1">
      <style:header>
        <text:p text:style-name="MP1"><draw:frame draw:style-name="Mfr2" draw:name="Image425" text:anchor-type="char" svg:x="0.4925in" svg:y="0in" svg:width="7.7756in" svg:height="1.3874in" draw:z-index="331"><draw:image xlink:href="Pictures/10000001000002EA00000085A3334DB7.png" xlink:type="simple" xlink:show="embed" xlink:actuate="onLoad" draw:mime-type="image/png"/></draw:frame><draw:frame draw:style-name="Mfr2" draw:name="Image426" text:anchor-type="char" svg:x="1.6811in" svg:y="0.5965in" svg:width="1.5984in" svg:height="0.4035in" draw:z-index="332"><draw:image xlink:href="Pictures/100000010000009900000026A14CA22C.png" xlink:type="simple" xlink:show="embed" xlink:actuate="onLoad" draw:mime-type="image/png"/></draw:frame><draw:frame draw:style-name="Mfr2" draw:name="Image427" text:anchor-type="char" svg:x="5.3984in" svg:y="0.7409in" svg:width="2.0957in" svg:height="0.2028in" draw:z-index="333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3" draw:name="Frame10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2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2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2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08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323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322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321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428" text:anchor-type="char" svg:x="0.4925in" svg:y="0in" svg:width="7.7756in" svg:height="1.3874in" draw:z-index="33"><draw:image xlink:href="Pictures/10000001000002EA00000085A3334DB7.png" xlink:type="simple" xlink:show="embed" xlink:actuate="onLoad" draw:mime-type="image/png"/></draw:frame><draw:frame draw:style-name="Mfr2" draw:name="Image429" text:anchor-type="char" svg:x="1.6811in" svg:y="0.5965in" svg:width="1.5984in" svg:height="0.4035in" draw:z-index="34"><draw:image xlink:href="Pictures/100000010000009900000026A14CA22C.png" xlink:type="simple" xlink:show="embed" xlink:actuate="onLoad" draw:mime-type="image/png"/></draw:frame><draw:frame draw:style-name="Mfr2" draw:name="Image430" text:anchor-type="char" svg:x="5.3984in" svg:y="0.7409in" svg:width="2.0957in" svg:height="0.2028in" draw:z-index="35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87 Copy 1 Copy 1 Copy 1 Copy 1" text:anchor-type="char" svg:x="3.7902in" svg:y="10.5945in" svg:width="0.6866in" svg:height="0.6189in" draw:z-index="121"><draw:image xlink:href="Pictures/10000001000000840000007752069C51.png" xlink:type="simple" xlink:show="embed" xlink:actuate="onLoad" draw:mime-type="image/png"/></draw:frame><draw:frame draw:style-name="Mfr2" draw:name="Image431" text:anchor-type="char" svg:x="0.7736in" svg:y="10.8752in" svg:width="1.9181in" svg:height="0.128in" draw:z-index="334"><draw:image xlink:href="Pictures/10000001000000B80000000C00EA2F60.png" xlink:type="simple" xlink:show="embed" xlink:actuate="onLoad" draw:mime-type="image/png"/></draw:frame><draw:frame draw:style-name="Mfr2" draw:name="Image432" text:anchor-type="char" svg:x="7.2972in" svg:y="10.8752in" svg:width="0.1984in" svg:height="0.128in" draw:z-index="335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0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1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2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8" text:anchor-type="char" svg:x="7.2972in" svg:y="10.8752in" svg:width="0.2in" svg:height="0.1283in"><draw:text-box><text:p text:style-name="MP9"><text:span text:style-name="MT7"><text:page-number text:select-page="current">50</text:page-number></text:span></text:p></draw:text-box></draw:frame><draw:frame draw:style-name="Mfr3" draw:name="Frame327" text:anchor-type="char" svg:x="7.2972in" svg:y="10.8752in" svg:width="0.2in" svg:height="0.1283in"><draw:text-box><text:p text:style-name="MP7"><text:page-number text:select-page="current">50</text:page-number></text:p></draw:text-box></draw:frame><draw:frame draw:style-name="Mfr3" draw:name="Frame3261" text:anchor-type="char" svg:x="7.2972in" svg:y="10.8752in" svg:width="0.2in" svg:height="0.1283in"><draw:text-box><text:p text:style-name="MP7"><text:page-number text:select-page="current">50</text:page-number></text:p></draw:text-box></draw:frame><draw:frame draw:style-name="Mfr4" draw:name="Frame32511" text:anchor-type="char" svg:x="7.2972in" svg:y="10.8752in" svg:width="0.2in" svg:height="0.1283in"><draw:text-box><text:p text:style-name="MP7"><text:page-number text:select-page="current">50</text:page-number></text:p></draw:text-box></draw:frame><draw:frame draw:style-name="Mfr2" draw:name="Image433" text:anchor-type="char" svg:x="0.7736in" svg:y="10.8752in" svg:width="1.9181in" svg:height="0.128in" draw:z-index="38"><draw:image xlink:href="Pictures/10000001000000B80000000C00EA2F60.png" xlink:type="simple" xlink:show="embed" xlink:actuate="onLoad" draw:mime-type="image/png"/></draw:frame><draw:frame draw:style-name="Mfr2" draw:name="Image434" text:anchor-type="char" svg:x="7.2972in" svg:y="10.8752in" svg:width="0.1984in" svg:height="0.128in" draw:z-index="3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9" style:page-layout-name="Mpm6" draw:style-name="Mdp1">
      <style:header>
        <text:p text:style-name="MP1"><draw:frame draw:style-name="Mfr3" draw:name="Frame11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2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2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26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25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329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328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327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435" text:anchor-type="char" svg:x="0.4925in" svg:y="0in" svg:width="7.7756in" svg:height="1.3874in" draw:z-index="41"><draw:image xlink:href="Pictures/10000001000002EA00000085A3334DB7.png" xlink:type="simple" xlink:show="embed" xlink:actuate="onLoad" draw:mime-type="image/png"/></draw:frame><draw:frame draw:style-name="Mfr2" draw:name="Image436" text:anchor-type="char" svg:x="1.6811in" svg:y="0.5965in" svg:width="1.5984in" svg:height="0.4035in" draw:z-index="42"><draw:image xlink:href="Pictures/100000010000009900000026A14CA22C.png" xlink:type="simple" xlink:show="embed" xlink:actuate="onLoad" draw:mime-type="image/png"/></draw:frame><draw:frame draw:style-name="Mfr2" draw:name="Image437" text:anchor-type="char" svg:x="5.3984in" svg:y="0.7409in" svg:width="2.0957in" svg:height="0.2028in" draw:z-index="43"><draw:image xlink:href="Pictures/10000001000000C9000000139FA2DF30.png" xlink:type="simple" xlink:show="embed" xlink:actuate="onLoad" draw:mime-type="image/png"/></draw:frame></text:p>
      </style:header>
      <style:header-left>
        <text:p text:style-name="MP1"><draw:frame draw:style-name="Mfr2" draw:name="Image438" text:anchor-type="char" svg:x="0.4925in" svg:y="0in" svg:width="7.7756in" svg:height="1.3874in" draw:z-index="336"><draw:image xlink:href="Pictures/10000001000002EA00000085A3334DB7.png" xlink:type="simple" xlink:show="embed" xlink:actuate="onLoad" draw:mime-type="image/png"/></draw:frame><draw:frame draw:style-name="Mfr2" draw:name="Image439" text:anchor-type="char" svg:x="1.6811in" svg:y="0.5965in" svg:width="1.5984in" svg:height="0.4035in" draw:z-index="337"><draw:image xlink:href="Pictures/100000010000009900000026A14CA22C.png" xlink:type="simple" xlink:show="embed" xlink:actuate="onLoad" draw:mime-type="image/png"/></draw:frame><draw:frame draw:style-name="Mfr2" draw:name="Image440" text:anchor-type="char" svg:x="5.3984in" svg:y="0.7409in" svg:width="2.0957in" svg:height="0.2028in" draw:z-index="338"><draw:image xlink:href="Pictures/10000001000000C9000000139FA2DF30.png" xlink:type="simple" xlink:show="embed" xlink:actuate="onLoad" draw:mime-type="image/png"/></draw:frame></text:p>
      </style:header-left>
      <style:footer>
        <text:p text:style-name="MP1"><draw:frame draw:style-name="Mfr1" draw:name="Image 187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3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3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4" text:anchor-type="char" svg:x="7.2972in" svg:y="10.8752in" svg:width="0.2in" svg:height="0.1283in"><draw:text-box><text:p text:style-name="MP9"><text:span text:style-name="MT7"><text:page-number text:select-page="current">51</text:page-number></text:span></text:p></draw:text-box></draw:frame><draw:frame draw:style-name="Mfr3" draw:name="Frame333" text:anchor-type="char" svg:x="7.2972in" svg:y="10.8752in" svg:width="0.2in" svg:height="0.1283in"><draw:text-box><text:p text:style-name="MP7"><text:page-number text:select-page="current">51</text:page-number></text:p></draw:text-box></draw:frame><draw:frame draw:style-name="Mfr3" draw:name="Frame3321" text:anchor-type="char" svg:x="7.2972in" svg:y="10.8752in" svg:width="0.2in" svg:height="0.1283in"><draw:text-box><text:p text:style-name="MP7"><text:page-number text:select-page="current">51</text:page-number></text:p></draw:text-box></draw:frame><draw:frame draw:style-name="Mfr4" draw:name="Frame33111" text:anchor-type="char" svg:x="7.2972in" svg:y="10.8752in" svg:width="0.2in" svg:height="0.1283in"><draw:text-box><text:p text:style-name="MP7"><text:page-number text:select-page="current">51</text:page-number></text:p></draw:text-box></draw:frame><draw:frame draw:style-name="Mfr2" draw:name="Image441" text:anchor-type="char" svg:x="0.7736in" svg:y="10.8752in" svg:width="1.9181in" svg:height="0.128in" draw:z-index="49"><draw:image xlink:href="Pictures/10000001000000B80000000C00EA2F60.png" xlink:type="simple" xlink:show="embed" xlink:actuate="onLoad" draw:mime-type="image/png"/></draw:frame><draw:frame draw:style-name="Mfr2" draw:name="Image442" text:anchor-type="char" svg:x="7.2972in" svg:y="10.8752in" svg:width="0.1984in" svg:height="0.128in" draw:z-index="50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0 Copy 1 Copy 1 Copy 1 Copy 1 Copy 1" text:anchor-type="char" svg:x="3.7902in" svg:y="10.5945in" svg:width="0.6866in" svg:height="0.6189in" draw:z-index="120"><draw:image xlink:href="Pictures/10000001000000840000007752069C51.png" xlink:type="simple" xlink:show="embed" xlink:actuate="onLoad" draw:mime-type="image/png"/></draw:frame><draw:frame draw:style-name="Mfr2" draw:name="Image443" text:anchor-type="char" svg:x="0.7736in" svg:y="10.8752in" svg:width="1.9181in" svg:height="0.128in" draw:z-index="339"><draw:image xlink:href="Pictures/10000001000000B80000000C00EA2F60.png" xlink:type="simple" xlink:show="embed" xlink:actuate="onLoad" draw:mime-type="image/png"/></draw:frame><draw:frame draw:style-name="Mfr2" draw:name="Image444" text:anchor-type="char" svg:x="7.2972in" svg:y="10.8752in" svg:width="0.1984in" svg:height="0.128in" draw:z-index="340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50" style:page-layout-name="Mpm8" draw:style-name="Mdp1">
      <style:header>
        <text:p text:style-name="MP2"/>
      </style:header>
      <style:header-left>
        <text:p text:style-name="MP1"><draw:frame draw:style-name="Mfr3" draw:name="Frame13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3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3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3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42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337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3" draw:name="Frame337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4" draw:name="Frame33711" text:anchor-type="char" svg:x="5.3984in" svg:y="0.7409in" svg:width="2.0972in" svg:height="0.2035in"><draw:text-box><text:p text:style-name="MP3"><text:span text:style-name="MT13">DOM</text:span><text:span text:style-name="MT14"> </text:span><text:span text:style-name="MT13">7661</text:span><text:span text:style-name="MT14"> </text:span><text:span text:style-name="MT13">-</text:span><text:span text:style-name="MT14"> </text:span><text:span text:style-name="MT13">01</text:span><text:span text:style-name="MT14"> </text:span><text:span text:style-name="MT13">de</text:span><text:span text:style-name="MT14"> </text:span><text:span text:style-name="MT13">Setembro</text:span><text:span text:style-name="MT14"> </text:span><text:span text:style-name="MT13">de</text:span><text:span text:style-name="MT14"> </text:span><text:span text:style-name="MT15">2026</text:span></text:p></draw:text-box></draw:frame><draw:frame draw:style-name="Mfr2" draw:name="Image445" text:anchor-type="char" svg:x="0.4925in" svg:y="0in" svg:width="7.7756in" svg:height="1.3874in" draw:z-index="54"><draw:image xlink:href="Pictures/10000001000002EA00000085A3334DB7.png" xlink:type="simple" xlink:show="embed" xlink:actuate="onLoad" draw:mime-type="image/png"/></draw:frame><draw:frame draw:style-name="Mfr2" draw:name="Image446" text:anchor-type="char" svg:x="1.6811in" svg:y="0.5965in" svg:width="1.5984in" svg:height="0.4035in" draw:z-index="57"><draw:image xlink:href="Pictures/100000010000009900000026A14CA22C.png" xlink:type="simple" xlink:show="embed" xlink:actuate="onLoad" draw:mime-type="image/png"/></draw:frame><draw:frame draw:style-name="Mfr2" draw:name="Image447" text:anchor-type="char" svg:x="5.3984in" svg:y="0.7409in" svg:width="2.0957in" svg:height="0.2028in" draw:z-index="60"><draw:image xlink:href="Pictures/10000001000000C9000000139FA2DF30.png" xlink:type="simple" xlink:show="embed" xlink:actuate="onLoad" draw:mime-type="image/png"/></draw:frame></text:p>
      </style:header-left>
      <style:footer>
        <text:p text:style-name="MP2"/>
      </style:footer>
      <style:footer-left>
        <text:p text:style-name="MP1"><draw:frame draw:style-name="Mfr1" draw:name="Image 190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4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3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6" text:anchor-type="char" svg:x="7.2972in" svg:y="10.8752in" svg:width="0.2in" svg:height="0.1283in"><draw:text-box><text:p text:style-name="MP9"><text:span text:style-name="MT7"><text:page-number text:select-page="current">52</text:page-number></text:span></text:p></draw:text-box></draw:frame><draw:frame draw:style-name="Mfr3" draw:name="Frame339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3" draw:name="Frame3391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4" draw:name="Frame33911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2" draw:name="Image448" text:anchor-type="char" svg:x="0.7736in" svg:y="10.8752in" svg:width="1.9181in" svg:height="0.128in" draw:z-index="64"><draw:image xlink:href="Pictures/10000001000000B80000000C00EA2F60.png" xlink:type="simple" xlink:show="embed" xlink:actuate="onLoad" draw:mime-type="image/png"/></draw:frame><draw:frame draw:style-name="Mfr2" draw:name="Image449" text:anchor-type="char" svg:x="7.2972in" svg:y="10.8752in" svg:width="0.1984in" svg:height="0.128in" draw:z-index="65"><draw:image xlink:href="Pictures/10000001000000130000000C5161F074.png" xlink:type="simple" xlink:show="embed" xlink:actuate="onLoad" draw:mime-type="image/png"/></draw:frame></text:p>
      </style:footer-lef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1T13:33:45</meta:creation-date>
    <dc:date>2026-09-01T17:16:38.036734191</dc:date>
    <meta:editing-duration>PT3S</meta:editing-duration>
    <meta:generator>LibreOffice/26.2.5.2$Linux_AARCH64 LibreOffice_project/620$Build-2</meta:generator>
    <meta:editing-cycles>4</meta:editing-cycles>
    <meta:document-statistic meta:table-count="22" meta:image-count="545" meta:object-count="0" meta:page-count="51" meta:paragraph-count="1687" meta:word-count="12947" meta:character-count="83046" meta:non-whitespace-character-count="71658"/>
    <meta:user-defined meta:name="AppVersion">12.0000</meta:user-defined>
    <meta:user-defined meta:name="Created" meta:value-type="date">2026-08-31T00:00:00</meta:user-defined>
    <meta:user-defined meta:name="Creator">Adobe InDesign 18.0 (Windows)</meta:user-defined>
    <meta:user-defined meta:name="LastSaved" meta:value-type="date">2026-09-01T00:00:00</meta:user-defined>
    <meta:user-defined meta:name="Producer" meta:value-type="string">Adobe PDF Library 17.0</meta:user-defined>
    <meta:template xlink:type="simple" xlink:actuate="onRequest" xlink:title="Normal" xlink:href=""/>
  </office:meta>
</office:document-meta>
</file>