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28200000009B6819ED2.png" manifest:media-type="image/png"/>
  <manifest:file-entry manifest:full-path="Pictures/10000001000001CD0000016830E18992.png" manifest:media-type="image/png"/>
  <manifest:file-entry manifest:full-path="Pictures/100000010000002300000023A86A7EF3.png" manifest:media-type="image/png"/>
  <manifest:file-entry manifest:full-path="Pictures/1000000100000016000000765AF72B46.png" manifest:media-type="image/png"/>
  <manifest:file-entry manifest:full-path="Pictures/10000001000001D30000008D634D193B.png" manifest:media-type="image/png"/>
  <manifest:file-entry manifest:full-path="Pictures/1000000100000022000000225D0397E8.png" manifest:media-type="image/png"/>
  <manifest:file-entry manifest:full-path="Pictures/100000000000003B0000005004C75678.jpg" manifest:media-type="image/jpeg"/>
  <manifest:file-entry manifest:full-path="Pictures/10000001000000920000000D9798679E.png" manifest:media-type="image/png"/>
  <manifest:file-entry manifest:full-path="Pictures/1000000100000097000000014E43F829.png" manifest:media-type="image/png"/>
  <manifest:file-entry manifest:full-path="Pictures/10000001000003EE0000000E54F58808.png" manifest:media-type="image/png"/>
  <manifest:file-entry manifest:full-path="Pictures/10000001000003190000046256AC5AF4.png" manifest:media-type="image/png"/>
  <manifest:file-entry manifest:full-path="Pictures/1000000100000282000000017B0C9962.png" manifest:media-type="image/png"/>
  <manifest:file-entry manifest:full-path="Pictures/100000010000001A0000000A6C23247C.png" manifest:media-type="image/png"/>
  <manifest:file-entry manifest:full-path="Pictures/100000010000027F000000857E66E3FC.png" manifest:media-type="image/png"/>
  <manifest:file-entry manifest:full-path="Pictures/10000001000001D80000021A406C2CDE.png" manifest:media-type="image/png"/>
  <manifest:file-entry manifest:full-path="Pictures/10000001000001CB0000013B12F95F72.png" manifest:media-type="image/png"/>
  <manifest:file-entry manifest:full-path="Pictures/10000001000001D8000000A8D4B93C92.png" manifest:media-type="image/png"/>
  <manifest:file-entry manifest:full-path="Pictures/10000001000000890000007B65EB5E14.png" manifest:media-type="image/png"/>
  <manifest:file-entry manifest:full-path="Pictures/100000010000031900000462B93D9A9C.png" manifest:media-type="image/png"/>
  <manifest:file-entry manifest:full-path="Pictures/10000001000001FB0000000F7F33644A.png" manifest:media-type="image/png"/>
  <manifest:file-entry manifest:full-path="Pictures/10000001000002370000000E3B9D968E.png" manifest:media-type="image/png"/>
  <manifest:file-entry manifest:full-path="Pictures/100000010000019600000001B9237BB6.png" manifest:media-type="image/png"/>
  <manifest:file-entry manifest:full-path="Pictures/10000001000001D50000001606992C57.png" manifest:media-type="image/png"/>
  <manifest:file-entry manifest:full-path="Pictures/100000010000027F0000008534431986.png" manifest:media-type="image/png"/>
  <manifest:file-entry manifest:full-path="Pictures/10000001000000840000007752069C51.png" manifest:media-type="image/png"/>
  <manifest:file-entry manifest:full-path="Pictures/10000001000000B80000000C00EA2F60.png" manifest:media-type="image/png"/>
  <manifest:file-entry manifest:full-path="Pictures/10000001000001F70000002B157ECBB0.png" manifest:media-type="image/png"/>
  <manifest:file-entry manifest:full-path="Pictures/10000001000000C4000000902B12653D.png" manifest:media-type="image/png"/>
  <manifest:file-entry manifest:full-path="Pictures/100000010000001B00000013E80F8923.png" manifest:media-type="image/png"/>
  <manifest:file-entry manifest:full-path="Pictures/10000001000002EA00000085A3334DB7.png" manifest:media-type="image/png"/>
  <manifest:file-entry manifest:full-path="Pictures/100000010000022B0000002474849A47.png" manifest:media-type="image/png"/>
  <manifest:file-entry manifest:full-path="Pictures/100000010000009900000026A14CA22C.png" manifest:media-type="image/png"/>
  <manifest:file-entry manifest:full-path="Pictures/10000001000002690000002F9AA371A2.png" manifest:media-type="image/png"/>
  <manifest:file-entry manifest:full-path="Pictures/100000010000010C000000213CB31FA1.png" manifest:media-type="image/png"/>
  <manifest:file-entry manifest:full-path="Pictures/100000010000027F000000853834306A.png" manifest:media-type="image/png"/>
  <manifest:file-entry manifest:full-path="Pictures/100000010000031900000462B29EC630.png" manifest:media-type="image/png"/>
  <manifest:file-entry manifest:full-path="Pictures/100000010000020D0000002ACA5BD501.png" manifest:media-type="image/png"/>
  <manifest:file-entry manifest:full-path="Pictures/10000001000000B800000013402D6D80.png" manifest:media-type="image/png"/>
  <manifest:file-entry manifest:full-path="Pictures/10000001000000890000007C1AA9694F.png" manifest:media-type="image/png"/>
  <manifest:file-entry manifest:full-path="Pictures/10000000000000D0000000B830B1DD11.jpg" manifest:media-type="image/jpeg"/>
  <manifest:file-entry manifest:full-path="Pictures/10000001000000130000000C5161F074.png" manifest:media-type="image/png"/>
  <manifest:file-entry manifest:full-path="Pictures/1000000100000282000003E47812FE38.png" manifest:media-type="image/png"/>
  <manifest:file-entry manifest:full-path="Pictures/100000010000009800000011FAF9AC48.png" manifest:media-type="image/png"/>
  <manifest:file-entry manifest:full-path="Pictures/10000001000001FA00000049B4F0719A.png" manifest:media-type="image/png"/>
  <manifest:file-entry manifest:full-path="Pictures/100000010000028200000025D5979FC0.png" manifest:media-type="image/png"/>
  <manifest:file-entry manifest:full-path="Pictures/100000010000010900000013B15DDD7D.png" manifest:media-type="image/png"/>
  <manifest:file-entry manifest:full-path="Pictures/100000010000031900000231828AFD9C.png" manifest:media-type="image/png"/>
  <manifest:file-entry manifest:full-path="Pictures/10000001000002EA0000008525714CD2.png" manifest:media-type="image/png"/>
  <manifest:file-entry manifest:full-path="Pictures/10000001000000A10000001632B75D5D.png" manifest:media-type="image/png"/>
  <manifest:file-entry manifest:full-path="Pictures/100000010000010900000013554F10E5.png" manifest:media-type="image/png"/>
  <manifest:file-entry manifest:full-path="Pictures/10000001000001D6000001ED2465499C.png" manifest:media-type="image/png"/>
  <manifest:file-entry manifest:full-path="Pictures/100000010000000C0000000C43EC18F3.png" manifest:media-type="image/png"/>
  <manifest:file-entry manifest:full-path="Pictures/10000001000003EE0000000D4D2D2629.png" manifest:media-type="image/png"/>
  <manifest:file-entry manifest:full-path="Pictures/10000001000001FB0000000E34CA1C72.png" manifest:media-type="image/png"/>
  <manifest:file-entry manifest:full-path="Pictures/10000001000001760000000FD2B560D8.png" manifest:media-type="image/png"/>
  <manifest:file-entry manifest:full-path="Pictures/10000000000000360000004B4A6C3C1E.jpg" manifest:media-type="image/jpeg"/>
  <manifest:file-entry manifest:full-path="Pictures/10000001000003EE0000000E72FD877F.png" manifest:media-type="image/png"/>
  <manifest:file-entry manifest:full-path="Pictures/10000001000001FB0000000E47D7994C.png" manifest:media-type="image/png"/>
  <manifest:file-entry manifest:full-path="Pictures/10000001000001D6000000B2AE82F467.png" manifest:media-type="image/png"/>
  <manifest:file-entry manifest:full-path="Pictures/1000000100000109000000132EA3A3B8.png" manifest:media-type="image/png"/>
  <manifest:file-entry manifest:full-path="Pictures/10000001000001BF0000017CA2104FB3.png" manifest:media-type="image/png"/>
  <manifest:file-entry manifest:full-path="Pictures/10000000000009180000019B2F5AA03B.png" manifest:media-type="image/png"/>
  <manifest:file-entry manifest:full-path="Pictures/10000001000001A90000000AEA6BC834.png" manifest:media-type="image/png"/>
  <manifest:file-entry manifest:full-path="Pictures/10000001000001CB00000194E6C0A25D.png" manifest:media-type="image/png"/>
  <manifest:file-entry manifest:full-path="Pictures/10000001000003190000046225FEC7E9.png" manifest:media-type="image/png"/>
  <manifest:file-entry manifest:full-path="Pictures/1000000100000015000000701A418BEF.png" manifest:media-type="image/png"/>
  <manifest:file-entry manifest:full-path="Pictures/10000001000000EB000000D463A43EBB.png" manifest:media-type="image/png"/>
  <manifest:file-entry manifest:full-path="Pictures/10000001000001BD000002422B996192.png" manifest:media-type="image/png"/>
  <manifest:file-entry manifest:full-path="Pictures/100000010000024A000000152ACBDEA9.png" manifest:media-type="image/png"/>
  <manifest:file-entry manifest:full-path="Pictures/10000001000001340000000EF7DAC4E1.png" manifest:media-type="image/png"/>
  <manifest:file-entry manifest:full-path="Pictures/100000010000006C000000080F599410.png" manifest:media-type="image/png"/>
  <manifest:file-entry manifest:full-path="Pictures/10000001000000A000000006D29C2BAB.png" manifest:media-type="image/png"/>
  <manifest:file-entry manifest:full-path="Pictures/10000001000001D60000006105956A76.png" manifest:media-type="image/png"/>
  <manifest:file-entry manifest:full-path="Pictures/10000001000000B80000000603A124FE.png" manifest:media-type="image/png"/>
  <manifest:file-entry manifest:full-path="Thumbnails/thumbnail.png" manifest:media-type="image/png"/>
  <manifest:file-entry manifest:full-path="Pictures/capa-render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office="urn:oasis:names:tc:opendocument:xmlns:office:1.0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4.4986in" fo:margin-left="1.5125in" fo:margin-top="0in" fo:margin-bottom="0in" table:align="left" style:writing-mode="page"/>
    </style:style>
    <style:style style:name="Table1.A" style:family="table-column">
      <style:table-column-properties style:column-width="0.8194in"/>
    </style:style>
    <style:style style:name="Table1.B" style:family="table-column">
      <style:table-column-properties style:column-width="0.4472in"/>
    </style:style>
    <style:style style:name="Table1.C" style:family="table-column">
      <style:table-column-properties style:column-width="0.7306in"/>
    </style:style>
    <style:style style:name="Table1.D" style:family="table-column">
      <style:table-column-properties style:column-width="0.5069in"/>
    </style:style>
    <style:style style:name="Table1.E" style:family="table-column">
      <style:table-column-properties style:column-width="0.4028in"/>
    </style:style>
    <style:style style:name="Table1.G" style:family="table-column">
      <style:table-column-properties style:column-width="0.5583in"/>
    </style:style>
    <style:style style:name="Table1.H" style:family="table-column">
      <style:table-column-properties style:column-width="0.5264in"/>
    </style:style>
    <style:style style:name="Table1.1" style:family="table-row">
      <style:table-row-properties style:min-row-height="0.2993in" fo:keep-together="auto"/>
    </style:style>
    <style:style style:name="Table1.A1" style:family="table-cell">
      <style:table-cell-properties fo:padding-left="0.0035in" fo:padding-right="0.0035in" fo:padding-top="0in" fo:padding-bottom="0in" fo:border="0.5pt solid #000000"/>
    </style:style>
    <style:style style:name="Table1.2" style:family="table-row">
      <style:table-row-properties style:min-row-height="0.3424in" fo:keep-together="auto"/>
    </style:style>
    <style:style style:name="Table2" style:family="table">
      <style:table-properties style:width="4.3139in" fo:margin-left="1.4618in" fo:margin-top="0in" fo:margin-bottom="0in" table:align="left" style:writing-mode="page"/>
    </style:style>
    <style:style style:name="Table2.A" style:family="table-column">
      <style:table-column-properties style:column-width="1.2444in"/>
    </style:style>
    <style:style style:name="Table2.B" style:family="table-column">
      <style:table-column-properties style:column-width="1.6715in"/>
    </style:style>
    <style:style style:name="Table2.C" style:family="table-column">
      <style:table-column-properties style:column-width="0.7153in"/>
    </style:style>
    <style:style style:name="Table2.D" style:family="table-column">
      <style:table-column-properties style:column-width="0.6826in"/>
    </style:style>
    <style:style style:name="Table2.1" style:family="table-row">
      <style:table-row-properties style:min-row-height="0.2799in" fo:keep-together="auto"/>
    </style:style>
    <style:style style:name="Table2.A1" style:family="table-cell">
      <style:table-cell-properties fo:padding-left="0.0014in" fo:padding-right="0.0014in" fo:padding-top="0in" fo:padding-bottom="0in" fo:border="0.25pt solid #000000"/>
    </style:style>
    <style:style style:name="Table2.2" style:family="table-row">
      <style:table-row-properties style:min-row-height="0.3646in" fo:keep-together="auto"/>
    </style:style>
    <style:style style:name="Table2.4" style:family="table-row">
      <style:table-row-properties style:min-row-height="0.366in" fo:keep-together="auto"/>
    </style:style>
    <style:style style:name="Table2.5" style:family="table-row">
      <style:table-row-properties style:min-row-height="0.3639in" fo:keep-together="auto"/>
    </style:style>
    <style:style style:name="Table2.6" style:family="table-row">
      <style:table-row-properties style:min-row-height="0.4813in" fo:keep-together="auto"/>
    </style:style>
    <style:style style:name="Table2.7" style:family="table-row">
      <style:table-row-properties style:min-row-height="0.4764in" fo:keep-together="auto"/>
    </style:style>
    <style:style style:name="Table2.13" style:family="table-row">
      <style:table-row-properties style:min-row-height="0.4215in" fo:keep-together="auto"/>
    </style:style>
    <style:style style:name="Table2.14" style:family="table-row">
      <style:table-row-properties style:min-row-height="0.4826in" fo:keep-together="auto"/>
    </style:style>
    <style:style style:name="Table3" style:family="table">
      <style:table-properties style:width="4.3139in" fo:margin-left="1.4618in" fo:margin-top="0in" fo:margin-bottom="0in" table:align="left" style:writing-mode="page"/>
    </style:style>
    <style:style style:name="Table3.A" style:family="table-column">
      <style:table-column-properties style:column-width="1.2444in"/>
    </style:style>
    <style:style style:name="Table3.B" style:family="table-column">
      <style:table-column-properties style:column-width="1.6715in"/>
    </style:style>
    <style:style style:name="Table3.C" style:family="table-column">
      <style:table-column-properties style:column-width="0.7153in"/>
    </style:style>
    <style:style style:name="Table3.D" style:family="table-column">
      <style:table-column-properties style:column-width="0.6826in"/>
    </style:style>
    <style:style style:name="Table3.1" style:family="table-row">
      <style:table-row-properties style:min-row-height="0.2785in" fo:keep-together="auto"/>
    </style:style>
    <style:style style:name="Table3.A1" style:family="table-cell">
      <style:table-cell-properties fo:padding-left="0.0014in" fo:padding-right="0.0014in" fo:padding-top="0in" fo:padding-bottom="0in" fo:border="0.25pt solid #000000"/>
    </style:style>
    <style:style style:name="Table3.2" style:family="table-row">
      <style:table-row-properties style:min-row-height="0.366in" fo:keep-together="auto"/>
    </style:style>
    <style:style style:name="Table3.3" style:family="table-row">
      <style:table-row-properties style:min-row-height="0.3646in" fo:keep-together="auto"/>
    </style:style>
    <style:style style:name="Table3.9" style:family="table-row">
      <style:table-row-properties style:min-row-height="0.484in" fo:keep-together="auto"/>
    </style:style>
    <style:style style:name="Table4" style:family="table">
      <style:table-properties style:width="4.1722in" fo:margin-left="1.6181in" fo:margin-top="0in" fo:margin-bottom="0in" table:align="left" style:writing-mode="page"/>
    </style:style>
    <style:style style:name="Table4.A" style:family="table-column">
      <style:table-column-properties style:column-width="1.334in"/>
    </style:style>
    <style:style style:name="Table4.B" style:family="table-column">
      <style:table-column-properties style:column-width="0.7424in"/>
    </style:style>
    <style:style style:name="Table4.C" style:family="table-column">
      <style:table-column-properties style:column-width="0.484in"/>
    </style:style>
    <style:style style:name="Table4.D" style:family="table-column">
      <style:table-column-properties style:column-width="0.4514in"/>
    </style:style>
    <style:style style:name="Table4.E" style:family="table-column">
      <style:table-column-properties style:column-width="0.5417in"/>
    </style:style>
    <style:style style:name="Table4.F" style:family="table-column">
      <style:table-column-properties style:column-width="0.6188in"/>
    </style:style>
    <style:style style:name="Table4.1" style:family="table-row">
      <style:table-row-properties style:min-row-height="0.2215in" fo:keep-together="auto"/>
    </style:style>
    <style:style style:name="Table4.A1" style:family="table-cell">
      <style:table-cell-properties fo:padding-left="0.0014in" fo:padding-right="0.0014in" fo:padding-top="0in" fo:padding-bottom="0in" fo:border="0.25pt solid #000000"/>
    </style:style>
    <style:style style:name="Table4.2" style:family="table-row">
      <style:table-row-properties style:min-row-height="0.3382in" fo:keep-together="auto"/>
    </style:style>
    <style:style style:name="Table5" style:family="table">
      <style:table-properties style:width="4.4271in" fo:margin-left="1.5021in" fo:margin-top="0in" fo:margin-bottom="0in" table:align="left" style:writing-mode="page"/>
    </style:style>
    <style:style style:name="Table5.A" style:family="table-column">
      <style:table-column-properties style:column-width="0.9597in"/>
    </style:style>
    <style:style style:name="Table5.B" style:family="table-column">
      <style:table-column-properties style:column-width="0.4563in"/>
    </style:style>
    <style:style style:name="Table5.C" style:family="table-column">
      <style:table-column-properties style:column-width="0.7076in"/>
    </style:style>
    <style:style style:name="Table5.D" style:family="table-column">
      <style:table-column-properties style:column-width="0.3944in"/>
    </style:style>
    <style:style style:name="Table5.E" style:family="table-column">
      <style:table-column-properties style:column-width="0.3688in"/>
    </style:style>
    <style:style style:name="Table5.F" style:family="table-column">
      <style:table-column-properties style:column-width="0.5104in"/>
    </style:style>
    <style:style style:name="Table5.H" style:family="table-column">
      <style:table-column-properties style:column-width="0.5194in"/>
    </style:style>
    <style:style style:name="Table5.1" style:family="table-row">
      <style:table-row-properties style:min-row-height="0.3in" fo:keep-together="auto"/>
    </style:style>
    <style:style style:name="Table5.A1" style:family="table-cell">
      <style:table-cell-properties fo:padding-left="0.0035in" fo:padding-right="0.0035in" fo:padding-top="0in" fo:padding-bottom="0in" fo:border="0.5pt solid #000000"/>
    </style:style>
    <style:style style:name="Table5.2" style:family="table-row">
      <style:table-row-properties style:min-row-height="0.3361in" fo:keep-together="auto"/>
    </style:style>
    <style:style style:name="Table6" style:family="table">
      <style:table-properties style:width="4.3007in" fo:margin-left="1.575in" fo:margin-top="0in" fo:margin-bottom="0in" table:align="left" style:writing-mode="page"/>
    </style:style>
    <style:style style:name="Table6.A" style:family="table-column">
      <style:table-column-properties style:column-width="2.1694in"/>
    </style:style>
    <style:style style:name="Table6.B" style:family="table-column">
      <style:table-column-properties style:column-width="0.5438in"/>
    </style:style>
    <style:style style:name="Table6.C" style:family="table-column">
      <style:table-column-properties style:column-width="0.7826in"/>
    </style:style>
    <style:style style:name="Table6.D" style:family="table-column">
      <style:table-column-properties style:column-width="0.8049in"/>
    </style:style>
    <style:style style:name="Table6.1" style:family="table-row">
      <style:table-row-properties style:min-row-height="0.1931in" fo:keep-together="auto"/>
    </style:style>
    <style:style style:name="Table6.A1" style:family="table-cell">
      <style:table-cell-properties fo:padding-left="0.0014in" fo:padding-right="0.0014in" fo:padding-top="0in" fo:padding-bottom="0in" fo:border="0.25pt solid #000000"/>
    </style:style>
    <style:style style:name="Table6.2" style:family="table-row">
      <style:table-row-properties style:min-row-height="0.3042in" fo:keep-together="auto"/>
    </style:style>
    <style:style style:name="Table7" style:family="table">
      <style:table-properties style:width="4.2708in" fo:margin-left="1.4847in" fo:margin-top="0in" fo:margin-bottom="0in" table:align="left" style:writing-mode="page"/>
    </style:style>
    <style:style style:name="Table7.A" style:family="table-column">
      <style:table-column-properties style:column-width="1.3729in"/>
    </style:style>
    <style:style style:name="Table7.B" style:family="table-column">
      <style:table-column-properties style:column-width="1.5132in"/>
    </style:style>
    <style:style style:name="Table7.C" style:family="table-column">
      <style:table-column-properties style:column-width="0.709in"/>
    </style:style>
    <style:style style:name="Table7.D" style:family="table-column">
      <style:table-column-properties style:column-width="0.6757in"/>
    </style:style>
    <style:style style:name="Table7.1" style:family="table-row">
      <style:table-row-properties style:min-row-height="0.2771in" fo:keep-together="auto"/>
    </style:style>
    <style:style style:name="Table7.A1" style:family="table-cell">
      <style:table-cell-properties fo:padding-left="0.0014in" fo:padding-right="0.0014in" fo:padding-top="0in" fo:padding-bottom="0in" fo:border="0.25pt solid #000000"/>
    </style:style>
    <style:style style:name="Table7.2" style:family="table-row">
      <style:table-row-properties style:min-row-height="0.5021in" fo:keep-together="auto"/>
    </style:style>
    <style:style style:name="Table8" style:family="table">
      <style:table-properties style:width="4.3632in" fo:margin-left="1.6729in" fo:margin-top="0in" fo:margin-bottom="0in" table:align="left" style:writing-mode="page"/>
    </style:style>
    <style:style style:name="Table8.A" style:family="table-column">
      <style:table-column-properties style:column-width="0.5771in"/>
    </style:style>
    <style:style style:name="Table8.B" style:family="table-column">
      <style:table-column-properties style:column-width="2.1674in"/>
    </style:style>
    <style:style style:name="Table8.C" style:family="table-column">
      <style:table-column-properties style:column-width="1.6188in"/>
    </style:style>
    <style:style style:name="Table8.1" style:family="table-row">
      <style:table-row-properties style:min-row-height="0.2722in" fo:keep-together="auto"/>
    </style:style>
    <style:style style:name="Table8.A1" style:family="table-cell">
      <style:table-cell-properties fo:padding-left="0.0035in" fo:padding-right="0.0035in" fo:padding-top="0in" fo:padding-bottom="0in" fo:border="0.5pt solid #000000"/>
    </style:style>
    <style:style style:name="Table8.2" style:family="table-row">
      <style:table-row-properties style:min-row-height="0.341in" fo:keep-together="auto"/>
    </style:style>
    <style:style style:name="Table8.3" style:family="table-row">
      <style:table-row-properties style:min-row-height="0.3417in" fo:keep-together="auto"/>
    </style:style>
    <style:style style:name="Table9" style:family="table">
      <style:table-properties style:width="4.2215in" fo:margin-left="1.641in" fo:margin-top="0in" fo:margin-bottom="0in" table:align="left" style:writing-mode="page"/>
    </style:style>
    <style:style style:name="Table9.A" style:family="table-column">
      <style:table-column-properties style:column-width="0.7757in"/>
    </style:style>
    <style:style style:name="Table9.B" style:family="table-column">
      <style:table-column-properties style:column-width="1.6993in"/>
    </style:style>
    <style:style style:name="Table9.C" style:family="table-column">
      <style:table-column-properties style:column-width="1.7465in"/>
    </style:style>
    <style:style style:name="Table9.1" style:family="table-row">
      <style:table-row-properties style:min-row-height="0.2292in" fo:keep-together="auto"/>
    </style:style>
    <style:style style:name="Table9.A1" style:family="table-cell">
      <style:table-cell-properties fo:padding-left="0.0035in" fo:padding-right="0.0035in" fo:padding-top="0in" fo:padding-bottom="0in" fo:border="0.5pt solid #000000"/>
    </style:style>
    <style:style style:name="Table9.2" style:family="table-row">
      <style:table-row-properties style:min-row-height="0.3889in" fo:keep-together="auto"/>
    </style:style>
    <style:style style:name="Table9.3" style:family="table-row">
      <style:table-row-properties style:min-row-height="0.9785in" fo:keep-together="auto"/>
    </style:style>
    <style:style style:name="Table9.4" style:family="table-row">
      <style:table-row-properties style:min-row-height="0.4729in" fo:keep-together="auto"/>
    </style:style>
    <style:style style:name="Table9.5" style:family="table-row">
      <style:table-row-properties style:min-row-height="0.334in" fo:keep-together="auto"/>
    </style:style>
    <style:style style:name="Table9.6" style:family="table-row">
      <style:table-row-properties style:min-row-height="0.3056in" fo:keep-together="auto"/>
    </style:style>
    <style:style style:name="Table9.7" style:family="table-row">
      <style:table-row-properties style:min-row-height="0.3042in" fo:keep-together="auto"/>
    </style:style>
    <style:style style:name="Table10" style:family="table">
      <style:table-properties style:width="4.7563in" fo:margin-left="1.0049in" fo:margin-top="0in" fo:margin-bottom="0in" table:align="left" style:writing-mode="page"/>
    </style:style>
    <style:style style:name="Table10.A" style:family="table-column">
      <style:table-column-properties style:column-width="2.1278in"/>
    </style:style>
    <style:style style:name="Table10.B" style:family="table-column">
      <style:table-column-properties style:column-width="0.3521in"/>
    </style:style>
    <style:style style:name="Table10.C" style:family="table-column">
      <style:table-column-properties style:column-width="0.3896in"/>
    </style:style>
    <style:style style:name="Table10.D" style:family="table-column">
      <style:table-column-properties style:column-width="0.6743in"/>
    </style:style>
    <style:style style:name="Table10.E" style:family="table-column">
      <style:table-column-properties style:column-width="0.5889in"/>
    </style:style>
    <style:style style:name="Table10.F" style:family="table-column">
      <style:table-column-properties style:column-width="0.6236in"/>
    </style:style>
    <style:style style:name="Table10.1" style:family="table-row">
      <style:table-row-properties style:min-row-height="0.1965in" fo:keep-together="auto"/>
    </style:style>
    <style:style style:name="Table10.A1" style:family="table-cell">
      <style:table-cell-properties fo:padding-left="0.0035in" fo:padding-right="0.0035in" fo:padding-top="0in" fo:padding-bottom="0in" fo:border="0.5pt solid #000000"/>
    </style:style>
    <style:style style:name="Table10.3" style:family="table-row">
      <style:table-row-properties style:min-row-height="0.5618in" fo:keep-together="auto"/>
    </style:style>
    <style:style style:name="Table10.4" style:family="table-row">
      <style:table-row-properties style:min-row-height="0.1764in" fo:keep-together="auto"/>
    </style:style>
    <style:style style:name="Table11" style:family="table">
      <style:table-properties style:width="4.8299in" fo:margin-left="1.134in" fo:margin-top="0in" fo:margin-bottom="0in" table:align="left" style:writing-mode="page"/>
    </style:style>
    <style:style style:name="Table11.A" style:family="table-column">
      <style:table-column-properties style:column-width="0.241in"/>
    </style:style>
    <style:style style:name="Table11.B" style:family="table-column">
      <style:table-column-properties style:column-width="1.0694in"/>
    </style:style>
    <style:style style:name="Table11.C" style:family="table-column">
      <style:table-column-properties style:column-width="0.466in"/>
    </style:style>
    <style:style style:name="Table11.D" style:family="table-column">
      <style:table-column-properties style:column-width="0.4868in"/>
    </style:style>
    <style:style style:name="Table11.E" style:family="table-column">
      <style:table-column-properties style:column-width="0.4486in"/>
    </style:style>
    <style:style style:name="Table11.F" style:family="table-column">
      <style:table-column-properties style:column-width="0.4639in"/>
    </style:style>
    <style:style style:name="Table11.G" style:family="table-column">
      <style:table-column-properties style:column-width="0.4576in"/>
    </style:style>
    <style:style style:name="Table11.H" style:family="table-column">
      <style:table-column-properties style:column-width="0.4306in"/>
    </style:style>
    <style:style style:name="Table11.I" style:family="table-column">
      <style:table-column-properties style:column-width="0.766in"/>
    </style:style>
    <style:style style:name="Table11.1" style:family="table-row">
      <style:table-row-properties style:min-row-height="0.3035in" fo:keep-together="auto"/>
    </style:style>
    <style:style style:name="Table11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11.2" style:family="table-row">
      <style:table-row-properties style:min-row-height="0.2542in" fo:keep-together="auto"/>
    </style:style>
    <style:style style:name="Table11.3" style:family="table-row">
      <style:table-row-properties style:min-row-height="0.2715in" fo:keep-together="auto"/>
    </style:style>
    <style:style style:name="Table11.4" style:family="table-row">
      <style:table-row-properties style:min-row-height="0.3861in" fo:keep-together="auto"/>
    </style:style>
    <style:style style:name="Table11.A4" style:family="table-cell">
      <style:table-cell-properties fo:padding-left="0.0014in" fo:padding-right="0.0014in" fo:padding-top="0in" fo:padding-bottom="0in" fo:border="0.25pt solid #000000"/>
    </style:style>
    <style:style style:name="Table11.B4" style:family="table-cell">
      <style:table-cell-properties fo:padding-left="0.0014in" fo:padding-right="0.0014in" fo:padding-top="0in" fo:padding-bottom="0in" fo:border="0.25pt solid #000000"/>
    </style:style>
    <style:style style:name="Table11.C4" style:family="table-cell">
      <style:table-cell-properties fo:padding-left="0.0014in" fo:padding-right="0.0014in" fo:padding-top="0in" fo:padding-bottom="0in" fo:border="0.25pt solid #000000"/>
    </style:style>
    <style:style style:name="Table11.D4" style:family="table-cell">
      <style:table-cell-properties fo:padding-left="0.0014in" fo:padding-right="0.0014in" fo:padding-top="0in" fo:padding-bottom="0in" fo:border="0.25pt solid #000000"/>
    </style:style>
    <style:style style:name="Table11.E4" style:family="table-cell">
      <style:table-cell-properties fo:padding-left="0.0014in" fo:padding-right="0.0014in" fo:padding-top="0in" fo:padding-bottom="0in" fo:border="0.25pt solid #000000"/>
    </style:style>
    <style:style style:name="Table11.F4" style:family="table-cell">
      <style:table-cell-properties fo:padding-left="0.0014in" fo:padding-right="0.0014in" fo:padding-top="0in" fo:padding-bottom="0in" fo:border="0.25pt solid #000000"/>
    </style:style>
    <style:style style:name="Table11.G4" style:family="table-cell">
      <style:table-cell-properties fo:padding-left="0.0014in" fo:padding-right="0.0014in" fo:padding-top="0in" fo:padding-bottom="0in" fo:border="0.25pt solid #000000"/>
    </style:style>
    <style:style style:name="Table11.H4" style:family="table-cell">
      <style:table-cell-properties fo:padding-left="0.0014in" fo:padding-right="0.0014in" fo:padding-top="0in" fo:padding-bottom="0in" fo:border="0.25pt solid #000000"/>
    </style:style>
    <style:style style:name="Table11.I4" style:family="table-cell">
      <style:table-cell-properties fo:padding-left="0.0014in" fo:padding-right="0.0014in" fo:padding-top="0in" fo:padding-bottom="0in" fo:border="0.25pt solid #000000"/>
    </style:style>
    <style:style style:name="Table15" style:family="table">
      <style:table-properties style:width="4.8153in" fo:margin-left="1.1403in" fo:margin-top="0in" fo:margin-bottom="0in" table:align="left" style:writing-mode="page"/>
    </style:style>
    <style:style style:name="Table15.A" style:family="table-column">
      <style:table-column-properties style:column-width="0.2403in"/>
    </style:style>
    <style:style style:name="Table15.B" style:family="table-column">
      <style:table-column-properties style:column-width="1.066in"/>
    </style:style>
    <style:style style:name="Table15.C" style:family="table-column">
      <style:table-column-properties style:column-width="0.4653in"/>
    </style:style>
    <style:style style:name="Table15.D" style:family="table-column">
      <style:table-column-properties style:column-width="0.4847in"/>
    </style:style>
    <style:style style:name="Table15.E" style:family="table-column">
      <style:table-column-properties style:column-width="0.4479in"/>
    </style:style>
    <style:style style:name="Table15.F" style:family="table-column">
      <style:table-column-properties style:column-width="0.4618in"/>
    </style:style>
    <style:style style:name="Table15.G" style:family="table-column">
      <style:table-column-properties style:column-width="0.4569in"/>
    </style:style>
    <style:style style:name="Table15.H" style:family="table-column">
      <style:table-column-properties style:column-width="0.4285in"/>
    </style:style>
    <style:style style:name="Table15.I" style:family="table-column">
      <style:table-column-properties style:column-width="0.7639in"/>
    </style:style>
    <style:style style:name="Table15.1" style:family="table-row">
      <style:table-row-properties style:min-row-height="0.2764in" fo:keep-together="auto"/>
    </style:style>
    <style:style style:name="Table15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15.2" style:family="table-row">
      <style:table-row-properties style:min-row-height="0.15in" fo:keep-together="auto"/>
    </style:style>
    <style:style style:name="Table15.3" style:family="table-row">
      <style:table-row-properties style:min-row-height="0.2222in" fo:keep-together="auto"/>
    </style:style>
    <style:style style:name="Table15.4" style:family="table-row">
      <style:table-row-properties style:min-row-height="0.7611in" fo:keep-together="auto"/>
    </style:style>
    <style:style style:name="Table15.A4" style:family="table-cell">
      <style:table-cell-properties fo:padding-left="0.0014in" fo:padding-right="0.0014in" fo:padding-top="0in" fo:padding-bottom="0in" fo:border="0.25pt solid #000000"/>
    </style:style>
    <style:style style:name="Table15.B4" style:family="table-cell">
      <style:table-cell-properties fo:padding-left="0.0014in" fo:padding-right="0.0014in" fo:padding-top="0in" fo:padding-bottom="0in" fo:border="0.25pt solid #000000"/>
    </style:style>
    <style:style style:name="Table15.C4" style:family="table-cell">
      <style:table-cell-properties fo:padding-left="0.0014in" fo:padding-right="0.0014in" fo:padding-top="0in" fo:padding-bottom="0in" fo:border="0.25pt solid #000000"/>
    </style:style>
    <style:style style:name="Table15.D4" style:family="table-cell">
      <style:table-cell-properties fo:padding-left="0.0014in" fo:padding-right="0.0014in" fo:padding-top="0in" fo:padding-bottom="0in" fo:border="0.25pt solid #000000"/>
    </style:style>
    <style:style style:name="Table15.E4" style:family="table-cell">
      <style:table-cell-properties fo:padding-left="0.0014in" fo:padding-right="0.0014in" fo:padding-top="0in" fo:padding-bottom="0in" fo:border="0.25pt solid #000000"/>
    </style:style>
    <style:style style:name="Table15.F4" style:family="table-cell">
      <style:table-cell-properties fo:padding-left="0.0014in" fo:padding-right="0.0014in" fo:padding-top="0in" fo:padding-bottom="0in" fo:border="0.25pt solid #000000"/>
    </style:style>
    <style:style style:name="Table15.G4" style:family="table-cell">
      <style:table-cell-properties fo:padding-left="0.0014in" fo:padding-right="0.0014in" fo:padding-top="0in" fo:padding-bottom="0in" fo:border="0.25pt solid #000000"/>
    </style:style>
    <style:style style:name="Table15.H4" style:family="table-cell">
      <style:table-cell-properties fo:padding-left="0.0014in" fo:padding-right="0.0014in" fo:padding-top="0in" fo:padding-bottom="0in" fo:border="0.25pt solid #000000"/>
    </style:style>
    <style:style style:name="Table15.I4" style:family="table-cell">
      <style:table-cell-properties fo:padding-left="0.0014in" fo:padding-right="0.0014in" fo:padding-top="0in" fo:padding-bottom="0in" fo:border="0.25pt solid #000000"/>
    </style:style>
    <style:style style:name="Table15.5" style:family="table-row">
      <style:table-row-properties style:min-row-height="0.6236in" fo:keep-together="auto"/>
    </style:style>
    <style:style style:name="Table15.A5" style:family="table-cell">
      <style:table-cell-properties fo:padding-left="0.0014in" fo:padding-right="0.0014in" fo:padding-top="0in" fo:padding-bottom="0in" fo:border="0.25pt solid #000000"/>
    </style:style>
    <style:style style:name="Table15.B5" style:family="table-cell">
      <style:table-cell-properties fo:padding-left="0.0014in" fo:padding-right="0.0014in" fo:padding-top="0in" fo:padding-bottom="0in" fo:border="0.25pt solid #000000"/>
    </style:style>
    <style:style style:name="Table15.C5" style:family="table-cell">
      <style:table-cell-properties fo:padding-left="0.0014in" fo:padding-right="0.0014in" fo:padding-top="0in" fo:padding-bottom="0in" fo:border="0.25pt solid #000000"/>
    </style:style>
    <style:style style:name="Table15.D5" style:family="table-cell">
      <style:table-cell-properties fo:padding-left="0.0014in" fo:padding-right="0.0014in" fo:padding-top="0in" fo:padding-bottom="0in" fo:border="0.25pt solid #000000"/>
    </style:style>
    <style:style style:name="Table15.E5" style:family="table-cell">
      <style:table-cell-properties fo:padding-left="0.0014in" fo:padding-right="0.0014in" fo:padding-top="0in" fo:padding-bottom="0in" fo:border="0.25pt solid #000000"/>
    </style:style>
    <style:style style:name="Table15.F5" style:family="table-cell">
      <style:table-cell-properties fo:padding-left="0.0014in" fo:padding-right="0.0014in" fo:padding-top="0in" fo:padding-bottom="0in" fo:border="0.25pt solid #000000"/>
    </style:style>
    <style:style style:name="Table15.G5" style:family="table-cell">
      <style:table-cell-properties fo:padding-left="0.0014in" fo:padding-right="0.0014in" fo:padding-top="0in" fo:padding-bottom="0in" fo:border="0.25pt solid #000000"/>
    </style:style>
    <style:style style:name="Table15.H5" style:family="table-cell">
      <style:table-cell-properties fo:padding-left="0.0014in" fo:padding-right="0.0014in" fo:padding-top="0in" fo:padding-bottom="0in" fo:border="0.25pt solid #000000"/>
    </style:style>
    <style:style style:name="Table15.I5" style:family="table-cell">
      <style:table-cell-properties fo:padding-left="0.0014in" fo:padding-right="0.0014in" fo:padding-top="0in" fo:padding-bottom="0in" fo:border="0.25pt solid #000000"/>
    </style:style>
    <style:style style:name="Table15.A6" style:family="table-cell">
      <style:table-cell-properties fo:padding-left="0.0014in" fo:padding-right="0.0014in" fo:padding-top="0in" fo:padding-bottom="0in" fo:border="0.25pt solid #000000"/>
    </style:style>
    <style:style style:name="Table15.B6" style:family="table-cell">
      <style:table-cell-properties fo:padding-left="0.0014in" fo:padding-right="0.0014in" fo:padding-top="0in" fo:padding-bottom="0in" fo:border="0.25pt solid #000000"/>
    </style:style>
    <style:style style:name="Table15.C6" style:family="table-cell">
      <style:table-cell-properties fo:padding-left="0.0014in" fo:padding-right="0.0014in" fo:padding-top="0in" fo:padding-bottom="0in" fo:border="0.25pt solid #000000"/>
    </style:style>
    <style:style style:name="Table15.D6" style:family="table-cell">
      <style:table-cell-properties fo:padding-left="0.0014in" fo:padding-right="0.0014in" fo:padding-top="0in" fo:padding-bottom="0in" fo:border="0.25pt solid #000000"/>
    </style:style>
    <style:style style:name="Table15.E6" style:family="table-cell">
      <style:table-cell-properties fo:padding-left="0.0014in" fo:padding-right="0.0014in" fo:padding-top="0in" fo:padding-bottom="0in" fo:border="0.25pt solid #000000"/>
    </style:style>
    <style:style style:name="Table15.F6" style:family="table-cell">
      <style:table-cell-properties fo:padding-left="0.0014in" fo:padding-right="0.0014in" fo:padding-top="0in" fo:padding-bottom="0in" fo:border="0.25pt solid #000000"/>
    </style:style>
    <style:style style:name="Table15.G6" style:family="table-cell">
      <style:table-cell-properties fo:padding-left="0.0014in" fo:padding-right="0.0014in" fo:padding-top="0in" fo:padding-bottom="0in" fo:border="0.25pt solid #000000"/>
    </style:style>
    <style:style style:name="Table15.H6" style:family="table-cell">
      <style:table-cell-properties fo:padding-left="0.0014in" fo:padding-right="0.0014in" fo:padding-top="0in" fo:padding-bottom="0in" fo:border="0.25pt solid #000000"/>
    </style:style>
    <style:style style:name="Table15.I6" style:family="table-cell">
      <style:table-cell-properties fo:padding-left="0.0014in" fo:padding-right="0.0014in" fo:padding-top="0in" fo:padding-bottom="0in" fo:border="0.25pt solid #000000"/>
    </style:style>
    <style:style style:name="Table15.7" style:family="table-row">
      <style:table-row-properties style:min-row-height="0.5521in" fo:keep-together="auto"/>
    </style:style>
    <style:style style:name="Table15.A7" style:family="table-cell">
      <style:table-cell-properties fo:padding-left="0.0014in" fo:padding-right="0.0014in" fo:padding-top="0in" fo:padding-bottom="0in" fo:border="0.25pt solid #000000"/>
    </style:style>
    <style:style style:name="Table15.B7" style:family="table-cell">
      <style:table-cell-properties fo:padding-left="0.0014in" fo:padding-right="0.0014in" fo:padding-top="0in" fo:padding-bottom="0in" fo:border="0.25pt solid #000000"/>
    </style:style>
    <style:style style:name="Table15.C7" style:family="table-cell">
      <style:table-cell-properties fo:padding-left="0.0014in" fo:padding-right="0.0014in" fo:padding-top="0in" fo:padding-bottom="0in" fo:border="0.25pt solid #000000"/>
    </style:style>
    <style:style style:name="Table15.D7" style:family="table-cell">
      <style:table-cell-properties fo:padding-left="0.0014in" fo:padding-right="0.0014in" fo:padding-top="0in" fo:padding-bottom="0in" fo:border="0.25pt solid #000000"/>
    </style:style>
    <style:style style:name="Table15.E7" style:family="table-cell">
      <style:table-cell-properties fo:padding-left="0.0014in" fo:padding-right="0.0014in" fo:padding-top="0in" fo:padding-bottom="0in" fo:border="0.25pt solid #000000"/>
    </style:style>
    <style:style style:name="Table15.F7" style:family="table-cell">
      <style:table-cell-properties fo:padding-left="0.0014in" fo:padding-right="0.0014in" fo:padding-top="0in" fo:padding-bottom="0in" fo:border="0.25pt solid #000000"/>
    </style:style>
    <style:style style:name="Table15.G7" style:family="table-cell">
      <style:table-cell-properties fo:padding-left="0.0014in" fo:padding-right="0.0014in" fo:padding-top="0in" fo:padding-bottom="0in" fo:border="0.25pt solid #000000"/>
    </style:style>
    <style:style style:name="Table15.H7" style:family="table-cell">
      <style:table-cell-properties fo:padding-left="0.0014in" fo:padding-right="0.0014in" fo:padding-top="0in" fo:padding-bottom="0in" fo:border="0.25pt solid #000000"/>
    </style:style>
    <style:style style:name="Table15.I7" style:family="table-cell">
      <style:table-cell-properties fo:padding-left="0.0014in" fo:padding-right="0.0014in" fo:padding-top="0in" fo:padding-bottom="0in" fo:border="0.25pt solid #000000"/>
    </style:style>
    <style:style style:name="Table15.8" style:family="table-row">
      <style:table-row-properties style:min-row-height="0.0833in" fo:keep-together="auto"/>
    </style:style>
    <style:style style:name="Table15.9" style:family="table-row">
      <style:table-row-properties style:min-row-height="0.484in" fo:keep-together="auto"/>
    </style:style>
    <style:style style:name="Table15.A9" style:family="table-cell">
      <style:table-cell-properties fo:padding-left="0.0014in" fo:padding-right="0.0014in" fo:padding-top="0in" fo:padding-bottom="0in" fo:border="0.25pt solid #000000"/>
    </style:style>
    <style:style style:name="Table15.B9" style:family="table-cell">
      <style:table-cell-properties fo:padding-left="0.0014in" fo:padding-right="0.0014in" fo:padding-top="0in" fo:padding-bottom="0in" fo:border="0.25pt solid #000000"/>
    </style:style>
    <style:style style:name="Table15.C9" style:family="table-cell">
      <style:table-cell-properties fo:padding-left="0.0014in" fo:padding-right="0.0014in" fo:padding-top="0in" fo:padding-bottom="0in" fo:border="0.25pt solid #000000"/>
    </style:style>
    <style:style style:name="Table15.D9" style:family="table-cell">
      <style:table-cell-properties fo:padding-left="0.0014in" fo:padding-right="0.0014in" fo:padding-top="0in" fo:padding-bottom="0in" fo:border="0.25pt solid #000000"/>
    </style:style>
    <style:style style:name="Table15.E9" style:family="table-cell">
      <style:table-cell-properties fo:padding-left="0.0014in" fo:padding-right="0.0014in" fo:padding-top="0in" fo:padding-bottom="0in" fo:border="0.25pt solid #000000"/>
    </style:style>
    <style:style style:name="Table15.F9" style:family="table-cell">
      <style:table-cell-properties fo:padding-left="0.0014in" fo:padding-right="0.0014in" fo:padding-top="0in" fo:padding-bottom="0in" fo:border="0.25pt solid #000000"/>
    </style:style>
    <style:style style:name="Table15.G9" style:family="table-cell">
      <style:table-cell-properties fo:padding-left="0.0014in" fo:padding-right="0.0014in" fo:padding-top="0in" fo:padding-bottom="0in" fo:border="0.25pt solid #000000"/>
    </style:style>
    <style:style style:name="Table15.H9" style:family="table-cell">
      <style:table-cell-properties fo:padding-left="0.0014in" fo:padding-right="0.0014in" fo:padding-top="0in" fo:padding-bottom="0in" fo:border="0.25pt solid #000000"/>
    </style:style>
    <style:style style:name="Table15.I9" style:family="table-cell">
      <style:table-cell-properties fo:padding-left="0.0014in" fo:padding-right="0.0014in" fo:padding-top="0in" fo:padding-bottom="0in" fo:border="0.25pt solid #000000"/>
    </style:style>
    <style:style style:name="Table15.10" style:family="table-row">
      <style:table-row-properties style:min-row-height="0.4847in" fo:keep-together="auto"/>
    </style:style>
    <style:style style:name="Table15.A10" style:family="table-cell">
      <style:table-cell-properties fo:padding-left="0.0014in" fo:padding-right="0.0014in" fo:padding-top="0in" fo:padding-bottom="0in" fo:border="0.25pt solid #000000"/>
    </style:style>
    <style:style style:name="Table15.B10" style:family="table-cell">
      <style:table-cell-properties fo:padding-left="0.0014in" fo:padding-right="0.0014in" fo:padding-top="0in" fo:padding-bottom="0in" fo:border="0.25pt solid #000000"/>
    </style:style>
    <style:style style:name="Table15.C10" style:family="table-cell">
      <style:table-cell-properties fo:padding-left="0.0014in" fo:padding-right="0.0014in" fo:padding-top="0in" fo:padding-bottom="0in" fo:border="0.25pt solid #000000"/>
    </style:style>
    <style:style style:name="Table15.D10" style:family="table-cell">
      <style:table-cell-properties fo:padding-left="0.0014in" fo:padding-right="0.0014in" fo:padding-top="0in" fo:padding-bottom="0in" fo:border="0.25pt solid #000000"/>
    </style:style>
    <style:style style:name="Table15.E10" style:family="table-cell">
      <style:table-cell-properties fo:padding-left="0.0014in" fo:padding-right="0.0014in" fo:padding-top="0in" fo:padding-bottom="0in" fo:border="0.25pt solid #000000"/>
    </style:style>
    <style:style style:name="Table15.F10" style:family="table-cell">
      <style:table-cell-properties fo:padding-left="0.0014in" fo:padding-right="0.0014in" fo:padding-top="0in" fo:padding-bottom="0in" fo:border="0.25pt solid #000000"/>
    </style:style>
    <style:style style:name="Table15.G10" style:family="table-cell">
      <style:table-cell-properties fo:padding-left="0.0014in" fo:padding-right="0.0014in" fo:padding-top="0in" fo:padding-bottom="0in" fo:border="0.25pt solid #000000"/>
    </style:style>
    <style:style style:name="Table15.H10" style:family="table-cell">
      <style:table-cell-properties fo:padding-left="0.0014in" fo:padding-right="0.0014in" fo:padding-top="0in" fo:padding-bottom="0in" fo:border="0.25pt solid #000000"/>
    </style:style>
    <style:style style:name="Table15.I10" style:family="table-cell">
      <style:table-cell-properties fo:padding-left="0.0014in" fo:padding-right="0.0014in" fo:padding-top="0in" fo:padding-bottom="0in" fo:border="0.25pt solid #000000"/>
    </style:style>
    <style:style style:name="Table15.A11" style:family="table-cell">
      <style:table-cell-properties fo:padding-left="0.0014in" fo:padding-right="0.0014in" fo:padding-top="0in" fo:padding-bottom="0in" fo:border="0.25pt solid #000000"/>
    </style:style>
    <style:style style:name="Table15.B11" style:family="table-cell">
      <style:table-cell-properties fo:padding-left="0.0014in" fo:padding-right="0.0014in" fo:padding-top="0in" fo:padding-bottom="0in" fo:border="0.25pt solid #000000"/>
    </style:style>
    <style:style style:name="Table15.C11" style:family="table-cell">
      <style:table-cell-properties fo:padding-left="0.0014in" fo:padding-right="0.0014in" fo:padding-top="0in" fo:padding-bottom="0in" fo:border="0.25pt solid #000000"/>
    </style:style>
    <style:style style:name="Table15.D11" style:family="table-cell">
      <style:table-cell-properties fo:padding-left="0.0014in" fo:padding-right="0.0014in" fo:padding-top="0in" fo:padding-bottom="0in" fo:border="0.25pt solid #000000"/>
    </style:style>
    <style:style style:name="Table15.E11" style:family="table-cell">
      <style:table-cell-properties fo:padding-left="0.0014in" fo:padding-right="0.0014in" fo:padding-top="0in" fo:padding-bottom="0in" fo:border="0.25pt solid #000000"/>
    </style:style>
    <style:style style:name="Table15.F11" style:family="table-cell">
      <style:table-cell-properties fo:padding-left="0.0014in" fo:padding-right="0.0014in" fo:padding-top="0in" fo:padding-bottom="0in" fo:border="0.25pt solid #000000"/>
    </style:style>
    <style:style style:name="Table15.G11" style:family="table-cell">
      <style:table-cell-properties fo:padding-left="0.0014in" fo:padding-right="0.0014in" fo:padding-top="0in" fo:padding-bottom="0in" fo:border="0.25pt solid #000000"/>
    </style:style>
    <style:style style:name="Table15.H11" style:family="table-cell">
      <style:table-cell-properties fo:padding-left="0.0014in" fo:padding-right="0.0014in" fo:padding-top="0in" fo:padding-bottom="0in" fo:border="0.25pt solid #000000"/>
    </style:style>
    <style:style style:name="Table15.I11" style:family="table-cell">
      <style:table-cell-properties fo:padding-left="0.0014in" fo:padding-right="0.0014in" fo:padding-top="0in" fo:padding-bottom="0in" fo:border="0.25pt solid #000000"/>
    </style:style>
    <style:style style:name="Table15.A12" style:family="table-cell">
      <style:table-cell-properties fo:padding-left="0.0014in" fo:padding-right="0.0014in" fo:padding-top="0in" fo:padding-bottom="0in" fo:border="0.25pt solid #000000"/>
    </style:style>
    <style:style style:name="Table15.B12" style:family="table-cell">
      <style:table-cell-properties fo:padding-left="0.0014in" fo:padding-right="0.0014in" fo:padding-top="0in" fo:padding-bottom="0in" fo:border="0.25pt solid #000000"/>
    </style:style>
    <style:style style:name="Table15.C12" style:family="table-cell">
      <style:table-cell-properties fo:padding-left="0.0014in" fo:padding-right="0.0014in" fo:padding-top="0in" fo:padding-bottom="0in" fo:border="0.25pt solid #000000"/>
    </style:style>
    <style:style style:name="Table15.D12" style:family="table-cell">
      <style:table-cell-properties fo:padding-left="0.0014in" fo:padding-right="0.0014in" fo:padding-top="0in" fo:padding-bottom="0in" fo:border="0.25pt solid #000000"/>
    </style:style>
    <style:style style:name="Table15.E12" style:family="table-cell">
      <style:table-cell-properties fo:padding-left="0.0014in" fo:padding-right="0.0014in" fo:padding-top="0in" fo:padding-bottom="0in" fo:border="0.25pt solid #000000"/>
    </style:style>
    <style:style style:name="Table15.F12" style:family="table-cell">
      <style:table-cell-properties fo:padding-left="0.0014in" fo:padding-right="0.0014in" fo:padding-top="0in" fo:padding-bottom="0in" fo:border="0.25pt solid #000000"/>
    </style:style>
    <style:style style:name="Table15.G12" style:family="table-cell">
      <style:table-cell-properties fo:padding-left="0.0014in" fo:padding-right="0.0014in" fo:padding-top="0in" fo:padding-bottom="0in" fo:border="0.25pt solid #000000"/>
    </style:style>
    <style:style style:name="Table15.H12" style:family="table-cell">
      <style:table-cell-properties fo:padding-left="0.0014in" fo:padding-right="0.0014in" fo:padding-top="0in" fo:padding-bottom="0in" fo:border="0.25pt solid #000000"/>
    </style:style>
    <style:style style:name="Table15.I12" style:family="table-cell">
      <style:table-cell-properties fo:padding-left="0.0014in" fo:padding-right="0.0014in" fo:padding-top="0in" fo:padding-bottom="0in" fo:border="0.25pt solid #000000"/>
    </style:style>
    <style:style style:name="Table16" style:family="table">
      <style:table-properties style:width="4.8153in" fo:margin-left="1.1403in" fo:margin-top="0in" fo:margin-bottom="0in" table:align="left" style:writing-mode="page"/>
    </style:style>
    <style:style style:name="Table16.A" style:family="table-column">
      <style:table-column-properties style:column-width="0.2403in"/>
    </style:style>
    <style:style style:name="Table16.B" style:family="table-column">
      <style:table-column-properties style:column-width="1.066in"/>
    </style:style>
    <style:style style:name="Table16.C" style:family="table-column">
      <style:table-column-properties style:column-width="0.4653in"/>
    </style:style>
    <style:style style:name="Table16.D" style:family="table-column">
      <style:table-column-properties style:column-width="0.4847in"/>
    </style:style>
    <style:style style:name="Table16.E" style:family="table-column">
      <style:table-column-properties style:column-width="0.4479in"/>
    </style:style>
    <style:style style:name="Table16.F" style:family="table-column">
      <style:table-column-properties style:column-width="0.4618in"/>
    </style:style>
    <style:style style:name="Table16.G" style:family="table-column">
      <style:table-column-properties style:column-width="0.4569in"/>
    </style:style>
    <style:style style:name="Table16.H" style:family="table-column">
      <style:table-column-properties style:column-width="0.4285in"/>
    </style:style>
    <style:style style:name="Table16.I" style:family="table-column">
      <style:table-column-properties style:column-width="0.7639in"/>
    </style:style>
    <style:style style:name="Table16.1" style:family="table-row">
      <style:table-row-properties style:min-row-height="0.2528in" fo:keep-together="auto"/>
    </style:style>
    <style:style style:name="Table16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16.2" style:family="table-row">
      <style:table-row-properties style:min-row-height="0.1451in" fo:keep-together="auto"/>
    </style:style>
    <style:style style:name="Table16.3" style:family="table-row">
      <style:table-row-properties style:min-row-height="0.2222in" fo:keep-together="auto"/>
    </style:style>
    <style:style style:name="Table16.4" style:family="table-row">
      <style:table-row-properties style:min-row-height="0.5528in" fo:keep-together="auto"/>
    </style:style>
    <style:style style:name="Table16.A4" style:family="table-cell">
      <style:table-cell-properties fo:padding-left="0.0014in" fo:padding-right="0.0014in" fo:padding-top="0in" fo:padding-bottom="0in" fo:border="0.25pt solid #000000"/>
    </style:style>
    <style:style style:name="Table16.B4" style:family="table-cell">
      <style:table-cell-properties fo:padding-left="0.0014in" fo:padding-right="0.0014in" fo:padding-top="0in" fo:padding-bottom="0in" fo:border="0.25pt solid #000000"/>
    </style:style>
    <style:style style:name="Table16.C4" style:family="table-cell">
      <style:table-cell-properties fo:padding-left="0.0014in" fo:padding-right="0.0014in" fo:padding-top="0in" fo:padding-bottom="0in" fo:border="0.25pt solid #000000"/>
    </style:style>
    <style:style style:name="Table16.D4" style:family="table-cell">
      <style:table-cell-properties fo:padding-left="0.0014in" fo:padding-right="0.0014in" fo:padding-top="0in" fo:padding-bottom="0in" fo:border="0.25pt solid #000000"/>
    </style:style>
    <style:style style:name="Table16.E4" style:family="table-cell">
      <style:table-cell-properties fo:padding-left="0.0014in" fo:padding-right="0.0014in" fo:padding-top="0in" fo:padding-bottom="0in" fo:border="0.25pt solid #000000"/>
    </style:style>
    <style:style style:name="Table16.F4" style:family="table-cell">
      <style:table-cell-properties fo:padding-left="0.0014in" fo:padding-right="0.0014in" fo:padding-top="0in" fo:padding-bottom="0in" fo:border="0.25pt solid #000000"/>
    </style:style>
    <style:style style:name="Table16.G4" style:family="table-cell">
      <style:table-cell-properties fo:padding-left="0.0014in" fo:padding-right="0.0014in" fo:padding-top="0in" fo:padding-bottom="0in" fo:border="0.25pt solid #000000"/>
    </style:style>
    <style:style style:name="Table16.H4" style:family="table-cell">
      <style:table-cell-properties fo:padding-left="0.0014in" fo:padding-right="0.0014in" fo:padding-top="0in" fo:padding-bottom="0in" fo:border="0.25pt solid #000000"/>
    </style:style>
    <style:style style:name="Table16.I4" style:family="table-cell">
      <style:table-cell-properties fo:padding-left="0.0014in" fo:padding-right="0.0014in" fo:padding-top="0in" fo:padding-bottom="0in" fo:border="0.25pt solid #000000"/>
    </style:style>
    <style:style style:name="Table22" style:family="table">
      <style:table-properties style:width="4.7944in" fo:margin-left="1.1528in" fo:margin-top="0in" fo:margin-bottom="0in" table:align="left" style:writing-mode="page"/>
    </style:style>
    <style:style style:name="Table22.A" style:family="table-column">
      <style:table-column-properties style:column-width="0.2243in"/>
    </style:style>
    <style:style style:name="Table22.B" style:family="table-column">
      <style:table-column-properties style:column-width="1.2854in"/>
    </style:style>
    <style:style style:name="Table22.C" style:family="table-column">
      <style:table-column-properties style:column-width="0.4229in"/>
    </style:style>
    <style:style style:name="Table22.D" style:family="table-column">
      <style:table-column-properties style:column-width="0.5931in"/>
    </style:style>
    <style:style style:name="Table22.E" style:family="table-column">
      <style:table-column-properties style:column-width="0.3715in"/>
    </style:style>
    <style:style style:name="Table22.F" style:family="table-column">
      <style:table-column-properties style:column-width="0.4813in"/>
    </style:style>
    <style:style style:name="Table22.G" style:family="table-column">
      <style:table-column-properties style:column-width="0.4507in"/>
    </style:style>
    <style:style style:name="Table22.H" style:family="table-column">
      <style:table-column-properties style:column-width="0.4257in"/>
    </style:style>
    <style:style style:name="Table22.I" style:family="table-column">
      <style:table-column-properties style:column-width="0.5396in"/>
    </style:style>
    <style:style style:name="Table22.1" style:family="table-row">
      <style:table-row-properties style:min-row-height="0.3153in" fo:keep-together="auto"/>
    </style:style>
    <style:style style:name="Table22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22.2" style:family="table-row">
      <style:table-row-properties style:min-row-height="0.2944in" fo:keep-together="auto"/>
    </style:style>
    <style:style style:name="Table22.3" style:family="table-row">
      <style:table-row-properties style:min-row-height="0.7583in" fo:keep-together="auto"/>
    </style:style>
    <style:style style:name="Table22.A3" style:family="table-cell">
      <style:table-cell-properties fo:padding-left="0.0014in" fo:padding-right="0.0014in" fo:padding-top="0in" fo:padding-bottom="0in" fo:border="0.25pt solid #000000"/>
    </style:style>
    <style:style style:name="Table22.B3" style:family="table-cell">
      <style:table-cell-properties fo:padding-left="0.0014in" fo:padding-right="0.0014in" fo:padding-top="0in" fo:padding-bottom="0in" fo:border="0.25pt solid #000000"/>
    </style:style>
    <style:style style:name="Table22.C3" style:family="table-cell">
      <style:table-cell-properties fo:padding-left="0.0014in" fo:padding-right="0.0014in" fo:padding-top="0in" fo:padding-bottom="0in" fo:border="0.25pt solid #000000"/>
    </style:style>
    <style:style style:name="Table22.D3" style:family="table-cell">
      <style:table-cell-properties fo:padding-left="0.0014in" fo:padding-right="0.0014in" fo:padding-top="0in" fo:padding-bottom="0in" fo:border="0.25pt solid #000000"/>
    </style:style>
    <style:style style:name="Table22.E3" style:family="table-cell">
      <style:table-cell-properties fo:padding-left="0.0014in" fo:padding-right="0.0014in" fo:padding-top="0in" fo:padding-bottom="0in" fo:border="0.25pt solid #000000"/>
    </style:style>
    <style:style style:name="Table22.F3" style:family="table-cell">
      <style:table-cell-properties fo:padding-left="0.0014in" fo:padding-right="0.0014in" fo:padding-top="0in" fo:padding-bottom="0in" fo:border="0.25pt solid #000000"/>
    </style:style>
    <style:style style:name="Table22.G3" style:family="table-cell">
      <style:table-cell-properties fo:padding-left="0.0014in" fo:padding-right="0.0014in" fo:padding-top="0in" fo:padding-bottom="0in" fo:border="0.25pt solid #000000"/>
    </style:style>
    <style:style style:name="Table22.H3" style:family="table-cell">
      <style:table-cell-properties fo:padding-left="0.0014in" fo:padding-right="0.0014in" fo:padding-top="0in" fo:padding-bottom="0in" fo:border="0.25pt solid #000000"/>
    </style:style>
    <style:style style:name="Table22.I3" style:family="table-cell">
      <style:table-cell-properties fo:padding-left="0.0014in" fo:padding-right="0.0014in" fo:padding-top="0in" fo:padding-bottom="0in" fo:border="0.25pt solid #000000"/>
    </style:style>
    <style:style style:name="Table23" style:family="table">
      <style:table-properties style:width="4.6167in" fo:margin-left="1.2479in" fo:margin-top="0in" fo:margin-bottom="0in" table:align="left" style:writing-mode="page"/>
    </style:style>
    <style:style style:name="Table23.A" style:family="table-column">
      <style:table-column-properties style:column-width="0.216in"/>
    </style:style>
    <style:style style:name="Table23.B" style:family="table-column">
      <style:table-column-properties style:column-width="1.2382in"/>
    </style:style>
    <style:style style:name="Table23.C" style:family="table-column">
      <style:table-column-properties style:column-width="0.4076in"/>
    </style:style>
    <style:style style:name="Table23.D" style:family="table-column">
      <style:table-column-properties style:column-width="0.5715in"/>
    </style:style>
    <style:style style:name="Table23.E" style:family="table-column">
      <style:table-column-properties style:column-width="0.3854in"/>
    </style:style>
    <style:style style:name="Table23.F" style:family="table-column">
      <style:table-column-properties style:column-width="0.4646in"/>
    </style:style>
    <style:style style:name="Table23.H" style:family="table-column">
      <style:table-column-properties style:column-width="0.4389in"/>
    </style:style>
    <style:style style:name="Table23.I" style:family="table-column">
      <style:table-column-properties style:column-width="0.4868in"/>
    </style:style>
    <style:style style:name="Table23.1" style:family="table-row">
      <style:table-row-properties style:min-row-height="0.2667in" fo:keep-together="auto"/>
    </style:style>
    <style:style style:name="Table23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23.2" style:family="table-row">
      <style:table-row-properties style:min-row-height="0.2653in" fo:keep-together="auto"/>
    </style:style>
    <style:style style:name="Table23.3" style:family="table-row">
      <style:table-row-properties style:min-row-height="3.7875in" fo:keep-together="auto"/>
    </style:style>
    <style:style style:name="Table23.A3" style:family="table-cell">
      <style:table-cell-properties fo:padding-left="0.0014in" fo:padding-right="0.0014in" fo:padding-top="0in" fo:padding-bottom="0in" fo:border="0.25pt solid #000000"/>
    </style:style>
    <style:style style:name="Table23.B3" style:family="table-cell">
      <style:table-cell-properties fo:padding-left="0.0014in" fo:padding-right="0.0014in" fo:padding-top="0in" fo:padding-bottom="0in" fo:border="0.25pt solid #000000"/>
    </style:style>
    <style:style style:name="Table23.C3" style:family="table-cell">
      <style:table-cell-properties fo:padding-left="0.0014in" fo:padding-right="0.0014in" fo:padding-top="0in" fo:padding-bottom="0in" fo:border="0.25pt solid #000000"/>
    </style:style>
    <style:style style:name="Table23.D3" style:family="table-cell">
      <style:table-cell-properties fo:padding-left="0.0014in" fo:padding-right="0.0014in" fo:padding-top="0in" fo:padding-bottom="0in" fo:border="0.25pt solid #000000"/>
    </style:style>
    <style:style style:name="Table23.E3" style:family="table-cell">
      <style:table-cell-properties fo:padding-left="0.0014in" fo:padding-right="0.0014in" fo:padding-top="0in" fo:padding-bottom="0in" fo:border="0.25pt solid #000000"/>
    </style:style>
    <style:style style:name="Table23.F3" style:family="table-cell">
      <style:table-cell-properties fo:padding-left="0.0014in" fo:padding-right="0.0014in" fo:padding-top="0in" fo:padding-bottom="0in" fo:border="0.25pt solid #000000"/>
    </style:style>
    <style:style style:name="Table23.G3" style:family="table-cell">
      <style:table-cell-properties fo:padding-left="0.0014in" fo:padding-right="0.0014in" fo:padding-top="0in" fo:padding-bottom="0in" fo:border="0.25pt solid #000000"/>
    </style:style>
    <style:style style:name="Table23.H3" style:family="table-cell">
      <style:table-cell-properties fo:padding-left="0.0014in" fo:padding-right="0.0014in" fo:padding-top="0in" fo:padding-bottom="0in" fo:border="0.25pt solid #000000"/>
    </style:style>
    <style:style style:name="Table23.I3" style:family="table-cell">
      <style:table-cell-properties fo:padding-left="0.0014in" fo:padding-right="0.0014in" fo:padding-top="0in" fo:padding-bottom="0in" fo:border="0.25pt solid #000000"/>
    </style:style>
    <style:style style:name="Table24" style:family="table">
      <style:table-properties style:width="4.7931in" fo:margin-left="1.1569in" fo:margin-top="0in" fo:margin-bottom="0in" table:align="left" style:writing-mode="page"/>
    </style:style>
    <style:style style:name="Table24.A" style:family="table-column">
      <style:table-column-properties style:column-width="0.2243in"/>
    </style:style>
    <style:style style:name="Table24.B" style:family="table-column">
      <style:table-column-properties style:column-width="1.2854in"/>
    </style:style>
    <style:style style:name="Table24.C" style:family="table-column">
      <style:table-column-properties style:column-width="0.4222in"/>
    </style:style>
    <style:style style:name="Table24.D" style:family="table-column">
      <style:table-column-properties style:column-width="0.5382in"/>
    </style:style>
    <style:style style:name="Table24.E" style:family="table-column">
      <style:table-column-properties style:column-width="0.3993in"/>
    </style:style>
    <style:style style:name="Table24.F" style:family="table-column">
      <style:table-column-properties style:column-width="0.4826in"/>
    </style:style>
    <style:style style:name="Table24.G" style:family="table-column">
      <style:table-column-properties style:column-width="0.4785in"/>
    </style:style>
    <style:style style:name="Table24.H" style:family="table-column">
      <style:table-column-properties style:column-width="0.4563in"/>
    </style:style>
    <style:style style:name="Table24.I" style:family="table-column">
      <style:table-column-properties style:column-width="0.5063in"/>
    </style:style>
    <style:style style:name="Table24.1" style:family="table-row">
      <style:table-row-properties style:min-row-height="0.2806in" fo:keep-together="auto"/>
    </style:style>
    <style:style style:name="Table24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24.2" style:family="table-row">
      <style:table-row-properties style:min-row-height="0.275in" fo:keep-together="auto"/>
    </style:style>
    <style:style style:name="Table24.3" style:family="table-row">
      <style:table-row-properties style:min-row-height="2.6208in" fo:keep-together="auto"/>
    </style:style>
    <style:style style:name="Table24.A3" style:family="table-cell">
      <style:table-cell-properties fo:padding-left="0.0014in" fo:padding-right="0.0014in" fo:padding-top="0in" fo:padding-bottom="0in" fo:border="0.25pt solid #000000"/>
    </style:style>
    <style:style style:name="Table24.B3" style:family="table-cell">
      <style:table-cell-properties fo:padding-left="0.0014in" fo:padding-right="0.0014in" fo:padding-top="0in" fo:padding-bottom="0in" fo:border="0.25pt solid #000000"/>
    </style:style>
    <style:style style:name="Table24.C3" style:family="table-cell">
      <style:table-cell-properties fo:padding-left="0.0014in" fo:padding-right="0.0014in" fo:padding-top="0in" fo:padding-bottom="0in" fo:border="0.25pt solid #000000"/>
    </style:style>
    <style:style style:name="Table24.D3" style:family="table-cell">
      <style:table-cell-properties fo:padding-left="0.0014in" fo:padding-right="0.0014in" fo:padding-top="0in" fo:padding-bottom="0in" fo:border="0.25pt solid #000000"/>
    </style:style>
    <style:style style:name="Table24.E3" style:family="table-cell">
      <style:table-cell-properties fo:padding-left="0.0014in" fo:padding-right="0.0014in" fo:padding-top="0in" fo:padding-bottom="0in" fo:border="0.25pt solid #000000"/>
    </style:style>
    <style:style style:name="Table24.F3" style:family="table-cell">
      <style:table-cell-properties fo:padding-left="0.0014in" fo:padding-right="0.0014in" fo:padding-top="0in" fo:padding-bottom="0in" fo:border="0.25pt solid #000000"/>
    </style:style>
    <style:style style:name="Table24.G3" style:family="table-cell">
      <style:table-cell-properties fo:padding-left="0.0014in" fo:padding-right="0.0014in" fo:padding-top="0in" fo:padding-bottom="0in" fo:border="0.25pt solid #000000"/>
    </style:style>
    <style:style style:name="Table24.H3" style:family="table-cell">
      <style:table-cell-properties fo:padding-left="0.0014in" fo:padding-right="0.0014in" fo:padding-top="0in" fo:padding-bottom="0in" fo:border="0.25pt solid #000000"/>
    </style:style>
    <style:style style:name="Table24.I3" style:family="table-cell">
      <style:table-cell-properties fo:padding-left="0.0014in" fo:padding-right="0.0014in" fo:padding-top="0in" fo:padding-bottom="0in" fo:border="0.25pt solid #000000"/>
    </style:style>
    <style:style style:name="Table26" style:family="table">
      <style:table-properties style:width="4.6368in" fo:margin-left="1.2347in" fo:margin-top="0in" fo:margin-bottom="0in" table:align="left" style:writing-mode="page"/>
    </style:style>
    <style:style style:name="Table26.A" style:family="table-column">
      <style:table-column-properties style:column-width="0.216in"/>
    </style:style>
    <style:style style:name="Table26.B" style:family="table-column">
      <style:table-column-properties style:column-width="1.2444in"/>
    </style:style>
    <style:style style:name="Table26.C" style:family="table-column">
      <style:table-column-properties style:column-width="0.4104in"/>
    </style:style>
    <style:style style:name="Table26.D" style:family="table-column">
      <style:table-column-properties style:column-width="0.5201in"/>
    </style:style>
    <style:style style:name="Table26.E" style:family="table-column">
      <style:table-column-properties style:column-width="0.4424in"/>
    </style:style>
    <style:style style:name="Table26.F" style:family="table-column">
      <style:table-column-properties style:column-width="0.4667in"/>
    </style:style>
    <style:style style:name="Table26.G" style:family="table-column">
      <style:table-column-properties style:column-width="0.4083in"/>
    </style:style>
    <style:style style:name="Table26.H" style:family="table-column">
      <style:table-column-properties style:column-width="0.441in"/>
    </style:style>
    <style:style style:name="Table26.I" style:family="table-column">
      <style:table-column-properties style:column-width="0.4875in"/>
    </style:style>
    <style:style style:name="Table26.1" style:family="table-row">
      <style:table-row-properties style:min-row-height="0.2653in" fo:keep-together="auto"/>
    </style:style>
    <style:style style:name="Table26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26.2" style:family="table-row">
      <style:table-row-properties style:min-row-height="0.2646in" fo:keep-together="auto"/>
    </style:style>
    <style:style style:name="Table26.3" style:family="table-row">
      <style:table-row-properties style:min-row-height="1.6021in" fo:keep-together="auto"/>
    </style:style>
    <style:style style:name="Table26.A3" style:family="table-cell">
      <style:table-cell-properties fo:padding-left="0.0014in" fo:padding-right="0.0014in" fo:padding-top="0in" fo:padding-bottom="0in" fo:border="0.25pt solid #000000"/>
    </style:style>
    <style:style style:name="Table26.B3" style:family="table-cell">
      <style:table-cell-properties fo:padding-left="0.0014in" fo:padding-right="0.0014in" fo:padding-top="0in" fo:padding-bottom="0in" fo:border="0.25pt solid #000000"/>
    </style:style>
    <style:style style:name="Table26.C3" style:family="table-cell">
      <style:table-cell-properties fo:padding-left="0.0014in" fo:padding-right="0.0014in" fo:padding-top="0in" fo:padding-bottom="0in" fo:border="0.25pt solid #000000"/>
    </style:style>
    <style:style style:name="Table26.D3" style:family="table-cell">
      <style:table-cell-properties fo:padding-left="0.0014in" fo:padding-right="0.0014in" fo:padding-top="0in" fo:padding-bottom="0in" fo:border="0.25pt solid #000000"/>
    </style:style>
    <style:style style:name="Table26.E3" style:family="table-cell">
      <style:table-cell-properties fo:padding-left="0.0014in" fo:padding-right="0.0014in" fo:padding-top="0in" fo:padding-bottom="0in" fo:border="0.25pt solid #000000"/>
    </style:style>
    <style:style style:name="Table26.F3" style:family="table-cell">
      <style:table-cell-properties fo:padding-left="0.0014in" fo:padding-right="0.0014in" fo:padding-top="0in" fo:padding-bottom="0in" fo:border="0.25pt solid #000000"/>
    </style:style>
    <style:style style:name="Table26.G3" style:family="table-cell">
      <style:table-cell-properties fo:padding-left="0.0014in" fo:padding-right="0.0014in" fo:padding-top="0in" fo:padding-bottom="0in" fo:border="0.25pt solid #000000"/>
    </style:style>
    <style:style style:name="Table26.H3" style:family="table-cell">
      <style:table-cell-properties fo:padding-left="0.0014in" fo:padding-right="0.0014in" fo:padding-top="0in" fo:padding-bottom="0in" fo:border="0.25pt solid #000000"/>
    </style:style>
    <style:style style:name="Table26.I3" style:family="table-cell">
      <style:table-cell-properties fo:padding-left="0.0014in" fo:padding-right="0.0014in" fo:padding-top="0in" fo:padding-bottom="0in" fo:border="0.25pt solid #000000"/>
    </style:style>
    <style:style style:name="Table27" style:family="table">
      <style:table-properties style:width="4.5736in" fo:margin-left="1.2736in" fo:margin-top="0in" fo:margin-bottom="0in" table:align="left" style:writing-mode="page"/>
    </style:style>
    <style:style style:name="Table27.A" style:family="table-column">
      <style:table-column-properties style:column-width="0.2139in"/>
    </style:style>
    <style:style style:name="Table27.B" style:family="table-column">
      <style:table-column-properties style:column-width="1.2257in"/>
    </style:style>
    <style:style style:name="Table27.C" style:family="table-column">
      <style:table-column-properties style:column-width="0.375in"/>
    </style:style>
    <style:style style:name="Table27.D" style:family="table-column">
      <style:table-column-properties style:column-width="0.5951in"/>
    </style:style>
    <style:style style:name="Table27.E" style:family="table-column">
      <style:table-column-properties style:column-width="0.3819in"/>
    </style:style>
    <style:style style:name="Table27.F" style:family="table-column">
      <style:table-column-properties style:column-width="0.4604in"/>
    </style:style>
    <style:style style:name="Table27.G" style:family="table-column">
      <style:table-column-properties style:column-width="0.4035in"/>
    </style:style>
    <style:style style:name="Table27.H" style:family="table-column">
      <style:table-column-properties style:column-width="0.4354in"/>
    </style:style>
    <style:style style:name="Table27.I" style:family="table-column">
      <style:table-column-properties style:column-width="0.4826in"/>
    </style:style>
    <style:style style:name="Table27.1" style:family="table-row">
      <style:table-row-properties style:min-row-height="0.1882in" fo:keep-together="auto"/>
    </style:style>
    <style:style style:name="Table27.A1" style:family="table-cell">
      <style:table-cell-properties fo:background-color="#cccccc" fo:padding-left="0.0014in" fo:padding-right="0.0014in" fo:padding-top="0in" fo:padding-bottom="0in" fo:border="0.25pt solid #000000">
        <style:background-image/>
      </style:table-cell-properties>
    </style:style>
    <style:style style:name="Table27.2" style:family="table-row">
      <style:table-row-properties style:min-row-height="0.2674in" fo:keep-together="auto"/>
    </style:style>
    <style:style style:name="Table27.3" style:family="table-row">
      <style:table-row-properties style:min-row-height="1.3806in" fo:keep-together="auto"/>
    </style:style>
    <style:style style:name="Table27.A3" style:family="table-cell">
      <style:table-cell-properties fo:padding-left="0.0014in" fo:padding-right="0.0014in" fo:padding-top="0in" fo:padding-bottom="0in" fo:border="0.25pt solid #000000"/>
    </style:style>
    <style:style style:name="Table27.B3" style:family="table-cell">
      <style:table-cell-properties fo:padding-left="0.0014in" fo:padding-right="0.0014in" fo:padding-top="0in" fo:padding-bottom="0in" fo:border="0.25pt solid #000000"/>
    </style:style>
    <style:style style:name="Table27.C3" style:family="table-cell">
      <style:table-cell-properties fo:padding-left="0.0014in" fo:padding-right="0.0014in" fo:padding-top="0in" fo:padding-bottom="0in" fo:border="0.25pt solid #000000"/>
    </style:style>
    <style:style style:name="Table27.D3" style:family="table-cell">
      <style:table-cell-properties fo:padding-left="0.0014in" fo:padding-right="0.0014in" fo:padding-top="0in" fo:padding-bottom="0in" fo:border="0.25pt solid #000000"/>
    </style:style>
    <style:style style:name="Table27.E3" style:family="table-cell">
      <style:table-cell-properties fo:padding-left="0.0014in" fo:padding-right="0.0014in" fo:padding-top="0in" fo:padding-bottom="0in" fo:border="0.25pt solid #000000"/>
    </style:style>
    <style:style style:name="Table27.F3" style:family="table-cell">
      <style:table-cell-properties fo:padding-left="0.0014in" fo:padding-right="0.0014in" fo:padding-top="0in" fo:padding-bottom="0in" fo:border="0.25pt solid #000000"/>
    </style:style>
    <style:style style:name="Table27.G3" style:family="table-cell">
      <style:table-cell-properties fo:padding-left="0.0014in" fo:padding-right="0.0014in" fo:padding-top="0in" fo:padding-bottom="0in" fo:border="0.25pt solid #000000"/>
    </style:style>
    <style:style style:name="Table27.H3" style:family="table-cell">
      <style:table-cell-properties fo:padding-left="0.0014in" fo:padding-right="0.0014in" fo:padding-top="0in" fo:padding-bottom="0in" fo:border="0.25pt solid #000000"/>
    </style:style>
    <style:style style:name="Table27.I3" style:family="table-cell">
      <style:table-cell-properties fo:padding-left="0.0014in" fo:padding-right="0.0014in" fo:padding-top="0in" fo:padding-bottom="0in" fo:border="0.25pt solid #000000"/>
    </style:style>
    <style:style style:name="P1" style:family="paragraph" style:parent-style-name="Text_20_body" style:master-page-name="Standard">
      <style:paragraph-properties fo:margin-left="2.328in" fo:margin-right="0in" fo:margin-top="0.0598in" fo:margin-bottom="0in" style:contextual-spacing="false" style:page-number="auto"/>
    </style:style>
    <style:style style:name="P2" style:family="paragraph" style:parent-style-name="Text_20_body">
      <style:paragraph-properties fo:margin-top="0.1717in" fo:margin-bottom="0in" style:contextual-spacing="false"/>
      <style:text-properties style:font-name="Source Sans Pro" fo:font-size="20.5pt" style:font-size-asian="20.5pt"/>
    </style:style>
    <style:style style:name="P3" style:family="paragraph" style:parent-style-name="Standard">
      <style:paragraph-properties fo:margin-left="1.5398in" fo:margin-right="1.9091in" fo:margin-top="0.2193in" fo:margin-bottom="0in" style:contextual-spacing="false" fo:line-height="0.1953in" fo:text-align="center" style:justify-single-word="false" fo:text-indent="0in" style:auto-text-indent="false"/>
    </style:style>
    <style:style style:name="P4" style:family="paragraph" style:parent-style-name="Standard">
      <style:paragraph-properties fo:margin-left="1.5398in" fo:margin-right="1.9091in" fo:margin-top="0in" fo:margin-bottom="0in" style:contextual-spacing="false" fo:line-height="0.1953in" fo:text-align="center" style:justify-single-word="false" fo:text-indent="0in" style:auto-text-indent="false"/>
    </style:style>
    <style:style style:name="P5" style:family="paragraph" style:parent-style-name="Text_20_body" style:master-page-name="Converted1">
      <style:paragraph-properties style:page-number="auto"/>
      <style:text-properties style:font-name="Source Sans Pro" fo:font-size="10pt" style:font-size-asian="10pt"/>
    </style:style>
    <style:style style:name="P6" style:family="paragraph" style:parent-style-name="Text_20_body">
      <style:text-properties style:font-name="Source Sans Pro" fo:font-size="10pt" style:font-size-asian="10pt"/>
    </style:style>
    <style:style style:name="P7" style:family="paragraph" style:parent-style-name="Text_20_body">
      <style:paragraph-properties fo:margin-top="0.1626in" fo:margin-bottom="0in" style:contextual-spacing="false"/>
      <style:text-properties style:font-name="Source Sans Pro" fo:font-size="10pt" style:font-size-asian="10pt"/>
    </style:style>
    <style:style style:name="P8" style:family="paragraph" style:parent-style-name="Standard">
      <style:paragraph-properties fo:margin-left="0.3937in" fo:margin-right="0in" fo:line-height="100%" fo:text-indent="0in" style:auto-text-indent="false"/>
    </style:style>
    <style:style style:name="P9" style:family="paragraph" style:parent-style-name="Text_20_body">
      <style:paragraph-properties fo:margin-top="0.0291in" fo:margin-bottom="0in" style:contextual-spacing="false"/>
      <style:text-properties style:font-name="Source Sans Pro" fo:font-size="10pt" style:font-size-asian="10pt"/>
    </style:style>
    <style:style style:name="P10" style:family="paragraph" style:parent-style-name="Heading_20_3">
      <style:paragraph-properties fo:margin-left="0.7484in" fo:margin-right="0in"/>
    </style:style>
    <style:style style:name="P11" style:family="paragraph" style:parent-style-name="Standard">
      <style:paragraph-properties fo:margin-left="0.7484in" fo:margin-right="0in" fo:margin-top="0.0126in" fo:margin-bottom="0in" style:contextual-spacing="false" fo:text-align="center" style:justify-single-word="false" fo:text-indent="0in" style:auto-text-indent="false"/>
    </style:style>
    <style:style style:name="P12" style:family="paragraph" style:parent-style-name="Heading_20_3">
      <style:paragraph-properties fo:margin-left="0in" fo:margin-right="0.4681in" fo:break-before="column"/>
    </style:style>
    <style:style style:name="P13" style:family="paragraph" style:parent-style-name="Standard">
      <style:paragraph-properties fo:margin-left="0in" fo:margin-right="0.4681in" fo:margin-top="0.0126in" fo:margin-bottom="0in" style:contextual-spacing="false" fo:text-align="center" style:justify-single-word="false" fo:text-indent="0in" style:auto-text-indent="false"/>
    </style:style>
    <style:style style:name="P14" style:family="paragraph" style:parent-style-name="Text_20_body">
      <style:text-properties style:font-name="Source Sans Pro" fo:font-size="12pt" style:font-size-asian="12pt"/>
    </style:style>
    <style:style style:name="P15" style:family="paragraph" style:parent-style-name="Text_20_body">
      <style:paragraph-properties fo:margin-top="0.0063in" fo:margin-bottom="0in" style:contextual-spacing="false"/>
      <style:text-properties style:font-name="Source Sans Pro" fo:font-size="12pt" style:font-size-asian="12pt"/>
    </style:style>
    <style:style style:name="P16" style:family="paragraph" style:parent-style-name="Heading_20_3">
      <style:paragraph-properties fo:margin-left="1.5398in" fo:margin-right="1.9146in" fo:margin-top="0in" fo:margin-bottom="0in" style:contextual-spacing="false"/>
    </style:style>
    <style:style style:name="P17" style:family="paragraph" style:parent-style-name="Text_20_body">
      <style:paragraph-properties fo:margin-top="0.0047in" fo:margin-bottom="0in" style:contextual-spacing="false"/>
      <style:text-properties style:font-name="Source Sans Pro Semibold" fo:font-size="2.5pt" fo:font-weight="bold" style:font-size-asian="2.5pt" style:font-weight-asian="bold"/>
    </style:style>
    <style:style style:name="P18" style:family="paragraph" style:parent-style-name="Text_20_body">
      <style:paragraph-properties fo:margin-top="0.1681in" fo:margin-bottom="0in" style:contextual-spacing="false"/>
      <style:text-properties style:font-name="Source Sans Pro Semibold" fo:font-size="10pt" fo:font-weight="bold" style:font-size-asian="10pt" style:font-weight-asian="bold"/>
    </style:style>
    <style:style style:name="P19" style:family="paragraph" style:parent-style-name="Standard">
      <style:paragraph-properties fo:margin-left="0.9965in" fo:margin-right="0in" fo:margin-top="0.0701in" fo:margin-bottom="0in" style:contextual-spacing="false" fo:line-height="0.1709in" fo:text-align="center" style:justify-single-word="false" fo:text-indent="0in" style:auto-text-indent="false"/>
    </style:style>
    <style:style style:name="P20" style:family="paragraph" style:parent-style-name="Standard">
      <style:paragraph-properties fo:margin-left="0.9965in" fo:margin-right="0in" fo:margin-top="0in" fo:margin-bottom="0in" style:contextual-spacing="false" fo:line-height="0.1709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.9965in" fo:margin-right="0in" fo:margin-top="0.1583in" fo:margin-bottom="0in" style:contextual-spacing="false" fo:line-height="0.1709in" fo:text-align="center" style:justify-single-word="false" fo:text-indent="0in" style:auto-text-indent="false"/>
    </style:style>
    <style:style style:name="P22" style:family="paragraph" style:parent-style-name="Standard">
      <style:paragraph-properties fo:margin-left="0in" fo:margin-right="0.672in" fo:margin-top="0.0701in" fo:margin-bottom="0in" style:contextual-spacing="false" fo:line-height="0.1709in" fo:text-align="center" style:justify-single-word="false" fo:text-indent="0in" style:auto-text-indent="false" fo:break-before="column"/>
    </style:style>
    <style:style style:name="P23" style:family="paragraph" style:parent-style-name="Standard">
      <style:paragraph-properties fo:margin-left="0in" fo:margin-right="0.672in" fo:margin-top="0in" fo:margin-bottom="0in" style:contextual-spacing="false" fo:line-height="0.1709in" fo:text-align="center" style:justify-single-word="false" fo:text-indent="0in" style:auto-text-indent="false"/>
    </style:style>
    <style:style style:name="P24" style:family="paragraph" style:parent-style-name="Standard">
      <style:paragraph-properties fo:margin-left="0in" fo:margin-right="0.672in" fo:margin-top="0.1583in" fo:margin-bottom="0in" style:contextual-spacing="false" fo:line-height="0.1709in" fo:text-align="center" style:justify-single-word="false" fo:text-indent="0in" style:auto-text-indent="false"/>
    </style:style>
    <style:style style:name="P25" style:family="paragraph" style:parent-style-name="Text_20_body" style:master-page-name="Converted2">
      <style:paragraph-properties fo:margin-top="0.2756in" fo:margin-bottom="0in" style:contextual-spacing="false" style:page-number="auto"/>
      <style:text-properties style:font-name="Source Sans Pro" fo:font-size="19pt" style:font-size-asian="19pt"/>
    </style:style>
    <style:style style:name="P26" style:family="paragraph" style:parent-style-name="Standard">
      <style:paragraph-properties fo:margin-left="3.6717in" fo:margin-right="1.7854in" fo:margin-top="0in" fo:margin-bottom="0in" style:contextual-spacing="false" fo:line-height="95%" fo:text-align="left" style:justify-single-word="false" fo:text-indent="0in" style:auto-text-indent="false"/>
    </style:style>
    <style:style style:name="P27" style:family="paragraph" style:parent-style-name="Standard">
      <style:paragraph-properties fo:margin-left="5.0665in" fo:margin-right="0in" fo:margin-top="0.0772in" fo:margin-bottom="0in" style:contextual-spacing="false" fo:text-align="left" style:justify-single-word="false" fo:text-indent="0in" style:auto-text-indent="false"/>
    </style:style>
    <style:style style:name="P28" style:family="paragraph" style:parent-style-name="Text_20_body" style:master-page-name="Converted3">
      <style:paragraph-properties style:page-number="auto"/>
      <style:text-properties style:font-name="Source Sans Pro" fo:font-size="10pt" style:font-size-asian="10pt"/>
    </style:style>
    <style:style style:name="P29" style:family="paragraph" style:parent-style-name="Text_20_body">
      <style:paragraph-properties fo:margin-top="0.1598in" fo:margin-bottom="0in" style:contextual-spacing="false"/>
      <style:text-properties style:font-name="Source Sans Pro" fo:font-size="10pt" style:font-size-asian="10pt"/>
    </style:style>
    <style:style style:name="P30" style:family="paragraph" style:parent-style-name="Text_20_body">
      <style:paragraph-properties fo:margin-top="0.0063in" fo:margin-bottom="0in" style:contextual-spacing="false"/>
      <style:text-properties style:font-name="Source Sans Pro" fo:font-size="9.5pt" style:font-size-asian="9.5pt"/>
    </style:style>
    <style:style style:name="P31" style:family="paragraph" style:parent-style-name="Heading_20_4">
      <style:paragraph-properties fo:margin-left="0.3937in" fo:margin-right="0in" fo:margin-top="0.0693in" fo:margin-bottom="0in" style:contextual-spacing="false"/>
    </style:style>
    <style:style style:name="P32" style:family="paragraph" style:parent-style-name="Standard">
      <style:paragraph-properties fo:margin-left="0.3937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33" style:family="paragraph" style:parent-style-name="Text_20_body">
      <style:paragraph-properties fo:margin-top="0.1366in" fo:margin-bottom="0in" style:contextual-spacing="false"/>
      <style:text-properties style:font-name="Source Sans Pro" fo:font-size="10pt" style:font-size-asian="10pt"/>
    </style:style>
    <style:style style:name="P34" style:family="paragraph" style:parent-style-name="Heading_20_4">
      <style:paragraph-properties fo:margin-left="0.3937in" fo:margin-right="0in"/>
    </style:style>
    <style:style style:name="P35" style:family="paragraph" style:parent-style-name="Text_20_body">
      <style:paragraph-properties fo:margin-top="0.1374in" fo:margin-bottom="0in" style:contextual-spacing="false"/>
      <style:text-properties style:font-name="Source Sans Pro" fo:font-size="10pt" style:font-size-asian="10pt"/>
    </style:style>
    <style:style style:name="P36" style:family="paragraph" style:parent-style-name="Heading_20_4">
      <style:paragraph-properties fo:margin-left="0.3937in" fo:margin-right="0in" fo:margin-top="0.0008in" fo:margin-bottom="0in" style:contextual-spacing="false"/>
    </style:style>
    <style:style style:name="P37" style:family="paragraph" style:parent-style-name="Standard">
      <style:paragraph-properties fo:margin-left="0.3937in" fo:margin-right="0in" fo:margin-top="0.0008in" fo:margin-bottom="0in" style:contextual-spacing="false" fo:line-height="95%" fo:text-align="left" style:justify-single-word="false" fo:text-indent="0in" style:auto-text-indent="false"/>
    </style:style>
    <style:style style:name="P38" style:family="paragraph" style:parent-style-name="Text_20_body">
      <style:paragraph-properties fo:margin-top="0.1535in" fo:margin-bottom="0in" style:contextual-spacing="false"/>
      <style:text-properties style:font-name="Source Sans Pro" fo:font-size="10pt" style:font-size-asian="10pt"/>
    </style:style>
    <style:style style:name="P39" style:family="paragraph" style:parent-style-name="Standard">
      <style:paragraph-properties fo:margin-left="0.3937in" fo:margin-right="0in" fo:margin-top="0in" fo:margin-bottom="0in" style:contextual-spacing="false" fo:line-height="0.1709in" fo:text-align="left" style:justify-single-word="false" fo:text-indent="0in" style:auto-text-indent="false"/>
    </style:style>
    <style:style style:name="P40" style:family="paragraph" style:parent-style-name="Standard">
      <style:paragraph-properties fo:margin-left="0.3937in" fo:margin-right="0in" fo:margin-top="0.0028in" fo:margin-bottom="0in" style:contextual-spacing="false" fo:line-height="95%" fo:text-align="left" style:justify-single-word="false" fo:text-indent="0in" style:auto-text-indent="false"/>
    </style:style>
    <style:style style:name="P41" style:family="paragraph" style:parent-style-name="Text_20_body">
      <style:paragraph-properties fo:margin-top="0.1398in" fo:margin-bottom="0in" style:contextual-spacing="false"/>
      <style:text-properties style:font-name="Source Sans Pro" fo:font-size="10pt" style:font-size-asian="10pt"/>
    </style:style>
    <style:style style:name="P42" style:family="paragraph" style:parent-style-name="Heading_20_4">
      <style:paragraph-properties fo:margin-left="0.3654in" fo:margin-right="0in" fo:margin-top="0.0693in" fo:margin-bottom="0in" style:contextual-spacing="false" fo:break-before="column"/>
    </style:style>
    <style:style style:name="P43" style:family="paragraph" style:parent-style-name="Standard">
      <style:paragraph-properties fo:margin-left="0.3654in" fo:margin-right="0in" fo:margin-top="0in" fo:margin-bottom="0in" style:contextual-spacing="false" fo:line-height="0.1689in" fo:text-align="left" style:justify-single-word="false" fo:text-indent="0in" style:auto-text-indent="false"/>
    </style:style>
    <style:style style:name="P44" style:family="paragraph" style:parent-style-name="Heading_20_4">
      <style:paragraph-properties fo:margin-left="0.3654in" fo:margin-right="0in"/>
    </style:style>
    <style:style style:name="P45" style:family="paragraph" style:parent-style-name="Standard">
      <style:paragraph-properties fo:margin-left="0.3654in" fo:margin-right="0.6654in" fo:margin-top="0.0016in" fo:margin-bottom="0in" style:contextual-spacing="false" fo:line-height="95%" fo:text-align="left" style:justify-single-word="false" fo:text-indent="0in" style:auto-text-indent="false"/>
    </style:style>
    <style:style style:name="P46" style:family="paragraph" style:parent-style-name="Standard">
      <style:paragraph-properties fo:margin-left="0.3654in" fo:margin-right="0in" fo:margin-top="0in" fo:margin-bottom="0in" style:contextual-spacing="false" fo:line-height="0.1693in" fo:text-align="left" style:justify-single-word="false" fo:text-indent="0in" style:auto-text-indent="false"/>
    </style:style>
    <style:style style:name="P47" style:family="paragraph" style:parent-style-name="Heading_20_4">
      <style:paragraph-properties fo:margin-left="0.3654in" fo:margin-right="0in" fo:margin-top="0.0008in" fo:margin-bottom="0in" style:contextual-spacing="false"/>
    </style:style>
    <style:style style:name="P48" style:family="paragraph" style:parent-style-name="Standard">
      <style:paragraph-properties fo:margin-left="0.3654in" fo:margin-right="1.0543in" fo:margin-top="0.0016in" fo:margin-bottom="0in" style:contextual-spacing="false" fo:line-height="95%" fo:text-align="left" style:justify-single-word="false" fo:text-indent="0in" style:auto-text-indent="false"/>
    </style:style>
    <style:style style:name="P49" style:family="paragraph" style:parent-style-name="Text_20_body" style:master-page-name="Converted4">
      <style:paragraph-properties style:page-number="auto"/>
      <style:text-properties style:font-name="Source Sans Pro" fo:font-size="19pt" style:font-size-asian="19pt"/>
    </style:style>
    <style:style style:name="P50" style:family="paragraph" style:parent-style-name="Text_20_body">
      <style:text-properties style:font-name="Source Sans Pro" fo:font-size="19pt" style:font-size-asian="19pt"/>
    </style:style>
    <style:style style:name="P51" style:family="paragraph" style:parent-style-name="Text_20_body">
      <style:paragraph-properties fo:margin-top="0.2457in" fo:margin-bottom="0in" style:contextual-spacing="false"/>
      <style:text-properties style:font-name="Source Sans Pro" fo:font-size="19pt" style:font-size-asian="19pt"/>
    </style:style>
    <style:style style:name="P52" style:family="paragraph" style:parent-style-name="Standard">
      <style:paragraph-properties fo:margin-left="1.5945in" fo:margin-right="3.6575in" fo:margin-top="0in" fo:margin-bottom="0in" style:contextual-spacing="false" fo:line-height="95%" fo:text-align="left" style:justify-single-word="false" fo:text-indent="0in" style:auto-text-indent="false"/>
    </style:style>
    <style:style style:name="P53" style:family="paragraph" style:parent-style-name="Standard">
      <style:paragraph-properties fo:margin-left="1.5945in" fo:margin-right="3.2972in" fo:margin-top="0.0047in" fo:margin-bottom="0in" style:contextual-spacing="false" fo:line-height="95%" fo:text-align="left" style:justify-single-word="false" fo:text-indent="0in" style:auto-text-indent="false"/>
    </style:style>
    <style:style style:name="P54" style:family="paragraph" style:parent-style-name="Standard">
      <style:paragraph-properties fo:margin-left="0in" fo:margin-right="0.7555in" fo:margin-top="0.0854in" fo:margin-bottom="0in" style:contextual-spacing="false" fo:text-align="center" style:justify-single-word="false" fo:text-indent="0in" style:auto-text-indent="false"/>
    </style:style>
    <style:style style:name="P55" style:family="paragraph" style:parent-style-name="Text_20_body">
      <style:text-properties style:font-name="Source Sans Pro" fo:font-size="6pt" style:font-size-asian="6pt"/>
    </style:style>
    <style:style style:name="P56" style:family="paragraph" style:parent-style-name="Text_20_body">
      <style:paragraph-properties fo:margin-top="0.0181in" fo:margin-bottom="0in" style:contextual-spacing="false"/>
      <style:text-properties style:font-name="Source Sans Pro" fo:font-size="6pt" style:font-size-asian="6pt"/>
    </style:style>
    <style:style style:name="P57" style:family="paragraph" style:parent-style-name="Standard">
      <style:paragraph-properties fo:margin-left="0.3937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89in" style:type="right"/>
        </style:tab-stops>
      </style:paragraph-properties>
    </style:style>
    <style:style style:name="P58" style:family="paragraph" style:parent-style-name="Text_20_body" style:master-page-name="Converted5">
      <style:paragraph-properties style:page-number="auto"/>
      <style:text-properties style:font-name="Lato Black" fo:font-size="10pt" fo:font-weight="bold" style:font-size-asian="10pt" style:font-weight-asian="bold"/>
    </style:style>
    <style:style style:name="P59" style:family="paragraph" style:parent-style-name="Text_20_body">
      <style:text-properties style:font-name="Lato Black" fo:font-size="10pt" fo:font-weight="bold" style:font-size-asian="10pt" style:font-weight-asian="bold"/>
    </style:style>
    <style:style style:name="P60" style:family="paragraph" style:parent-style-name="Text_20_body">
      <style:paragraph-properties fo:margin-top="0.0165in" fo:margin-bottom="0in" style:contextual-spacing="false"/>
      <style:text-properties style:font-name="Lato Black" fo:font-size="10pt" fo:font-weight="bold" style:font-size-asian="10pt" style:font-weight-asian="bold"/>
    </style:style>
    <style:style style:name="P61" style:family="paragraph" style:parent-style-name="Text_20_body">
      <style:text-properties style:font-name="Source Sans Pro" fo:font-size="6pt" fo:font-weight="bold" style:font-size-asian="6pt" style:font-weight-asian="bold"/>
    </style:style>
    <style:style style:name="P62" style:family="paragraph" style:parent-style-name="Heading_20_4">
      <style:paragraph-properties fo:margin-left="2.4799in" fo:margin-right="0in" fo:margin-top="0.1728in" fo:margin-bottom="0in" style:contextual-spacing="false" fo:line-height="100%"/>
    </style:style>
    <style:style style:name="P63" style:family="paragraph" style:parent-style-name="Text_20_body">
      <style:paragraph-properties fo:margin-top="0.1429in" fo:margin-bottom="0in" style:contextual-spacing="false"/>
      <style:text-properties style:font-name="Source Sans Pro" fo:font-size="11pt" fo:font-weight="bold" style:font-size-asian="11pt" style:font-weight-asian="bold"/>
    </style:style>
    <style:style style:name="P64" style:family="paragraph" style:parent-style-name="Standard">
      <style:paragraph-properties fo:margin-left="2.5307in" fo:margin-right="0in" fo:margin-top="0in" fo:margin-bottom="0in" style:contextual-spacing="false" fo:text-align="left" style:justify-single-word="false" fo:text-indent="0in" style:auto-text-indent="false"/>
    </style:style>
    <style:style style:name="P65" style:family="paragraph" style:parent-style-name="Text_20_body">
      <style:paragraph-properties fo:margin-top="0.039in" fo:margin-bottom="0in" style:contextual-spacing="false"/>
      <style:text-properties style:font-name="Times New Roman" fo:font-size="8.5pt" style:font-size-asian="8.5pt"/>
    </style:style>
    <style:style style:name="P66" style:family="paragraph" style:parent-style-name="Standard">
      <style:paragraph-properties fo:margin-left="4.0134in" fo:margin-right="0in" fo:margin-top="0.0008in" fo:margin-bottom="0in" style:contextual-spacing="false" fo:text-align="left" style:justify-single-word="false" fo:text-indent="0in" style:auto-text-indent="false"/>
    </style:style>
    <style:style style:name="P67" style:family="paragraph" style:parent-style-name="Text_20_body">
      <style:text-properties style:font-name="Times New Roman" fo:font-size="8.5pt" fo:font-style="italic" fo:font-weight="bold" style:font-size-asian="8.5pt" style:font-style-asian="italic" style:font-weight-asian="bold"/>
    </style:style>
    <style:style style:name="P68" style:family="paragraph" style:parent-style-name="Text_20_body">
      <style:paragraph-properties fo:margin-top="0.048in" fo:margin-bottom="0in" style:contextual-spacing="false"/>
      <style:text-properties style:font-name="Times New Roman" fo:font-size="8.5pt" fo:font-style="italic" fo:font-weight="bold" style:font-size-asian="8.5pt" style:font-style-asian="italic" style:font-weight-asian="bold"/>
    </style:style>
    <style:style style:name="P69" style:family="paragraph" style:parent-style-name="Heading_20_8">
      <style:paragraph-properties fo:margin-left="1.228in" fo:margin-right="1.7854in" fo:margin-top="0in" fo:margin-bottom="0in" style:contextual-spacing="false" fo:text-align="left" style:justify-single-word="false"/>
    </style:style>
    <style:style style:name="P70" style:family="paragraph" style:parent-style-name="Text_20_body">
      <style:text-properties style:font-name="Times New Roman" fo:font-size="8.5pt" fo:font-weight="bold" style:font-size-asian="8.5pt" style:font-weight-asian="bold"/>
    </style:style>
    <style:style style:name="P71" style:family="paragraph" style:parent-style-name="Text_20_body">
      <style:paragraph-properties fo:margin-top="0.0217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72" style:family="paragraph" style:parent-style-name="Standard">
      <style:paragraph-properties fo:margin-left="1.228in" fo:margin-right="1.7854in" fo:margin-top="0.0008in" fo:margin-bottom="0in" style:contextual-spacing="false" fo:text-align="left" style:justify-single-word="false" fo:text-indent="0in" style:auto-text-indent="false"/>
    </style:style>
    <style:style style:name="P73" style:family="paragraph" style:parent-style-name="Text_20_body">
      <style:paragraph-properties fo:margin-top="0.102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74" style:family="paragraph" style:parent-style-name="Standard">
      <style:paragraph-properties fo:margin-left="1.228in" fo:margin-right="0in" fo:margin-top="0in" fo:margin-bottom="0in" style:contextual-spacing="false" fo:text-align="left" style:justify-single-word="false" fo:text-indent="0in" style:auto-text-indent="false"/>
    </style:style>
    <style:style style:name="P75" style:family="paragraph" style:parent-style-name="Text_20_body">
      <style:paragraph-properties fo:margin-top="0.0201in" fo:margin-bottom="0in" style:contextual-spacing="false"/>
      <style:text-properties style:font-name="Times New Roman" fo:font-size="8.5pt" fo:font-weight="bold" style:font-size-asian="8.5pt" style:font-weight-asian="bold"/>
    </style:style>
    <style:style style:name="P76" style:family="paragraph" style:parent-style-name="Standard">
      <style:paragraph-properties fo:margin-left="1.228in" fo:margin-right="1.7618in" fo:margin-top="0in" fo:margin-bottom="0in" style:contextual-spacing="false" fo:line-height="97%" fo:text-align="justify" style:justify-single-word="false" fo:text-indent="0in" style:auto-text-indent="false"/>
    </style:style>
    <style:style style:name="P77" style:family="paragraph" style:parent-style-name="Text_20_body">
      <style:text-properties style:font-name="Times New Roman" fo:font-size="8.5pt" style:font-size-asian="8.5pt"/>
    </style:style>
    <style:style style:name="P78" style:family="paragraph" style:parent-style-name="Text_20_body">
      <style:paragraph-properties fo:margin-top="0.1209in" fo:margin-bottom="0in" style:contextual-spacing="false"/>
      <style:text-properties style:font-name="Times New Roman" fo:font-size="8.5pt" style:font-size-asian="8.5pt"/>
    </style:style>
    <style:style style:name="P79" style:family="paragraph" style:parent-style-name="Standard">
      <style:paragraph-properties fo:margin-left="1.228in" fo:margin-right="1.761in" fo:margin-top="0in" fo:margin-bottom="0in" style:contextual-spacing="false" fo:line-height="97%" fo:text-align="justify" style:justify-single-word="false" fo:text-indent="0in" style:auto-text-indent="false"/>
    </style:style>
    <style:style style:name="P80" style:family="paragraph" style:parent-style-name="Text_20_body">
      <style:paragraph-properties fo:margin-top="0.1173in" fo:margin-bottom="0in" style:contextual-spacing="false"/>
      <style:text-properties style:font-name="Times New Roman" fo:font-size="8.5pt" style:font-size-asian="8.5pt"/>
    </style:style>
    <style:style style:name="P81" style:family="paragraph" style:parent-style-name="Text_20_body">
      <style:paragraph-properties fo:margin-top="0.048in" fo:margin-bottom="0in" style:contextual-spacing="false"/>
      <style:text-properties style:font-name="Times New Roman" fo:font-size="8.5pt" style:font-size-asian="8.5pt"/>
    </style:style>
    <style:style style:name="P82" style:family="paragraph" style:parent-style-name="Standard">
      <style:paragraph-properties fo:margin-left="0in" fo:margin-right="0.5134in" fo:margin-top="0in" fo:margin-bottom="0in" style:contextual-spacing="false" fo:text-align="center" style:justify-single-word="false" fo:text-indent="0in" style:auto-text-indent="false"/>
    </style:style>
    <style:style style:name="P83" style:family="paragraph" style:parent-style-name="Text_20_body">
      <style:text-properties style:font-name="Times New Roman" fo:font-size="10pt" style:font-size-asian="10pt"/>
    </style:style>
    <style:style style:name="P84" style:family="paragraph" style:parent-style-name="Text_20_body">
      <style:paragraph-properties fo:margin-top="0.0134in" fo:margin-bottom="0in" style:contextual-spacing="false"/>
      <style:text-properties style:font-name="Times New Roman" fo:font-size="10pt" style:font-size-asian="10pt"/>
    </style:style>
    <style:style style:name="P85" style:family="paragraph" style:parent-style-name="Standard">
      <style:paragraph-properties fo:margin-left="0in" fo:margin-right="0.5126in" fo:margin-top="0.0118in" fo:margin-bottom="0in" style:contextual-spacing="false" fo:text-align="center" style:justify-single-word="false" fo:text-indent="0in" style:auto-text-indent="false"/>
    </style:style>
    <style:style style:name="P86" style:family="paragraph" style:parent-style-name="Standard">
      <style:paragraph-properties fo:margin-left="0in" fo:margin-right="0.5126in" fo:margin-top="0.0063in" fo:margin-bottom="0in" style:contextual-spacing="false" fo:text-align="center" style:justify-single-word="false" fo:text-indent="0in" style:auto-text-indent="false"/>
    </style:style>
    <style:style style:name="P87" style:family="paragraph" style:parent-style-name="Text_20_body" style:master-page-name="Converted6">
      <style:paragraph-properties style:page-number="auto"/>
      <style:text-properties style:font-name="Times New Roman" fo:font-size="10pt" fo:font-weight="bold" style:font-size-asian="10pt" style:font-weight-asian="bold"/>
    </style:style>
    <style:style style:name="P88" style:family="paragraph" style:parent-style-name="Text_20_body">
      <style:paragraph-properties fo:margin-top="0.0846in" fo:margin-bottom="0in" style:contextual-spacing="false"/>
      <style:text-properties style:font-name="Times New Roman" fo:font-size="10pt" fo:font-weight="bold" style:font-size-asian="10pt" style:font-weight-asian="bold"/>
    </style:style>
    <style:style style:name="P89" style:family="paragraph" style:parent-style-name="Standard">
      <style:paragraph-properties fo:margin-left="1.1016in" fo:margin-right="0in" fo:line-height="100%" fo:text-indent="0in" style:auto-text-indent="false"/>
    </style:style>
    <style:style style:name="P90" style:family="paragraph" style:parent-style-name="Text_20_body">
      <style:paragraph-properties fo:margin-top="0.0047in" fo:margin-bottom="0in" style:contextual-spacing="false"/>
      <style:text-properties style:font-name="Times New Roman" fo:font-size="1.5pt" fo:font-weight="bold" style:font-size-asian="1.5pt" style:font-weight-asian="bold"/>
    </style:style>
    <style:style style:name="P91" style:family="paragraph" style:parent-style-name="Standard">
      <style:paragraph-properties fo:margin-left="2.5217in" fo:margin-right="0in" fo:line-height="0.1146in" fo:text-indent="0in" style:auto-text-indent="false"/>
    </style:style>
    <style:style style:name="P92" style:family="paragraph" style:parent-style-name="Text_20_body">
      <style:paragraph-properties fo:margin-top="0.0016in" fo:margin-bottom="0in" style:contextual-spacing="false"/>
      <style:text-properties style:font-name="Times New Roman" fo:font-size="2pt" fo:font-weight="bold" style:font-size-asian="2pt" style:font-weight-asian="bold"/>
    </style:style>
    <style:style style:name="P93" style:family="paragraph" style:parent-style-name="Text_20_body">
      <style:paragraph-properties fo:margin-top="0.0035in" fo:margin-bottom="0in" style:contextual-spacing="false"/>
      <style:text-properties style:font-name="Times New Roman" fo:font-size="2pt" fo:font-weight="bold" style:font-size-asian="2pt" style:font-weight-asian="bold"/>
    </style:style>
    <style:style style:name="P94" style:family="paragraph" style:parent-style-name="Text_20_body">
      <style:paragraph-properties fo:margin-top="0.0063in" fo:margin-bottom="0in" style:contextual-spacing="false"/>
      <style:text-properties style:font-name="Times New Roman" fo:font-size="2pt" fo:font-weight="bold" style:font-size-asian="2pt" style:font-weight-asian="bold"/>
    </style:style>
    <style:style style:name="P95" style:family="paragraph" style:parent-style-name="Text_20_body">
      <style:paragraph-properties fo:margin-top="0.0047in" fo:margin-bottom="0in" style:contextual-spacing="false"/>
      <style:text-properties style:font-name="Times New Roman" fo:font-size="2pt" fo:font-weight="bold" style:font-size-asian="2pt" style:font-weight-asian="bold"/>
    </style:style>
    <style:style style:name="P96" style:family="paragraph" style:parent-style-name="Text_20_body">
      <style:paragraph-properties fo:margin-top="0.002in" fo:margin-bottom="0in" style:contextual-spacing="false"/>
      <style:text-properties style:font-name="Times New Roman" fo:font-size="2pt" fo:font-weight="bold" style:font-size-asian="2pt" style:font-weight-asian="bold"/>
    </style:style>
    <style:style style:name="P97" style:family="paragraph" style:parent-style-name="Standard">
      <style:paragraph-properties fo:margin-left="1.1209in" fo:margin-right="0in" fo:line-height="100%" fo:text-indent="0in" style:auto-text-indent="false"/>
    </style:style>
    <style:style style:name="P98" style:family="paragraph" style:parent-style-name="Text_20_body">
      <style:paragraph-properties fo:margin-top="0.0043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99" style:family="paragraph" style:parent-style-name="Standard">
      <style:paragraph-properties fo:margin-left="1.122in" fo:margin-right="0in" fo:line-height="0.0701in" fo:text-indent="0in" style:auto-text-indent="false"/>
    </style:style>
    <style:style style:name="P100" style:family="paragraph" style:parent-style-name="Text_20_body">
      <style:paragraph-properties fo:margin-top="0.0016in" fo:margin-bottom="0in" style:contextual-spacing="false"/>
      <style:text-properties style:font-name="Times New Roman" fo:font-size="2.5pt" fo:font-weight="bold" style:font-size-asian="2.5pt" style:font-weight-asian="bold"/>
    </style:style>
    <style:style style:name="P101" style:family="paragraph" style:parent-style-name="Text_20_body">
      <style:paragraph-properties fo:margin-top="0.0043in" fo:margin-bottom="0in" style:contextual-spacing="false"/>
      <style:text-properties style:font-name="Times New Roman" fo:font-size="2pt" fo:font-weight="bold" style:font-size-asian="2pt" style:font-weight-asian="bold"/>
    </style:style>
    <style:style style:name="P102" style:family="paragraph" style:parent-style-name="Standard">
      <style:paragraph-properties fo:margin-left="1.1236in" fo:margin-right="0in" fo:line-height="0.0764in" fo:text-indent="0in" style:auto-text-indent="false"/>
    </style:style>
    <style:style style:name="P103" style:family="paragraph" style:parent-style-name="Text_20_body">
      <style:text-properties style:font-name="Times New Roman" fo:font-size="2.5pt" fo:font-weight="bold" style:font-size-asian="2.5pt" style:font-weight-asian="bold"/>
    </style:style>
    <style:style style:name="P104" style:family="paragraph" style:parent-style-name="Text_20_body">
      <style:text-properties style:font-name="Times New Roman" fo:font-size="10pt" fo:font-weight="bold" style:font-size-asian="10pt" style:font-weight-asian="bold"/>
    </style:style>
    <style:style style:name="P105" style:family="paragraph" style:parent-style-name="Text_20_body">
      <style:paragraph-properties fo:margin-top="0.0409in" fo:margin-bottom="0in" style:contextual-spacing="false"/>
      <style:text-properties style:font-name="Times New Roman" fo:font-size="10pt" fo:font-weight="bold" style:font-size-asian="10pt" style:font-weight-asian="bold"/>
    </style:style>
    <style:style style:name="P106" style:family="paragraph" style:parent-style-name="Text_20_body" style:master-page-name="Converted7">
      <style:paragraph-properties style:page-number="auto"/>
      <style:text-properties style:font-name="Times New Roman" fo:font-size="11pt" fo:font-weight="bold" style:font-size-asian="11pt" style:font-weight-asian="bold"/>
    </style:style>
    <style:style style:name="P107" style:family="paragraph" style:parent-style-name="Text_20_body">
      <style:text-properties style:font-name="Times New Roman" fo:font-size="11pt" fo:font-weight="bold" style:font-size-asian="11pt" style:font-weight-asian="bold"/>
    </style:style>
    <style:style style:name="P108" style:family="paragraph" style:parent-style-name="Text_20_body">
      <style:paragraph-properties fo:margin-top="0.0957in" fo:margin-bottom="0in" style:contextual-spacing="false"/>
      <style:text-properties style:font-name="Times New Roman" fo:font-size="11pt" fo:font-weight="bold" style:font-size-asian="11pt" style:font-weight-asian="bold"/>
    </style:style>
    <style:style style:name="P109" style:family="paragraph" style:parent-style-name="Heading_20_4">
      <style:paragraph-properties fo:margin-left="2.2555in" fo:margin-right="0in" fo:line-height="100%"/>
    </style:style>
    <style:style style:name="P110" style:family="paragraph" style:parent-style-name="Text_20_body">
      <style:text-properties style:font-name="Source Sans Pro" fo:font-size="11pt" fo:font-weight="bold" style:font-size-asian="11pt" style:font-weight-asian="bold"/>
    </style:style>
    <style:style style:name="P111" style:family="paragraph" style:parent-style-name="Text_20_body">
      <style:paragraph-properties fo:margin-top="0.1in" fo:margin-bottom="0in" style:contextual-spacing="false"/>
      <style:text-properties style:font-name="Source Sans Pro" fo:font-size="11pt" fo:font-weight="bold" style:font-size-asian="11pt" style:font-weight-asian="bold"/>
    </style:style>
    <style:style style:name="P112" style:family="paragraph" style:parent-style-name="Standard">
      <style:paragraph-properties fo:margin-left="1.5126in" fo:margin-right="0in" fo:margin-top="0in" fo:margin-bottom="0in" style:contextual-spacing="false" fo:text-align="left" style:justify-single-word="false" fo:text-indent="0in" style:auto-text-indent="false"/>
    </style:style>
    <style:style style:name="P113" style:family="paragraph" style:parent-style-name="Standard">
      <style:paragraph-properties fo:margin-left="1.5126in" fo:margin-right="0in" fo:margin-top="0.0063in" fo:margin-bottom="0in" style:contextual-spacing="false" fo:text-align="left" style:justify-single-word="false" fo:text-indent="0in" style:auto-text-indent="false"/>
    </style:style>
    <style:style style:name="P114" style:family="paragraph" style:parent-style-name="Text_20_body">
      <style:paragraph-properties fo:margin-top="0.0118in" fo:margin-bottom="0in" style:contextual-spacing="false"/>
      <style:text-properties style:font-name="Verdana" fo:font-size="7.5pt" fo:font-style="italic" style:font-size-asian="7.5pt" style:font-style-asian="italic"/>
    </style:style>
    <style:style style:name="P115" style:family="paragraph" style:parent-style-name="Standard">
      <style:paragraph-properties fo:margin-left="3.202in" fo:margin-right="2.0819in" fo:margin-top="0in" fo:margin-bottom="0in" style:contextual-spacing="false" fo:line-height="105%" fo:text-align="justify" style:justify-single-word="false" fo:text-indent="0in" style:auto-text-indent="false"/>
    </style:style>
    <style:style style:name="P116" style:family="paragraph" style:parent-style-name="Text_20_body">
      <style:paragraph-properties fo:margin-top="0.0035in" fo:margin-bottom="0in" style:contextual-spacing="false"/>
      <style:text-properties style:font-name="Verdana" fo:font-size="7.5pt" fo:font-weight="bold" style:font-size-asian="7.5pt" style:font-weight-asian="bold"/>
    </style:style>
    <style:style style:name="P117" style:family="paragraph" style:parent-style-name="Standard">
      <style:paragraph-properties fo:margin-left="3.202in" fo:margin-right="0in" fo:margin-top="0in" fo:margin-bottom="0in" style:contextual-spacing="false" fo:text-align="justify" style:justify-single-word="false" fo:text-indent="0in" style:auto-text-indent="false"/>
    </style:style>
    <style:style style:name="P118" style:family="paragraph" style:parent-style-name="Standard">
      <style:paragraph-properties fo:margin-left="3.202in" fo:margin-right="1.9984in" fo:margin-top="0.0063in" fo:margin-bottom="0in" style:contextual-spacing="false" fo:line-height="105%" fo:text-align="justify" style:justify-single-word="false" fo:text-indent="0in" style:auto-text-indent="false"/>
    </style:style>
    <style:style style:name="P119" style:family="paragraph" style:parent-style-name="Text_20_body">
      <style:paragraph-properties fo:margin-top="0.0043in" fo:margin-bottom="0in" style:contextual-spacing="false"/>
      <style:text-properties style:font-name="Verdana" fo:font-size="7.5pt" style:font-size-asian="7.5pt"/>
    </style:style>
    <style:style style:name="P120" style:family="paragraph" style:parent-style-name="Standard">
      <style:paragraph-properties fo:margin-left="1.5134in" fo:margin-right="1.9709in" fo:margin-top="0in" fo:margin-bottom="0in" style:contextual-spacing="false" fo:line-height="105%" fo:text-align="justify" style:justify-single-word="false" fo:text-indent="1.689in" style:auto-text-indent="false"/>
    </style:style>
    <style:style style:name="P121" style:family="paragraph" style:parent-style-name="Text_20_body">
      <style:paragraph-properties fo:margin-top="0.0075in" fo:margin-bottom="0in" style:contextual-spacing="false"/>
      <style:text-properties style:font-name="Verdana" fo:font-size="7pt" style:font-size-asian="7pt"/>
    </style:style>
    <style:style style:name="P122" style:family="paragraph" style:parent-style-name="Table_20_Paragraph">
      <style:paragraph-properties fo:margin-top="0.0228in" fo:margin-bottom="0in" style:contextual-spacing="false"/>
      <style:text-properties style:font-name="Verdana" fo:font-size="5pt" style:font-size-asian="5pt"/>
    </style:style>
    <style:style style:name="P123" style:family="paragraph" style:parent-style-name="Table_20_Paragraph">
      <style:paragraph-properties fo:margin-left="0.0055in" fo:margin-right="0in" fo:margin-top="0.0008in" fo:margin-bottom="0in" style:contextual-spacing="false" fo:text-align="center" style:justify-single-word="false"/>
    </style:style>
    <style:style style:name="P124" style:family="paragraph" style:parent-style-name="Table_20_Paragraph">
      <style:paragraph-properties fo:margin-left="0.0201in" fo:margin-right="0.0154in" fo:margin-top="0.0008in" fo:margin-bottom="0in" style:contextual-spacing="false" fo:text-align="center" style:justify-single-word="false"/>
    </style:style>
    <style:style style:name="P125" style:family="paragraph" style:parent-style-name="Table_20_Paragraph">
      <style:paragraph-properties fo:margin-left="0.2626in" fo:margin-right="0in" fo:margin-top="0.0008in" fo:margin-bottom="0in" style:contextual-spacing="false"/>
    </style:style>
    <style:style style:name="P126" style:family="paragraph" style:parent-style-name="Table_20_Paragraph">
      <style:paragraph-properties fo:margin-left="0.0217in" fo:margin-right="0.0181in" fo:margin-top="0.0008in" fo:margin-bottom="0in" style:contextual-spacing="false" fo:text-align="center" style:justify-single-word="false"/>
    </style:style>
    <style:style style:name="P127" style:family="paragraph" style:parent-style-name="Table_20_Paragraph">
      <style:paragraph-properties fo:margin-left="0.0209in" fo:margin-right="0.0181in" fo:margin-top="0.0008in" fo:margin-bottom="0in" style:contextual-spacing="false" fo:text-align="center" style:justify-single-word="false"/>
    </style:style>
    <style:style style:name="P128" style:family="paragraph" style:parent-style-name="Table_20_Paragraph">
      <style:paragraph-properties fo:margin-left="0.0598in" fo:margin-right="0in" fo:margin-top="0.0654in" fo:margin-bottom="0in" style:contextual-spacing="false" fo:text-indent="0.0402in" style:auto-text-indent="false"/>
    </style:style>
    <style:style style:name="P129" style:family="paragraph" style:parent-style-name="Table_20_Paragraph">
      <style:paragraph-properties fo:margin-left="0.1661in" fo:margin-right="0.0583in" fo:margin-top="0.0654in" fo:margin-bottom="0in" style:contextual-spacing="false" fo:text-indent="-0.0984in" style:auto-text-indent="false"/>
    </style:style>
    <style:style style:name="P130" style:family="paragraph" style:parent-style-name="Table_20_Paragraph">
      <style:paragraph-properties fo:margin-left="0.0201in" fo:margin-right="0.0193in" fo:margin-top="0.0008in" fo:margin-bottom="0in" style:contextual-spacing="false" fo:text-align="center" style:justify-single-word="false"/>
    </style:style>
    <style:style style:name="P131" style:family="paragraph" style:parent-style-name="Table_20_Paragraph">
      <style:paragraph-properties fo:margin-top="0.0354in" fo:margin-bottom="0in" style:contextual-spacing="false"/>
      <style:text-properties style:font-name="Verdana" fo:font-size="4pt" style:font-size-asian="4pt"/>
    </style:style>
    <style:style style:name="P132" style:family="paragraph" style:parent-style-name="Table_20_Paragraph">
      <style:paragraph-properties fo:margin-left="0.2472in" fo:margin-right="0in" fo:line-height="107%" fo:text-indent="-0.1811in" style:auto-text-indent="false"/>
    </style:style>
    <style:style style:name="P133" style:family="paragraph" style:parent-style-name="Table_20_Paragraph">
      <style:text-properties style:font-name="Verdana" fo:font-size="4pt" style:font-size-asian="4pt"/>
    </style:style>
    <style:style style:name="P134" style:family="paragraph" style:parent-style-name="Table_20_Paragraph">
      <style:paragraph-properties fo:margin-top="0.0035in" fo:margin-bottom="0in" style:contextual-spacing="false"/>
      <style:text-properties style:font-name="Verdana" fo:font-size="4pt" style:font-size-asian="4pt"/>
    </style:style>
    <style:style style:name="P135" style:family="paragraph" style:parent-style-name="Table_20_Paragraph">
      <style:paragraph-properties fo:margin-left="0.0047in" fo:margin-right="0.0201in" fo:text-align="center" style:justify-single-word="false"/>
    </style:style>
    <style:style style:name="P136" style:family="paragraph" style:parent-style-name="Table_20_Paragraph">
      <style:paragraph-properties fo:margin-left="0.0756in" fo:margin-right="0in" fo:line-height="107%" fo:text-indent="0.1098in" style:auto-text-indent="false"/>
    </style:style>
    <style:style style:name="P137" style:family="paragraph" style:parent-style-name="Table_20_Paragraph">
      <style:paragraph-properties fo:margin-left="0.0035in" fo:margin-right="0.0217in" fo:text-align="center" style:justify-single-word="false"/>
    </style:style>
    <style:style style:name="P138" style:family="paragraph" style:parent-style-name="Table_20_Paragraph">
      <style:paragraph-properties fo:margin-left="0in" fo:margin-right="0.0181in" fo:text-align="center" style:justify-single-word="false"/>
    </style:style>
    <style:style style:name="P139" style:family="paragraph" style:parent-style-name="Table_20_Paragraph">
      <style:paragraph-properties fo:margin-left="0.0736in" fo:margin-right="0in"/>
    </style:style>
    <style:style style:name="P140" style:family="paragraph" style:parent-style-name="Table_20_Paragraph">
      <style:paragraph-properties fo:margin-left="0.0252in" fo:margin-right="0in" fo:margin-top="0.0307in" fo:margin-bottom="0in" style:contextual-spacing="false"/>
    </style:style>
    <style:style style:name="P141" style:family="paragraph" style:parent-style-name="Table_20_Paragraph">
      <style:paragraph-properties fo:margin-left="0.0457in" fo:margin-right="0in" fo:margin-top="0.0047in" fo:margin-bottom="0in" style:contextual-spacing="false"/>
    </style:style>
    <style:style style:name="P142" style:family="paragraph" style:parent-style-name="Table_20_Paragraph">
      <style:paragraph-properties fo:margin-left="0.0252in" fo:margin-right="0in" fo:margin-top="0.0047in" fo:margin-bottom="0in" style:contextual-spacing="false"/>
    </style:style>
    <style:style style:name="P143" style:family="paragraph" style:parent-style-name="Table_20_Paragraph">
      <style:paragraph-properties fo:margin-left="0.0543in" fo:margin-right="0in" fo:margin-top="0.0047in" fo:margin-bottom="0in" style:contextual-spacing="false"/>
    </style:style>
    <style:style style:name="P144" style:family="paragraph" style:parent-style-name="Table_20_Paragraph">
      <style:paragraph-properties fo:margin-left="0.0008in" fo:margin-right="0.0201in" fo:text-align="center" style:justify-single-word="false"/>
    </style:style>
    <style:style style:name="P145" style:family="paragraph" style:parent-style-name="Text_20_body">
      <style:paragraph-properties fo:margin-top="0.0134in" fo:margin-bottom="0in" style:contextual-spacing="false"/>
      <style:text-properties style:font-name="Verdana" fo:font-size="7.5pt" style:font-size-asian="7.5pt"/>
    </style:style>
    <style:style style:name="P146" style:family="paragraph" style:parent-style-name="Standard">
      <style:paragraph-properties fo:margin-left="3.202in" fo:margin-right="0in" fo:margin-top="0.0008in" fo:margin-bottom="0in" style:contextual-spacing="false" fo:text-align="left" style:justify-single-word="false" fo:text-indent="0in" style:auto-text-indent="false"/>
    </style:style>
    <style:style style:name="P147" style:family="paragraph" style:parent-style-name="Standard">
      <style:paragraph-properties fo:margin-left="1.5134in" fo:margin-right="0in" fo:margin-top="0.0063in" fo:margin-bottom="0in" style:contextual-spacing="false" fo:text-align="left" style:justify-single-word="false" fo:text-indent="0in" style:auto-text-indent="false"/>
    </style:style>
    <style:style style:name="P148" style:family="paragraph" style:parent-style-name="Text_20_body">
      <style:text-properties style:font-name="Verdana" fo:font-size="7.5pt" style:font-size-asian="7.5pt"/>
    </style:style>
    <style:style style:name="P149" style:family="paragraph" style:parent-style-name="Text_20_body">
      <style:paragraph-properties fo:margin-top="0.0102in" fo:margin-bottom="0in" style:contextual-spacing="false"/>
      <style:text-properties style:font-name="Verdana" fo:font-size="7.5pt" style:font-size-asian="7.5pt"/>
    </style:style>
    <style:style style:name="P150" style:family="paragraph" style:parent-style-name="Standard">
      <style:paragraph-properties fo:margin-left="0in" fo:margin-right="0.572in" fo:margin-top="0in" fo:margin-bottom="0in" style:contextual-spacing="false" fo:text-align="center" style:justify-single-word="false" fo:text-indent="0in" style:auto-text-indent="false"/>
    </style:style>
    <style:style style:name="P151" style:family="paragraph" style:parent-style-name="Text_20_body">
      <style:paragraph-properties fo:margin-top="0.0181in" fo:margin-bottom="0in" style:contextual-spacing="false"/>
      <style:text-properties style:font-name="Verdana" fo:font-size="7.5pt" style:font-size-asian="7.5pt"/>
    </style:style>
    <style:style style:name="P152" style:family="paragraph" style:parent-style-name="Standard">
      <style:paragraph-properties fo:margin-left="0in" fo:margin-right="0.5709in" fo:margin-top="0in" fo:margin-bottom="0in" style:contextual-spacing="false" fo:text-align="center" style:justify-single-word="false" fo:text-indent="0in" style:auto-text-indent="false"/>
    </style:style>
    <style:style style:name="P153" style:family="paragraph" style:parent-style-name="Standard">
      <style:paragraph-properties fo:margin-left="0in" fo:margin-right="0.5709in" fo:margin-top="0.0055in" fo:margin-bottom="0in" style:contextual-spacing="false" fo:text-align="center" style:justify-single-word="false" fo:text-indent="0in" style:auto-text-indent="false"/>
    </style:style>
    <style:style style:name="P154" style:family="paragraph" style:parent-style-name="Text_20_body" style:master-page-name="Converted8">
      <style:paragraph-properties style:page-number="auto"/>
      <style:text-properties style:font-name="Verdana" fo:font-size="8.5pt" fo:font-weight="bold" style:font-size-asian="8.5pt" style:font-weight-asian="bold"/>
    </style:style>
    <style:style style:name="P155" style:family="paragraph" style:parent-style-name="Text_20_body">
      <style:text-properties style:font-name="Verdana" fo:font-size="8.5pt" fo:font-weight="bold" style:font-size-asian="8.5pt" style:font-weight-asian="bold"/>
    </style:style>
    <style:style style:name="P156" style:family="paragraph" style:parent-style-name="Text_20_body">
      <style:paragraph-properties fo:margin-top="0.128in" fo:margin-bottom="0in" style:contextual-spacing="false"/>
      <style:text-properties style:font-name="Verdana" fo:font-size="8.5pt" fo:font-weight="bold" style:font-size-asian="8.5pt" style:font-weight-asian="bold"/>
    </style:style>
    <style:style style:name="P157" style:family="paragraph" style:parent-style-name="Standard">
      <style:paragraph-properties fo:margin-left="1.4681in" fo:margin-right="0in" fo:margin-top="0.0008in" fo:margin-bottom="0in" style:contextual-spacing="false" fo:text-align="left" style:justify-single-word="false" fo:text-indent="0in" style:auto-text-indent="false"/>
    </style:style>
    <style:style style:name="P158" style:family="paragraph" style:parent-style-name="Text_20_body">
      <style:paragraph-properties fo:margin-top="0.0016in" fo:margin-bottom="0in" style:contextual-spacing="false"/>
      <style:text-properties style:font-name="Verdana" fo:font-size="8.5pt" fo:font-weight="bold" style:font-size-asian="8.5pt" style:font-weight-asian="bold"/>
    </style:style>
    <style:style style:name="P159" style:family="paragraph" style:parent-style-name="Heading_20_7">
      <style:paragraph-properties fo:margin-left="3.1508in" fo:margin-right="2.2008in" fo:text-align="justify" style:justify-single-word="false">
        <style:tab-stops>
          <style:tab-stop style:position="3.7756in"/>
          <style:tab-stop style:position="5.0709in"/>
        </style:tab-stops>
      </style:paragraph-properties>
    </style:style>
    <style:style style:name="P160" style:family="paragraph" style:parent-style-name="Text_20_body">
      <style:paragraph-properties fo:margin-top="0.0043in" fo:margin-bottom="0in" style:contextual-spacing="false"/>
      <style:text-properties style:font-name="Verdana" fo:font-size="8.5pt" fo:font-weight="bold" style:font-size-asian="8.5pt" style:font-weight-asian="bold"/>
    </style:style>
    <style:style style:name="P161" style:family="paragraph" style:parent-style-name="Standard">
      <style:paragraph-properties fo:margin-left="3.1508in" fo:margin-right="0in" fo:margin-top="0in" fo:margin-bottom="0in" style:contextual-spacing="false" fo:text-align="justify" style:justify-single-word="false" fo:text-indent="0in" style:auto-text-indent="false"/>
    </style:style>
    <style:style style:name="P162" style:family="paragraph" style:parent-style-name="Standard">
      <style:paragraph-properties fo:margin-left="3.1508in" fo:margin-right="2.2035in" fo:margin-top="0.0016in" fo:margin-bottom="0in" style:contextual-spacing="false" fo:text-align="justify" style:justify-single-word="false" fo:text-indent="0in" style:auto-text-indent="false"/>
    </style:style>
    <style:style style:name="P163" style:family="paragraph" style:parent-style-name="Heading_20_7">
      <style:paragraph-properties fo:margin-left="1.6516in" fo:margin-right="2.5673in" fo:margin-top="0.1402in" fo:margin-bottom="0in" style:contextual-spacing="false"/>
      <style:text-properties fo:letter-spacing="-0.0016in"/>
    </style:style>
    <style:style style:name="P164" style:family="paragraph" style:parent-style-name="Text_20_body">
      <style:paragraph-properties fo:margin-top="0.002in" fo:margin-bottom="0in" style:contextual-spacing="false"/>
      <style:text-properties style:font-name="Verdana" fo:font-size="8.5pt" fo:font-weight="bold" style:font-size-asian="8.5pt" style:font-weight-asian="bold"/>
    </style:style>
    <style:style style:name="P165" style:family="paragraph" style:parent-style-name="Standard">
      <style:paragraph-properties fo:margin-left="1.4681in" fo:margin-right="2.1992in" fo:margin-top="0in" fo:margin-bottom="0in" style:contextual-spacing="false" fo:text-align="justify" style:justify-single-word="false" fo:text-indent="1.6827in" style:auto-text-indent="false"/>
    </style:style>
    <style:style style:name="P166" style:family="paragraph" style:parent-style-name="Text_20_body">
      <style:paragraph-properties fo:margin-top="0.0035in" fo:margin-bottom="0in" style:contextual-spacing="false"/>
      <style:text-properties style:font-name="Verdana" fo:font-size="8.5pt" style:font-size-asian="8.5pt"/>
    </style:style>
    <style:style style:name="P167" style:family="paragraph" style:parent-style-name="Standard">
      <style:paragraph-properties fo:margin-left="1.748in" fo:margin-right="2.1311in" fo:margin-top="0in" fo:margin-bottom="0in" style:contextual-spacing="false" fo:text-align="left" style:justify-single-word="false" fo:text-indent="1.402in" style:auto-text-indent="false"/>
    </style:style>
    <style:style style:name="P168" style:family="paragraph" style:parent-style-name="Text_20_body">
      <style:text-properties style:font-name="Verdana" fo:font-size="8.5pt" style:font-size-asian="8.5pt"/>
    </style:style>
    <style:style style:name="P169" style:family="paragraph" style:parent-style-name="Text_20_body">
      <style:paragraph-properties fo:margin-top="0.0043in" fo:margin-bottom="0in" style:contextual-spacing="false"/>
      <style:text-properties style:font-name="Verdana" fo:font-size="8.5pt" style:font-size-asian="8.5pt"/>
    </style:style>
    <style:style style:name="P170" style:family="paragraph" style:parent-style-name="Standard">
      <style:paragraph-properties fo:margin-left="0in" fo:margin-right="0.7354in" fo:margin-top="0in" fo:margin-bottom="0in" style:contextual-spacing="false" fo:text-align="center" style:justify-single-word="false" fo:text-indent="0in" style:auto-text-indent="false"/>
    </style:style>
    <style:style style:name="P171" style:family="paragraph" style:parent-style-name="Heading_20_7">
      <style:paragraph-properties fo:margin-left="0in" fo:margin-right="0.7335in"/>
    </style:style>
    <style:style style:name="P172" style:family="paragraph" style:parent-style-name="Heading_20_8">
      <style:paragraph-properties fo:margin-left="0in" fo:margin-right="0.7335in" fo:margin-top="0.0008in" fo:margin-bottom="0in" style:contextual-spacing="false"/>
    </style:style>
    <style:style style:name="P173" style:family="paragraph" style:parent-style-name="Text_20_body" style:master-page-name="Converted9">
      <style:paragraph-properties style:page-number="auto"/>
      <style:text-properties style:font-name="Verdana" fo:font-size="8.5pt" fo:font-weight="bold" style:font-size-asian="8.5pt" style:font-weight-asian="bold"/>
    </style:style>
    <style:style style:name="P174" style:family="paragraph" style:parent-style-name="Text_20_body">
      <style:paragraph-properties fo:margin-top="0.1138in" fo:margin-bottom="0in" style:contextual-spacing="false"/>
      <style:text-properties style:font-name="Verdana" fo:font-size="8.5pt" fo:font-weight="bold" style:font-size-asian="8.5pt" style:font-weight-asian="bold"/>
    </style:style>
    <style:style style:name="P175" style:family="paragraph" style:parent-style-name="Standard">
      <style:paragraph-properties fo:margin-left="2.0319in" fo:margin-right="0in" fo:margin-top="0in" fo:margin-bottom="0in" style:contextual-spacing="false" fo:text-align="left" style:justify-single-word="false" fo:text-indent="0in" style:auto-text-indent="false"/>
    </style:style>
    <style:style style:name="P176" style:family="paragraph" style:parent-style-name="Text_20_body">
      <style:paragraph-properties fo:margin-top="0.0047in" fo:margin-bottom="0.0008in" style:contextual-spacing="false"/>
      <style:text-properties fo:font-size="10pt" fo:font-weight="bold" style:font-size-asian="10pt" style:font-weight-asian="bold"/>
    </style:style>
    <style:style style:name="P177" style:family="paragraph" style:parent-style-name="Table_20_Paragraph">
      <style:paragraph-properties fo:margin-left="0.0126in" fo:margin-right="0.0043in" fo:margin-top="0.0752in" fo:margin-bottom="0in" style:contextual-spacing="false" fo:text-align="center" style:justify-single-word="false"/>
    </style:style>
    <style:style style:name="P178" style:family="paragraph" style:parent-style-name="Table_20_Paragraph">
      <style:paragraph-properties fo:margin-left="0.5291in" fo:margin-right="0in" fo:margin-top="0.0752in" fo:margin-bottom="0in" style:contextual-spacing="false"/>
    </style:style>
    <style:style style:name="P179" style:family="paragraph" style:parent-style-name="Table_20_Paragraph">
      <style:paragraph-properties fo:margin-left="0.0244in" fo:margin-right="0in" fo:margin-top="0.0752in" fo:margin-bottom="0in" style:contextual-spacing="false" fo:text-align="center" style:justify-single-word="false"/>
    </style:style>
    <style:style style:name="P180" style:family="paragraph" style:parent-style-name="Table_20_Paragraph">
      <style:paragraph-properties fo:margin-left="0.0528in" fo:margin-right="0.0327in" fo:margin-top="0.0752in" fo:margin-bottom="0in" style:contextual-spacing="false" fo:text-align="center" style:justify-single-word="false"/>
    </style:style>
    <style:style style:name="P181" style:family="paragraph" style:parent-style-name="Table_20_Paragraph">
      <style:paragraph-properties fo:margin-left="0.4091in" fo:margin-right="0in" fo:margin-top="0.0689in" fo:margin-bottom="0in" style:contextual-spacing="false" fo:line-height="104%" fo:text-indent="-0.2917in" style:auto-text-indent="false"/>
    </style:style>
    <style:style style:name="P182" style:family="paragraph" style:parent-style-name="Table_20_Paragraph">
      <style:paragraph-properties fo:margin-left="0.102in" fo:margin-right="0.0311in" fo:margin-top="0.0217in" fo:margin-bottom="0in" style:contextual-spacing="false" fo:text-indent="0.4102in" style:auto-text-indent="false"/>
    </style:style>
    <style:style style:name="P183" style:family="paragraph" style:parent-style-name="Table_20_Paragraph">
      <style:paragraph-properties fo:margin-left="0.45in" fo:margin-right="0in" fo:margin-top="0.002in" fo:margin-bottom="0in" style:contextual-spacing="false"/>
    </style:style>
    <style:style style:name="P184" style:family="paragraph" style:parent-style-name="Table_20_Paragraph">
      <style:paragraph-properties fo:margin-top="0.0173in" fo:margin-bottom="0in" style:contextual-spacing="false"/>
      <style:text-properties fo:font-size="6.5pt" fo:font-weight="bold" style:font-size-asian="6.5pt" style:font-weight-asian="bold"/>
    </style:style>
    <style:style style:name="P185" style:family="paragraph" style:parent-style-name="Table_20_Paragraph">
      <style:paragraph-properties fo:margin-left="0.0244in" fo:margin-right="0.0063in" fo:margin-top="0.0008in" fo:margin-bottom="0in" style:contextual-spacing="false" fo:text-align="center" style:justify-single-word="false"/>
    </style:style>
    <style:style style:name="P186" style:family="paragraph" style:parent-style-name="Table_20_Paragraph">
      <style:paragraph-properties fo:margin-top="0.0083in" fo:margin-bottom="0in" style:contextual-spacing="false"/>
      <style:text-properties fo:font-size="6.5pt" fo:font-weight="bold" style:font-size-asian="6.5pt" style:font-weight-asian="bold"/>
    </style:style>
    <style:style style:name="P187" style:family="paragraph" style:parent-style-name="Table_20_Paragraph">
      <style:paragraph-properties fo:margin-left="0.0283in" fo:margin-right="0.0327in" fo:margin-top="0.0008in" fo:margin-bottom="0in" style:contextual-spacing="false" fo:text-align="center" style:justify-single-word="false"/>
    </style:style>
    <style:style style:name="P188" style:family="paragraph" style:parent-style-name="Table_20_Paragraph">
      <style:paragraph-properties fo:margin-left="0.4457in" fo:margin-right="0in" fo:margin-top="0.0701in" fo:margin-bottom="0in" style:contextual-spacing="false" fo:text-indent="-0.3118in" style:auto-text-indent="false"/>
    </style:style>
    <style:style style:name="P189" style:family="paragraph" style:parent-style-name="Table_20_Paragraph">
      <style:paragraph-properties fo:margin-left="0.0543in" fo:margin-right="0.0346in" fo:margin-top="0.0201in" fo:margin-bottom="0in" style:contextual-spacing="false" fo:text-align="center" style:justify-single-word="false"/>
    </style:style>
    <style:style style:name="P190" style:family="paragraph" style:parent-style-name="Table_20_Paragraph">
      <style:paragraph-properties fo:margin-left="0in" fo:margin-right="0.0071in" fo:margin-top="0.0043in" fo:margin-bottom="0in" style:contextual-spacing="false" fo:text-align="center" style:justify-single-word="false"/>
    </style:style>
    <style:style style:name="P191" style:family="paragraph" style:parent-style-name="Table_20_Paragraph">
      <style:paragraph-properties fo:margin-left="0.0555in" fo:margin-right="0.0346in" fo:margin-top="0.0016in" fo:margin-bottom="0in" style:contextual-spacing="false" fo:text-align="center" style:justify-single-word="false"/>
    </style:style>
    <style:style style:name="P192" style:family="paragraph" style:parent-style-name="Table_20_Paragraph">
      <style:paragraph-properties fo:margin-top="0.0193in" fo:margin-bottom="0in" style:contextual-spacing="false"/>
      <style:text-properties fo:font-size="6.5pt" fo:font-weight="bold" style:font-size-asian="6.5pt" style:font-weight-asian="bold"/>
    </style:style>
    <style:style style:name="P193" style:family="paragraph" style:parent-style-name="Table_20_Paragraph">
      <style:paragraph-properties fo:margin-left="0.0244in" fo:margin-right="0.0063in" fo:text-align="center" style:justify-single-word="false"/>
    </style:style>
    <style:style style:name="P194" style:family="paragraph" style:parent-style-name="Table_20_Paragraph">
      <style:paragraph-properties fo:margin-top="0.0102in" fo:margin-bottom="0in" style:contextual-spacing="false"/>
      <style:text-properties fo:font-size="6.5pt" fo:font-weight="bold" style:font-size-asian="6.5pt" style:font-weight-asian="bold"/>
    </style:style>
    <style:style style:name="P195" style:family="paragraph" style:parent-style-name="Table_20_Paragraph">
      <style:paragraph-properties fo:margin-left="0.0299in" fo:margin-right="0.0327in" fo:text-align="center" style:justify-single-word="false"/>
    </style:style>
    <style:style style:name="P196" style:family="paragraph" style:parent-style-name="Table_20_Paragraph">
      <style:paragraph-properties fo:margin-left="0.2252in" fo:margin-right="0in" fo:margin-top="0.072in" fo:margin-bottom="0in" style:contextual-spacing="false" fo:text-indent="0.0354in" style:auto-text-indent="false"/>
    </style:style>
    <style:style style:name="P197" style:family="paragraph" style:parent-style-name="Table_20_Paragraph">
      <style:paragraph-properties fo:margin-left="0.2209in" fo:margin-right="0in" fo:margin-top="0.072in" fo:margin-bottom="0in" style:contextual-spacing="false" fo:text-indent="-0.1591in" style:auto-text-indent="false"/>
    </style:style>
    <style:style style:name="P198" style:family="paragraph" style:parent-style-name="Table_20_Paragraph">
      <style:paragraph-properties fo:margin-top="0.0181in" fo:margin-bottom="0in" style:contextual-spacing="false"/>
      <style:text-properties fo:font-size="6.5pt" fo:font-weight="bold" style:font-size-asian="6.5pt" style:font-weight-asian="bold"/>
    </style:style>
    <style:style style:name="P199" style:family="paragraph" style:parent-style-name="Table_20_Paragraph">
      <style:paragraph-properties fo:margin-top="0.0118in" fo:margin-bottom="0in" style:contextual-spacing="false"/>
      <style:text-properties fo:font-size="6.5pt" fo:font-weight="bold" style:font-size-asian="6.5pt" style:font-weight-asian="bold"/>
    </style:style>
    <style:style style:name="P200" style:family="paragraph" style:parent-style-name="Table_20_Paragraph">
      <style:paragraph-properties fo:margin-left="0.0283in" fo:margin-right="0.0327in" fo:text-align="center" style:justify-single-word="false"/>
    </style:style>
    <style:style style:name="P201" style:family="paragraph" style:parent-style-name="Table_20_Paragraph">
      <style:paragraph-properties fo:margin-left="0.3409in" fo:margin-right="0in" fo:margin-top="0.0693in" fo:margin-bottom="0in" style:contextual-spacing="false" fo:line-height="104%" fo:text-indent="-0.0807in" style:auto-text-indent="false"/>
    </style:style>
    <style:style style:name="P202" style:family="paragraph" style:parent-style-name="Table_20_Paragraph">
      <style:paragraph-properties fo:margin-left="0.102in" fo:margin-right="0.0311in" fo:margin-top="0.0189in" fo:margin-bottom="0in" style:contextual-spacing="false" fo:line-height="104%" fo:text-indent="0.4244in" style:auto-text-indent="false"/>
    </style:style>
    <style:style style:name="P203" style:family="paragraph" style:parent-style-name="Table_20_Paragraph">
      <style:paragraph-properties fo:margin-left="0.4327in" fo:margin-right="0in" fo:line-height="0.0929in"/>
    </style:style>
    <style:style style:name="P204" style:family="paragraph" style:parent-style-name="Table_20_Paragraph">
      <style:paragraph-properties fo:margin-top="0.0091in" fo:margin-bottom="0in" style:contextual-spacing="false"/>
      <style:text-properties fo:font-size="6.5pt" fo:font-weight="bold" style:font-size-asian="6.5pt" style:font-weight-asian="bold"/>
    </style:style>
    <style:style style:name="P205" style:family="paragraph" style:parent-style-name="Table_20_Paragraph">
      <style:paragraph-properties fo:margin-left="0.0209in" fo:margin-right="0.0535in" fo:text-align="center" style:justify-single-word="false"/>
    </style:style>
    <style:style style:name="P206" style:family="paragraph" style:parent-style-name="Table_20_Paragraph">
      <style:paragraph-properties fo:margin-top="0.0827in" fo:margin-bottom="0in" style:contextual-spacing="false"/>
      <style:text-properties fo:font-size="6pt" fo:font-weight="bold" style:font-size-asian="6pt" style:font-weight-asian="bold"/>
    </style:style>
    <style:style style:name="P207" style:family="paragraph" style:parent-style-name="Table_20_Paragraph">
      <style:paragraph-properties fo:margin-left="0.0126in" fo:margin-right="0in" fo:margin-top="0.0008in" fo:margin-bottom="0in" style:contextual-spacing="false" fo:text-align="center" style:justify-single-word="false"/>
    </style:style>
    <style:style style:name="P208" style:family="paragraph" style:parent-style-name="Table_20_Paragraph">
      <style:paragraph-properties fo:margin-left="0.2457in" fo:margin-right="0.1764in" fo:margin-top="0.0319in" fo:margin-bottom="0in" style:contextual-spacing="false" fo:text-indent="0.25in" style:auto-text-indent="false"/>
    </style:style>
    <style:style style:name="P209" style:family="paragraph" style:parent-style-name="Table_20_Paragraph">
      <style:paragraph-properties fo:margin-left="0.2445in" fo:margin-right="0.0311in" fo:margin-top="0.0055in" fo:margin-bottom="0in" style:contextual-spacing="false" fo:text-indent="0.0575in" style:auto-text-indent="false"/>
    </style:style>
    <style:style style:name="P210" style:family="paragraph" style:parent-style-name="Table_20_Paragraph">
      <style:paragraph-properties fo:margin-top="0.078in" fo:margin-bottom="0in" style:contextual-spacing="false"/>
      <style:text-properties fo:font-size="6.5pt" fo:font-weight="bold" style:font-size-asian="6.5pt" style:font-weight-asian="bold"/>
    </style:style>
    <style:style style:name="P211" style:family="paragraph" style:parent-style-name="Table_20_Paragraph">
      <style:paragraph-properties fo:margin-top="0.0311in" fo:margin-bottom="0in" style:contextual-spacing="false"/>
      <style:text-properties fo:font-size="6.5pt" fo:font-weight="bold" style:font-size-asian="6.5pt" style:font-weight-asian="bold"/>
    </style:style>
    <style:style style:name="P212" style:family="paragraph" style:parent-style-name="Table_20_Paragraph">
      <style:paragraph-properties fo:margin-left="0.0492in" fo:margin-right="0in" fo:line-height="0.0953in"/>
    </style:style>
    <style:style style:name="P213" style:family="paragraph" style:parent-style-name="Table_20_Paragraph">
      <style:paragraph-properties fo:margin-left="0.0925in" fo:margin-right="0in" fo:line-height="0.0965in"/>
    </style:style>
    <style:style style:name="P214" style:family="paragraph" style:parent-style-name="Table_20_Paragraph">
      <style:paragraph-properties fo:margin-top="0.0311in" fo:margin-bottom="0in" style:contextual-spacing="false"/>
      <style:text-properties fo:font-size="6pt" fo:font-weight="bold" style:font-size-asian="6pt" style:font-weight-asian="bold"/>
    </style:style>
    <style:style style:name="P215" style:family="paragraph" style:parent-style-name="Table_20_Paragraph">
      <style:paragraph-properties fo:margin-left="0.2827in" fo:margin-right="0.2673in" fo:margin-top="0.0008in" fo:margin-bottom="0in" style:contextual-spacing="false" fo:line-height="104%"/>
    </style:style>
    <style:style style:name="P216" style:family="paragraph" style:parent-style-name="Table_20_Paragraph">
      <style:paragraph-properties fo:margin-left="0.0571in" fo:margin-right="0.0346in" fo:margin-top="0.0047in" fo:margin-bottom="0in" style:contextual-spacing="false" fo:line-height="0.1252in" fo:text-align="center" style:justify-single-word="false"/>
    </style:style>
    <style:style style:name="P217" style:family="paragraph" style:parent-style-name="Table_20_Paragraph">
      <style:paragraph-properties fo:margin-left="0.1819in" fo:margin-right="0.1764in" fo:line-height="103%" fo:text-align="center" style:justify-single-word="false" fo:text-indent="-0.0181in" style:auto-text-indent="false"/>
    </style:style>
    <style:style style:name="P218" style:family="paragraph" style:parent-style-name="Table_20_Paragraph">
      <style:paragraph-properties fo:margin-top="0.0764in" fo:margin-bottom="0in" style:contextual-spacing="false"/>
      <style:text-properties fo:font-size="6.5pt" fo:font-weight="bold" style:font-size-asian="6.5pt" style:font-weight-asian="bold"/>
    </style:style>
    <style:style style:name="P219" style:family="paragraph" style:parent-style-name="Table_20_Paragraph">
      <style:paragraph-properties fo:margin-top="0.0673in" fo:margin-bottom="0in" style:contextual-spacing="false"/>
      <style:text-properties fo:font-size="6.5pt" fo:font-weight="bold" style:font-size-asian="6.5pt" style:font-weight-asian="bold"/>
    </style:style>
    <style:style style:name="P220" style:family="paragraph" style:parent-style-name="Table_20_Paragraph">
      <style:paragraph-properties fo:margin-left="0.0319in" fo:margin-right="0.0327in" fo:text-align="center" style:justify-single-word="false"/>
    </style:style>
    <style:style style:name="P221" style:family="paragraph" style:parent-style-name="Table_20_Paragraph">
      <style:paragraph-properties fo:margin-left="0.3819in" fo:margin-right="0in" fo:margin-top="0.0744in" fo:margin-bottom="0in" style:contextual-spacing="false" fo:text-indent="-0.2736in" style:auto-text-indent="false"/>
    </style:style>
    <style:style style:name="P222" style:family="paragraph" style:parent-style-name="Table_20_Paragraph">
      <style:paragraph-properties fo:margin-left="0.102in" fo:margin-right="0.0311in" fo:margin-top="0.0244in" fo:margin-bottom="0in" style:contextual-spacing="false" fo:text-indent="0.4244in" style:auto-text-indent="false"/>
    </style:style>
    <style:style style:name="P223" style:family="paragraph" style:parent-style-name="Table_20_Paragraph">
      <style:paragraph-properties fo:margin-left="0.4327in" fo:margin-right="0in" fo:margin-top="0.0047in" fo:margin-bottom="0in" style:contextual-spacing="false"/>
    </style:style>
    <style:style style:name="P224" style:family="paragraph" style:parent-style-name="Table_20_Paragraph">
      <style:paragraph-properties fo:margin-top="0.0201in" fo:margin-bottom="0in" style:contextual-spacing="false"/>
      <style:text-properties fo:font-size="6.5pt" fo:font-weight="bold" style:font-size-asian="6.5pt" style:font-weight-asian="bold"/>
    </style:style>
    <style:style style:name="P225" style:family="paragraph" style:parent-style-name="Table_20_Paragraph">
      <style:paragraph-properties fo:margin-top="0.0138in" fo:margin-bottom="0in" style:contextual-spacing="false"/>
      <style:text-properties fo:font-size="6.5pt" fo:font-weight="bold" style:font-size-asian="6.5pt" style:font-weight-asian="bold"/>
    </style:style>
    <style:style style:name="P226" style:family="paragraph" style:parent-style-name="Table_20_Paragraph">
      <style:paragraph-properties fo:margin-left="0.0535in" fo:margin-right="0.0327in" fo:margin-top="0.0008in" fo:margin-bottom="0in" style:contextual-spacing="false" fo:text-align="center" style:justify-single-word="false"/>
    </style:style>
    <style:style style:name="P227" style:family="paragraph" style:parent-style-name="Table_20_Paragraph">
      <style:paragraph-properties fo:margin-left="0.0673in" fo:margin-right="0.05in" fo:margin-top="0.0244in" fo:margin-bottom="0in" style:contextual-spacing="false" fo:text-align="center" style:justify-single-word="false"/>
    </style:style>
    <style:style style:name="P228" style:family="paragraph" style:parent-style-name="Table_20_Paragraph">
      <style:paragraph-properties fo:margin-left="0.0543in" fo:margin-right="0.0346in" fo:margin-top="0.0217in" fo:margin-bottom="0in" style:contextual-spacing="false" fo:line-height="103%" fo:text-align="center" style:justify-single-word="false"/>
    </style:style>
    <style:style style:name="P229" style:family="paragraph" style:parent-style-name="Table_20_Paragraph">
      <style:paragraph-properties fo:margin-top="0.011in" fo:margin-bottom="0in" style:contextual-spacing="false"/>
      <style:text-properties fo:font-size="6.5pt" fo:font-weight="bold" style:font-size-asian="6.5pt" style:font-weight-asian="bold"/>
    </style:style>
    <style:style style:name="P230" style:family="paragraph" style:parent-style-name="Table_20_Paragraph">
      <style:paragraph-properties fo:margin-left="0.0327in" fo:margin-right="0.0327in" fo:margin-top="0.0008in" fo:margin-bottom="0in" style:contextual-spacing="false" fo:text-align="center" style:justify-single-word="false"/>
    </style:style>
    <style:style style:name="P231" style:family="paragraph" style:parent-style-name="Table_20_Paragraph">
      <style:paragraph-properties fo:margin-left="0.4102in" fo:margin-right="0in" fo:margin-top="0.0728in" fo:margin-bottom="0in" style:contextual-spacing="false" fo:text-indent="-0.3154in" style:auto-text-indent="false"/>
    </style:style>
    <style:style style:name="P232" style:family="paragraph" style:parent-style-name="Table_20_Paragraph">
      <style:paragraph-properties fo:margin-left="0.0555in" fo:margin-right="0.0346in" fo:margin-top="0.0228in" fo:margin-bottom="0in" style:contextual-spacing="false" fo:line-height="103%" fo:text-align="center" style:justify-single-word="false"/>
    </style:style>
    <style:style style:name="P233" style:family="paragraph" style:parent-style-name="Table_20_Paragraph">
      <style:paragraph-properties fo:margin-top="0.022in" fo:margin-bottom="0in" style:contextual-spacing="false"/>
      <style:text-properties fo:font-size="6.5pt" fo:font-weight="bold" style:font-size-asian="6.5pt" style:font-weight-asian="bold"/>
    </style:style>
    <style:style style:name="P234" style:family="paragraph" style:parent-style-name="Table_20_Paragraph">
      <style:paragraph-properties fo:margin-top="0.0134in" fo:margin-bottom="0in" style:contextual-spacing="false"/>
      <style:text-properties fo:font-size="6.5pt" fo:font-weight="bold" style:font-size-asian="6.5pt" style:font-weight-asian="bold"/>
    </style:style>
    <style:style style:name="P235" style:family="paragraph" style:parent-style-name="Table_20_Paragraph">
      <style:paragraph-properties fo:margin-left="0.3291in" fo:margin-right="0.2043in" fo:margin-top="0.0752in" fo:margin-bottom="0in" style:contextual-spacing="false" fo:text-indent="-0.1118in" style:auto-text-indent="false"/>
    </style:style>
    <style:style style:name="P236" style:family="paragraph" style:parent-style-name="Table_20_Paragraph">
      <style:paragraph-properties fo:margin-left="0.1819in" fo:margin-right="0.0311in" fo:margin-top="0.0146in" fo:margin-bottom="0in" style:contextual-spacing="false" fo:line-height="104%" fo:text-indent="0.3402in" style:auto-text-indent="false"/>
    </style:style>
    <style:style style:name="P237" style:family="paragraph" style:parent-style-name="Table_20_Paragraph">
      <style:paragraph-properties fo:margin-top="0.0209in" fo:margin-bottom="0in" style:contextual-spacing="false"/>
      <style:text-properties fo:font-size="6.5pt" fo:font-weight="bold" style:font-size-asian="6.5pt" style:font-weight-asian="bold"/>
    </style:style>
    <style:style style:name="P238" style:family="paragraph" style:parent-style-name="Table_20_Paragraph">
      <style:paragraph-properties fo:margin-top="0.0146in" fo:margin-bottom="0in" style:contextual-spacing="false"/>
      <style:text-properties fo:font-size="6.5pt" fo:font-weight="bold" style:font-size-asian="6.5pt" style:font-weight-asian="bold"/>
    </style:style>
    <style:style style:name="P239" style:family="paragraph" style:parent-style-name="Table_20_Paragraph">
      <style:paragraph-properties fo:margin-left="0.0291in" fo:margin-right="0.0327in" fo:text-align="center" style:justify-single-word="false"/>
    </style:style>
    <style:style style:name="P240" style:family="paragraph" style:parent-style-name="Table_20_Paragraph">
      <style:paragraph-properties fo:margin-top="0.0272in" fo:margin-bottom="0in" style:contextual-spacing="false"/>
      <style:text-properties fo:font-size="6pt" fo:font-weight="bold" style:font-size-asian="6pt" style:font-weight-asian="bold"/>
    </style:style>
    <style:style style:name="P241" style:family="paragraph" style:parent-style-name="Table_20_Paragraph">
      <style:paragraph-properties fo:margin-left="0.0126in" fo:margin-right="0.0063in" fo:text-align="center" style:justify-single-word="false"/>
    </style:style>
    <style:style style:name="P242" style:family="paragraph" style:parent-style-name="Table_20_Paragraph">
      <style:paragraph-properties fo:margin-left="0.102in" fo:margin-right="0.0311in" fo:margin-top="0.0264in" fo:margin-bottom="0in" style:contextual-spacing="false" fo:text-indent="0.4244in" style:auto-text-indent="false"/>
    </style:style>
    <style:style style:name="P243" style:family="paragraph" style:parent-style-name="Table_20_Paragraph">
      <style:paragraph-properties fo:margin-top="0.0091in" fo:margin-bottom="0in" style:contextual-spacing="false"/>
      <style:text-properties fo:font-size="6pt" fo:font-weight="bold" style:font-size-asian="6pt" style:font-weight-asian="bold"/>
    </style:style>
    <style:style style:name="P244" style:family="paragraph" style:parent-style-name="Table_20_Paragraph">
      <style:paragraph-properties fo:margin-left="0.4126in" fo:margin-right="0.2181in" fo:text-indent="-0.178in" style:auto-text-indent="false"/>
    </style:style>
    <style:style style:name="P245" style:family="paragraph" style:parent-style-name="Table_20_Paragraph">
      <style:paragraph-properties fo:margin-left="0.2445in" fo:margin-right="0.1402in" fo:margin-top="0.0547in" fo:margin-bottom="0in" style:contextual-spacing="false" fo:text-indent="0.2681in" style:auto-text-indent="false"/>
    </style:style>
    <style:style style:name="P246" style:family="paragraph" style:parent-style-name="Table_20_Paragraph">
      <style:paragraph-properties fo:margin-top="0.0508in" fo:margin-bottom="0in" style:contextual-spacing="false"/>
      <style:text-properties fo:font-size="6.5pt" fo:font-weight="bold" style:font-size-asian="6.5pt" style:font-weight-asian="bold"/>
    </style:style>
    <style:style style:name="P247" style:family="paragraph" style:parent-style-name="Table_20_Paragraph">
      <style:paragraph-properties fo:margin-top="0.0043in" fo:margin-bottom="0in" style:contextual-spacing="false"/>
      <style:text-properties fo:font-size="6.5pt" fo:font-weight="bold" style:font-size-asian="6.5pt" style:font-weight-asian="bold"/>
    </style:style>
    <style:style style:name="P248" style:family="paragraph" style:parent-style-name="Table_20_Paragraph">
      <style:paragraph-properties fo:margin-left="0.0583in" fo:margin-right="0in" fo:line-height="0.0953in"/>
    </style:style>
    <style:style style:name="P249" style:family="paragraph" style:parent-style-name="Table_20_Paragraph">
      <style:paragraph-properties fo:margin-left="0.039in" fo:margin-right="0in" fo:line-height="0.0965in"/>
    </style:style>
    <style:style style:name="P250" style:family="paragraph" style:parent-style-name="Table_20_Paragraph">
      <style:paragraph-properties fo:margin-top="0.0374in" fo:margin-bottom="0in" style:contextual-spacing="false"/>
      <style:text-properties fo:font-size="6pt" fo:font-weight="bold" style:font-size-asian="6pt" style:font-weight-asian="bold"/>
    </style:style>
    <style:style style:name="P251" style:family="paragraph" style:parent-style-name="Table_20_Paragraph">
      <style:paragraph-properties fo:margin-left="0.3862in" fo:margin-right="0in" fo:line-height="104%" fo:text-indent="-0.1339in" style:auto-text-indent="false"/>
    </style:style>
    <style:style style:name="P252" style:family="paragraph" style:parent-style-name="Table_20_Paragraph">
      <style:paragraph-properties fo:margin-left="0.2457in" fo:margin-right="0.1764in" fo:margin-top="0.0366in" fo:margin-bottom="0in" style:contextual-spacing="false" fo:text-indent="0.2634in" style:auto-text-indent="false"/>
    </style:style>
    <style:style style:name="P253" style:family="paragraph" style:parent-style-name="Table_20_Paragraph">
      <style:paragraph-properties fo:margin-left="0.2209in" fo:margin-right="0.1764in" fo:margin-top="0.0047in" fo:margin-bottom="0in" style:contextual-spacing="false" fo:text-indent="0.1709in" style:auto-text-indent="false"/>
    </style:style>
    <style:style style:name="P254" style:family="paragraph" style:parent-style-name="Table_20_Paragraph">
      <style:paragraph-properties fo:margin-top="0.0827in" fo:margin-bottom="0in" style:contextual-spacing="false"/>
      <style:text-properties fo:font-size="6.5pt" fo:font-weight="bold" style:font-size-asian="6.5pt" style:font-weight-asian="bold"/>
    </style:style>
    <style:style style:name="P255" style:family="paragraph" style:parent-style-name="Table_20_Paragraph">
      <style:paragraph-properties fo:margin-top="0.0736in" fo:margin-bottom="0in" style:contextual-spacing="false"/>
      <style:text-properties fo:font-size="6.5pt" fo:font-weight="bold" style:font-size-asian="6.5pt" style:font-weight-asian="bold"/>
    </style:style>
    <style:style style:name="P256" style:family="paragraph" style:parent-style-name="Table_20_Paragraph">
      <style:paragraph-properties fo:margin-left="0.0311in" fo:margin-right="0.0327in" fo:text-align="center" style:justify-single-word="false"/>
    </style:style>
    <style:style style:name="P257" style:family="paragraph" style:parent-style-name="Table_20_Paragraph">
      <style:paragraph-properties fo:margin-left="0.4126in" fo:margin-right="0in" fo:margin-top="0.0744in" fo:margin-bottom="0in" style:contextual-spacing="false" fo:line-height="104%" fo:text-indent="-0.278in" style:auto-text-indent="false"/>
    </style:style>
    <style:style style:name="P258" style:family="paragraph" style:parent-style-name="Table_20_Paragraph">
      <style:paragraph-properties fo:margin-left="0.102in" fo:margin-right="0.0311in" fo:margin-top="0.028in" fo:margin-bottom="0in" style:contextual-spacing="false" fo:text-indent="0.4102in" style:auto-text-indent="false"/>
    </style:style>
    <style:style style:name="P259" style:family="paragraph" style:parent-style-name="Table_20_Paragraph">
      <style:paragraph-properties fo:margin-left="0.4335in" fo:margin-right="0in" fo:margin-top="0.0016in" fo:margin-bottom="0in" style:contextual-spacing="false"/>
    </style:style>
    <style:style style:name="P260" style:family="paragraph" style:parent-style-name="Table_20_Paragraph">
      <style:paragraph-properties fo:margin-top="0.0236in" fo:margin-bottom="0in" style:contextual-spacing="false"/>
      <style:text-properties fo:font-size="6.5pt" fo:font-weight="bold" style:font-size-asian="6.5pt" style:font-weight-asian="bold"/>
    </style:style>
    <style:style style:name="P261" style:family="paragraph" style:parent-style-name="Table_20_Paragraph">
      <style:paragraph-properties fo:margin-left="0.0299in" fo:margin-right="0.0327in" fo:margin-top="0.0008in" fo:margin-bottom="0in" style:contextual-spacing="false" fo:text-align="center" style:justify-single-word="false"/>
    </style:style>
    <style:style style:name="P262" style:family="paragraph" style:parent-style-name="Text_20_body">
      <style:text-properties fo:font-size="6pt" fo:font-weight="bold" style:font-size-asian="6pt" style:font-weight-asian="bold"/>
    </style:style>
    <style:style style:name="P263" style:family="paragraph" style:parent-style-name="Text_20_body">
      <style:paragraph-properties fo:margin-top="0.0173in" fo:margin-bottom="0in" style:contextual-spacing="false"/>
      <style:text-properties fo:font-size="6pt" fo:font-weight="bold" style:font-size-asian="6pt" style:font-weight-asian="bold"/>
    </style:style>
    <style:style style:name="P264" style:family="paragraph" style:parent-style-name="Standard">
      <style:paragraph-properties fo:margin-left="0.3953in" fo:margin-right="0in" fo:margin-top="0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265" style:family="paragraph" style:parent-style-name="Text_20_body" style:master-page-name="Converted10">
      <style:paragraph-properties style:page-number="auto"/>
      <style:text-properties style:font-name="Lato Black" fo:font-size="9pt" fo:font-weight="bold" style:font-size-asian="9pt" style:font-weight-asian="bold"/>
    </style:style>
    <style:style style:name="P266" style:family="paragraph" style:parent-style-name="Text_20_body">
      <style:text-properties style:font-name="Lato Black" fo:font-size="9pt" fo:font-weight="bold" style:font-size-asian="9pt" style:font-weight-asian="bold"/>
    </style:style>
    <style:style style:name="P267" style:family="paragraph" style:parent-style-name="Text_20_body">
      <style:paragraph-properties fo:margin-top="0.0827in" fo:margin-bottom="0in" style:contextual-spacing="false"/>
      <style:text-properties style:font-name="Lato Black" fo:font-size="9pt" fo:font-weight="bold" style:font-size-asian="9pt" style:font-weight-asian="bold"/>
    </style:style>
    <style:style style:name="P268" style:family="paragraph" style:parent-style-name="Heading_20_6">
      <style:paragraph-properties fo:margin-left="2.0319in" fo:margin-right="0in"/>
    </style:style>
    <style:style style:name="P269" style:family="paragraph" style:parent-style-name="Text_20_body">
      <style:paragraph-properties fo:margin-top="0.1484in" fo:margin-bottom="0in" style:contextual-spacing="false"/>
      <style:text-properties fo:font-size="10pt" fo:font-weight="bold" style:font-size-asian="10pt" style:font-weight-asian="bold"/>
    </style:style>
    <style:style style:name="P270" style:family="paragraph" style:parent-style-name="Table_20_Paragraph">
      <style:paragraph-properties fo:margin-left="0.0126in" fo:margin-right="0.0043in" fo:margin-top="0.0736in" fo:margin-bottom="0in" style:contextual-spacing="false" fo:text-align="center" style:justify-single-word="false"/>
    </style:style>
    <style:style style:name="P271" style:family="paragraph" style:parent-style-name="Table_20_Paragraph">
      <style:paragraph-properties fo:margin-left="0.5327in" fo:margin-right="0in" fo:margin-top="0.0736in" fo:margin-bottom="0in" style:contextual-spacing="false"/>
    </style:style>
    <style:style style:name="P272" style:family="paragraph" style:parent-style-name="Table_20_Paragraph">
      <style:paragraph-properties fo:margin-left="0.0244in" fo:margin-right="0in" fo:margin-top="0.0736in" fo:margin-bottom="0in" style:contextual-spacing="false" fo:text-align="center" style:justify-single-word="false"/>
    </style:style>
    <style:style style:name="P273" style:family="paragraph" style:parent-style-name="Table_20_Paragraph">
      <style:paragraph-properties fo:margin-left="0.0528in" fo:margin-right="0.0327in" fo:margin-top="0.0736in" fo:margin-bottom="0in" style:contextual-spacing="false" fo:text-align="center" style:justify-single-word="false"/>
    </style:style>
    <style:style style:name="P274" style:family="paragraph" style:parent-style-name="Table_20_Paragraph">
      <style:paragraph-properties fo:margin-left="0.3126in" fo:margin-right="0.1661in" fo:margin-top="0.022in" fo:margin-bottom="0in" style:contextual-spacing="false" fo:text-indent="-0.1307in" style:auto-text-indent="false"/>
    </style:style>
    <style:style style:name="P275" style:family="paragraph" style:parent-style-name="Table_20_Paragraph">
      <style:paragraph-properties fo:margin-left="0.289in" fo:margin-right="0.1764in" fo:margin-top="0.0118in" fo:margin-bottom="0in" style:contextual-spacing="false" fo:line-height="103%" fo:text-indent="0.2035in" style:auto-text-indent="false"/>
    </style:style>
    <style:style style:name="P276" style:family="paragraph" style:parent-style-name="Table_20_Paragraph">
      <style:paragraph-properties fo:margin-left="0.4752in" fo:margin-right="0in" fo:margin-top="0.0693in" fo:margin-bottom="0in" style:contextual-spacing="false" fo:line-height="104%" fo:text-indent="-0.3634in" style:auto-text-indent="false"/>
    </style:style>
    <style:style style:name="P277" style:family="paragraph" style:parent-style-name="Table_20_Paragraph">
      <style:paragraph-properties fo:margin-left="0.272in" fo:margin-right="0.2335in" fo:margin-top="0.022in" fo:margin-bottom="0in" style:contextual-spacing="false" fo:text-align="center" style:justify-single-word="false"/>
    </style:style>
    <style:style style:name="P278" style:family="paragraph" style:parent-style-name="Table_20_Paragraph">
      <style:paragraph-properties fo:margin-left="0.3661in" fo:margin-right="0in" fo:margin-top="0.0709in" fo:margin-bottom="0in" style:contextual-spacing="false" fo:text-indent="-0.1772in" style:auto-text-indent="false"/>
    </style:style>
    <style:style style:name="P279" style:family="paragraph" style:parent-style-name="Table_20_Paragraph">
      <style:paragraph-properties fo:margin-left="0.1957in" fo:margin-right="0.1929in" fo:margin-top="0.0209in" fo:margin-bottom="0in" style:contextual-spacing="false" fo:line-height="103%" fo:text-align="center" style:justify-single-word="false" fo:text-indent="0.0055in" style:auto-text-indent="false"/>
    </style:style>
    <style:style style:name="P280" style:family="paragraph" style:parent-style-name="Table_20_Paragraph">
      <style:paragraph-properties fo:margin-top="0.0165in" fo:margin-bottom="0in" style:contextual-spacing="false"/>
      <style:text-properties fo:font-size="6.5pt" fo:font-weight="bold" style:font-size-asian="6.5pt" style:font-weight-asian="bold"/>
    </style:style>
    <style:style style:name="P281" style:family="paragraph" style:parent-style-name="Table_20_Paragraph">
      <style:paragraph-properties fo:margin-left="0.0634in" fo:margin-right="0in" fo:margin-top="0.0236in" fo:margin-bottom="0in" style:contextual-spacing="false" fo:line-height="0.0965in"/>
    </style:style>
    <style:style style:name="P282" style:family="paragraph" style:parent-style-name="Table_20_Paragraph">
      <style:paragraph-properties fo:margin-left="0.1071in" fo:margin-right="0in" fo:line-height="0.098in"/>
    </style:style>
    <style:style style:name="P283" style:family="paragraph" style:parent-style-name="Table_20_Paragraph">
      <style:paragraph-properties fo:margin-left="0.3555in" fo:margin-right="0.2673in" fo:margin-top="0.072in" fo:margin-bottom="0in" style:contextual-spacing="false" fo:text-indent="-0.0937in" style:auto-text-indent="false"/>
    </style:style>
    <style:style style:name="P284" style:family="paragraph" style:parent-style-name="Table_20_Paragraph">
      <style:paragraph-properties fo:margin-left="0.2209in" fo:margin-right="0in" fo:margin-top="0.072in" fo:margin-bottom="0in" style:contextual-spacing="false" fo:text-indent="-0.1457in" style:auto-text-indent="false"/>
    </style:style>
    <style:style style:name="P285" style:family="paragraph" style:parent-style-name="Table_20_Paragraph">
      <style:paragraph-properties fo:margin-top="0.0252in" fo:margin-bottom="0in" style:contextual-spacing="false"/>
      <style:text-properties fo:font-size="6pt" fo:font-weight="bold" style:font-size-asian="6pt" style:font-weight-asian="bold"/>
    </style:style>
    <style:style style:name="P286" style:family="paragraph" style:parent-style-name="Table_20_Paragraph">
      <style:paragraph-properties fo:margin-left="0.0126in" fo:margin-right="0.0016in" fo:text-align="center" style:justify-single-word="false"/>
    </style:style>
    <style:style style:name="P287" style:family="paragraph" style:parent-style-name="Table_20_Paragraph">
      <style:paragraph-properties fo:margin-left="0.4327in" fo:margin-right="0in" fo:margin-top="0.002in" fo:margin-bottom="0in" style:contextual-spacing="false"/>
    </style:style>
    <style:style style:name="P288" style:family="paragraph" style:parent-style-name="Table_20_Paragraph">
      <style:paragraph-properties fo:margin-left="0.3791in" fo:margin-right="0in" fo:margin-top="0.0728in" fo:margin-bottom="0in" style:contextual-spacing="false" fo:text-indent="-0.1366in" style:auto-text-indent="false"/>
    </style:style>
    <style:style style:name="P289" style:family="paragraph" style:parent-style-name="Table_20_Paragraph">
      <style:paragraph-properties fo:margin-left="0.0543in" fo:margin-right="0.0346in" fo:margin-top="0.022in" fo:margin-bottom="0in" style:contextual-spacing="false" fo:text-align="center" style:justify-single-word="false"/>
    </style:style>
    <style:style style:name="P290" style:family="paragraph" style:parent-style-name="Table_20_Paragraph">
      <style:paragraph-properties fo:margin-left="0.0882in" fo:margin-right="0.0929in" fo:margin-top="0.0016in" fo:margin-bottom="0in" style:contextual-spacing="false" fo:line-height="104%" fo:text-align="center" style:justify-single-word="false"/>
    </style:style>
    <style:style style:name="P291" style:family="paragraph" style:parent-style-name="Table_20_Paragraph">
      <style:paragraph-properties fo:margin-left="0.0126in" fo:margin-right="0in" fo:text-align="center" style:justify-single-word="false"/>
    </style:style>
    <style:style style:name="P292" style:family="paragraph" style:parent-style-name="Table_20_Paragraph">
      <style:paragraph-properties fo:margin-left="0.2209in" fo:margin-right="0in" fo:margin-top="0.0744in" fo:margin-bottom="0in" style:contextual-spacing="false" fo:text-indent="-0.1756in" style:auto-text-indent="false"/>
    </style:style>
    <style:style style:name="P293" style:family="paragraph" style:parent-style-name="Table_20_Paragraph">
      <style:paragraph-properties fo:margin-top="0.0866in" fo:margin-bottom="0in" style:contextual-spacing="false"/>
      <style:text-properties fo:font-size="6pt" fo:font-weight="bold" style:font-size-asian="6pt" style:font-weight-asian="bold"/>
    </style:style>
    <style:style style:name="P294" style:family="paragraph" style:parent-style-name="Table_20_Paragraph">
      <style:paragraph-properties fo:margin-left="0.0126in" fo:margin-right="0.0008in" fo:text-align="center" style:justify-single-word="false"/>
    </style:style>
    <style:style style:name="P295" style:family="paragraph" style:parent-style-name="Table_20_Paragraph">
      <style:paragraph-properties fo:margin-left="0.1055in" fo:margin-right="0.0866in" fo:margin-top="0.0827in" fo:margin-bottom="0in" style:contextual-spacing="false" fo:line-height="103%" fo:text-align="center" style:justify-single-word="false" fo:text-indent="0.0071in" style:auto-text-indent="false"/>
    </style:style>
    <style:style style:name="P296" style:family="paragraph" style:parent-style-name="Table_20_Paragraph">
      <style:paragraph-properties fo:margin-top="0.0819in" fo:margin-bottom="0in" style:contextual-spacing="false"/>
      <style:text-properties fo:font-size="6.5pt" fo:font-weight="bold" style:font-size-asian="6.5pt" style:font-weight-asian="bold"/>
    </style:style>
    <style:style style:name="P297" style:family="paragraph" style:parent-style-name="Table_20_Paragraph">
      <style:paragraph-properties fo:margin-left="0.0661in" fo:margin-right="0in" fo:margin-top="0.0854in" fo:margin-bottom="0in" style:contextual-spacing="false" fo:line-height="0.0965in"/>
    </style:style>
    <style:style style:name="P298" style:family="paragraph" style:parent-style-name="Table_20_Paragraph">
      <style:paragraph-properties fo:margin-left="0.1209in" fo:margin-right="0in" fo:line-height="0.0945in"/>
    </style:style>
    <style:style style:name="P299" style:family="paragraph" style:parent-style-name="Table_20_Paragraph">
      <style:paragraph-properties fo:margin-left="0.1075in" fo:margin-right="0in" fo:line-height="0.1in"/>
    </style:style>
    <style:style style:name="P300" style:family="paragraph" style:parent-style-name="Table_20_Paragraph">
      <style:paragraph-properties fo:margin-top="0.0264in" fo:margin-bottom="0in" style:contextual-spacing="false"/>
      <style:text-properties fo:font-size="6pt" fo:font-weight="bold" style:font-size-asian="6pt" style:font-weight-asian="bold"/>
    </style:style>
    <style:style style:name="P301" style:family="paragraph" style:parent-style-name="Table_20_Paragraph">
      <style:paragraph-properties fo:margin-left="0.0126in" fo:margin-right="0.0035in" fo:text-align="center" style:justify-single-word="false"/>
    </style:style>
    <style:style style:name="P302" style:family="paragraph" style:parent-style-name="Table_20_Paragraph">
      <style:paragraph-properties fo:margin-left="0.0492in" fo:margin-right="0.0346in" fo:margin-top="0.022in" fo:margin-bottom="0in" style:contextual-spacing="false" fo:line-height="103%" fo:text-align="center" style:justify-single-word="false"/>
    </style:style>
    <style:style style:name="P303" style:family="paragraph" style:parent-style-name="Table_20_Paragraph">
      <style:paragraph-properties fo:margin-top="0.0217in" fo:margin-bottom="0in" style:contextual-spacing="false"/>
      <style:text-properties fo:font-size="6.5pt" fo:font-weight="bold" style:font-size-asian="6.5pt" style:font-weight-asian="bold"/>
    </style:style>
    <style:style style:name="P304" style:family="paragraph" style:parent-style-name="Table_20_Paragraph">
      <style:paragraph-properties fo:margin-left="0.0492in" fo:margin-right="0in" fo:margin-top="0.0752in" fo:margin-bottom="0in" style:contextual-spacing="false" fo:line-height="0.0965in"/>
    </style:style>
    <style:style style:name="P305" style:family="paragraph" style:parent-style-name="Table_20_Paragraph">
      <style:paragraph-properties fo:margin-left="0.1055in" fo:margin-right="0in" fo:line-height="0.098in"/>
    </style:style>
    <style:style style:name="P306" style:family="paragraph" style:parent-style-name="Text_20_body">
      <style:paragraph-properties fo:margin-top="0.0701in" fo:margin-bottom="0in" style:contextual-spacing="false"/>
      <style:text-properties fo:font-size="6pt" fo:font-weight="bold" style:font-size-asian="6pt" style:font-weight-asian="bold"/>
    </style:style>
    <style:style style:name="P307" style:family="paragraph" style:parent-style-name="Standard">
      <style:paragraph-properties fo:margin-left="0.3953in" fo:margin-right="0in" fo:margin-top="0.0008in" fo:margin-bottom="0in" style:contextual-spacing="false" fo:text-align="left" style:justify-single-word="false" fo:text-indent="0in" style:auto-text-indent="false">
        <style:tab-stops>
          <style:tab-stop style:position="7.0465in" style:type="right"/>
        </style:tab-stops>
      </style:paragraph-properties>
    </style:style>
    <style:style style:name="P308" style:family="paragraph" style:parent-style-name="Standard" style:master-page-name="Converted11">
      <style:paragraph-properties fo:margin-left="1.7244in" fo:margin-right="0in" fo:margin-top="0.5508in" fo:margin-bottom="0in" style:contextual-spacing="false" fo:text-align="left" style:justify-single-word="false" fo:text-indent="0in" style:auto-text-indent="false" style:page-number="12"/>
    </style:style>
    <style:style style:name="P309" style:family="paragraph" style:parent-style-name="Heading_20_7">
      <style:paragraph-properties fo:margin-left="3.1929in" fo:margin-right="2.1807in" fo:text-align="justify" style:justify-single-word="false"/>
    </style:style>
    <style:style style:name="P310" style:family="paragraph" style:parent-style-name="Standard">
      <style:paragraph-properties fo:margin-left="3.1929in" fo:margin-right="0in" fo:margin-top="0.0008in" fo:margin-bottom="0in" style:contextual-spacing="false" fo:text-align="justify" style:justify-single-word="false" fo:text-indent="0in" style:auto-text-indent="false"/>
    </style:style>
    <style:style style:name="P311" style:family="paragraph" style:parent-style-name="Standard">
      <style:paragraph-properties fo:margin-left="3.1929in" fo:margin-right="2.1807in" fo:margin-top="0in" fo:margin-bottom="0in" style:contextual-spacing="false" fo:text-align="justify" style:justify-single-word="false" fo:text-indent="-0.0008in" style:auto-text-indent="false"/>
    </style:style>
    <style:style style:name="P312" style:family="paragraph" style:parent-style-name="Heading_20_7">
      <style:paragraph-properties fo:margin-left="1.7327in" fo:margin-right="2.5673in" fo:margin-top="0.1362in" fo:margin-bottom="0in" style:contextual-spacing="false"/>
      <style:text-properties fo:letter-spacing="-0.0016in"/>
    </style:style>
    <style:style style:name="P313" style:family="paragraph" style:parent-style-name="Standard">
      <style:paragraph-properties fo:margin-left="1.5126in" fo:margin-right="2.1791in" fo:margin-top="0in" fo:margin-bottom="0in" style:contextual-spacing="false" fo:text-align="justify" style:justify-single-word="false" fo:text-indent="1.672in" style:auto-text-indent="false"/>
    </style:style>
    <style:style style:name="P314" style:family="paragraph" style:parent-style-name="Standard">
      <style:paragraph-properties fo:margin-left="1.5126in" fo:margin-right="2.1846in" fo:margin-top="0.0008in" fo:margin-bottom="0in" style:contextual-spacing="false" fo:text-align="justify" style:justify-single-word="false" fo:text-indent="1.672in" style:auto-text-indent="false"/>
    </style:style>
    <style:style style:name="P315" style:family="paragraph" style:parent-style-name="Text_20_body">
      <style:text-properties style:font-name="Verdana" fo:font-size="8.5pt" fo:font-style="italic" fo:font-weight="bold" style:font-size-asian="8.5pt" style:font-style-asian="italic" style:font-weight-asian="bold"/>
    </style:style>
    <style:style style:name="P316" style:family="paragraph" style:parent-style-name="Standard">
      <style:paragraph-properties fo:margin-left="0in" fo:margin-right="0.6709in" fo:margin-top="0in" fo:margin-bottom="0in" style:contextual-spacing="false" fo:text-align="center" style:justify-single-word="false" fo:text-indent="0in" style:auto-text-indent="false"/>
    </style:style>
    <style:style style:name="P317" style:family="paragraph" style:parent-style-name="Text_20_body">
      <style:paragraph-properties fo:margin-top="0.1429in" fo:margin-bottom="0in" style:contextual-spacing="false"/>
      <style:text-properties style:font-name="Verdana" fo:font-size="8.5pt" style:font-size-asian="8.5pt"/>
    </style:style>
    <style:style style:name="P318" style:family="paragraph" style:parent-style-name="Heading_20_7">
      <style:paragraph-properties fo:margin-left="0in" fo:margin-right="0.6701in"/>
    </style:style>
    <style:style style:name="P319" style:family="paragraph" style:parent-style-name="Standard">
      <style:paragraph-properties fo:margin-left="0in" fo:margin-right="0.6854in" fo:margin-top="0in" fo:margin-bottom="0in" style:contextual-spacing="false" fo:text-align="center" style:justify-single-word="false" fo:text-indent="0in" style:auto-text-indent="false"/>
    </style:style>
    <style:style style:name="P320" style:family="paragraph" style:parent-style-name="Text_20_body" style:master-page-name="Converted12">
      <style:paragraph-properties style:page-number="auto"/>
      <style:text-properties style:font-name="Verdana" fo:font-size="8.5pt" fo:font-weight="bold" style:font-size-asian="8.5pt" style:font-weight-asian="bold"/>
    </style:style>
    <style:style style:name="P321" style:family="paragraph" style:parent-style-name="Text_20_body">
      <style:paragraph-properties fo:margin-top="0.1236in" fo:margin-bottom="0in" style:contextual-spacing="false"/>
      <style:text-properties style:font-name="Verdana" fo:font-size="8.5pt" fo:font-weight="bold" style:font-size-asian="8.5pt" style:font-weight-asian="bold"/>
    </style:style>
    <style:style style:name="P322" style:family="paragraph" style:parent-style-name="Standard">
      <style:paragraph-properties fo:margin-left="1.572in" fo:margin-right="0in" fo:margin-top="0in" fo:margin-bottom="0in" style:contextual-spacing="false" fo:text-align="left" style:justify-single-word="false" fo:text-indent="0in" style:auto-text-indent="false"/>
    </style:style>
    <style:style style:name="P323" style:family="paragraph" style:parent-style-name="Text_20_body">
      <style:paragraph-properties fo:margin-top="0.0047in" fo:margin-bottom="0in" style:contextual-spacing="false"/>
      <style:text-properties style:font-name="Verdana" fo:font-size="8.5pt" fo:font-weight="bold" style:font-size-asian="8.5pt" style:font-weight-asian="bold"/>
    </style:style>
    <style:style style:name="P324" style:family="paragraph" style:parent-style-name="Heading_20_7">
      <style:paragraph-properties fo:margin-left="3.2709in" fo:margin-right="2.1075in" fo:line-height="102%" fo:text-align="justify" style:justify-single-word="false" fo:text-indent="0.0055in" style:auto-text-indent="false"/>
    </style:style>
    <style:style style:name="P325" style:family="paragraph" style:parent-style-name="Standard">
      <style:paragraph-properties fo:margin-left="3.2827in" fo:margin-right="0in" fo:margin-top="0in" fo:margin-bottom="0in" style:contextual-spacing="false" fo:text-align="justify" style:justify-single-word="false" fo:text-indent="0in" style:auto-text-indent="false"/>
    </style:style>
    <style:style style:name="P326" style:family="paragraph" style:parent-style-name="Standard">
      <style:paragraph-properties fo:margin-left="3.2827in" fo:margin-right="2.1075in" fo:margin-top="0.0028in" fo:margin-bottom="0in" style:contextual-spacing="false" fo:line-height="102%" fo:text-align="justify" style:justify-single-word="false" fo:text-indent="0in" style:auto-text-indent="false"/>
    </style:style>
    <style:style style:name="P327" style:family="paragraph" style:parent-style-name="Heading_20_7">
      <style:paragraph-properties fo:margin-left="0in" fo:margin-right="0.6457in" fo:margin-top="0.1398in" fo:margin-bottom="0in" style:contextual-spacing="false"/>
      <style:text-properties fo:letter-spacing="-0.0016in"/>
    </style:style>
    <style:style style:name="P328" style:family="paragraph" style:parent-style-name="Standard">
      <style:paragraph-properties fo:margin-left="1.572in" fo:margin-right="2.1091in" fo:margin-top="0in" fo:margin-bottom="0in" style:contextual-spacing="false" fo:line-height="102%" fo:text-align="justify" style:justify-single-word="false" fo:text-indent="1.7016in" style:auto-text-indent="false"/>
    </style:style>
    <style:style style:name="P329" style:family="paragraph" style:parent-style-name="Text_20_body">
      <style:paragraph-properties fo:margin-top="0.002in" fo:margin-bottom="0.0008in" style:contextual-spacing="false"/>
      <style:text-properties style:font-name="Verdana" fo:font-size="5.5pt" style:font-size-asian="5.5pt"/>
    </style:style>
    <style:style style:name="P330" style:family="paragraph" style:parent-style-name="Table_20_Paragraph">
      <style:paragraph-properties fo:margin-left="0.002in" fo:margin-right="0in" fo:margin-top="0.0689in" fo:margin-bottom="0in" style:contextual-spacing="false" fo:text-align="center" style:justify-single-word="false"/>
    </style:style>
    <style:style style:name="P331" style:family="paragraph" style:parent-style-name="Table_20_Paragraph">
      <style:paragraph-properties fo:margin-left="0.0008in" fo:margin-right="0.0016in" fo:margin-top="0.0689in" fo:margin-bottom="0in" style:contextual-spacing="false" fo:text-align="center" style:justify-single-word="false"/>
    </style:style>
    <style:style style:name="P332" style:family="paragraph" style:parent-style-name="Table_20_Paragraph">
      <style:paragraph-properties fo:margin-left="0.0209in" fo:margin-right="0.0217in" fo:margin-top="0.0689in" fo:margin-bottom="0in" style:contextual-spacing="false" fo:text-align="center" style:justify-single-word="false"/>
    </style:style>
    <style:style style:name="P333" style:family="paragraph" style:parent-style-name="Table_20_Paragraph">
      <style:paragraph-properties fo:margin-left="0.2154in" fo:margin-right="0.0764in" fo:margin-top="0.0272in" fo:margin-bottom="0in" style:contextual-spacing="false" fo:text-indent="-0.1374in" style:auto-text-indent="false"/>
    </style:style>
    <style:style style:name="P334" style:family="paragraph" style:parent-style-name="Table_20_Paragraph">
      <style:paragraph-properties fo:margin-left="0in" fo:margin-right="0.0016in" fo:margin-top="0.0689in" fo:margin-bottom="0in" style:contextual-spacing="false" fo:text-align="center" style:justify-single-word="false"/>
    </style:style>
    <style:style style:name="P335" style:family="paragraph" style:parent-style-name="Table_20_Paragraph">
      <style:paragraph-properties fo:margin-top="0.0307in" fo:margin-bottom="0in" style:contextual-spacing="false"/>
      <style:text-properties style:font-name="Verdana" fo:font-size="5.5pt" style:font-size-asian="5.5pt"/>
    </style:style>
    <style:style style:name="P336" style:family="paragraph" style:parent-style-name="Table_20_Paragraph">
      <style:paragraph-properties fo:margin-left="0.002in" fo:margin-right="0in" fo:margin-top="0.0008in" fo:margin-bottom="0in" style:contextual-spacing="false" fo:text-align="center" style:justify-single-word="false"/>
    </style:style>
    <style:style style:name="P337" style:family="paragraph" style:parent-style-name="Table_20_Paragraph">
      <style:paragraph-properties fo:margin-top="0.0425in" fo:margin-bottom="0in" style:contextual-spacing="false"/>
      <style:text-properties style:font-name="Verdana" fo:font-size="5pt" style:font-size-asian="5pt"/>
    </style:style>
    <style:style style:name="P338" style:family="paragraph" style:parent-style-name="Table_20_Paragraph">
      <style:paragraph-properties fo:margin-left="0.002in" fo:margin-right="0.0016in" fo:text-align="center" style:justify-single-word="false"/>
    </style:style>
    <style:style style:name="P339" style:family="paragraph" style:parent-style-name="Table_20_Paragraph">
      <style:paragraph-properties fo:margin-left="0.0016in" fo:margin-right="0.0008in" fo:text-align="center" style:justify-single-word="false"/>
    </style:style>
    <style:style style:name="P340" style:family="paragraph" style:parent-style-name="Table_20_Paragraph">
      <style:paragraph-properties fo:margin-left="0.0209in" fo:margin-right="0.0209in" fo:text-align="center" style:justify-single-word="false"/>
    </style:style>
    <style:style style:name="P341" style:family="paragraph" style:parent-style-name="Table_20_Paragraph">
      <style:paragraph-properties fo:margin-left="0.0583in" fo:margin-right="0in"/>
    </style:style>
    <style:style style:name="P342" style:family="paragraph" style:parent-style-name="Table_20_Paragraph">
      <style:paragraph-properties fo:margin-left="0in" fo:margin-right="0.0016in" fo:text-align="center" style:justify-single-word="false"/>
    </style:style>
    <style:style style:name="P343" style:family="paragraph" style:parent-style-name="Standard">
      <style:paragraph-properties fo:margin-left="3.302in" fo:margin-right="0in" fo:margin-top="0.1402in" fo:margin-bottom="0in" style:contextual-spacing="false" fo:text-align="left" style:justify-single-word="false" fo:text-indent="0in" style:auto-text-indent="false"/>
    </style:style>
    <style:style style:name="P344" style:family="paragraph" style:parent-style-name="Standard">
      <style:paragraph-properties fo:margin-left="1.572in" fo:margin-right="0in" fo:margin-top="0.0028in" fo:margin-bottom="0in" style:contextual-spacing="false" fo:text-align="left" style:justify-single-word="false" fo:text-indent="0in" style:auto-text-indent="false"/>
    </style:style>
    <style:style style:name="P345" style:family="paragraph" style:parent-style-name="Text_20_body">
      <style:paragraph-properties fo:margin-top="0.0075in" fo:margin-bottom="0in" style:contextual-spacing="false"/>
      <style:text-properties style:font-name="Verdana" fo:font-size="8.5pt" style:font-size-asian="8.5pt"/>
    </style:style>
    <style:style style:name="P346" style:family="paragraph" style:parent-style-name="Standard">
      <style:paragraph-properties fo:margin-left="0in" fo:margin-right="0.5374in" fo:margin-top="0in" fo:margin-bottom="0in" style:contextual-spacing="false" fo:text-align="center" style:justify-single-word="false" fo:text-indent="0in" style:auto-text-indent="false"/>
    </style:style>
    <style:style style:name="P347" style:family="paragraph" style:parent-style-name="Heading_20_7">
      <style:paragraph-properties fo:margin-left="0in" fo:margin-right="0.5346in"/>
    </style:style>
    <style:style style:name="P348" style:family="paragraph" style:parent-style-name="Standard">
      <style:paragraph-properties fo:margin-left="0in" fo:margin-right="0.5362in" fo:margin-top="0.0028in" fo:margin-bottom="0in" style:contextual-spacing="false" fo:text-align="center" style:justify-single-word="false" fo:text-indent="0in" style:auto-text-indent="false"/>
    </style:style>
    <style:style style:name="P349" style:family="paragraph" style:parent-style-name="Text_20_body" style:master-page-name="Converted13">
      <style:paragraph-properties style:page-number="auto"/>
      <style:text-properties style:font-name="Verdana" fo:font-size="8.5pt" fo:font-weight="bold" style:font-size-asian="8.5pt" style:font-weight-asian="bold"/>
    </style:style>
    <style:style style:name="P350" style:family="paragraph" style:parent-style-name="Text_20_body">
      <style:paragraph-properties fo:margin-top="0.0035in" fo:margin-bottom="0in" style:contextual-spacing="false"/>
      <style:text-properties style:font-name="Verdana" fo:font-size="8.5pt" fo:font-weight="bold" style:font-size-asian="8.5pt" style:font-weight-asian="bold"/>
    </style:style>
    <style:style style:name="P351" style:family="paragraph" style:parent-style-name="Standard">
      <style:paragraph-properties fo:margin-left="1.502in" fo:margin-right="0in" fo:margin-top="0in" fo:margin-bottom="0in" style:contextual-spacing="false" fo:text-align="left" style:justify-single-word="false" fo:text-indent="0in" style:auto-text-indent="false"/>
    </style:style>
    <style:style style:name="P352" style:family="paragraph" style:parent-style-name="Heading_20_7">
      <style:paragraph-properties fo:margin-left="3.2008in" fo:margin-right="2.0709in" fo:line-height="102%" fo:text-align="left" style:justify-single-word="false">
        <style:tab-stops>
          <style:tab-stop style:position="3.9291in"/>
          <style:tab-stop style:position="4.5902in"/>
          <style:tab-stop style:position="5.6201in"/>
        </style:tab-stops>
      </style:paragraph-properties>
    </style:style>
    <style:style style:name="P353" style:family="paragraph" style:parent-style-name="Text_20_body">
      <style:paragraph-properties fo:margin-top="0.0008in" fo:margin-bottom="0in" style:contextual-spacing="false"/>
      <style:text-properties style:font-name="Verdana" fo:font-size="8.5pt" fo:font-weight="bold" style:font-size-asian="8.5pt" style:font-weight-asian="bold"/>
    </style:style>
    <style:style style:name="P354" style:family="paragraph" style:parent-style-name="Standard">
      <style:paragraph-properties fo:margin-left="3.2008in" fo:margin-right="0in" fo:margin-top="0in" fo:margin-bottom="0in" style:contextual-spacing="false" fo:text-align="justify" style:justify-single-word="false" fo:text-indent="0in" style:auto-text-indent="false"/>
    </style:style>
    <style:style style:name="P355" style:family="paragraph" style:parent-style-name="Standard">
      <style:paragraph-properties fo:margin-left="3.2008in" fo:margin-right="1.9839in" fo:margin-top="0.0028in" fo:margin-bottom="0in" style:contextual-spacing="false" fo:line-height="102%" fo:text-align="justify" style:justify-single-word="false" fo:text-indent="0in" style:auto-text-indent="false"/>
    </style:style>
    <style:style style:name="P356" style:family="paragraph" style:parent-style-name="Heading_20_7">
      <style:paragraph-properties fo:margin-left="3.2008in" fo:margin-right="0in" fo:margin-top="0.1346in" fo:margin-bottom="0in" style:contextual-spacing="false" fo:text-align="left" style:justify-single-word="false"/>
      <style:text-properties fo:letter-spacing="-0.0016in"/>
    </style:style>
    <style:style style:name="P357" style:family="paragraph" style:parent-style-name="Standard">
      <style:paragraph-properties fo:margin-left="1.502in" fo:margin-right="1.9583in" fo:margin-top="0in" fo:margin-bottom="0in" style:contextual-spacing="false" fo:line-height="102%" fo:text-align="justify" style:justify-single-word="false" fo:text-indent="1.698in" style:auto-text-indent="false"/>
    </style:style>
    <style:style style:name="P358" style:family="paragraph" style:parent-style-name="Text_20_body">
      <style:paragraph-properties fo:margin-top="0.0075in" fo:margin-bottom="0in" style:contextual-spacing="false"/>
      <style:text-properties style:font-name="Verdana" fo:font-size="7.5pt" style:font-size-asian="7.5pt"/>
    </style:style>
    <style:style style:name="P359" style:family="paragraph" style:parent-style-name="Table_20_Paragraph">
      <style:paragraph-properties fo:margin-left="0.022in" fo:margin-right="0.0154in" fo:margin-top="0.0008in" fo:margin-bottom="0in" style:contextual-spacing="false" fo:text-align="center" style:justify-single-word="false"/>
    </style:style>
    <style:style style:name="P360" style:family="paragraph" style:parent-style-name="Table_20_Paragraph">
      <style:paragraph-properties fo:margin-left="0.0209in" fo:margin-right="0.0146in" fo:margin-top="0.0008in" fo:margin-bottom="0in" style:contextual-spacing="false" fo:text-align="center" style:justify-single-word="false"/>
    </style:style>
    <style:style style:name="P361" style:family="paragraph" style:parent-style-name="Table_20_Paragraph">
      <style:paragraph-properties fo:margin-left="0.2516in" fo:margin-right="0in" fo:margin-top="0.0008in" fo:margin-bottom="0in" style:contextual-spacing="false"/>
    </style:style>
    <style:style style:name="P362" style:family="paragraph" style:parent-style-name="Table_20_Paragraph">
      <style:paragraph-properties fo:margin-left="0.022in" fo:margin-right="0.0146in" fo:margin-top="0.0008in" fo:margin-bottom="0in" style:contextual-spacing="false" fo:text-align="center" style:justify-single-word="false"/>
    </style:style>
    <style:style style:name="P363" style:family="paragraph" style:parent-style-name="Table_20_Paragraph">
      <style:paragraph-properties fo:margin-left="0.0201in" fo:margin-right="0.0138in" fo:margin-top="0.0008in" fo:margin-bottom="0in" style:contextual-spacing="false" fo:text-align="center" style:justify-single-word="false"/>
    </style:style>
    <style:style style:name="P364" style:family="paragraph" style:parent-style-name="Table_20_Paragraph">
      <style:paragraph-properties fo:margin-left="0.0626in" fo:margin-right="0.0339in" fo:margin-top="0.0661in" fo:margin-bottom="0in" style:contextual-spacing="false" fo:text-indent="0.0417in" style:auto-text-indent="false"/>
    </style:style>
    <style:style style:name="P365" style:family="paragraph" style:parent-style-name="Table_20_Paragraph">
      <style:paragraph-properties fo:margin-left="0.1429in" fo:margin-right="0.0339in" fo:margin-top="0.0661in" fo:margin-bottom="0in" style:contextual-spacing="false" fo:text-indent="-0.0992in" style:auto-text-indent="false"/>
    </style:style>
    <style:style style:name="P366" style:family="paragraph" style:parent-style-name="Table_20_Paragraph">
      <style:paragraph-properties fo:margin-left="0.0209in" fo:margin-right="0.0154in" fo:margin-top="0.0008in" fo:margin-bottom="0in" style:contextual-spacing="false" fo:text-align="center" style:justify-single-word="false"/>
    </style:style>
    <style:style style:name="P367" style:family="paragraph" style:parent-style-name="Table_20_Paragraph">
      <style:paragraph-properties fo:margin-top="0.0016in" fo:margin-bottom="0in" style:contextual-spacing="false"/>
      <style:text-properties style:font-name="Verdana" fo:font-size="4pt" style:font-size-asian="4pt"/>
    </style:style>
    <style:style style:name="P368" style:family="paragraph" style:parent-style-name="Table_20_Paragraph">
      <style:paragraph-properties fo:margin-left="0.0071in" fo:margin-right="0.022in" fo:text-align="center" style:justify-single-word="false"/>
    </style:style>
    <style:style style:name="P369" style:family="paragraph" style:parent-style-name="Table_20_Paragraph">
      <style:paragraph-properties fo:margin-left="0.0063in" fo:margin-right="0.0209in" fo:text-align="center" style:justify-single-word="false"/>
    </style:style>
    <style:style style:name="P370" style:family="paragraph" style:parent-style-name="Table_20_Paragraph">
      <style:paragraph-properties fo:margin-top="0.0319in" fo:margin-bottom="0in" style:contextual-spacing="false"/>
      <style:text-properties style:font-name="Verdana" fo:font-size="4pt" style:font-size-asian="4pt"/>
    </style:style>
    <style:style style:name="P371" style:family="paragraph" style:parent-style-name="Table_20_Paragraph">
      <style:paragraph-properties fo:margin-left="0.1091in" fo:margin-right="0in" fo:line-height="108%" fo:text-indent="-0.0744in" style:auto-text-indent="false"/>
    </style:style>
    <style:style style:name="P372" style:family="paragraph" style:parent-style-name="Table_20_Paragraph">
      <style:paragraph-properties fo:margin-left="0.0075in" fo:margin-right="0.022in" fo:text-align="center" style:justify-single-word="false"/>
    </style:style>
    <style:style style:name="P373" style:family="paragraph" style:parent-style-name="Table_20_Paragraph">
      <style:paragraph-properties fo:margin-left="0in" fo:margin-right="0.0138in" fo:text-align="center" style:justify-single-word="false"/>
    </style:style>
    <style:style style:name="P374" style:family="paragraph" style:parent-style-name="Table_20_Paragraph">
      <style:paragraph-properties fo:margin-left="0.0354in" fo:margin-right="0in"/>
    </style:style>
    <style:style style:name="P375" style:family="paragraph" style:parent-style-name="Table_20_Paragraph">
      <style:paragraph-properties fo:margin-left="0.0634in" fo:margin-right="0in" fo:margin-top="0.0055in" fo:margin-bottom="0in" style:contextual-spacing="false"/>
    </style:style>
    <style:style style:name="P376" style:family="paragraph" style:parent-style-name="Table_20_Paragraph">
      <style:paragraph-properties fo:margin-left="0.0638in" fo:margin-right="0in" fo:margin-top="0.0055in" fo:margin-bottom="0in" style:contextual-spacing="false"/>
    </style:style>
    <style:style style:name="P377" style:family="paragraph" style:parent-style-name="Table_20_Paragraph">
      <style:paragraph-properties fo:margin-left="0.0055in" fo:margin-right="0.0209in" fo:text-align="center" style:justify-single-word="false"/>
    </style:style>
    <style:style style:name="P378" style:family="paragraph" style:parent-style-name="Standard">
      <style:paragraph-properties fo:margin-left="3.2008in" fo:margin-right="0in" fo:margin-top="0.139in" fo:margin-bottom="0in" style:contextual-spacing="false" fo:text-align="left" style:justify-single-word="false" fo:text-indent="0in" style:auto-text-indent="false"/>
    </style:style>
    <style:style style:name="P379" style:family="paragraph" style:parent-style-name="Standard">
      <style:paragraph-properties fo:margin-left="1.502in" fo:margin-right="0in" fo:margin-top="0.002in" fo:margin-bottom="0in" style:contextual-spacing="false" fo:text-align="left" style:justify-single-word="false" fo:text-indent="0in" style:auto-text-indent="false"/>
    </style:style>
    <style:style style:name="P380" style:family="paragraph" style:parent-style-name="Text_20_body">
      <style:paragraph-properties fo:margin-top="0.1425in" fo:margin-bottom="0in" style:contextual-spacing="false"/>
      <style:text-properties style:font-name="Verdana" fo:font-size="8.5pt" style:font-size-asian="8.5pt"/>
    </style:style>
    <style:style style:name="P381" style:family="paragraph" style:parent-style-name="Standard">
      <style:paragraph-properties fo:margin-left="0in" fo:margin-right="0.5693in" fo:margin-top="0in" fo:margin-bottom="0in" style:contextual-spacing="false" fo:text-align="center" style:justify-single-word="false" fo:text-indent="0in" style:auto-text-indent="false"/>
    </style:style>
    <style:style style:name="P382" style:family="paragraph" style:parent-style-name="Text_20_body">
      <style:paragraph-properties fo:margin-top="0.0071in" fo:margin-bottom="0in" style:contextual-spacing="false"/>
      <style:text-properties style:font-name="Verdana" fo:font-size="8.5pt" style:font-size-asian="8.5pt"/>
    </style:style>
    <style:style style:name="P383" style:family="paragraph" style:parent-style-name="Heading_20_7">
      <style:paragraph-properties fo:margin-left="0in" fo:margin-right="0.5673in"/>
    </style:style>
    <style:style style:name="P384" style:family="paragraph" style:parent-style-name="Heading_20_8">
      <style:paragraph-properties fo:margin-left="0in" fo:margin-right="0.5681in" fo:margin-top="0.002in" fo:margin-bottom="0in" style:contextual-spacing="false"/>
    </style:style>
    <style:style style:name="P385" style:family="paragraph" style:parent-style-name="Text_20_body" style:master-page-name="Converted14">
      <style:paragraph-properties style:page-number="auto"/>
      <style:text-properties style:font-name="Verdana" fo:font-size="8.5pt" fo:font-weight="bold" style:font-size-asian="8.5pt" style:font-weight-asian="bold"/>
    </style:style>
    <style:style style:name="P386" style:family="paragraph" style:parent-style-name="Text_20_body">
      <style:paragraph-properties fo:margin-top="0.0709in" fo:margin-bottom="0in" style:contextual-spacing="false"/>
      <style:text-properties style:font-name="Verdana" fo:font-size="8.5pt" fo:font-weight="bold" style:font-size-asian="8.5pt" style:font-weight-asian="bold"/>
    </style:style>
    <style:style style:name="P387" style:family="paragraph" style:parent-style-name="Standard">
      <style:paragraph-properties fo:margin-left="1.5728in" fo:margin-right="0in" fo:margin-top="0.0008in" fo:margin-bottom="0in" style:contextual-spacing="false" fo:text-align="left" style:justify-single-word="false" fo:text-indent="0in" style:auto-text-indent="false"/>
    </style:style>
    <style:style style:name="P388" style:family="paragraph" style:parent-style-name="Text_20_body">
      <style:paragraph-properties fo:margin-top="0.1402in" fo:margin-bottom="0in" style:contextual-spacing="false"/>
      <style:text-properties style:font-name="Verdana" fo:font-size="8.5pt" fo:font-weight="bold" style:font-size-asian="8.5pt" style:font-weight-asian="bold"/>
    </style:style>
    <style:style style:name="P389" style:family="paragraph" style:parent-style-name="Standard">
      <style:paragraph-properties fo:margin-left="3.2575in" fo:margin-right="2.05in" fo:margin-top="0in" fo:margin-bottom="0in" style:contextual-spacing="false" fo:line-height="101%" fo:text-align="justify" style:justify-single-word="false" fo:text-indent="0in" style:auto-text-indent="false"/>
    </style:style>
    <style:style style:name="P390" style:family="paragraph" style:parent-style-name="Heading_20_7">
      <style:paragraph-properties fo:margin-left="3.2575in" fo:margin-right="0in" fo:text-align="justify" style:justify-single-word="false"/>
    </style:style>
    <style:style style:name="P391" style:family="paragraph" style:parent-style-name="Standard">
      <style:paragraph-properties fo:margin-left="3.2575in" fo:margin-right="2.0484in" fo:margin-top="0.002in" fo:margin-bottom="0in" style:contextual-spacing="false" fo:line-height="101%" fo:text-align="justify" style:justify-single-word="false" fo:text-indent="0in" style:auto-text-indent="false"/>
    </style:style>
    <style:style style:name="P392" style:family="paragraph" style:parent-style-name="Text_20_body">
      <style:paragraph-properties fo:margin-top="0.002in" fo:margin-bottom="0in" style:contextual-spacing="false"/>
      <style:text-properties style:font-name="Verdana" fo:font-size="8.5pt" style:font-size-asian="8.5pt"/>
    </style:style>
    <style:style style:name="P393" style:family="paragraph" style:parent-style-name="Heading_20_7">
      <style:paragraph-properties fo:margin-left="0in" fo:margin-right="0.7in" fo:margin-top="0.0008in" fo:margin-bottom="0in" style:contextual-spacing="false"/>
      <style:text-properties fo:letter-spacing="-0.0016in"/>
    </style:style>
    <style:style style:name="P394" style:family="paragraph" style:parent-style-name="Text_20_body">
      <style:paragraph-properties fo:margin-top="0.0028in" fo:margin-bottom="0in" style:contextual-spacing="false"/>
      <style:text-properties style:font-name="Verdana" fo:font-size="8.5pt" fo:font-weight="bold" style:font-size-asian="8.5pt" style:font-weight-asian="bold"/>
    </style:style>
    <style:style style:name="P395" style:family="paragraph" style:parent-style-name="Standard">
      <style:paragraph-properties fo:margin-left="1.5945in" fo:margin-right="2.0492in" fo:margin-top="0in" fo:margin-bottom="0in" style:contextual-spacing="false" fo:line-height="101%" fo:text-align="justify" style:justify-single-word="false" fo:text-indent="1.6626in" style:auto-text-indent="false"/>
    </style:style>
    <style:style style:name="P396" style:family="paragraph" style:parent-style-name="Text_20_body">
      <style:paragraph-properties fo:margin-top="0.0465in" fo:margin-bottom="0.0008in" style:contextual-spacing="false"/>
      <style:text-properties style:font-name="Verdana" fo:font-size="10pt" style:font-size-asian="10pt"/>
    </style:style>
    <style:style style:name="P397" style:family="paragraph" style:parent-style-name="Table_20_Paragraph">
      <style:paragraph-properties fo:margin-left="0.0043in" fo:margin-right="0in" fo:margin-top="0.0508in" fo:margin-bottom="0in" style:contextual-spacing="false" fo:text-align="center" style:justify-single-word="false"/>
    </style:style>
    <style:style style:name="P398" style:family="paragraph" style:parent-style-name="Table_20_Paragraph">
      <style:paragraph-properties fo:margin-left="0.0047in" fo:margin-right="0.0016in" fo:margin-top="0.0508in" fo:margin-bottom="0in" style:contextual-spacing="false" fo:text-align="center" style:justify-single-word="false"/>
    </style:style>
    <style:style style:name="P399" style:family="paragraph" style:parent-style-name="Table_20_Paragraph">
      <style:paragraph-properties fo:margin-left="0.0256in" fo:margin-right="0in" fo:margin-top="0.0508in" fo:margin-bottom="0in" style:contextual-spacing="false" fo:text-align="center" style:justify-single-word="false"/>
    </style:style>
    <style:style style:name="P400" style:family="paragraph" style:parent-style-name="Table_20_Paragraph">
      <style:paragraph-properties fo:margin-left="0.0035in" fo:margin-right="0.0008in" fo:margin-top="0.0508in" fo:margin-bottom="0in" style:contextual-spacing="false" fo:text-align="center" style:justify-single-word="false"/>
    </style:style>
    <style:style style:name="P401" style:family="paragraph" style:parent-style-name="Table_20_Paragraph">
      <style:paragraph-properties fo:margin-top="0.0138in" fo:margin-bottom="0in" style:contextual-spacing="false"/>
      <style:text-properties style:font-name="Verdana" fo:font-size="5.5pt" style:font-size-asian="5.5pt"/>
    </style:style>
    <style:style style:name="P402" style:family="paragraph" style:parent-style-name="Table_20_Paragraph">
      <style:paragraph-properties fo:margin-left="0.0043in" fo:margin-right="0.0008in" fo:text-align="center" style:justify-single-word="false"/>
    </style:style>
    <style:style style:name="P403" style:family="paragraph" style:parent-style-name="Table_20_Paragraph">
      <style:paragraph-properties fo:margin-left="0.0047in" fo:margin-right="0in" fo:text-align="center" style:justify-single-word="false"/>
    </style:style>
    <style:style style:name="P404" style:family="paragraph" style:parent-style-name="Table_20_Paragraph">
      <style:paragraph-properties fo:margin-left="0.0256in" fo:margin-right="0.022in" fo:text-align="center" style:justify-single-word="false"/>
    </style:style>
    <style:style style:name="P405" style:family="paragraph" style:parent-style-name="Table_20_Paragraph">
      <style:paragraph-properties fo:margin-left="0.0035in" fo:margin-right="0in" fo:text-align="center" style:justify-single-word="false"/>
    </style:style>
    <style:style style:name="P406" style:family="paragraph" style:parent-style-name="Text_20_body">
      <style:paragraph-properties fo:margin-top="0.0028in" fo:margin-bottom="0in" style:contextual-spacing="false"/>
      <style:text-properties style:font-name="Verdana" fo:font-size="8.5pt" style:font-size-asian="8.5pt"/>
    </style:style>
    <style:style style:name="P407" style:family="paragraph" style:parent-style-name="Standard">
      <style:paragraph-properties fo:margin-left="3.2575in" fo:margin-right="0in" fo:margin-top="0in" fo:margin-bottom="0in" style:contextual-spacing="false" fo:text-align="left" style:justify-single-word="false" fo:text-indent="0in" style:auto-text-indent="false"/>
    </style:style>
    <style:style style:name="P408" style:family="paragraph" style:parent-style-name="Standard">
      <style:paragraph-properties fo:margin-left="1.5665in" fo:margin-right="0in" fo:margin-top="0.0016in" fo:margin-bottom="0in" style:contextual-spacing="false" fo:text-align="left" style:justify-single-word="false" fo:text-indent="0in" style:auto-text-indent="false"/>
    </style:style>
    <style:style style:name="P409" style:family="paragraph" style:parent-style-name="Standard">
      <style:paragraph-properties fo:margin-left="0in" fo:margin-right="0.4835in" fo:margin-top="0in" fo:margin-bottom="0in" style:contextual-spacing="false" fo:text-align="center" style:justify-single-word="false" fo:text-indent="0in" style:auto-text-indent="false"/>
    </style:style>
    <style:style style:name="P410" style:family="paragraph" style:parent-style-name="Text_20_body">
      <style:paragraph-properties fo:margin-top="0.0047in" fo:margin-bottom="0in" style:contextual-spacing="false"/>
      <style:text-properties style:font-name="Verdana" fo:font-size="8.5pt" style:font-size-asian="8.5pt"/>
    </style:style>
    <style:style style:name="P411" style:family="paragraph" style:parent-style-name="Heading_20_7">
      <style:paragraph-properties fo:margin-left="0in" fo:margin-right="0.4827in"/>
    </style:style>
    <style:style style:name="P412" style:family="paragraph" style:parent-style-name="Standard">
      <style:paragraph-properties fo:margin-left="0in" fo:margin-right="0.4827in" fo:margin-top="0.002in" fo:margin-bottom="0in" style:contextual-spacing="false" fo:text-align="center" style:justify-single-word="false" fo:text-indent="0in" style:auto-text-indent="false"/>
    </style:style>
    <style:style style:name="P413" style:family="paragraph" style:parent-style-name="Text_20_body" style:master-page-name="Converted15">
      <style:paragraph-properties style:page-number="auto"/>
      <style:text-properties style:font-name="Verdana" fo:font-size="8.5pt" fo:font-weight="bold" style:font-size-asian="8.5pt" style:font-weight-asian="bold"/>
    </style:style>
    <style:style style:name="P414" style:family="paragraph" style:parent-style-name="Text_20_body">
      <style:paragraph-properties fo:margin-top="0.0882in" fo:margin-bottom="0in" style:contextual-spacing="false"/>
      <style:text-properties style:font-name="Verdana" fo:font-size="8.5pt" fo:font-weight="bold" style:font-size-asian="8.5pt" style:font-weight-asian="bold"/>
    </style:style>
    <style:style style:name="P415" style:family="paragraph" style:parent-style-name="Standard">
      <style:paragraph-properties fo:margin-left="1.4654in" fo:margin-right="0in" fo:margin-top="0in" fo:margin-bottom="0in" style:contextual-spacing="false" fo:text-align="left" style:justify-single-word="false" fo:text-indent="0in" style:auto-text-indent="false"/>
    </style:style>
    <style:style style:name="P416" style:family="paragraph" style:parent-style-name="Heading_20_7">
      <style:paragraph-properties fo:margin-left="3.15in" fo:margin-right="2.1992in" fo:text-align="justify" style:justify-single-word="false">
        <style:tab-stops>
          <style:tab-stop style:position="3.7752in"/>
          <style:tab-stop style:position="5.0717in"/>
        </style:tab-stops>
      </style:paragraph-properties>
    </style:style>
    <style:style style:name="P417" style:family="paragraph" style:parent-style-name="Standard">
      <style:paragraph-properties fo:margin-left="3.15in" fo:margin-right="0in" fo:margin-top="0in" fo:margin-bottom="0in" style:contextual-spacing="false" fo:text-align="justify" style:justify-single-word="false" fo:text-indent="0in" style:auto-text-indent="false"/>
    </style:style>
    <style:style style:name="P418" style:family="paragraph" style:parent-style-name="Standard">
      <style:paragraph-properties fo:margin-left="3.15in" fo:margin-right="2.202in" fo:margin-top="0.0016in" fo:margin-bottom="0in" style:contextual-spacing="false" fo:text-align="justify" style:justify-single-word="false" fo:text-indent="0in" style:auto-text-indent="false"/>
    </style:style>
    <style:style style:name="P419" style:family="paragraph" style:parent-style-name="Heading_20_7">
      <style:paragraph-properties fo:margin-left="0in" fo:margin-right="0.9173in" fo:margin-top="0.1409in" fo:margin-bottom="0in" style:contextual-spacing="false"/>
      <style:text-properties fo:letter-spacing="-0.0016in"/>
    </style:style>
    <style:style style:name="P420" style:family="paragraph" style:parent-style-name="Standard">
      <style:paragraph-properties fo:margin-left="1.4654in" fo:margin-right="2.198in" fo:margin-top="0in" fo:margin-bottom="0in" style:contextual-spacing="false" fo:text-align="justify" style:justify-single-word="false" fo:text-indent="1.6839in" style:auto-text-indent="false"/>
    </style:style>
    <style:style style:name="P421" style:family="paragraph" style:parent-style-name="Text_20_body">
      <style:paragraph-properties fo:margin-top="0.0035in" fo:margin-bottom="0.0008in" style:contextual-spacing="false"/>
      <style:text-properties style:font-name="Verdana" fo:font-size="8.5pt" style:font-size-asian="8.5pt"/>
    </style:style>
    <style:style style:name="P422" style:family="paragraph" style:parent-style-name="Table_20_Paragraph">
      <style:paragraph-properties fo:margin-left="0.0035in" fo:margin-right="0in" fo:margin-top="0.0925in" fo:margin-bottom="0in" style:contextual-spacing="false" fo:text-align="center" style:justify-single-word="false"/>
    </style:style>
    <style:style style:name="P423" style:family="paragraph" style:parent-style-name="Table_20_Paragraph">
      <style:paragraph-properties fo:margin-left="0.4453in" fo:margin-right="0in" fo:margin-top="0.0925in" fo:margin-bottom="0in" style:contextual-spacing="false"/>
    </style:style>
    <style:style style:name="P424" style:family="paragraph" style:parent-style-name="Table_20_Paragraph">
      <style:paragraph-properties fo:margin-left="0.0028in" fo:margin-right="0in" fo:margin-top="0.0925in" fo:margin-bottom="0in" style:contextual-spacing="false" fo:text-align="center" style:justify-single-word="false"/>
    </style:style>
    <style:style style:name="P425" style:family="paragraph" style:parent-style-name="Table_20_Paragraph">
      <style:paragraph-properties fo:margin-left="0in" fo:margin-right="0.1256in" fo:margin-top="0.0925in" fo:margin-bottom="0in" style:contextual-spacing="false" fo:text-align="right" style:justify-single-word="false"/>
    </style:style>
    <style:style style:name="P426" style:family="paragraph" style:parent-style-name="Table_20_Paragraph">
      <style:text-properties style:font-name="Verdana" fo:font-size="5.5pt" style:font-size-asian="5.5pt"/>
    </style:style>
    <style:style style:name="P427" style:family="paragraph" style:parent-style-name="Table_20_Paragraph">
      <style:paragraph-properties fo:margin-top="0.0193in" fo:margin-bottom="0in" style:contextual-spacing="false"/>
      <style:text-properties style:font-name="Verdana" fo:font-size="5.5pt" style:font-size-asian="5.5pt"/>
    </style:style>
    <style:style style:name="P428" style:family="paragraph" style:parent-style-name="Table_20_Paragraph">
      <style:paragraph-properties fo:margin-left="0.0035in" fo:margin-right="0.0008in" fo:text-align="center" style:justify-single-word="false"/>
    </style:style>
    <style:style style:name="P429" style:family="paragraph" style:parent-style-name="Table_20_Paragraph">
      <style:paragraph-properties fo:margin-left="0.1236in" fo:margin-right="0.0917in" fo:margin-top="0.0602in" fo:margin-bottom="0in" style:contextual-spacing="false" fo:line-height="104%" fo:text-align="center" style:justify-single-word="false"/>
    </style:style>
    <style:style style:name="P430" style:family="paragraph" style:parent-style-name="Table_20_Paragraph">
      <style:paragraph-properties fo:margin-left="0.0957in" fo:margin-right="0.0917in" fo:line-height="104%" fo:text-align="center" style:justify-single-word="false"/>
    </style:style>
    <style:style style:name="P431" style:family="paragraph" style:parent-style-name="Table_20_Paragraph">
      <style:paragraph-properties fo:margin-left="0.0028in" fo:margin-right="0.0008in" fo:text-align="center" style:justify-single-word="false"/>
    </style:style>
    <style:style style:name="P432" style:family="paragraph" style:parent-style-name="Table_20_Paragraph">
      <style:paragraph-properties fo:margin-left="0in" fo:margin-right="0.1028in" fo:text-align="right" style:justify-single-word="false"/>
    </style:style>
    <style:style style:name="P433" style:family="paragraph" style:parent-style-name="Standard">
      <style:paragraph-properties fo:margin-left="3.15in" fo:margin-right="0in" fo:margin-top="0in" fo:margin-bottom="0in" style:contextual-spacing="false" fo:text-align="left" style:justify-single-word="false" fo:text-indent="0in" style:auto-text-indent="false"/>
    </style:style>
    <style:style style:name="P434" style:family="paragraph" style:parent-style-name="Standard">
      <style:paragraph-properties fo:margin-left="1.4654in" fo:margin-right="0in" fo:margin-top="0.0008in" fo:margin-bottom="0in" style:contextual-spacing="false" fo:text-align="left" style:justify-single-word="false" fo:text-indent="0in" style:auto-text-indent="false"/>
    </style:style>
    <style:style style:name="P435" style:family="paragraph" style:parent-style-name="Standard">
      <style:paragraph-properties fo:margin-left="0in" fo:margin-right="0.7362in" fo:margin-top="0in" fo:margin-bottom="0in" style:contextual-spacing="false" fo:text-align="center" style:justify-single-word="false" fo:text-indent="0in" style:auto-text-indent="false"/>
    </style:style>
    <style:style style:name="P436" style:family="paragraph" style:parent-style-name="Heading_20_7">
      <style:paragraph-properties fo:margin-left="0in" fo:margin-right="0.7339in" fo:margin-top="0.0008in" fo:margin-bottom="0in" style:contextual-spacing="false"/>
    </style:style>
    <style:style style:name="P437" style:family="paragraph" style:parent-style-name="Standard">
      <style:paragraph-properties fo:margin-left="0in" fo:margin-right="0.7339in" fo:margin-top="0.0008in" fo:margin-bottom="0in" style:contextual-spacing="false" fo:text-align="center" style:justify-single-word="false" fo:text-indent="0in" style:auto-text-indent="false"/>
    </style:style>
    <style:style style:name="P438" style:family="paragraph" style:parent-style-name="Text_20_body" style:master-page-name="Converted16">
      <style:paragraph-properties style:page-number="auto"/>
      <style:text-properties style:font-name="Verdana" fo:font-size="9pt" fo:font-weight="bold" style:font-size-asian="9pt" style:font-weight-asian="bold"/>
    </style:style>
    <style:style style:name="P439" style:family="paragraph" style:parent-style-name="Text_20_body">
      <style:text-properties style:font-name="Verdana" fo:font-size="9pt" fo:font-weight="bold" style:font-size-asian="9pt" style:font-weight-asian="bold"/>
    </style:style>
    <style:style style:name="P440" style:family="paragraph" style:parent-style-name="Text_20_body">
      <style:paragraph-properties fo:margin-top="0.0425in" fo:margin-bottom="0in" style:contextual-spacing="false"/>
      <style:text-properties style:font-name="Verdana" fo:font-size="9pt" fo:font-weight="bold" style:font-size-asian="9pt" style:font-weight-asian="bold"/>
    </style:style>
    <style:style style:name="P441" style:family="paragraph" style:parent-style-name="Standard">
      <style:paragraph-properties fo:margin-left="1.3126in" fo:margin-right="0in" fo:margin-top="0.0008in" fo:margin-bottom="0in" style:contextual-spacing="false" fo:text-align="left" style:justify-single-word="false" fo:text-indent="0in" style:auto-text-indent="false"/>
    </style:style>
    <style:style style:name="P442" style:family="paragraph" style:parent-style-name="Text_20_body">
      <style:paragraph-properties fo:margin-top="0.15in" fo:margin-bottom="0in" style:contextual-spacing="false"/>
      <style:text-properties style:font-name="Verdana" fo:font-size="9pt" fo:font-weight="bold" style:font-size-asian="9pt" style:font-weight-asian="bold"/>
    </style:style>
    <style:style style:name="P443" style:family="paragraph" style:parent-style-name="Heading_20_5">
      <style:paragraph-properties fo:margin-left="3.0756in" fo:margin-right="2.1516in" fo:text-align="justify" style:justify-single-word="false">
        <style:tab-stops>
          <style:tab-stop style:position="4.4555in"/>
        </style:tab-stops>
      </style:paragraph-properties>
    </style:style>
    <style:style style:name="P444" style:family="paragraph" style:parent-style-name="Standard">
      <style:paragraph-properties fo:margin-left="3.0756in" fo:margin-right="0in" fo:margin-top="0.1508in" fo:margin-bottom="0in" style:contextual-spacing="false" fo:line-height="0.152in" fo:text-align="justify" style:justify-single-word="false" fo:text-indent="0in" style:auto-text-indent="false"/>
    </style:style>
    <style:style style:name="P445" style:family="paragraph" style:parent-style-name="Standard">
      <style:paragraph-properties fo:margin-left="3.0756in" fo:margin-right="2.1528in" fo:margin-top="0in" fo:margin-bottom="0in" style:contextual-spacing="false" fo:text-align="justify" style:justify-single-word="false" fo:text-indent="0in" style:auto-text-indent="false"/>
    </style:style>
    <style:style style:name="P446" style:family="paragraph" style:parent-style-name="Heading_20_5">
      <style:paragraph-properties fo:margin-left="1.5244in" fo:margin-right="2.5673in" fo:margin-top="0.1472in" fo:margin-bottom="0in" style:contextual-spacing="false"/>
      <style:text-properties fo:letter-spacing="-0.0016in"/>
    </style:style>
    <style:style style:name="P447" style:family="paragraph" style:parent-style-name="Text_20_body">
      <style:paragraph-properties fo:margin-top="0.022in" fo:margin-bottom="0in" style:contextual-spacing="false"/>
      <style:text-properties style:font-name="Verdana" fo:font-size="9pt" fo:font-weight="bold" style:font-size-asian="9pt" style:font-weight-asian="bold"/>
    </style:style>
    <style:style style:name="P448" style:family="paragraph" style:parent-style-name="Standard">
      <style:paragraph-properties fo:margin-left="1.3126in" fo:margin-right="1.7417in" fo:margin-top="0in" fo:margin-bottom="0in" style:contextual-spacing="false" fo:text-align="justify" style:justify-single-word="false" fo:text-indent="1.7634in" style:auto-text-indent="false"/>
    </style:style>
    <style:style style:name="P449" style:family="paragraph" style:parent-style-name="Standard">
      <style:paragraph-properties fo:margin-left="1.3126in" fo:margin-right="1.7728in" fo:margin-top="0.1492in" fo:margin-bottom="0in" style:contextual-spacing="false" fo:text-align="justify" style:justify-single-word="false" fo:text-indent="1.7634in" style:auto-text-indent="false"/>
    </style:style>
    <style:style style:name="P450" style:family="paragraph" style:parent-style-name="Text_20_body">
      <style:paragraph-properties fo:margin-top="0.1028in" fo:margin-bottom="0in" style:contextual-spacing="false"/>
      <style:text-properties style:font-name="Verdana" fo:font-size="9pt" style:font-size-asian="9pt"/>
    </style:style>
    <style:style style:name="P451" style:family="paragraph" style:parent-style-name="Standard">
      <style:paragraph-properties fo:margin-left="2.222in" fo:margin-right="0in" fo:margin-top="0in" fo:margin-bottom="0in" style:contextual-spacing="false" fo:text-align="left" style:justify-single-word="false" fo:text-indent="0in" style:auto-text-indent="false"/>
    </style:style>
    <style:style style:name="P452" style:family="paragraph" style:parent-style-name="Text_20_body">
      <style:paragraph-properties fo:margin-top="0.1508in" fo:margin-bottom="0in" style:contextual-spacing="false"/>
      <style:text-properties style:font-name="Verdana" fo:font-size="9pt" style:font-size-asian="9pt"/>
    </style:style>
    <style:style style:name="P453" style:family="paragraph" style:parent-style-name="Heading_20_5">
      <style:paragraph-properties fo:margin-left="1.5417in" fo:margin-right="2.5673in"/>
    </style:style>
    <style:style style:name="P454" style:family="paragraph" style:parent-style-name="Heading_20_6">
      <style:paragraph-properties fo:margin-left="0in" fo:margin-right="0.9953in" fo:margin-top="0in" fo:margin-bottom="0in" style:contextual-spacing="false" fo:text-align="center" style:justify-single-word="false"/>
    </style:style>
    <style:style style:name="P455" style:family="paragraph" style:parent-style-name="Text_20_body" style:master-page-name="Converted17">
      <style:paragraph-properties style:page-number="auto"/>
      <style:text-properties style:font-name="Verdana" fo:font-size="7.5pt" fo:font-weight="bold" style:font-size-asian="7.5pt" style:font-weight-asian="bold"/>
    </style:style>
    <style:style style:name="P456" style:family="paragraph" style:parent-style-name="Text_20_body">
      <style:text-properties style:font-name="Verdana" fo:font-size="7.5pt" fo:font-weight="bold" style:font-size-asian="7.5pt" style:font-weight-asian="bold"/>
    </style:style>
    <style:style style:name="P457" style:family="paragraph" style:parent-style-name="Text_20_body">
      <style:paragraph-properties fo:margin-top="0.1075in" fo:margin-bottom="0in" style:contextual-spacing="false"/>
      <style:text-properties style:font-name="Verdana" fo:font-size="7.5pt" fo:font-weight="bold" style:font-size-asian="7.5pt" style:font-weight-asian="bold"/>
    </style:style>
    <style:style style:name="P458" style:family="paragraph" style:parent-style-name="Standard">
      <style:paragraph-properties fo:margin-left="1.7063in" fo:margin-right="0in" fo:margin-top="0in" fo:margin-bottom="0in" style:contextual-spacing="false" fo:text-align="left" style:justify-single-word="false" fo:text-indent="0in" style:auto-text-indent="false"/>
    </style:style>
    <style:style style:name="P459" style:family="paragraph" style:parent-style-name="Text_20_body">
      <style:paragraph-properties fo:margin-top="0.0102in" fo:margin-bottom="0in" style:contextual-spacing="false"/>
      <style:text-properties style:font-name="Verdana" fo:font-size="7.5pt" fo:font-weight="bold" style:font-size-asian="7.5pt" style:font-weight-asian="bold"/>
    </style:style>
    <style:style style:name="P460" style:family="paragraph" style:parent-style-name="Standard">
      <style:paragraph-properties fo:margin-left="3.389in" fo:margin-right="1.9618in" fo:margin-top="0.0008in" fo:margin-bottom="0in" style:contextual-spacing="false" fo:line-height="104%" fo:text-align="justify" style:justify-single-word="false" fo:text-indent="0in" style:auto-text-indent="false">
        <style:tab-stops>
          <style:tab-stop style:position="4.4425in"/>
          <style:tab-stop style:position="5.5772in"/>
        </style:tab-stops>
      </style:paragraph-properties>
    </style:style>
    <style:style style:name="P461" style:family="paragraph" style:parent-style-name="Text_20_body">
      <style:paragraph-properties fo:margin-top="0.0063in" fo:margin-bottom="0in" style:contextual-spacing="false"/>
      <style:text-properties style:font-name="Verdana" fo:font-size="7.5pt" fo:font-weight="bold" style:font-size-asian="7.5pt" style:font-weight-asian="bold"/>
    </style:style>
    <style:style style:name="P462" style:family="paragraph" style:parent-style-name="Standard">
      <style:paragraph-properties fo:margin-left="3.389in" fo:margin-right="0in" fo:margin-top="0.0008in" fo:margin-bottom="0in" style:contextual-spacing="false" fo:text-align="justify" style:justify-single-word="false" fo:text-indent="0in" style:auto-text-indent="false"/>
    </style:style>
    <style:style style:name="P463" style:family="paragraph" style:parent-style-name="Standard">
      <style:paragraph-properties fo:margin-left="3.389in" fo:margin-right="1.9602in" fo:margin-top="0.0047in" fo:margin-bottom="0in" style:contextual-spacing="false" fo:line-height="104%" fo:text-align="justify" style:justify-single-word="false" fo:text-indent="0in" style:auto-text-indent="false"/>
    </style:style>
    <style:style style:name="P464" style:family="paragraph" style:parent-style-name="Text_20_body">
      <style:paragraph-properties fo:margin-top="0.0075in" fo:margin-bottom="0in" style:contextual-spacing="false"/>
      <style:text-properties style:font-name="Verdana" fo:font-size="7.5pt" fo:font-weight="bold" style:font-size-asian="7.5pt" style:font-weight-asian="bold"/>
    </style:style>
    <style:style style:name="P465" style:family="paragraph" style:parent-style-name="Standard">
      <style:paragraph-properties fo:margin-left="-0.0008in" fo:margin-right="0.2563in" fo:margin-top="0.0047in" fo:margin-bottom="0in" style:contextual-spacing="false" fo:text-align="center" style:justify-single-word="false" fo:text-indent="0in" style:auto-text-indent="false">
        <style:tab-stops>
          <style:tab-stop style:position="0.7799in"/>
          <style:tab-stop style:position="1.6929in"/>
          <style:tab-stop style:position="2.5839in"/>
          <style:tab-stop style:position="3.0799in"/>
          <style:tab-stop style:position="3.372in"/>
          <style:tab-stop style:position="3.9598in"/>
        </style:tab-stops>
      </style:paragraph-properties>
    </style:style>
    <style:style style:name="P466" style:family="paragraph" style:parent-style-name="Standard">
      <style:paragraph-properties fo:margin-left="1.7063in" fo:margin-right="1.7854in" fo:margin-top="0.0055in" fo:margin-bottom="0in" style:contextual-spacing="false" fo:line-height="104%" fo:text-align="left" style:justify-single-word="false" fo:text-indent="0in" style:auto-text-indent="false"/>
    </style:style>
    <style:style style:name="P467" style:family="paragraph" style:parent-style-name="Text_20_body">
      <style:text-properties style:font-name="Verdana" fo:font-size="10pt" style:font-size-asian="10pt"/>
    </style:style>
    <style:style style:name="P468" style:family="paragraph" style:parent-style-name="Table_20_Paragraph">
      <style:paragraph-properties fo:margin-left="0.0528in" fo:margin-right="0.0709in" fo:margin-top="0.0283in" fo:margin-bottom="0in" style:contextual-spacing="false" fo:line-height="104%" fo:text-indent="0.0264in" style:auto-text-indent="false"/>
    </style:style>
    <style:style style:name="P469" style:family="paragraph" style:parent-style-name="Table_20_Paragraph">
      <style:paragraph-properties fo:margin-left="0.0055in" fo:margin-right="0in" fo:margin-top="0.0909in" fo:margin-bottom="0in" style:contextual-spacing="false" fo:text-align="center" style:justify-single-word="false"/>
    </style:style>
    <style:style style:name="P470" style:family="paragraph" style:parent-style-name="Table_20_Paragraph">
      <style:paragraph-properties fo:margin-left="0.0047in" fo:margin-right="0in" fo:margin-top="0.0909in" fo:margin-bottom="0in" style:contextual-spacing="false" fo:text-align="center" style:justify-single-word="false"/>
    </style:style>
    <style:style style:name="P471" style:family="paragraph" style:parent-style-name="Table_20_Paragraph">
      <style:paragraph-properties fo:margin-top="0.0319in" fo:margin-bottom="0in" style:contextual-spacing="false"/>
      <style:text-properties style:font-name="Verdana" fo:font-size="5.5pt" style:font-size-asian="5.5pt"/>
    </style:style>
    <style:style style:name="P472" style:family="paragraph" style:parent-style-name="Table_20_Paragraph">
      <style:paragraph-properties fo:margin-left="0.0063in" fo:margin-right="0in" fo:text-align="center" style:justify-single-word="false"/>
    </style:style>
    <style:style style:name="P473" style:family="paragraph" style:parent-style-name="Table_20_Paragraph">
      <style:paragraph-properties fo:margin-left="0.2429in" fo:margin-right="0in" fo:margin-top="0.0283in" fo:margin-bottom="0in" style:contextual-spacing="false" fo:line-height="104%" fo:text-indent="-0.1291in" style:auto-text-indent="false"/>
    </style:style>
    <style:style style:name="P474" style:family="paragraph" style:parent-style-name="Table_20_Paragraph">
      <style:paragraph-properties fo:margin-left="0.5472in" fo:margin-right="0in" fo:line-height="0.0925in"/>
    </style:style>
    <style:style style:name="P475" style:family="paragraph" style:parent-style-name="Table_20_Paragraph">
      <style:paragraph-properties fo:margin-top="0.0327in" fo:margin-bottom="0in" style:contextual-spacing="false"/>
      <style:text-properties style:font-name="Verdana" fo:font-size="5.5pt" style:font-size-asian="5.5pt"/>
    </style:style>
    <style:style style:name="P476" style:family="paragraph" style:parent-style-name="Table_20_Paragraph">
      <style:paragraph-properties fo:margin-left="0.2429in" fo:margin-right="0in" fo:margin-top="0.0291in" fo:margin-bottom="0in" style:contextual-spacing="false" fo:line-height="104%" fo:text-indent="-0.1291in" style:auto-text-indent="false"/>
    </style:style>
    <style:style style:name="P477" style:family="paragraph" style:parent-style-name="Table_20_Paragraph">
      <style:paragraph-properties fo:margin-left="0.4189in" fo:margin-right="0.3528in" fo:margin-top="0.0772in" fo:margin-bottom="0in" style:contextual-spacing="false" fo:line-height="104%" fo:text-indent="0.048in" style:auto-text-indent="false"/>
    </style:style>
    <style:style style:name="P478" style:family="paragraph" style:parent-style-name="Text_20_body">
      <style:paragraph-properties fo:margin-top="0.0091in" fo:margin-bottom="0in" style:contextual-spacing="false"/>
      <style:text-properties style:font-name="Verdana" fo:font-size="7.5pt" style:font-size-asian="7.5pt"/>
    </style:style>
    <style:style style:name="P479" style:family="paragraph" style:parent-style-name="Standard">
      <style:paragraph-properties fo:margin-left="1.7244in" fo:margin-right="1.9661in" fo:margin-top="0in" fo:margin-bottom="0in" style:contextual-spacing="false" fo:text-align="justify" style:justify-single-word="false" fo:text-indent="1.6728in" style:auto-text-indent="false"/>
    </style:style>
    <style:style style:name="P480" style:family="paragraph" style:parent-style-name="Standard">
      <style:paragraph-properties fo:margin-left="1.7244in" fo:margin-right="1.9654in" fo:margin-top="0.139in" fo:margin-bottom="0in" style:contextual-spacing="false" fo:text-align="justify" style:justify-single-word="false" fo:text-indent="1.6728in" style:auto-text-indent="false"/>
    </style:style>
    <style:style style:name="P481" style:family="paragraph" style:parent-style-name="Standard">
      <style:paragraph-properties fo:margin-left="0in" fo:margin-right="0.2583in" fo:margin-top="0in" fo:margin-bottom="0in" style:contextual-spacing="false" fo:text-align="center" style:justify-single-word="false" fo:text-indent="0in" style:auto-text-indent="false"/>
    </style:style>
    <style:style style:name="P482" style:family="paragraph" style:parent-style-name="Text_20_body">
      <style:paragraph-properties fo:margin-top="0.1382in" fo:margin-bottom="0in" style:contextual-spacing="false"/>
      <style:text-properties style:font-name="Verdana" fo:font-size="8.5pt" style:font-size-asian="8.5pt"/>
    </style:style>
    <style:style style:name="P483" style:family="paragraph" style:parent-style-name="Heading_20_7">
      <style:paragraph-properties fo:margin-left="0in" fo:margin-right="0.2543in"/>
    </style:style>
    <style:style style:name="P484" style:family="paragraph" style:parent-style-name="Standard">
      <style:paragraph-properties fo:margin-left="0in" fo:margin-right="0.2543in" fo:margin-top="0.0008in" fo:margin-bottom="0in" style:contextual-spacing="false" fo:text-align="center" style:justify-single-word="false" fo:text-indent="0in" style:auto-text-indent="false"/>
    </style:style>
    <style:style style:name="P485" style:family="paragraph" style:parent-style-name="Text_20_body" style:master-page-name="Converted18">
      <style:paragraph-properties style:page-number="auto"/>
      <style:text-properties style:font-name="Verdana" fo:font-size="8.5pt" fo:font-weight="bold" style:font-size-asian="8.5pt" style:font-weight-asian="bold"/>
    </style:style>
    <style:style style:name="P486" style:family="paragraph" style:parent-style-name="Text_20_body">
      <style:paragraph-properties fo:margin-top="0.0902in" fo:margin-bottom="0in" style:contextual-spacing="false"/>
      <style:text-properties style:font-name="Verdana" fo:font-size="8.5pt" fo:font-weight="bold" style:font-size-asian="8.5pt" style:font-weight-asian="bold"/>
    </style:style>
    <style:style style:name="P487" style:family="paragraph" style:parent-style-name="Standard">
      <style:paragraph-properties fo:margin-left="1.6453in" fo:margin-right="0in" fo:margin-top="0.0008in" fo:margin-bottom="0in" style:contextual-spacing="false" fo:text-align="left" style:justify-single-word="false" fo:text-indent="0in" style:auto-text-indent="false"/>
    </style:style>
    <style:style style:name="P488" style:family="paragraph" style:parent-style-name="Heading_20_7">
      <style:paragraph-properties fo:margin-left="3.3366in" fo:margin-right="1.9925in" fo:text-align="justify" style:justify-single-word="false"/>
    </style:style>
    <style:style style:name="P489" style:family="paragraph" style:parent-style-name="Text_20_body">
      <style:paragraph-properties fo:margin-top="0.0055in" fo:margin-bottom="0in" style:contextual-spacing="false"/>
      <style:text-properties style:font-name="Verdana" fo:font-size="8.5pt" fo:font-weight="bold" style:font-size-asian="8.5pt" style:font-weight-asian="bold"/>
    </style:style>
    <style:style style:name="P490" style:family="paragraph" style:parent-style-name="Heading_20_8">
      <style:paragraph-properties fo:margin-left="3.3366in" fo:margin-right="1.9917in" fo:margin-top="0in" fo:margin-bottom="0in" style:contextual-spacing="false" fo:text-align="justify" style:justify-single-word="false"/>
    </style:style>
    <style:style style:name="P491" style:family="paragraph" style:parent-style-name="Standard">
      <style:paragraph-properties fo:margin-left="3.3366in" fo:margin-right="1.9929in" fo:margin-top="0.002in" fo:margin-bottom="0in" style:contextual-spacing="false" fo:text-align="justify" style:justify-single-word="false" fo:text-indent="0in" style:auto-text-indent="false"/>
    </style:style>
    <style:style style:name="P492" style:family="paragraph" style:parent-style-name="Text_20_body">
      <style:paragraph-properties fo:margin-top="0.0055in" fo:margin-bottom="0in" style:contextual-spacing="false"/>
      <style:text-properties style:font-name="Verdana" fo:font-size="8.5pt" style:font-size-asian="8.5pt"/>
    </style:style>
    <style:style style:name="P493" style:family="paragraph" style:parent-style-name="Heading_20_7">
      <style:paragraph-properties fo:margin-left="0in" fo:margin-right="0.5445in"/>
      <style:text-properties fo:letter-spacing="-0.0016in"/>
    </style:style>
    <style:style style:name="P494" style:family="paragraph" style:parent-style-name="Standard">
      <style:paragraph-properties fo:margin-left="1.6453in" fo:margin-right="1.9917in" fo:margin-top="0in" fo:margin-bottom="0in" style:contextual-spacing="false" fo:text-align="left" style:justify-single-word="false" fo:text-indent="1.6819in" style:auto-text-indent="false">
        <style:tab-stops>
          <style:tab-stop style:position="2.5929in"/>
          <style:tab-stop style:position="3.4402in"/>
          <style:tab-stop style:position="3.661in"/>
          <style:tab-stop style:position="4.6799in"/>
          <style:tab-stop style:position="5.4717in"/>
        </style:tab-stops>
      </style:paragraph-properties>
    </style:style>
    <style:style style:name="P495" style:family="paragraph" style:parent-style-name="Standard">
      <style:paragraph-properties fo:margin-left="1.6453in" fo:margin-right="1.998in" fo:margin-top="0.002in" fo:margin-bottom="0in" style:contextual-spacing="false" fo:text-align="justify" style:justify-single-word="false" fo:text-indent="0in" style:auto-text-indent="false"/>
    </style:style>
    <style:style style:name="P496" style:family="paragraph" style:parent-style-name="Standard">
      <style:paragraph-properties fo:margin-left="3.328in" fo:margin-right="0in" fo:margin-top="0in" fo:margin-bottom="0in" style:contextual-spacing="false" fo:text-align="left" style:justify-single-word="false" fo:text-indent="0in" style:auto-text-indent="false"/>
    </style:style>
    <style:style style:name="P497" style:family="paragraph" style:parent-style-name="Text_20_body">
      <style:paragraph-properties fo:margin-top="0.002in" fo:margin-bottom="0in" style:contextual-spacing="false"/>
      <style:text-properties style:font-name="Verdana" fo:font-size="8.5pt" fo:font-style="italic" fo:font-weight="bold" style:font-size-asian="8.5pt" style:font-style-asian="italic" style:font-weight-asian="bold"/>
    </style:style>
    <style:style style:name="P498" style:family="paragraph" style:parent-style-name="Standard">
      <style:paragraph-properties fo:margin-left="1.5398in" fo:margin-right="1.8854in" fo:margin-top="0in" fo:margin-bottom="0in" style:contextual-spacing="false" fo:text-align="center" style:justify-single-word="false" fo:text-indent="0in" style:auto-text-indent="false"/>
    </style:style>
    <style:style style:name="P499" style:family="paragraph" style:parent-style-name="Heading_20_7">
      <style:paragraph-properties fo:margin-left="1.5398in" fo:margin-right="1.8866in"/>
    </style:style>
    <style:style style:name="P500" style:family="paragraph" style:parent-style-name="Standard">
      <style:paragraph-properties fo:margin-left="1.5398in" fo:margin-right="1.8866in" fo:margin-top="0.0008in" fo:margin-bottom="0in" style:contextual-spacing="false" fo:text-align="center" style:justify-single-word="false" fo:text-indent="0in" style:auto-text-indent="false"/>
    </style:style>
    <style:style style:name="P501" style:family="paragraph" style:parent-style-name="Text_20_body" style:master-page-name="Converted19">
      <style:paragraph-properties style:page-number="auto"/>
      <style:text-properties style:font-name="Verdana" fo:font-size="9pt" fo:font-weight="bold" style:font-size-asian="9pt" style:font-weight-asian="bold"/>
    </style:style>
    <style:style style:name="P502" style:family="paragraph" style:parent-style-name="Text_20_body">
      <style:paragraph-properties fo:margin-top="0.0457in" fo:margin-bottom="0in" style:contextual-spacing="false"/>
      <style:text-properties style:font-name="Verdana" fo:font-size="9pt" fo:font-weight="bold" style:font-size-asian="9pt" style:font-weight-asian="bold"/>
    </style:style>
    <style:style style:name="P503" style:family="paragraph" style:parent-style-name="Heading_20_6">
      <style:paragraph-properties fo:margin-left="2.2591in" fo:margin-right="0in"/>
    </style:style>
    <style:style style:name="P504" style:family="paragraph" style:parent-style-name="Text_20_body">
      <style:paragraph-properties fo:margin-top="0.1193in" fo:margin-bottom="0in" style:contextual-spacing="false"/>
      <style:text-properties fo:font-size="10pt" fo:font-weight="bold" style:font-size-asian="10pt" style:font-weight-asian="bold"/>
    </style:style>
    <style:style style:name="P505" style:family="paragraph" style:parent-style-name="Table_20_Paragraph">
      <style:paragraph-properties fo:margin-left="0.2492in" fo:margin-right="0in" fo:margin-top="0.0598in" fo:margin-bottom="0in" style:contextual-spacing="false"/>
    </style:style>
    <style:style style:name="P506" style:family="paragraph" style:parent-style-name="Table_20_Paragraph">
      <style:paragraph-properties fo:margin-left="0.0201in" fo:margin-right="0.0102in" fo:margin-top="0.0598in" fo:margin-bottom="0in" style:contextual-spacing="false" fo:text-align="center" style:justify-single-word="false"/>
    </style:style>
    <style:style style:name="P507" style:family="paragraph" style:parent-style-name="Table_20_Paragraph">
      <style:paragraph-properties fo:margin-left="0.0346in" fo:margin-right="0.0189in" fo:margin-top="0.0598in" fo:margin-bottom="0in" style:contextual-spacing="false" fo:text-align="center" style:justify-single-word="false"/>
    </style:style>
    <style:style style:name="P508" style:family="paragraph" style:parent-style-name="Table_20_Paragraph">
      <style:paragraph-properties fo:margin-left="0.1425in" fo:margin-right="0in" fo:margin-top="0.0571in" fo:margin-bottom="0in" style:contextual-spacing="false" fo:line-height="0.0783in"/>
    </style:style>
    <style:style style:name="P509" style:family="paragraph" style:parent-style-name="Table_20_Paragraph">
      <style:paragraph-properties fo:margin-left="0.1228in" fo:margin-right="0in" fo:line-height="0.0862in"/>
    </style:style>
    <style:style style:name="P510" style:family="paragraph" style:parent-style-name="Table_20_Paragraph">
      <style:paragraph-properties fo:margin-left="0.1508in" fo:margin-right="0in" fo:line-height="0.0874in"/>
    </style:style>
    <style:style style:name="P511" style:family="paragraph" style:parent-style-name="Table_20_Paragraph">
      <style:paragraph-properties fo:margin-top="0.0165in" fo:margin-bottom="0in" style:contextual-spacing="false"/>
      <style:text-properties fo:font-size="5pt" fo:font-weight="bold" style:font-size-asian="5pt" style:font-weight-asian="bold"/>
    </style:style>
    <style:style style:name="P512" style:family="paragraph" style:parent-style-name="Table_20_Paragraph">
      <style:paragraph-properties fo:margin-left="0.5591in" fo:margin-right="0in" fo:margin-top="0.0008in" fo:margin-bottom="0in" style:contextual-spacing="false" fo:line-height="109%" fo:text-indent="-0.3516in" style:auto-text-indent="false"/>
    </style:style>
    <style:style style:name="P513" style:family="paragraph" style:parent-style-name="Table_20_Paragraph">
      <style:paragraph-properties fo:margin-left="0.0366in" fo:margin-right="0.0083in" fo:margin-top="0.0134in" fo:margin-bottom="0in" style:contextual-spacing="false" fo:text-align="center" style:justify-single-word="false"/>
    </style:style>
    <style:style style:name="P514" style:family="paragraph" style:parent-style-name="Table_20_Paragraph">
      <style:paragraph-properties fo:margin-left="0.0709in" fo:margin-right="0.0437in" fo:margin-top="0.0043in" fo:margin-bottom="0in" style:contextual-spacing="false" fo:line-height="107%" fo:text-align="center" style:justify-single-word="false" fo:text-indent="-0.0071in" style:auto-text-indent="false"/>
    </style:style>
    <style:style style:name="P515" style:family="paragraph" style:parent-style-name="Table_20_Paragraph">
      <style:text-properties fo:font-size="5pt" fo:font-weight="bold" style:font-size-asian="5pt" style:font-weight-asian="bold"/>
    </style:style>
    <style:style style:name="P516" style:family="paragraph" style:parent-style-name="Table_20_Paragraph">
      <style:paragraph-properties fo:margin-top="0.0319in" fo:margin-bottom="0in" style:contextual-spacing="false"/>
      <style:text-properties fo:font-size="5pt" fo:font-weight="bold" style:font-size-asian="5pt" style:font-weight-asian="bold"/>
    </style:style>
    <style:style style:name="P517" style:family="paragraph" style:parent-style-name="Table_20_Paragraph">
      <style:paragraph-properties fo:margin-left="0.1425in" fo:margin-right="0in"/>
    </style:style>
    <style:style style:name="P518" style:family="paragraph" style:parent-style-name="Table_20_Paragraph">
      <style:paragraph-properties fo:margin-left="0.1228in" fo:margin-right="0in" fo:margin-top="0.0008in" fo:margin-bottom="0in" style:contextual-spacing="false" fo:line-height="0.0854in"/>
    </style:style>
    <style:style style:name="P519" style:family="paragraph" style:parent-style-name="Table_20_Paragraph">
      <style:paragraph-properties fo:margin-left="0.1465in" fo:margin-right="0in" fo:line-height="0.0854in"/>
    </style:style>
    <style:style style:name="P520" style:family="paragraph" style:parent-style-name="Table_20_Paragraph">
      <style:paragraph-properties fo:margin-top="0.0756in" fo:margin-bottom="0in" style:contextual-spacing="false"/>
      <style:text-properties fo:font-size="5pt" fo:font-weight="bold" style:font-size-asian="5pt" style:font-weight-asian="bold"/>
    </style:style>
    <style:style style:name="P521" style:family="paragraph" style:parent-style-name="Table_20_Paragraph">
      <style:paragraph-properties fo:margin-left="0.5791in" fo:margin-right="0.4228in" fo:line-height="104%" fo:text-indent="-0.1319in" style:auto-text-indent="false"/>
    </style:style>
    <style:style style:name="P522" style:family="paragraph" style:parent-style-name="Table_20_Paragraph">
      <style:paragraph-properties fo:margin-left="0.0346in" fo:margin-right="0.0102in" fo:margin-top="0.0146in" fo:margin-bottom="0in" style:contextual-spacing="false" fo:line-height="0.0783in" fo:text-align="center" style:justify-single-word="false"/>
    </style:style>
    <style:style style:name="P523" style:family="paragraph" style:parent-style-name="Table_20_Paragraph">
      <style:paragraph-properties fo:margin-left="0.0547in" fo:margin-right="0.0244in" fo:line-height="103%" fo:text-align="center" style:justify-single-word="false" fo:text-indent="-0.0047in" style:auto-text-indent="false"/>
    </style:style>
    <style:style style:name="P524" style:family="paragraph" style:parent-style-name="Table_20_Paragraph">
      <style:paragraph-properties fo:margin-left="0.0346in" fo:margin-right="0.0083in" fo:margin-top="0.0008in" fo:margin-bottom="0in" style:contextual-spacing="false" fo:line-height="101%" fo:text-align="center" style:justify-single-word="false"/>
    </style:style>
    <style:style style:name="P525" style:family="paragraph" style:parent-style-name="Table_20_Paragraph">
      <style:paragraph-properties fo:margin-top="0.0201in" fo:margin-bottom="0in" style:contextual-spacing="false"/>
      <style:text-properties fo:font-size="5pt" fo:font-weight="bold" style:font-size-asian="5pt" style:font-weight-asian="bold"/>
    </style:style>
    <style:style style:name="P526" style:family="paragraph" style:parent-style-name="Table_20_Paragraph">
      <style:paragraph-properties fo:margin-top="0.0634in" fo:margin-bottom="0in" style:contextual-spacing="false"/>
      <style:text-properties fo:font-size="5pt" fo:font-weight="bold" style:font-size-asian="5pt" style:font-weight-asian="bold"/>
    </style:style>
    <style:style style:name="P527" style:family="paragraph" style:parent-style-name="Table_20_Paragraph">
      <style:paragraph-properties fo:margin-left="0.5898in" fo:margin-right="0.2075in" fo:margin-top="0.0008in" fo:margin-bottom="0in" style:contextual-spacing="false" fo:line-height="104%" fo:text-indent="-0.3008in" style:auto-text-indent="false"/>
    </style:style>
    <style:style style:name="P528" style:family="paragraph" style:parent-style-name="Table_20_Paragraph">
      <style:paragraph-properties fo:margin-left="0.0374in" fo:margin-right="0.0083in" fo:margin-top="0.0165in" fo:margin-bottom="0in" style:contextual-spacing="false" fo:text-align="center" style:justify-single-word="false"/>
    </style:style>
    <style:style style:name="P529" style:family="paragraph" style:parent-style-name="Table_20_Paragraph">
      <style:paragraph-properties fo:margin-left="0.0654in" fo:margin-right="0.0339in" fo:margin-top="0.0035in" fo:margin-bottom="0in" style:contextual-spacing="false" fo:line-height="106%" fo:text-align="center" style:justify-single-word="false" fo:text-indent="0.0126in" style:auto-text-indent="false"/>
    </style:style>
    <style:style style:name="P530" style:family="paragraph" style:parent-style-name="Table_20_Paragraph">
      <style:paragraph-properties fo:margin-left="0.1425in" fo:margin-right="0in" fo:margin-top="0.0299in" fo:margin-bottom="0in" style:contextual-spacing="false"/>
    </style:style>
    <style:style style:name="P531" style:family="paragraph" style:parent-style-name="Table_20_Paragraph">
      <style:paragraph-properties fo:margin-left="0.1508in" fo:margin-right="0in" fo:line-height="0.0854in"/>
    </style:style>
    <style:style style:name="P532" style:family="paragraph" style:parent-style-name="Table_20_Paragraph">
      <style:paragraph-properties fo:margin-left="0.3083in" fo:margin-right="0in" fo:margin-top="0.0736in" fo:margin-bottom="0in" style:contextual-spacing="false" fo:line-height="104%" fo:text-indent="-0.1071in" style:auto-text-indent="false"/>
    </style:style>
    <style:style style:name="P533" style:family="paragraph" style:parent-style-name="Table_20_Paragraph">
      <style:paragraph-properties fo:margin-left="0.0346in" fo:margin-right="0.0134in" fo:margin-top="0.0299in" fo:margin-bottom="0in" style:contextual-spacing="false" fo:text-align="center" style:justify-single-word="false"/>
    </style:style>
    <style:style style:name="P534" style:family="paragraph" style:parent-style-name="Table_20_Paragraph">
      <style:paragraph-properties fo:margin-left="0.0346in" fo:margin-right="0.0098in" fo:margin-top="0.0035in" fo:margin-bottom="0in" style:contextual-spacing="false" fo:line-height="109%" fo:text-align="center" style:justify-single-word="false"/>
    </style:style>
    <style:style style:name="P535" style:family="paragraph" style:parent-style-name="Table_20_Paragraph">
      <style:paragraph-properties fo:margin-left="0.1425in" fo:margin-right="0in" fo:margin-top="0.0161in" fo:margin-bottom="0in" style:contextual-spacing="false"/>
    </style:style>
    <style:style style:name="P536" style:family="paragraph" style:parent-style-name="Table_20_Paragraph">
      <style:paragraph-properties fo:margin-top="0.0228in" fo:margin-bottom="0in" style:contextual-spacing="false"/>
      <style:text-properties fo:font-size="5pt" fo:font-weight="bold" style:font-size-asian="5pt" style:font-weight-asian="bold"/>
    </style:style>
    <style:style style:name="P537" style:family="paragraph" style:parent-style-name="Table_20_Paragraph">
      <style:paragraph-properties fo:margin-left="0.0201in" fo:margin-right="0in" fo:text-align="center" style:justify-single-word="false"/>
    </style:style>
    <style:style style:name="P538" style:family="paragraph" style:parent-style-name="Table_20_Paragraph">
      <style:paragraph-properties fo:margin-left="0.0346in" fo:margin-right="0.0134in" fo:margin-top="0.0161in" fo:margin-bottom="0in" style:contextual-spacing="false" fo:text-align="center" style:justify-single-word="false"/>
    </style:style>
    <style:style style:name="P539" style:family="paragraph" style:parent-style-name="Table_20_Paragraph">
      <style:paragraph-properties fo:margin-left="0.1425in" fo:margin-right="0in" fo:margin-top="0.0165in" fo:margin-bottom="0in" style:contextual-spacing="false" fo:line-height="0.0783in"/>
    </style:style>
    <style:style style:name="P540" style:family="paragraph" style:parent-style-name="Table_20_Paragraph">
      <style:paragraph-properties fo:margin-left="0.5043in" fo:margin-right="0in" fo:margin-top="0.0602in" fo:margin-bottom="0in" style:contextual-spacing="false" fo:line-height="104%" fo:text-indent="-0.2756in" style:auto-text-indent="false"/>
    </style:style>
    <style:style style:name="P541" style:family="paragraph" style:parent-style-name="Table_20_Paragraph">
      <style:paragraph-properties fo:margin-left="0.0346in" fo:margin-right="0.0134in" fo:margin-top="0.0165in" fo:margin-bottom="0in" style:contextual-spacing="false" fo:text-align="center" style:justify-single-word="false"/>
    </style:style>
    <style:style style:name="P542" style:family="paragraph" style:parent-style-name="Table_20_Paragraph">
      <style:paragraph-properties fo:margin-left="0.0346in" fo:margin-right="0.0098in" fo:margin-top="0.0035in" fo:margin-bottom="0in" style:contextual-spacing="false" fo:line-height="104%" fo:text-align="center" style:justify-single-word="false"/>
    </style:style>
    <style:style style:name="P543" style:family="paragraph" style:parent-style-name="Table_20_Paragraph">
      <style:paragraph-properties fo:margin-left="0.1425in" fo:margin-right="0in" fo:margin-top="0.0189in" fo:margin-bottom="0in" style:contextual-spacing="false" fo:line-height="0.0783in"/>
    </style:style>
    <style:style style:name="P544" style:family="paragraph" style:parent-style-name="Table_20_Paragraph">
      <style:paragraph-properties fo:margin-left="0.1228in" fo:margin-right="0in" fo:line-height="0.0839in"/>
    </style:style>
    <style:style style:name="P545" style:family="paragraph" style:parent-style-name="Table_20_Paragraph">
      <style:paragraph-properties fo:margin-top="0.022in" fo:margin-bottom="0in" style:contextual-spacing="false"/>
      <style:text-properties fo:font-size="5pt" fo:font-weight="bold" style:font-size-asian="5pt" style:font-weight-asian="bold"/>
    </style:style>
    <style:style style:name="P546" style:family="paragraph" style:parent-style-name="Table_20_Paragraph">
      <style:paragraph-properties fo:margin-left="0.0201in" fo:margin-right="0.0043in" fo:text-align="center" style:justify-single-word="false"/>
    </style:style>
    <style:style style:name="P547" style:family="paragraph" style:parent-style-name="Table_20_Paragraph">
      <style:paragraph-properties fo:margin-left="0.0346in" fo:margin-right="0.0134in" fo:margin-top="0.0189in" fo:margin-bottom="0in" style:contextual-spacing="false" fo:text-align="center" style:justify-single-word="false"/>
    </style:style>
    <style:style style:name="P548" style:family="paragraph" style:parent-style-name="Table_20_Paragraph">
      <style:paragraph-properties fo:margin-left="0.0366in" fo:margin-right="0.0083in" fo:margin-top="0.0035in" fo:margin-bottom="0in" style:contextual-spacing="false" fo:line-height="104%" fo:text-align="center" style:justify-single-word="false"/>
    </style:style>
    <style:style style:name="P549" style:family="paragraph" style:parent-style-name="Table_20_Paragraph">
      <style:paragraph-properties fo:margin-left="0.1425in" fo:margin-right="0in" fo:margin-top="0.0165in" fo:margin-bottom="0in" style:contextual-spacing="false"/>
    </style:style>
    <style:style style:name="P550" style:family="paragraph" style:parent-style-name="Table_20_Paragraph">
      <style:paragraph-properties fo:margin-left="0.0201in" fo:margin-right="0.0071in" fo:text-align="center" style:justify-single-word="false"/>
    </style:style>
    <style:style style:name="P551" style:family="paragraph" style:parent-style-name="Table_20_Paragraph">
      <style:paragraph-properties fo:margin-left="0.1425in" fo:margin-right="0in" fo:margin-top="0.0189in" fo:margin-bottom="0in" style:contextual-spacing="false"/>
    </style:style>
    <style:style style:name="P552" style:family="paragraph" style:parent-style-name="Table_20_Paragraph">
      <style:paragraph-properties fo:margin-left="0.5043in" fo:margin-right="0in" fo:line-height="104%" fo:text-indent="-0.2709in" style:auto-text-indent="false"/>
    </style:style>
    <style:style style:name="P553" style:family="paragraph" style:parent-style-name="Table_20_Paragraph">
      <style:paragraph-properties fo:margin-left="0.0346in" fo:margin-right="0.0134in" fo:margin-top="0.0583in" fo:margin-bottom="0in" style:contextual-spacing="false" fo:text-align="center" style:justify-single-word="false"/>
    </style:style>
    <style:style style:name="P554" style:family="paragraph" style:parent-style-name="Table_20_Paragraph">
      <style:paragraph-properties fo:margin-left="0.0346in" fo:margin-right="0.0098in" fo:margin-top="0.0071in" fo:margin-bottom="0in" style:contextual-spacing="false" fo:line-height="104%" fo:text-align="center" style:justify-single-word="false"/>
    </style:style>
    <style:style style:name="P555" style:family="paragraph" style:parent-style-name="Table_20_Paragraph">
      <style:paragraph-properties fo:margin-left="0.1425in" fo:margin-right="0in" fo:margin-top="0.0193in" fo:margin-bottom="0in" style:contextual-spacing="false" fo:line-height="0.0783in"/>
    </style:style>
    <style:style style:name="P556" style:family="paragraph" style:parent-style-name="Table_20_Paragraph">
      <style:paragraph-properties fo:margin-left="0.0201in" fo:margin-right="0.0047in" fo:margin-top="0.0008in" fo:margin-bottom="0in" style:contextual-spacing="false" fo:text-align="center" style:justify-single-word="false"/>
    </style:style>
    <style:style style:name="P557" style:family="paragraph" style:parent-style-name="Table_20_Paragraph">
      <style:paragraph-properties fo:margin-left="0.0346in" fo:margin-right="0.0134in" fo:margin-top="0.0193in" fo:margin-bottom="0in" style:contextual-spacing="false" fo:text-align="center" style:justify-single-word="false"/>
    </style:style>
    <style:style style:name="P558" style:family="paragraph" style:parent-style-name="Table_20_Paragraph">
      <style:paragraph-properties fo:margin-left="0.0346in" fo:margin-right="0.0098in" fo:margin-top="0.0043in" fo:margin-bottom="0in" style:contextual-spacing="false" fo:line-height="104%" fo:text-align="center" style:justify-single-word="false"/>
    </style:style>
    <style:style style:name="P559" style:family="paragraph" style:parent-style-name="Text_20_body">
      <style:paragraph-properties fo:margin-top="0.0445in" fo:margin-bottom="0in" style:contextual-spacing="false"/>
      <style:text-properties fo:font-size="6pt" fo:font-weight="bold" style:font-size-asian="6pt" style:font-weight-asian="bold"/>
    </style:style>
    <style:style style:name="P560" style:family="paragraph" style:parent-style-name="Standard" style:master-page-name="Converted20">
      <style:paragraph-properties fo:margin-left="1.672in" fo:margin-right="0in" fo:margin-top="0.6728in" fo:margin-bottom="0in" style:contextual-spacing="false" fo:text-align="left" style:justify-single-word="false" fo:text-indent="0in" style:auto-text-indent="false" style:page-number="21"/>
    </style:style>
    <style:style style:name="P561" style:family="paragraph" style:parent-style-name="Heading_20_7">
      <style:paragraph-properties fo:margin-left="3.3583in" fo:margin-right="1.9575in" fo:text-align="justify" style:justify-single-word="false"/>
    </style:style>
    <style:style style:name="P562" style:family="paragraph" style:parent-style-name="Standard">
      <style:paragraph-properties fo:margin-left="3.3583in" fo:margin-right="0in" fo:margin-top="0in" fo:margin-bottom="0in" style:contextual-spacing="false" fo:text-align="justify" style:justify-single-word="false" fo:text-indent="0in" style:auto-text-indent="false"/>
    </style:style>
    <style:style style:name="P563" style:family="paragraph" style:parent-style-name="Standard">
      <style:paragraph-properties fo:margin-left="3.3583in" fo:margin-right="1.9583in" fo:margin-top="0.0016in" fo:margin-bottom="0in" style:contextual-spacing="false" fo:text-align="justify" style:justify-single-word="false" fo:text-indent="0in" style:auto-text-indent="false"/>
    </style:style>
    <style:style style:name="P564" style:family="paragraph" style:parent-style-name="Text_20_body">
      <style:paragraph-properties fo:margin-top="0.0008in" fo:margin-bottom="0in" style:contextual-spacing="false"/>
      <style:text-properties style:font-name="Verdana" fo:font-size="8.5pt" style:font-size-asian="8.5pt"/>
    </style:style>
    <style:style style:name="P565" style:family="paragraph" style:parent-style-name="Heading_20_7">
      <style:paragraph-properties fo:margin-left="0in" fo:margin-right="0.4992in" fo:margin-top="0.0008in" fo:margin-bottom="0in" style:contextual-spacing="false"/>
      <style:text-properties fo:letter-spacing="-0.0016in"/>
    </style:style>
    <style:style style:name="P566" style:family="paragraph" style:parent-style-name="Standard">
      <style:paragraph-properties fo:margin-left="1.672in" fo:margin-right="1.9563in" fo:margin-top="0in" fo:margin-bottom="0in" style:contextual-spacing="false" fo:text-align="justify" style:justify-single-word="false" fo:text-indent="1.6862in" style:auto-text-indent="false"/>
    </style:style>
    <style:style style:name="P567" style:family="paragraph" style:parent-style-name="Standard">
      <style:paragraph-properties fo:margin-left="3.3583in" fo:margin-right="0in" fo:margin-top="0in" fo:margin-bottom="0in" style:contextual-spacing="false" fo:text-align="left" style:justify-single-word="false" fo:text-indent="0in" style:auto-text-indent="false"/>
    </style:style>
    <style:style style:name="P568" style:family="paragraph" style:parent-style-name="Standard">
      <style:paragraph-properties fo:margin-left="1.672in" fo:margin-right="0in" fo:margin-top="0.0016in" fo:margin-bottom="0in" style:contextual-spacing="false" fo:text-align="left" style:justify-single-word="false" fo:text-indent="0in" style:auto-text-indent="false"/>
    </style:style>
    <style:style style:name="P569" style:family="paragraph" style:parent-style-name="Standard">
      <style:paragraph-properties fo:margin-left="1.5445in" fo:margin-right="1.8291in" fo:margin-top="0in" fo:margin-bottom="0in" style:contextual-spacing="false" fo:text-align="center" style:justify-single-word="false" fo:text-indent="0in" style:auto-text-indent="false"/>
    </style:style>
    <style:style style:name="P570" style:family="paragraph" style:parent-style-name="Heading_20_7">
      <style:paragraph-properties fo:margin-left="1.5445in" fo:margin-right="1.8291in"/>
    </style:style>
    <style:style style:name="P571" style:family="paragraph" style:parent-style-name="Heading_20_8">
      <style:paragraph-properties fo:margin-left="1.5445in" fo:margin-right="1.8291in" fo:margin-top="0.0016in" fo:margin-bottom="0in" style:contextual-spacing="false"/>
    </style:style>
    <style:style style:name="P572" style:family="paragraph" style:parent-style-name="Text_20_body" style:master-page-name="Converted21">
      <style:paragraph-properties style:page-number="auto"/>
      <style:text-properties style:font-name="Verdana" fo:font-size="8.5pt" fo:font-weight="bold" style:font-size-asian="8.5pt" style:font-weight-asian="bold"/>
    </style:style>
    <style:style style:name="P573" style:family="paragraph" style:parent-style-name="Text_20_body">
      <style:paragraph-properties fo:margin-top="0.0598in" fo:margin-bottom="0in" style:contextual-spacing="false"/>
      <style:text-properties style:font-name="Verdana" fo:font-size="8.5pt" fo:font-weight="bold" style:font-size-asian="8.5pt" style:font-weight-asian="bold"/>
    </style:style>
    <style:style style:name="P574" style:family="paragraph" style:parent-style-name="Standard">
      <style:paragraph-properties fo:margin-left="1.672in" fo:margin-right="0in" fo:margin-top="0in" fo:margin-bottom="0in" style:contextual-spacing="false" fo:text-align="left" style:justify-single-word="false" fo:text-indent="0in" style:auto-text-indent="false"/>
    </style:style>
    <style:style style:name="P575" style:family="paragraph" style:parent-style-name="Heading_20_7">
      <style:paragraph-properties fo:margin-left="3.3583in" fo:margin-right="1.9575in" fo:margin-top="0.0008in" fo:margin-bottom="0in" style:contextual-spacing="false" fo:text-align="justify" style:justify-single-word="false"/>
    </style:style>
    <style:style style:name="P576" style:family="paragraph" style:parent-style-name="Heading_20_7">
      <style:paragraph-properties fo:margin-left="0in" fo:margin-right="0.5in"/>
      <style:text-properties fo:letter-spacing="-0.0016in"/>
    </style:style>
    <style:style style:name="P577" style:family="paragraph" style:parent-style-name="Standard">
      <style:paragraph-properties fo:margin-left="1.672in" fo:margin-right="1.9575in" fo:margin-top="0in" fo:margin-bottom="0in" style:contextual-spacing="false" fo:text-align="justify" style:justify-single-word="false" fo:text-indent="1.6854in" style:auto-text-indent="false"/>
    </style:style>
    <style:style style:name="P578" style:family="paragraph" style:parent-style-name="Text_20_body" style:master-page-name="Converted22">
      <style:paragraph-properties style:page-number="auto"/>
      <style:text-properties style:font-name="Verdana" fo:font-weight="bold" style:font-weight-asian="bold"/>
    </style:style>
    <style:style style:name="P579" style:family="paragraph" style:parent-style-name="Text_20_body">
      <style:text-properties style:font-name="Verdana" fo:font-weight="bold" style:font-weight-asian="bold"/>
    </style:style>
    <style:style style:name="P580" style:family="paragraph" style:parent-style-name="Text_20_body">
      <style:paragraph-properties fo:margin-top="0.0717in" fo:margin-bottom="0in" style:contextual-spacing="false"/>
      <style:text-properties style:font-name="Verdana" fo:font-weight="bold" style:font-weight-asian="bold"/>
    </style:style>
    <style:style style:name="P581" style:family="paragraph" style:parent-style-name="Text_20_body">
      <style:paragraph-properties fo:margin-top="0.0075in" fo:margin-bottom="0in" style:contextual-spacing="false"/>
      <style:text-properties fo:font-weight="bold" style:font-weight-asian="bold"/>
    </style:style>
    <style:style style:name="P582" style:family="paragraph" style:parent-style-name="Text_20_body">
      <style:paragraph-properties fo:margin-left="1.0008in" fo:margin-right="0in"/>
    </style:style>
    <style:style style:name="P583" style:family="paragraph" style:parent-style-name="Text_20_body">
      <style:paragraph-properties fo:margin-left="1.0008in" fo:margin-right="0in" fo:margin-top="0.0043in" fo:margin-bottom="0in" style:contextual-spacing="false"/>
    </style:style>
    <style:style style:name="P584" style:family="paragraph" style:parent-style-name="Text_20_body">
      <style:paragraph-properties fo:margin-left="1.0008in" fo:margin-right="1.7854in" fo:margin-top="0.0035in" fo:margin-bottom="0in" style:contextual-spacing="false" fo:line-height="103%"/>
    </style:style>
    <style:style style:name="P585" style:family="paragraph" style:parent-style-name="Text_20_body">
      <style:paragraph-properties fo:margin-left="1.0008in" fo:margin-right="1.8618in" fo:margin-top="0.0008in" fo:margin-bottom="0in" style:contextual-spacing="false" fo:line-height="103%" fo:text-align="justify" style:justify-single-word="false"/>
    </style:style>
    <style:style style:name="P586" style:family="paragraph" style:parent-style-name="Standard">
      <style:paragraph-properties fo:margin-left="1.0008in" fo:margin-right="0in" fo:margin-top="0in" fo:margin-bottom="0in" style:contextual-spacing="false" fo:text-align="left" style:justify-single-word="false" fo:text-indent="0in" style:auto-text-indent="false"/>
    </style:style>
    <style:style style:name="P587" style:family="paragraph" style:parent-style-name="Text_20_body">
      <style:paragraph-properties fo:margin-left="1.0008in" fo:margin-right="1.8591in" fo:margin-top="0.0035in" fo:margin-bottom="0in" style:contextual-spacing="false" fo:line-height="103%" fo:text-align="justify" style:justify-single-word="false"/>
    </style:style>
    <style:style style:name="P588" style:family="paragraph" style:parent-style-name="Text_20_body">
      <style:paragraph-properties fo:margin-top="0.0783in" fo:margin-bottom="0in" style:contextual-spacing="false"/>
    </style:style>
    <style:style style:name="P589" style:family="paragraph" style:parent-style-name="Heading_20_9">
      <style:paragraph-properties fo:margin-left="1.0445in" fo:margin-right="0in"/>
    </style:style>
    <style:style style:name="P590" style:family="paragraph" style:parent-style-name="Text_20_body">
      <style:paragraph-properties fo:margin-top="0.0035in" fo:margin-bottom="0in" style:contextual-spacing="false"/>
      <style:text-properties fo:font-weight="bold" style:font-weight-asian="bold"/>
    </style:style>
    <style:style style:name="P591" style:family="paragraph" style:parent-style-name="Text_20_body">
      <style:paragraph-properties fo:margin-left="1.0445in" fo:margin-right="0in"/>
    </style:style>
    <style:style style:name="P592" style:family="paragraph" style:parent-style-name="Text_20_body">
      <style:paragraph-properties fo:margin-left="1.0445in" fo:margin-right="0in" fo:margin-top="0.0016in" fo:margin-bottom="0in" style:contextual-spacing="false"/>
    </style:style>
    <style:style style:name="P593" style:family="paragraph" style:parent-style-name="Text_20_body">
      <style:paragraph-properties fo:margin-left="1.0445in" fo:margin-right="1.4902in" fo:margin-top="0.002in" fo:margin-bottom="0in" style:contextual-spacing="false" fo:line-height="101%"/>
    </style:style>
    <style:style style:name="P594" style:family="paragraph" style:parent-style-name="Standard">
      <style:paragraph-properties fo:margin-left="1.0445in" fo:margin-right="0in" fo:margin-top="0.0008in" fo:margin-bottom="0in" style:contextual-spacing="false" fo:text-align="left" style:justify-single-word="false" fo:text-indent="0in" style:auto-text-indent="false"/>
    </style:style>
    <style:style style:name="P595" style:family="paragraph" style:parent-style-name="Text_20_body">
      <style:paragraph-properties fo:margin-left="1.0445in" fo:margin-right="1.9008in" fo:margin-top="0.002in" fo:margin-bottom="0in" style:contextual-spacing="false" fo:line-height="101%" fo:text-align="justify" style:justify-single-word="false"/>
    </style:style>
    <style:style style:name="P596" style:family="paragraph" style:parent-style-name="Text_20_body">
      <style:paragraph-properties fo:margin-left="1.0445in" fo:margin-right="1.7854in" fo:margin-top="0.002in" fo:margin-bottom="0in" style:contextual-spacing="false" fo:line-height="101%"/>
    </style:style>
    <style:style style:name="P597" style:family="paragraph" style:parent-style-name="Text_20_body">
      <style:paragraph-properties fo:margin-left="1.0445in" fo:margin-right="1.9165in" fo:margin-top="0.0008in" fo:margin-bottom="0in" style:contextual-spacing="false" fo:line-height="101%"/>
    </style:style>
    <style:style style:name="P598" style:family="paragraph" style:parent-style-name="Standard">
      <style:paragraph-properties fo:margin-left="1.0445in" fo:margin-right="1.898in" fo:margin-top="0.0028in" fo:margin-bottom="0in" style:contextual-spacing="false" fo:line-height="101%" fo:text-align="justify" style:justify-single-word="false" fo:text-indent="0in" style:auto-text-indent="false"/>
    </style:style>
    <style:style style:name="P599" style:family="paragraph" style:parent-style-name="Text_20_body">
      <style:paragraph-properties fo:margin-left="1.0445in" fo:margin-right="0in" fo:margin-top="0.0008in" fo:margin-bottom="0in" style:contextual-spacing="false"/>
    </style:style>
    <style:style style:name="P600" style:family="paragraph" style:parent-style-name="Text_20_body">
      <style:paragraph-properties fo:margin-left="1.0445in" fo:margin-right="0in" fo:margin-top="0.002in" fo:margin-bottom="0in" style:contextual-spacing="false"/>
    </style:style>
    <style:style style:name="P601" style:family="paragraph" style:parent-style-name="Standard">
      <style:paragraph-properties fo:margin-left="1.0445in" fo:margin-right="0in" fo:margin-top="0.002in" fo:margin-bottom="0in" style:contextual-spacing="false" fo:text-align="left" style:justify-single-word="false" fo:text-indent="0in" style:auto-text-indent="false"/>
    </style:style>
    <style:style style:name="P602" style:family="paragraph" style:parent-style-name="Text_20_body">
      <style:paragraph-properties fo:margin-left="1.0445in" fo:margin-right="1.8957in" fo:margin-top="0.002in" fo:margin-bottom="0in" style:contextual-spacing="false" fo:line-height="101%" fo:text-align="justify" style:justify-single-word="false"/>
    </style:style>
    <style:style style:name="P603" style:family="paragraph" style:parent-style-name="Standard">
      <style:paragraph-properties fo:margin-left="1.0445in" fo:margin-right="0in" fo:margin-top="0.0016in" fo:margin-bottom="0in" style:contextual-spacing="false" fo:text-align="left" style:justify-single-word="false" fo:text-indent="0in" style:auto-text-indent="false"/>
    </style:style>
    <style:style style:name="P604" style:family="paragraph" style:parent-style-name="Text_20_body" style:master-page-name="Converted23">
      <style:paragraph-properties style:page-number="auto"/>
    </style:style>
    <style:style style:name="P605" style:family="paragraph" style:parent-style-name="Text_20_body">
      <style:paragraph-properties fo:margin-top="0.0953in" fo:margin-bottom="0in" style:contextual-spacing="false"/>
    </style:style>
    <style:style style:name="P606" style:family="paragraph" style:parent-style-name="Heading_20_9">
      <style:paragraph-properties fo:margin-left="1.0465in" fo:margin-right="0in"/>
    </style:style>
    <style:style style:name="P607" style:family="paragraph" style:parent-style-name="Text_20_body">
      <style:paragraph-properties fo:margin-left="1.0465in" fo:margin-right="0in"/>
    </style:style>
    <style:style style:name="P608" style:family="paragraph" style:parent-style-name="Text_20_body">
      <style:paragraph-properties fo:margin-left="1.0465in" fo:margin-right="1.7854in" fo:margin-top="0.0016in" fo:margin-bottom="0in" style:contextual-spacing="false" fo:line-height="101%"/>
    </style:style>
    <style:style style:name="P609" style:family="paragraph" style:parent-style-name="Standard">
      <style:paragraph-properties fo:margin-left="1.0465in" fo:margin-right="0in" fo:margin-top="0.0016in" fo:margin-bottom="0in" style:contextual-spacing="false" fo:text-align="left" style:justify-single-word="false" fo:text-indent="0in" style:auto-text-indent="false"/>
    </style:style>
    <style:style style:name="P610" style:family="paragraph" style:parent-style-name="Text_20_body">
      <style:paragraph-properties fo:margin-left="1.0465in" fo:margin-right="1.9in" fo:margin-top="0.0016in" fo:margin-bottom="0in" style:contextual-spacing="false" fo:line-height="101%" fo:text-align="justify" style:justify-single-word="false"/>
    </style:style>
    <style:style style:name="P611" style:family="paragraph" style:parent-style-name="Text_20_body">
      <style:paragraph-properties fo:margin-left="1.0465in" fo:margin-right="1.9028in" fo:margin-top="0.0035in" fo:margin-bottom="0in" style:contextual-spacing="false" fo:line-height="101%" fo:text-align="justify" style:justify-single-word="false"/>
    </style:style>
    <style:style style:name="P612" style:family="paragraph" style:parent-style-name="Text_20_body">
      <style:paragraph-properties fo:margin-left="1.0465in" fo:margin-right="1.9701in" fo:margin-top="0.0016in" fo:margin-bottom="0in" style:contextual-spacing="false" fo:line-height="101%" fo:text-align="justify" style:justify-single-word="false"/>
    </style:style>
    <style:style style:name="P613" style:family="paragraph" style:parent-style-name="Standard">
      <style:paragraph-properties fo:margin-left="1.0465in" fo:margin-right="0in" fo:margin-top="0.0008in" fo:margin-bottom="0in" style:contextual-spacing="false" fo:text-align="left" style:justify-single-word="false" fo:text-indent="0in" style:auto-text-indent="false"/>
    </style:style>
    <style:style style:name="P614" style:family="paragraph" style:parent-style-name="Text_20_body" style:master-page-name="Converted24">
      <style:paragraph-properties style:page-number="auto"/>
    </style:style>
    <style:style style:name="P615" style:family="paragraph" style:parent-style-name="Text_20_body">
      <style:paragraph-properties fo:margin-top="0.1272in" fo:margin-bottom="0in" style:contextual-spacing="false"/>
    </style:style>
    <style:style style:name="P616" style:family="paragraph" style:parent-style-name="Standard">
      <style:paragraph-properties fo:margin-left="1.0047in" fo:margin-right="4.9909in" fo:margin-top="0in" fo:margin-bottom="0in" style:contextual-spacing="false" style:line-height-at-least="0.2638in" fo:text-align="left" style:justify-single-word="false" fo:text-indent="0in" style:auto-text-indent="false"/>
    </style:style>
    <style:style style:name="P617" style:family="paragraph" style:parent-style-name="Text_20_body">
      <style:paragraph-properties fo:margin-left="1.0047in" fo:margin-right="1.7854in" fo:margin-top="0.0028in" fo:margin-bottom="0in" style:contextual-spacing="false" fo:line-height="103%"/>
    </style:style>
    <style:style style:name="P618" style:family="paragraph" style:parent-style-name="Standard">
      <style:paragraph-properties fo:margin-left="1.0047in" fo:margin-right="0in" fo:margin-top="0in" fo:margin-bottom="0in" style:contextual-spacing="false" fo:line-height="0.1272in" fo:text-align="left" style:justify-single-word="false" fo:text-indent="0in" style:auto-text-indent="false"/>
    </style:style>
    <style:style style:name="P619" style:family="paragraph" style:parent-style-name="Text_20_body">
      <style:paragraph-properties fo:margin-left="1.0047in" fo:margin-right="1.8665in" fo:margin-top="0.0035in" fo:margin-bottom="0in" style:contextual-spacing="false" fo:line-height="103%" fo:text-align="justify" style:justify-single-word="false" fo:text-indent="-0.0008in" style:auto-text-indent="false"/>
    </style:style>
    <style:style style:name="P620" style:family="paragraph" style:parent-style-name="Text_20_body">
      <style:paragraph-properties fo:margin-left="1.0047in" fo:margin-right="0in" fo:line-height="0.1272in" fo:text-align="justify" style:justify-single-word="false"/>
    </style:style>
    <style:style style:name="P621" style:family="paragraph" style:parent-style-name="Table_20_Paragraph">
      <style:paragraph-properties fo:margin-left="0.0071in" fo:margin-right="0in" fo:margin-top="0.0626in" fo:margin-bottom="0in" style:contextual-spacing="false" fo:text-align="center" style:justify-single-word="false"/>
    </style:style>
    <style:style style:name="P622" style:family="paragraph" style:parent-style-name="Table_20_Paragraph">
      <style:paragraph-properties fo:margin-left="0.0083in" fo:margin-right="0in" fo:margin-top="0.0665in" fo:margin-bottom="0in" style:contextual-spacing="false" fo:text-align="center" style:justify-single-word="false"/>
    </style:style>
    <style:style style:name="P623" style:family="paragraph" style:parent-style-name="Table_20_Paragraph">
      <style:paragraph-properties fo:margin-left="0.0075in" fo:margin-right="0in" fo:margin-top="0.0665in" fo:margin-bottom="0in" style:contextual-spacing="false" fo:text-align="center" style:justify-single-word="false"/>
    </style:style>
    <style:style style:name="P624" style:family="paragraph" style:parent-style-name="Table_20_Paragraph">
      <style:paragraph-properties fo:margin-left="0.0272in" fo:margin-right="0.0201in" fo:margin-top="0.0665in" fo:margin-bottom="0in" style:contextual-spacing="false" fo:text-align="center" style:justify-single-word="false"/>
    </style:style>
    <style:style style:name="P625" style:family="paragraph" style:parent-style-name="Table_20_Paragraph">
      <style:paragraph-properties fo:margin-left="0.0173in" fo:margin-right="0.011in" fo:margin-top="0.0665in" fo:margin-bottom="0in" style:contextual-spacing="false" fo:text-align="center" style:justify-single-word="false"/>
    </style:style>
    <style:style style:name="P626" style:family="paragraph" style:parent-style-name="Table_20_Paragraph">
      <style:paragraph-properties fo:margin-left="0.0071in" fo:margin-right="0.0181in" fo:margin-top="0.0665in" fo:margin-bottom="0in" style:contextual-spacing="false" fo:text-align="center" style:justify-single-word="false"/>
    </style:style>
    <style:style style:name="P627" style:family="paragraph" style:parent-style-name="Table_20_Paragraph">
      <style:paragraph-properties fo:margin-top="0.0083in" fo:margin-bottom="0in" style:contextual-spacing="false"/>
      <style:text-properties fo:font-size="5pt" style:font-size-asian="5pt"/>
    </style:style>
    <style:style style:name="P628" style:family="paragraph" style:parent-style-name="Table_20_Paragraph">
      <style:paragraph-properties fo:margin-left="0.0571in" fo:margin-right="0.0472in" fo:margin-top="0.0008in" fo:margin-bottom="0in" style:contextual-spacing="false" fo:line-height="105%" fo:text-align="justify" style:justify-single-word="false"/>
    </style:style>
    <style:style style:name="P629" style:family="paragraph" style:parent-style-name="Table_20_Paragraph">
      <style:text-properties fo:font-size="5pt" style:font-size-asian="5pt"/>
    </style:style>
    <style:style style:name="P630" style:family="paragraph" style:parent-style-name="Table_20_Paragraph">
      <style:paragraph-properties fo:margin-top="0.0098in" fo:margin-bottom="0in" style:contextual-spacing="false"/>
      <style:text-properties fo:font-size="5pt" style:font-size-asian="5pt"/>
    </style:style>
    <style:style style:name="P631" style:family="paragraph" style:parent-style-name="Table_20_Paragraph">
      <style:paragraph-properties fo:margin-left="0.0075in" fo:margin-right="0.0008in" fo:text-align="center" style:justify-single-word="false"/>
    </style:style>
    <style:style style:name="P632" style:family="paragraph" style:parent-style-name="Table_20_Paragraph">
      <style:paragraph-properties fo:margin-top="0.0055in" fo:margin-bottom="0in" style:contextual-spacing="false"/>
      <style:text-properties fo:font-size="5pt" style:font-size-asian="5pt"/>
    </style:style>
    <style:style style:name="P633" style:family="paragraph" style:parent-style-name="Table_20_Paragraph">
      <style:paragraph-properties fo:margin-left="0.0272in" fo:margin-right="0in" fo:text-align="center" style:justify-single-word="false"/>
    </style:style>
    <style:style style:name="P634" style:family="paragraph" style:parent-style-name="Table_20_Paragraph">
      <style:paragraph-properties fo:margin-left="0.0063in" fo:margin-right="0.0173in" fo:text-align="center" style:justify-single-word="false"/>
    </style:style>
    <style:style style:name="P635" style:family="paragraph" style:parent-style-name="Table_20_Paragraph">
      <style:paragraph-properties fo:margin-left="0.0071in" fo:margin-right="0.0173in" fo:text-align="center" style:justify-single-word="false"/>
    </style:style>
    <style:style style:name="P636" style:family="paragraph" style:parent-style-name="Table_20_Paragraph">
      <style:paragraph-properties fo:margin-left="0in" fo:margin-right="0.048in" fo:margin-top="0.0634in" fo:margin-bottom="0in" style:contextual-spacing="false" fo:text-align="right" style:justify-single-word="false"/>
    </style:style>
    <style:style style:name="P637" style:family="paragraph" style:parent-style-name="Table_20_Paragraph">
      <style:paragraph-properties fo:margin-left="0.0181in" fo:margin-right="0.011in" fo:margin-top="0.0291in" fo:margin-bottom="0in" style:contextual-spacing="false" fo:text-align="center" style:justify-single-word="false"/>
    </style:style>
    <style:style style:name="P638" style:family="paragraph" style:parent-style-name="Text_20_body">
      <style:paragraph-properties fo:margin-left="1.0047in" fo:margin-right="1.8654in" fo:margin-top="0.002in" fo:margin-bottom="0in" style:contextual-spacing="false" fo:line-height="103%" fo:text-align="justify" style:justify-single-word="false"/>
    </style:style>
    <style:style style:name="P639" style:family="paragraph" style:parent-style-name="Text_20_body">
      <style:paragraph-properties fo:margin-left="1.0047in" fo:margin-right="3.922in" fo:line-height="103%"/>
    </style:style>
    <style:style style:name="P640" style:family="paragraph" style:parent-style-name="Text_20_body">
      <style:paragraph-properties fo:margin-left="1.0047in" fo:margin-right="4.9909in" fo:line-height="103%"/>
    </style:style>
    <style:style style:name="P641" style:family="paragraph" style:parent-style-name="Text_20_body">
      <style:paragraph-properties fo:margin-left="1.0047in" fo:margin-right="1.7854in" fo:line-height="103%"/>
    </style:style>
    <style:style style:name="P642" style:family="paragraph" style:parent-style-name="Text_20_body">
      <style:paragraph-properties fo:margin-left="1.0047in" fo:margin-right="1.7854in" fo:margin-top="0.002in" fo:margin-bottom="0in" style:contextual-spacing="false" fo:line-height="103%"/>
    </style:style>
    <style:style style:name="P643" style:family="paragraph" style:parent-style-name="Text_20_body">
      <style:paragraph-properties fo:margin-left="1.0047in" fo:margin-right="1.7854in" fo:margin-top="0.0035in" fo:margin-bottom="0in" style:contextual-spacing="false" fo:line-height="103%"/>
    </style:style>
    <style:style style:name="P644" style:family="paragraph" style:parent-style-name="Standard">
      <style:paragraph-properties fo:margin-left="1.0047in" fo:margin-right="0in" fo:margin-top="0in" fo:margin-bottom="0in" style:contextual-spacing="false" fo:line-height="0.1272in" fo:text-align="justify" style:justify-single-word="false" fo:text-indent="0in" style:auto-text-indent="false"/>
    </style:style>
    <style:style style:name="P645" style:family="paragraph" style:parent-style-name="Standard">
      <style:paragraph-properties fo:margin-left="1.0047in" fo:margin-right="0in" fo:margin-top="0.0035in" fo:margin-bottom="0in" style:contextual-spacing="false" fo:text-align="justify" style:justify-single-word="false" fo:text-indent="0in" style:auto-text-indent="false"/>
    </style:style>
    <style:style style:name="P646" style:family="paragraph" style:parent-style-name="Text_20_body">
      <style:paragraph-properties fo:margin-left="1.0047in" fo:margin-right="1.7854in" fo:margin-top="0.0043in" fo:margin-bottom="0in" style:contextual-spacing="false" fo:line-height="103%"/>
    </style:style>
    <style:style style:name="P647" style:family="paragraph" style:parent-style-name="Standard">
      <style:paragraph-properties fo:margin-left="1.0047in" fo:margin-right="0in" fo:margin-top="0.0035in" fo:margin-bottom="0in" style:contextual-spacing="false" fo:text-align="left" style:justify-single-word="false" fo:text-indent="0in" style:auto-text-indent="false"/>
    </style:style>
    <style:style style:name="P648" style:family="paragraph" style:parent-style-name="Text_20_body" style:master-page-name="Converted25">
      <style:paragraph-properties style:page-number="auto"/>
    </style:style>
    <style:style style:name="P649" style:family="paragraph" style:parent-style-name="Text_20_body">
      <style:paragraph-properties fo:margin-top="0.1075in" fo:margin-bottom="0in" style:contextual-spacing="false"/>
    </style:style>
    <style:style style:name="P650" style:family="paragraph" style:parent-style-name="Text_20_body">
      <style:paragraph-properties fo:margin-left="1.0047in" fo:margin-right="1.8681in" fo:margin-top="0.0043in" fo:margin-bottom="0in" style:contextual-spacing="false" fo:line-height="103%" fo:text-align="justify" style:justify-single-word="false"/>
    </style:style>
    <style:style style:name="P651" style:family="paragraph" style:parent-style-name="Text_20_body">
      <style:paragraph-properties fo:margin-left="1.0047in" fo:margin-right="1.8673in" fo:line-height="103%" fo:text-align="justify" style:justify-single-word="false"/>
    </style:style>
    <style:style style:name="P652" style:family="paragraph" style:parent-style-name="Text_20_body">
      <style:paragraph-properties fo:margin-left="1.0047in" fo:margin-right="1.8638in" fo:line-height="103%" fo:text-align="justify" style:justify-single-word="false"/>
    </style:style>
    <style:style style:name="P653" style:family="paragraph" style:parent-style-name="Text_20_body">
      <style:paragraph-properties fo:margin-left="1.0047in" fo:margin-right="1.8654in" fo:line-height="103%" fo:text-align="justify" style:justify-single-word="false"/>
    </style:style>
    <style:style style:name="P654" style:family="paragraph" style:parent-style-name="Text_20_body">
      <style:paragraph-properties fo:margin-left="1.0047in" fo:margin-right="0in" fo:line-height="0.1272in"/>
    </style:style>
    <style:style style:name="P655" style:family="paragraph" style:parent-style-name="Text_20_body">
      <style:paragraph-properties fo:margin-left="1.0047in" fo:margin-right="3.2972in" fo:margin-top="0.002in" fo:margin-bottom="0in" style:contextual-spacing="false" fo:line-height="103%"/>
    </style:style>
    <style:style style:name="P656" style:family="paragraph" style:parent-style-name="Text_20_body">
      <style:paragraph-properties fo:margin-left="1.0047in" fo:margin-right="1.8693in" fo:line-height="103%"/>
    </style:style>
    <style:style style:name="P657" style:family="paragraph" style:parent-style-name="Text_20_body">
      <style:paragraph-properties fo:margin-left="1.0047in" fo:margin-right="0in" fo:margin-top="0.0028in" fo:margin-bottom="0in" style:contextual-spacing="false"/>
    </style:style>
    <style:style style:name="P658" style:family="paragraph" style:parent-style-name="Text_20_body">
      <style:paragraph-properties fo:margin-left="1.0047in" fo:margin-right="1.8673in" fo:margin-top="0.0035in" fo:margin-bottom="0in" style:contextual-spacing="false" fo:line-height="103%" fo:text-align="justify" style:justify-single-word="false" fo:text-indent="-0.0008in" style:auto-text-indent="false"/>
    </style:style>
    <style:style style:name="P659" style:family="paragraph" style:parent-style-name="Text_20_body" style:master-page-name="Converted26">
      <style:paragraph-properties style:page-number="auto"/>
    </style:style>
    <style:style style:name="P660" style:family="paragraph" style:parent-style-name="Text_20_body">
      <style:paragraph-properties fo:margin-top="0.0638in" fo:margin-bottom="0in" style:contextual-spacing="false"/>
    </style:style>
    <style:style style:name="P661" style:family="paragraph" style:parent-style-name="Standard">
      <style:paragraph-properties fo:margin-left="0.9681in" fo:margin-right="4.9909in" fo:margin-top="0in" fo:margin-bottom="0in" style:contextual-spacing="false" style:line-height-at-least="0.2638in" fo:text-align="left" style:justify-single-word="false" fo:text-indent="0in" style:auto-text-indent="false"/>
    </style:style>
    <style:style style:name="P662" style:family="paragraph" style:parent-style-name="Text_20_body">
      <style:paragraph-properties fo:margin-left="0.9681in" fo:margin-right="1.7854in" fo:margin-top="0.0083in" fo:margin-bottom="0in" style:contextual-spacing="false" fo:line-height="104%"/>
    </style:style>
    <style:style style:name="P663" style:family="paragraph" style:parent-style-name="Standard">
      <style:paragraph-properties fo:margin-left="0.9681in" fo:margin-right="0in" fo:margin-top="0.0008in" fo:margin-bottom="0in" style:contextual-spacing="false" fo:text-align="left" style:justify-single-word="false" fo:text-indent="0in" style:auto-text-indent="false"/>
    </style:style>
    <style:style style:name="P664" style:family="paragraph" style:parent-style-name="Text_20_body">
      <style:paragraph-properties fo:margin-left="0.9681in" fo:margin-right="1.8319in" fo:margin-top="0.0047in" fo:margin-bottom="0in" style:contextual-spacing="false" fo:line-height="104%" fo:text-align="justify" style:justify-single-word="false" fo:text-indent="-0.0008in" style:auto-text-indent="false"/>
    </style:style>
    <style:style style:name="P665" style:family="paragraph" style:parent-style-name="Text_20_body">
      <style:paragraph-properties fo:margin-left="0.9681in" fo:margin-right="0in" fo:margin-top="0.002in" fo:margin-bottom="0in" style:contextual-spacing="false" fo:text-align="justify" style:justify-single-word="false"/>
    </style:style>
    <style:style style:name="P666" style:family="paragraph" style:parent-style-name="Standard">
      <style:paragraph-properties fo:margin-left="0.9681in" fo:margin-right="0in" fo:margin-top="0.0055in" fo:margin-bottom="0in" style:contextual-spacing="false" fo:text-align="justify" style:justify-single-word="false" fo:text-indent="0in" style:auto-text-indent="false"/>
    </style:style>
    <style:style style:name="P667" style:family="paragraph" style:parent-style-name="Text_20_body">
      <style:paragraph-properties fo:margin-left="0.9681in" fo:margin-right="1.8382in" fo:margin-top="0.0055in" fo:margin-bottom="0in" style:contextual-spacing="false" fo:line-height="104%" fo:text-align="justify" style:justify-single-word="false"/>
    </style:style>
    <style:style style:name="P668" style:family="paragraph" style:parent-style-name="Text_20_body">
      <style:paragraph-properties fo:margin-left="0.9681in" fo:margin-right="0in" fo:margin-top="0.0008in" fo:margin-bottom="0in" style:contextual-spacing="false" fo:text-align="justify" style:justify-single-word="false"/>
    </style:style>
    <style:style style:name="P669" style:family="paragraph" style:parent-style-name="Text_20_body">
      <style:paragraph-properties fo:margin-left="0.9681in" fo:margin-right="0in" fo:margin-top="0.0055in" fo:margin-bottom="0in" style:contextual-spacing="false" fo:text-align="justify" style:justify-single-word="false"/>
    </style:style>
    <style:style style:name="P670" style:family="paragraph" style:parent-style-name="Text_20_body">
      <style:paragraph-properties fo:margin-left="0.9681in" fo:margin-right="3.089in" fo:margin-top="0.0047in" fo:margin-bottom="0in" style:contextual-spacing="false" fo:line-height="104%" fo:text-align="justify" style:justify-single-word="false"/>
    </style:style>
    <style:style style:name="P671" style:family="paragraph" style:parent-style-name="Text_20_body">
      <style:paragraph-properties fo:margin-left="0.9681in" fo:margin-right="1.7854in" fo:margin-top="0.0008in" fo:margin-bottom="0in" style:contextual-spacing="false" fo:line-height="104%"/>
    </style:style>
    <style:style style:name="P672" style:family="paragraph" style:parent-style-name="Text_20_body">
      <style:paragraph-properties fo:margin-left="0.9681in" fo:margin-right="1.8374in" fo:margin-top="0.0055in" fo:margin-bottom="0in" style:contextual-spacing="false" fo:line-height="104%" fo:text-align="justify" style:justify-single-word="false"/>
    </style:style>
    <style:style style:name="P673" style:family="paragraph" style:parent-style-name="Text_20_body" style:master-page-name="Converted27">
      <style:paragraph-properties style:page-number="auto"/>
      <style:text-properties fo:font-size="11pt" style:font-size-asian="11pt"/>
    </style:style>
    <style:style style:name="P674" style:family="paragraph" style:parent-style-name="Text_20_body">
      <style:paragraph-properties fo:margin-top="0.0165in" fo:margin-bottom="0in" style:contextual-spacing="false"/>
      <style:text-properties fo:font-size="11pt" style:font-size-asian="11pt"/>
    </style:style>
    <style:style style:name="P675" style:family="paragraph" style:parent-style-name="Heading_20_4">
      <style:paragraph-properties fo:margin-left="1.5398in" fo:margin-right="1.9319in" fo:line-height="100%" fo:text-align="center" style:justify-single-word="false"/>
    </style:style>
    <style:style style:name="P676" style:family="paragraph" style:parent-style-name="Standard">
      <style:paragraph-properties fo:margin-left="0.3937in" fo:margin-right="0.7846in" fo:margin-top="0.1819in" fo:margin-bottom="0in" style:contextual-spacing="false" fo:line-height="95%" fo:text-align="justify" style:justify-single-word="false" fo:text-indent="0in" style:auto-text-indent="false"/>
    </style:style>
    <style:style style:name="P677" style:family="paragraph" style:parent-style-name="Standard">
      <style:paragraph-properties fo:margin-left="1.5398in" fo:margin-right="1.9311in" fo:margin-top="0.1807in" fo:margin-bottom="0in" style:contextual-spacing="false" fo:text-align="center" style:justify-single-word="false" fo:text-indent="0in" style:auto-text-indent="false"/>
    </style:style>
    <style:style style:name="P678" style:family="paragraph" style:parent-style-name="Standard">
      <style:paragraph-properties fo:margin-left="1.5398in" fo:margin-right="1.9311in" fo:margin-top="0.1744in" fo:margin-bottom="0in" style:contextual-spacing="false" fo:line-height="0.1874in" fo:text-align="center" style:justify-single-word="false" fo:text-indent="0in" style:auto-text-indent="false"/>
    </style:style>
    <style:style style:name="P679" style:family="paragraph" style:parent-style-name="Standard">
      <style:paragraph-properties fo:margin-left="1.5398in" fo:margin-right="1.9311in" fo:margin-top="0in" fo:margin-bottom="0in" style:contextual-spacing="false" fo:line-height="0.1874in" fo:text-align="center" style:justify-single-word="false" fo:text-indent="0in" style:auto-text-indent="false"/>
    </style:style>
    <style:style style:name="P680" style:family="paragraph" style:parent-style-name="Text_20_body" style:master-page-name="Converted28">
      <style:paragraph-properties style:page-number="auto"/>
      <style:text-properties style:font-name="Source Sans Pro" fo:font-size="11pt" fo:font-weight="bold" style:font-size-asian="11pt" style:font-weight-asian="bold"/>
    </style:style>
    <style:style style:name="P681" style:family="paragraph" style:parent-style-name="Text_20_body">
      <style:paragraph-properties fo:margin-top="0.0862in" fo:margin-bottom="0in" style:contextual-spacing="false"/>
      <style:text-properties style:font-name="Source Sans Pro" fo:font-size="11pt" fo:font-weight="bold" style:font-size-asian="11pt" style:font-weight-asian="bold"/>
    </style:style>
    <style:style style:name="P682" style:family="paragraph" style:parent-style-name="Standard">
      <style:paragraph-properties fo:margin-left="2.1181in" fo:margin-right="0in" fo:margin-top="0in" fo:margin-bottom="0in" style:contextual-spacing="false" fo:text-align="left" style:justify-single-word="false" fo:text-indent="0in" style:auto-text-indent="false"/>
    </style:style>
    <style:style style:name="P683" style:family="paragraph" style:parent-style-name="Text_20_body">
      <style:text-properties style:font-name="Source Sans Pro" fo:font-size="9pt" fo:font-weight="bold" style:font-size-asian="9pt" style:font-weight-asian="bold"/>
    </style:style>
    <style:style style:name="P684" style:family="paragraph" style:parent-style-name="Text_20_body">
      <style:paragraph-properties fo:margin-top="0.0283in" fo:margin-bottom="0in" style:contextual-spacing="false"/>
      <style:text-properties style:font-name="Source Sans Pro" fo:font-size="9pt" fo:font-weight="bold" style:font-size-asian="9pt" style:font-weight-asian="bold"/>
    </style:style>
    <style:style style:name="P685" style:family="paragraph" style:parent-style-name="Heading_20_5">
      <style:paragraph-properties fo:margin-left="1.5472in" fo:margin-right="1.8291in" fo:margin-top="0.0008in" fo:margin-bottom="0in" style:contextual-spacing="false"/>
    </style:style>
    <style:style style:name="P686" style:family="paragraph" style:parent-style-name="Heading_20_8">
      <style:paragraph-properties fo:margin-left="1.5492in" fo:margin-right="1.8291in" fo:margin-top="0.0256in" fo:margin-bottom="0in" style:contextual-spacing="false"/>
    </style:style>
    <style:style style:name="P687" style:family="paragraph" style:parent-style-name="Standard">
      <style:paragraph-properties fo:margin-left="1.5398in" fo:margin-right="1.8291in" fo:margin-top="0.0244in" fo:margin-bottom="0in" style:contextual-spacing="false" fo:line-height="115%" fo:text-align="center" style:justify-single-word="false" fo:text-indent="0in" style:auto-text-indent="false"/>
    </style:style>
    <style:style style:name="P688" style:family="paragraph" style:parent-style-name="Text_20_body">
      <style:text-properties fo:font-weight="bold" style:font-weight-asian="bold"/>
    </style:style>
    <style:style style:name="P689" style:family="paragraph" style:parent-style-name="Text_20_body">
      <style:paragraph-properties fo:margin-top="0.0047in" fo:margin-bottom="0in" style:contextual-spacing="false"/>
      <style:text-properties fo:font-weight="bold" style:font-weight-asian="bold"/>
    </style:style>
    <style:style style:name="P690" style:family="paragraph" style:parent-style-name="Standard">
      <style:paragraph-properties fo:margin-left="1.422in" fo:margin-right="1.7055in" fo:margin-top="0in" fo:margin-bottom="0in" style:contextual-spacing="false" fo:line-height="151%" fo:text-align="justify" style:justify-single-word="false" fo:text-indent="0.3591in" style:auto-text-indent="false"/>
    </style:style>
    <style:style style:name="P691" style:family="paragraph" style:parent-style-name="Standard">
      <style:paragraph-properties fo:margin-left="1.4256in" fo:margin-right="1.7028in" fo:margin-top="0.0626in" fo:margin-bottom="0in" style:contextual-spacing="false" fo:line-height="155%" fo:text-align="justify" style:justify-single-word="false" fo:text-indent="0.3547in" style:auto-text-indent="false"/>
    </style:style>
    <style:style style:name="P692" style:family="paragraph" style:parent-style-name="Standard">
      <style:paragraph-properties fo:margin-left="1.4228in" fo:margin-right="1.7047in" fo:margin-top="0.0598in" fo:margin-bottom="0in" style:contextual-spacing="false" fo:line-height="153%" fo:text-align="justify" style:justify-single-word="false" fo:text-indent="0.361in" style:auto-text-indent="false"/>
    </style:style>
    <style:style style:name="P693" style:family="paragraph" style:parent-style-name="Standard">
      <style:paragraph-properties fo:margin-left="1.4256in" fo:margin-right="1.7154in" fo:margin-top="0.0638in" fo:margin-bottom="0in" style:contextual-spacing="false" fo:line-height="152%" fo:text-align="justify" style:justify-single-word="false" fo:text-indent="0.3547in" style:auto-text-indent="false"/>
    </style:style>
    <style:style style:name="P694" style:family="paragraph" style:parent-style-name="Standard">
      <style:paragraph-properties fo:margin-left="1.4217in" fo:margin-right="1.7071in" fo:margin-top="0.0646in" fo:margin-bottom="0in" style:contextual-spacing="false" fo:line-height="155%" fo:text-align="justify" style:justify-single-word="false" fo:text-indent="0.3598in" style:auto-text-indent="false"/>
    </style:style>
    <style:style style:name="P695" style:family="paragraph" style:parent-style-name="Standard">
      <style:paragraph-properties fo:margin-left="1.4228in" fo:margin-right="1.6957in" fo:margin-top="0.0563in" fo:margin-bottom="0in" style:contextual-spacing="false" fo:line-height="155%" fo:text-align="justify" style:justify-single-word="false" fo:text-indent="0.3583in" style:auto-text-indent="false"/>
    </style:style>
    <style:style style:name="P696" style:family="paragraph" style:parent-style-name="Standard">
      <style:paragraph-properties fo:margin-left="3.2839in" fo:margin-right="0in" fo:margin-top="0.1161in" fo:margin-bottom="0in" style:contextual-spacing="false" fo:text-align="left" style:justify-single-word="false" fo:text-indent="0in" style:auto-text-indent="false"/>
    </style:style>
    <style:style style:name="P697" style:family="paragraph" style:parent-style-name="Text_20_body">
      <style:text-properties fo:font-size="8.5pt" style:font-size-asian="8.5pt"/>
    </style:style>
    <style:style style:name="P698" style:family="paragraph" style:parent-style-name="Text_20_body">
      <style:paragraph-properties fo:margin-top="0.1055in" fo:margin-bottom="0in" style:contextual-spacing="false"/>
      <style:text-properties fo:font-size="8.5pt" style:font-size-asian="8.5pt"/>
    </style:style>
    <style:style style:name="P699" style:family="paragraph" style:parent-style-name="Standard">
      <style:paragraph-properties fo:margin-left="1.5429in" fo:margin-right="1.8291in" fo:margin-top="0in" fo:margin-bottom="0in" style:contextual-spacing="false" fo:text-align="center" style:justify-single-word="false" fo:text-indent="0in" style:auto-text-indent="false"/>
    </style:style>
    <style:style style:name="P700" style:family="paragraph" style:parent-style-name="Standard">
      <style:paragraph-properties fo:margin-left="1.5492in" fo:margin-right="1.8291in" fo:margin-top="0.028in" fo:margin-bottom="0in" style:contextual-spacing="false" fo:text-align="center" style:justify-single-word="false" fo:text-indent="0in" style:auto-text-indent="false"/>
    </style:style>
    <style:style style:name="P701" style:family="paragraph" style:parent-style-name="Text_20_body">
      <style:text-properties fo:font-size="6pt" style:font-size-asian="6pt"/>
    </style:style>
    <style:style style:name="P702" style:family="paragraph" style:parent-style-name="Text_20_body">
      <style:paragraph-properties fo:margin-top="0.0764in" fo:margin-bottom="0in" style:contextual-spacing="false"/>
      <style:text-properties fo:font-size="6pt" style:font-size-asian="6pt"/>
    </style:style>
    <style:style style:name="P703" style:family="paragraph" style:parent-style-name="Heading_20_4" style:master-page-name="Converted29">
      <style:paragraph-properties fo:margin-left="2.5882in" fo:margin-right="0in" fo:margin-top="0.3484in" fo:margin-bottom="0in" style:contextual-spacing="false" fo:line-height="100%" style:page-number="30"/>
    </style:style>
    <style:style style:name="P704" style:family="paragraph" style:parent-style-name="Text_20_body">
      <style:paragraph-properties fo:margin-top="0.0126in" fo:margin-bottom="0in" style:contextual-spacing="false"/>
      <style:text-properties style:font-name="Source Sans Pro" fo:font-size="11pt" fo:font-weight="bold" style:font-size-asian="11pt" style:font-weight-asian="bold"/>
    </style:style>
    <style:style style:name="P705" style:family="paragraph" style:parent-style-name="Standard">
      <style:paragraph-properties fo:margin-left="1.5398in" fo:margin-right="1.9311in" fo:margin-top="0in" fo:margin-bottom="0in" style:contextual-spacing="false" fo:text-align="center" style:justify-single-word="false" fo:text-indent="0in" style:auto-text-indent="false"/>
    </style:style>
    <style:style style:name="P706" style:family="paragraph" style:parent-style-name="Standard">
      <style:paragraph-properties fo:margin-left="0.3937in" fo:margin-right="0.3854in" fo:margin-top="0.1827in" fo:margin-bottom="0in" style:contextual-spacing="false" fo:line-height="95%" fo:text-align="left" style:justify-single-word="false" fo:text-indent="0in" style:auto-text-indent="false"/>
    </style:style>
    <style:style style:name="P707" style:family="paragraph" style:parent-style-name="Standard">
      <style:paragraph-properties fo:margin-left="1.5398in" fo:margin-right="1.9307in" fo:margin-top="0.1783in" fo:margin-bottom="0in" style:contextual-spacing="false" fo:line-height="0.1874in" fo:text-align="center" style:justify-single-word="false" fo:text-indent="0in" style:auto-text-indent="false"/>
    </style:style>
    <style:style style:name="P708" style:family="paragraph" style:parent-style-name="Standard">
      <style:paragraph-properties fo:margin-left="0.3937in" fo:margin-right="3.2972in" fo:margin-top="0.1744in" fo:margin-bottom="0in" style:contextual-spacing="false" fo:line-height="191%" fo:text-align="left" style:justify-single-word="false" fo:text-indent="0in" style:auto-text-indent="false"/>
    </style:style>
    <style:style style:name="P709" style:family="paragraph" style:parent-style-name="Standard">
      <style:paragraph-properties fo:margin-left="0.3937in" fo:margin-right="0in" fo:margin-top="0in" fo:margin-bottom="0in" style:contextual-spacing="false" fo:line-height="0.1917in" fo:text-align="left" style:justify-single-word="false" fo:text-indent="0in" style:auto-text-indent="false"/>
    </style:style>
    <style:style style:name="P710" style:family="paragraph" style:parent-style-name="Standard">
      <style:paragraph-properties fo:margin-left="0.3937in" fo:margin-right="0in" fo:margin-top="0.1752in" fo:margin-bottom="0in" style:contextual-spacing="false" fo:text-align="left" style:justify-single-word="false" fo:text-indent="0in" style:auto-text-indent="false"/>
    </style:style>
    <style:style style:name="P711" style:family="paragraph" style:parent-style-name="Standard">
      <style:paragraph-properties fo:margin-left="0.3937in" fo:margin-right="0.8252in" fo:margin-top="0.1744in" fo:margin-bottom="0in" style:contextual-spacing="false" fo:line-height="191%" fo:text-align="left" style:justify-single-word="false" fo:text-indent="0in" style:auto-text-indent="false"/>
    </style:style>
    <style:style style:name="P712" style:family="paragraph" style:parent-style-name="Standard">
      <style:paragraph-properties fo:margin-left="2.1429in" fo:margin-right="0in" fo:margin-top="0in" fo:margin-bottom="0in" style:contextual-spacing="false" fo:line-height="0.1917in" fo:text-align="left" style:justify-single-word="false" fo:text-indent="0in" style:auto-text-indent="false"/>
    </style:style>
    <style:style style:name="P713" style:family="paragraph" style:parent-style-name="Heading_20_4">
      <style:paragraph-properties fo:margin-left="1.5398in" fo:margin-right="1.9307in" fo:margin-top="0.1744in" fo:margin-bottom="0in" style:contextual-spacing="false" fo:line-height="0.1874in" fo:text-align="center" style:justify-single-word="false"/>
    </style:style>
    <style:style style:name="P714" style:family="paragraph" style:parent-style-name="Standard">
      <style:paragraph-properties fo:margin-left="1.5398in" fo:margin-right="1.9307in" fo:margin-top="0in" fo:margin-bottom="0in" style:contextual-spacing="false" fo:line-height="0.1874in" fo:text-align="center" style:justify-single-word="false" fo:text-indent="0in" style:auto-text-indent="false"/>
    </style:style>
    <style:style style:name="P715" style:family="paragraph" style:parent-style-name="Text_20_body" style:master-page-name="Converted30">
      <style:paragraph-properties style:page-number="auto"/>
      <style:text-properties style:font-name="Source Sans Pro" fo:font-size="7pt" fo:font-weight="bold" style:font-size-asian="7pt" style:font-weight-asian="bold"/>
    </style:style>
    <style:style style:name="P716" style:family="paragraph" style:parent-style-name="Text_20_body">
      <style:text-properties style:font-name="Source Sans Pro" fo:font-size="7pt" fo:font-weight="bold" style:font-size-asian="7pt" style:font-weight-asian="bold"/>
    </style:style>
    <style:style style:name="P717" style:family="paragraph" style:parent-style-name="Text_20_body">
      <style:paragraph-properties fo:margin-top="0.0335in" fo:margin-bottom="0in" style:contextual-spacing="false"/>
      <style:text-properties style:font-name="Source Sans Pro" fo:font-size="7pt" fo:font-weight="bold" style:font-size-asian="7pt" style:font-weight-asian="bold"/>
    </style:style>
    <style:style style:name="P718" style:family="paragraph" style:parent-style-name="Standard">
      <style:paragraph-properties fo:margin-left="1.128in" fo:margin-right="3.139in" fo:margin-top="0in" fo:margin-bottom="0in" style:contextual-spacing="false" style:line-height-at-least="0.25in" fo:text-align="left" style:justify-single-word="false" fo:text-indent="1.2728in" style:auto-text-indent="false"/>
    </style:style>
    <style:style style:name="P719" style:family="paragraph" style:parent-style-name="Standard">
      <style:paragraph-properties fo:margin-left="1.128in" fo:margin-right="4.5638in" fo:margin-top="0.0201in" fo:margin-bottom="0in" style:contextual-spacing="false" fo:line-height="119%" fo:text-align="left" style:justify-single-word="false" fo:text-indent="0in" style:auto-text-indent="false"/>
    </style:style>
    <style:style style:name="P720" style:family="paragraph" style:parent-style-name="Text_20_body">
      <style:paragraph-properties fo:margin-top="0.0272in" fo:margin-bottom="0in" style:contextual-spacing="false"/>
      <style:text-properties fo:font-size="7pt" style:font-size-asian="7pt"/>
    </style:style>
    <style:style style:name="P721" style:family="paragraph" style:parent-style-name="Standard">
      <style:paragraph-properties fo:margin-left="1.128in" fo:margin-right="1.7854in" fo:margin-top="0.0008in" fo:margin-bottom="0in" style:contextual-spacing="false" fo:line-height="119%" fo:text-align="left" style:justify-single-word="false" fo:text-indent="0in" style:auto-text-indent="false"/>
    </style:style>
    <style:style style:name="P722" style:family="paragraph" style:parent-style-name="Text_20_body">
      <style:paragraph-properties fo:margin-top="0.0035in" fo:margin-bottom="0in" style:contextual-spacing="false"/>
      <style:text-properties fo:font-size="7pt" fo:font-weight="bold" style:font-size-asian="7pt" style:font-weight-asian="bold"/>
    </style:style>
    <style:style style:name="P723" style:family="paragraph" style:parent-style-name="Standard">
      <style:paragraph-properties fo:margin-left="1.128in" fo:margin-right="2.0028in" fo:margin-top="0in" fo:margin-bottom="0in" style:contextual-spacing="false" fo:line-height="119%" fo:text-align="justify" style:justify-single-word="false" fo:text-indent="0in" style:auto-text-indent="false"/>
    </style:style>
    <style:style style:name="P724" style:family="paragraph" style:parent-style-name="Standard">
      <style:paragraph-properties fo:margin-left="1.128in" fo:margin-right="0in" fo:margin-top="0.0291in" fo:margin-bottom="0in" style:contextual-spacing="false" fo:text-align="justify" style:justify-single-word="false" fo:text-indent="0in" style:auto-text-indent="false"/>
    </style:style>
    <style:style style:name="P725" style:family="paragraph" style:parent-style-name="Text_20_body">
      <style:paragraph-properties fo:margin-top="0.0071in" fo:margin-bottom="0in" style:contextual-spacing="false"/>
      <style:text-properties fo:font-size="2.5pt" style:font-size-asian="2.5pt"/>
    </style:style>
    <style:style style:name="P726" style:family="paragraph" style:parent-style-name="Table_20_Paragraph">
      <style:paragraph-properties fo:margin-left="0.0047in" fo:margin-right="-0.0102in" fo:margin-top="0.0028in" fo:margin-bottom="0in" style:contextual-spacing="false"/>
    </style:style>
    <style:style style:name="P727" style:family="paragraph" style:parent-style-name="Table_20_Paragraph">
      <style:paragraph-properties fo:margin-left="0.0047in" fo:margin-right="-0.0102in" style:line-height-at-least="0.1043in"/>
    </style:style>
    <style:style style:name="P728" style:family="paragraph" style:parent-style-name="Table_20_Paragraph">
      <style:paragraph-properties fo:margin-left="0.0161in" fo:margin-right="0in" fo:margin-top="0.0839in" fo:margin-bottom="0in" style:contextual-spacing="false" fo:text-align="center" style:justify-single-word="false"/>
    </style:style>
    <style:style style:name="P729" style:family="paragraph" style:parent-style-name="Table_20_Paragraph">
      <style:paragraph-properties fo:margin-top="0.0043in" fo:margin-bottom="0in" style:contextual-spacing="false"/>
      <style:text-properties fo:font-size="5.5pt" style:font-size-asian="5.5pt"/>
    </style:style>
    <style:style style:name="P730" style:family="paragraph" style:parent-style-name="Table_20_Paragraph">
      <style:paragraph-properties fo:margin-left="0.0181in" fo:margin-right="0in" fo:text-align="center" style:justify-single-word="false"/>
    </style:style>
    <style:style style:name="P731" style:family="paragraph" style:parent-style-name="Table_20_Paragraph">
      <style:paragraph-properties fo:margin-left="0.1693in" fo:margin-right="0in"/>
    </style:style>
    <style:style style:name="P732" style:family="paragraph" style:parent-style-name="Table_20_Paragraph">
      <style:paragraph-properties fo:margin-left="0.0602in" fo:margin-right="0in" fo:margin-top="0.0457in" fo:margin-bottom="0in" style:contextual-spacing="false" fo:line-height="106%" fo:text-indent="0.0665in" style:auto-text-indent="false"/>
    </style:style>
    <style:style style:name="P733" style:family="paragraph" style:parent-style-name="Table_20_Paragraph">
      <style:paragraph-properties fo:margin-left="0.0173in" fo:margin-right="0.0008in" fo:text-align="center" style:justify-single-word="false"/>
    </style:style>
    <style:style style:name="P734" style:family="paragraph" style:parent-style-name="Table_20_Paragraph">
      <style:paragraph-properties fo:margin-left="0.1063in" fo:margin-right="0in" fo:margin-top="0.0457in" fo:margin-bottom="0in" style:contextual-spacing="false" fo:line-height="106%" fo:text-indent="-0.0772in" style:auto-text-indent="false"/>
    </style:style>
    <style:style style:name="P735" style:family="paragraph" style:parent-style-name="Table_20_Paragraph">
      <style:paragraph-properties fo:margin-left="0.0937in" fo:margin-right="0in" fo:margin-top="0.0457in" fo:margin-bottom="0in" style:contextual-spacing="false" fo:line-height="106%" fo:text-indent="-0.0681in" style:auto-text-indent="false"/>
    </style:style>
    <style:style style:name="P736" style:family="paragraph" style:parent-style-name="Table_20_Paragraph">
      <style:paragraph-properties fo:margin-left="0.0827in" fo:margin-right="0in" fo:margin-top="0.0457in" fo:margin-bottom="0in" style:contextual-spacing="false" fo:line-height="106%" fo:text-indent="0.0472in" style:auto-text-indent="false"/>
    </style:style>
    <style:style style:name="P737" style:family="paragraph" style:parent-style-name="Table_20_Paragraph">
      <style:paragraph-properties fo:margin-left="0.2457in" fo:margin-right="0in"/>
    </style:style>
    <style:style style:name="P738" style:family="paragraph" style:parent-style-name="Table_20_Paragraph">
      <style:text-properties fo:font-size="4pt" style:font-size-asian="4pt"/>
    </style:style>
    <style:style style:name="P739" style:family="paragraph" style:parent-style-name="Table_20_Paragraph">
      <style:paragraph-properties fo:margin-top="0.0346in" fo:margin-bottom="0in" style:contextual-spacing="false"/>
      <style:text-properties fo:font-size="4pt" style:font-size-asian="4pt"/>
    </style:style>
    <style:style style:name="P740" style:family="paragraph" style:parent-style-name="Table_20_Paragraph">
      <style:paragraph-properties fo:margin-left="0.0047in" fo:margin-right="-0.0201in" fo:margin-top="0.0035in" fo:margin-bottom="0in" style:contextual-spacing="false" fo:line-height="125%" fo:text-align="justify" style:justify-single-word="false">
        <style:tab-stops>
          <style:tab-stop style:position="0.7835in"/>
        </style:tab-stops>
      </style:paragraph-properties>
    </style:style>
    <style:style style:name="P741" style:family="paragraph" style:parent-style-name="Table_20_Paragraph">
      <style:paragraph-properties fo:margin-left="0.0047in" fo:margin-right="0in" fo:line-height="0.0492in"/>
    </style:style>
    <style:style style:name="P742" style:family="paragraph" style:parent-style-name="Table_20_Paragraph">
      <style:paragraph-properties fo:margin-left="0.0181in" fo:margin-right="0.0008in" fo:text-align="center" style:justify-single-word="false"/>
    </style:style>
    <style:style style:name="P743" style:family="paragraph" style:parent-style-name="Table_20_Paragraph">
      <style:paragraph-properties fo:margin-top="0.0591in" fo:margin-bottom="0in" style:contextual-spacing="false"/>
      <style:text-properties fo:font-size="4pt" style:font-size-asian="4pt"/>
    </style:style>
    <style:style style:name="P744" style:family="paragraph" style:parent-style-name="Table_20_Paragraph">
      <style:paragraph-properties fo:margin-left="0.1583in" fo:margin-right="0in" fo:line-height="125%" fo:text-indent="-0.1063in" style:auto-text-indent="false"/>
    </style:style>
    <style:style style:name="P745" style:family="paragraph" style:parent-style-name="Table_20_Paragraph">
      <style:paragraph-properties fo:margin-left="0.0173in" fo:margin-right="0in" fo:text-align="center" style:justify-single-word="false"/>
    </style:style>
    <style:style style:name="P746" style:family="paragraph" style:parent-style-name="Table_20_Paragraph">
      <style:paragraph-properties fo:margin-left="0.0165in" fo:margin-right="0in" fo:text-align="center" style:justify-single-word="false"/>
    </style:style>
    <style:style style:name="P747" style:family="paragraph" style:parent-style-name="Table_20_Paragraph">
      <style:paragraph-properties fo:margin-left="0.0161in" fo:margin-right="0in" fo:text-align="center" style:justify-single-word="false"/>
    </style:style>
    <style:style style:name="P748" style:family="paragraph" style:parent-style-name="Table_20_Paragraph">
      <style:paragraph-properties fo:margin-left="0.0984in" fo:margin-right="0in"/>
    </style:style>
    <style:style style:name="P749" style:family="paragraph" style:parent-style-name="Table_20_Paragraph">
      <style:paragraph-properties fo:margin-left="0.0035in" fo:margin-right="-0.0201in" fo:margin-top="0.0429in" fo:margin-bottom="0in" style:contextual-spacing="false" fo:line-height="125%" fo:text-align="justify" style:justify-single-word="false"/>
    </style:style>
    <style:style style:name="P750" style:family="paragraph" style:parent-style-name="Standard">
      <style:paragraph-properties fo:margin-left="1.128in" fo:margin-right="0in" fo:margin-top="0.061in" fo:margin-bottom="0in" style:contextual-spacing="false" fo:text-align="left" style:justify-single-word="false" fo:text-indent="0in" style:auto-text-indent="false"/>
    </style:style>
    <style:style style:name="P751" style:family="paragraph" style:parent-style-name="Standard">
      <style:paragraph-properties fo:margin-left="1.128in" fo:margin-right="0in" fo:margin-top="0.0783in" fo:margin-bottom="0in" style:contextual-spacing="false" fo:text-align="justify" style:justify-single-word="false" fo:text-indent="0in" style:auto-text-indent="false"/>
    </style:style>
    <style:style style:name="P752" style:family="paragraph" style:parent-style-name="Standard">
      <style:paragraph-properties fo:margin-left="1.128in" fo:margin-right="0in" fo:margin-top="0.0618in" fo:margin-bottom="0in" style:contextual-spacing="false" fo:text-align="left" style:justify-single-word="false" fo:text-indent="0in" style:auto-text-indent="false"/>
    </style:style>
    <style:style style:name="P753" style:family="paragraph" style:parent-style-name="Standard">
      <style:paragraph-properties fo:margin-left="1.128in" fo:margin-right="2.0008in" fo:margin-top="0.0626in" fo:margin-bottom="0in" style:contextual-spacing="false" fo:line-height="155%" fo:text-align="justify" style:justify-single-word="false" fo:text-indent="0in" style:auto-text-indent="false"/>
    </style:style>
    <style:style style:name="P754" style:family="paragraph" style:parent-style-name="Text_20_body" style:master-page-name="Converted31">
      <style:paragraph-properties style:page-number="auto"/>
      <style:text-properties fo:font-size="7pt" style:font-size-asian="7pt"/>
    </style:style>
    <style:style style:name="P755" style:family="paragraph" style:parent-style-name="Text_20_body">
      <style:paragraph-properties fo:margin-top="0.0429in" fo:margin-bottom="0in" style:contextual-spacing="false"/>
      <style:text-properties fo:font-size="7pt" style:font-size-asian="7pt"/>
    </style:style>
    <style:style style:name="P756" style:family="paragraph" style:parent-style-name="Standard">
      <style:paragraph-properties fo:margin-left="1.1972in" fo:margin-right="3.2972in" fo:margin-top="0in" fo:margin-bottom="0in" style:contextual-spacing="false" style:line-height-at-least="0.2429in" fo:text-align="left" style:justify-single-word="false" fo:text-indent="1.239in" style:auto-text-indent="false"/>
    </style:style>
    <style:style style:name="P757" style:family="paragraph" style:parent-style-name="Standard">
      <style:paragraph-properties fo:margin-left="1.1972in" fo:margin-right="4.5638in" fo:margin-top="0.0165in" fo:margin-bottom="0in" style:contextual-spacing="false" fo:line-height="116%" fo:text-align="left" style:justify-single-word="false" fo:text-indent="0in" style:auto-text-indent="false"/>
    </style:style>
    <style:style style:name="P758" style:family="paragraph" style:parent-style-name="Text_20_body">
      <style:paragraph-properties fo:margin-top="0.0228in" fo:margin-bottom="0in" style:contextual-spacing="false"/>
      <style:text-properties fo:font-size="7pt" style:font-size-asian="7pt"/>
    </style:style>
    <style:style style:name="P759" style:family="paragraph" style:parent-style-name="Standard">
      <style:paragraph-properties fo:margin-left="1.1972in" fo:margin-right="0in" fo:margin-top="0in" fo:margin-bottom="0in" style:contextual-spacing="false" fo:text-align="left" style:justify-single-word="false" fo:text-indent="0in" style:auto-text-indent="false"/>
    </style:style>
    <style:style style:name="P760" style:family="paragraph" style:parent-style-name="Text_20_body">
      <style:paragraph-properties fo:margin-top="0.0189in" fo:margin-bottom="0in" style:contextual-spacing="false"/>
      <style:text-properties fo:font-size="7pt" fo:font-weight="bold" style:font-size-asian="7pt" style:font-weight-asian="bold"/>
    </style:style>
    <style:style style:name="P761" style:family="paragraph" style:parent-style-name="Standard">
      <style:paragraph-properties fo:margin-left="1.1972in" fo:margin-right="2.0598in" fo:margin-top="0in" fo:margin-bottom="0in" style:contextual-spacing="false" fo:line-height="116%" fo:text-align="justify" style:justify-single-word="false" fo:text-indent="0in" style:auto-text-indent="false"/>
    </style:style>
    <style:style style:name="P762" style:family="paragraph" style:parent-style-name="Standard">
      <style:paragraph-properties fo:margin-left="1.1972in" fo:margin-right="0in" fo:margin-top="0.0272in" fo:margin-bottom="0in" style:contextual-spacing="false" fo:text-align="justify" style:justify-single-word="false" fo:text-indent="0in" style:auto-text-indent="false"/>
    </style:style>
    <style:style style:name="P763" style:family="paragraph" style:parent-style-name="Text_20_body">
      <style:text-properties fo:font-size="7pt" style:font-size-asian="7pt"/>
    </style:style>
    <style:style style:name="P764" style:family="paragraph" style:parent-style-name="Text_20_body">
      <style:paragraph-properties fo:margin-top="0.0472in" fo:margin-bottom="0in" style:contextual-spacing="false"/>
      <style:text-properties fo:font-size="7pt" style:font-size-asian="7pt"/>
    </style:style>
    <style:style style:name="P765" style:family="paragraph" style:parent-style-name="Standard">
      <style:paragraph-properties fo:margin-left="2.5591in" fo:margin-right="0in" fo:margin-top="0in" fo:margin-bottom="0in" style:contextual-spacing="false" fo:text-align="left" style:justify-single-word="false" fo:text-indent="0in" style:auto-text-indent="false"/>
    </style:style>
    <style:style style:name="P766" style:family="paragraph" style:parent-style-name="Text_20_body">
      <style:text-properties fo:font-size="3.5pt" style:font-size-asian="3.5pt"/>
    </style:style>
    <style:style style:name="P767" style:family="paragraph" style:parent-style-name="Text_20_body">
      <style:paragraph-properties fo:margin-top="0.0492in" fo:margin-bottom="0in" style:contextual-spacing="false"/>
      <style:text-properties fo:font-size="3.5pt" style:font-size-asian="3.5pt"/>
    </style:style>
    <style:style style:name="P768" style:family="paragraph" style:parent-style-name="Standard">
      <style:paragraph-properties fo:margin-left="1.1972in" fo:margin-right="0in" fo:margin-top="0.0736in" fo:margin-bottom="0in" style:contextual-spacing="false" fo:text-align="justify" style:justify-single-word="false" fo:text-indent="0in" style:auto-text-indent="false"/>
    </style:style>
    <style:style style:name="P769" style:family="paragraph" style:parent-style-name="Standard">
      <style:paragraph-properties fo:margin-left="1.1972in" fo:margin-right="0in" fo:margin-top="0.0575in" fo:margin-bottom="0in" style:contextual-spacing="false" fo:text-align="left" style:justify-single-word="false" fo:text-indent="0in" style:auto-text-indent="false"/>
    </style:style>
    <style:style style:name="P770" style:family="paragraph" style:parent-style-name="Standard">
      <style:paragraph-properties fo:margin-left="1.1972in" fo:margin-right="2.0602in" fo:margin-top="0.0571in" fo:margin-bottom="0in" style:contextual-spacing="false" fo:line-height="151%" fo:text-align="justify" style:justify-single-word="false" fo:text-indent="0in" style:auto-text-indent="false"/>
    </style:style>
    <style:style style:name="P771" style:family="paragraph" style:parent-style-name="Text_20_body" style:master-page-name="Converted32">
      <style:paragraph-properties style:page-number="auto"/>
      <style:text-properties fo:font-size="7pt" style:font-size-asian="7pt"/>
    </style:style>
    <style:style style:name="P772" style:family="paragraph" style:parent-style-name="Standard">
      <style:paragraph-properties fo:margin-left="1.2016in" fo:margin-right="3.139in" fo:margin-top="0in" fo:margin-bottom="0in" style:contextual-spacing="false" style:line-height-at-least="0.2429in" fo:text-align="left" style:justify-single-word="false" fo:text-indent="1.239in" style:auto-text-indent="false"/>
    </style:style>
    <style:style style:name="P773" style:family="paragraph" style:parent-style-name="Standard">
      <style:paragraph-properties fo:margin-left="1.2016in" fo:margin-right="4.5638in" fo:margin-top="0.0165in" fo:margin-bottom="0in" style:contextual-spacing="false" fo:line-height="116%" fo:text-align="left" style:justify-single-word="false" fo:text-indent="0in" style:auto-text-indent="false"/>
    </style:style>
    <style:style style:name="P774" style:family="paragraph" style:parent-style-name="Standard">
      <style:paragraph-properties fo:margin-left="1.2016in" fo:margin-right="0in" fo:margin-top="0in" fo:margin-bottom="0in" style:contextual-spacing="false" fo:text-align="left" style:justify-single-word="false" fo:text-indent="0in" style:auto-text-indent="false"/>
    </style:style>
    <style:style style:name="P775" style:family="paragraph" style:parent-style-name="Standard">
      <style:paragraph-properties fo:margin-left="1.2016in" fo:margin-right="2.0555in" fo:margin-top="0in" fo:margin-bottom="0in" style:contextual-spacing="false" fo:line-height="116%" fo:text-align="justify" style:justify-single-word="false" fo:text-indent="0in" style:auto-text-indent="false"/>
    </style:style>
    <style:style style:name="P776" style:family="paragraph" style:parent-style-name="Standard">
      <style:paragraph-properties fo:margin-left="1.2016in" fo:margin-right="0in" fo:margin-top="0.0272in" fo:margin-bottom="0in" style:contextual-spacing="false" fo:text-align="justify" style:justify-single-word="false" fo:text-indent="0in" style:auto-text-indent="false"/>
    </style:style>
    <style:style style:name="P777" style:family="paragraph" style:parent-style-name="Text_20_body">
      <style:paragraph-properties fo:margin-top="0.0264in" fo:margin-bottom="0in" style:contextual-spacing="false"/>
      <style:text-properties fo:font-size="7pt" style:font-size-asian="7pt"/>
    </style:style>
    <style:style style:name="P778" style:family="paragraph" style:parent-style-name="Standard">
      <style:paragraph-properties fo:margin-left="2.472in" fo:margin-right="0in" fo:margin-top="0in" fo:margin-bottom="0in" style:contextual-spacing="false" fo:text-align="left" style:justify-single-word="false" fo:text-indent="0in" style:auto-text-indent="false"/>
    </style:style>
    <style:style style:name="P779" style:family="paragraph" style:parent-style-name="Text_20_body">
      <style:text-properties fo:font-size="4pt" style:font-size-asian="4pt"/>
    </style:style>
    <style:style style:name="P780" style:family="paragraph" style:parent-style-name="Text_20_body">
      <style:paragraph-properties fo:margin-top="0.0256in" fo:margin-bottom="0in" style:contextual-spacing="false"/>
      <style:text-properties fo:font-size="4pt" style:font-size-asian="4pt"/>
    </style:style>
    <style:style style:name="P781" style:family="paragraph" style:parent-style-name="Standard">
      <style:paragraph-properties fo:margin-left="1.2016in" fo:margin-right="0in" fo:margin-top="0.0736in" fo:margin-bottom="0in" style:contextual-spacing="false" fo:text-align="justify" style:justify-single-word="false" fo:text-indent="0in" style:auto-text-indent="false"/>
    </style:style>
    <style:style style:name="P782" style:family="paragraph" style:parent-style-name="Standard">
      <style:paragraph-properties fo:margin-left="1.2016in" fo:margin-right="0in" fo:margin-top="0.0575in" fo:margin-bottom="0in" style:contextual-spacing="false" fo:text-align="left" style:justify-single-word="false" fo:text-indent="0in" style:auto-text-indent="false"/>
    </style:style>
    <style:style style:name="P783" style:family="paragraph" style:parent-style-name="Standard">
      <style:paragraph-properties fo:margin-left="1.2016in" fo:margin-right="2.0563in" fo:margin-top="0.0571in" fo:margin-bottom="0in" style:contextual-spacing="false" fo:line-height="151%" fo:text-align="justify" style:justify-single-word="false" fo:text-indent="0in" style:auto-text-indent="false"/>
    </style:style>
    <style:style style:name="P784" style:family="paragraph" style:parent-style-name="Text_20_body" style:master-page-name="Converted33">
      <style:paragraph-properties style:page-number="auto"/>
      <style:text-properties fo:font-size="7pt" style:font-size-asian="7pt"/>
    </style:style>
    <style:style style:name="P785" style:family="paragraph" style:parent-style-name="Text_20_body">
      <style:paragraph-properties fo:margin-top="0.0453in" fo:margin-bottom="0in" style:contextual-spacing="false"/>
      <style:text-properties fo:font-size="7pt" style:font-size-asian="7pt"/>
    </style:style>
    <style:style style:name="P786" style:family="paragraph" style:parent-style-name="Standard">
      <style:paragraph-properties fo:margin-left="1.1339in" fo:margin-right="3.139in" fo:margin-top="0.0008in" fo:margin-bottom="0in" style:contextual-spacing="false" style:line-height-at-least="0.2429in" fo:text-align="left" style:justify-single-word="false" fo:text-indent="1.2693in" style:auto-text-indent="false"/>
    </style:style>
    <style:style style:name="P787" style:family="paragraph" style:parent-style-name="Standard">
      <style:paragraph-properties fo:margin-left="1.1339in" fo:margin-right="4.5638in" fo:margin-top="0.0256in" fo:margin-bottom="0in" style:contextual-spacing="false" fo:line-height="119%" fo:text-align="left" style:justify-single-word="false" fo:text-indent="0in" style:auto-text-indent="false"/>
    </style:style>
    <style:style style:name="P788" style:family="paragraph" style:parent-style-name="Text_20_body">
      <style:paragraph-properties fo:margin-top="0.0256in" fo:margin-bottom="0in" style:contextual-spacing="false"/>
      <style:text-properties fo:font-size="7pt" style:font-size-asian="7pt"/>
    </style:style>
    <style:style style:name="P789" style:family="paragraph" style:parent-style-name="Standard">
      <style:paragraph-properties fo:margin-left="1.1339in" fo:margin-right="0in" fo:margin-top="0.0008in" fo:margin-bottom="0in" style:contextual-spacing="false" fo:text-align="left" style:justify-single-word="false" fo:text-indent="0in" style:auto-text-indent="false"/>
    </style:style>
    <style:style style:name="P790" style:family="paragraph" style:parent-style-name="Text_20_body">
      <style:paragraph-properties fo:margin-top="0.0244in" fo:margin-bottom="0in" style:contextual-spacing="false"/>
      <style:text-properties fo:font-size="7pt" fo:font-weight="bold" style:font-size-asian="7pt" style:font-weight-asian="bold"/>
    </style:style>
    <style:style style:name="P791" style:family="paragraph" style:parent-style-name="Standard">
      <style:paragraph-properties fo:margin-left="1.1339in" fo:margin-right="2.0075in" fo:margin-top="0in" fo:margin-bottom="0in" style:contextual-spacing="false" fo:line-height="119%" fo:text-align="justify" style:justify-single-word="false" fo:text-indent="0in" style:auto-text-indent="false"/>
    </style:style>
    <style:style style:name="P792" style:family="paragraph" style:parent-style-name="Standard">
      <style:paragraph-properties fo:margin-left="1.1339in" fo:margin-right="0in" fo:margin-top="0.0272in" fo:margin-bottom="0in" style:contextual-spacing="false" fo:text-align="justify" style:justify-single-word="false" fo:text-indent="0in" style:auto-text-indent="false"/>
    </style:style>
    <style:style style:name="P793" style:family="paragraph" style:parent-style-name="Text_20_body">
      <style:paragraph-properties fo:margin-top="0.0374in" fo:margin-bottom="0in" style:contextual-spacing="false"/>
      <style:text-properties fo:font-size="7pt" style:font-size-asian="7pt"/>
    </style:style>
    <style:style style:name="P794" style:family="paragraph" style:parent-style-name="Standard">
      <style:paragraph-properties fo:margin-left="2.439in" fo:margin-right="0in" fo:margin-top="0.0008in" fo:margin-bottom="0in" style:contextual-spacing="false" fo:text-align="left" style:justify-single-word="false" fo:text-indent="0in" style:auto-text-indent="false"/>
    </style:style>
    <style:style style:name="P795" style:family="paragraph" style:parent-style-name="Text_20_body">
      <style:paragraph-properties fo:margin-top="0.0272in" fo:margin-bottom="0in" style:contextual-spacing="false"/>
      <style:text-properties fo:font-size="4pt" style:font-size-asian="4pt"/>
    </style:style>
    <style:style style:name="P796" style:family="paragraph" style:parent-style-name="Standard">
      <style:paragraph-properties fo:margin-left="1.1339in" fo:margin-right="0in" fo:margin-top="0in" fo:margin-bottom="0in" style:contextual-spacing="false" fo:text-align="left" style:justify-single-word="false" fo:text-indent="0in" style:auto-text-indent="false"/>
    </style:style>
    <style:style style:name="P797" style:family="paragraph" style:parent-style-name="Standard">
      <style:paragraph-properties fo:margin-left="1.1339in" fo:margin-right="0in" fo:margin-top="0.0783in" fo:margin-bottom="0in" style:contextual-spacing="false" fo:text-align="justify" style:justify-single-word="false" fo:text-indent="0in" style:auto-text-indent="false"/>
    </style:style>
    <style:style style:name="P798" style:family="paragraph" style:parent-style-name="Standard">
      <style:paragraph-properties fo:margin-left="1.1339in" fo:margin-right="0in" fo:margin-top="0.061in" fo:margin-bottom="0in" style:contextual-spacing="false" fo:text-align="left" style:justify-single-word="false" fo:text-indent="0in" style:auto-text-indent="false"/>
    </style:style>
    <style:style style:name="P799" style:family="paragraph" style:parent-style-name="Standard">
      <style:paragraph-properties fo:margin-left="1.1339in" fo:margin-right="2.0543in" fo:margin-top="0.0618in" fo:margin-bottom="0in" style:contextual-spacing="false" fo:line-height="103%" fo:text-align="justify" style:justify-single-word="false" fo:text-indent="-0.0008in" style:auto-text-indent="false"/>
    </style:style>
    <style:style style:name="P800" style:family="paragraph" style:parent-style-name="Text_20_body" style:master-page-name="Converted34">
      <style:paragraph-properties style:page-number="auto"/>
      <style:text-properties fo:font-size="7pt" style:font-size-asian="7pt"/>
    </style:style>
    <style:style style:name="P801" style:family="paragraph" style:parent-style-name="Standard">
      <style:paragraph-properties fo:margin-left="1.1339in" fo:margin-right="4.5638in" fo:margin-top="0.0091in" fo:margin-bottom="0in" style:contextual-spacing="false" fo:line-height="103%" fo:text-align="left" style:justify-single-word="false" fo:text-indent="0in" style:auto-text-indent="false"/>
    </style:style>
    <style:style style:name="P802" style:family="paragraph" style:parent-style-name="Standard">
      <style:paragraph-properties fo:margin-left="1.1339in" fo:margin-right="0in" fo:margin-top="0.0583in" fo:margin-bottom="0in" style:contextual-spacing="false" fo:text-align="left" style:justify-single-word="false" fo:text-indent="0in" style:auto-text-indent="false"/>
    </style:style>
    <style:style style:name="P803" style:family="paragraph" style:parent-style-name="Standard">
      <style:paragraph-properties fo:margin-left="1.1339in" fo:margin-right="2.0075in" fo:margin-top="0.061in" fo:margin-bottom="0in" style:contextual-spacing="false" fo:text-align="justify" style:justify-single-word="false" fo:text-indent="0in" style:auto-text-indent="false"/>
    </style:style>
    <style:style style:name="P804" style:family="paragraph" style:parent-style-name="Standard">
      <style:paragraph-properties fo:margin-left="1.1339in" fo:margin-right="0in" fo:margin-top="0.0335in" fo:margin-bottom="0in" style:contextual-spacing="false" fo:text-align="justify" style:justify-single-word="false" fo:text-indent="0in" style:auto-text-indent="false"/>
    </style:style>
    <style:style style:name="P805" style:family="paragraph" style:parent-style-name="Text_20_body">
      <style:paragraph-properties fo:margin-top="0.0063in" fo:margin-bottom="0in" style:contextual-spacing="false"/>
      <style:text-properties fo:font-size="2.5pt" style:font-size-asian="2.5pt"/>
    </style:style>
    <style:style style:name="P806" style:family="paragraph" style:parent-style-name="Table_20_Paragraph">
      <style:paragraph-properties fo:margin-left="0.0047in" fo:margin-right="-0.0201in" fo:margin-top="0.0028in" fo:margin-bottom="0in" style:contextual-spacing="false"/>
    </style:style>
    <style:style style:name="P807" style:family="paragraph" style:parent-style-name="Table_20_Paragraph">
      <style:paragraph-properties fo:margin-left="0.0047in" fo:margin-right="-0.0201in" style:line-height-at-least="0.0902in"/>
    </style:style>
    <style:style style:name="P808" style:family="paragraph" style:parent-style-name="Table_20_Paragraph">
      <style:paragraph-properties fo:margin-left="0.0201in" fo:margin-right="0.0016in" fo:margin-top="0.0311in" fo:margin-bottom="0in" style:contextual-spacing="false" fo:text-align="center" style:justify-single-word="false"/>
    </style:style>
    <style:style style:name="P809" style:family="paragraph" style:parent-style-name="Table_20_Paragraph">
      <style:paragraph-properties fo:margin-left="0.0354in" fo:margin-right="0.0173in" fo:margin-top="0.0673in" fo:margin-bottom="0in" style:contextual-spacing="false" fo:text-align="center" style:justify-single-word="false"/>
    </style:style>
    <style:style style:name="P810" style:family="paragraph" style:parent-style-name="Table_20_Paragraph">
      <style:paragraph-properties fo:margin-left="0.1689in" fo:margin-right="0in" fo:margin-top="0.0673in" fo:margin-bottom="0in" style:contextual-spacing="false"/>
    </style:style>
    <style:style style:name="P811" style:family="paragraph" style:parent-style-name="Table_20_Paragraph">
      <style:paragraph-properties fo:margin-left="0.0189in" fo:margin-right="0in" fo:margin-top="0.0673in" fo:margin-bottom="0in" style:contextual-spacing="false" fo:text-align="center" style:justify-single-word="false"/>
    </style:style>
    <style:style style:name="P812" style:family="paragraph" style:parent-style-name="Table_20_Paragraph">
      <style:paragraph-properties fo:margin-left="0.0602in" fo:margin-right="0.0291in" fo:margin-top="0.0217in" fo:margin-bottom="0in" style:contextual-spacing="false" fo:line-height="105%" fo:text-indent="0.0665in" style:auto-text-indent="false"/>
    </style:style>
    <style:style style:name="P813" style:family="paragraph" style:parent-style-name="Table_20_Paragraph">
      <style:paragraph-properties fo:margin-left="0.0201in" fo:margin-right="0.0016in" fo:margin-top="0.0673in" fo:margin-bottom="0in" style:contextual-spacing="false" fo:text-align="center" style:justify-single-word="false"/>
    </style:style>
    <style:style style:name="P814" style:family="paragraph" style:parent-style-name="Table_20_Paragraph">
      <style:paragraph-properties fo:margin-left="0.1071in" fo:margin-right="0in" fo:margin-top="0.0217in" fo:margin-bottom="0in" style:contextual-spacing="false" fo:line-height="105%" fo:text-indent="-0.0772in" style:auto-text-indent="false"/>
    </style:style>
    <style:style style:name="P815" style:family="paragraph" style:parent-style-name="Table_20_Paragraph">
      <style:paragraph-properties fo:margin-left="0.0953in" fo:margin-right="0in" fo:margin-top="0.0217in" fo:margin-bottom="0in" style:contextual-spacing="false" fo:line-height="105%" fo:text-indent="-0.0681in" style:auto-text-indent="false"/>
    </style:style>
    <style:style style:name="P816" style:family="paragraph" style:parent-style-name="Table_20_Paragraph">
      <style:paragraph-properties fo:margin-left="0.0839in" fo:margin-right="0.0626in" fo:margin-top="0.0217in" fo:margin-bottom="0in" style:contextual-spacing="false" fo:line-height="105%" fo:text-indent="0.0472in" style:auto-text-indent="false"/>
    </style:style>
    <style:style style:name="P817" style:family="paragraph" style:parent-style-name="Table_20_Paragraph">
      <style:paragraph-properties fo:margin-left="0.2472in" fo:margin-right="0in" fo:margin-top="0.0673in" fo:margin-bottom="0in" style:contextual-spacing="false"/>
    </style:style>
    <style:style style:name="P818" style:family="paragraph" style:parent-style-name="Table_20_Paragraph">
      <style:paragraph-properties fo:margin-top="0.0307in" fo:margin-bottom="0in" style:contextual-spacing="false"/>
      <style:text-properties fo:font-size="4pt" style:font-size-asian="4pt"/>
    </style:style>
    <style:style style:name="P819" style:family="paragraph" style:parent-style-name="Table_20_Paragraph">
      <style:paragraph-properties fo:margin-left="0.0354in" fo:margin-right="0.0165in" fo:text-align="center" style:justify-single-word="false"/>
    </style:style>
    <style:style style:name="P820" style:family="paragraph" style:parent-style-name="Table_20_Paragraph">
      <style:paragraph-properties fo:margin-left="0.0047in" fo:margin-right="0in" fo:margin-top="0.0035in" fo:margin-bottom="0in" style:contextual-spacing="false" fo:text-align="justify" style:justify-single-word="false"/>
    </style:style>
    <style:style style:name="P821" style:family="paragraph" style:parent-style-name="Table_20_Paragraph">
      <style:paragraph-properties fo:margin-left="0.0047in" fo:margin-right="-0.0201in" fo:margin-top="0.0055in" fo:margin-bottom="0in" style:contextual-spacing="false" fo:line-height="109%" fo:text-align="justify" style:justify-single-word="false"/>
    </style:style>
    <style:style style:name="P822" style:family="paragraph" style:parent-style-name="Table_20_Paragraph">
      <style:paragraph-properties fo:margin-left="0.0047in" fo:margin-right="-0.0201in" fo:line-height="109%" fo:text-align="justify" style:justify-single-word="false"/>
    </style:style>
    <style:style style:name="P823" style:family="paragraph" style:parent-style-name="Table_20_Paragraph">
      <style:paragraph-properties fo:margin-left="0.0047in" fo:margin-right="-0.0201in" fo:line-height="109%" fo:text-align="justify" style:justify-single-word="false">
        <style:tab-stops>
          <style:tab-stop style:position="0.7929in"/>
        </style:tab-stops>
      </style:paragraph-properties>
    </style:style>
    <style:style style:name="P824" style:family="paragraph" style:parent-style-name="Table_20_Paragraph">
      <style:paragraph-properties fo:margin-left="0.0047in" fo:margin-right="0in" fo:line-height="0.05in" fo:text-align="justify" style:justify-single-word="false"/>
    </style:style>
    <style:style style:name="P825" style:family="paragraph" style:parent-style-name="Table_20_Paragraph">
      <style:paragraph-properties fo:margin-left="0.0189in" fo:margin-right="0in" fo:text-align="center" style:justify-single-word="false"/>
    </style:style>
    <style:style style:name="P826" style:family="paragraph" style:parent-style-name="Table_20_Paragraph">
      <style:paragraph-properties fo:margin-left="0.0228in" fo:margin-right="0.002in" fo:text-align="center" style:justify-single-word="false"/>
    </style:style>
    <style:style style:name="P827" style:family="paragraph" style:parent-style-name="Table_20_Paragraph">
      <style:paragraph-properties fo:margin-left="0.0201in" fo:margin-right="0.0016in" fo:text-align="center" style:justify-single-word="false"/>
    </style:style>
    <style:style style:name="P828" style:family="paragraph" style:parent-style-name="Table_20_Paragraph">
      <style:paragraph-properties fo:margin-left="0.022in" fo:margin-right="0.0035in" fo:text-align="center" style:justify-single-word="false"/>
    </style:style>
    <style:style style:name="P829" style:family="paragraph" style:parent-style-name="Table_20_Paragraph">
      <style:paragraph-properties fo:margin-left="0.0209in" fo:margin-right="0.0016in" fo:text-align="center" style:justify-single-word="false"/>
    </style:style>
    <style:style style:name="P830" style:family="paragraph" style:parent-style-name="Table_20_Paragraph">
      <style:paragraph-properties fo:margin-top="0.0252in" fo:margin-bottom="0in" style:contextual-spacing="false"/>
      <style:text-properties fo:font-size="4pt" style:font-size-asian="4pt"/>
    </style:style>
    <style:style style:name="P831" style:family="paragraph" style:parent-style-name="Table_20_Paragraph">
      <style:paragraph-properties fo:margin-left="0.0055in" fo:margin-right="-0.0201in" fo:line-height="109%" fo:text-align="justify" style:justify-single-word="false"/>
    </style:style>
    <style:style style:name="P832" style:family="paragraph" style:parent-style-name="Table_20_Paragraph">
      <style:paragraph-properties fo:margin-top="0.0256in" fo:margin-bottom="0in" style:contextual-spacing="false"/>
      <style:text-properties fo:font-size="4pt" style:font-size-asian="4pt"/>
    </style:style>
    <style:style style:name="P833" style:family="paragraph" style:parent-style-name="Table_20_Paragraph">
      <style:paragraph-properties fo:margin-left="0.0047in" fo:margin-right="0in" fo:margin-top="0.0035in" fo:margin-bottom="0in" style:contextual-spacing="false" fo:line-height="109%" fo:text-align="justify" style:justify-single-word="false"/>
    </style:style>
    <style:style style:name="P834" style:family="paragraph" style:parent-style-name="Table_20_Paragraph">
      <style:paragraph-properties fo:margin-left="0.0047in" fo:margin-right="0in" fo:line-height="109%" fo:text-align="justify" style:justify-single-word="false"/>
    </style:style>
    <style:style style:name="P835" style:family="paragraph" style:parent-style-name="Table_20_Paragraph">
      <style:paragraph-properties fo:margin-left="0in" fo:margin-right="0.0665in" fo:text-align="center" style:justify-single-word="false"/>
    </style:style>
    <style:style style:name="P836" style:family="paragraph" style:parent-style-name="Table_20_Paragraph">
      <style:paragraph-properties fo:margin-left="0.0055in" fo:margin-right="0in" fo:text-align="center" style:justify-single-word="false"/>
    </style:style>
    <style:style style:name="P837" style:family="paragraph" style:parent-style-name="Table_20_Paragraph">
      <style:paragraph-properties fo:margin-left="0.0201in" fo:margin-right="0.0161in" fo:text-align="center" style:justify-single-word="false"/>
    </style:style>
    <style:style style:name="P838" style:family="paragraph" style:parent-style-name="Table_20_Paragraph">
      <style:paragraph-properties fo:margin-left="0.022in" fo:margin-right="0.0181in" fo:text-align="center" style:justify-single-word="false"/>
    </style:style>
    <style:style style:name="P839" style:family="paragraph" style:parent-style-name="Table_20_Paragraph">
      <style:paragraph-properties fo:margin-left="0.0209in" fo:margin-right="0.0161in" fo:text-align="center" style:justify-single-word="false"/>
    </style:style>
    <style:style style:name="P840" style:family="paragraph" style:parent-style-name="Table_20_Paragraph">
      <style:paragraph-properties fo:margin-top="0.0201in" fo:margin-bottom="0in" style:contextual-spacing="false"/>
      <style:text-properties fo:font-size="4pt" style:font-size-asian="4pt"/>
    </style:style>
    <style:style style:name="P841" style:family="paragraph" style:parent-style-name="Table_20_Paragraph">
      <style:paragraph-properties fo:margin-left="0.0047in" fo:margin-right="-0.0201in" fo:line-height="0.0693in" fo:text-align="justify" style:justify-single-word="false"/>
    </style:style>
    <style:style style:name="P842" style:family="paragraph" style:parent-style-name="Table_20_Paragraph">
      <style:paragraph-properties fo:margin-top="0.0425in" fo:margin-bottom="0in" style:contextual-spacing="false"/>
      <style:text-properties fo:font-size="4pt" style:font-size-asian="4pt"/>
    </style:style>
    <style:style style:name="P843" style:family="paragraph" style:parent-style-name="Table_20_Paragraph">
      <style:paragraph-properties fo:margin-left="0.1937in" fo:margin-right="0.0291in" fo:line-height="163%" fo:text-indent="-0.139in" style:auto-text-indent="false"/>
    </style:style>
    <style:style style:name="P844" style:family="paragraph" style:parent-style-name="Table_20_Paragraph">
      <style:paragraph-properties fo:margin-left="0.0201in" fo:margin-right="0.0008in" fo:text-align="center" style:justify-single-word="false"/>
    </style:style>
    <style:style style:name="P845" style:family="paragraph" style:parent-style-name="Table_20_Paragraph">
      <style:paragraph-properties fo:margin-left="0.022in" fo:margin-right="0.0028in" fo:text-align="center" style:justify-single-word="false"/>
    </style:style>
    <style:style style:name="P846" style:family="paragraph" style:parent-style-name="Table_20_Paragraph">
      <style:paragraph-properties fo:margin-left="0.0209in" fo:margin-right="0.0008in" fo:text-align="center" style:justify-single-word="false"/>
    </style:style>
    <style:style style:name="P847" style:family="paragraph" style:parent-style-name="Table_20_Paragraph">
      <style:paragraph-properties fo:margin-top="0.052in" fo:margin-bottom="0in" style:contextual-spacing="false"/>
      <style:text-properties fo:font-size="4pt" style:font-size-asian="4pt"/>
    </style:style>
    <style:style style:name="P848" style:family="paragraph" style:parent-style-name="Table_20_Paragraph">
      <style:paragraph-properties fo:margin-left="0.0354in" fo:margin-right="0.0165in" fo:margin-top="0.0008in" fo:margin-bottom="0in" style:contextual-spacing="false" fo:text-align="center" style:justify-single-word="false"/>
    </style:style>
    <style:style style:name="P849" style:family="paragraph" style:parent-style-name="Table_20_Paragraph">
      <style:paragraph-properties fo:margin-left="0.0047in" fo:margin-right="-0.0201in" fo:margin-top="0.0016in" fo:margin-bottom="0in" style:contextual-spacing="false" fo:line-height="109%" fo:text-align="justify" style:justify-single-word="false"/>
    </style:style>
    <style:style style:name="P850" style:family="paragraph" style:parent-style-name="Table_20_Paragraph">
      <style:paragraph-properties fo:margin-left="0.0228in" fo:margin-right="0.002in" fo:margin-top="0.0008in" fo:margin-bottom="0in" style:contextual-spacing="false" fo:text-align="center" style:justify-single-word="false"/>
    </style:style>
    <style:style style:name="P851" style:family="paragraph" style:parent-style-name="Table_20_Paragraph">
      <style:paragraph-properties fo:margin-left="0.0228in" fo:margin-right="0.0016in" fo:margin-top="0.0008in" fo:margin-bottom="0in" style:contextual-spacing="false" fo:text-align="center" style:justify-single-word="false"/>
    </style:style>
    <style:style style:name="P852" style:family="paragraph" style:parent-style-name="Table_20_Paragraph">
      <style:paragraph-properties fo:margin-left="0.0201in" fo:margin-right="0.0008in" fo:margin-top="0.0008in" fo:margin-bottom="0in" style:contextual-spacing="false" fo:text-align="center" style:justify-single-word="false"/>
    </style:style>
    <style:style style:name="P853" style:family="paragraph" style:parent-style-name="Table_20_Paragraph">
      <style:paragraph-properties fo:margin-left="0.022in" fo:margin-right="0.0028in" fo:margin-top="0.0008in" fo:margin-bottom="0in" style:contextual-spacing="false" fo:text-align="center" style:justify-single-word="false"/>
    </style:style>
    <style:style style:name="P854" style:family="paragraph" style:parent-style-name="Table_20_Paragraph">
      <style:paragraph-properties fo:margin-left="0.0209in" fo:margin-right="0.0016in" fo:margin-top="0.0008in" fo:margin-bottom="0in" style:contextual-spacing="false" fo:text-align="center" style:justify-single-word="false"/>
    </style:style>
    <style:style style:name="P855" style:family="paragraph" style:parent-style-name="Table_20_Paragraph">
      <style:paragraph-properties fo:margin-top="0.0472in" fo:margin-bottom="0in" style:contextual-spacing="false"/>
      <style:text-properties fo:font-size="4pt" style:font-size-asian="4pt"/>
    </style:style>
    <style:style style:name="P856" style:family="paragraph" style:parent-style-name="Table_20_Paragraph">
      <style:paragraph-properties fo:margin-left="0.0201in" fo:margin-right="0.0008in" fo:margin-top="0.011in" fo:margin-bottom="0in" style:contextual-spacing="false" fo:line-height="0.0591in" fo:text-align="center" style:justify-single-word="false"/>
    </style:style>
    <style:style style:name="P857" style:family="paragraph" style:parent-style-name="Table_20_Paragraph">
      <style:paragraph-properties fo:margin-top="0.0193in" fo:margin-bottom="0in" style:contextual-spacing="false"/>
      <style:text-properties fo:font-size="4pt" style:font-size-asian="4pt"/>
    </style:style>
    <style:style style:name="P858" style:family="paragraph" style:parent-style-name="Table_20_Paragraph">
      <style:paragraph-properties fo:margin-left="0.0354in" fo:margin-right="0in" fo:text-align="center" style:justify-single-word="false"/>
    </style:style>
    <style:style style:name="P859" style:family="paragraph" style:parent-style-name="Table_20_Paragraph">
      <style:paragraph-properties fo:margin-left="0.0047in" fo:margin-right="-0.0201in" fo:margin-top="0.0035in" fo:margin-bottom="0in" style:contextual-spacing="false" fo:line-height="109%" fo:text-align="justify" style:justify-single-word="false">
        <style:tab-stops>
          <style:tab-stop style:position="0.4709in"/>
          <style:tab-stop style:position="0.8528in"/>
        </style:tab-stops>
      </style:paragraph-properties>
    </style:style>
    <style:style style:name="P860" style:family="paragraph" style:parent-style-name="Table_20_Paragraph">
      <style:paragraph-properties fo:margin-left="0.0047in" fo:margin-right="0in" fo:line-height="0.0492in" fo:text-align="justify" style:justify-single-word="false"/>
    </style:style>
    <style:style style:name="P861" style:family="paragraph" style:parent-style-name="Table_20_Paragraph">
      <style:paragraph-properties fo:margin-left="0.0228in" fo:margin-right="0.0035in" fo:text-align="center" style:justify-single-word="false"/>
    </style:style>
    <style:style style:name="P862" style:family="paragraph" style:parent-style-name="Table_20_Paragraph">
      <style:paragraph-properties fo:margin-left="0.0209in" fo:margin-right="0in" fo:text-align="center" style:justify-single-word="false"/>
    </style:style>
    <style:style style:name="P863" style:family="paragraph" style:parent-style-name="Table_20_Paragraph">
      <style:paragraph-properties fo:margin-top="0.0138in" fo:margin-bottom="0in" style:contextual-spacing="false"/>
      <style:text-properties fo:font-size="4pt" style:font-size-asian="4pt"/>
    </style:style>
    <style:style style:name="P864" style:family="paragraph" style:parent-style-name="Table_20_Paragraph">
      <style:paragraph-properties fo:margin-left="0.0055in" fo:margin-right="-0.0201in" fo:margin-top="0.0008in" fo:margin-bottom="0in" style:contextual-spacing="false" fo:line-height="109%" fo:text-align="justify" style:justify-single-word="false"/>
    </style:style>
    <style:style style:name="P865" style:family="paragraph" style:parent-style-name="Table_20_Paragraph">
      <style:paragraph-properties fo:margin-left="0.0354in" fo:margin-right="0.0161in" fo:text-align="center" style:justify-single-word="false"/>
    </style:style>
    <style:style style:name="P866" style:family="paragraph" style:parent-style-name="Table_20_Paragraph">
      <style:paragraph-properties fo:margin-left="0.0047in" fo:margin-right="-0.0201in" fo:margin-top="0.0043in" fo:margin-bottom="0in" style:contextual-spacing="false" fo:line-height="109%" fo:text-align="justify" style:justify-single-word="false">
        <style:tab-stops>
          <style:tab-stop style:position="0.4709in"/>
          <style:tab-stop style:position="0.8528in"/>
        </style:tab-stops>
      </style:paragraph-properties>
    </style:style>
    <style:style style:name="P867" style:family="paragraph" style:parent-style-name="Table_20_Paragraph">
      <style:paragraph-properties fo:margin-top="0.0146in" fo:margin-bottom="0in" style:contextual-spacing="false"/>
      <style:text-properties fo:font-size="4pt" style:font-size-asian="4pt"/>
    </style:style>
    <style:style style:name="P868" style:family="paragraph" style:parent-style-name="Standard">
      <style:paragraph-properties fo:margin-left="1.1339in" fo:margin-right="0in" fo:margin-top="0.0063in" fo:margin-bottom="0in" style:contextual-spacing="false" fo:text-align="left" style:justify-single-word="false" fo:text-indent="0in" style:auto-text-indent="false"/>
    </style:style>
    <style:style style:name="P869" style:family="paragraph" style:parent-style-name="Standard">
      <style:paragraph-properties fo:margin-left="1.1339in" fo:margin-right="0in" fo:margin-top="0.0035in" fo:margin-bottom="0in" style:contextual-spacing="false" fo:text-align="justify" style:justify-single-word="false" fo:text-indent="0in" style:auto-text-indent="false"/>
    </style:style>
    <style:style style:name="P870" style:family="paragraph" style:parent-style-name="Standard">
      <style:paragraph-properties fo:margin-left="1.1339in" fo:margin-right="0in" fo:margin-top="0.0043in" fo:margin-bottom="0in" style:contextual-spacing="false" fo:text-align="left" style:justify-single-word="false" fo:text-indent="0in" style:auto-text-indent="false"/>
    </style:style>
    <style:style style:name="P871" style:family="paragraph" style:parent-style-name="Standard">
      <style:paragraph-properties fo:margin-left="1.1339in" fo:margin-right="2.1311in" fo:margin-top="0.0035in" fo:margin-bottom="0in" style:contextual-spacing="false" fo:line-height="103%" fo:text-align="left" style:justify-single-word="false" fo:text-indent="0in" style:auto-text-indent="false"/>
    </style:style>
    <style:style style:name="P872" style:family="paragraph" style:parent-style-name="Text_20_body" style:master-page-name="Converted35">
      <style:paragraph-properties style:page-number="auto"/>
      <style:text-properties fo:font-size="7pt" style:font-size-asian="7pt"/>
    </style:style>
    <style:style style:name="P873" style:family="paragraph" style:parent-style-name="Standard">
      <style:paragraph-properties fo:margin-left="1.1339in" fo:margin-right="3.139in" fo:margin-top="0in" fo:margin-bottom="0in" style:contextual-spacing="false" style:line-height-at-least="0.2429in" fo:text-align="left" style:justify-single-word="false" fo:text-indent="1.2693in" style:auto-text-indent="false"/>
    </style:style>
    <style:style style:name="P874" style:family="paragraph" style:parent-style-name="Standard">
      <style:paragraph-properties fo:margin-left="1.1339in" fo:margin-right="4.5638in" fo:margin-top="0.0264in" fo:margin-bottom="0in" style:contextual-spacing="false" fo:line-height="119%" fo:text-align="left" style:justify-single-word="false" fo:text-indent="0in" style:auto-text-indent="false"/>
    </style:style>
    <style:style style:name="P875" style:family="paragraph" style:parent-style-name="Standard">
      <style:paragraph-properties fo:margin-left="1.1339in" fo:margin-right="0in" fo:margin-top="0.0563in" fo:margin-bottom="0in" style:contextual-spacing="false" fo:text-align="left" style:justify-single-word="false" fo:text-indent="0in" style:auto-text-indent="false"/>
    </style:style>
    <style:style style:name="P876" style:family="paragraph" style:parent-style-name="Standard">
      <style:paragraph-properties fo:margin-left="1.1339in" fo:margin-right="2.0075in" fo:margin-top="0.061in" fo:margin-bottom="0in" style:contextual-spacing="false" fo:line-height="119%" fo:text-align="justify" style:justify-single-word="false" fo:text-indent="0in" style:auto-text-indent="false"/>
    </style:style>
    <style:style style:name="P877" style:family="paragraph" style:parent-style-name="Table_20_Paragraph">
      <style:paragraph-properties fo:margin-left="0.0047in" fo:margin-right="-0.0201in" fo:margin-top="0.0366in" fo:margin-bottom="0in" style:contextual-spacing="false" fo:line-height="105%"/>
    </style:style>
    <style:style style:name="P878" style:family="paragraph" style:parent-style-name="Table_20_Paragraph">
      <style:paragraph-properties fo:margin-left="0.0201in" fo:margin-right="0.0016in" fo:margin-top="0.0291in" fo:margin-bottom="0in" style:contextual-spacing="false" fo:text-align="center" style:justify-single-word="false"/>
    </style:style>
    <style:style style:name="P879" style:family="paragraph" style:parent-style-name="Table_20_Paragraph">
      <style:paragraph-properties fo:margin-left="0.0839in" fo:margin-right="0in" fo:margin-top="0.0217in" fo:margin-bottom="0in" style:contextual-spacing="false" fo:line-height="105%" fo:text-indent="0.0472in" style:auto-text-indent="false"/>
    </style:style>
    <style:style style:name="P880" style:family="paragraph" style:parent-style-name="Table_20_Paragraph">
      <style:paragraph-properties fo:margin-top="0.0543in" fo:margin-bottom="0in" style:contextual-spacing="false"/>
      <style:text-properties fo:font-size="4pt" style:font-size-asian="4pt"/>
    </style:style>
    <style:style style:name="P881" style:family="paragraph" style:parent-style-name="Table_20_Paragraph">
      <style:paragraph-properties fo:margin-left="0.0047in" fo:margin-right="-0.0201in" fo:line-height="0.0693in" fo:text-align="justify" style:justify-single-word="false">
        <style:tab-stops>
          <style:tab-stop style:position="0.8283in"/>
        </style:tab-stops>
      </style:paragraph-properties>
    </style:style>
    <style:style style:name="P882" style:family="paragraph" style:parent-style-name="Table_20_Paragraph">
      <style:paragraph-properties fo:margin-left="0.0862in" fo:margin-right="0in"/>
    </style:style>
    <style:style style:name="P883" style:family="paragraph" style:parent-style-name="Table_20_Paragraph">
      <style:paragraph-properties fo:margin-left="0.022in" fo:margin-right="0.0043in" fo:text-align="center" style:justify-single-word="false"/>
    </style:style>
    <style:style style:name="P884" style:family="paragraph" style:parent-style-name="Table_20_Paragraph">
      <style:paragraph-properties fo:margin-left="0.1in" fo:margin-right="0in"/>
    </style:style>
    <style:style style:name="P885" style:family="paragraph" style:parent-style-name="Table_20_Paragraph">
      <style:paragraph-properties fo:margin-top="0.0484in" fo:margin-bottom="0in" style:contextual-spacing="false"/>
      <style:text-properties fo:font-size="4pt" style:font-size-asian="4pt"/>
    </style:style>
    <style:style style:name="P886" style:family="paragraph" style:parent-style-name="Text_20_body">
      <style:paragraph-properties fo:margin-top="0.0819in" fo:margin-bottom="0in" style:contextual-spacing="false"/>
      <style:text-properties fo:font-size="7pt" style:font-size-asian="7pt"/>
    </style:style>
    <style:style style:name="P887" style:family="paragraph" style:parent-style-name="Standard">
      <style:paragraph-properties fo:margin-left="1.1339in" fo:margin-right="0in" fo:margin-top="0.0618in" fo:margin-bottom="0in" style:contextual-spacing="false" fo:text-align="justify" style:justify-single-word="false" fo:text-indent="0in" style:auto-text-indent="false"/>
    </style:style>
    <style:style style:name="P888" style:family="paragraph" style:parent-style-name="Standard">
      <style:paragraph-properties fo:margin-left="1.1339in" fo:margin-right="2.1311in" fo:margin-top="0.0618in" fo:margin-bottom="0in" style:contextual-spacing="false" fo:line-height="155%" fo:text-align="left" style:justify-single-word="false" fo:text-indent="0in" style:auto-text-indent="false"/>
    </style:style>
    <style:style style:name="P889" style:family="paragraph" style:parent-style-name="Text_20_body" style:master-page-name="Converted36">
      <style:paragraph-properties style:page-number="auto"/>
      <style:text-properties fo:font-size="7pt" style:font-size-asian="7pt"/>
    </style:style>
    <style:style style:name="P890" style:family="paragraph" style:parent-style-name="Text_20_body">
      <style:paragraph-properties fo:margin-top="0.0693in" fo:margin-bottom="0in" style:contextual-spacing="false"/>
      <style:text-properties fo:font-size="7pt" style:font-size-asian="7pt"/>
    </style:style>
    <style:style style:name="P891" style:family="paragraph" style:parent-style-name="Standard">
      <style:paragraph-properties fo:margin-left="2.4638in" fo:margin-right="0in" fo:margin-top="0in" fo:margin-bottom="0in" style:contextual-spacing="false" fo:text-align="left" style:justify-single-word="false" fo:text-indent="0in" style:auto-text-indent="false"/>
    </style:style>
    <style:style style:name="P892" style:family="paragraph" style:parent-style-name="Standard">
      <style:paragraph-properties fo:margin-left="2.4689in" fo:margin-right="0in" fo:margin-top="0.0055in" fo:margin-bottom="0in" style:contextual-spacing="false" fo:text-align="left" style:justify-single-word="false" fo:text-indent="0in" style:auto-text-indent="false"/>
    </style:style>
    <style:style style:name="P893" style:family="paragraph" style:parent-style-name="Text_20_body">
      <style:paragraph-properties fo:margin-top="0.0102in" fo:margin-bottom="0in" style:contextual-spacing="false"/>
      <style:text-properties fo:font-size="4pt" style:font-size-asian="4pt"/>
    </style:style>
    <style:style style:name="P894" style:family="paragraph" style:parent-style-name="Standard">
      <style:paragraph-properties fo:margin-left="1.1339in" fo:margin-right="0in" fo:margin-top="0.0618in" fo:margin-bottom="0in" style:contextual-spacing="false" fo:text-align="left" style:justify-single-word="false" fo:text-indent="0in" style:auto-text-indent="false"/>
    </style:style>
    <style:style style:name="P895" style:family="paragraph" style:parent-style-name="Standard">
      <style:paragraph-properties fo:margin-left="1.1339in" fo:margin-right="2.1311in" fo:margin-top="0.061in" fo:margin-bottom="0in" style:contextual-spacing="false" fo:line-height="155%" fo:text-align="left" style:justify-single-word="false" fo:text-indent="0in" style:auto-text-indent="false"/>
    </style:style>
    <style:style style:name="P896" style:family="paragraph" style:parent-style-name="Text_20_body" style:master-page-name="Converted37">
      <style:paragraph-properties style:page-number="auto"/>
      <style:text-properties fo:font-size="7pt" style:font-size-asian="7pt"/>
    </style:style>
    <style:style style:name="P897" style:family="paragraph" style:parent-style-name="Text_20_body">
      <style:paragraph-properties fo:margin-top="0.0283in" fo:margin-bottom="0in" style:contextual-spacing="false"/>
      <style:text-properties fo:font-size="7pt" style:font-size-asian="7pt"/>
    </style:style>
    <style:style style:name="P898" style:family="paragraph" style:parent-style-name="Standard">
      <style:paragraph-properties fo:margin-left="1.2417in" fo:margin-right="3.2972in" fo:margin-top="0in" fo:margin-bottom="0in" style:contextual-spacing="false" style:line-height-at-least="0.2362in" fo:text-align="left" style:justify-single-word="false" fo:text-indent="1.2173in" style:auto-text-indent="false"/>
    </style:style>
    <style:style style:name="P899" style:family="paragraph" style:parent-style-name="Standard">
      <style:paragraph-properties fo:margin-left="1.2417in" fo:margin-right="4.5638in" fo:margin-top="0.0173in" fo:margin-bottom="0in" style:contextual-spacing="false" fo:line-height="114%" fo:text-align="left" style:justify-single-word="false" fo:text-indent="0in" style:auto-text-indent="false"/>
    </style:style>
    <style:style style:name="P900" style:family="paragraph" style:parent-style-name="Standard">
      <style:paragraph-properties fo:margin-left="1.2417in" fo:margin-right="0in" fo:margin-top="0.0543in" fo:margin-bottom="0in" style:contextual-spacing="false" fo:text-align="left" style:justify-single-word="false" fo:text-indent="0in" style:auto-text-indent="false"/>
    </style:style>
    <style:style style:name="P901" style:family="paragraph" style:parent-style-name="Standard">
      <style:paragraph-properties fo:margin-left="1.2417in" fo:margin-right="2.0965in" fo:margin-top="0.0543in" fo:margin-bottom="0in" style:contextual-spacing="false" fo:line-height="114%" fo:text-align="justify" style:justify-single-word="false" fo:text-indent="0in" style:auto-text-indent="false"/>
    </style:style>
    <style:style style:name="P902" style:family="paragraph" style:parent-style-name="Standard">
      <style:paragraph-properties fo:margin-left="1.2417in" fo:margin-right="0in" fo:margin-top="0.0264in" fo:margin-bottom="0in" style:contextual-spacing="false" fo:text-align="justify" style:justify-single-word="false" fo:text-indent="0in" style:auto-text-indent="false"/>
    </style:style>
    <style:style style:name="P903" style:family="paragraph" style:parent-style-name="Text_20_body" style:master-page-name="Converted38">
      <style:paragraph-properties style:page-number="auto"/>
      <style:text-properties fo:font-size="10pt" style:font-size-asian="10pt"/>
    </style:style>
    <style:style style:name="P904" style:family="paragraph" style:parent-style-name="Text_20_body">
      <style:paragraph-properties fo:margin-top="0.1307in" fo:margin-bottom="0in" style:contextual-spacing="false"/>
      <style:text-properties fo:font-size="10pt" style:font-size-asian="10pt"/>
    </style:style>
    <style:style style:name="P905" style:family="paragraph" style:parent-style-name="Standard">
      <style:paragraph-properties fo:margin-left="1.2646in" fo:margin-right="0in" fo:line-height="100%" fo:text-indent="0in" style:auto-text-indent="false"/>
    </style:style>
    <style:style style:name="P906" style:family="paragraph" style:parent-style-name="Text_20_body">
      <style:paragraph-properties fo:margin-top="0.0043in" fo:margin-bottom="0in" style:contextual-spacing="false"/>
      <style:text-properties fo:font-size="8.5pt" style:font-size-asian="8.5pt"/>
    </style:style>
    <style:style style:name="P907" style:family="paragraph" style:parent-style-name="Text_20_body">
      <style:paragraph-properties fo:margin-top="0.0043in" fo:margin-bottom="0in" style:contextual-spacing="false"/>
      <style:text-properties fo:font-size="3.5pt" style:font-size-asian="3.5pt"/>
    </style:style>
    <style:style style:name="P908" style:family="paragraph" style:parent-style-name="Text_20_body">
      <style:paragraph-properties fo:margin-top="0.002in" fo:margin-bottom="0in" style:contextual-spacing="false"/>
      <style:text-properties fo:font-size="3.5pt" style:font-size-asian="3.5pt"/>
    </style:style>
    <style:style style:name="P909" style:family="paragraph" style:parent-style-name="Text_20_body">
      <style:text-properties fo:font-size="10pt" style:font-size-asian="10pt"/>
    </style:style>
    <style:style style:name="P910" style:family="paragraph" style:parent-style-name="Text_20_body">
      <style:paragraph-properties fo:margin-top="0.0228in" fo:margin-bottom="0in" style:contextual-spacing="false"/>
      <style:text-properties fo:font-size="10pt" style:font-size-asian="10pt"/>
    </style:style>
    <style:style style:name="P911" style:family="paragraph" style:parent-style-name="Text_20_body">
      <style:paragraph-properties fo:margin-top="0.0555in" fo:margin-bottom="0in" style:contextual-spacing="false"/>
      <style:text-properties fo:font-size="10pt" style:font-size-asian="10pt"/>
    </style:style>
    <style:style style:name="P912" style:family="paragraph" style:parent-style-name="Text_20_body">
      <style:paragraph-properties fo:margin-top="0.0008in" fo:margin-bottom="0in" style:contextual-spacing="false"/>
      <style:text-properties fo:font-size="2.5pt" style:font-size-asian="2.5pt"/>
    </style:style>
    <style:style style:name="P913" style:family="paragraph" style:parent-style-name="Text_20_body" style:master-page-name="Converted39">
      <style:paragraph-properties style:page-number="auto"/>
      <style:text-properties fo:font-size="7pt" style:font-size-asian="7pt"/>
    </style:style>
    <style:style style:name="P914" style:family="paragraph" style:parent-style-name="Text_20_body">
      <style:paragraph-properties fo:margin-top="0.1043in" fo:margin-bottom="0in" style:contextual-spacing="false"/>
      <style:text-properties fo:font-size="7pt" style:font-size-asian="7pt"/>
    </style:style>
    <style:style style:name="P915" style:family="paragraph" style:parent-style-name="Standard">
      <style:paragraph-properties fo:margin-left="1.1339in" fo:margin-right="0in" fo:margin-top="0.028in" fo:margin-bottom="0in" style:contextual-spacing="false" fo:text-align="justify" style:justify-single-word="false" fo:text-indent="0in" style:auto-text-indent="false"/>
    </style:style>
    <style:style style:name="P916" style:family="paragraph" style:parent-style-name="Text_20_body">
      <style:paragraph-properties fo:margin-top="0.1075in" fo:margin-bottom="0in" style:contextual-spacing="false"/>
      <style:text-properties fo:font-size="7pt" style:font-size-asian="7pt"/>
    </style:style>
    <style:style style:name="P917" style:family="paragraph" style:parent-style-name="Standard">
      <style:paragraph-properties fo:margin-left="2.4354in" fo:margin-right="0in" fo:margin-top="0.0008in" fo:margin-bottom="0in" style:contextual-spacing="false" fo:text-align="left" style:justify-single-word="false" fo:text-indent="0in" style:auto-text-indent="false"/>
    </style:style>
    <style:style style:name="P918" style:family="paragraph" style:parent-style-name="Text_20_body">
      <style:text-properties fo:font-size="4.5pt" style:font-size-asian="4.5pt"/>
    </style:style>
    <style:style style:name="P919" style:family="paragraph" style:parent-style-name="Text_20_body">
      <style:paragraph-properties fo:margin-top="0.0209in" fo:margin-bottom="0in" style:contextual-spacing="false"/>
      <style:text-properties fo:font-size="4.5pt" style:font-size-asian="4.5pt"/>
    </style:style>
    <style:style style:name="P920" style:family="paragraph" style:parent-style-name="Text_20_body" style:master-page-name="Converted40">
      <style:paragraph-properties style:page-number="auto"/>
      <style:text-properties fo:font-size="7pt" style:font-size-asian="7pt"/>
    </style:style>
    <style:style style:name="P921" style:family="paragraph" style:parent-style-name="Standard">
      <style:paragraph-properties fo:margin-left="1.1339in" fo:margin-right="1.7854in" fo:margin-top="0.0563in" fo:margin-bottom="0in" style:contextual-spacing="false" fo:line-height="103%" fo:text-align="left" style:justify-single-word="false" fo:text-indent="0in" style:auto-text-indent="false"/>
    </style:style>
    <style:style style:name="P922" style:family="paragraph" style:parent-style-name="Standard">
      <style:paragraph-properties fo:margin-left="1.1339in" fo:margin-right="2.0083in" fo:margin-top="0.0583in" fo:margin-bottom="0in" style:contextual-spacing="false" fo:line-height="119%" fo:text-align="justify" style:justify-single-word="false" fo:text-indent="0in" style:auto-text-indent="false"/>
    </style:style>
    <style:style style:name="P923" style:family="paragraph" style:parent-style-name="Text_20_body">
      <style:paragraph-properties fo:margin-top="0.0398in" fo:margin-bottom="0in" style:contextual-spacing="false"/>
      <style:text-properties fo:font-size="7pt" style:font-size-asian="7pt"/>
    </style:style>
    <style:style style:name="P924" style:family="paragraph" style:parent-style-name="Standard">
      <style:paragraph-properties fo:margin-left="2.4402in" fo:margin-right="0in" fo:margin-top="0.0008in" fo:margin-bottom="0in" style:contextual-spacing="false" fo:text-align="left" style:justify-single-word="false" fo:text-indent="0in" style:auto-text-indent="false"/>
    </style:style>
    <style:style style:name="P925" style:family="paragraph" style:parent-style-name="Text_20_body">
      <style:paragraph-properties fo:margin-top="0.028in" fo:margin-bottom="0in" style:contextual-spacing="false"/>
      <style:text-properties fo:font-size="4pt" style:font-size-asian="4pt"/>
    </style:style>
    <style:style style:name="P926" style:family="paragraph" style:parent-style-name="Standard">
      <style:paragraph-properties fo:margin-left="1.1339in" fo:margin-right="0in" fo:margin-top="0.061in" fo:margin-bottom="0in" style:contextual-spacing="false" fo:text-align="justify" style:justify-single-word="false" fo:text-indent="0in" style:auto-text-indent="false"/>
    </style:style>
    <style:style style:name="P927" style:family="paragraph" style:parent-style-name="Standard">
      <style:paragraph-properties fo:margin-left="1.1339in" fo:margin-right="2.1311in" fo:margin-top="0.0035in" fo:margin-bottom="0in" style:contextual-spacing="false" fo:line-height="103%" fo:text-align="left" style:justify-single-word="false" fo:text-indent="-0.0008in" style:auto-text-indent="false"/>
    </style:style>
    <style:style style:name="P928" style:family="paragraph" style:parent-style-name="Text_20_body" style:master-page-name="Converted41">
      <style:paragraph-properties style:page-number="auto"/>
      <style:text-properties fo:font-size="7pt" style:font-size-asian="7pt"/>
    </style:style>
    <style:style style:name="P929" style:family="paragraph" style:parent-style-name="Text_20_body">
      <style:paragraph-properties fo:margin-top="0.039in" fo:margin-bottom="0in" style:contextual-spacing="false"/>
      <style:text-properties fo:font-size="7pt" style:font-size-asian="7pt"/>
    </style:style>
    <style:style style:name="P930" style:family="paragraph" style:parent-style-name="Standard">
      <style:paragraph-properties fo:margin-left="1.1217in" fo:margin-right="3.139in" fo:margin-top="0in" fo:margin-bottom="0in" style:contextual-spacing="false" style:line-height-at-least="0.25in" fo:text-align="left" style:justify-single-word="false" fo:text-indent="1.2756in" style:auto-text-indent="false"/>
    </style:style>
    <style:style style:name="P931" style:family="paragraph" style:parent-style-name="Standard">
      <style:paragraph-properties fo:margin-left="1.1217in" fo:margin-right="4.5638in" fo:margin-top="0.0217in" fo:margin-bottom="0in" style:contextual-spacing="false" fo:line-height="119%" fo:text-align="left" style:justify-single-word="false" fo:text-indent="0in" style:auto-text-indent="false"/>
    </style:style>
    <style:style style:name="P932" style:family="paragraph" style:parent-style-name="Standard">
      <style:paragraph-properties fo:margin-left="1.1217in" fo:margin-right="0in" fo:margin-top="0.0583in" fo:margin-bottom="0in" style:contextual-spacing="false" fo:text-align="left" style:justify-single-word="false" fo:text-indent="0in" style:auto-text-indent="false"/>
    </style:style>
    <style:style style:name="P933" style:family="paragraph" style:parent-style-name="Standard">
      <style:paragraph-properties fo:margin-left="1.1217in" fo:margin-right="1.9972in" fo:margin-top="0.0618in" fo:margin-bottom="0in" style:contextual-spacing="false" fo:line-height="119%" fo:text-align="justify" style:justify-single-word="false" fo:text-indent="0in" style:auto-text-indent="false"/>
    </style:style>
    <style:style style:name="P934" style:family="paragraph" style:parent-style-name="Standard">
      <style:paragraph-properties fo:margin-left="1.1217in" fo:margin-right="0in" fo:margin-top="0.0299in" fo:margin-bottom="0in" style:contextual-spacing="false" fo:text-align="justify" style:justify-single-word="false" fo:text-indent="0in" style:auto-text-indent="false"/>
    </style:style>
    <style:style style:name="P935" style:family="paragraph" style:parent-style-name="Text_20_body">
      <style:paragraph-properties fo:margin-top="0.0862in" fo:margin-bottom="0in" style:contextual-spacing="false"/>
      <style:text-properties fo:font-size="7pt" style:font-size-asian="7pt"/>
    </style:style>
    <style:style style:name="P936" style:family="paragraph" style:parent-style-name="Standard">
      <style:paragraph-properties fo:margin-left="2.4291in" fo:margin-right="0in" fo:margin-top="0in" fo:margin-bottom="0in" style:contextual-spacing="false" fo:text-align="left" style:justify-single-word="false" fo:text-indent="0in" style:auto-text-indent="false"/>
    </style:style>
    <style:style style:name="P937" style:family="paragraph" style:parent-style-name="Text_20_body">
      <style:paragraph-properties fo:margin-top="0.0409in" fo:margin-bottom="0in" style:contextual-spacing="false"/>
      <style:text-properties fo:font-size="4pt" style:font-size-asian="4pt"/>
    </style:style>
    <style:style style:name="P938" style:family="paragraph" style:parent-style-name="Standard">
      <style:paragraph-properties fo:margin-left="1.1217in" fo:margin-right="0in" fo:margin-top="0.0008in" fo:margin-bottom="0in" style:contextual-spacing="false" fo:text-align="left" style:justify-single-word="false" fo:text-indent="0in" style:auto-text-indent="false"/>
    </style:style>
    <style:style style:name="P939" style:family="paragraph" style:parent-style-name="Standard">
      <style:paragraph-properties fo:margin-left="1.1217in" fo:margin-right="0in" fo:margin-top="0.0618in" fo:margin-bottom="0in" style:contextual-spacing="false" fo:text-align="justify" style:justify-single-word="false" fo:text-indent="0in" style:auto-text-indent="false"/>
    </style:style>
    <style:style style:name="P940" style:family="paragraph" style:parent-style-name="Standard">
      <style:paragraph-properties fo:margin-left="1.1217in" fo:margin-right="0in" fo:margin-top="0.0626in" fo:margin-bottom="0in" style:contextual-spacing="false" fo:text-align="left" style:justify-single-word="false" fo:text-indent="0in" style:auto-text-indent="false"/>
    </style:style>
    <style:style style:name="P941" style:family="paragraph" style:parent-style-name="Standard">
      <style:paragraph-properties fo:margin-left="1.1217in" fo:margin-right="1.998in" fo:margin-top="0.0626in" fo:margin-bottom="0in" style:contextual-spacing="false" fo:line-height="156%" fo:text-align="justify" style:justify-single-word="false" fo:text-indent="0in" style:auto-text-indent="false"/>
    </style:style>
    <style:style style:name="P942" style:family="paragraph" style:parent-style-name="Text_20_body" style:master-page-name="Converted42">
      <style:paragraph-properties style:page-number="auto"/>
      <style:text-properties fo:font-size="7pt" style:font-size-asian="7pt"/>
    </style:style>
    <style:style style:name="P943" style:family="paragraph" style:parent-style-name="Text_20_body">
      <style:paragraph-properties fo:margin-top="0.0598in" fo:margin-bottom="0in" style:contextual-spacing="false"/>
      <style:text-properties fo:font-size="7pt" style:font-size-asian="7pt"/>
    </style:style>
    <style:style style:name="P944" style:family="paragraph" style:parent-style-name="Standard">
      <style:paragraph-properties fo:margin-left="1.1217in" fo:margin-right="3.139in" fo:margin-top="0in" fo:margin-bottom="0in" style:contextual-spacing="false" style:line-height-at-least="0.2291in" fo:text-align="left" style:justify-single-word="false" fo:text-indent="1.2756in" style:auto-text-indent="false"/>
    </style:style>
    <style:style style:name="P945" style:family="paragraph" style:parent-style-name="Standard">
      <style:paragraph-properties fo:margin-left="1.1217in" fo:margin-right="4.4902in" fo:margin-top="0.0075in" fo:margin-bottom="0in" style:contextual-spacing="false" fo:line-height="104%" fo:text-align="left" style:justify-single-word="false" fo:text-indent="0in" style:auto-text-indent="false"/>
    </style:style>
    <style:style style:name="P946" style:family="paragraph" style:parent-style-name="Standard">
      <style:paragraph-properties fo:margin-left="1.1217in" fo:margin-right="0in" fo:margin-top="0.0575in" fo:margin-bottom="0in" style:contextual-spacing="false" fo:text-align="left" style:justify-single-word="false" fo:text-indent="0in" style:auto-text-indent="false"/>
    </style:style>
    <style:style style:name="P947" style:family="paragraph" style:parent-style-name="Standard">
      <style:paragraph-properties fo:margin-left="1.1217in" fo:margin-right="2.0008in" fo:margin-top="0.0618in" fo:margin-bottom="0in" style:contextual-spacing="false" fo:line-height="104%" fo:text-align="justify" style:justify-single-word="false" fo:text-indent="0in" style:auto-text-indent="false"/>
    </style:style>
    <style:style style:name="P948" style:family="paragraph" style:parent-style-name="Standard">
      <style:paragraph-properties fo:margin-left="1.1217in" fo:margin-right="0in" fo:margin-top="0.0283in" fo:margin-bottom="0in" style:contextual-spacing="false" fo:text-align="justify" style:justify-single-word="false" fo:text-indent="0in" style:auto-text-indent="false"/>
    </style:style>
    <style:style style:name="P949" style:family="paragraph" style:parent-style-name="Text_20_body">
      <style:paragraph-properties fo:margin-top="0.0626in" fo:margin-bottom="0in" style:contextual-spacing="false"/>
      <style:text-properties fo:font-size="7pt" style:font-size-asian="7pt"/>
    </style:style>
    <style:style style:name="P950" style:family="paragraph" style:parent-style-name="Standard">
      <style:paragraph-properties fo:margin-left="1.5398in" fo:margin-right="4.1091in" fo:margin-top="0in" fo:margin-bottom="0in" style:contextual-spacing="false" fo:text-align="center" style:justify-single-word="false" fo:text-indent="0in" style:auto-text-indent="false"/>
    </style:style>
    <style:style style:name="P951" style:family="paragraph" style:parent-style-name="Text_20_body">
      <style:paragraph-properties fo:margin-top="0.0236in" fo:margin-bottom="0in" style:contextual-spacing="false"/>
      <style:text-properties fo:font-size="4pt" style:font-size-asian="4pt"/>
    </style:style>
    <style:style style:name="P952" style:family="paragraph" style:parent-style-name="Standard">
      <style:paragraph-properties fo:margin-left="0in" fo:margin-right="2.5673in" fo:margin-top="0in" fo:margin-bottom="0in" style:contextual-spacing="false" fo:text-align="center" style:justify-single-word="false" fo:text-indent="0in" style:auto-text-indent="false"/>
    </style:style>
    <style:style style:name="P953" style:family="paragraph" style:parent-style-name="Text_20_body">
      <style:paragraph-properties fo:margin-top="0.0528in" fo:margin-bottom="0in" style:contextual-spacing="false"/>
      <style:text-properties fo:font-size="4pt" style:font-size-asian="4pt"/>
    </style:style>
    <style:style style:name="P954" style:family="paragraph" style:parent-style-name="Standard">
      <style:paragraph-properties fo:margin-left="1.1217in" fo:margin-right="0in" fo:margin-top="0in" fo:margin-bottom="0in" style:contextual-spacing="false" fo:text-align="left" style:justify-single-word="false" fo:text-indent="0in" style:auto-text-indent="false"/>
    </style:style>
    <style:style style:name="P955" style:family="paragraph" style:parent-style-name="Standard">
      <style:paragraph-properties fo:margin-left="1.1217in" fo:margin-right="0in" fo:margin-top="0.0047in" fo:margin-bottom="0in" style:contextual-spacing="false" fo:text-align="justify" style:justify-single-word="false" fo:text-indent="0in" style:auto-text-indent="false"/>
    </style:style>
    <style:style style:name="P956" style:family="paragraph" style:parent-style-name="Standard">
      <style:paragraph-properties fo:margin-left="1.1217in" fo:margin-right="0in" fo:margin-top="0.0043in" fo:margin-bottom="0in" style:contextual-spacing="false" fo:text-align="left" style:justify-single-word="false" fo:text-indent="0in" style:auto-text-indent="false"/>
    </style:style>
    <style:style style:name="P957" style:family="paragraph" style:parent-style-name="Standard">
      <style:paragraph-properties fo:margin-left="1.1217in" fo:margin-right="0in" fo:margin-top="0.0043in" fo:margin-bottom="0in" style:contextual-spacing="false" fo:text-align="justify" style:justify-single-word="false" fo:text-indent="0in" style:auto-text-indent="false"/>
    </style:style>
    <style:style style:name="P958" style:family="paragraph" style:parent-style-name="Standard">
      <style:paragraph-properties fo:margin-left="1.1217in" fo:margin-right="0in" fo:margin-top="0.0055in" fo:margin-bottom="0in" style:contextual-spacing="false" fo:line-height="0.1071in" fo:text-align="justify" style:justify-single-word="false" fo:text-indent="0in" style:auto-text-indent="false"/>
    </style:style>
    <style:style style:name="P959" style:family="paragraph" style:parent-style-name="Standard">
      <style:paragraph-properties fo:margin-left="1.7398in" fo:margin-right="2.5673in" fo:margin-top="0in" fo:margin-bottom="0in" style:contextual-spacing="false" fo:line-height="0.0591in" fo:text-align="center" style:justify-single-word="false" fo:text-indent="0in" style:auto-text-indent="false"/>
    </style:style>
    <style:style style:name="P960" style:family="paragraph" style:parent-style-name="Standard">
      <style:paragraph-properties fo:margin-left="1.7398in" fo:margin-right="2.5673in" fo:margin-top="0.0272in" fo:margin-bottom="0in" style:contextual-spacing="false" fo:line-height="0.0516in" fo:text-align="center" style:justify-single-word="false" fo:text-indent="0in" style:auto-text-indent="false"/>
    </style:style>
    <style:style style:name="P961" style:family="paragraph" style:parent-style-name="Standard">
      <style:paragraph-properties fo:margin-left="3.861in" fo:margin-right="0in" fo:margin-top="0in" fo:margin-bottom="0in" style:contextual-spacing="false" fo:line-height="0.0992in" fo:text-align="left" style:justify-single-word="false" fo:text-indent="0in" style:auto-text-indent="false">
        <style:tab-stops>
          <style:tab-stop style:position="5.6071in"/>
        </style:tab-stops>
      </style:paragraph-properties>
    </style:style>
    <style:style style:name="P962" style:family="paragraph" style:parent-style-name="Text_20_body" style:master-page-name="Converted43">
      <style:paragraph-properties style:page-number="auto"/>
      <style:text-properties fo:font-size="7pt" style:font-size-asian="7pt"/>
    </style:style>
    <style:style style:name="P963" style:family="paragraph" style:parent-style-name="Standard">
      <style:paragraph-properties fo:margin-left="1.1465in" fo:margin-right="3.1354in" fo:margin-top="0.0008in" fo:margin-bottom="0in" style:contextual-spacing="false" style:line-height-at-least="0.2291in" fo:text-align="left" style:justify-single-word="false" fo:text-indent="1.2638in" style:auto-text-indent="false"/>
    </style:style>
    <style:style style:name="P964" style:family="paragraph" style:parent-style-name="Standard">
      <style:paragraph-properties fo:margin-left="1.1465in" fo:margin-right="4.4902in" fo:margin-top="0.0043in" fo:margin-bottom="0in" style:contextual-spacing="false" fo:line-height="103%" fo:text-align="left" style:justify-single-word="false" fo:text-indent="0in" style:auto-text-indent="false"/>
    </style:style>
    <style:style style:name="P965" style:family="paragraph" style:parent-style-name="Standard">
      <style:paragraph-properties fo:margin-left="1.1465in" fo:margin-right="1.4902in" fo:margin-top="0.0563in" fo:margin-bottom="0in" style:contextual-spacing="false" fo:line-height="103%" fo:text-align="left" style:justify-single-word="false" fo:text-indent="0in" style:auto-text-indent="false"/>
    </style:style>
    <style:style style:name="P966" style:family="paragraph" style:parent-style-name="Standard">
      <style:paragraph-properties fo:margin-left="1.1465in" fo:margin-right="2.022in" fo:margin-top="0.0571in" fo:margin-bottom="0in" style:contextual-spacing="false" fo:line-height="103%" fo:text-align="justify" style:justify-single-word="false" fo:text-indent="0in" style:auto-text-indent="false"/>
    </style:style>
    <style:style style:name="P967" style:family="paragraph" style:parent-style-name="Text_20_body">
      <style:paragraph-properties fo:margin-top="0.0311in" fo:margin-bottom="0in" style:contextual-spacing="false"/>
      <style:text-properties fo:font-size="7pt" style:font-size-asian="7pt"/>
    </style:style>
    <style:style style:name="P968" style:family="paragraph" style:parent-style-name="Standard">
      <style:paragraph-properties fo:margin-left="1.1465in" fo:margin-right="0in" fo:margin-top="0in" fo:margin-bottom="0in" style:contextual-spacing="false" fo:text-align="justify" style:justify-single-word="false" fo:text-indent="0in" style:auto-text-indent="false"/>
    </style:style>
    <style:style style:name="P969" style:family="paragraph" style:parent-style-name="Table_20_Paragraph">
      <style:paragraph-properties fo:margin-left="0.0047in" fo:margin-right="-0.0201in" fo:margin-top="0.022in" fo:margin-bottom="0in" style:contextual-spacing="false"/>
    </style:style>
    <style:style style:name="P970" style:family="paragraph" style:parent-style-name="Table_20_Paragraph">
      <style:paragraph-properties fo:margin-left="0.0047in" fo:margin-right="-0.0201in" fo:margin-top="0.0043in" fo:margin-bottom="0in" style:contextual-spacing="false" fo:line-height="105%"/>
    </style:style>
    <style:style style:name="P971" style:family="paragraph" style:parent-style-name="Table_20_Paragraph">
      <style:paragraph-properties fo:margin-top="0.0161in" fo:margin-bottom="0in" style:contextual-spacing="false"/>
      <style:text-properties fo:font-size="5.5pt" style:font-size-asian="5.5pt"/>
    </style:style>
    <style:style style:name="P972" style:family="paragraph" style:parent-style-name="Table_20_Paragraph">
      <style:paragraph-properties fo:margin-left="0.2193in" fo:margin-right="0in"/>
    </style:style>
    <style:style style:name="P973" style:family="paragraph" style:parent-style-name="Table_20_Paragraph">
      <style:paragraph-properties fo:margin-left="0.1161in" fo:margin-right="0in" fo:margin-top="0.0583in" fo:margin-bottom="0in" style:contextual-spacing="false" fo:line-height="105%" fo:text-indent="0.0665in" style:auto-text-indent="false"/>
    </style:style>
    <style:style style:name="P974" style:family="paragraph" style:parent-style-name="Table_20_Paragraph">
      <style:paragraph-properties fo:margin-left="0.1098in" fo:margin-right="0in" fo:margin-top="0.0583in" fo:margin-bottom="0in" style:contextual-spacing="false" fo:line-height="105%" fo:text-indent="-0.0673in" style:auto-text-indent="false"/>
    </style:style>
    <style:style style:name="P975" style:family="paragraph" style:parent-style-name="Table_20_Paragraph">
      <style:paragraph-properties fo:margin-left="0.1035in" fo:margin-right="0in" fo:margin-top="0.0583in" fo:margin-bottom="0in" style:contextual-spacing="false" fo:line-height="105%" fo:text-indent="-0.0764in" style:auto-text-indent="false"/>
    </style:style>
    <style:style style:name="P976" style:family="paragraph" style:parent-style-name="Table_20_Paragraph">
      <style:paragraph-properties fo:margin-left="0.0839in" fo:margin-right="0.0591in" fo:margin-top="0.0583in" fo:margin-bottom="0in" style:contextual-spacing="false" fo:line-height="105%" fo:text-indent="0.0472in" style:auto-text-indent="false"/>
    </style:style>
    <style:style style:name="P977" style:family="paragraph" style:parent-style-name="Table_20_Paragraph">
      <style:paragraph-properties fo:margin-left="0.0709in" fo:margin-right="-0.0217in" fo:margin-top="0.0583in" fo:margin-bottom="0in" style:contextual-spacing="false" fo:line-height="105%" fo:text-indent="-0.061in" style:auto-text-indent="false"/>
    </style:style>
    <style:style style:name="P978" style:family="paragraph" style:parent-style-name="Table_20_Paragraph">
      <style:paragraph-properties fo:margin-top="0.0291in" fo:margin-bottom="0in" style:contextual-spacing="false"/>
      <style:text-properties fo:font-size="4pt" style:font-size-asian="4pt"/>
    </style:style>
    <style:style style:name="P979" style:family="paragraph" style:parent-style-name="Table_20_Paragraph">
      <style:paragraph-properties fo:margin-left="0.0043in" fo:margin-right="-0.0201in" fo:margin-top="0.0035in" fo:margin-bottom="0in" style:contextual-spacing="false" fo:line-height="108%" fo:text-align="justify" style:justify-single-word="false"/>
    </style:style>
    <style:style style:name="P980" style:family="paragraph" style:parent-style-name="Table_20_Paragraph">
      <style:paragraph-properties fo:margin-left="0.0043in" fo:margin-right="-0.0201in" fo:line-height="108%" fo:text-align="justify" style:justify-single-word="false"/>
    </style:style>
    <style:style style:name="P981" style:family="paragraph" style:parent-style-name="Table_20_Paragraph">
      <style:paragraph-properties fo:margin-left="0.0043in" fo:margin-right="0in" fo:line-height="0.0508in" fo:text-align="justify" style:justify-single-word="false"/>
    </style:style>
    <style:style style:name="P982" style:family="paragraph" style:parent-style-name="Table_20_Paragraph">
      <style:paragraph-properties fo:margin-left="0.0217in" fo:margin-right="0.0008in" fo:text-align="center" style:justify-single-word="false"/>
    </style:style>
    <style:style style:name="P983" style:family="paragraph" style:parent-style-name="Table_20_Paragraph">
      <style:paragraph-properties fo:margin-left="0.0839in" fo:margin-right="0in"/>
    </style:style>
    <style:style style:name="P984" style:family="paragraph" style:parent-style-name="Table_20_Paragraph">
      <style:paragraph-properties fo:margin-top="0.0189in" fo:margin-bottom="0in" style:contextual-spacing="false"/>
      <style:text-properties fo:font-size="4pt" style:font-size-asian="4pt"/>
    </style:style>
    <style:style style:name="P985" style:family="paragraph" style:parent-style-name="Table_20_Paragraph">
      <style:paragraph-properties fo:margin-left="0.0071in" fo:margin-right="-0.0201in" fo:line-height="108%" fo:text-align="justify" style:justify-single-word="false">
        <style:tab-stops>
          <style:tab-stop style:position="0.328in"/>
        </style:tab-stops>
      </style:paragraph-properties>
    </style:style>
    <style:style style:name="P986" style:family="paragraph" style:parent-style-name="Text_20_body">
      <style:paragraph-properties fo:margin-top="0.0791in" fo:margin-bottom="0in" style:contextual-spacing="false"/>
      <style:text-properties fo:font-size="7pt" style:font-size-asian="7pt"/>
    </style:style>
    <style:style style:name="P987" style:family="paragraph" style:parent-style-name="Standard">
      <style:paragraph-properties fo:margin-left="1.1465in" fo:margin-right="0in" fo:margin-top="0in" fo:margin-bottom="0in" style:contextual-spacing="false" fo:text-align="left" style:justify-single-word="false" fo:text-indent="0in" style:auto-text-indent="false"/>
    </style:style>
    <style:style style:name="P988" style:family="paragraph" style:parent-style-name="Standard">
      <style:paragraph-properties fo:margin-left="1.1465in" fo:margin-right="0in" fo:margin-top="0.061in" fo:margin-bottom="0in" style:contextual-spacing="false" fo:text-align="justify" style:justify-single-word="false" fo:text-indent="0in" style:auto-text-indent="false"/>
    </style:style>
    <style:style style:name="P989" style:family="paragraph" style:parent-style-name="Standard">
      <style:paragraph-properties fo:margin-left="1.1465in" fo:margin-right="0in" fo:margin-top="0.0602in" fo:margin-bottom="0in" style:contextual-spacing="false" fo:text-align="left" style:justify-single-word="false" fo:text-indent="0in" style:auto-text-indent="false"/>
    </style:style>
    <style:style style:name="P990" style:family="paragraph" style:parent-style-name="Standard">
      <style:paragraph-properties fo:margin-left="1.1465in" fo:margin-right="1.7854in" fo:margin-top="0.061in" fo:margin-bottom="0in" style:contextual-spacing="false" fo:line-height="154%" fo:text-align="left" style:justify-single-word="false" fo:text-indent="0in" style:auto-text-indent="false"/>
    </style:style>
    <style:style style:name="P991" style:family="paragraph" style:parent-style-name="Text_20_body" style:master-page-name="Converted44">
      <style:paragraph-properties style:page-number="auto"/>
      <style:text-properties fo:font-size="7pt" style:font-size-asian="7pt"/>
    </style:style>
    <style:style style:name="P992" style:family="paragraph" style:parent-style-name="Text_20_body">
      <style:paragraph-properties fo:margin-top="0.0425in" fo:margin-bottom="0in" style:contextual-spacing="false"/>
      <style:text-properties fo:font-size="7pt" style:font-size-asian="7pt"/>
    </style:style>
    <style:style style:name="P993" style:family="paragraph" style:parent-style-name="Standard">
      <style:paragraph-properties fo:margin-left="1.2417in" fo:margin-right="3.2972in" fo:margin-top="0in" fo:margin-bottom="0in" style:contextual-spacing="false" style:line-height-at-least="0.222in" fo:text-align="left" style:justify-single-word="false" fo:text-indent="1.2173in" style:auto-text-indent="false"/>
    </style:style>
    <style:style style:name="P994" style:family="paragraph" style:parent-style-name="Standard">
      <style:paragraph-properties fo:margin-left="1.2417in" fo:margin-right="4.4902in" fo:margin-top="0in" fo:margin-bottom="0in" style:contextual-spacing="false" fo:line-height="99%" fo:text-align="left" style:justify-single-word="false" fo:text-indent="0in" style:auto-text-indent="false"/>
    </style:style>
    <style:style style:name="P995" style:family="paragraph" style:parent-style-name="Standard">
      <style:paragraph-properties fo:margin-left="1.2417in" fo:margin-right="0in" fo:margin-top="0.0535in" fo:margin-bottom="0in" style:contextual-spacing="false" fo:text-align="left" style:justify-single-word="false" fo:text-indent="0in" style:auto-text-indent="false"/>
    </style:style>
    <style:style style:name="P996" style:family="paragraph" style:parent-style-name="Standard">
      <style:paragraph-properties fo:margin-left="1.2417in" fo:margin-right="2.0992in" fo:margin-top="0.0543in" fo:margin-bottom="0in" style:contextual-spacing="false" fo:text-align="justify" style:justify-single-word="false" fo:text-indent="0in" style:auto-text-indent="false"/>
    </style:style>
    <style:style style:name="P997" style:family="paragraph" style:parent-style-name="Text_20_body">
      <style:paragraph-properties fo:margin-top="0.022in" fo:margin-bottom="0in" style:contextual-spacing="false"/>
      <style:text-properties fo:font-size="7pt" style:font-size-asian="7pt"/>
    </style:style>
    <style:style style:name="P998" style:family="paragraph" style:parent-style-name="Standard">
      <style:paragraph-properties fo:margin-left="1.2417in" fo:margin-right="0in" fo:margin-top="0.0008in" fo:margin-bottom="0in" style:contextual-spacing="false" fo:text-align="justify" style:justify-single-word="false" fo:text-indent="0in" style:auto-text-indent="false"/>
    </style:style>
    <style:style style:name="P999" style:family="paragraph" style:parent-style-name="Text_20_body">
      <style:paragraph-properties fo:margin-top="0.0043in" fo:margin-bottom="0in" style:contextual-spacing="false"/>
      <style:text-properties fo:font-size="2.5pt" style:font-size-asian="2.5pt"/>
    </style:style>
    <style:style style:name="P1000" style:family="paragraph" style:parent-style-name="Table_20_Paragraph">
      <style:paragraph-properties fo:margin-left="0.0043in" fo:margin-right="-0.0201in" style:line-height-at-least="0.0835in" fo:text-align="justify" style:justify-single-word="false" fo:text-indent="-0.0008in" style:auto-text-indent="false"/>
    </style:style>
    <style:style style:name="P1001" style:family="paragraph" style:parent-style-name="Table_20_Paragraph">
      <style:text-properties fo:font-size="5.5pt" style:font-size-asian="5.5pt"/>
    </style:style>
    <style:style style:name="P1002" style:family="paragraph" style:parent-style-name="Table_20_Paragraph">
      <style:paragraph-properties fo:margin-left="0.0173in" fo:margin-right="0in" fo:margin-top="0.0008in" fo:margin-bottom="0in" style:contextual-spacing="false" fo:text-align="center" style:justify-single-word="false"/>
    </style:style>
    <style:style style:name="P1003" style:family="paragraph" style:parent-style-name="Table_20_Paragraph">
      <style:paragraph-properties fo:margin-left="0.2118in" fo:margin-right="0in" fo:margin-top="0.0008in" fo:margin-bottom="0in" style:contextual-spacing="false"/>
    </style:style>
    <style:style style:name="P1004" style:family="paragraph" style:parent-style-name="Table_20_Paragraph">
      <style:paragraph-properties fo:margin-left="0.0846in" fo:margin-right="0in" fo:margin-top="0.0008in" fo:margin-bottom="0in" style:contextual-spacing="false"/>
    </style:style>
    <style:style style:name="P1005" style:family="paragraph" style:parent-style-name="Table_20_Paragraph">
      <style:paragraph-properties fo:margin-left="0.1118in" fo:margin-right="0in" fo:margin-top="0.0437in" fo:margin-bottom="0in" style:contextual-spacing="false" fo:text-indent="0.0638in" style:auto-text-indent="false"/>
    </style:style>
    <style:style style:name="P1006" style:family="paragraph" style:parent-style-name="Table_20_Paragraph">
      <style:paragraph-properties fo:margin-left="0.0193in" fo:margin-right="0in" fo:margin-top="0.0008in" fo:margin-bottom="0in" style:contextual-spacing="false" fo:text-align="center" style:justify-single-word="false"/>
    </style:style>
    <style:style style:name="P1007" style:family="paragraph" style:parent-style-name="Table_20_Paragraph">
      <style:paragraph-properties fo:margin-left="0.1047in" fo:margin-right="0in" fo:margin-top="0.0437in" fo:margin-bottom="0in" style:contextual-spacing="false" fo:text-indent="-0.0646in" style:auto-text-indent="false"/>
    </style:style>
    <style:style style:name="P1008" style:family="paragraph" style:parent-style-name="Table_20_Paragraph">
      <style:paragraph-properties fo:margin-left="0.0839in" fo:margin-right="-0.0102in" fo:margin-top="0.0437in" fo:margin-bottom="0in" style:contextual-spacing="false" fo:text-indent="-0.0728in" style:auto-text-indent="false"/>
    </style:style>
    <style:style style:name="P1009" style:family="paragraph" style:parent-style-name="Table_20_Paragraph">
      <style:paragraph-properties fo:margin-left="0.0937in" fo:margin-right="0in" fo:margin-top="0.0437in" fo:margin-bottom="0in" style:contextual-spacing="false" fo:text-indent="0.0453in" style:auto-text-indent="false"/>
    </style:style>
    <style:style style:name="P1010" style:family="paragraph" style:parent-style-name="Table_20_Paragraph">
      <style:paragraph-properties fo:margin-left="0.0484in" fo:margin-right="0.0291in" fo:line-height="0.089in" fo:text-align="center" style:justify-single-word="false" fo:text-indent="-0.0008in" style:auto-text-indent="false"/>
    </style:style>
    <style:style style:name="P1011" style:family="paragraph" style:parent-style-name="Table_20_Paragraph">
      <style:paragraph-properties fo:margin-top="0.0091in" fo:margin-bottom="0in" style:contextual-spacing="false"/>
      <style:text-properties fo:font-size="4pt" style:font-size-asian="4pt"/>
    </style:style>
    <style:style style:name="P1012" style:family="paragraph" style:parent-style-name="Table_20_Paragraph">
      <style:paragraph-properties fo:margin-left="0.0043in" fo:margin-right="-0.0201in" fo:line-height="104%" fo:text-align="justify" style:justify-single-word="false">
        <style:tab-stops>
          <style:tab-stop style:position="0.4154in"/>
          <style:tab-stop style:position="0.5346in"/>
          <style:tab-stop style:position="0.6016in"/>
          <style:tab-stop style:position="0.6846in"/>
          <style:tab-stop style:position="0.7618in"/>
          <style:tab-stop style:position="0.8008in"/>
          <style:tab-stop style:position="0.8874in"/>
          <style:tab-stop style:position="1.0583in"/>
          <style:tab-stop style:position="1.1665in"/>
          <style:tab-stop style:position="1.2083in"/>
        </style:tab-stops>
      </style:paragraph-properties>
    </style:style>
    <style:style style:name="P1013" style:family="paragraph" style:parent-style-name="Table_20_Paragraph">
      <style:paragraph-properties fo:margin-left="0.0043in" fo:margin-right="0in" fo:margin-top="0.0028in" fo:margin-bottom="0in" style:contextual-spacing="false" fo:line-height="0.0508in" fo:text-align="justify" style:justify-single-word="false"/>
    </style:style>
    <style:style style:name="P1014" style:family="paragraph" style:parent-style-name="Table_20_Paragraph">
      <style:paragraph-properties fo:margin-top="0.0043in" fo:margin-bottom="0in" style:contextual-spacing="false"/>
      <style:text-properties fo:font-size="4pt" style:font-size-asian="4pt"/>
    </style:style>
    <style:style style:name="P1015" style:family="paragraph" style:parent-style-name="Table_20_Paragraph">
      <style:paragraph-properties fo:margin-left="0.0165in" fo:margin-right="-0.0102in" fo:line-height="104%" fo:text-align="center" style:justify-single-word="false" fo:text-indent="0.0008in" style:auto-text-indent="false"/>
    </style:style>
    <style:style style:name="P1016" style:family="paragraph" style:parent-style-name="Table_20_Paragraph">
      <style:paragraph-properties fo:margin-top="0.0063in" fo:margin-bottom="0in" style:contextual-spacing="false"/>
      <style:text-properties fo:font-size="4pt" style:font-size-asian="4pt"/>
    </style:style>
    <style:style style:name="P1017" style:family="paragraph" style:parent-style-name="Table_20_Paragraph">
      <style:paragraph-properties fo:margin-left="0.0201in" fo:margin-right="0in" fo:margin-top="0.0008in" fo:margin-bottom="0in" style:contextual-spacing="false" fo:line-height="104%" fo:text-align="center" style:justify-single-word="false"/>
    </style:style>
    <style:style style:name="P1018" style:family="paragraph" style:parent-style-name="Table_20_Paragraph">
      <style:paragraph-properties fo:margin-left="0.0193in" fo:margin-right="0.0016in" fo:text-align="center" style:justify-single-word="false"/>
    </style:style>
    <style:style style:name="P1019" style:family="paragraph" style:parent-style-name="Table_20_Paragraph">
      <style:paragraph-properties fo:margin-left="0.0693in" fo:margin-right="0in"/>
    </style:style>
    <style:style style:name="P1020" style:family="paragraph" style:parent-style-name="Table_20_Paragraph">
      <style:paragraph-properties fo:margin-left="0.0043in" fo:margin-right="-0.0201in" fo:line-height="104%" fo:text-align="justify" style:justify-single-word="false">
        <style:tab-stops>
          <style:tab-stop style:position="0.2799in"/>
        </style:tab-stops>
      </style:paragraph-properties>
    </style:style>
    <style:style style:name="P1021" style:family="paragraph" style:parent-style-name="Text_20_body">
      <style:paragraph-properties fo:margin-top="0.0689in" fo:margin-bottom="0in" style:contextual-spacing="false"/>
      <style:text-properties fo:font-size="7pt" style:font-size-asian="7pt"/>
    </style:style>
    <style:style style:name="P1022" style:family="paragraph" style:parent-style-name="Standard">
      <style:paragraph-properties fo:margin-left="1.2417in" fo:margin-right="0in" fo:margin-top="0.0008in" fo:margin-bottom="0in" style:contextual-spacing="false" fo:text-align="left" style:justify-single-word="false" fo:text-indent="0in" style:auto-text-indent="false"/>
    </style:style>
    <style:style style:name="P1023" style:family="paragraph" style:parent-style-name="Standard">
      <style:paragraph-properties fo:margin-left="1.2417in" fo:margin-right="0in" fo:margin-top="0.0543in" fo:margin-bottom="0in" style:contextual-spacing="false" fo:text-align="justify" style:justify-single-word="false" fo:text-indent="0in" style:auto-text-indent="false"/>
    </style:style>
    <style:style style:name="P1024" style:family="paragraph" style:parent-style-name="Standard">
      <style:paragraph-properties fo:margin-left="1.2417in" fo:margin-right="2.1909in" fo:margin-top="0.0547in" fo:margin-bottom="0in" style:contextual-spacing="false" fo:line-height="149%" fo:text-align="left" style:justify-single-word="false" fo:text-indent="-0.0008in" style:auto-text-indent="false"/>
    </style:style>
    <style:style style:name="P1025" style:family="paragraph" style:parent-style-name="Text_20_body" style:master-page-name="Converted45">
      <style:paragraph-properties style:page-number="auto"/>
      <style:text-properties fo:font-size="7pt" style:font-size-asian="7pt"/>
    </style:style>
    <style:style style:name="P1026" style:family="paragraph" style:parent-style-name="Text_20_body">
      <style:paragraph-properties fo:margin-top="0.0783in" fo:margin-bottom="0in" style:contextual-spacing="false"/>
      <style:text-properties fo:font-size="7pt" style:font-size-asian="7pt"/>
    </style:style>
    <style:style style:name="P1027" style:family="paragraph" style:parent-style-name="Standard">
      <style:paragraph-properties fo:margin-left="1.1508in" fo:margin-right="3.139in" fo:margin-top="0in" fo:margin-bottom="0in" style:contextual-spacing="false" style:line-height-at-least="0.2291in" fo:text-align="left" style:justify-single-word="false" fo:text-indent="1.2638in" style:auto-text-indent="false"/>
    </style:style>
    <style:style style:name="P1028" style:family="paragraph" style:parent-style-name="Standard">
      <style:paragraph-properties fo:margin-left="1.1508in" fo:margin-right="4.4902in" fo:margin-top="0.0217in" fo:margin-bottom="0in" style:contextual-spacing="false" fo:line-height="118%" fo:text-align="left" style:justify-single-word="false" fo:text-indent="0in" style:auto-text-indent="false"/>
    </style:style>
    <style:style style:name="P1029" style:family="paragraph" style:parent-style-name="Standard">
      <style:paragraph-properties fo:margin-left="1.1508in" fo:margin-right="0in" fo:margin-top="0.0571in" fo:margin-bottom="0in" style:contextual-spacing="false" fo:text-align="left" style:justify-single-word="false" fo:text-indent="0in" style:auto-text-indent="false"/>
    </style:style>
    <style:style style:name="P1030" style:family="paragraph" style:parent-style-name="Standard">
      <style:paragraph-properties fo:margin-left="1.1508in" fo:margin-right="2.0181in" fo:margin-top="0.0602in" fo:margin-bottom="0in" style:contextual-spacing="false" fo:line-height="118%" fo:text-align="justify" style:justify-single-word="false" fo:text-indent="0in" style:auto-text-indent="false"/>
    </style:style>
    <style:style style:name="P1031" style:family="paragraph" style:parent-style-name="Text_20_body">
      <style:paragraph-properties fo:margin-top="0.0319in" fo:margin-bottom="0in" style:contextual-spacing="false"/>
      <style:text-properties fo:font-size="7pt" style:font-size-asian="7pt"/>
    </style:style>
    <style:style style:name="P1032" style:family="paragraph" style:parent-style-name="Standard">
      <style:paragraph-properties fo:margin-left="1.1508in" fo:margin-right="0in" fo:margin-top="0.0008in" fo:margin-bottom="0in" style:contextual-spacing="false" fo:text-align="justify" style:justify-single-word="false" fo:text-indent="0in" style:auto-text-indent="false"/>
    </style:style>
    <style:style style:name="P1033" style:family="paragraph" style:parent-style-name="Table_20_Paragraph">
      <style:paragraph-properties fo:margin-left="0.0047in" fo:margin-right="-0.0063in" fo:margin-top="0.0047in" fo:margin-bottom="0in" style:contextual-spacing="false" fo:line-height="105%"/>
    </style:style>
    <style:style style:name="P1034" style:family="paragraph" style:parent-style-name="Table_20_Paragraph">
      <style:paragraph-properties fo:margin-left="0.0047in" fo:margin-right="0in" fo:line-height="0.0772in"/>
    </style:style>
    <style:style style:name="P1035" style:family="paragraph" style:parent-style-name="Table_20_Paragraph">
      <style:paragraph-properties fo:margin-top="0.0063in" fo:margin-bottom="0in" style:contextual-spacing="false"/>
      <style:text-properties fo:font-size="5.5pt" style:font-size-asian="5.5pt"/>
    </style:style>
    <style:style style:name="P1036" style:family="paragraph" style:parent-style-name="Table_20_Paragraph">
      <style:paragraph-properties fo:margin-left="0.0181in" fo:margin-right="0in" fo:margin-top="0.0008in" fo:margin-bottom="0in" style:contextual-spacing="false" fo:text-align="center" style:justify-single-word="false"/>
    </style:style>
    <style:style style:name="P1037" style:family="paragraph" style:parent-style-name="Table_20_Paragraph">
      <style:paragraph-properties fo:margin-left="0.2193in" fo:margin-right="0in" fo:margin-top="0.0008in" fo:margin-bottom="0in" style:contextual-spacing="false"/>
    </style:style>
    <style:style style:name="P1038" style:family="paragraph" style:parent-style-name="Table_20_Paragraph">
      <style:paragraph-properties fo:margin-left="0.0874in" fo:margin-right="0in" fo:margin-top="0.0484in" fo:margin-bottom="0in" style:contextual-spacing="false" fo:line-height="105%" fo:text-indent="0.0665in" style:auto-text-indent="false"/>
    </style:style>
    <style:style style:name="P1039" style:family="paragraph" style:parent-style-name="Table_20_Paragraph">
      <style:paragraph-properties fo:margin-left="0.0189in" fo:margin-right="0in" fo:margin-top="0.0008in" fo:margin-bottom="0in" style:contextual-spacing="false" fo:text-align="center" style:justify-single-word="false"/>
    </style:style>
    <style:style style:name="P1040" style:family="paragraph" style:parent-style-name="Table_20_Paragraph">
      <style:paragraph-properties fo:margin-left="0.1083in" fo:margin-right="0in" fo:margin-top="0.0484in" fo:margin-bottom="0in" style:contextual-spacing="false" fo:line-height="105%" fo:text-indent="-0.0673in" style:auto-text-indent="false"/>
    </style:style>
    <style:style style:name="P1041" style:family="paragraph" style:parent-style-name="Table_20_Paragraph">
      <style:paragraph-properties fo:margin-left="0.1154in" fo:margin-right="0.0193in" fo:margin-top="0.0484in" fo:margin-bottom="0in" style:contextual-spacing="false" fo:line-height="105%" fo:text-indent="-0.0756in" style:auto-text-indent="false"/>
    </style:style>
    <style:style style:name="P1042" style:family="paragraph" style:parent-style-name="Table_20_Paragraph">
      <style:paragraph-properties fo:margin-left="0.0972in" fo:margin-right="0.0756in" fo:margin-top="0.0484in" fo:margin-bottom="0in" style:contextual-spacing="false" fo:line-height="105%" fo:text-indent="0.0472in" style:auto-text-indent="false"/>
    </style:style>
    <style:style style:name="P1043" style:family="paragraph" style:parent-style-name="Table_20_Paragraph">
      <style:paragraph-properties fo:margin-left="0.0508in" fo:margin-right="0.0327in" fo:line-height="0.0917in" fo:text-align="center" style:justify-single-word="false" fo:text-indent="0.0008in" style:auto-text-indent="false"/>
    </style:style>
    <style:style style:name="P1044" style:family="paragraph" style:parent-style-name="Table_20_Paragraph">
      <style:paragraph-properties fo:margin-top="0.002in" fo:margin-bottom="0in" style:contextual-spacing="false"/>
      <style:text-properties fo:font-size="4pt" style:font-size-asian="4pt"/>
    </style:style>
    <style:style style:name="P1045" style:family="paragraph" style:parent-style-name="Table_20_Paragraph">
      <style:paragraph-properties fo:margin-left="0.0043in" fo:margin-right="-0.0201in" fo:line-height="0.0693in" fo:text-align="justify" style:justify-single-word="false">
        <style:tab-stops>
          <style:tab-stop style:position="0.5945in"/>
          <style:tab-stop style:position="1.0346in"/>
          <style:tab-stop style:position="1.1362in"/>
        </style:tab-stops>
      </style:paragraph-properties>
    </style:style>
    <style:style style:name="P1046" style:family="paragraph" style:parent-style-name="Table_20_Paragraph">
      <style:paragraph-properties fo:margin-left="0.152in" fo:margin-right="0in"/>
    </style:style>
    <style:style style:name="P1047" style:family="paragraph" style:parent-style-name="Table_20_Paragraph">
      <style:paragraph-properties fo:margin-left="0.0717in" fo:margin-right="0in"/>
    </style:style>
    <style:style style:name="P1048" style:family="paragraph" style:parent-style-name="Table_20_Paragraph">
      <style:paragraph-properties fo:margin-top="0.0555in" fo:margin-bottom="0in" style:contextual-spacing="false"/>
      <style:text-properties fo:font-size="4pt" style:font-size-asian="4pt"/>
    </style:style>
    <style:style style:name="P1049" style:family="paragraph" style:parent-style-name="Table_20_Paragraph">
      <style:paragraph-properties fo:margin-left="0.0043in" fo:margin-right="-0.0201in" fo:line-height="108%" fo:text-align="justify" style:justify-single-word="false">
        <style:tab-stops>
          <style:tab-stop style:position="0.2917in"/>
        </style:tab-stops>
      </style:paragraph-properties>
    </style:style>
    <style:style style:name="P1050" style:family="paragraph" style:parent-style-name="Text_20_body">
      <style:paragraph-properties fo:margin-top="0.0807in" fo:margin-bottom="0in" style:contextual-spacing="false"/>
      <style:text-properties fo:font-size="7pt" style:font-size-asian="7pt"/>
    </style:style>
    <style:style style:name="P1051" style:family="paragraph" style:parent-style-name="Standard">
      <style:paragraph-properties fo:margin-left="1.1508in" fo:margin-right="0in" fo:margin-top="0in" fo:margin-bottom="0in" style:contextual-spacing="false" fo:text-align="left" style:justify-single-word="false" fo:text-indent="0in" style:auto-text-indent="false"/>
    </style:style>
    <style:style style:name="P1052" style:family="paragraph" style:parent-style-name="Standard">
      <style:paragraph-properties fo:margin-left="1.1508in" fo:margin-right="0in" fo:margin-top="0.0602in" fo:margin-bottom="0in" style:contextual-spacing="false" fo:text-align="justify" style:justify-single-word="false" fo:text-indent="0in" style:auto-text-indent="false"/>
    </style:style>
    <style:style style:name="P1053" style:family="paragraph" style:parent-style-name="Standard">
      <style:paragraph-properties fo:margin-left="1.1508in" fo:margin-right="0in" fo:margin-top="0.061in" fo:margin-bottom="0in" style:contextual-spacing="false" fo:text-align="left" style:justify-single-word="false" fo:text-indent="0in" style:auto-text-indent="false"/>
    </style:style>
    <style:style style:name="P1054" style:family="paragraph" style:parent-style-name="Standard">
      <style:paragraph-properties fo:margin-left="1.1508in" fo:margin-right="2.1311in" fo:margin-top="0.0602in" fo:margin-bottom="0in" style:contextual-spacing="false" fo:line-height="154%" fo:text-align="left" style:justify-single-word="false" fo:text-indent="-0.0008in" style:auto-text-indent="false"/>
    </style:style>
    <style:style style:name="P1055" style:family="paragraph" style:parent-style-name="Text_20_body" style:master-page-name="Converted46">
      <style:paragraph-properties style:page-number="auto"/>
      <style:text-properties fo:font-size="7pt" style:font-size-asian="7pt"/>
    </style:style>
    <style:style style:name="P1056" style:family="paragraph" style:parent-style-name="Text_20_body">
      <style:paragraph-properties fo:margin-top="0.0839in" fo:margin-bottom="0in" style:contextual-spacing="false"/>
      <style:text-properties fo:font-size="7pt" style:font-size-asian="7pt"/>
    </style:style>
    <style:style style:name="P1057" style:family="paragraph" style:parent-style-name="Standard">
      <style:paragraph-properties fo:margin-left="1.1846in" fo:margin-right="3.139in" fo:margin-top="0in" fo:margin-bottom="0in" style:contextual-spacing="false" style:line-height-at-least="0.222in" fo:text-align="left" style:justify-single-word="false" fo:text-indent="1.2453in" style:auto-text-indent="false"/>
    </style:style>
    <style:style style:name="P1058" style:family="paragraph" style:parent-style-name="Standard">
      <style:paragraph-properties fo:margin-left="1.1846in" fo:margin-right="4.5638in" fo:margin-top="0.0228in" fo:margin-bottom="0in" style:contextual-spacing="false" fo:line-height="116%" fo:text-align="left" style:justify-single-word="false" fo:text-indent="0in" style:auto-text-indent="false"/>
    </style:style>
    <style:style style:name="P1059" style:family="paragraph" style:parent-style-name="Standard">
      <style:paragraph-properties fo:margin-left="1.1846in" fo:margin-right="1.7854in" fo:margin-top="0.0575in" fo:margin-bottom="0in" style:contextual-spacing="false" fo:line-height="101%" fo:text-align="left" style:justify-single-word="false" fo:text-indent="0in" style:auto-text-indent="false"/>
    </style:style>
    <style:style style:name="P1060" style:family="paragraph" style:parent-style-name="Standard">
      <style:paragraph-properties fo:margin-left="1.1846in" fo:margin-right="2.0528in" fo:margin-top="0.0571in" fo:margin-bottom="0in" style:contextual-spacing="false" fo:line-height="116%" fo:text-align="justify" style:justify-single-word="false" fo:text-indent="0in" style:auto-text-indent="false"/>
    </style:style>
    <style:style style:name="P1061" style:family="paragraph" style:parent-style-name="Standard">
      <style:paragraph-properties fo:margin-left="1.1846in" fo:margin-right="0in" fo:margin-top="0in" fo:margin-bottom="0in" style:contextual-spacing="false" fo:text-align="justify" style:justify-single-word="false" fo:text-indent="0in" style:auto-text-indent="false"/>
    </style:style>
    <style:style style:name="P1062" style:family="paragraph" style:parent-style-name="Standard">
      <style:paragraph-properties fo:margin-left="1.5398in" fo:margin-right="4.0555in" fo:margin-top="0in" fo:margin-bottom="0in" style:contextual-spacing="false" fo:text-align="center" style:justify-single-word="false" fo:text-indent="0in" style:auto-text-indent="false"/>
    </style:style>
    <style:style style:name="P1063" style:family="paragraph" style:parent-style-name="Text_20_body">
      <style:paragraph-properties fo:margin-top="0.0516in" fo:margin-bottom="0in" style:contextual-spacing="false"/>
      <style:text-properties fo:font-size="4pt" style:font-size-asian="4pt"/>
    </style:style>
    <style:style style:name="P1064" style:family="paragraph" style:parent-style-name="Standard">
      <style:paragraph-properties fo:margin-left="1.1846in" fo:margin-right="0in" fo:margin-top="0in" fo:margin-bottom="0in" style:contextual-spacing="false" fo:text-align="left" style:justify-single-word="false" fo:text-indent="0in" style:auto-text-indent="false"/>
    </style:style>
    <style:style style:name="P1065" style:family="paragraph" style:parent-style-name="Standard">
      <style:paragraph-properties fo:margin-left="1.1846in" fo:margin-right="0in" fo:margin-top="0.0583in" fo:margin-bottom="0in" style:contextual-spacing="false" fo:text-align="justify" style:justify-single-word="false" fo:text-indent="0in" style:auto-text-indent="false"/>
    </style:style>
    <style:style style:name="P1066" style:family="paragraph" style:parent-style-name="Standard">
      <style:paragraph-properties fo:margin-left="1.1846in" fo:margin-right="0in" fo:margin-top="0.0583in" fo:margin-bottom="0in" style:contextual-spacing="false" fo:text-align="left" style:justify-single-word="false" fo:text-indent="0in" style:auto-text-indent="false"/>
    </style:style>
    <style:style style:name="P1067" style:family="paragraph" style:parent-style-name="Standard">
      <style:paragraph-properties fo:margin-left="1.1846in" fo:margin-right="2.0665in" fo:margin-top="0.0583in" fo:margin-bottom="0in" style:contextual-spacing="false" fo:line-height="152%" fo:text-align="justify" style:justify-single-word="false" fo:text-indent="0in" style:auto-text-indent="false"/>
    </style:style>
    <style:style style:name="P1068" style:family="paragraph" style:parent-style-name="Text_20_body" style:master-page-name="Converted47">
      <style:paragraph-properties style:page-number="auto"/>
      <style:text-properties fo:font-size="7pt" style:font-size-asian="7pt"/>
    </style:style>
    <style:style style:name="P1069" style:family="paragraph" style:parent-style-name="Standard">
      <style:paragraph-properties fo:margin-left="1.2291in" fo:margin-right="3.2972in" fo:margin-top="0in" fo:margin-bottom="0in" style:contextual-spacing="false" style:line-height-at-least="0.222in" fo:text-align="left" style:justify-single-word="false" fo:text-indent="1.2236in" style:auto-text-indent="false"/>
    </style:style>
    <style:style style:name="P1070" style:family="paragraph" style:parent-style-name="Standard">
      <style:paragraph-properties fo:margin-left="1.2291in" fo:margin-right="4.4902in" fo:margin-top="0.0165in" fo:margin-bottom="0in" style:contextual-spacing="false" fo:line-height="114%" fo:text-align="left" style:justify-single-word="false" fo:text-indent="0in" style:auto-text-indent="false"/>
    </style:style>
    <style:style style:name="P1071" style:family="paragraph" style:parent-style-name="Standard">
      <style:paragraph-properties fo:margin-left="1.2291in" fo:margin-right="0in" fo:margin-top="0.0563in" fo:margin-bottom="0in" style:contextual-spacing="false" fo:text-align="left" style:justify-single-word="false" fo:text-indent="0in" style:auto-text-indent="false"/>
    </style:style>
    <style:style style:name="P1072" style:family="paragraph" style:parent-style-name="Standard">
      <style:paragraph-properties fo:margin-left="1.2291in" fo:margin-right="2.089in" fo:margin-top="0.0547in" fo:margin-bottom="0in" style:contextual-spacing="false" fo:line-height="114%" fo:text-align="justify" style:justify-single-word="false" fo:text-indent="0in" style:auto-text-indent="false"/>
    </style:style>
    <style:style style:name="P1073" style:family="paragraph" style:parent-style-name="Text_20_body">
      <style:paragraph-properties fo:margin-top="0.0291in" fo:margin-bottom="0in" style:contextual-spacing="false"/>
      <style:text-properties fo:font-size="7pt" style:font-size-asian="7pt"/>
    </style:style>
    <style:style style:name="P1074" style:family="paragraph" style:parent-style-name="Standard">
      <style:paragraph-properties fo:margin-left="1.2291in" fo:margin-right="0in" fo:margin-top="0in" fo:margin-bottom="0in" style:contextual-spacing="false" fo:text-align="justify" style:justify-single-word="false" fo:text-indent="0in" style:auto-text-indent="false"/>
    </style:style>
    <style:style style:name="P1075" style:family="paragraph" style:parent-style-name="Table_20_Paragraph">
      <style:paragraph-properties fo:margin-left="0.0043in" fo:margin-right="-0.0201in" fo:line-height="0.0874in"/>
    </style:style>
    <style:style style:name="P1076" style:family="paragraph" style:parent-style-name="Table_20_Paragraph">
      <style:paragraph-properties fo:margin-left="0.0043in" fo:margin-right="-0.0201in" style:line-height-at-least="0.0902in"/>
    </style:style>
    <style:style style:name="P1077" style:family="paragraph" style:parent-style-name="Table_20_Paragraph">
      <style:paragraph-properties fo:margin-left="0.0181in" fo:margin-right="0.0008in" fo:margin-top="0.0866in" fo:margin-bottom="0in" style:contextual-spacing="false" fo:text-align="center" style:justify-single-word="false"/>
    </style:style>
    <style:style style:name="P1078" style:family="paragraph" style:parent-style-name="Table_20_Paragraph">
      <style:paragraph-properties fo:margin-left="0.2134in" fo:margin-right="0in" fo:margin-top="0.0866in" fo:margin-bottom="0in" style:contextual-spacing="false"/>
    </style:style>
    <style:style style:name="P1079" style:family="paragraph" style:parent-style-name="Table_20_Paragraph">
      <style:paragraph-properties fo:margin-left="0.0854in" fo:margin-right="0in" fo:margin-top="0.0866in" fo:margin-bottom="0in" style:contextual-spacing="false"/>
    </style:style>
    <style:style style:name="P1080" style:family="paragraph" style:parent-style-name="Table_20_Paragraph">
      <style:paragraph-properties fo:margin-left="0.0854in" fo:margin-right="0in" fo:margin-top="0.0425in" fo:margin-bottom="0in" style:contextual-spacing="false" fo:text-indent="0.0646in" style:auto-text-indent="false"/>
    </style:style>
    <style:style style:name="P1081" style:family="paragraph" style:parent-style-name="Table_20_Paragraph">
      <style:paragraph-properties fo:margin-left="0.0193in" fo:margin-right="0in" fo:margin-top="0.0866in" fo:margin-bottom="0in" style:contextual-spacing="false" fo:text-align="center" style:justify-single-word="false"/>
    </style:style>
    <style:style style:name="P1082" style:family="paragraph" style:parent-style-name="Table_20_Paragraph">
      <style:paragraph-properties fo:margin-left="0.1055in" fo:margin-right="0in" fo:margin-top="0.0425in" fo:margin-bottom="0in" style:contextual-spacing="false" fo:text-indent="-0.0646in" style:auto-text-indent="false"/>
    </style:style>
    <style:style style:name="P1083" style:family="paragraph" style:parent-style-name="Table_20_Paragraph">
      <style:paragraph-properties fo:margin-left="0.0854in" fo:margin-right="-0.0102in" fo:margin-top="0.0425in" fo:margin-bottom="0in" style:contextual-spacing="false" fo:text-indent="-0.0736in" style:auto-text-indent="false"/>
    </style:style>
    <style:style style:name="P1084" style:family="paragraph" style:parent-style-name="Table_20_Paragraph">
      <style:paragraph-properties fo:margin-left="0.0957in" fo:margin-right="0in" fo:margin-top="0.0425in" fo:margin-bottom="0in" style:contextual-spacing="false" fo:text-indent="0.0457in" style:auto-text-indent="false"/>
    </style:style>
    <style:style style:name="P1085" style:family="paragraph" style:parent-style-name="Table_20_Paragraph">
      <style:paragraph-properties fo:margin-left="0.0508in" fo:margin-right="0.0256in" fo:line-height="101%" fo:text-indent="0.1008in" style:auto-text-indent="false"/>
    </style:style>
    <style:style style:name="P1086" style:family="paragraph" style:parent-style-name="Table_20_Paragraph">
      <style:paragraph-properties fo:margin-left="0.1055in" fo:margin-right="0in" fo:line-height="0.0744in"/>
    </style:style>
    <style:style style:name="P1087" style:family="paragraph" style:parent-style-name="Table_20_Paragraph">
      <style:paragraph-properties fo:margin-top="0.0028in" fo:margin-bottom="0in" style:contextual-spacing="false"/>
      <style:text-properties fo:font-size="4pt" style:font-size-asian="4pt"/>
    </style:style>
    <style:style style:name="P1088" style:family="paragraph" style:parent-style-name="Table_20_Paragraph">
      <style:paragraph-properties fo:margin-left="0.0047in" fo:margin-right="-0.0201in" fo:line-height="0.0665in" fo:text-align="justify" style:justify-single-word="false">
        <style:tab-stops>
          <style:tab-stop style:position="0.65in"/>
          <style:tab-stop style:position="1.0028in"/>
        </style:tab-stops>
      </style:paragraph-properties>
    </style:style>
    <style:style style:name="P1089" style:family="paragraph" style:parent-style-name="Table_20_Paragraph">
      <style:paragraph-properties fo:margin-top="0.0335in" fo:margin-bottom="0in" style:contextual-spacing="false"/>
      <style:text-properties fo:font-size="4pt" style:font-size-asian="4pt"/>
    </style:style>
    <style:style style:name="P1090" style:family="paragraph" style:parent-style-name="Table_20_Paragraph">
      <style:paragraph-properties fo:margin-left="0.172in" fo:margin-right="0.0134in" fo:line-height="105%" fo:text-indent="-0.1366in" style:auto-text-indent="false"/>
    </style:style>
    <style:style style:name="P1091" style:family="paragraph" style:parent-style-name="Table_20_Paragraph">
      <style:paragraph-properties fo:margin-left="0.0425in" fo:margin-right="0in"/>
    </style:style>
    <style:style style:name="P1092" style:family="paragraph" style:parent-style-name="Table_20_Paragraph">
      <style:paragraph-properties fo:margin-left="0.0193in" fo:margin-right="0.0008in" fo:text-align="center" style:justify-single-word="false"/>
    </style:style>
    <style:style style:name="P1093" style:family="paragraph" style:parent-style-name="Table_20_Paragraph">
      <style:paragraph-properties fo:margin-left="0.0193in" fo:margin-right="0in" fo:text-align="center" style:justify-single-word="false"/>
    </style:style>
    <style:style style:name="P1094" style:family="paragraph" style:parent-style-name="Table_20_Paragraph">
      <style:paragraph-properties fo:margin-left="0.0709in" fo:margin-right="0in"/>
    </style:style>
    <style:style style:name="P1095" style:family="paragraph" style:parent-style-name="Table_20_Paragraph">
      <style:paragraph-properties fo:margin-top="0.061in" fo:margin-bottom="0in" style:contextual-spacing="false"/>
      <style:text-properties fo:font-size="4pt" style:font-size-asian="4pt"/>
    </style:style>
    <style:style style:name="P1096" style:family="paragraph" style:parent-style-name="Table_20_Paragraph">
      <style:paragraph-properties fo:margin-left="0.0063in" fo:margin-right="-0.0201in" fo:line-height="105%" fo:text-align="justify" style:justify-single-word="false">
        <style:tab-stops>
          <style:tab-stop style:position="0.2835in"/>
        </style:tab-stops>
      </style:paragraph-properties>
    </style:style>
    <style:style style:name="P1097" style:family="paragraph" style:parent-style-name="Text_20_body">
      <style:paragraph-properties fo:margin-top="0.0709in" fo:margin-bottom="0in" style:contextual-spacing="false"/>
      <style:text-properties fo:font-size="7pt" style:font-size-asian="7pt"/>
    </style:style>
    <style:style style:name="P1098" style:family="paragraph" style:parent-style-name="Standard">
      <style:paragraph-properties fo:margin-left="1.2291in" fo:margin-right="0in" fo:margin-top="0in" fo:margin-bottom="0in" style:contextual-spacing="false" fo:text-align="left" style:justify-single-word="false" fo:text-indent="0in" style:auto-text-indent="false"/>
    </style:style>
    <style:style style:name="P1099" style:family="paragraph" style:parent-style-name="Standard">
      <style:paragraph-properties fo:margin-left="1.2291in" fo:margin-right="0in" fo:margin-top="0.0555in" fo:margin-bottom="0in" style:contextual-spacing="false" fo:text-align="justify" style:justify-single-word="false" fo:text-indent="0in" style:auto-text-indent="false"/>
    </style:style>
    <style:style style:name="P1100" style:family="paragraph" style:parent-style-name="Standard">
      <style:paragraph-properties fo:margin-left="1.2291in" fo:margin-right="0in" fo:margin-top="0.0547in" fo:margin-bottom="0in" style:contextual-spacing="false" fo:text-align="left" style:justify-single-word="false" fo:text-indent="0in" style:auto-text-indent="false"/>
    </style:style>
    <style:style style:name="P1101" style:family="paragraph" style:parent-style-name="Standard">
      <style:paragraph-properties fo:margin-left="1.2291in" fo:margin-right="2.128in" fo:margin-top="0.0555in" fo:margin-bottom="0in" style:contextual-spacing="false" fo:line-height="149%" fo:text-align="justify" style:justify-single-word="false" fo:text-indent="0in" style:auto-text-indent="false"/>
    </style:style>
    <style:style style:name="P1102" style:family="paragraph" style:parent-style-name="Text_20_body" style:master-page-name="Converted48">
      <style:paragraph-properties style:page-number="auto"/>
      <style:text-properties fo:font-size="6.5pt" style:font-size-asian="6.5pt"/>
    </style:style>
    <style:style style:name="P1103" style:family="paragraph" style:parent-style-name="Text_20_body">
      <style:paragraph-properties fo:margin-top="0.0819in" fo:margin-bottom="0in" style:contextual-spacing="false"/>
      <style:text-properties fo:font-size="6.5pt" style:font-size-asian="6.5pt"/>
    </style:style>
    <style:style style:name="P1104" style:family="paragraph" style:parent-style-name="Standard">
      <style:paragraph-properties fo:margin-left="1.2673in" fo:margin-right="3.2972in" fo:margin-top="0.0008in" fo:margin-bottom="0in" style:contextual-spacing="false" style:line-height-at-least="0.2154in" fo:text-align="left" style:justify-single-word="false" fo:text-indent="1.2047in" style:auto-text-indent="false"/>
    </style:style>
    <style:style style:name="P1105" style:family="paragraph" style:parent-style-name="Standard">
      <style:paragraph-properties fo:margin-left="1.2673in" fo:margin-right="4.4902in" fo:margin-top="0.0256in" fo:margin-bottom="0in" style:contextual-spacing="false" fo:line-height="121%" fo:text-align="left" style:justify-single-word="false" fo:text-indent="0in" style:auto-text-indent="false"/>
    </style:style>
    <style:style style:name="P1106" style:family="paragraph" style:parent-style-name="Standard">
      <style:paragraph-properties fo:margin-left="1.2673in" fo:margin-right="0in" fo:margin-top="0.0555in" fo:margin-bottom="0in" style:contextual-spacing="false" fo:text-align="left" style:justify-single-word="false" fo:text-indent="0in" style:auto-text-indent="false"/>
    </style:style>
    <style:style style:name="P1107" style:family="paragraph" style:parent-style-name="Standard">
      <style:paragraph-properties fo:margin-left="1.2673in" fo:margin-right="2.1201in" fo:margin-top="0.0602in" fo:margin-bottom="0in" style:contextual-spacing="false" fo:line-height="121%" fo:text-align="justify" style:justify-single-word="false" fo:text-indent="0in" style:auto-text-indent="false"/>
    </style:style>
    <style:style style:name="P1108" style:family="paragraph" style:parent-style-name="Text_20_body">
      <style:paragraph-properties fo:margin-top="0.0339in" fo:margin-bottom="0in" style:contextual-spacing="false"/>
      <style:text-properties fo:font-size="6.5pt" style:font-size-asian="6.5pt"/>
    </style:style>
    <style:style style:name="P1109" style:family="paragraph" style:parent-style-name="Standard">
      <style:paragraph-properties fo:margin-left="1.2673in" fo:margin-right="0in" fo:margin-top="0in" fo:margin-bottom="0in" style:contextual-spacing="false" fo:text-align="justify" style:justify-single-word="false" fo:text-indent="0in" style:auto-text-indent="false"/>
    </style:style>
    <style:style style:name="P1110" style:family="paragraph" style:parent-style-name="Text_20_body">
      <style:paragraph-properties fo:margin-top="0.0047in" fo:margin-bottom="0in" style:contextual-spacing="false"/>
      <style:text-properties fo:font-size="2.5pt" style:font-size-asian="2.5pt"/>
    </style:style>
    <style:style style:name="P1111" style:family="paragraph" style:parent-style-name="Table_20_Paragraph">
      <style:paragraph-properties fo:margin-left="0.0043in" fo:margin-right="-0.0102in" style:line-height-at-least="0.0835in"/>
    </style:style>
    <style:style style:name="P1112" style:family="paragraph" style:parent-style-name="Table_20_Paragraph">
      <style:paragraph-properties fo:margin-top="0.0016in" fo:margin-bottom="0in" style:contextual-spacing="false"/>
      <style:text-properties fo:font-size="5.5pt" style:font-size-asian="5.5pt"/>
    </style:style>
    <style:style style:name="P1113" style:family="paragraph" style:parent-style-name="Table_20_Paragraph">
      <style:paragraph-properties fo:margin-left="0.2091in" fo:margin-right="0in"/>
    </style:style>
    <style:style style:name="P1114" style:family="paragraph" style:parent-style-name="Table_20_Paragraph">
      <style:paragraph-properties fo:margin-left="0.0075in" fo:margin-right="-0.0201in" fo:text-align="center" style:justify-single-word="false"/>
    </style:style>
    <style:style style:name="P1115" style:family="paragraph" style:parent-style-name="Table_20_Paragraph">
      <style:paragraph-properties fo:margin-left="0.102in" fo:margin-right="0.0217in" fo:margin-top="0.0453in" fo:margin-bottom="0in" style:contextual-spacing="false" fo:text-indent="-0.0638in" style:auto-text-indent="false"/>
    </style:style>
    <style:style style:name="P1116" style:family="paragraph" style:parent-style-name="Table_20_Paragraph">
      <style:paragraph-properties fo:margin-left="0.0819in" fo:margin-right="-0.0102in" fo:margin-top="0.0453in" fo:margin-bottom="0in" style:contextual-spacing="false" fo:text-indent="-0.072in" style:auto-text-indent="false"/>
    </style:style>
    <style:style style:name="P1117" style:family="paragraph" style:parent-style-name="Table_20_Paragraph">
      <style:paragraph-properties fo:margin-left="0.0909in" fo:margin-right="0.0752in" fo:margin-top="0.0453in" fo:margin-bottom="0in" style:contextual-spacing="false" fo:text-indent="0.0453in" style:auto-text-indent="false"/>
    </style:style>
    <style:style style:name="P1118" style:family="paragraph" style:parent-style-name="Table_20_Paragraph">
      <style:paragraph-properties fo:margin-left="0.0445in" fo:margin-right="0.0335in" style:line-height-at-least="0.0835in" fo:text-align="center" style:justify-single-word="false" fo:text-indent="-0.0008in" style:auto-text-indent="false"/>
    </style:style>
    <style:style style:name="P1119" style:family="paragraph" style:parent-style-name="Table_20_Paragraph">
      <style:paragraph-properties fo:margin-left="0.0043in" fo:margin-right="-0.0201in" fo:line-height="0.0654in" fo:text-align="justify" style:justify-single-word="false"/>
    </style:style>
    <style:style style:name="P1120" style:family="paragraph" style:parent-style-name="Table_20_Paragraph">
      <style:paragraph-properties fo:margin-top="0.0508in" fo:margin-bottom="0in" style:contextual-spacing="false"/>
      <style:text-properties fo:font-size="4pt" style:font-size-asian="4pt"/>
    </style:style>
    <style:style style:name="P1121" style:family="paragraph" style:parent-style-name="Table_20_Paragraph">
      <style:paragraph-properties fo:margin-left="0.1102in" fo:margin-right="0in" fo:line-height="103%" fo:text-indent="-0.0791in" style:auto-text-indent="false"/>
    </style:style>
    <style:style style:name="P1122" style:family="paragraph" style:parent-style-name="Table_20_Paragraph">
      <style:paragraph-properties fo:margin-left="0.0138in" fo:margin-right="0in" fo:text-align="center" style:justify-single-word="false"/>
    </style:style>
    <style:style style:name="P1123" style:family="paragraph" style:parent-style-name="Table_20_Paragraph">
      <style:paragraph-properties fo:margin-left="0.0902in" fo:margin-right="0in"/>
    </style:style>
    <style:style style:name="P1124" style:family="paragraph" style:parent-style-name="Table_20_Paragraph">
      <style:paragraph-properties fo:margin-top="0.0161in" fo:margin-bottom="0in" style:contextual-spacing="false"/>
      <style:text-properties fo:font-size="4pt" style:font-size-asian="4pt"/>
    </style:style>
    <style:style style:name="P1125" style:family="paragraph" style:parent-style-name="Table_20_Paragraph">
      <style:paragraph-properties fo:margin-left="0.0016in" fo:margin-right="-0.0102in" fo:line-height="103%" fo:text-align="justify" style:justify-single-word="false">
        <style:tab-stops>
          <style:tab-stop style:position="0.2744in"/>
        </style:tab-stops>
      </style:paragraph-properties>
    </style:style>
    <style:style style:name="P1126" style:family="paragraph" style:parent-style-name="Text_20_body">
      <style:paragraph-properties fo:margin-top="0.0807in" fo:margin-bottom="0in" style:contextual-spacing="false"/>
      <style:text-properties fo:font-size="6.5pt" style:font-size-asian="6.5pt"/>
    </style:style>
    <style:style style:name="P1127" style:family="paragraph" style:parent-style-name="Standard">
      <style:paragraph-properties fo:margin-left="1.2673in" fo:margin-right="0in" fo:margin-top="0in" fo:margin-bottom="0in" style:contextual-spacing="false" fo:text-align="left" style:justify-single-word="false" fo:text-indent="0in" style:auto-text-indent="false"/>
    </style:style>
    <style:style style:name="P1128" style:family="paragraph" style:parent-style-name="Standard">
      <style:paragraph-properties fo:margin-left="1.2673in" fo:margin-right="0in" fo:margin-top="0.061in" fo:margin-bottom="0in" style:contextual-spacing="false" fo:text-align="justify" style:justify-single-word="false" fo:text-indent="0in" style:auto-text-indent="false"/>
    </style:style>
    <style:style style:name="P1129" style:family="paragraph" style:parent-style-name="Standard">
      <style:paragraph-properties fo:margin-left="1.2673in" fo:margin-right="0in" fo:margin-top="0.0602in" fo:margin-bottom="0in" style:contextual-spacing="false" fo:text-align="left" style:justify-single-word="false" fo:text-indent="0in" style:auto-text-indent="false"/>
    </style:style>
    <style:style style:name="P1130" style:family="paragraph" style:parent-style-name="Standard">
      <style:paragraph-properties fo:margin-left="1.2673in" fo:margin-right="2.1165in" fo:margin-top="0.0602in" fo:margin-bottom="0in" style:contextual-spacing="false" fo:line-height="159%" fo:text-align="justify" style:justify-single-word="false" fo:text-indent="0in" style:auto-text-indent="false"/>
    </style:style>
    <style:style style:name="P1131" style:family="paragraph" style:parent-style-name="Text_20_body" style:master-page-name="Converted49">
      <style:paragraph-properties style:page-number="auto"/>
      <style:text-properties fo:font-size="11pt" style:font-size-asian="11pt"/>
    </style:style>
    <style:style style:name="P1132" style:family="paragraph" style:parent-style-name="Text_20_body">
      <style:paragraph-properties fo:margin-top="0.0583in" fo:margin-bottom="0in" style:contextual-spacing="false"/>
      <style:text-properties fo:font-size="11pt" style:font-size-asian="11pt"/>
    </style:style>
    <style:style style:name="P1133" style:family="paragraph" style:parent-style-name="Heading_20_4">
      <style:paragraph-properties fo:margin-left="1.5398in" fo:margin-right="1.9307in" fo:line-height="100%" fo:text-align="center" style:justify-single-word="false"/>
    </style:style>
    <style:style style:name="P1134" style:family="paragraph" style:parent-style-name="Standard">
      <style:paragraph-properties fo:margin-left="0.3937in" fo:margin-right="0.7854in" fo:margin-top="0.1646in" fo:margin-bottom="0in" style:contextual-spacing="false" fo:line-height="95%" fo:text-align="justify" style:justify-single-word="false" fo:text-indent="0in" style:auto-text-indent="false"/>
    </style:style>
    <style:style style:name="P1135" style:family="paragraph" style:parent-style-name="Standard">
      <style:paragraph-properties fo:margin-left="0.3937in" fo:margin-right="0.7854in" fo:margin-top="0.0016in" fo:margin-bottom="0in" style:contextual-spacing="false" fo:line-height="95%" fo:text-align="justify" style:justify-single-word="false" fo:text-indent="0in" style:auto-text-indent="false"/>
    </style:style>
    <style:style style:name="P1136" style:family="paragraph" style:parent-style-name="Standard">
      <style:paragraph-properties fo:margin-left="0.3937in" fo:margin-right="0in" fo:margin-top="0in" fo:margin-bottom="0in" style:contextual-spacing="false" fo:line-height="0.1882in" fo:text-align="justify" style:justify-single-word="false" fo:text-indent="0in" style:auto-text-indent="false"/>
    </style:style>
    <style:style style:name="P1137" style:family="paragraph" style:parent-style-name="Text_20_body">
      <style:paragraph-properties fo:margin-top="0.1736in" fo:margin-bottom="0in" style:contextual-spacing="false"/>
      <style:text-properties style:font-name="Source Sans Pro" fo:font-size="11pt" style:font-size-asian="11pt"/>
    </style:style>
    <style:style style:name="P1138" style:family="paragraph" style:parent-style-name="Standard">
      <style:paragraph-properties fo:margin-left="0.3937in" fo:margin-right="0.7846in" fo:margin-top="0in" fo:margin-bottom="0in" style:contextual-spacing="false" fo:line-height="95%" fo:text-align="justify" style:justify-single-word="false" fo:text-indent="0in" style:auto-text-indent="false"/>
    </style:style>
    <style:style style:name="P1139" style:family="paragraph" style:parent-style-name="Standard">
      <style:paragraph-properties fo:margin-left="0.3937in" fo:margin-right="0in" fo:margin-top="0in" fo:margin-bottom="0in" style:contextual-spacing="false" fo:line-height="0.1898in" fo:text-align="justify" style:justify-single-word="false" fo:text-indent="0in" style:auto-text-indent="false"/>
    </style:style>
    <style:style style:name="P1140" style:family="paragraph" style:parent-style-name="Text_20_body">
      <style:paragraph-properties fo:margin-top="0.1661in" fo:margin-bottom="0in" style:contextual-spacing="false"/>
      <style:text-properties style:font-name="Source Sans Pro" fo:font-size="11pt" style:font-size-asian="11pt"/>
    </style:style>
    <style:style style:name="P1141" style:family="paragraph" style:parent-style-name="Standard">
      <style:paragraph-properties fo:margin-left="0.0008in" fo:margin-right="0.3917in" fo:margin-top="0in" fo:margin-bottom="0in" style:contextual-spacing="false" fo:line-height="0.1874in" fo:text-align="center" style:justify-single-word="false" fo:text-indent="0in" style:auto-text-indent="false"/>
    </style:style>
    <style:style style:name="P1142" style:family="paragraph" style:parent-style-name="Standard">
      <style:paragraph-properties fo:margin-left="0.3937in" fo:margin-right="0.7846in" fo:margin-top="0.0028in" fo:margin-bottom="0in" style:contextual-spacing="false" fo:line-height="95%" fo:text-align="justify" style:justify-single-word="false" fo:text-indent="0in" style:auto-text-indent="false"/>
    </style:style>
    <style:style style:name="P1143" style:family="paragraph" style:parent-style-name="Standard">
      <style:paragraph-properties fo:margin-left="0.3937in" fo:margin-right="0in" fo:margin-top="0in" fo:margin-bottom="0in" style:contextual-spacing="false" fo:line-height="0.189in" fo:text-align="justify" style:justify-single-word="false" fo:text-indent="0in" style:auto-text-indent="false"/>
    </style:style>
    <style:style style:name="P1144" style:family="paragraph" style:parent-style-name="Standard">
      <style:paragraph-properties fo:margin-left="0in" fo:margin-right="0.3917in" fo:margin-top="0in" fo:margin-bottom="0in" style:contextual-spacing="false" fo:line-height="0.1874in" fo:text-align="center" style:justify-single-word="false" fo:text-indent="0in" style:auto-text-indent="false"/>
    </style:style>
    <style:style style:name="P1145" style:family="paragraph" style:parent-style-name="Standard">
      <style:paragraph-properties fo:margin-left="0.3937in" fo:margin-right="0.7846in" fo:margin-top="0.0035in" fo:margin-bottom="0in" style:contextual-spacing="false" fo:line-height="95%" fo:text-align="justify" style:justify-single-word="false" fo:text-indent="0in" style:auto-text-indent="false"/>
    </style:style>
    <style:style style:name="P1146" style:family="paragraph" style:parent-style-name="Standard">
      <style:paragraph-properties fo:margin-left="0.3937in" fo:margin-right="0.7846in" fo:margin-top="0.002in" fo:margin-bottom="0in" style:contextual-spacing="false" fo:line-height="95%" fo:text-align="justify" style:justify-single-word="false" fo:text-indent="0in" style:auto-text-indent="false"/>
    </style:style>
    <style:style style:name="P1147" style:family="paragraph" style:parent-style-name="Text_20_body" style:master-page-name="Converted50">
      <style:paragraph-properties style:page-number="51"/>
      <style:text-properties style:font-name="Source Sans Pro" fo:font-size="11pt" style:font-size-asian="11pt"/>
    </style:style>
    <style:style style:name="P1148" style:family="paragraph" style:parent-style-name="Text_20_body">
      <style:text-properties style:font-name="Source Sans Pro" fo:font-size="11pt" style:font-size-asian="11pt"/>
    </style:style>
    <style:style style:name="P1149" style:family="paragraph" style:parent-style-name="Text_20_body">
      <style:paragraph-properties fo:margin-top="0.1354in" fo:margin-bottom="0in" style:contextual-spacing="false"/>
      <style:text-properties style:font-name="Source Sans Pro" fo:font-size="11pt" style:font-size-asian="11pt"/>
    </style:style>
    <style:style style:name="P1150" style:family="paragraph" style:parent-style-name="Standard">
      <style:paragraph-properties fo:margin-left="0.3937in" fo:margin-right="0.7854in" fo:margin-top="0in" fo:margin-bottom="0in" style:contextual-spacing="false" fo:line-height="95%" fo:text-align="justify" style:justify-single-word="false" fo:text-indent="0in" style:auto-text-indent="false"/>
    </style:style>
    <style:style style:name="P1151" style:family="paragraph" style:parent-style-name="Standard">
      <style:paragraph-properties fo:margin-left="0.3937in" fo:margin-right="0in" fo:margin-top="0in" fo:margin-bottom="0in" style:contextual-spacing="false" fo:line-height="0.1909in" fo:text-align="justify" style:justify-single-word="false" fo:text-indent="0in" style:auto-text-indent="false"/>
    </style:style>
    <style:style style:name="P1152" style:family="paragraph" style:parent-style-name="Heading_20_1" style:master-page-name="Converted51">
      <style:paragraph-properties fo:margin-left="1.5398in" fo:margin-right="1.9in" fo:margin-top="0.0591in" fo:margin-bottom="0in" style:contextual-spacing="false" style:page-number="auto"/>
    </style:style>
    <style:style style:name="P1153" style:family="paragraph" style:parent-style-name="Standard">
      <style:paragraph-properties fo:margin-left="1.5398in" fo:margin-right="1.9063in" fo:margin-top="0.2193in" fo:margin-bottom="0in" style:contextual-spacing="false" fo:line-height="0.1953in" fo:text-align="center" style:justify-single-word="false" fo:text-indent="0in" style:auto-text-indent="false"/>
    </style:style>
    <style:style style:name="P1154" style:family="paragraph" style:parent-style-name="Standard">
      <style:paragraph-properties fo:margin-left="1.5398in" fo:margin-right="1.9063in" fo:margin-top="0in" fo:margin-bottom="0in" style:contextual-spacing="false" fo:line-height="0.1953in" fo:text-align="center" style:justify-single-word="false" fo:text-indent="0in" style:auto-text-indent="false"/>
    </style:style>
    <style:style style:name="P1155" style:family="paragraph" style:parent-style-name="Text_20_body">
      <style:paragraph-properties fo:margin-top="0.0862in" fo:margin-bottom="0in" style:contextual-spacing="false"/>
      <style:text-properties style:font-name="Source Sans Pro" fo:font-size="10pt" style:font-size-asian="10pt"/>
    </style:style>
    <style:style style:name="P1156" style:family="paragraph" style:parent-style-name="Standard">
      <style:paragraph-properties fo:margin-left="0.3937in" fo:margin-right="5.8898in" fo:margin-top="0.0008in" fo:margin-bottom="0in" style:contextual-spacing="false" fo:line-height="111%" fo:text-align="left" style:justify-single-word="false" fo:text-indent="0in" style:auto-text-indent="false"/>
    </style:style>
    <style:style style:name="P1157" style:family="paragraph" style:parent-style-name="Text_20_body">
      <style:paragraph-properties fo:margin-top="0.1244in" fo:margin-bottom="0in" style:contextual-spacing="false"/>
      <style:text-properties style:font-name="Source Sans Pro" fo:font-size="10pt" style:font-size-asian="10pt"/>
    </style:style>
    <style:style style:name="P1158" style:family="paragraph" style:parent-style-name="Standard">
      <style:paragraph-properties fo:margin-left="0in" fo:margin-right="0.9083in" fo:margin-top="0.0008in" fo:margin-bottom="0in" style:contextual-spacing="false" fo:text-align="right" style:justify-single-word="false" fo:text-indent="0in" style:auto-text-indent="false"/>
    </style:style>
    <style:style style:name="P1159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P1160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P1161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P1162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P116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T1" style:family="text">
      <style:text-properties fo:color="#40586f" style:font-name="Source Sans Pro" fo:letter-spacing="0.0098in"/>
    </style:style>
    <style:style style:name="T2" style:family="text">
      <style:text-properties fo:color="#40586f" style:font-name="Source Sans Pro" fo:letter-spacing="0.028in"/>
    </style:style>
    <style:style style:name="T3" style:family="text">
      <style:text-properties fo:color="#40586f" style:font-name="Source Sans Pro"/>
    </style:style>
    <style:style style:name="T4" style:family="text">
      <style:text-properties fo:color="#40586f" style:font-name="Source Sans Pro" fo:letter-spacing="0.0283in"/>
    </style:style>
    <style:style style:name="T5" style:family="text">
      <style:text-properties fo:color="#40586f" style:font-name="Source Sans Pro" fo:letter-spacing="0.0071in"/>
    </style:style>
    <style:style style:name="T6" style:family="text">
      <style:text-properties fo:color="#40586f" style:font-name="Source Sans Pro" fo:letter-spacing="0.0091in"/>
    </style:style>
    <style:style style:name="T7" style:family="text">
      <style:text-properties fo:color="#40586f" style:font-name="Source Sans Pro" fo:letter-spacing="0.0055in"/>
    </style:style>
    <style:style style:name="T8" style:family="text">
      <style:text-properties fo:color="#074b85" fo:letter-spacing="0.0236in" fo:font-weight="bold" style:font-weight-asian="bold"/>
    </style:style>
    <style:style style:name="T9" style:family="text">
      <style:text-properties fo:color="#074b85" fo:letter-spacing="0.0244in" fo:font-weight="bold" style:font-weight-asian="bold" style:text-scale="150%"/>
    </style:style>
    <style:style style:name="T10" style:family="text">
      <style:text-properties fo:color="#074b85" fo:letter-spacing="0.0228in" fo:font-weight="bold" style:font-weight-asian="bold"/>
    </style:style>
    <style:style style:name="T11" style:family="text">
      <style:text-properties fo:color="#40586f" style:font-name="Source Sans Pro" fo:font-size="12pt" fo:letter-spacing="0.0083in" style:font-size-asian="12pt"/>
    </style:style>
    <style:style style:name="T12" style:family="text">
      <style:text-properties fo:color="#40586f" style:font-name="Source Sans Pro" fo:font-size="12pt" fo:letter-spacing="0.0335in" style:font-size-asian="12pt"/>
    </style:style>
    <style:style style:name="T13" style:family="text">
      <style:text-properties fo:color="#40586f" style:font-name="Source Sans Pro" fo:font-size="12pt" fo:letter-spacing="0.0146in" style:font-size-asian="12pt"/>
    </style:style>
    <style:style style:name="T14" style:family="text">
      <style:text-properties fo:color="#40586f" style:font-name="Source Sans Pro" fo:font-size="12pt" fo:letter-spacing="0.0339in" style:font-size-asian="12pt"/>
    </style:style>
    <style:style style:name="T15" style:family="text">
      <style:text-properties fo:color="#40586f" style:font-name="Source Sans Pro" fo:font-size="12pt" fo:letter-spacing="0.0047in" style:font-size-asian="12pt"/>
    </style:style>
    <style:style style:name="T16" style:family="text">
      <style:text-properties fo:color="#40586f" style:font-name="Source Sans Pro" fo:font-size="12pt" fo:letter-spacing="0.0327in" style:font-size-asian="12pt"/>
    </style:style>
    <style:style style:name="T17" style:family="text">
      <style:text-properties fo:color="#40586f" style:font-name="Source Sans Pro" fo:font-size="12pt" fo:letter-spacing="0.0126in" style:font-size-asian="12pt"/>
    </style:style>
    <style:style style:name="T18" style:family="text">
      <style:text-properties fo:color="#231f20" style:font-name="Source Sans Pro"/>
    </style:style>
    <style:style style:name="T19" style:family="text">
      <style:text-properties fo:color="#231f20" style:font-name="Source Sans Pro" fo:letter-spacing="-0.0035in"/>
    </style:style>
    <style:style style:name="T20" style:family="text">
      <style:text-properties fo:color="#231f20" style:font-name="Source Sans Pro" fo:letter-spacing="-0.0028in"/>
    </style:style>
    <style:style style:name="T21" style:family="text">
      <style:text-properties fo:color="#231f20" style:font-name="Source Sans Pro" fo:letter-spacing="-0.0016in"/>
    </style:style>
    <style:style style:name="T22" style:family="text">
      <style:text-properties fo:color="#0f6bab" style:font-name="Source Sans Pro" fo:font-size="12pt" fo:letter-spacing="-0.0016in" style:font-size-asian="12pt"/>
    </style:style>
    <style:style style:name="T23" style:family="text">
      <style:text-properties fo:color="#231f20" fo:letter-spacing="0.0134in" fo:font-weight="bold" style:font-weight-asian="bold"/>
    </style:style>
    <style:style style:name="T24" style:family="text">
      <style:text-properties fo:color="#231f20" fo:letter-spacing="0.0311in" fo:font-weight="bold" style:font-weight-asian="bold"/>
    </style:style>
    <style:style style:name="T25" style:family="text">
      <style:text-properties fo:color="#231f20" fo:letter-spacing="0.0138in" fo:font-weight="bold" style:font-weight-asian="bold"/>
    </style:style>
    <style:style style:name="T26" style:family="text">
      <style:text-properties fo:color="#231f20" fo:letter-spacing="0.0335in" fo:font-weight="bold" style:font-weight-asian="bold"/>
    </style:style>
    <style:style style:name="T27" style:family="text">
      <style:text-properties fo:color="#231f20" fo:letter-spacing="0.0083in" fo:font-weight="bold" style:font-weight-asian="bold"/>
    </style:style>
    <style:style style:name="T28" style:family="text">
      <style:text-properties fo:color="#231f20" fo:letter-spacing="0.0327in" fo:font-weight="bold" style:font-weight-asian="bold"/>
    </style:style>
    <style:style style:name="T29" style:family="text">
      <style:text-properties fo:color="#231f20" fo:letter-spacing="0.0146in" fo:font-weight="bold" style:font-weight-asian="bold"/>
    </style:style>
    <style:style style:name="T30" style:family="text">
      <style:text-properties fo:color="#231f20" fo:letter-spacing="0.0126in" fo:font-weight="bold" style:font-weight-asian="bold"/>
    </style:style>
    <style:style style:name="T31" style:family="text">
      <style:text-properties fo:color="#231f20" style:font-name="Source Sans Pro" fo:font-size="10pt" fo:font-weight="bold" style:font-size-asian="10pt" style:font-weight-asian="bold"/>
    </style:style>
    <style:style style:name="T32" style:family="text">
      <style:text-properties fo:color="#231f20" style:font-name="Source Sans Pro" fo:font-size="10pt" fo:letter-spacing="-0.0055in" fo:font-weight="bold" style:font-size-asian="10pt" style:font-weight-asian="bold"/>
    </style:style>
    <style:style style:name="T33" style:family="text">
      <style:text-properties fo:color="#231f20" style:font-name="Source Sans Pro" fo:font-size="10pt" fo:letter-spacing="-0.0047in" fo:font-weight="bold" style:font-size-asian="10pt" style:font-weight-asian="bold"/>
    </style:style>
    <style:style style:name="T34" style:family="text">
      <style:text-properties fo:color="#231f20" style:font-name="Source Sans Pro" fo:font-size="10pt" fo:letter-spacing="-0.0016in" fo:font-weight="bold" style:font-size-asian="10pt" style:font-weight-asian="bold"/>
    </style:style>
    <style:style style:name="T35" style:family="text">
      <style:text-properties fo:color="#0f6bab" style:font-name="Source Sans Pro" fo:font-size="10pt" fo:letter-spacing="-0.0016in" style:font-size-asian="10pt"/>
    </style:style>
    <style:style style:name="T36" style:family="text">
      <style:text-properties fo:color="#231f20" style:font-name="Source Sans Pro" fo:font-size="10pt" fo:letter-spacing="-0.0028in" fo:font-weight="bold" style:font-size-asian="10pt" style:font-weight-asian="bold"/>
    </style:style>
    <style:style style:name="T37" style:family="text">
      <style:text-properties fo:color="#231f20" style:font-name="Source Sans Pro" fo:font-size="10pt" fo:letter-spacing="-0.002in" fo:font-weight="bold" style:font-size-asian="10pt" style:font-weight-asian="bold"/>
    </style:style>
    <style:style style:name="T38" style:family="text">
      <style:text-properties fo:color="#0f6bab" style:font-name="Source Sans Pro" fo:font-size="10pt" style:font-size-asian="10pt"/>
    </style:style>
    <style:style style:name="T39" style:family="text">
      <style:text-properties fo:color="#231f20" style:font-name="Source Sans Pro" fo:font-size="10pt" fo:letter-spacing="-0.0035in" fo:font-weight="bold" style:font-size-asian="10pt" style:font-weight-asian="bold"/>
    </style:style>
    <style:style style:name="T40" style:family="text">
      <style:text-properties fo:color="#231f20" style:font-name="Source Sans Pro" fo:font-size="19pt" style:font-size-asian="19pt"/>
    </style:style>
    <style:style style:name="T41" style:family="text">
      <style:text-properties fo:color="#231f20" style:font-name="Source Sans Pro" fo:font-size="19pt" fo:letter-spacing="-0.0134in" style:font-size-asian="19pt"/>
    </style:style>
    <style:style style:name="T42" style:family="text">
      <style:text-properties fo:color="#231f20" style:font-name="Source Sans Pro" fo:font-size="19pt" fo:letter-spacing="-0.002in" style:font-size-asian="19pt"/>
    </style:style>
    <style:style style:name="T43" style:family="text">
      <style:text-properties fo:color="#231f20" style:font-name="Source Sans Pro" fo:font-size="12pt" style:font-size-asian="12pt"/>
    </style:style>
    <style:style style:name="T44" style:family="text">
      <style:text-properties fo:color="#231f20" style:font-name="Source Sans Pro" fo:font-size="12pt" fo:letter-spacing="-0.0063in" style:font-size-asian="12pt"/>
    </style:style>
    <style:style style:name="T45" style:family="text">
      <style:text-properties fo:color="#231f20" style:font-name="Source Sans Pro" fo:font-size="12pt" fo:letter-spacing="-0.0016in" style:font-size-asian="12pt"/>
    </style:style>
    <style:style style:name="T46" style:family="text">
      <style:text-properties fo:color="#25408f" fo:font-weight="bold" style:font-weight-asian="bold"/>
    </style:style>
    <style:style style:name="T47" style:family="text">
      <style:text-properties fo:color="#25408f" fo:letter-spacing="-0.0047in" fo:font-weight="bold" style:font-weight-asian="bold"/>
    </style:style>
    <style:style style:name="T48" style:family="text">
      <style:text-properties fo:color="#25408f" fo:letter-spacing="-0.0028in" fo:font-weight="bold" style:font-weight-asian="bold"/>
    </style:style>
    <style:style style:name="T49" style:family="text">
      <style:text-properties fo:color="#25408f" fo:letter-spacing="-0.0016in" fo:font-weight="bold" style:font-weight-asian="bold"/>
    </style:style>
    <style:style style:name="T50" style:family="text">
      <style:text-properties fo:color="#231f20" style:font-name="Source Sans Pro" fo:font-size="10pt" style:font-size-asian="10pt"/>
    </style:style>
    <style:style style:name="T51" style:family="text">
      <style:text-properties fo:color="#231f20" style:font-name="Source Sans Pro" fo:font-size="10pt" fo:letter-spacing="-0.0028in" style:font-size-asian="10pt"/>
    </style:style>
    <style:style style:name="T52" style:family="text">
      <style:text-properties fo:color="#231f20" style:font-name="Source Sans Pro" fo:font-size="10pt" fo:letter-spacing="-0.002in" style:font-size-asian="10pt"/>
    </style:style>
    <style:style style:name="T53" style:family="text">
      <style:text-properties fo:color="#231f20" style:font-name="Source Sans Pro" fo:font-size="10pt" fo:letter-spacing="-0.0016in" style:font-size-asian="10pt"/>
    </style:style>
    <style:style style:name="T54" style:family="text">
      <style:text-properties fo:color="#25408f" fo:letter-spacing="-0.0043in" fo:font-weight="bold" style:font-weight-asian="bold"/>
    </style:style>
    <style:style style:name="T55" style:family="text">
      <style:text-properties fo:color="#25408f" fo:letter-spacing="-0.0035in" fo:font-weight="bold" style:font-weight-asian="bold"/>
    </style:style>
    <style:style style:name="T56" style:family="text">
      <style:text-properties fo:color="#231f20" style:font-name="Source Sans Pro" fo:font-size="10pt" fo:letter-spacing="-0.0035in" style:font-size-asian="10pt"/>
    </style:style>
    <style:style style:name="T57" style:family="text">
      <style:text-properties fo:color="#25408f" fo:letter-spacing="-0.002in" fo:font-weight="bold" style:font-weight-asian="bold"/>
    </style:style>
    <style:style style:name="T58" style:family="text">
      <style:text-properties fo:color="#25408f" style:font-name="Source Sans Pro Semibold" fo:font-size="10pt" fo:letter-spacing="-0.0016in" fo:font-weight="bold" style:font-size-asian="10pt" style:font-weight-asian="bold"/>
    </style:style>
    <style:style style:name="T59" style:family="text">
      <style:text-properties fo:color="#25408f" style:font-name="Source Sans Pro Semibold" fo:font-size="10pt" fo:letter-spacing="-0.0043in" fo:font-weight="bold" style:font-size-asian="10pt" style:font-weight-asian="bold"/>
    </style:style>
    <style:style style:name="T60" style:family="text">
      <style:text-properties fo:color="#231f20" style:font-name="Source Sans Pro" fo:font-size="10pt" fo:letter-spacing="-0.0047in" style:font-size-asian="10pt"/>
    </style:style>
    <style:style style:name="T61" style:family="text">
      <style:text-properties fo:color="#25408f" fo:letter-spacing="-0.0083in" fo:font-weight="bold" style:font-weight-asian="bold"/>
    </style:style>
    <style:style style:name="T62" style:family="text">
      <style:text-properties fo:color="#25408f" fo:letter-spacing="-0.0071in" fo:font-weight="bold" style:font-weight-asian="bold"/>
    </style:style>
    <style:style style:name="T63" style:family="text">
      <style:text-properties fo:color="#231f20" style:font-name="Source Sans Pro" fo:font-size="10pt" fo:letter-spacing="0.0228in" style:font-size-asian="10pt"/>
    </style:style>
    <style:style style:name="T64" style:family="text">
      <style:text-properties fo:color="#25408f" fo:letter-spacing="-0.0063in" fo:font-weight="bold" style:font-weight-asian="bold"/>
    </style:style>
    <style:style style:name="T65" style:family="text">
      <style:text-properties fo:color="#25408f" fo:letter-spacing="-0.0055in" fo:font-weight="bold" style:font-weight-asian="bold"/>
    </style:style>
    <style:style style:name="T66" style:family="text">
      <style:text-properties fo:color="#25408f" fo:letter-spacing="-0.0008in" fo:font-weight="bold" style:font-weight-asian="bold"/>
    </style:style>
    <style:style style:name="T67" style:family="text">
      <style:text-properties fo:color="#25408f" fo:letter-spacing="-0.0075in" fo:font-weight="bold" style:font-weight-asian="bold"/>
    </style:style>
    <style:style style:name="T68" style:family="text">
      <style:text-properties fo:color="#25408f" fo:letter-spacing="0.0008in" fo:font-weight="bold" style:font-weight-asian="bold"/>
    </style:style>
    <style:style style:name="T69" style:family="text">
      <style:text-properties fo:color="#25408f" fo:letter-spacing="0.002in" fo:font-weight="bold" style:font-weight-asian="bold"/>
    </style:style>
    <style:style style:name="T70" style:family="text">
      <style:text-properties fo:color="#231f20" style:font-name="Source Sans Pro" fo:font-size="10pt" fo:letter-spacing="-0.0043in" style:font-size-asian="10pt"/>
    </style:style>
    <style:style style:name="T71" style:family="text">
      <style:text-properties fo:color="#231f20" style:font-name="Source Sans Pro" fo:font-size="19pt" fo:letter-spacing="-0.0118in" style:font-size-asian="19pt"/>
    </style:style>
    <style:style style:name="T72" style:family="text">
      <style:text-properties fo:color="#231f20" style:font-name="Source Sans Pro" fo:font-size="19pt" fo:letter-spacing="-0.0138in" style:font-size-asian="19pt"/>
    </style:style>
    <style:style style:name="T73" style:family="text">
      <style:text-properties fo:color="#231f20" style:font-name="Source Sans Pro" fo:font-size="12pt" fo:letter-spacing="-0.0075in" style:font-size-asian="12pt"/>
    </style:style>
    <style:style style:name="T74" style:family="text">
      <style:text-properties fo:color="#ffffff" style:font-name="Lato Black" fo:font-size="6pt" fo:font-weight="bold" style:font-size-asian="6pt" style:font-weight-asian="bold"/>
    </style:style>
    <style:style style:name="T75" style:family="text">
      <style:text-properties fo:color="#ffffff" style:font-name="Lato Black" fo:font-size="6pt" fo:letter-spacing="0.0134in" fo:font-weight="bold" style:font-size-asian="6pt" style:font-weight-asian="bold"/>
    </style:style>
    <style:style style:name="T76" style:family="text">
      <style:text-properties fo:color="#ffffff" style:font-name="Lato Black" fo:font-size="6pt" fo:letter-spacing="0.0083in" fo:font-weight="bold" style:font-size-asian="6pt" style:font-weight-asian="bold"/>
    </style:style>
    <style:style style:name="T77" style:family="text">
      <style:text-properties fo:color="#ffffff" style:font-name="Lato Black" fo:font-size="6pt" fo:letter-spacing="0.0098in" fo:font-weight="bold" style:font-size-asian="6pt" style:font-weight-asian="bold"/>
    </style:style>
    <style:style style:name="T78" style:family="text">
      <style:text-properties fo:color="#ffffff" style:font-name="Lato Black" fo:font-size="6pt" fo:letter-spacing="0.0138in" fo:font-weight="bold" style:font-size-asian="6pt" style:font-weight-asian="bold"/>
    </style:style>
    <style:style style:name="T79" style:family="text">
      <style:text-properties fo:color="#ffffff" style:font-name="Lato Black" fo:font-size="6pt" fo:letter-spacing="-0.0016in" fo:font-weight="bold" style:font-size-asian="6pt" style:font-weight-asian="bold"/>
    </style:style>
    <style:style style:name="T80" style:family="text">
      <style:text-properties fo:color="#ffffff" style:font-name="Lato Black" fo:font-size="6pt" fo:letter-spacing="-0.0035in" fo:font-weight="bold" style:font-size-asian="6pt" style:font-weight-asian="bold"/>
    </style:style>
    <style:style style:name="T81" style:family="text">
      <style:text-properties fo:color="#231f20"/>
    </style:style>
    <style:style style:name="T82" style:family="text">
      <style:text-properties fo:color="#231f20" fo:letter-spacing="0.0417in"/>
    </style:style>
    <style:style style:name="T83" style:family="text">
      <style:text-properties fo:color="#231f20" fo:letter-spacing="-0.0016in"/>
    </style:style>
    <style:style style:name="T84" style:family="text">
      <style:text-properties fo:color="#231f20" style:font-name="Source Sans Pro" fo:letter-spacing="-0.0047in"/>
    </style:style>
    <style:style style:name="T85" style:family="text">
      <style:text-properties fo:color="#231f20" style:font-name="Times New Roman" fo:font-size="8.5pt" fo:font-weight="bold" style:font-size-asian="8.5pt" style:font-weight-asian="bold"/>
    </style:style>
    <style:style style:name="T86" style:family="text">
      <style:text-properties fo:color="#231f20" style:font-name="Times New Roman" fo:font-size="8.5pt" fo:letter-spacing="-0.0008in" fo:font-weight="bold" style:font-size-asian="8.5pt" style:font-weight-asian="bold"/>
    </style:style>
    <style:style style:name="T87" style:family="text">
      <style:text-properties fo:color="#231f20" style:font-name="Times New Roman" fo:font-size="8.5pt" style:font-size-asian="8.5pt"/>
    </style:style>
    <style:style style:name="T88" style:family="text">
      <style:text-properties fo:color="#231f20" style:font-name="Times New Roman" fo:font-size="8.5pt" fo:letter-spacing="-0.0028in" style:font-size-asian="8.5pt"/>
    </style:style>
    <style:style style:name="T89" style:family="text">
      <style:text-properties fo:color="#231f20" style:font-name="Times New Roman" fo:font-size="8.5pt" fo:font-style="italic" fo:font-weight="bold" style:font-size-asian="8.5pt" style:font-style-asian="italic" style:font-weight-asian="bold"/>
    </style:style>
    <style:style style:name="T90" style:family="text">
      <style:text-properties fo:color="#231f20" style:font-name="Times New Roman" fo:font-size="8.5pt" fo:letter-spacing="-0.002in" fo:font-style="italic" fo:font-weight="bold" style:font-size-asian="8.5pt" style:font-style-asian="italic" style:font-weight-asian="bold"/>
    </style:style>
    <style:style style:name="T91" style:family="text">
      <style:text-properties fo:color="#231f20" style:font-name="Times New Roman" fo:font-size="8.5pt" fo:letter-spacing="-0.0016in" fo:font-style="italic" fo:font-weight="bold" style:font-size-asian="8.5pt" style:font-style-asian="italic" style:font-weight-asian="bold"/>
    </style:style>
    <style:style style:name="T92" style:family="text">
      <style:text-properties fo:color="#231f20" style:font-name="Times New Roman"/>
    </style:style>
    <style:style style:name="T93" style:family="text">
      <style:text-properties fo:color="#231f20" style:font-name="Times New Roman" fo:font-size="8.5pt" fo:letter-spacing="-0.0016in" fo:font-weight="bold" style:font-size-asian="8.5pt" style:font-weight-asian="bold"/>
    </style:style>
    <style:style style:name="T94" style:family="text">
      <style:text-properties fo:color="#231f20" style:font-name="Times New Roman" fo:font-size="8.5pt" fo:letter-spacing="0.028in" style:font-size-asian="8.5pt"/>
    </style:style>
    <style:style style:name="T95" style:family="text">
      <style:text-properties fo:color="#231f20" style:font-name="Times New Roman" fo:font-size="8.5pt" fo:letter-spacing="-0.0016in" style:font-size-asian="8.5pt"/>
    </style:style>
    <style:style style:name="T96" style:family="text">
      <style:text-properties fo:color="#231f20" style:font-name="Times New Roman" fo:font-size="6pt" style:font-size-asian="6pt" style:text-scale="105%"/>
    </style:style>
    <style:style style:name="T97" style:family="text">
      <style:text-properties fo:color="#231f20" style:font-name="Times New Roman" fo:font-size="6pt" fo:letter-spacing="-0.0008in" style:font-size-asian="6pt" style:text-scale="105%"/>
    </style:style>
    <style:style style:name="T98" style:family="text">
      <style:text-properties fo:color="#231f20" style:font-name="Times New Roman" fo:font-size="6pt" fo:letter-spacing="-0.0016in" style:font-size-asian="6pt" style:text-scale="105%"/>
    </style:style>
    <style:style style:name="T99" style:family="text">
      <style:text-properties fo:color="#231f20" style:font-name="Times New Roman" fo:font-size="6pt" fo:font-weight="bold" style:font-size-asian="6pt" style:font-weight-asian="bold" style:text-scale="105%"/>
    </style:style>
    <style:style style:name="T100" style:family="text">
      <style:text-properties fo:color="#231f20" style:font-name="Times New Roman" fo:font-size="6pt" fo:letter-spacing="0.0016in" fo:font-weight="bold" style:font-size-asian="6pt" style:font-weight-asian="bold" style:text-scale="105%"/>
    </style:style>
    <style:style style:name="T101" style:family="text">
      <style:text-properties fo:color="#231f20" style:font-name="Times New Roman" fo:font-size="6pt" fo:letter-spacing="0.002in" fo:font-weight="bold" style:font-size-asian="6pt" style:font-weight-asian="bold" style:text-scale="105%"/>
    </style:style>
    <style:style style:name="T102" style:family="text">
      <style:text-properties fo:color="#231f20" style:font-name="Times New Roman" fo:font-size="6pt" fo:letter-spacing="-0.0016in" fo:font-weight="bold" style:font-size-asian="6pt" style:font-weight-asian="bold" style:text-scale="105%"/>
    </style:style>
    <style:style style:name="T103" style:family="text">
      <style:text-properties style:font-name="Verdana" fo:font-size="7.5pt" style:text-underline-style="solid" style:text-underline-width="auto" style:text-underline-color="font-color" fo:font-weight="bold" style:font-size-asian="7.5pt" style:font-weight-asian="bold" style:text-scale="105%"/>
    </style:style>
    <style:style style:name="T104" style:family="text">
      <style:text-properties style:font-name="Verdana" fo:font-size="7.5pt" fo:letter-spacing="-0.0071in" style:text-underline-style="solid" style:text-underline-width="auto" style:text-underline-color="font-color" fo:font-weight="bold" style:font-size-asian="7.5pt" style:font-weight-asian="bold" style:text-scale="105%"/>
    </style:style>
    <style:style style:name="T105" style:family="text">
      <style:text-properties style:font-name="Verdana" fo:font-size="7.5pt" fo:letter-spacing="-0.0063in" style:text-underline-style="solid" style:text-underline-width="auto" style:text-underline-color="font-color" fo:font-weight="bold" style:font-size-asian="7.5pt" style:font-weight-asian="bold" style:text-scale="105%"/>
    </style:style>
    <style:style style:name="T106" style:family="text">
      <style:text-properties style:font-name="Verdana" fo:font-size="7.5pt" fo:letter-spacing="-0.0016in" style:text-underline-style="solid" style:text-underline-width="auto" style:text-underline-color="font-color" fo:font-weight="bold" style:font-size-asian="7.5pt" style:font-weight-asian="bold" style:text-scale="105%"/>
    </style:style>
    <style:style style:name="T107" style:family="text">
      <style:text-properties style:font-name="Verdana" fo:font-size="7.5pt" fo:font-style="italic" style:font-size-asian="7.5pt" style:font-style-asian="italic" style:text-scale="105%"/>
    </style:style>
    <style:style style:name="T108" style:family="text">
      <style:text-properties style:font-name="Verdana" fo:font-size="7.5pt" fo:letter-spacing="-0.0043in" fo:font-style="italic" style:font-size-asian="7.5pt" style:font-style-asian="italic" style:text-scale="105%"/>
    </style:style>
    <style:style style:name="T109" style:family="text">
      <style:text-properties style:font-name="Verdana" fo:font-size="7.5pt" fo:letter-spacing="-0.0035in" fo:font-style="italic" style:font-size-asian="7.5pt" style:font-style-asian="italic" style:text-scale="105%"/>
    </style:style>
    <style:style style:name="T110" style:family="text">
      <style:text-properties style:font-name="Verdana" fo:font-size="7.5pt" fo:letter-spacing="-0.0055in" fo:font-style="italic" style:font-size-asian="7.5pt" style:font-style-asian="italic" style:text-scale="105%"/>
    </style:style>
    <style:style style:name="T111" style:family="text">
      <style:text-properties style:font-name="Verdana" fo:font-size="7.5pt" fo:letter-spacing="-0.0047in" fo:font-style="italic" style:font-size-asian="7.5pt" style:font-style-asian="italic" style:text-scale="105%"/>
    </style:style>
    <style:style style:name="T112" style:family="text">
      <style:text-properties style:font-name="Verdana" fo:font-size="7.5pt" fo:letter-spacing="-0.0016in" fo:font-style="italic" style:font-size-asian="7.5pt" style:font-style-asian="italic" style:text-scale="105%"/>
    </style:style>
    <style:style style:name="T113" style:family="text">
      <style:text-properties style:font-name="Verdana" fo:font-size="7.5pt" fo:font-weight="bold" style:font-size-asian="7.5pt" style:font-weight-asian="bold" style:text-scale="105%"/>
    </style:style>
    <style:style style:name="T114" style:family="text">
      <style:text-properties style:font-name="Verdana" fo:font-size="7.5pt" fo:letter-spacing="-0.0071in" fo:font-weight="bold" style:font-size-asian="7.5pt" style:font-weight-asian="bold" style:text-scale="105%"/>
    </style:style>
    <style:style style:name="T115" style:family="text">
      <style:text-properties style:font-name="Verdana" fo:font-size="7.5pt" fo:letter-spacing="0.028in" fo:font-weight="bold" style:font-size-asian="7.5pt" style:font-weight-asian="bold" style:text-scale="105%"/>
    </style:style>
    <style:style style:name="T116" style:family="text">
      <style:text-properties style:font-name="Verdana" fo:font-size="7.5pt" style:font-size-asian="7.5pt" style:text-scale="105%"/>
    </style:style>
    <style:style style:name="T117" style:family="text">
      <style:text-properties style:font-name="Verdana" fo:font-size="7.5pt" fo:letter-spacing="0.0437in" style:font-size-asian="7.5pt" style:text-scale="150%"/>
    </style:style>
    <style:style style:name="T118" style:family="text">
      <style:text-properties style:font-name="Verdana" fo:font-size="7.5pt" fo:letter-spacing="0.0457in" fo:font-weight="bold" style:font-size-asian="7.5pt" style:font-weight-asian="bold" style:text-scale="150%"/>
    </style:style>
    <style:style style:name="T119" style:family="text">
      <style:text-properties style:font-name="Verdana" fo:font-size="7.5pt" fo:letter-spacing="0.0453in" fo:font-weight="bold" style:font-size-asian="7.5pt" style:font-weight-asian="bold" style:text-scale="150%"/>
    </style:style>
    <style:style style:name="T120" style:family="text">
      <style:text-properties style:font-name="Verdana" fo:font-size="7.5pt" fo:letter-spacing="-0.0035in" fo:font-weight="bold" style:font-size-asian="7.5pt" style:font-weight-asian="bold" style:text-scale="105%"/>
    </style:style>
    <style:style style:name="T121" style:family="text">
      <style:text-properties style:font-name="Verdana" fo:font-size="7.5pt" fo:letter-spacing="0.028in" style:font-size-asian="7.5pt" style:text-scale="105%"/>
    </style:style>
    <style:style style:name="T122" style:family="text">
      <style:text-properties style:font-name="Verdana" fo:font-size="7.5pt" fo:letter-spacing="-0.0008in" style:font-size-asian="7.5pt" style:text-scale="105%"/>
    </style:style>
    <style:style style:name="T123" style:family="text">
      <style:text-properties style:font-name="Verdana" fo:font-size="7.5pt" fo:letter-spacing="-0.0055in" style:font-size-asian="7.5pt" style:text-scale="105%"/>
    </style:style>
    <style:style style:name="T124" style:family="text">
      <style:text-properties style:font-name="Verdana" fo:font-size="5pt" fo:letter-spacing="-0.0028in" fo:font-weight="bold" style:font-size-asian="5pt" style:font-weight-asian="bold"/>
    </style:style>
    <style:style style:name="T125" style:family="text">
      <style:text-properties style:font-name="Verdana" fo:font-size="5pt" fo:letter-spacing="-0.0016in" fo:font-weight="bold" style:font-size-asian="5pt" style:font-weight-asian="bold"/>
    </style:style>
    <style:style style:name="T126" style:family="text">
      <style:text-properties style:font-name="Verdana" fo:font-size="5pt" fo:letter-spacing="0.028in" fo:font-weight="bold" style:font-size-asian="5pt" style:font-weight-asian="bold"/>
    </style:style>
    <style:style style:name="T127" style:family="text">
      <style:text-properties style:font-name="Verdana" fo:font-size="5pt" fo:font-weight="bold" style:font-size-asian="5pt" style:font-weight-asian="bold"/>
    </style:style>
    <style:style style:name="T128" style:family="text">
      <style:text-properties style:font-name="Verdana" fo:font-size="5pt" fo:letter-spacing="-0.0063in" fo:font-weight="bold" style:font-size-asian="5pt" style:font-weight-asian="bold"/>
    </style:style>
    <style:style style:name="T129" style:family="text">
      <style:text-properties style:font-name="Verdana" fo:font-size="4pt" fo:font-weight="bold" style:font-size-asian="4pt" style:font-weight-asian="bold" style:text-scale="105%"/>
    </style:style>
    <style:style style:name="T130" style:family="text">
      <style:text-properties style:font-name="Verdana" fo:font-size="4pt" fo:letter-spacing="-0.0055in" fo:font-weight="bold" style:font-size-asian="4pt" style:font-weight-asian="bold" style:text-scale="105%"/>
    </style:style>
    <style:style style:name="T131" style:family="text">
      <style:text-properties style:font-name="Verdana" fo:font-size="4pt" fo:letter-spacing="0.028in" fo:font-weight="bold" style:font-size-asian="4pt" style:font-weight-asian="bold" style:text-scale="105%"/>
    </style:style>
    <style:style style:name="T132" style:family="text">
      <style:text-properties style:font-name="Verdana" fo:font-size="4pt" fo:letter-spacing="-0.0016in" fo:font-weight="bold" style:font-size-asian="4pt" style:font-weight-asian="bold" style:text-scale="105%"/>
    </style:style>
    <style:style style:name="T133" style:family="text">
      <style:text-properties style:font-name="Verdana" fo:font-size="4pt" fo:letter-spacing="-0.0016in" style:font-size-asian="4pt" style:text-scale="105%"/>
    </style:style>
    <style:style style:name="T134" style:family="text">
      <style:text-properties style:font-name="Verdana" fo:font-size="4pt" style:font-size-asian="4pt" style:text-scale="105%"/>
    </style:style>
    <style:style style:name="T135" style:family="text">
      <style:text-properties style:font-name="Verdana" fo:font-size="4pt" fo:letter-spacing="-0.0055in" style:font-size-asian="4pt" style:text-scale="105%"/>
    </style:style>
    <style:style style:name="T136" style:family="text">
      <style:text-properties style:font-name="Verdana" fo:font-size="4pt" fo:letter-spacing="0.028in" style:font-size-asian="4pt" style:text-scale="105%"/>
    </style:style>
    <style:style style:name="T137" style:family="text">
      <style:text-properties style:font-name="Verdana" fo:font-size="4pt" fo:letter-spacing="0.0043in" fo:font-weight="bold" style:font-size-asian="4pt" style:font-weight-asian="bold" style:text-scale="105%"/>
    </style:style>
    <style:style style:name="T138" style:family="text">
      <style:text-properties style:font-name="Verdana" fo:font-size="4pt" fo:letter-spacing="-0.0071in" fo:font-weight="bold" style:font-size-asian="4pt" style:font-weight-asian="bold" style:text-scale="105%"/>
    </style:style>
    <style:style style:name="T139" style:family="text">
      <style:text-properties style:font-name="Verdana" fo:font-size="7.5pt" fo:letter-spacing="0.0154in" fo:font-weight="bold" style:font-size-asian="7.5pt" style:font-weight-asian="bold" style:text-scale="105%"/>
    </style:style>
    <style:style style:name="T140" style:family="text">
      <style:text-properties style:font-name="Verdana" fo:font-size="7.5pt" fo:letter-spacing="0.0165in" fo:font-weight="bold" style:font-size-asian="7.5pt" style:font-weight-asian="bold" style:text-scale="105%"/>
    </style:style>
    <style:style style:name="T141" style:family="text">
      <style:text-properties style:font-name="Verdana" fo:font-size="7.5pt" fo:letter-spacing="0.0154in" style:font-size-asian="7.5pt" style:text-scale="105%"/>
    </style:style>
    <style:style style:name="T142" style:family="text">
      <style:text-properties style:font-name="Verdana" fo:font-size="7.5pt" fo:letter-spacing="0.0146in" style:font-size-asian="7.5pt" style:text-scale="105%"/>
    </style:style>
    <style:style style:name="T143" style:family="text">
      <style:text-properties style:font-name="Verdana" fo:font-size="7.5pt" fo:letter-spacing="0.0161in" style:font-size-asian="7.5pt" style:text-scale="105%"/>
    </style:style>
    <style:style style:name="T144" style:family="text">
      <style:text-properties style:font-name="Verdana" fo:font-size="7.5pt" fo:letter-spacing="-0.0028in" style:font-size-asian="7.5pt" style:text-scale="105%"/>
    </style:style>
    <style:style style:name="T145" style:family="text">
      <style:text-properties style:font-name="Verdana" fo:font-size="7.5pt" fo:letter-spacing="-0.0016in" style:font-size-asian="7.5pt" style:text-scale="105%"/>
    </style:style>
    <style:style style:name="T146" style:family="text">
      <style:text-properties style:font-name="Verdana" fo:font-size="7.5pt" fo:letter-spacing="-0.0071in" style:font-size-asian="7.5pt" style:text-scale="105%"/>
    </style:style>
    <style:style style:name="T147" style:family="text">
      <style:text-properties style:font-name="Verdana" fo:font-size="7.5pt" fo:letter-spacing="-0.0063in" fo:font-weight="bold" style:font-size-asian="7.5pt" style:font-weight-asian="bold" style:text-scale="105%"/>
    </style:style>
    <style:style style:name="T148" style:family="text">
      <style:text-properties style:font-name="Verdana" fo:font-size="7.5pt" fo:letter-spacing="-0.0016in" fo:font-weight="bold" style:font-size-asian="7.5pt" style:font-weight-asian="bold" style:text-scale="105%"/>
    </style:style>
    <style:style style:name="T149" style:family="text">
      <style:text-properties style:font-name="Verdana" fo:font-size="7.5pt" fo:letter-spacing="-0.0075in" fo:font-weight="bold" style:font-size-asian="7.5pt" style:font-weight-asian="bold" style:text-scale="105%"/>
    </style:style>
    <style:style style:name="T150" style:family="text">
      <style:text-properties style:font-name="Verdana" fo:font-size="8.5pt" style:text-underline-style="solid" style:text-underline-width="auto" style:text-underline-color="font-color" fo:font-weight="bold" style:font-size-asian="8.5pt" style:font-weight-asian="bold"/>
    </style:style>
    <style:style style:name="T151" style:family="text">
      <style:text-properties style:font-name="Verdana" fo:font-size="8.5pt" fo:letter-spacing="-0.0028in" style:text-underline-style="solid" style:text-underline-width="auto" style:text-underline-color="font-color" fo:font-weight="bold" style:font-size-asian="8.5pt" style:font-weight-asian="bold"/>
    </style:style>
    <style:style style:name="T152" style:family="text">
      <style:text-properties style:font-name="Verdana" fo:font-size="8.5pt" fo:letter-spacing="-0.0016in" style:text-underline-style="solid" style:text-underline-width="auto" style:text-underline-color="font-color" fo:font-weight="bold" style:font-size-asian="8.5pt" style:font-weight-asian="bold"/>
    </style:style>
    <style:style style:name="T153" style:family="text">
      <style:text-properties fo:letter-spacing="-0.0043in"/>
    </style:style>
    <style:style style:name="T154" style:family="text">
      <style:text-properties fo:letter-spacing="-0.0016in"/>
    </style:style>
    <style:style style:name="T155" style:family="text">
      <style:text-properties style:font-name="Verdana" fo:font-size="8.5pt" style:font-size-asian="8.5pt"/>
    </style:style>
    <style:style style:name="T156" style:family="text">
      <style:text-properties style:font-name="Verdana" fo:font-size="8.5pt" fo:letter-spacing="0.0417in" style:font-size-asian="8.5pt" style:text-scale="150%"/>
    </style:style>
    <style:style style:name="T157" style:family="text">
      <style:text-properties style:font-name="Verdana" fo:font-size="8.5pt" fo:font-weight="bold" style:font-size-asian="8.5pt" style:font-weight-asian="bold"/>
    </style:style>
    <style:style style:name="T158" style:family="text">
      <style:text-properties style:font-name="Verdana" fo:font-size="8.5pt" fo:letter-spacing="0.0425in" fo:font-weight="bold" style:font-size-asian="8.5pt" style:font-weight-asian="bold" style:text-scale="150%"/>
    </style:style>
    <style:style style:name="T159" style:family="text">
      <style:text-properties style:font-name="Verdana" fo:font-size="8.5pt" fo:letter-spacing="0.0429in" fo:font-weight="bold" style:font-size-asian="8.5pt" style:font-weight-asian="bold" style:text-scale="150%"/>
    </style:style>
    <style:style style:name="T160" style:family="text">
      <style:text-properties style:font-name="Verdana" fo:font-size="8.5pt" fo:letter-spacing="-0.0035in" fo:font-weight="bold" style:font-size-asian="8.5pt" style:font-weight-asian="bold"/>
    </style:style>
    <style:style style:name="T161" style:family="text">
      <style:text-properties style:font-name="Verdana" fo:font-size="8.5pt" fo:letter-spacing="0.028in" fo:font-weight="bold" style:font-size-asian="8.5pt" style:font-weight-asian="bold"/>
    </style:style>
    <style:style style:name="T162" style:family="text">
      <style:text-properties style:font-name="Verdana" fo:font-size="8.5pt" fo:letter-spacing="0.028in" style:font-size-asian="8.5pt"/>
    </style:style>
    <style:style style:name="T163" style:family="text">
      <style:text-properties style:font-name="Verdana" fo:font-size="8.5pt" fo:letter-spacing="0.0209in" fo:font-weight="bold" style:font-size-asian="8.5pt" style:font-weight-asian="bold"/>
    </style:style>
    <style:style style:name="T164" style:family="text">
      <style:text-properties style:font-name="Verdana" fo:font-size="8.5pt" fo:letter-spacing="0.022in" fo:font-weight="bold" style:font-size-asian="8.5pt" style:font-weight-asian="bold"/>
    </style:style>
    <style:style style:name="T165" style:family="text">
      <style:text-properties style:font-name="Verdana" fo:font-size="8.5pt" fo:letter-spacing="-0.0028in" style:font-size-asian="8.5pt"/>
    </style:style>
    <style:style style:name="T166" style:family="text">
      <style:text-properties style:font-name="Verdana" fo:font-size="8.5pt" fo:letter-spacing="-0.002in" style:font-size-asian="8.5pt"/>
    </style:style>
    <style:style style:name="T167" style:family="text">
      <style:text-properties style:font-name="Verdana" fo:font-size="8.5pt" fo:letter-spacing="-0.0016in" style:font-size-asian="8.5pt"/>
    </style:style>
    <style:style style:name="T168" style:family="text">
      <style:text-properties fo:letter-spacing="-0.0008in"/>
    </style:style>
    <style:style style:name="T169" style:family="text">
      <style:text-properties fo:letter-spacing="-0.002in"/>
    </style:style>
    <style:style style:name="T170" style:family="text">
      <style:text-properties fo:color="#030303" fo:font-size="8.5pt" fo:letter-spacing="-0.0016in" style:text-underline-style="solid" style:text-underline-width="bold" style:text-underline-color="#000000" fo:font-weight="bold" style:font-size-asian="8.5pt" style:font-weight-asian="bold" style:text-scale="115%"/>
    </style:style>
    <style:style style:name="T171" style:family="text">
      <style:text-properties fo:color="#030303" fo:font-size="8.5pt" fo:letter-spacing="-0.0008in" style:text-underline-style="solid" style:text-underline-width="bold" style:text-underline-color="#000000" fo:font-weight="bold" style:font-size-asian="8.5pt" style:font-weight-asian="bold" style:text-scale="115%"/>
    </style:style>
    <style:style style:name="T172" style:family="text">
      <style:text-properties fo:color="#030303" fo:font-size="8.5pt" fo:letter-spacing="-0.0063in" style:text-underline-style="solid" style:text-underline-width="bold" style:text-underline-color="#000000" fo:font-weight="bold" style:font-size-asian="8.5pt" style:font-weight-asian="bold" style:text-scale="115%"/>
    </style:style>
    <style:style style:name="T173" style:family="text">
      <style:text-properties fo:color="#030303" fo:font-size="8.5pt" fo:letter-spacing="0.0138in" style:text-underline-style="solid" style:text-underline-width="bold" style:text-underline-color="#000000" fo:font-weight="bold" style:font-size-asian="8.5pt" style:font-weight-asian="bold" style:text-scale="115%"/>
    </style:style>
    <style:style style:name="T174" style:family="text">
      <style:text-properties fo:color="#030303" fo:font-size="8.5pt" fo:letter-spacing="0.028in" style:text-underline-style="solid" style:text-underline-width="bold" style:text-underline-color="#000000" fo:font-weight="bold" style:font-size-asian="8.5pt" style:font-weight-asian="bold" style:text-scale="115%"/>
    </style:style>
    <style:style style:name="T175" style:family="text">
      <style:text-properties fo:color="#030303" fo:font-size="6pt" fo:letter-spacing="-0.0016in" fo:font-weight="bold" style:font-size-asian="6pt" style:font-weight-asian="bold" style:text-scale="105%"/>
    </style:style>
    <style:style style:name="T176" style:family="text">
      <style:text-properties fo:color="#030303" fo:font-size="6pt" fo:font-weight="bold" style:font-size-asian="6pt" style:font-weight-asian="bold"/>
    </style:style>
    <style:style style:name="T177" style:family="text">
      <style:text-properties fo:color="#030303" fo:font-size="6pt" fo:letter-spacing="0.0055in" fo:font-weight="bold" style:font-size-asian="6pt" style:font-weight-asian="bold"/>
    </style:style>
    <style:style style:name="T178" style:family="text">
      <style:text-properties fo:color="#030303" fo:font-size="6pt" fo:letter-spacing="-0.0028in" fo:font-weight="bold" style:font-size-asian="6pt" style:font-weight-asian="bold"/>
    </style:style>
    <style:style style:name="T179" style:family="text">
      <style:text-properties fo:color="#030303" fo:font-size="6pt" fo:font-weight="bold" style:font-size-asian="6pt" style:font-weight-asian="bold" style:text-scale="105%"/>
    </style:style>
    <style:style style:name="T180" style:family="text">
      <style:text-properties fo:color="#030303" fo:font-size="6pt" fo:letter-spacing="0.0071in" fo:font-weight="bold" style:font-size-asian="6pt" style:font-weight-asian="bold" style:text-scale="105%"/>
    </style:style>
    <style:style style:name="T181" style:family="text">
      <style:text-properties fo:color="#030303" fo:font-size="6pt" fo:letter-spacing="0.0118in" fo:font-weight="bold" style:font-size-asian="6pt" style:font-weight-asian="bold" style:text-scale="105%"/>
    </style:style>
    <style:style style:name="T182" style:family="text">
      <style:text-properties fo:color="#030303" fo:font-size="6pt" fo:letter-spacing="-0.0035in" fo:font-weight="bold" style:font-size-asian="6pt" style:font-weight-asian="bold" style:text-scale="105%"/>
    </style:style>
    <style:style style:name="T183" style:family="text">
      <style:text-properties fo:color="#030303" fo:font-size="6pt" fo:letter-spacing="-0.0016in" fo:font-weight="bold" style:font-size-asian="6pt" style:font-weight-asian="bold" style:text-scale="115%"/>
    </style:style>
    <style:style style:name="T184" style:family="text">
      <style:text-properties fo:color="#030303" fo:font-size="6pt" fo:letter-spacing="-0.0016in" fo:font-weight="bold" style:font-size-asian="6pt" style:font-weight-asian="bold" style:text-scale="110%"/>
    </style:style>
    <style:style style:name="T185" style:family="text">
      <style:text-properties fo:color="#030303" fo:font-size="6pt" fo:letter-spacing="-0.0047in" fo:font-weight="bold" style:font-size-asian="6pt" style:font-weight-asian="bold" style:text-scale="110%"/>
    </style:style>
    <style:style style:name="T186" style:family="text">
      <style:text-properties fo:color="#030303" fo:font-size="6pt" fo:letter-spacing="0.028in" fo:font-weight="bold" style:font-size-asian="6pt" style:font-weight-asian="bold" style:text-scale="110%"/>
    </style:style>
    <style:style style:name="T187" style:family="text">
      <style:text-properties fo:color="#030303" fo:font-size="6pt" fo:font-weight="bold" style:font-size-asian="6pt" style:font-weight-asian="bold" style:text-scale="110%"/>
    </style:style>
    <style:style style:name="T188" style:family="text">
      <style:text-properties fo:color="#030303" fo:font-size="6pt" style:font-size-asian="6pt" style:text-scale="105%"/>
    </style:style>
    <style:style style:name="T189" style:family="text">
      <style:text-properties fo:color="#030303" fo:font-size="6pt" fo:letter-spacing="0.028in" style:font-size-asian="6pt" style:text-scale="105%"/>
    </style:style>
    <style:style style:name="T190" style:family="text">
      <style:text-properties fo:color="#030303" fo:font-size="6pt" fo:letter-spacing="0.0063in" style:font-size-asian="6pt" style:text-scale="105%"/>
    </style:style>
    <style:style style:name="T191" style:family="text">
      <style:text-properties fo:color="#030303" fo:font-size="6pt" fo:letter-spacing="-0.0043in" style:font-size-asian="6pt" style:text-scale="105%"/>
    </style:style>
    <style:style style:name="T192" style:family="text">
      <style:text-properties fo:color="#030303" fo:font-size="6pt" fo:letter-spacing="-0.0063in" style:font-size-asian="6pt" style:text-scale="105%"/>
    </style:style>
    <style:style style:name="T193" style:family="text">
      <style:text-properties fo:color="#1f1f1f" fo:font-size="6pt" fo:font-style="italic" style:font-size-asian="6pt" style:font-style-asian="italic" style:text-scale="105%"/>
    </style:style>
    <style:style style:name="T194" style:family="text">
      <style:text-properties fo:color="#1f1f1f" fo:font-size="6pt" fo:font-weight="bold" style:font-size-asian="6pt" style:font-weight-asian="bold"/>
    </style:style>
    <style:style style:name="T195" style:family="text">
      <style:text-properties fo:color="#1f1f1f" fo:font-size="6pt" fo:letter-spacing="0.0118in" fo:font-weight="bold" style:font-size-asian="6pt" style:font-weight-asian="bold"/>
    </style:style>
    <style:style style:name="T196" style:family="text">
      <style:text-properties fo:color="#030303" fo:font-size="6pt" fo:letter-spacing="-0.0071in" fo:font-weight="bold" style:font-size-asian="6pt" style:font-weight-asian="bold"/>
    </style:style>
    <style:style style:name="T197" style:family="text">
      <style:text-properties fo:color="#030303" fo:font-family="'Courier New'" style:font-family-generic="swiss" style:font-pitch="variable" fo:font-size="6.5pt" fo:letter-spacing="-0.0016in" fo:font-weight="bold" style:font-size-asian="6.5pt" style:font-weight-asian="bold" style:text-scale="105%"/>
    </style:style>
    <style:style style:name="T198" style:family="text">
      <style:text-properties fo:color="#1f1f1f" style:font-name="Times New Roman" fo:font-size="6.5pt" fo:letter-spacing="-0.0016in" style:font-size-asian="6.5pt" style:text-scale="115%"/>
    </style:style>
    <style:style style:name="T199" style:family="text">
      <style:text-properties fo:color="#030303" fo:font-size="6pt" fo:letter-spacing="-0.0043in" fo:font-weight="bold" style:font-size-asian="6pt" style:font-weight-asian="bold" style:text-scale="110%"/>
    </style:style>
    <style:style style:name="T200" style:family="text">
      <style:text-properties fo:color="#030303" fo:font-size="6pt" fo:letter-spacing="-0.0063in" fo:font-weight="bold" style:font-size-asian="6pt" style:font-weight-asian="bold" style:text-scale="110%"/>
    </style:style>
    <style:style style:name="T201" style:family="text">
      <style:text-properties fo:color="#030303" fo:font-size="6pt" style:font-size-asian="6pt"/>
    </style:style>
    <style:style style:name="T202" style:family="text">
      <style:text-properties fo:color="#030303" fo:font-size="6pt" fo:letter-spacing="0.0098in" style:font-size-asian="6pt"/>
    </style:style>
    <style:style style:name="T203" style:family="text">
      <style:text-properties fo:color="#030303" fo:font-size="6pt" fo:letter-spacing="0.0047in" style:font-size-asian="6pt"/>
    </style:style>
    <style:style style:name="T204" style:family="text">
      <style:text-properties fo:color="#030303" fo:font-size="6pt" fo:letter-spacing="-0.0035in" fo:font-weight="bold" style:font-size-asian="6pt" style:font-weight-asian="bold"/>
    </style:style>
    <style:style style:name="T205" style:family="text">
      <style:text-properties fo:color="#030303" fo:font-size="6pt" fo:letter-spacing="0.0071in" style:font-size-asian="6pt" style:text-scale="105%"/>
    </style:style>
    <style:style style:name="T206" style:family="text">
      <style:text-properties fo:color="#030303" fo:font-size="6pt" fo:letter-spacing="-0.0028in" style:font-size-asian="6pt" style:text-scale="105%"/>
    </style:style>
    <style:style style:name="T207" style:family="text">
      <style:text-properties fo:color="#030303" fo:font-size="6pt" fo:letter-spacing="-0.0055in" style:font-size-asian="6pt" style:text-scale="105%"/>
    </style:style>
    <style:style style:name="T208" style:family="text">
      <style:text-properties fo:color="#030303" fo:font-size="6pt" fo:letter-spacing="-0.0035in" fo:font-style="italic" style:font-size-asian="6pt" style:font-style-asian="italic" style:text-scale="105%"/>
    </style:style>
    <style:style style:name="T209" style:family="text">
      <style:text-properties fo:color="#363636" fo:font-size="6pt" fo:letter-spacing="-0.0035in" fo:font-style="italic" style:font-size-asian="6pt" style:font-style-asian="italic" style:text-scale="105%"/>
    </style:style>
    <style:style style:name="T210" style:family="text">
      <style:text-properties fo:color="#030303" fo:font-size="6pt" fo:letter-spacing="0.0035in" style:font-size-asian="6pt"/>
    </style:style>
    <style:style style:name="T211" style:family="text">
      <style:text-properties fo:color="#030303" fo:font-size="6pt" fo:letter-spacing="0.0256in" style:font-size-asian="6pt"/>
    </style:style>
    <style:style style:name="T212" style:family="text">
      <style:text-properties fo:color="#030303" fo:font-size="6pt" fo:letter-spacing="0.0209in" style:font-size-asian="6pt"/>
    </style:style>
    <style:style style:name="T213" style:family="text">
      <style:text-properties fo:color="#030303" fo:font-size="6pt" fo:letter-spacing="-0.0083in" style:font-size-asian="6pt"/>
    </style:style>
    <style:style style:name="T214" style:family="text">
      <style:text-properties fo:color="#030303" fo:font-size="6pt" fo:letter-spacing="0.028in" fo:font-weight="bold" style:font-size-asian="6pt" style:font-weight-asian="bold" style:text-scale="105%"/>
    </style:style>
    <style:style style:name="T215" style:family="text">
      <style:text-properties fo:color="#030303" fo:font-size="6pt" fo:letter-spacing="-0.002in" fo:font-weight="bold" style:font-size-asian="6pt" style:font-weight-asian="bold" style:text-scale="105%"/>
    </style:style>
    <style:style style:name="T216" style:family="text">
      <style:text-properties fo:color="#030303" fo:font-size="6pt" fo:letter-spacing="0.0154in" style:font-size-asian="6pt"/>
    </style:style>
    <style:style style:name="T217" style:family="text">
      <style:text-properties fo:color="#030303" fo:font-size="6pt" fo:letter-spacing="0.0201in" style:font-size-asian="6pt"/>
    </style:style>
    <style:style style:name="T218" style:family="text">
      <style:text-properties fo:color="#030303" fo:font-size="6pt" fo:letter-spacing="0.022in" style:font-size-asian="6pt"/>
    </style:style>
    <style:style style:name="T219" style:family="text">
      <style:text-properties fo:color="#1f1f1f" fo:font-size="6pt" style:font-size-asian="6pt"/>
    </style:style>
    <style:style style:name="T220" style:family="text">
      <style:text-properties fo:color="#1f1f1f" fo:font-size="6pt" fo:letter-spacing="0.028in" style:font-size-asian="6pt"/>
    </style:style>
    <style:style style:name="T221" style:family="text">
      <style:text-properties fo:color="#030303" fo:font-size="6pt" fo:font-style="italic" style:font-size-asian="6pt" style:font-style-asian="italic"/>
    </style:style>
    <style:style style:name="T222" style:family="text">
      <style:text-properties fo:color="#030303" fo:font-size="6pt" fo:letter-spacing="0.028in" fo:font-style="italic" style:font-size-asian="6pt" style:font-style-asian="italic"/>
    </style:style>
    <style:style style:name="T223" style:family="text">
      <style:text-properties fo:color="#030303" fo:font-size="6pt" fo:letter-spacing="0.028in" style:font-size-asian="6pt"/>
    </style:style>
    <style:style style:name="T224" style:family="text">
      <style:text-properties fo:color="#030303" fo:font-size="6pt" fo:letter-spacing="0.0075in" style:font-size-asian="6pt" style:text-scale="105%"/>
    </style:style>
    <style:style style:name="T225" style:family="text">
      <style:text-properties fo:color="#030303" fo:font-size="6pt" fo:letter-spacing="-0.0016in" style:font-size-asian="6pt" style:text-scale="105%"/>
    </style:style>
    <style:style style:name="T226" style:family="text">
      <style:text-properties fo:color="#030303" fo:font-size="6pt" fo:letter-spacing="-0.0083in" style:font-size-asian="6pt" style:text-scale="105%"/>
    </style:style>
    <style:style style:name="T227" style:family="text">
      <style:text-properties fo:color="#030303" fo:font-size="6pt" fo:letter-spacing="-0.002in" style:font-size-asian="6pt" style:text-scale="105%"/>
    </style:style>
    <style:style style:name="T228" style:family="text">
      <style:text-properties fo:color="#030303" fo:font-size="6pt" fo:letter-spacing="0.0165in" style:font-size-asian="6pt" style:text-scale="105%"/>
    </style:style>
    <style:style style:name="T229" style:family="text">
      <style:text-properties fo:color="#1f1f1f" fo:font-size="6pt" style:font-size-asian="6pt" style:text-scale="105%"/>
    </style:style>
    <style:style style:name="T230" style:family="text">
      <style:text-properties fo:color="#363636" fo:font-size="6pt" style:font-size-asian="6pt" style:text-scale="105%"/>
    </style:style>
    <style:style style:name="T231" style:family="text">
      <style:text-properties fo:color="#1f1f1f" fo:font-size="6pt" fo:letter-spacing="0.0035in" style:font-size-asian="6pt" style:text-scale="105%"/>
    </style:style>
    <style:style style:name="T232" style:family="text">
      <style:text-properties fo:color="#030303" fo:font-size="6pt" fo:letter-spacing="-0.0071in" fo:font-weight="bold" style:font-size-asian="6pt" style:font-weight-asian="bold" style:text-scale="105%"/>
    </style:style>
    <style:style style:name="T233" style:family="text">
      <style:text-properties fo:color="#030303" fo:font-size="6pt" fo:letter-spacing="0.0008in" fo:font-weight="bold" style:font-size-asian="6pt" style:font-weight-asian="bold" style:text-scale="110%"/>
    </style:style>
    <style:style style:name="T234" style:family="text">
      <style:text-properties fo:color="#030303" fo:font-size="6pt" fo:letter-spacing="0.0244in" style:font-size-asian="6pt" style:text-scale="105%"/>
    </style:style>
    <style:style style:name="T235" style:family="text">
      <style:text-properties fo:color="#1f1f1f" fo:font-size="6pt" fo:letter-spacing="-0.0055in" fo:font-style="italic" style:font-size-asian="6pt" style:font-style-asian="italic" style:text-scale="105%"/>
    </style:style>
    <style:style style:name="T236" style:family="text">
      <style:text-properties fo:color="#030303" fo:font-size="6pt" fo:letter-spacing="-0.0047in" style:font-size-asian="6pt" style:text-scale="105%"/>
    </style:style>
    <style:style style:name="T237" style:family="text">
      <style:text-properties fo:color="#030303" fo:font-size="6pt" fo:letter-spacing="0.0083in" style:font-size-asian="6pt" style:text-scale="105%"/>
    </style:style>
    <style:style style:name="T238" style:family="text">
      <style:text-properties fo:color="#030303" fo:font-size="6pt" fo:letter-spacing="0.0028in" style:font-size-asian="6pt" style:text-scale="105%"/>
    </style:style>
    <style:style style:name="T239" style:family="text">
      <style:text-properties fo:color="#030303" fo:font-size="6pt" fo:letter-spacing="-0.0055in" fo:font-weight="bold" style:font-size-asian="6pt" style:font-weight-asian="bold" style:text-scale="105%"/>
    </style:style>
    <style:style style:name="T240" style:family="text">
      <style:text-properties fo:color="#030303" fo:font-size="6pt" fo:letter-spacing="-0.0028in" fo:font-weight="bold" style:font-size-asian="6pt" style:font-weight-asian="bold" style:text-scale="105%"/>
    </style:style>
    <style:style style:name="T241" style:family="text">
      <style:text-properties fo:color="#030303" fo:font-size="6pt" fo:letter-spacing="0.0083in" style:font-size-asian="6pt"/>
    </style:style>
    <style:style style:name="T242" style:family="text">
      <style:text-properties fo:color="#030303" fo:font-size="6pt" fo:letter-spacing="0.002in" style:font-size-asian="6pt"/>
    </style:style>
    <style:style style:name="T243" style:family="text">
      <style:text-properties fo:color="#1f1f1f" fo:font-size="8pt" fo:letter-spacing="-0.0035in" style:font-size-asian="8pt"/>
    </style:style>
    <style:style style:name="T244" style:family="text">
      <style:text-properties fo:color="#030303" fo:font-size="6pt" fo:letter-spacing="0.0264in" fo:font-weight="bold" style:font-size-asian="6pt" style:font-weight-asian="bold"/>
    </style:style>
    <style:style style:name="T245" style:family="text">
      <style:text-properties fo:color="#030303" fo:font-size="6pt" fo:letter-spacing="0.028in" fo:font-weight="bold" style:font-size-asian="6pt" style:font-weight-asian="bold"/>
    </style:style>
    <style:style style:name="T246" style:family="text">
      <style:text-properties fo:color="#1f1f1f" fo:font-size="6pt" fo:font-style="italic" style:font-size-asian="6pt" style:font-style-asian="italic"/>
    </style:style>
    <style:style style:name="T247" style:family="text">
      <style:text-properties fo:color="#1f1f1f" fo:font-size="6pt" fo:letter-spacing="0.028in" fo:font-style="italic" style:font-size-asian="6pt" style:font-style-asian="italic"/>
    </style:style>
    <style:style style:name="T248" style:family="text">
      <style:text-properties fo:color="#030303" style:font-name="Times New Roman" fo:font-size="6.5pt" fo:letter-spacing="-0.0016in" style:font-size-asian="6.5pt" style:text-scale="115%"/>
    </style:style>
    <style:style style:name="T249" style:family="text">
      <style:text-properties fo:color="#030303" fo:font-size="6pt" fo:font-style="italic" style:font-size-asian="6pt" style:font-style-asian="italic" style:text-scale="105%"/>
    </style:style>
    <style:style style:name="T250" style:family="text">
      <style:text-properties fo:color="#030303" fo:font-size="6pt" fo:letter-spacing="0.0173in" style:font-size-asian="6pt"/>
    </style:style>
    <style:style style:name="T251" style:family="text">
      <style:text-properties fo:color="#030303" fo:font-size="6pt" fo:letter-spacing="-0.0083in" fo:font-weight="bold" style:font-size-asian="6pt" style:font-weight-asian="bold"/>
    </style:style>
    <style:style style:name="T252" style:family="text">
      <style:text-properties fo:color="#1f1f1f" fo:font-size="6pt" fo:letter-spacing="-0.0055in" style:font-size-asian="6pt" style:text-scale="105%"/>
    </style:style>
    <style:style style:name="T253" style:family="text">
      <style:text-properties fo:color="#030303" fo:font-size="6pt" fo:letter-spacing="-0.0035in" style:font-size-asian="6pt" style:text-scale="105%"/>
    </style:style>
    <style:style style:name="T254" style:family="text">
      <style:text-properties fo:color="#030303" fo:font-size="6pt" fo:letter-spacing="-0.0008in" style:font-size-asian="6pt" style:text-scale="105%"/>
    </style:style>
    <style:style style:name="T255" style:family="text">
      <style:text-properties fo:color="#030303" fo:font-size="6pt" fo:letter-spacing="0.0047in" style:font-size-asian="6pt" style:text-scale="105%"/>
    </style:style>
    <style:style style:name="T256" style:family="text">
      <style:text-properties fo:color="#030303" fo:font-size="6pt" fo:letter-spacing="0.0228in" style:font-size-asian="6pt" style:text-scale="105%"/>
    </style:style>
    <style:style style:name="T257" style:family="text">
      <style:text-properties fo:color="#030303" fo:font-size="6pt" fo:letter-spacing="-0.0028in" fo:font-weight="bold" style:font-size-asian="6pt" style:font-weight-asian="bold" style:text-scale="110%"/>
    </style:style>
    <style:style style:name="T258" style:family="text">
      <style:text-properties fo:color="#030303" fo:font-size="6pt" fo:letter-spacing="-0.0071in" fo:font-weight="bold" style:font-size-asian="6pt" style:font-weight-asian="bold" style:text-scale="110%"/>
    </style:style>
    <style:style style:name="T259" style:family="text">
      <style:text-properties fo:color="#1f1f1f" fo:font-size="6pt" fo:letter-spacing="-0.0063in" style:font-size-asian="6pt" style:text-scale="105%"/>
    </style:style>
    <style:style style:name="T260" style:family="text">
      <style:text-properties fo:color="#1f1f1f" fo:font-size="6pt" fo:letter-spacing="0.028in" style:font-size-asian="6pt" style:text-scale="105%"/>
    </style:style>
    <style:style style:name="T261" style:family="text">
      <style:text-properties fo:color="#030303" fo:font-size="6pt" fo:letter-spacing="0.028in" fo:font-style="italic" style:font-size-asian="6pt" style:font-style-asian="italic" style:text-scale="105%"/>
    </style:style>
    <style:style style:name="T262" style:family="text">
      <style:text-properties fo:color="#030303" fo:font-size="6pt" fo:letter-spacing="0.0091in" style:font-size-asian="6pt" style:text-scale="105%"/>
    </style:style>
    <style:style style:name="T263" style:family="text">
      <style:text-properties fo:color="#030303" fo:font-size="6pt" fo:letter-spacing="0.0063in" fo:font-weight="bold" style:font-size-asian="6pt" style:font-weight-asian="bold" style:text-scale="105%"/>
    </style:style>
    <style:style style:name="T264" style:family="text">
      <style:text-properties fo:color="#030303" fo:font-size="6pt" fo:letter-spacing="0.0028in" fo:font-weight="bold" style:font-size-asian="6pt" style:font-weight-asian="bold" style:text-scale="105%"/>
    </style:style>
    <style:style style:name="T265" style:family="text">
      <style:text-properties fo:color="#030303" fo:font-size="6pt" fo:letter-spacing="-0.0028in" style:font-size-asian="6pt"/>
    </style:style>
    <style:style style:name="T266" style:family="text">
      <style:text-properties fo:color="#030303" fo:font-size="6pt" fo:letter-spacing="0.0244in" style:font-size-asian="6pt"/>
    </style:style>
    <style:style style:name="T267" style:family="text">
      <style:text-properties fo:color="#030303" fo:font-size="6pt" fo:letter-spacing="0.0161in" style:font-size-asian="6pt"/>
    </style:style>
    <style:style style:name="T268" style:family="text">
      <style:text-properties fo:color="#030303" style:font-name="Times New Roman" fo:font-size="6.5pt" style:font-size-asian="6.5pt" style:text-scale="110%"/>
    </style:style>
    <style:style style:name="T269" style:family="text">
      <style:text-properties fo:color="#030303" style:font-name="Times New Roman" fo:font-size="6.5pt" fo:letter-spacing="0.0035in" style:font-size-asian="6.5pt" style:text-scale="110%"/>
    </style:style>
    <style:style style:name="T270" style:family="text">
      <style:text-properties fo:color="#1f1f1f" style:font-name="Times New Roman" fo:font-size="6.5pt" style:font-size-asian="6.5pt" style:text-scale="110%"/>
    </style:style>
    <style:style style:name="T271" style:family="text">
      <style:text-properties fo:color="#1f1f1f" style:font-name="Times New Roman" fo:font-size="6.5pt" fo:letter-spacing="0.0189in" style:font-size-asian="6.5pt" style:text-scale="110%"/>
    </style:style>
    <style:style style:name="T272" style:family="text">
      <style:text-properties fo:color="#1f1f1f" style:font-name="Times New Roman" fo:font-size="6.5pt" fo:letter-spacing="-0.0028in" style:font-size-asian="6.5pt" style:text-scale="110%"/>
    </style:style>
    <style:style style:name="T273" style:family="text">
      <style:text-properties fo:color="#030303" fo:font-size="6pt" fo:letter-spacing="-0.0047in" fo:font-weight="bold" style:font-size-asian="6pt" style:font-weight-asian="bold" style:text-scale="105%"/>
    </style:style>
    <style:style style:name="T274" style:family="text">
      <style:text-properties fo:color="#1f1f1f" fo:font-size="6pt" fo:letter-spacing="0.0055in" fo:font-style="italic" style:font-size-asian="6pt" style:font-style-asian="italic" style:text-scale="105%"/>
    </style:style>
    <style:style style:name="T275" style:family="text">
      <style:text-properties fo:color="#030303" fo:font-size="6pt" fo:letter-spacing="0.0102in" style:font-size-asian="6pt" style:text-scale="105%"/>
    </style:style>
    <style:style style:name="T276" style:family="text">
      <style:text-properties fo:color="#363636" fo:font-size="6pt" fo:letter-spacing="0.028in" style:font-size-asian="6pt" style:text-scale="105%"/>
    </style:style>
    <style:style style:name="T277" style:family="text">
      <style:text-properties fo:color="#030303" fo:font-size="6pt" fo:letter-spacing="0.0118in" fo:font-weight="bold" style:font-size-asian="6pt" style:font-weight-asian="bold"/>
    </style:style>
    <style:style style:name="T278" style:family="text">
      <style:text-properties fo:color="#425970" style:text-position="8% 100%" fo:font-size="6pt" fo:font-weight="bold" style:font-size-asian="6pt" style:font-weight-asian="bold"/>
    </style:style>
    <style:style style:name="T279" style:family="text">
      <style:text-properties fo:color="#647789" style:text-position="8% 100%" fo:font-size="6pt" fo:font-weight="bold" style:font-size-asian="6pt" style:font-weight-asian="bold"/>
    </style:style>
    <style:style style:name="T280" style:family="text">
      <style:text-properties fo:color="#647789" style:text-position="8% 100%" fo:font-size="6pt" fo:letter-spacing="-0.0063in" fo:font-weight="bold" style:font-size-asian="6pt" style:font-weight-asian="bold"/>
    </style:style>
    <style:style style:name="T281" style:family="text">
      <style:text-properties fo:color="#425970" style:text-position="8% 100%" fo:font-size="6pt" fo:letter-spacing="-0.0008in" fo:font-weight="bold" style:font-size-asian="6pt" style:font-weight-asian="bold"/>
    </style:style>
    <style:style style:name="T282" style:family="text">
      <style:text-properties fo:color="#425970" style:text-position="8% 100%" fo:font-size="6pt" fo:letter-spacing="0.0016in" fo:font-weight="bold" style:font-size-asian="6pt" style:font-weight-asian="bold"/>
    </style:style>
    <style:style style:name="T283" style:family="text">
      <style:text-properties fo:color="#425970" style:text-position="8% 100%" fo:font-size="6pt" fo:letter-spacing="-0.0047in" fo:font-weight="bold" style:font-size-asian="6pt" style:font-weight-asian="bold"/>
    </style:style>
    <style:style style:name="T284" style:family="text">
      <style:text-properties fo:color="#425970" style:text-position="8% 100%" fo:font-size="6pt" fo:letter-spacing="-0.0016in" fo:font-weight="bold" style:font-size-asian="6pt" style:font-weight-asian="bold"/>
    </style:style>
    <style:style style:name="T285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T286" style:family="text">
      <style:text-properties style:text-underline-style="solid" style:text-underline-width="bold" style:text-underline-color="font-color"/>
    </style:style>
    <style:style style:name="T287" style:family="text">
      <style:text-properties fo:letter-spacing="0.0311in" style:text-underline-style="solid" style:text-underline-width="bold" style:text-underline-color="font-color"/>
    </style:style>
    <style:style style:name="T288" style:family="text">
      <style:text-properties fo:letter-spacing="0.0252in" style:text-underline-style="solid" style:text-underline-width="bold" style:text-underline-color="font-color"/>
    </style:style>
    <style:style style:name="T289" style:family="text">
      <style:text-properties fo:letter-spacing="0.0161in" style:text-underline-style="solid" style:text-underline-width="bold" style:text-underline-color="font-color"/>
    </style:style>
    <style:style style:name="T290" style:family="text">
      <style:text-properties fo:letter-spacing="0.0319in" style:text-underline-style="solid" style:text-underline-width="bold" style:text-underline-color="font-color"/>
    </style:style>
    <style:style style:name="T291" style:family="text">
      <style:text-properties fo:letter-spacing="0.0508in" style:text-underline-style="solid" style:text-underline-width="bold" style:text-underline-color="font-color"/>
    </style:style>
    <style:style style:name="T292" style:family="text">
      <style:text-properties fo:letter-spacing="-0.0016in" style:text-underline-style="solid" style:text-underline-width="bold" style:text-underline-color="font-color"/>
    </style:style>
    <style:style style:name="T293" style:family="text">
      <style:text-properties fo:letter-spacing="0.0555in" style:text-underline-style="solid" style:text-underline-width="bold" style:text-underline-color="font-color"/>
    </style:style>
    <style:style style:name="T294" style:family="text">
      <style:text-properties fo:font-size="6pt" fo:letter-spacing="-0.0016in" fo:font-weight="bold" style:font-size-asian="6pt" style:font-weight-asian="bold" style:text-scale="105%"/>
    </style:style>
    <style:style style:name="T295" style:family="text">
      <style:text-properties fo:font-size="6pt" fo:font-weight="bold" style:font-size-asian="6pt" style:font-weight-asian="bold"/>
    </style:style>
    <style:style style:name="T296" style:family="text">
      <style:text-properties fo:font-size="6pt" fo:letter-spacing="0.0016in" fo:font-weight="bold" style:font-size-asian="6pt" style:font-weight-asian="bold"/>
    </style:style>
    <style:style style:name="T297" style:family="text">
      <style:text-properties fo:font-size="6pt" fo:letter-spacing="-0.0028in" fo:font-weight="bold" style:font-size-asian="6pt" style:font-weight-asian="bold"/>
    </style:style>
    <style:style style:name="T298" style:family="text">
      <style:text-properties fo:font-size="6pt" fo:font-weight="bold" style:font-size-asian="6pt" style:font-weight-asian="bold" style:text-scale="105%"/>
    </style:style>
    <style:style style:name="T299" style:family="text">
      <style:text-properties fo:font-size="6pt" fo:letter-spacing="0.0071in" fo:font-weight="bold" style:font-size-asian="6pt" style:font-weight-asian="bold" style:text-scale="105%"/>
    </style:style>
    <style:style style:name="T300" style:family="text">
      <style:text-properties fo:font-size="6pt" fo:letter-spacing="0.0118in" fo:font-weight="bold" style:font-size-asian="6pt" style:font-weight-asian="bold" style:text-scale="105%"/>
    </style:style>
    <style:style style:name="T301" style:family="text">
      <style:text-properties fo:font-size="6pt" fo:letter-spacing="-0.0035in" fo:font-weight="bold" style:font-size-asian="6pt" style:font-weight-asian="bold" style:text-scale="105%"/>
    </style:style>
    <style:style style:name="T302" style:family="text">
      <style:text-properties fo:font-size="6pt" fo:letter-spacing="-0.0016in" fo:font-weight="bold" style:font-size-asian="6pt" style:font-weight-asian="bold" style:text-scale="115%"/>
    </style:style>
    <style:style style:name="T303" style:family="text">
      <style:text-properties fo:font-size="6pt" fo:font-weight="bold" style:font-size-asian="6pt" style:font-weight-asian="bold" style:text-scale="110%"/>
    </style:style>
    <style:style style:name="T304" style:family="text">
      <style:text-properties fo:font-size="6pt" fo:letter-spacing="0.0173in" fo:font-weight="bold" style:font-size-asian="6pt" style:font-weight-asian="bold" style:text-scale="110%"/>
    </style:style>
    <style:style style:name="T305" style:family="text">
      <style:text-properties fo:font-size="6pt" fo:letter-spacing="0.0154in" fo:font-weight="bold" style:font-size-asian="6pt" style:font-weight-asian="bold" style:text-scale="110%"/>
    </style:style>
    <style:style style:name="T306" style:family="text">
      <style:text-properties fo:font-size="6pt" fo:letter-spacing="0.028in" fo:font-weight="bold" style:font-size-asian="6pt" style:font-weight-asian="bold" style:text-scale="110%"/>
    </style:style>
    <style:style style:name="T307" style:family="text">
      <style:text-properties fo:font-size="6pt" style:font-size-asian="6pt"/>
    </style:style>
    <style:style style:name="T308" style:family="text">
      <style:text-properties fo:color="#0f0f0f" fo:font-size="6pt" style:font-size-asian="6pt"/>
    </style:style>
    <style:style style:name="T309" style:family="text">
      <style:text-properties fo:color="#0f0f0f" fo:font-size="6pt" fo:letter-spacing="0.028in" style:font-size-asian="6pt"/>
    </style:style>
    <style:style style:name="T310" style:family="text">
      <style:text-properties fo:color="#0f0f0f" fo:font-size="6pt" fo:font-weight="bold" style:font-size-asian="6pt" style:font-weight-asian="bold"/>
    </style:style>
    <style:style style:name="T311" style:family="text">
      <style:text-properties fo:color="#0f0f0f" fo:font-size="6pt" fo:letter-spacing="0.028in" fo:font-weight="bold" style:font-size-asian="6pt" style:font-weight-asian="bold"/>
    </style:style>
    <style:style style:name="T312" style:family="text">
      <style:text-properties fo:color="#1f1f1f" fo:font-size="6pt" fo:letter-spacing="0.028in" fo:font-weight="bold" style:font-size-asian="6pt" style:font-weight-asian="bold"/>
    </style:style>
    <style:style style:name="T313" style:family="text">
      <style:text-properties fo:font-size="6pt" fo:letter-spacing="0.0035in" style:font-size-asian="6pt"/>
    </style:style>
    <style:style style:name="T314" style:family="text">
      <style:text-properties fo:color="#777777" fo:font-size="6pt" style:font-size-asian="6pt"/>
    </style:style>
    <style:style style:name="T315" style:family="text">
      <style:text-properties fo:font-family="'Courier New'" style:font-family-generic="swiss" style:font-pitch="variable" fo:font-size="6.5pt" fo:letter-spacing="-0.0016in" fo:font-weight="bold" style:font-size-asian="6.5pt" style:font-weight-asian="bold" style:text-scale="105%"/>
    </style:style>
    <style:style style:name="T316" style:family="text">
      <style:text-properties fo:font-size="6pt" fo:letter-spacing="0.028in" fo:font-weight="bold" style:font-size-asian="6pt" style:font-weight-asian="bold" style:text-scale="105%"/>
    </style:style>
    <style:style style:name="T317" style:family="text">
      <style:text-properties fo:font-size="6pt" fo:letter-spacing="-0.0028in" fo:font-weight="bold" style:font-size-asian="6pt" style:font-weight-asian="bold" style:text-scale="105%"/>
    </style:style>
    <style:style style:name="T318" style:family="text">
      <style:text-properties fo:color="#0f0f0f" fo:font-size="6pt" style:font-size-asian="6pt" style:text-scale="105%"/>
    </style:style>
    <style:style style:name="T319" style:family="text">
      <style:text-properties fo:color="#0f0f0f" fo:font-size="6pt" fo:letter-spacing="-0.0016in" style:font-size-asian="6pt" style:text-scale="105%"/>
    </style:style>
    <style:style style:name="T320" style:family="text">
      <style:text-properties fo:color="#0f0f0f" fo:font-size="6pt" fo:letter-spacing="-0.0055in" style:font-size-asian="6pt" style:text-scale="105%"/>
    </style:style>
    <style:style style:name="T321" style:family="text">
      <style:text-properties fo:font-size="6pt" style:font-size-asian="6pt" style:text-scale="105%"/>
    </style:style>
    <style:style style:name="T322" style:family="text">
      <style:text-properties fo:font-size="6pt" fo:letter-spacing="0.028in" style:font-size-asian="6pt" style:text-scale="105%"/>
    </style:style>
    <style:style style:name="T323" style:family="text">
      <style:text-properties fo:color="#0f0f0f" fo:font-size="6pt" fo:letter-spacing="0.028in" style:font-size-asian="6pt" style:text-scale="105%"/>
    </style:style>
    <style:style style:name="T324" style:family="text">
      <style:text-properties fo:font-size="6pt" fo:letter-spacing="0.0272in" style:font-size-asian="6pt" style:text-scale="105%"/>
    </style:style>
    <style:style style:name="T325" style:family="text">
      <style:text-properties fo:font-size="6pt" fo:letter-spacing="-0.0043in" fo:font-weight="bold" style:font-size-asian="6pt" style:font-weight-asian="bold" style:text-scale="110%"/>
    </style:style>
    <style:style style:name="T326" style:family="text">
      <style:text-properties fo:font-size="6pt" fo:letter-spacing="-0.0071in" fo:font-weight="bold" style:font-size-asian="6pt" style:font-weight-asian="bold" style:text-scale="110%"/>
    </style:style>
    <style:style style:name="T327" style:family="text">
      <style:text-properties fo:font-size="6pt" fo:letter-spacing="-0.0016in" fo:font-weight="bold" style:font-size-asian="6pt" style:font-weight-asian="bold" style:text-scale="110%"/>
    </style:style>
    <style:style style:name="T328" style:family="text">
      <style:text-properties fo:font-size="6pt" fo:letter-spacing="0.028in" style:font-size-asian="6pt"/>
    </style:style>
    <style:style style:name="T329" style:family="text">
      <style:text-properties fo:font-size="6pt" fo:letter-spacing="-0.0063in" fo:font-weight="bold" style:font-size-asian="6pt" style:font-weight-asian="bold"/>
    </style:style>
    <style:style style:name="T330" style:family="text">
      <style:text-properties fo:color="#0f0f0f" fo:font-size="6pt" fo:letter-spacing="-0.002in" fo:font-weight="bold" style:font-size-asian="6pt" style:font-weight-asian="bold"/>
    </style:style>
    <style:style style:name="T331" style:family="text">
      <style:text-properties fo:color="#1f1f1f" fo:font-size="6pt" fo:letter-spacing="-0.0016in" fo:font-weight="bold" style:font-size-asian="6pt" style:font-weight-asian="bold"/>
    </style:style>
    <style:style style:name="T332" style:family="text">
      <style:text-properties fo:color="#0f0f0f" fo:font-size="6pt" fo:letter-spacing="0.0256in" style:font-size-asian="6pt"/>
    </style:style>
    <style:style style:name="T333" style:family="text">
      <style:text-properties fo:color="#2f2f2f" style:font-name="Times New Roman" fo:font-size="6.5pt" fo:letter-spacing="-0.0016in" style:font-size-asian="6.5pt" style:text-scale="115%"/>
    </style:style>
    <style:style style:name="T334" style:family="text">
      <style:text-properties fo:font-size="6pt" fo:letter-spacing="-0.0055in" fo:font-weight="bold" style:font-size-asian="6pt" style:font-weight-asian="bold" style:text-scale="110%"/>
    </style:style>
    <style:style style:name="T335" style:family="text">
      <style:text-properties fo:color="#0f0f0f" fo:font-size="6pt" fo:letter-spacing="-0.0008in" style:font-size-asian="6pt" style:text-scale="105%"/>
    </style:style>
    <style:style style:name="T336" style:family="text">
      <style:text-properties fo:color="#0f0f0f" fo:font-size="6pt" fo:letter-spacing="-0.0063in" style:font-size-asian="6pt" style:text-scale="105%"/>
    </style:style>
    <style:style style:name="T337" style:family="text">
      <style:text-properties fo:color="#2f2f2f" fo:font-size="6pt" style:font-size-asian="6pt" style:text-scale="105%"/>
    </style:style>
    <style:style style:name="T338" style:family="text">
      <style:text-properties fo:color="#2f2f2f" fo:font-size="6pt" fo:letter-spacing="-0.0043in" style:font-size-asian="6pt" style:text-scale="105%"/>
    </style:style>
    <style:style style:name="T339" style:family="text">
      <style:text-properties fo:font-size="6pt" fo:letter-spacing="0.0016in" style:font-size-asian="6pt" style:text-scale="105%"/>
    </style:style>
    <style:style style:name="T340" style:family="text">
      <style:text-properties fo:color="#0f0f0f" fo:font-size="6pt" fo:letter-spacing="0.0264in" style:font-size-asian="6pt" style:text-scale="105%"/>
    </style:style>
    <style:style style:name="T341" style:family="text">
      <style:text-properties fo:font-size="6pt" fo:letter-spacing="0.002in" fo:font-weight="bold" style:font-size-asian="6pt" style:font-weight-asian="bold" style:text-scale="110%"/>
    </style:style>
    <style:style style:name="T342" style:family="text">
      <style:text-properties fo:font-size="6pt" fo:letter-spacing="-0.0028in" fo:font-weight="bold" style:font-size-asian="6pt" style:font-weight-asian="bold" style:text-scale="110%"/>
    </style:style>
    <style:style style:name="T343" style:family="text">
      <style:text-properties fo:font-size="6pt" fo:letter-spacing="0.0047in" style:font-size-asian="6pt" style:text-scale="105%"/>
    </style:style>
    <style:style style:name="T344" style:family="text">
      <style:text-properties fo:font-size="6pt" fo:letter-spacing="-0.0055in" style:font-size-asian="6pt" style:text-scale="105%"/>
    </style:style>
    <style:style style:name="T345" style:family="text">
      <style:text-properties fo:color="#0f0f0f" fo:font-size="6pt" fo:letter-spacing="0.0035in" style:font-size-asian="6pt"/>
    </style:style>
    <style:style style:name="T346" style:family="text">
      <style:text-properties fo:color="#0f0f0f" fo:font-size="6pt" fo:letter-spacing="0.0209in" style:font-size-asian="6pt"/>
    </style:style>
    <style:style style:name="T347" style:family="text">
      <style:text-properties fo:color="#0f0f0f" fo:font-size="6pt" fo:letter-spacing="-0.0083in" style:font-size-asian="6pt"/>
    </style:style>
    <style:style style:name="T348" style:family="text">
      <style:text-properties fo:font-size="6pt" fo:letter-spacing="-0.0035in" fo:font-weight="bold" style:font-size-asian="6pt" style:font-weight-asian="bold" style:text-scale="110%"/>
    </style:style>
    <style:style style:name="T349" style:family="text">
      <style:text-properties fo:font-size="6pt" fo:letter-spacing="0.0098in" style:font-size-asian="6pt"/>
    </style:style>
    <style:style style:name="T350" style:family="text">
      <style:text-properties fo:font-size="6pt" fo:letter-spacing="0.0047in" style:font-size-asian="6pt"/>
    </style:style>
    <style:style style:name="T351" style:family="text">
      <style:text-properties fo:color="#0f0f0f" fo:font-size="6pt" fo:letter-spacing="-0.0035in" fo:font-weight="bold" style:font-size-asian="6pt" style:font-weight-asian="bold"/>
    </style:style>
    <style:style style:name="T352" style:family="text">
      <style:text-properties fo:font-size="6pt" fo:letter-spacing="0.0035in" style:font-size-asian="6pt" style:text-scale="105%"/>
    </style:style>
    <style:style style:name="T353" style:family="text">
      <style:text-properties fo:font-size="6pt" fo:letter-spacing="-0.0063in" style:font-size-asian="6pt" style:text-scale="105%"/>
    </style:style>
    <style:style style:name="T354" style:family="text">
      <style:text-properties fo:color="#0f0f0f" fo:font-size="6pt" fo:letter-spacing="-0.0035in" style:font-size-asian="6pt" style:text-scale="105%"/>
    </style:style>
    <style:style style:name="T355" style:family="text">
      <style:text-properties fo:font-size="6pt" fo:letter-spacing="0.0043in" fo:font-weight="bold" style:font-size-asian="6pt" style:font-weight-asian="bold" style:text-scale="105%"/>
    </style:style>
    <style:style style:name="T356" style:family="text">
      <style:text-properties fo:font-size="6pt" fo:letter-spacing="-0.0008in" fo:font-weight="bold" style:font-size-asian="6pt" style:font-weight-asian="bold" style:text-scale="105%"/>
    </style:style>
    <style:style style:name="T357" style:family="text">
      <style:text-properties fo:color="#0f0f0f" fo:font-size="6pt" fo:letter-spacing="-0.0043in" style:font-size-asian="6pt" style:text-scale="105%"/>
    </style:style>
    <style:style style:name="T358" style:family="text">
      <style:text-properties fo:color="#0f0f0f" fo:font-size="6pt" fo:letter-spacing="0.022in" style:font-size-asian="6pt" style:text-scale="105%"/>
    </style:style>
    <style:style style:name="T359" style:family="text">
      <style:text-properties fo:font-size="6pt" fo:letter-spacing="0.0008in" fo:font-weight="bold" style:font-size-asian="6pt" style:font-weight-asian="bold" style:text-scale="110%"/>
    </style:style>
    <style:style style:name="T360" style:family="text">
      <style:text-properties fo:font-size="6pt" fo:letter-spacing="0.0047in" fo:font-weight="bold" style:font-size-asian="6pt" style:font-weight-asian="bold" style:text-scale="110%"/>
    </style:style>
    <style:style style:name="T361" style:family="text">
      <style:text-properties fo:color="#0f0f0f" fo:font-size="6pt" fo:letter-spacing="0.0201in" style:font-size-asian="6pt" style:text-scale="105%"/>
    </style:style>
    <style:style style:name="T362" style:family="text">
      <style:text-properties fo:color="#0f0f0f" fo:font-size="6pt" fo:letter-spacing="0.0193in" style:font-size-asian="6pt" style:text-scale="105%"/>
    </style:style>
    <style:style style:name="T363" style:family="text">
      <style:text-properties fo:color="#0f0f0f" style:font-name="Times New Roman" fo:font-size="6.5pt" fo:letter-spacing="-0.0016in" style:font-size-asian="6.5pt" style:text-scale="115%"/>
    </style:style>
    <style:style style:name="T364" style:family="text">
      <style:text-properties fo:font-size="6pt" fo:letter-spacing="0.0098in" fo:font-weight="bold" style:font-size-asian="6pt" style:font-weight-asian="bold" style:text-scale="105%"/>
    </style:style>
    <style:style style:name="T365" style:family="text">
      <style:text-properties fo:color="#0f0f0f" fo:font-size="6pt" fo:letter-spacing="0.0173in" style:font-size-asian="6pt"/>
    </style:style>
    <style:style style:name="T366" style:family="text">
      <style:text-properties fo:color="#0f0f0f" fo:font-size="6pt" fo:letter-spacing="0.0193in" fo:font-weight="bold" style:font-size-asian="6pt" style:font-weight-asian="bold"/>
    </style:style>
    <style:style style:name="T367" style:family="text">
      <style:text-properties style:font-name="Verdana" fo:font-size="8.5pt" fo:letter-spacing="-0.0035in" style:text-underline-style="solid" style:text-underline-width="auto" style:text-underline-color="font-color" fo:font-weight="bold" style:font-size-asian="8.5pt" style:font-weight-asian="bold"/>
    </style:style>
    <style:style style:name="T368" style:family="text">
      <style:text-properties fo:letter-spacing="-0.0047in"/>
    </style:style>
    <style:style style:name="T369" style:family="text">
      <style:text-properties fo:letter-spacing="0.0555in"/>
    </style:style>
    <style:style style:name="T370" style:family="text">
      <style:text-properties style:font-name="Verdana" fo:font-size="8.5pt" fo:letter-spacing="0.0362in" style:font-size-asian="8.5pt" style:text-scale="150%"/>
    </style:style>
    <style:style style:name="T371" style:family="text">
      <style:text-properties style:font-name="Verdana" fo:font-size="8.5pt" fo:letter-spacing="0.0366in" fo:font-weight="bold" style:font-size-asian="8.5pt" style:font-weight-asian="bold" style:text-scale="150%"/>
    </style:style>
    <style:style style:name="T372" style:family="text">
      <style:text-properties style:font-name="Verdana" fo:font-size="8.5pt" fo:letter-spacing="0.0374in" fo:font-weight="bold" style:font-size-asian="8.5pt" style:font-weight-asian="bold" style:text-scale="150%"/>
    </style:style>
    <style:style style:name="T373" style:family="text">
      <style:text-properties style:font-name="Verdana" fo:font-size="8.5pt" fo:letter-spacing="-0.0016in" fo:font-weight="bold" style:font-size-asian="8.5pt" style:font-weight-asian="bold"/>
    </style:style>
    <style:style style:name="T374" style:family="text">
      <style:text-properties style:font-name="Verdana" fo:font-size="8.5pt" fo:font-style="italic" fo:font-weight="bold" style:font-size-asian="8.5pt" style:font-style-asian="italic" style:font-weight-asian="bold"/>
    </style:style>
    <style:style style:name="T375" style:family="text">
      <style:text-properties style:font-name="Verdana" fo:font-size="8.5pt" fo:letter-spacing="-0.0047in" style:font-size-asian="8.5pt"/>
    </style:style>
    <style:style style:name="T376" style:family="text">
      <style:text-properties style:font-name="Verdana" fo:font-size="8.5pt" fo:letter-spacing="-0.0035in" style:font-size-asian="8.5pt"/>
    </style:style>
    <style:style style:name="T377" style:family="text">
      <style:text-properties fo:letter-spacing="-0.0063in"/>
    </style:style>
    <style:style style:name="T378" style:family="text">
      <style:text-properties fo:letter-spacing="-0.0055in"/>
    </style:style>
    <style:style style:name="T379" style:family="text">
      <style:text-properties style:font-name="Verdana" fo:font-size="8.5pt" fo:letter-spacing="-0.0071in" fo:font-weight="bold" style:font-size-asian="8.5pt" style:font-weight-asian="bold"/>
    </style:style>
    <style:style style:name="T380" style:family="text">
      <style:text-properties style:font-name="Verdana" fo:font-size="8.5pt" fo:letter-spacing="-0.0063in" fo:font-weight="bold" style:font-size-asian="8.5pt" style:font-weight-asian="bold"/>
    </style:style>
    <style:style style:name="T381" style:family="text">
      <style:text-properties style:font-name="Verdana" fo:font-size="8.5pt" fo:letter-spacing="0.002in" style:text-underline-style="solid" style:text-underline-width="auto" style:text-underline-color="font-color" fo:font-weight="bold" style:font-size-asian="8.5pt" style:font-weight-asian="bold"/>
    </style:style>
    <style:style style:name="T382" style:family="text">
      <style:text-properties style:font-name="Verdana" fo:font-size="8.5pt" fo:letter-spacing="0.0016in" style:text-underline-style="solid" style:text-underline-width="auto" style:text-underline-color="font-color" fo:font-weight="bold" style:font-size-asian="8.5pt" style:font-weight-asian="bold"/>
    </style:style>
    <style:style style:name="T383" style:family="text">
      <style:text-properties style:font-name="Verdana" fo:font-size="8.5pt" fo:letter-spacing="0.0516in" style:font-size-asian="8.5pt"/>
    </style:style>
    <style:style style:name="T384" style:family="text">
      <style:text-properties style:font-name="Verdana" fo:font-size="8.5pt" fo:letter-spacing="0.052in" fo:font-weight="bold" style:font-size-asian="8.5pt" style:font-weight-asian="bold"/>
    </style:style>
    <style:style style:name="T385" style:family="text">
      <style:text-properties style:font-name="Verdana" fo:font-size="8.5pt" fo:letter-spacing="0.0264in" style:font-size-asian="8.5pt"/>
    </style:style>
    <style:style style:name="T386" style:family="text">
      <style:text-properties fo:color="#000009" style:font-name="Verdana" fo:font-size="8.5pt" fo:font-weight="bold" style:font-size-asian="8.5pt" style:font-weight-asian="bold"/>
    </style:style>
    <style:style style:name="T387" style:family="text">
      <style:text-properties fo:color="#000009" style:font-name="Verdana" fo:font-size="8.5pt" style:font-size-asian="8.5pt"/>
    </style:style>
    <style:style style:name="T388" style:family="text">
      <style:text-properties fo:color="#000009" style:font-name="Verdana" fo:font-size="8.5pt" fo:font-style="italic" fo:font-weight="bold" style:font-size-asian="8.5pt" style:font-style-asian="italic" style:font-weight-asian="bold"/>
    </style:style>
    <style:style style:name="T389" style:family="text">
      <style:text-properties fo:color="#000009" style:font-name="Verdana" fo:font-size="8.5pt" fo:letter-spacing="0.028in" fo:font-style="italic" fo:font-weight="bold" style:font-size-asian="8.5pt" style:font-style-asian="italic" style:font-weight-asian="bold"/>
    </style:style>
    <style:style style:name="T390" style:family="text">
      <style:text-properties fo:color="#000009" style:font-name="Verdana" fo:font-size="8.5pt" fo:letter-spacing="0.028in" style:font-size-asian="8.5pt"/>
    </style:style>
    <style:style style:name="T391" style:family="text">
      <style:text-properties fo:color="#000009" style:font-name="Verdana" fo:font-size="8.5pt" fo:letter-spacing="0.0555in" style:font-size-asian="8.5pt" style:text-scale="150%"/>
    </style:style>
    <style:style style:name="T392" style:family="text">
      <style:text-properties fo:color="#000009" style:font-name="Verdana" fo:font-size="5pt" fo:letter-spacing="-0.0016in" fo:font-weight="bold" style:font-size-asian="5pt" style:font-weight-asian="bold"/>
    </style:style>
    <style:style style:name="T393" style:family="text">
      <style:text-properties fo:color="#000009" style:font-name="Verdana" fo:font-size="5pt" fo:font-weight="bold" style:font-size-asian="5pt" style:font-weight-asian="bold"/>
    </style:style>
    <style:style style:name="T394" style:family="text">
      <style:text-properties fo:color="#000009" style:font-name="Verdana" fo:font-size="5pt" fo:letter-spacing="-0.0063in" fo:font-weight="bold" style:font-size-asian="5pt" style:font-weight-asian="bold"/>
    </style:style>
    <style:style style:name="T395" style:family="text">
      <style:text-properties fo:color="#000009" style:font-name="Verdana" fo:font-size="5pt" fo:letter-spacing="0.028in" fo:font-weight="bold" style:font-size-asian="5pt" style:font-weight-asian="bold"/>
    </style:style>
    <style:style style:name="T396" style:family="text">
      <style:text-properties fo:color="#000009" style:font-name="Verdana" fo:font-size="5pt" fo:letter-spacing="-0.0043in" fo:font-weight="bold" style:font-size-asian="5pt" style:font-weight-asian="bold"/>
    </style:style>
    <style:style style:name="T397" style:family="text">
      <style:text-properties fo:color="#000009" style:font-name="Verdana" fo:font-size="5pt" fo:letter-spacing="-0.0028in" fo:font-weight="bold" style:font-size-asian="5pt" style:font-weight-asian="bold"/>
    </style:style>
    <style:style style:name="T398" style:family="text">
      <style:text-properties fo:color="#000009" style:font-name="Verdana" fo:font-size="5pt" fo:letter-spacing="-0.0035in" fo:font-weight="bold" style:font-size-asian="5pt" style:font-weight-asian="bold"/>
    </style:style>
    <style:style style:name="T399" style:family="text">
      <style:text-properties fo:color="#000009" style:font-name="Verdana" fo:font-size="5.5pt" fo:font-weight="bold" style:font-size-asian="5.5pt" style:font-weight-asian="bold" style:text-scale="105%"/>
    </style:style>
    <style:style style:name="T400" style:family="text">
      <style:text-properties fo:color="#000009" style:font-name="Verdana" fo:font-size="5.5pt" fo:letter-spacing="-0.0055in" fo:font-weight="bold" style:font-size-asian="5.5pt" style:font-weight-asian="bold" style:text-scale="105%"/>
    </style:style>
    <style:style style:name="T401" style:family="text">
      <style:text-properties fo:color="#000009" style:font-name="Verdana" fo:font-size="5.5pt" fo:letter-spacing="-0.0043in" fo:font-weight="bold" style:font-size-asian="5.5pt" style:font-weight-asian="bold" style:text-scale="105%"/>
    </style:style>
    <style:style style:name="T402" style:family="text">
      <style:text-properties fo:color="#000009" style:font-name="Verdana" fo:font-size="5.5pt" fo:letter-spacing="-0.0028in" fo:font-weight="bold" style:font-size-asian="5.5pt" style:font-weight-asian="bold" style:text-scale="105%"/>
    </style:style>
    <style:style style:name="T403" style:family="text">
      <style:text-properties style:font-name="Verdana" fo:font-size="5pt" fo:letter-spacing="-0.0028in" style:font-size-asian="5pt"/>
    </style:style>
    <style:style style:name="T404" style:family="text">
      <style:text-properties style:font-name="Verdana" fo:font-size="5pt" fo:letter-spacing="-0.0016in" style:font-size-asian="5pt"/>
    </style:style>
    <style:style style:name="T405" style:family="text">
      <style:text-properties style:font-name="Verdana" fo:font-size="5pt" style:font-size-asian="5pt"/>
    </style:style>
    <style:style style:name="T406" style:family="text">
      <style:text-properties style:font-name="Verdana" fo:font-size="5pt" fo:letter-spacing="-0.0008in" style:font-size-asian="5pt"/>
    </style:style>
    <style:style style:name="T407" style:family="text">
      <style:text-properties fo:color="#000009" style:font-name="Verdana" fo:font-size="8.5pt" fo:letter-spacing="0.0102in" fo:font-weight="bold" style:font-size-asian="8.5pt" style:font-weight-asian="bold"/>
    </style:style>
    <style:style style:name="T408" style:family="text">
      <style:text-properties fo:color="#000009" style:font-name="Verdana" fo:font-size="8.5pt" fo:letter-spacing="0.0138in" fo:font-weight="bold" style:font-size-asian="8.5pt" style:font-weight-asian="bold"/>
    </style:style>
    <style:style style:name="T409" style:family="text">
      <style:text-properties fo:color="#000009" style:font-name="Verdana" fo:font-size="8.5pt" fo:letter-spacing="0.0118in" style:font-size-asian="8.5pt"/>
    </style:style>
    <style:style style:name="T410" style:family="text">
      <style:text-properties fo:color="#000009" style:font-name="Verdana" fo:font-size="8.5pt" fo:letter-spacing="0.011in" style:font-size-asian="8.5pt"/>
    </style:style>
    <style:style style:name="T411" style:family="text">
      <style:text-properties fo:color="#000009" style:font-name="Verdana" fo:font-size="8.5pt" fo:letter-spacing="-0.0035in" style:font-size-asian="8.5pt"/>
    </style:style>
    <style:style style:name="T412" style:family="text">
      <style:text-properties fo:color="#000009" style:font-name="Verdana" fo:font-size="8.5pt" fo:letter-spacing="0.0008in" style:font-size-asian="8.5pt"/>
    </style:style>
    <style:style style:name="T413" style:family="text">
      <style:text-properties fo:color="#000009" style:font-name="Verdana" fo:font-size="8.5pt" fo:letter-spacing="0.002in" style:font-size-asian="8.5pt"/>
    </style:style>
    <style:style style:name="T414" style:family="text">
      <style:text-properties fo:color="#000009" style:font-name="Verdana" fo:font-size="8.5pt" fo:letter-spacing="-0.0016in" style:font-size-asian="8.5pt"/>
    </style:style>
    <style:style style:name="T415" style:family="text">
      <style:text-properties fo:color="#000009" style:font-name="Verdana" fo:font-size="8.5pt" fo:letter-spacing="0.0016in" style:font-size-asian="8.5pt"/>
    </style:style>
    <style:style style:name="T416" style:family="text">
      <style:text-properties fo:letter-spacing="0.002in"/>
    </style:style>
    <style:style style:name="T417" style:family="text">
      <style:text-properties style:font-name="Verdana" fo:font-size="8.5pt" fo:letter-spacing="0.002in" fo:font-weight="bold" style:font-size-asian="8.5pt" style:font-weight-asian="bold"/>
    </style:style>
    <style:style style:name="T418" style:family="text">
      <style:text-properties style:font-name="Verdana" fo:font-size="8.5pt" fo:letter-spacing="0.0035in" fo:font-weight="bold" style:font-size-asian="8.5pt" style:font-weight-asian="bold"/>
    </style:style>
    <style:style style:name="T419" style:family="text">
      <style:text-properties style:font-name="Verdana" fo:font-size="8.5pt" fo:letter-spacing="0.0429in" style:font-size-asian="8.5pt"/>
    </style:style>
    <style:style style:name="T420" style:family="text">
      <style:text-properties style:font-name="Verdana" fo:font-size="8.5pt" fo:letter-spacing="0.0453in" fo:font-weight="bold" style:font-size-asian="8.5pt" style:font-weight-asian="bold"/>
    </style:style>
    <style:style style:name="T421" style:family="text">
      <style:text-properties style:font-name="Verdana" fo:font-size="8.5pt" fo:letter-spacing="0.0437in" fo:font-weight="bold" style:font-size-asian="8.5pt" style:font-weight-asian="bold"/>
    </style:style>
    <style:style style:name="T422" style:family="text">
      <style:text-properties style:font-name="Verdana" fo:font-size="4pt" fo:letter-spacing="0.0016in" fo:font-weight="bold" style:font-size-asian="4pt" style:font-weight-asian="bold" style:text-scale="105%"/>
    </style:style>
    <style:style style:name="T423" style:family="text">
      <style:text-properties style:font-name="Verdana" fo:font-size="4pt" fo:letter-spacing="0.0035in" fo:font-weight="bold" style:font-size-asian="4pt" style:font-weight-asian="bold" style:text-scale="105%"/>
    </style:style>
    <style:style style:name="T424" style:family="text">
      <style:text-properties style:font-name="Verdana" fo:font-size="4pt" fo:letter-spacing="0.0008in" fo:font-weight="bold" style:font-size-asian="4pt" style:font-weight-asian="bold" style:text-scale="105%"/>
    </style:style>
    <style:style style:name="T425" style:family="text">
      <style:text-properties style:font-name="Verdana" fo:font-size="4pt" fo:letter-spacing="-0.0047in" style:font-size-asian="4pt" style:text-scale="105%"/>
    </style:style>
    <style:style style:name="T426" style:family="text">
      <style:text-properties style:font-name="Verdana" fo:font-size="4pt" fo:letter-spacing="0.0028in" style:font-size-asian="4pt" style:text-scale="105%"/>
    </style:style>
    <style:style style:name="T427" style:family="text">
      <style:text-properties style:font-name="Verdana" fo:font-size="4pt" fo:letter-spacing="-0.0071in" style:font-size-asian="4pt" style:text-scale="105%"/>
    </style:style>
    <style:style style:name="T428" style:family="text">
      <style:text-properties style:font-name="Verdana" fo:font-size="8.5pt" fo:letter-spacing="0.0346in" fo:font-weight="bold" style:font-size-asian="8.5pt" style:font-weight-asian="bold"/>
    </style:style>
    <style:style style:name="T429" style:family="text">
      <style:text-properties style:font-name="Verdana" fo:font-size="8.5pt" fo:letter-spacing="0.0366in" fo:font-weight="bold" style:font-size-asian="8.5pt" style:font-weight-asian="bold"/>
    </style:style>
    <style:style style:name="T430" style:family="text">
      <style:text-properties style:font-name="Verdana" fo:font-size="8.5pt" fo:letter-spacing="0.0339in" style:font-size-asian="8.5pt"/>
    </style:style>
    <style:style style:name="T431" style:family="text">
      <style:text-properties style:font-name="Verdana" fo:font-size="8.5pt" fo:letter-spacing="0.0346in" style:font-size-asian="8.5pt"/>
    </style:style>
    <style:style style:name="T432" style:family="text">
      <style:text-properties style:font-name="Verdana" fo:font-size="8.5pt" fo:letter-spacing="0.0008in" style:font-size-asian="8.5pt"/>
    </style:style>
    <style:style style:name="T433" style:family="text">
      <style:text-properties style:font-name="Verdana" fo:font-size="8.5pt" fo:letter-spacing="0.002in" style:font-size-asian="8.5pt"/>
    </style:style>
    <style:style style:name="T434" style:family="text">
      <style:text-properties style:font-name="Verdana" fo:font-size="8.5pt" fo:letter-spacing="0.0016in" style:font-size-asian="8.5pt"/>
    </style:style>
    <style:style style:name="T435" style:family="text">
      <style:text-properties fo:letter-spacing="0.0035in"/>
    </style:style>
    <style:style style:name="T436" style:family="text">
      <style:text-properties fo:color="#000009" style:font-name="Verdana" fo:font-size="8.5pt" fo:letter-spacing="0.0555in" fo:font-weight="bold" style:font-size-asian="8.5pt" style:font-weight-asian="bold"/>
    </style:style>
    <style:style style:name="T437" style:family="text">
      <style:text-properties fo:font-weight="normal" style:font-weight-asian="normal"/>
    </style:style>
    <style:style style:name="T438" style:family="text">
      <style:text-properties fo:letter-spacing="0.0465in" fo:font-weight="normal" style:font-weight-asian="normal" style:text-scale="150%"/>
    </style:style>
    <style:style style:name="T439" style:family="text">
      <style:text-properties fo:letter-spacing="0.048in" style:text-scale="150%"/>
    </style:style>
    <style:style style:name="T440" style:family="text">
      <style:text-properties fo:letter-spacing="0.0484in" style:text-scale="150%"/>
    </style:style>
    <style:style style:name="T441" style:family="text">
      <style:text-properties fo:letter-spacing="-0.0035in"/>
    </style:style>
    <style:style style:name="T442" style:family="text">
      <style:text-properties style:font-name="Verdana" fo:font-size="8.5pt" fo:letter-spacing="0.0555in" fo:font-weight="bold" style:font-size-asian="8.5pt" style:font-weight-asian="bold"/>
    </style:style>
    <style:style style:name="T443" style:family="text">
      <style:text-properties style:font-name="Verdana" fo:font-size="8.5pt" fo:font-style="italic" style:font-size-asian="8.5pt" style:font-style-asian="italic"/>
    </style:style>
    <style:style style:name="T444" style:family="text">
      <style:text-properties style:font-name="Verdana" fo:font-size="8.5pt" fo:letter-spacing="0.0555in" fo:font-style="italic" style:font-size-asian="8.5pt" style:font-style-asian="italic"/>
    </style:style>
    <style:style style:name="T445" style:family="text">
      <style:text-properties style:font-name="Verdana" fo:font-size="8.5pt" fo:letter-spacing="0.0555in" style:font-size-asian="8.5pt"/>
    </style:style>
    <style:style style:name="T446" style:family="text">
      <style:text-properties style:font-name="Verdana" fo:font-size="5.5pt" fo:letter-spacing="-0.0016in" fo:font-weight="bold" style:font-size-asian="5.5pt" style:font-weight-asian="bold" style:text-scale="105%"/>
    </style:style>
    <style:style style:name="T447" style:family="text">
      <style:text-properties style:font-name="Verdana" fo:font-size="5.5pt" fo:letter-spacing="-0.0028in" fo:font-weight="bold" style:font-size-asian="5.5pt" style:font-weight-asian="bold" style:text-scale="105%"/>
    </style:style>
    <style:style style:name="T448" style:family="text">
      <style:text-properties style:font-name="Verdana" fo:font-size="5.5pt" fo:font-weight="bold" style:font-size-asian="5.5pt" style:font-weight-asian="bold" style:text-scale="105%"/>
    </style:style>
    <style:style style:name="T449" style:family="text">
      <style:text-properties style:font-name="Verdana" fo:font-size="5.5pt" fo:letter-spacing="-0.0043in" fo:font-weight="bold" style:font-size-asian="5.5pt" style:font-weight-asian="bold" style:text-scale="105%"/>
    </style:style>
    <style:style style:name="T450" style:family="text">
      <style:text-properties style:font-name="Verdana" fo:font-size="5.5pt" fo:letter-spacing="-0.0035in" fo:font-weight="bold" style:font-size-asian="5.5pt" style:font-weight-asian="bold" style:text-scale="105%"/>
    </style:style>
    <style:style style:name="T451" style:family="text">
      <style:text-properties style:font-name="Verdana" fo:font-size="5.5pt" fo:letter-spacing="-0.0071in" fo:font-weight="bold" style:font-size-asian="5.5pt" style:font-weight-asian="bold" style:text-scale="105%"/>
    </style:style>
    <style:style style:name="T452" style:family="text">
      <style:text-properties style:font-name="Verdana" fo:font-size="5.5pt" fo:letter-spacing="-0.0016in" style:font-size-asian="5.5pt" style:text-scale="105%"/>
    </style:style>
    <style:style style:name="T453" style:family="text">
      <style:text-properties style:font-name="Verdana" fo:font-size="5.5pt" fo:letter-spacing="-0.0055in" fo:font-weight="bold" style:font-size-asian="5.5pt" style:font-weight-asian="bold" style:text-scale="105%"/>
    </style:style>
    <style:style style:name="T454" style:family="text">
      <style:text-properties style:font-name="Verdana" fo:font-size="8.5pt" fo:letter-spacing="0.0283in" fo:font-weight="bold" style:font-size-asian="8.5pt" style:font-weight-asian="bold"/>
    </style:style>
    <style:style style:name="T455" style:family="text">
      <style:text-properties style:font-name="Verdana" fo:font-size="8.5pt" fo:letter-spacing="0.0291in" fo:font-weight="bold" style:font-size-asian="8.5pt" style:font-weight-asian="bold"/>
    </style:style>
    <style:style style:name="T456" style:family="text">
      <style:text-properties style:font-name="Verdana" fo:font-size="8.5pt" fo:letter-spacing="0.0283in" style:font-size-asian="8.5pt"/>
    </style:style>
    <style:style style:name="T457" style:family="text">
      <style:text-properties style:font-name="Verdana" fo:font-size="8.5pt" fo:letter-spacing="0.0291in" style:font-size-asian="8.5pt"/>
    </style:style>
    <style:style style:name="T458" style:family="text">
      <style:text-properties style:font-name="Verdana" fo:font-size="8.5pt" fo:letter-spacing="0.0028in" style:font-size-asian="8.5pt"/>
    </style:style>
    <style:style style:name="T459" style:family="text">
      <style:text-properties fo:letter-spacing="0.0028in"/>
    </style:style>
    <style:style style:name="T460" style:family="text">
      <style:text-properties style:font-name="Verdana" fo:font-size="8.5pt" fo:letter-spacing="0.0016in" fo:font-weight="bold" style:font-size-asian="8.5pt" style:font-weight-asian="bold"/>
    </style:style>
    <style:style style:name="T461" style:family="text">
      <style:text-properties style:font-name="Verdana" fo:font-size="5.5pt" fo:font-weight="bold" style:font-size-asian="5.5pt" style:font-weight-asian="bold"/>
    </style:style>
    <style:style style:name="T462" style:family="text">
      <style:text-properties style:font-name="Verdana" fo:font-size="5.5pt" fo:letter-spacing="0.0075in" fo:font-weight="bold" style:font-size-asian="5.5pt" style:font-weight-asian="bold"/>
    </style:style>
    <style:style style:name="T463" style:family="text">
      <style:text-properties style:font-name="Verdana" fo:font-size="5.5pt" fo:letter-spacing="-0.0028in" fo:font-weight="bold" style:font-size-asian="5.5pt" style:font-weight-asian="bold"/>
    </style:style>
    <style:style style:name="T464" style:family="text">
      <style:text-properties style:font-name="Verdana" fo:font-size="5.5pt" fo:letter-spacing="-0.0063in" fo:font-weight="bold" style:font-size-asian="5.5pt" style:font-weight-asian="bold" style:text-scale="105%"/>
    </style:style>
    <style:style style:name="T465" style:family="text">
      <style:text-properties style:font-name="Verdana" fo:font-size="5.5pt" fo:letter-spacing="-0.002in" fo:font-weight="bold" style:font-size-asian="5.5pt" style:font-weight-asian="bold" style:text-scale="105%"/>
    </style:style>
    <style:style style:name="T466" style:family="text">
      <style:text-properties style:font-name="Verdana" fo:font-size="5.5pt" fo:letter-spacing="-0.0047in" fo:font-weight="bold" style:font-size-asian="5.5pt" style:font-weight-asian="bold" style:text-scale="105%"/>
    </style:style>
    <style:style style:name="T467" style:family="text">
      <style:text-properties style:font-name="Verdana" fo:font-size="5.5pt" fo:letter-spacing="0.0091in" fo:font-weight="bold" style:font-size-asian="5.5pt" style:font-weight-asian="bold"/>
    </style:style>
    <style:style style:name="T468" style:family="text">
      <style:text-properties style:font-name="Verdana" fo:font-size="5.5pt" fo:letter-spacing="-0.0016in" fo:font-weight="bold" style:font-size-asian="5.5pt" style:font-weight-asian="bold"/>
    </style:style>
    <style:style style:name="T469" style:family="text">
      <style:text-properties style:font-name="Verdana" fo:font-size="5.5pt" style:font-size-asian="5.5pt" style:text-scale="105%"/>
    </style:style>
    <style:style style:name="T470" style:family="text">
      <style:text-properties style:font-name="Verdana" fo:font-size="5.5pt" fo:letter-spacing="-0.0075in" style:font-size-asian="5.5pt" style:text-scale="105%"/>
    </style:style>
    <style:style style:name="T471" style:family="text">
      <style:text-properties style:font-name="Verdana" fo:font-size="5.5pt" fo:letter-spacing="-0.0071in" style:font-size-asian="5.5pt" style:text-scale="105%"/>
    </style:style>
    <style:style style:name="T472" style:family="text">
      <style:text-properties style:font-name="Verdana" fo:font-size="5.5pt" fo:letter-spacing="-0.0047in" style:font-size-asian="5.5pt" style:text-scale="105%"/>
    </style:style>
    <style:style style:name="T473" style:family="text">
      <style:text-properties style:font-name="Verdana" fo:font-size="8.5pt" fo:letter-spacing="0.0201in" fo:font-weight="bold" style:font-size-asian="8.5pt" style:font-weight-asian="bold"/>
    </style:style>
    <style:style style:name="T474" style:family="text">
      <style:text-properties style:font-name="Verdana" fo:font-size="8.5pt" fo:letter-spacing="0.0217in" fo:font-weight="bold" style:font-size-asian="8.5pt" style:font-weight-asian="bold"/>
    </style:style>
    <style:style style:name="T475" style:family="text">
      <style:text-properties style:font-name="Verdana" fo:font-size="8.5pt" fo:letter-spacing="0.0193in" style:font-size-asian="8.5pt"/>
    </style:style>
    <style:style style:name="T476" style:family="text">
      <style:text-properties style:font-name="Verdana" fo:font-size="8.5pt" fo:letter-spacing="0.0201in" style:font-size-asian="8.5pt"/>
    </style:style>
    <style:style style:name="T477" style:family="text">
      <style:text-properties style:font-name="Verdana" fo:font-size="8.5pt" fo:letter-spacing="-0.0008in" style:font-size-asian="8.5pt"/>
    </style:style>
    <style:style style:name="T478" style:family="text">
      <style:text-properties style:font-name="Verdana" fo:font-size="8.5pt" fo:letter-spacing="-0.002in" fo:font-weight="bold" style:font-size-asian="8.5pt" style:font-weight-asian="bold"/>
    </style:style>
    <style:style style:name="T479" style:family="text">
      <style:text-properties style:font-name="Verdana" fo:font-size="9pt" style:text-underline-style="solid" style:text-underline-width="auto" style:text-underline-color="font-color" fo:font-weight="bold" style:font-size-asian="9pt" style:font-weight-asian="bold"/>
    </style:style>
    <style:style style:name="T480" style:family="text">
      <style:text-properties style:font-name="Verdana" fo:font-size="9pt" fo:letter-spacing="-0.0063in" style:text-underline-style="solid" style:text-underline-width="auto" style:text-underline-color="font-color" fo:font-weight="bold" style:font-size-asian="9pt" style:font-weight-asian="bold"/>
    </style:style>
    <style:style style:name="T481" style:family="text">
      <style:text-properties style:font-name="Verdana" fo:font-size="9pt" fo:letter-spacing="-0.0071in" style:text-underline-style="solid" style:text-underline-width="auto" style:text-underline-color="font-color" fo:font-weight="bold" style:font-size-asian="9pt" style:font-weight-asian="bold"/>
    </style:style>
    <style:style style:name="T482" style:family="text">
      <style:text-properties style:font-name="Verdana" fo:font-size="9pt" fo:letter-spacing="-0.0016in" style:text-underline-style="solid" style:text-underline-width="auto" style:text-underline-color="font-color" fo:font-weight="bold" style:font-size-asian="9pt" style:font-weight-asian="bold"/>
    </style:style>
    <style:style style:name="T483" style:family="text">
      <style:text-properties fo:letter-spacing="-0.0071in"/>
    </style:style>
    <style:style style:name="T484" style:family="text">
      <style:text-properties fo:letter-spacing="-0.0028in"/>
    </style:style>
    <style:style style:name="T485" style:family="text">
      <style:text-properties style:font-name="Verdana" fo:font-size="9pt" style:font-size-asian="9pt"/>
    </style:style>
    <style:style style:name="T486" style:family="text">
      <style:text-properties style:font-name="Verdana" fo:font-size="9pt" fo:letter-spacing="0.0398in" style:font-size-asian="9pt"/>
    </style:style>
    <style:style style:name="T487" style:family="text">
      <style:text-properties style:font-name="Verdana" fo:font-size="9pt" fo:font-weight="bold" style:font-size-asian="9pt" style:font-weight-asian="bold"/>
    </style:style>
    <style:style style:name="T488" style:family="text">
      <style:text-properties style:font-name="Verdana" fo:font-size="9pt" fo:letter-spacing="0.0417in" fo:font-weight="bold" style:font-size-asian="9pt" style:font-weight-asian="bold"/>
    </style:style>
    <style:style style:name="T489" style:family="text">
      <style:text-properties style:font-name="Verdana" fo:font-size="9pt" fo:letter-spacing="0.0409in" fo:font-weight="bold" style:font-size-asian="9pt" style:font-weight-asian="bold"/>
    </style:style>
    <style:style style:name="T490" style:family="text">
      <style:text-properties style:font-name="Verdana" fo:font-size="9pt" fo:letter-spacing="-0.0016in" fo:font-weight="bold" style:font-size-asian="9pt" style:font-weight-asian="bold"/>
    </style:style>
    <style:style style:name="T491" style:family="text">
      <style:text-properties style:font-name="Verdana" fo:font-size="9pt" fo:letter-spacing="0.028in" style:font-size-asian="9pt"/>
    </style:style>
    <style:style style:name="T492" style:family="text">
      <style:text-properties style:font-name="Verdana" fo:font-size="9pt" fo:letter-spacing="0.0165in" style:font-size-asian="9pt"/>
    </style:style>
    <style:style style:name="T493" style:family="text">
      <style:text-properties style:font-name="Verdana" fo:font-size="9pt" fo:letter-spacing="-0.0154in" style:font-size-asian="9pt"/>
    </style:style>
    <style:style style:name="T494" style:family="text">
      <style:text-properties style:font-name="Verdana" fo:font-size="9pt" fo:letter-spacing="0.0146in" style:font-size-asian="9pt"/>
    </style:style>
    <style:style style:name="T495" style:family="text">
      <style:text-properties style:font-name="Verdana" fo:font-size="9pt" fo:letter-spacing="0.0181in" fo:font-weight="bold" style:font-size-asian="9pt" style:font-weight-asian="bold"/>
    </style:style>
    <style:style style:name="T496" style:family="text">
      <style:text-properties style:font-name="Verdana" fo:font-size="9pt" fo:letter-spacing="-0.0134in" fo:font-weight="bold" style:font-size-asian="9pt" style:font-weight-asian="bold"/>
    </style:style>
    <style:style style:name="T497" style:family="text">
      <style:text-properties style:font-name="Verdana" fo:font-size="9pt" fo:letter-spacing="-0.011in" style:font-size-asian="9pt"/>
    </style:style>
    <style:style style:name="T498" style:family="text">
      <style:text-properties style:font-name="Verdana" fo:font-size="9pt" fo:letter-spacing="-0.0075in" style:font-size-asian="9pt"/>
    </style:style>
    <style:style style:name="T499" style:family="text">
      <style:text-properties style:font-name="Verdana" fo:font-size="9pt" fo:letter-spacing="-0.0098in" style:font-size-asian="9pt"/>
    </style:style>
    <style:style style:name="T500" style:family="text">
      <style:text-properties style:font-name="Verdana" fo:font-size="9pt" fo:letter-spacing="-0.0083in" style:font-size-asian="9pt"/>
    </style:style>
    <style:style style:name="T501" style:family="text">
      <style:text-properties style:font-name="Verdana" fo:font-size="9pt" fo:letter-spacing="-0.0016in" style:font-size-asian="9pt"/>
    </style:style>
    <style:style style:name="T502" style:family="text">
      <style:text-properties fo:letter-spacing="-0.0075in"/>
    </style:style>
    <style:style style:name="T503" style:family="text">
      <style:text-properties style:font-name="Verdana" style:text-underline-style="none"/>
    </style:style>
    <style:style style:name="T504" style:family="text">
      <style:text-properties style:font-name="Verdana" fo:letter-spacing="-0.0055in" style:text-underline-style="none"/>
    </style:style>
    <style:style style:name="T505" style:family="text">
      <style:text-properties style:font-name="Verdana" fo:letter-spacing="-0.0075in" style:text-underline-style="none"/>
    </style:style>
    <style:style style:name="T506" style:family="text">
      <style:text-properties style:font-name="Verdana" fo:letter-spacing="-0.0063in" style:text-underline-style="none"/>
    </style:style>
    <style:style style:name="T507" style:family="text">
      <style:text-properties style:font-name="Verdana" fo:letter-spacing="-0.0071in" style:text-underline-style="none"/>
    </style:style>
    <style:style style:name="T508" style:family="text">
      <style:text-properties style:font-name="Verdana" fo:letter-spacing="-0.0016in" style:text-underline-style="none"/>
    </style:style>
    <style:style style:name="T509" style:family="text">
      <style:text-properties style:font-name="Verdana" fo:font-size="7.5pt" style:text-underline-style="solid" style:text-underline-width="auto" style:text-underline-color="#000000" fo:font-weight="bold" style:font-size-asian="7.5pt" style:font-weight-asian="bold" style:text-scale="105%"/>
    </style:style>
    <style:style style:name="T510" style:family="text">
      <style:text-properties style:font-name="Verdana" fo:font-size="7.5pt" fo:letter-spacing="-0.0071in" style:text-underline-style="solid" style:text-underline-width="auto" style:text-underline-color="#000000" fo:font-weight="bold" style:font-size-asian="7.5pt" style:font-weight-asian="bold" style:text-scale="105%"/>
    </style:style>
    <style:style style:name="T511" style:family="text">
      <style:text-properties style:font-name="Verdana" fo:font-size="7.5pt" fo:letter-spacing="-0.0016in" style:text-underline-style="solid" style:text-underline-width="auto" style:text-underline-color="#000000" fo:font-weight="bold" style:font-size-asian="7.5pt" style:font-weight-asian="bold" style:text-scale="105%"/>
    </style:style>
    <style:style style:name="T512" style:family="text">
      <style:text-properties style:font-name="Verdana" fo:font-size="7.5pt" fo:font-weight="bold" style:font-size-asian="7.5pt" style:font-weight-asian="bold"/>
    </style:style>
    <style:style style:name="T513" style:family="text">
      <style:text-properties style:font-name="Verdana" fo:font-size="7.5pt" fo:letter-spacing="-0.0028in" fo:font-weight="bold" style:font-size-asian="7.5pt" style:font-weight-asian="bold" style:text-scale="105%"/>
    </style:style>
    <style:style style:name="T514" style:family="text">
      <style:text-properties style:font-name="Verdana" fo:font-size="7.5pt" fo:letter-spacing="-0.0055in" fo:font-weight="bold" style:font-size-asian="7.5pt" style:font-weight-asian="bold" style:text-scale="105%"/>
    </style:style>
    <style:style style:name="T515" style:family="text">
      <style:text-properties style:font-name="Verdana" fo:font-size="7.5pt" fo:letter-spacing="0.0445in" style:font-size-asian="7.5pt" style:text-scale="105%"/>
    </style:style>
    <style:style style:name="T516" style:family="text">
      <style:text-properties style:font-name="Verdana" fo:font-size="7.5pt" fo:letter-spacing="0.0453in" fo:font-weight="bold" style:font-size-asian="7.5pt" style:font-weight-asian="bold" style:text-scale="105%"/>
    </style:style>
    <style:style style:name="T517" style:family="text">
      <style:text-properties style:font-name="Verdana" fo:font-size="7.5pt" fo:letter-spacing="0.0283in" fo:font-weight="bold" style:font-size-asian="7.5pt" style:font-weight-asian="bold" style:text-scale="105%"/>
    </style:style>
    <style:style style:name="T518" style:family="text">
      <style:text-properties style:font-name="Verdana" fo:font-size="7.5pt" fo:letter-spacing="0.0283in" style:font-size-asian="7.5pt" style:text-scale="105%"/>
    </style:style>
    <style:style style:name="T519" style:family="text">
      <style:text-properties style:font-name="Verdana" fo:font-size="7.5pt" style:font-size-asian="7.5pt"/>
    </style:style>
    <style:style style:name="T520" style:family="text">
      <style:text-properties style:font-name="Verdana" fo:font-size="7.5pt" fo:letter-spacing="-0.0035in" style:font-size-asian="7.5pt" style:text-scale="105%"/>
    </style:style>
    <style:style style:name="T521" style:family="text">
      <style:text-properties style:font-name="Verdana" fo:font-size="5.5pt" fo:letter-spacing="0.028in" fo:font-weight="bold" style:font-size-asian="5.5pt" style:font-weight-asian="bold" style:text-scale="105%"/>
    </style:style>
    <style:style style:name="T522" style:family="text">
      <style:text-properties style:font-name="Verdana" fo:font-size="5.5pt" fo:letter-spacing="-0.0063in" style:font-size-asian="5.5pt" style:text-scale="105%"/>
    </style:style>
    <style:style style:name="T523" style:family="text">
      <style:text-properties style:font-name="Verdana" fo:font-size="5.5pt" fo:letter-spacing="-0.0055in" style:font-size-asian="5.5pt" style:text-scale="105%"/>
    </style:style>
    <style:style style:name="T524" style:family="text">
      <style:text-properties style:font-name="Verdana" fo:font-size="5.5pt" fo:letter-spacing="-0.0028in" style:font-size-asian="5.5pt" style:text-scale="105%"/>
    </style:style>
    <style:style style:name="T525" style:family="text">
      <style:text-properties fo:letter-spacing="0.052in" style:text-scale="150%"/>
    </style:style>
    <style:style style:name="T526" style:family="text">
      <style:text-properties fo:letter-spacing="0.0528in" style:text-scale="150%"/>
    </style:style>
    <style:style style:name="T527" style:family="text">
      <style:text-properties fo:letter-spacing="0.0535in" style:text-scale="150%"/>
    </style:style>
    <style:style style:name="T528" style:family="text">
      <style:text-properties fo:letter-spacing="-0.0035in" fo:font-weight="normal" style:font-weight-asian="normal"/>
    </style:style>
    <style:style style:name="T529" style:family="text">
      <style:text-properties style:font-name="Verdana" fo:font-size="8.5pt" fo:letter-spacing="-0.0071in" style:font-size-asian="8.5pt"/>
    </style:style>
    <style:style style:name="T530" style:family="text">
      <style:text-properties style:font-name="Verdana" fo:font-size="8.5pt" fo:letter-spacing="0.0244in" fo:font-weight="bold" style:font-size-asian="8.5pt" style:font-weight-asian="bold"/>
    </style:style>
    <style:style style:name="T531" style:family="text">
      <style:text-properties style:font-name="Verdana" fo:font-size="8.5pt" fo:letter-spacing="0.0256in" fo:font-weight="bold" style:font-size-asian="8.5pt" style:font-weight-asian="bold"/>
    </style:style>
    <style:style style:name="T532" style:family="text">
      <style:text-properties style:font-name="Verdana" fo:font-size="8.5pt" fo:letter-spacing="0.0244in" style:font-size-asian="8.5pt"/>
    </style:style>
    <style:style style:name="T533" style:family="text">
      <style:text-properties style:font-name="Verdana" fo:font-size="8.5pt" fo:letter-spacing="-0.0016in" fo:font-style="italic" fo:font-weight="bold" style:font-size-asian="8.5pt" style:font-style-asian="italic" style:font-weight-asian="bold"/>
    </style:style>
    <style:style style:name="T534" style:family="text">
      <style:text-properties fo:color="#030303" style:text-underline-style="solid" style:text-underline-width="bold" style:text-underline-color="#000000"/>
    </style:style>
    <style:style style:name="T535" style:family="text">
      <style:text-properties fo:color="#030303" fo:letter-spacing="0.0307in" style:text-underline-style="solid" style:text-underline-width="bold" style:text-underline-color="#000000"/>
    </style:style>
    <style:style style:name="T536" style:family="text">
      <style:text-properties fo:color="#030303" fo:letter-spacing="0.0244in" style:text-underline-style="solid" style:text-underline-width="bold" style:text-underline-color="#000000"/>
    </style:style>
    <style:style style:name="T537" style:family="text">
      <style:text-properties fo:color="#030303" fo:letter-spacing="0.0146in" style:text-underline-style="solid" style:text-underline-width="bold" style:text-underline-color="#000000"/>
    </style:style>
    <style:style style:name="T538" style:family="text">
      <style:text-properties fo:color="#030303" fo:letter-spacing="0.0362in" style:text-underline-style="solid" style:text-underline-width="bold" style:text-underline-color="#000000"/>
    </style:style>
    <style:style style:name="T539" style:family="text">
      <style:text-properties fo:color="#030303" fo:letter-spacing="0.0402in" style:text-underline-style="solid" style:text-underline-width="bold" style:text-underline-color="#000000" style:text-scale="150%"/>
    </style:style>
    <style:style style:name="T540" style:family="text">
      <style:text-properties fo:color="#030303" fo:letter-spacing="-0.0016in" style:text-underline-style="solid" style:text-underline-width="bold" style:text-underline-color="#000000"/>
    </style:style>
    <style:style style:name="T541" style:family="text">
      <style:text-properties fo:color="#030303" fo:font-size="5pt" fo:letter-spacing="-0.0016in" fo:font-style="italic" fo:font-weight="bold" style:font-size-asian="5pt" style:font-style-asian="italic" style:font-weight-asian="bold" style:text-scale="125%"/>
    </style:style>
    <style:style style:name="T542" style:family="text">
      <style:text-properties fo:color="#030303" fo:font-size="5pt" fo:letter-spacing="-0.0016in" fo:font-style="italic" fo:font-weight="bold" style:font-size-asian="5pt" style:font-style-asian="italic" style:font-weight-asian="bold" style:text-scale="105%"/>
    </style:style>
    <style:style style:name="T543" style:family="text">
      <style:text-properties fo:color="#030303" fo:font-size="5pt" fo:font-weight="bold" style:font-size-asian="5pt" style:font-weight-asian="bold" style:text-scale="105%"/>
    </style:style>
    <style:style style:name="T544" style:family="text">
      <style:text-properties fo:color="#030303" fo:font-size="5pt" fo:letter-spacing="0.0138in" fo:font-weight="bold" style:font-size-asian="5pt" style:font-weight-asian="bold" style:text-scale="105%"/>
    </style:style>
    <style:style style:name="T545" style:family="text">
      <style:text-properties fo:color="#030303" fo:font-size="5pt" fo:letter-spacing="0.011in" fo:font-weight="bold" style:font-size-asian="5pt" style:font-weight-asian="bold" style:text-scale="105%"/>
    </style:style>
    <style:style style:name="T546" style:family="text">
      <style:text-properties fo:color="#030303" fo:font-size="5pt" fo:letter-spacing="0.0075in" fo:font-weight="bold" style:font-size-asian="5pt" style:font-weight-asian="bold" style:text-scale="105%"/>
    </style:style>
    <style:style style:name="T547" style:family="text">
      <style:text-properties fo:color="#030303" fo:font-size="5pt" fo:letter-spacing="-0.0035in" fo:font-weight="bold" style:font-size-asian="5pt" style:font-weight-asian="bold" style:text-scale="105%"/>
    </style:style>
    <style:style style:name="T548" style:family="text">
      <style:text-properties fo:color="#030303" style:font-name="Times New Roman" fo:font-size="5.5pt" fo:letter-spacing="-0.0016in" fo:font-weight="bold" style:font-size-asian="5.5pt" style:font-weight-asian="bold" style:text-scale="135%"/>
    </style:style>
    <style:style style:name="T549" style:family="text">
      <style:text-properties fo:color="#030303" style:font-name="Times New Roman" fo:font-size="5.5pt" fo:letter-spacing="-0.0016in" fo:font-weight="bold" style:font-size-asian="5.5pt" style:font-weight-asian="bold" style:text-scale="140%"/>
    </style:style>
    <style:style style:name="T550" style:family="text">
      <style:text-properties fo:color="#2a2a2a" fo:font-size="5pt" style:font-size-asian="5pt"/>
    </style:style>
    <style:style style:name="T551" style:family="text">
      <style:text-properties fo:color="#2a2a2a" fo:font-size="5pt" fo:letter-spacing="0.0165in" style:font-size-asian="5pt"/>
    </style:style>
    <style:style style:name="T552" style:family="text">
      <style:text-properties fo:color="#1a1a1a" fo:font-size="5pt" style:font-size-asian="5pt"/>
    </style:style>
    <style:style style:name="T553" style:family="text">
      <style:text-properties fo:color="#1a1a1a" fo:font-size="5pt" fo:letter-spacing="0.0138in" style:font-size-asian="5pt"/>
    </style:style>
    <style:style style:name="T554" style:family="text">
      <style:text-properties fo:color="#1a1a1a" fo:font-size="5pt" fo:letter-spacing="0.028in" style:font-size-asian="5pt"/>
    </style:style>
    <style:style style:name="T555" style:family="text">
      <style:text-properties fo:color="#030303" fo:font-size="5pt" style:font-size-asian="5pt"/>
    </style:style>
    <style:style style:name="T556" style:family="text">
      <style:text-properties fo:color="#2a2a2a" fo:font-size="5pt" style:font-size-asian="5pt" style:text-scale="115%"/>
    </style:style>
    <style:style style:name="T557" style:family="text">
      <style:text-properties fo:color="#2a2a2a" fo:font-size="5pt" fo:letter-spacing="-0.0028in" style:font-size-asian="5pt" style:text-scale="115%"/>
    </style:style>
    <style:style style:name="T558" style:family="text">
      <style:text-properties fo:color="#1a1a1a" fo:font-size="5pt" style:font-size-asian="5pt" style:text-scale="115%"/>
    </style:style>
    <style:style style:name="T559" style:family="text">
      <style:text-properties fo:color="#1a1a1a" fo:font-size="5pt" fo:letter-spacing="0.0008in" style:font-size-asian="5pt" style:text-scale="115%"/>
    </style:style>
    <style:style style:name="T560" style:family="text">
      <style:text-properties fo:color="#1a1a1a" fo:font-size="5pt" fo:letter-spacing="-0.0071in" style:font-size-asian="5pt" style:text-scale="115%"/>
    </style:style>
    <style:style style:name="T561" style:family="text">
      <style:text-properties fo:color="#1a1a1a" fo:font-size="5pt" style:font-size-asian="5pt" style:text-scale="110%"/>
    </style:style>
    <style:style style:name="T562" style:family="text">
      <style:text-properties fo:color="#2a2a2a" fo:font-size="5pt" style:font-size-asian="5pt" style:text-scale="110%"/>
    </style:style>
    <style:style style:name="T563" style:family="text">
      <style:text-properties fo:color="#2a2a2a" fo:font-size="5pt" fo:letter-spacing="0.0138in" style:font-size-asian="5pt" style:text-scale="110%"/>
    </style:style>
    <style:style style:name="T564" style:family="text">
      <style:text-properties fo:color="#3d3d3d" fo:font-size="5pt" style:font-size-asian="5pt" style:text-scale="110%"/>
    </style:style>
    <style:style style:name="T565" style:family="text">
      <style:text-properties fo:color="#1a1a1a" fo:font-size="5pt" fo:letter-spacing="0.028in" style:font-size-asian="5pt" style:text-scale="110%"/>
    </style:style>
    <style:style style:name="T566" style:family="text">
      <style:text-properties fo:color="#2a2a2a" fo:font-size="5pt" fo:letter-spacing="-0.0028in" style:font-size-asian="5pt" style:text-scale="110%"/>
    </style:style>
    <style:style style:name="T567" style:family="text">
      <style:text-properties fo:color="#1a1a1a" fo:font-size="5pt" fo:letter-spacing="-0.0016in" style:font-size-asian="5pt" style:text-scale="110%"/>
    </style:style>
    <style:style style:name="T568" style:family="text">
      <style:text-properties fo:color="#030303" fo:font-size="5pt" style:font-size-asian="5pt" style:text-scale="110%"/>
    </style:style>
    <style:style style:name="T569" style:family="text">
      <style:text-properties fo:color="#030303" fo:font-size="5pt" fo:letter-spacing="-0.0035in" style:font-size-asian="5pt" style:text-scale="110%"/>
    </style:style>
    <style:style style:name="T570" style:family="text">
      <style:text-properties fo:color="#2a2a2a" fo:font-size="5pt" fo:letter-spacing="-0.0016in" style:font-size-asian="5pt" style:text-scale="110%"/>
    </style:style>
    <style:style style:name="T571" style:family="text">
      <style:text-properties fo:color="#1a1a1a" fo:font-size="5pt" fo:letter-spacing="-0.002in" style:font-size-asian="5pt" style:text-scale="110%"/>
    </style:style>
    <style:style style:name="T572" style:family="text">
      <style:text-properties fo:color="#030303" fo:font-size="5pt" fo:letter-spacing="-0.0043in" style:font-size-asian="5pt" style:text-scale="110%"/>
    </style:style>
    <style:style style:name="T573" style:family="text">
      <style:text-properties fo:color="#2a2a2a" fo:font-size="5pt" fo:letter-spacing="0.028in" style:font-size-asian="5pt" style:text-scale="110%"/>
    </style:style>
    <style:style style:name="T574" style:family="text">
      <style:text-properties fo:color="#030303" fo:font-size="5pt" fo:font-weight="bold" style:font-size-asian="5pt" style:font-weight-asian="bold" style:text-scale="135%"/>
    </style:style>
    <style:style style:name="T575" style:family="text">
      <style:text-properties fo:color="#030303" fo:font-size="5pt" fo:letter-spacing="-0.0181in" fo:font-weight="bold" style:font-size-asian="5pt" style:font-weight-asian="bold" style:text-scale="135%"/>
    </style:style>
    <style:style style:name="T576" style:family="text">
      <style:text-properties fo:color="#030303" fo:font-size="5pt" fo:letter-spacing="-0.0028in" fo:font-weight="bold" style:font-size-asian="5pt" style:font-weight-asian="bold" style:text-scale="140%"/>
    </style:style>
    <style:style style:name="T577" style:family="text">
      <style:text-properties fo:color="#030303" style:font-name="Times New Roman" fo:font-size="5.5pt" fo:letter-spacing="-0.0016in" fo:font-weight="bold" style:font-size-asian="5.5pt" style:font-weight-asian="bold" style:text-scale="130%"/>
    </style:style>
    <style:style style:name="T578" style:family="text">
      <style:text-properties fo:color="#2a2a2a" fo:font-size="5pt" fo:letter-spacing="-0.0016in" style:font-size-asian="5pt"/>
    </style:style>
    <style:style style:name="T579" style:family="text">
      <style:text-properties fo:color="#2a2a2a" fo:font-size="5pt" fo:letter-spacing="0.028in" style:font-size-asian="5pt"/>
    </style:style>
    <style:style style:name="T580" style:family="text">
      <style:text-properties fo:color="#2a2a2a" fo:font-size="5pt" fo:letter-spacing="0.0008in" style:font-size-asian="5pt" style:text-scale="115%"/>
    </style:style>
    <style:style style:name="T581" style:family="text">
      <style:text-properties fo:color="#1a1a1a" fo:font-size="5pt" fo:letter-spacing="0.0028in" style:font-size-asian="5pt" style:text-scale="115%"/>
    </style:style>
    <style:style style:name="T582" style:family="text">
      <style:text-properties fo:color="#2a2a2a" fo:font-size="5pt" fo:letter-spacing="0.0055in" style:font-size-asian="5pt" style:text-scale="115%"/>
    </style:style>
    <style:style style:name="T583" style:family="text">
      <style:text-properties fo:color="#2a2a2a" fo:font-size="5pt" fo:letter-spacing="-0.0146in" style:font-size-asian="5pt" style:text-scale="115%"/>
    </style:style>
    <style:style style:name="T584" style:family="text">
      <style:text-properties fo:color="#2a2a2a" style:font-name="Times New Roman" fo:font-size="5pt" style:font-size-asian="5pt" style:text-scale="115%"/>
    </style:style>
    <style:style style:name="T585" style:family="text">
      <style:text-properties fo:color="#2a2a2a" style:font-name="Times New Roman" fo:font-size="5pt" fo:letter-spacing="0.0154in" style:font-size-asian="5pt" style:text-scale="115%"/>
    </style:style>
    <style:style style:name="T586" style:family="text">
      <style:text-properties fo:color="#1a1a1a" fo:font-size="5pt" fo:letter-spacing="0.0047in" style:font-size-asian="5pt" style:text-scale="115%"/>
    </style:style>
    <style:style style:name="T587" style:family="text">
      <style:text-properties fo:color="#2a2a2a" fo:font-size="5pt" fo:letter-spacing="-0.0071in" style:font-size-asian="5pt" style:text-scale="115%"/>
    </style:style>
    <style:style style:name="T588" style:family="text">
      <style:text-properties fo:color="#1a1a1a" fo:font-size="5.5pt" style:font-size-asian="5.5pt" style:text-scale="105%"/>
    </style:style>
    <style:style style:name="T589" style:family="text">
      <style:text-properties fo:color="#2a2a2a" fo:font-size="5.5pt" style:font-size-asian="5.5pt" style:text-scale="105%"/>
    </style:style>
    <style:style style:name="T590" style:family="text">
      <style:text-properties fo:color="#2a2a2a" fo:font-size="5.5pt" fo:letter-spacing="-0.0008in" style:font-size-asian="5.5pt" style:text-scale="105%"/>
    </style:style>
    <style:style style:name="T591" style:family="text">
      <style:text-properties fo:color="#2a2a2a" fo:font-size="5.5pt" fo:letter-spacing="-0.0028in" style:font-size-asian="5.5pt" style:text-scale="105%"/>
    </style:style>
    <style:style style:name="T592" style:family="text">
      <style:text-properties fo:color="#2a2a2a" fo:font-size="5.5pt" fo:letter-spacing="0.028in" style:font-size-asian="5.5pt" style:text-scale="105%"/>
    </style:style>
    <style:style style:name="T593" style:family="text">
      <style:text-properties fo:color="#2a2a2a" fo:font-size="5pt" style:font-size-asian="5pt" style:text-scale="105%"/>
    </style:style>
    <style:style style:name="T594" style:family="text">
      <style:text-properties fo:color="#1a1a1a" fo:font-size="5pt" style:font-size-asian="5pt" style:text-scale="105%"/>
    </style:style>
    <style:style style:name="T595" style:family="text">
      <style:text-properties fo:color="#2a2a2a" fo:font-size="5pt" fo:letter-spacing="0.028in" style:font-size-asian="5pt" style:text-scale="105%"/>
    </style:style>
    <style:style style:name="T596" style:family="text">
      <style:text-properties fo:color="#1a1a1a" fo:font-size="5pt" fo:letter-spacing="0.028in" style:font-size-asian="5pt" style:text-scale="105%"/>
    </style:style>
    <style:style style:name="T597" style:family="text">
      <style:text-properties fo:color="#1a1a1a" fo:font-size="5.5pt" fo:letter-spacing="0.028in" style:font-size-asian="5.5pt" style:text-scale="105%"/>
    </style:style>
    <style:style style:name="T598" style:family="text">
      <style:text-properties fo:color="#3d3d3d" fo:font-size="5.5pt" style:font-size-asian="5.5pt" style:text-scale="105%"/>
    </style:style>
    <style:style style:name="T599" style:family="text">
      <style:text-properties fo:color="#2a2a2a" fo:font-size="5.5pt" fo:letter-spacing="-0.0055in" style:font-size-asian="5.5pt" style:text-scale="105%"/>
    </style:style>
    <style:style style:name="T600" style:family="text">
      <style:text-properties fo:color="#2a2a2a" fo:font-size="5.5pt" fo:letter-spacing="-0.0035in" style:font-size-asian="5.5pt" style:text-scale="105%"/>
    </style:style>
    <style:style style:name="T601" style:family="text">
      <style:text-properties fo:color="#030303" fo:font-size="5.5pt" style:font-size-asian="5.5pt" style:text-scale="105%"/>
    </style:style>
    <style:style style:name="T602" style:family="text">
      <style:text-properties fo:color="#030303" fo:font-size="5pt" style:font-size-asian="5pt" style:text-scale="105%"/>
    </style:style>
    <style:style style:name="T603" style:family="text">
      <style:text-properties fo:color="#030303" fo:font-size="5pt" fo:letter-spacing="0.028in" style:font-size-asian="5pt" style:text-scale="105%"/>
    </style:style>
    <style:style style:name="T604" style:family="text">
      <style:text-properties fo:color="#1a1a1a" fo:font-size="5pt" fo:letter-spacing="-0.0016in" style:font-size-asian="5pt" style:text-scale="105%"/>
    </style:style>
    <style:style style:name="T605" style:family="text">
      <style:text-properties fo:color="#030303" fo:font-size="5pt" fo:letter-spacing="-0.0016in" fo:font-weight="bold" style:font-size-asian="5pt" style:font-weight-asian="bold" style:text-scale="140%"/>
    </style:style>
    <style:style style:name="T606" style:family="text">
      <style:text-properties fo:color="#1a1a1a" fo:font-size="5pt" fo:letter-spacing="-0.0028in" style:font-size-asian="5pt"/>
    </style:style>
    <style:style style:name="T607" style:family="text">
      <style:text-properties fo:color="#2a2a2a" fo:font-size="5pt" fo:letter-spacing="0.0016in" style:font-size-asian="5pt"/>
    </style:style>
    <style:style style:name="T608" style:family="text">
      <style:text-properties fo:color="#1a1a1a" fo:font-size="5pt" fo:letter-spacing="-0.0047in" style:font-size-asian="5pt"/>
    </style:style>
    <style:style style:name="T609" style:family="text">
      <style:text-properties fo:color="#2a2a2a" fo:font-size="5pt" fo:letter-spacing="0.0102in" style:font-size-asian="5pt" style:text-scale="110%"/>
    </style:style>
    <style:style style:name="T610" style:family="text">
      <style:text-properties fo:color="#030303" fo:font-size="5pt" fo:letter-spacing="0.0047in" style:font-size-asian="5pt" style:text-scale="110%"/>
    </style:style>
    <style:style style:name="T611" style:family="text">
      <style:text-properties fo:color="#2a2a2a" fo:font-size="5pt" fo:letter-spacing="0.0075in" style:font-size-asian="5pt" style:text-scale="110%"/>
    </style:style>
    <style:style style:name="T612" style:family="text">
      <style:text-properties fo:color="#1a1a1a" fo:font-size="5pt" fo:letter-spacing="0.0071in" style:font-size-asian="5pt" style:text-scale="110%"/>
    </style:style>
    <style:style style:name="T613" style:family="text">
      <style:text-properties fo:color="#2a2a2a" fo:font-size="5pt" fo:letter-spacing="-0.0071in" style:font-size-asian="5pt" style:text-scale="110%"/>
    </style:style>
    <style:style style:name="T614" style:family="text">
      <style:text-properties fo:color="#1a1a1a" fo:font-size="5pt" fo:letter-spacing="0.0134in" style:font-size-asian="5pt" style:text-scale="110%"/>
    </style:style>
    <style:style style:name="T615" style:family="text">
      <style:text-properties fo:color="#1a1a1a" fo:font-size="5pt" fo:letter-spacing="-0.0008in" style:font-size-asian="5pt" style:text-scale="110%"/>
    </style:style>
    <style:style style:name="T616" style:family="text">
      <style:text-properties fo:color="#2a2a2a" fo:font-size="5pt" fo:letter-spacing="0.0063in" style:font-size-asian="5pt" style:text-scale="110%"/>
    </style:style>
    <style:style style:name="T617" style:family="text">
      <style:text-properties fo:color="#2a2a2a" style:text-position="29% 100%" style:font-name="Times New Roman" fo:font-size="3.5pt" style:font-size-asian="3.5pt" style:text-scale="110%"/>
    </style:style>
    <style:style style:name="T618" style:family="text">
      <style:text-properties fo:color="#2a2a2a" style:font-name="Times New Roman" fo:font-size="3.5pt" style:font-size-asian="3.5pt" style:text-scale="110%"/>
    </style:style>
    <style:style style:name="T619" style:family="text">
      <style:text-properties fo:color="#2a2a2a" style:font-name="Times New Roman" fo:font-size="3.5pt" fo:letter-spacing="0.0236in" style:font-size-asian="3.5pt" style:text-scale="110%"/>
    </style:style>
    <style:style style:name="T620" style:family="text">
      <style:text-properties fo:color="#1a1a1a" fo:font-size="5pt" fo:letter-spacing="0.0165in" style:font-size-asian="5pt"/>
    </style:style>
    <style:style style:name="T621" style:family="text">
      <style:text-properties fo:color="#1a1a1a" fo:font-size="5pt" fo:letter-spacing="0.0264in" style:font-size-asian="5pt"/>
    </style:style>
    <style:style style:name="T622" style:family="text">
      <style:text-properties fo:color="#2a2a2a" fo:font-size="5pt" fo:letter-spacing="0.0016in" style:font-size-asian="5pt" style:text-scale="110%"/>
    </style:style>
    <style:style style:name="T623" style:family="text">
      <style:text-properties fo:color="#2a2a2a" fo:font-size="5pt" fo:letter-spacing="-0.0008in" style:font-size-asian="5pt" style:text-scale="110%"/>
    </style:style>
    <style:style style:name="T624" style:family="text">
      <style:text-properties fo:color="#2a2a2a" fo:font-size="5pt" fo:letter-spacing="-0.0047in" style:font-size-asian="5pt" style:text-scale="110%"/>
    </style:style>
    <style:style style:name="T625" style:family="text">
      <style:text-properties fo:color="#1a1a1a" fo:font-size="5pt" fo:letter-spacing="0.002in" style:font-size-asian="5pt" style:text-scale="110%"/>
    </style:style>
    <style:style style:name="T626" style:family="text">
      <style:text-properties fo:color="#1a1a1a" fo:font-size="5pt" fo:letter-spacing="-0.0028in" style:font-size-asian="5pt" style:text-scale="110%"/>
    </style:style>
    <style:style style:name="T627" style:family="text">
      <style:text-properties fo:color="#2a2a2a" fo:font-size="5pt" fo:letter-spacing="-0.0043in" style:font-size-asian="5pt" style:text-scale="110%"/>
    </style:style>
    <style:style style:name="T628" style:family="text">
      <style:text-properties fo:color="#2a2a2a" fo:font-size="5pt" fo:letter-spacing="-0.002in" style:font-size-asian="5pt" style:text-scale="110%"/>
    </style:style>
    <style:style style:name="T629" style:family="text">
      <style:text-properties fo:color="#2a2a2a" fo:font-size="5pt" fo:letter-spacing="0.002in" style:font-size-asian="5pt"/>
    </style:style>
    <style:style style:name="T630" style:family="text">
      <style:text-properties fo:color="#2a2a2a" fo:font-size="5pt" fo:letter-spacing="-0.0035in" style:font-size-asian="5pt"/>
    </style:style>
    <style:style style:name="T631" style:family="text">
      <style:text-properties fo:color="#2a2a2a" fo:font-size="5pt" fo:letter-spacing="0.0035in" style:font-size-asian="5pt"/>
    </style:style>
    <style:style style:name="T632" style:family="text">
      <style:text-properties fo:color="#1a1a1a" fo:font-size="5pt" fo:letter-spacing="0.0008in" style:font-size-asian="5pt"/>
    </style:style>
    <style:style style:name="T633" style:family="text">
      <style:text-properties fo:color="#1a1a1a" fo:font-size="5pt" fo:letter-spacing="-0.0035in" style:font-size-asian="5pt"/>
    </style:style>
    <style:style style:name="T634" style:family="text">
      <style:text-properties fo:color="#2a2a2a" fo:font-size="5pt" fo:letter-spacing="0.0173in" style:font-size-asian="5pt"/>
    </style:style>
    <style:style style:name="T635" style:family="text">
      <style:text-properties fo:color="#1a1a1a" fo:font-size="5pt" fo:letter-spacing="-0.0047in" style:font-size-asian="5pt" style:text-scale="110%"/>
    </style:style>
    <style:style style:name="T636" style:family="text">
      <style:text-properties fo:color="#1a1a1a" fo:font-size="5pt" fo:letter-spacing="0.002in" style:font-size-asian="5pt"/>
    </style:style>
    <style:style style:name="T637" style:family="text">
      <style:text-properties fo:color="#1a1a1a" fo:font-size="5pt" fo:letter-spacing="0.0028in" style:font-size-asian="5pt"/>
    </style:style>
    <style:style style:name="T638" style:family="text">
      <style:text-properties fo:color="#2a2a2a" fo:font-size="5pt" fo:letter-spacing="0.0075in" style:font-size-asian="5pt"/>
    </style:style>
    <style:style style:name="T639" style:family="text">
      <style:text-properties fo:color="#030303" fo:font-size="5pt" fo:letter-spacing="-0.0028in" style:font-size-asian="5pt"/>
    </style:style>
    <style:style style:name="T640" style:family="text">
      <style:text-properties fo:color="#030303" style:font-name="Times New Roman" fo:font-size="5.5pt" fo:font-weight="bold" style:font-size-asian="5.5pt" style:font-weight-asian="bold" style:text-scale="130%"/>
    </style:style>
    <style:style style:name="T641" style:family="text">
      <style:text-properties fo:color="#030303" style:font-name="Times New Roman" fo:font-size="5.5pt" fo:letter-spacing="-0.0075in" fo:font-weight="bold" style:font-size-asian="5.5pt" style:font-weight-asian="bold" style:text-scale="130%"/>
    </style:style>
    <style:style style:name="T642" style:family="text">
      <style:text-properties fo:color="#030303" style:font-name="Times New Roman" fo:font-size="5.5pt" fo:letter-spacing="-0.0028in" fo:font-weight="bold" style:font-size-asian="5.5pt" style:font-weight-asian="bold" style:text-scale="130%"/>
    </style:style>
    <style:style style:name="T643" style:family="text">
      <style:text-properties fo:color="#2a2a2a" fo:font-size="5pt" fo:letter-spacing="-0.002in" style:font-size-asian="5pt" style:text-scale="105%"/>
    </style:style>
    <style:style style:name="T644" style:family="text">
      <style:text-properties fo:color="#2a2a2a" fo:font-size="5pt" fo:letter-spacing="0.0075in" style:font-size-asian="5pt" style:text-scale="105%"/>
    </style:style>
    <style:style style:name="T645" style:family="text">
      <style:text-properties fo:color="#030303" fo:font-size="5pt" fo:letter-spacing="-0.0028in" style:font-size-asian="5pt" style:text-scale="105%"/>
    </style:style>
    <style:style style:name="T646" style:family="text">
      <style:text-properties fo:color="#030303" fo:font-size="5pt" fo:letter-spacing="0.002in" style:font-size-asian="5pt" style:text-scale="110%"/>
    </style:style>
    <style:style style:name="T647" style:family="text">
      <style:text-properties fo:color="#1a1a1a" fo:font-size="5pt" fo:letter-spacing="0.0063in" style:font-size-asian="5pt"/>
    </style:style>
    <style:style style:name="T648" style:family="text">
      <style:text-properties fo:color="#2a2a2a" fo:font-size="5pt" fo:letter-spacing="0.0102in" style:font-size-asian="5pt"/>
    </style:style>
    <style:style style:name="T649" style:family="text">
      <style:text-properties fo:color="#000009" style:font-name="Verdana" fo:font-size="8.5pt" fo:letter-spacing="0.0429in" style:font-size-asian="8.5pt" style:text-scale="150%"/>
    </style:style>
    <style:style style:name="T650" style:family="text">
      <style:text-properties style:font-name="Verdana" fo:font-size="8.5pt" fo:letter-spacing="0.0445in" fo:font-weight="bold" style:font-size-asian="8.5pt" style:font-weight-asian="bold" style:text-scale="150%"/>
    </style:style>
    <style:style style:name="T651" style:family="text">
      <style:text-properties fo:color="#000009" style:font-name="Verdana" fo:font-size="8.5pt" fo:font-style="italic" style:font-size-asian="8.5pt" style:font-style-asian="italic"/>
    </style:style>
    <style:style style:name="T652" style:family="text">
      <style:text-properties style:font-name="Verdana" fo:font-size="8.5pt" fo:letter-spacing="0.0264in" fo:font-weight="bold" style:font-size-asian="8.5pt" style:font-weight-asian="bold"/>
    </style:style>
    <style:style style:name="T653" style:family="text">
      <style:text-properties style:font-name="Verdana" fo:font-size="8.5pt" fo:letter-spacing="0.0252in" style:font-size-asian="8.5pt"/>
    </style:style>
    <style:style style:name="T654" style:family="text">
      <style:text-properties style:font-name="Verdana" fo:font-size="8.5pt" fo:letter-spacing="0.0102in" fo:font-style="italic" style:font-size-asian="8.5pt" style:font-style-asian="italic"/>
    </style:style>
    <style:style style:name="T655" style:family="text">
      <style:text-properties style:font-name="Verdana" fo:font-size="8.5pt" fo:letter-spacing="0.0102in" style:font-size-asian="8.5pt"/>
    </style:style>
    <style:style style:name="T656" style:family="text">
      <style:text-properties fo:color="#000009" style:font-name="Verdana" fo:font-size="8.5pt" fo:letter-spacing="0.0102in" style:font-size-asian="8.5pt"/>
    </style:style>
    <style:style style:name="T657" style:family="text">
      <style:text-properties fo:color="#000009" style:font-name="Verdana" fo:font-size="8.5pt" fo:letter-spacing="0.0098in" fo:font-style="italic" style:font-size-asian="8.5pt" style:font-style-asian="italic"/>
    </style:style>
    <style:style style:name="T658" style:family="text">
      <style:text-properties fo:color="#000009" style:font-name="Verdana" fo:font-size="8.5pt" fo:letter-spacing="0.0102in" fo:font-style="italic" style:font-size-asian="8.5pt" style:font-style-asian="italic"/>
    </style:style>
    <style:style style:name="T659" style:family="text">
      <style:text-properties fo:color="#000009" style:font-name="Verdana" fo:font-size="8.5pt" fo:letter-spacing="0.0555in" style:font-size-asian="8.5pt"/>
    </style:style>
    <style:style style:name="T660" style:family="text">
      <style:text-properties fo:letter-spacing="0.0055in"/>
    </style:style>
    <style:style style:name="T661" style:family="text">
      <style:text-properties fo:letter-spacing="0.0063in"/>
    </style:style>
    <style:style style:name="T662" style:family="text">
      <style:text-properties fo:font-weight="bold" style:font-weight-asian="bold"/>
    </style:style>
    <style:style style:name="T663" style:family="text">
      <style:text-properties fo:letter-spacing="0.0091in" fo:font-weight="bold" style:font-weight-asian="bold"/>
    </style:style>
    <style:style style:name="T664" style:family="text">
      <style:text-properties fo:letter-spacing="0.0008in"/>
    </style:style>
    <style:style style:name="T665" style:family="text">
      <style:text-properties fo:letter-spacing="0.0091in"/>
    </style:style>
    <style:style style:name="T666" style:family="text">
      <style:text-properties fo:letter-spacing="0.0083in"/>
    </style:style>
    <style:style style:name="T667" style:family="text">
      <style:text-properties fo:letter-spacing="0.0098in" fo:font-weight="bold" style:font-weight-asian="bold"/>
    </style:style>
    <style:style style:name="T668" style:family="text">
      <style:text-properties fo:letter-spacing="0.0102in"/>
    </style:style>
    <style:style style:name="T669" style:family="text">
      <style:text-properties fo:font-weight="bold" style:font-weight-asian="bold" style:text-scale="105%"/>
    </style:style>
    <style:style style:name="T670" style:family="text">
      <style:text-properties style:text-scale="105%"/>
    </style:style>
    <style:style style:name="T671" style:family="text">
      <style:text-properties fo:letter-spacing="0.0035in" style:text-scale="105%"/>
    </style:style>
    <style:style style:name="T672" style:family="text">
      <style:text-properties fo:letter-spacing="-0.0008in" style:text-scale="105%"/>
    </style:style>
    <style:style style:name="T673" style:family="text">
      <style:text-properties fo:font-size="8pt" fo:font-weight="bold" style:font-size-asian="8pt" style:font-weight-asian="bold"/>
    </style:style>
    <style:style style:name="T674" style:family="text">
      <style:text-properties fo:font-size="8pt" fo:letter-spacing="-0.002in" fo:font-weight="bold" style:font-size-asian="8pt" style:font-weight-asian="bold"/>
    </style:style>
    <style:style style:name="T675" style:family="text">
      <style:text-properties fo:font-size="8pt" fo:letter-spacing="-0.0016in" fo:font-weight="bold" style:font-size-asian="8pt" style:font-weight-asian="bold"/>
    </style:style>
    <style:style style:name="T676" style:family="text">
      <style:text-properties fo:font-size="8pt" fo:letter-spacing="0.0035in" fo:font-weight="bold" style:font-size-asian="8pt" style:font-weight-asian="bold"/>
    </style:style>
    <style:style style:name="T677" style:family="text">
      <style:text-properties fo:font-size="8pt" fo:letter-spacing="-0.0016in" style:font-size-asian="8pt"/>
    </style:style>
    <style:style style:name="T678" style:family="text">
      <style:text-properties fo:letter-spacing="-0.0063in" style:text-scale="105%"/>
    </style:style>
    <style:style style:name="T679" style:family="text">
      <style:text-properties fo:font-size="8pt" fo:letter-spacing="0.0154in" fo:font-weight="bold" style:font-size-asian="8pt" style:font-weight-asian="bold"/>
    </style:style>
    <style:style style:name="T680" style:family="text">
      <style:text-properties fo:letter-spacing="-0.0008in" fo:font-weight="bold" style:font-weight-asian="bold"/>
    </style:style>
    <style:style style:name="T681" style:family="text">
      <style:text-properties fo:letter-spacing="0.0283in" fo:font-weight="bold" style:font-weight-asian="bold"/>
    </style:style>
    <style:style style:name="T682" style:family="text">
      <style:text-properties fo:letter-spacing="0.0283in"/>
    </style:style>
    <style:style style:name="T683" style:family="text">
      <style:text-properties fo:letter-spacing="0.0307in"/>
    </style:style>
    <style:style style:name="T684" style:family="text">
      <style:text-properties fo:letter-spacing="0.0555in" style:text-scale="150%"/>
    </style:style>
    <style:style style:name="T685" style:family="text">
      <style:text-properties fo:font-size="8pt" fo:letter-spacing="-0.0055in" fo:font-weight="bold" style:font-size-asian="8pt" style:font-weight-asian="bold"/>
    </style:style>
    <style:style style:name="T686" style:family="text">
      <style:text-properties fo:font-size="8pt" fo:letter-spacing="-0.0063in" style:font-size-asian="8pt"/>
    </style:style>
    <style:style style:name="T687" style:family="text">
      <style:text-properties fo:font-size="8pt" fo:letter-spacing="-0.0028in" style:font-size-asian="8pt"/>
    </style:style>
    <style:style style:name="T688" style:family="text">
      <style:text-properties fo:letter-spacing="0.028in"/>
    </style:style>
    <style:style style:name="T689" style:family="text">
      <style:text-properties fo:letter-spacing="0.011in"/>
    </style:style>
    <style:style style:name="T690" style:family="text">
      <style:text-properties fo:letter-spacing="0.0118in"/>
    </style:style>
    <style:style style:name="T691" style:family="text">
      <style:text-properties fo:font-size="8pt" style:font-size-asian="8pt"/>
    </style:style>
    <style:style style:name="T692" style:family="text">
      <style:text-properties fo:font-size="8pt" fo:letter-spacing="0.0555in" style:font-size-asian="8pt"/>
    </style:style>
    <style:style style:name="T693" style:family="text">
      <style:text-properties fo:letter-spacing="0.0016in"/>
    </style:style>
    <style:style style:name="T694" style:family="text">
      <style:text-properties fo:font-size="8pt" fo:letter-spacing="-0.0035in" fo:font-weight="bold" style:font-size-asian="8pt" style:font-weight-asian="bold"/>
    </style:style>
    <style:style style:name="T695" style:family="text">
      <style:text-properties fo:font-size="8pt" fo:letter-spacing="-0.0071in" fo:font-weight="bold" style:font-size-asian="8pt" style:font-weight-asian="bold"/>
    </style:style>
    <style:style style:name="T696" style:family="text">
      <style:text-properties fo:font-size="8pt" fo:letter-spacing="0.002in" fo:font-weight="bold" style:font-size-asian="8pt" style:font-weight-asian="bold"/>
    </style:style>
    <style:style style:name="T697" style:family="text">
      <style:text-properties fo:letter-spacing="0.0134in" fo:font-weight="bold" style:font-weight-asian="bold"/>
    </style:style>
    <style:style style:name="T698" style:family="text">
      <style:text-properties fo:letter-spacing="0.0535in"/>
    </style:style>
    <style:style style:name="T699" style:family="text">
      <style:text-properties fo:font-size="8pt" fo:letter-spacing="0.0016in" fo:font-weight="bold" style:font-size-asian="8pt" style:font-weight-asian="bold"/>
    </style:style>
    <style:style style:name="T700" style:family="text">
      <style:text-properties fo:letter-spacing="-0.002in" fo:font-weight="bold" style:font-weight-asian="bold"/>
    </style:style>
    <style:style style:name="T701" style:family="text">
      <style:text-properties fo:font-size="8pt" fo:letter-spacing="-0.002in" style:font-size-asian="8pt"/>
    </style:style>
    <style:style style:name="T702" style:family="text">
      <style:text-properties fo:font-size="8pt" fo:letter-spacing="-0.0075in" style:font-size-asian="8pt"/>
    </style:style>
    <style:style style:name="T703" style:family="text">
      <style:text-properties fo:letter-spacing="0.0457in" fo:font-weight="bold" style:font-weight-asian="bold"/>
    </style:style>
    <style:style style:name="T704" style:family="text">
      <style:text-properties fo:letter-spacing="0.0453in"/>
    </style:style>
    <style:style style:name="T705" style:family="text">
      <style:text-properties fo:letter-spacing="0.028in" fo:font-weight="bold" style:font-weight-asian="bold"/>
    </style:style>
    <style:style style:name="T706" style:family="text">
      <style:text-properties fo:font-size="8pt" fo:letter-spacing="-0.0047in" style:font-size-asian="8pt"/>
    </style:style>
    <style:style style:name="T707" style:family="text">
      <style:text-properties fo:font-size="8pt" fo:letter-spacing="0.0008in" style:font-size-asian="8pt"/>
    </style:style>
    <style:style style:name="T708" style:family="text">
      <style:text-properties fo:font-size="8pt" fo:letter-spacing="-0.0035in" style:font-size-asian="8pt"/>
    </style:style>
    <style:style style:name="T709" style:family="text">
      <style:text-properties fo:letter-spacing="0.0043in" fo:font-weight="bold" style:font-weight-asian="bold"/>
    </style:style>
    <style:style style:name="T710" style:family="text">
      <style:text-properties fo:letter-spacing="0.0047in"/>
    </style:style>
    <style:style style:name="T711" style:family="text">
      <style:text-properties fo:letter-spacing="0.0043in"/>
    </style:style>
    <style:style style:name="T712" style:family="text">
      <style:text-properties fo:font-size="5pt" fo:letter-spacing="-0.0016in" fo:font-weight="bold" style:font-size-asian="5pt" style:font-weight-asian="bold" style:text-scale="105%"/>
    </style:style>
    <style:style style:name="T713" style:family="text">
      <style:text-properties fo:font-size="5pt" fo:letter-spacing="0.002in" fo:font-weight="bold" style:font-size-asian="5pt" style:font-weight-asian="bold" style:text-scale="105%"/>
    </style:style>
    <style:style style:name="T714" style:family="text">
      <style:text-properties fo:font-size="5pt" fo:letter-spacing="0.0028in" fo:font-weight="bold" style:font-size-asian="5pt" style:font-weight-asian="bold" style:text-scale="105%"/>
    </style:style>
    <style:style style:name="T715" style:family="text">
      <style:text-properties fo:color="#000009" fo:font-size="5pt" fo:letter-spacing="-0.0016in" fo:font-weight="bold" style:font-size-asian="5pt" style:font-weight-asian="bold" style:text-scale="105%"/>
    </style:style>
    <style:style style:name="T716" style:family="text">
      <style:text-properties fo:color="#000009" fo:font-size="5pt" fo:letter-spacing="-0.0028in" fo:font-weight="bold" style:font-size-asian="5pt" style:font-weight-asian="bold" style:text-scale="105%"/>
    </style:style>
    <style:style style:name="T717" style:family="text">
      <style:text-properties fo:color="#000009" fo:font-size="5pt" fo:letter-spacing="-0.0008in" fo:font-weight="bold" style:font-size-asian="5pt" style:font-weight-asian="bold"/>
    </style:style>
    <style:style style:name="T718" style:family="text">
      <style:text-properties fo:color="#000009" fo:font-size="5pt" fo:font-weight="bold" style:font-size-asian="5pt" style:font-weight-asian="bold" style:text-scale="105%"/>
    </style:style>
    <style:style style:name="T719" style:family="text">
      <style:text-properties fo:color="#000009" fo:font-size="5pt" fo:letter-spacing="-0.0047in" fo:font-weight="bold" style:font-size-asian="5pt" style:font-weight-asian="bold" style:text-scale="105%"/>
    </style:style>
    <style:style style:name="T720" style:family="text">
      <style:text-properties fo:color="#000009" fo:font-size="5pt" fo:letter-spacing="-0.0035in" fo:font-weight="bold" style:font-size-asian="5pt" style:font-weight-asian="bold" style:text-scale="105%"/>
    </style:style>
    <style:style style:name="T721" style:family="text">
      <style:text-properties fo:color="#000009" fo:font-size="5pt" style:font-size-asian="5pt" style:text-scale="105%"/>
    </style:style>
    <style:style style:name="T722" style:family="text">
      <style:text-properties fo:color="#000009" fo:font-size="5pt" fo:letter-spacing="-0.0047in" style:font-size-asian="5pt" style:text-scale="105%"/>
    </style:style>
    <style:style style:name="T723" style:family="text">
      <style:text-properties fo:color="#000009" fo:font-size="5pt" fo:letter-spacing="0.028in" style:font-size-asian="5pt" style:text-scale="105%"/>
    </style:style>
    <style:style style:name="T724" style:family="text">
      <style:text-properties fo:font-size="5pt" fo:letter-spacing="-0.0035in" style:font-size-asian="5pt" style:text-scale="105%"/>
    </style:style>
    <style:style style:name="T725" style:family="text">
      <style:text-properties fo:font-size="5pt" fo:letter-spacing="-0.0071in" style:font-size-asian="5pt" style:text-scale="105%"/>
    </style:style>
    <style:style style:name="T726" style:family="text">
      <style:text-properties fo:font-size="5pt" fo:letter-spacing="-0.0016in" style:font-size-asian="5pt" style:text-scale="105%"/>
    </style:style>
    <style:style style:name="T727" style:family="text">
      <style:text-properties fo:font-size="5pt" style:font-size-asian="5pt" style:text-scale="105%"/>
    </style:style>
    <style:style style:name="T728" style:family="text">
      <style:text-properties fo:font-size="5pt" fo:letter-spacing="-0.002in" style:font-size-asian="5pt" style:text-scale="105%"/>
    </style:style>
    <style:style style:name="T729" style:family="text">
      <style:text-properties fo:font-size="5pt" fo:font-weight="bold" style:font-size-asian="5pt" style:font-weight-asian="bold" style:text-scale="105%"/>
    </style:style>
    <style:style style:name="T730" style:family="text">
      <style:text-properties fo:font-size="5pt" fo:letter-spacing="-0.002in" fo:font-weight="bold" style:font-size-asian="5pt" style:font-weight-asian="bold" style:text-scale="105%"/>
    </style:style>
    <style:style style:name="T731" style:family="text">
      <style:text-properties fo:letter-spacing="0.0154in"/>
    </style:style>
    <style:style style:name="T732" style:family="text">
      <style:text-properties fo:letter-spacing="0.0071in"/>
    </style:style>
    <style:style style:name="T733" style:family="text">
      <style:text-properties fo:letter-spacing="0.0252in"/>
    </style:style>
    <style:style style:name="T734" style:family="text">
      <style:text-properties fo:letter-spacing="0.0181in"/>
    </style:style>
    <style:style style:name="T735" style:family="text">
      <style:text-properties fo:letter-spacing="0.0228in"/>
    </style:style>
    <style:style style:name="T736" style:family="text">
      <style:text-properties fo:letter-spacing="-0.0083in"/>
    </style:style>
    <style:style style:name="T737" style:family="text">
      <style:text-properties fo:font-size="8pt" fo:letter-spacing="0.0047in" fo:font-weight="bold" style:font-size-asian="8pt" style:font-weight-asian="bold"/>
    </style:style>
    <style:style style:name="T738" style:family="text">
      <style:text-properties fo:font-size="8pt" fo:letter-spacing="0.0047in" style:font-size-asian="8pt"/>
    </style:style>
    <style:style style:name="T739" style:family="text">
      <style:text-properties fo:font-size="8pt" fo:letter-spacing="-0.0083in" fo:font-weight="bold" style:font-size-asian="8pt" style:font-weight-asian="bold"/>
    </style:style>
    <style:style style:name="T740" style:family="text">
      <style:text-properties fo:font-size="8pt" fo:letter-spacing="-0.0075in" fo:font-weight="bold" style:font-size-asian="8pt" style:font-weight-asian="bold"/>
    </style:style>
    <style:style style:name="T741" style:family="text">
      <style:text-properties fo:font-size="8pt" fo:letter-spacing="0.0091in" fo:font-weight="bold" style:font-size-asian="8pt" style:font-weight-asian="bold"/>
    </style:style>
    <style:style style:name="T742" style:family="text">
      <style:text-properties fo:color="#000009" fo:font-size="8pt" fo:font-weight="bold" style:font-size-asian="8pt" style:font-weight-asian="bold"/>
    </style:style>
    <style:style style:name="T743" style:family="text">
      <style:text-properties fo:font-size="8pt" fo:letter-spacing="0.0055in" fo:font-weight="bold" style:font-size-asian="8pt" style:font-weight-asian="bold"/>
    </style:style>
    <style:style style:name="T744" style:family="text">
      <style:text-properties fo:color="#000009" fo:font-size="8pt" fo:letter-spacing="-0.0016in" style:font-size-asian="8pt"/>
    </style:style>
    <style:style style:name="T745" style:family="text">
      <style:text-properties fo:color="#000009" fo:font-size="8pt" fo:letter-spacing="-0.002in" style:font-size-asian="8pt"/>
    </style:style>
    <style:style style:name="T746" style:family="text">
      <style:text-properties fo:color="#000009" fo:font-size="8pt" fo:letter-spacing="0.0055in" style:font-size-asian="8pt"/>
    </style:style>
    <style:style style:name="T747" style:family="text">
      <style:text-properties fo:color="#000009" fo:font-size="8pt" fo:letter-spacing="-0.0035in" style:font-size-asian="8pt"/>
    </style:style>
    <style:style style:name="T748" style:family="text">
      <style:text-properties fo:color="#000009"/>
    </style:style>
    <style:style style:name="T749" style:family="text">
      <style:text-properties fo:letter-spacing="0.0236in" fo:font-weight="bold" style:font-weight-asian="bold"/>
    </style:style>
    <style:style style:name="T750" style:family="text">
      <style:text-properties fo:letter-spacing="0.0256in"/>
    </style:style>
    <style:style style:name="T751" style:family="text">
      <style:text-properties fo:color="#000009" fo:letter-spacing="0.028in"/>
    </style:style>
    <style:style style:name="T752" style:family="text">
      <style:text-properties fo:letter-spacing="0.0236in"/>
    </style:style>
    <style:style style:name="T753" style:family="text">
      <style:text-properties fo:font-size="8pt" fo:font-weight="bold" style:font-size-asian="8pt" style:font-weight-asian="bold" style:text-scale="105%"/>
    </style:style>
    <style:style style:name="T754" style:family="text">
      <style:text-properties fo:font-size="8pt" fo:letter-spacing="-0.0016in" fo:font-weight="bold" style:font-size-asian="8pt" style:font-weight-asian="bold" style:text-scale="105%"/>
    </style:style>
    <style:style style:name="T755" style:family="text">
      <style:text-properties fo:font-size="8pt" fo:letter-spacing="-0.0043in" fo:font-weight="bold" style:font-size-asian="8pt" style:font-weight-asian="bold" style:text-scale="105%"/>
    </style:style>
    <style:style style:name="T756" style:family="text">
      <style:text-properties fo:font-size="8pt" fo:letter-spacing="-0.0016in" style:font-size-asian="8pt" style:text-scale="105%"/>
    </style:style>
    <style:style style:name="T757" style:family="text">
      <style:text-properties fo:font-size="8pt" fo:letter-spacing="-0.0047in" style:font-size-asian="8pt" style:text-scale="105%"/>
    </style:style>
    <style:style style:name="T758" style:family="text">
      <style:text-properties fo:letter-spacing="0.0126in" fo:font-weight="bold" style:font-weight-asian="bold" style:text-scale="105%"/>
    </style:style>
    <style:style style:name="T759" style:family="text">
      <style:text-properties fo:letter-spacing="0.0118in" style:text-scale="105%"/>
    </style:style>
    <style:style style:name="T760" style:family="text">
      <style:text-properties fo:letter-spacing="0.0161in" style:text-scale="105%"/>
    </style:style>
    <style:style style:name="T761" style:family="text">
      <style:text-properties fo:letter-spacing="-0.0043in" style:text-scale="105%"/>
    </style:style>
    <style:style style:name="T762" style:family="text">
      <style:text-properties fo:letter-spacing="-0.002in" style:text-scale="105%"/>
    </style:style>
    <style:style style:name="T763" style:family="text">
      <style:text-properties fo:font-size="8pt" fo:letter-spacing="-0.0035in" fo:font-weight="bold" style:font-size-asian="8pt" style:font-weight-asian="bold" style:text-scale="105%"/>
    </style:style>
    <style:style style:name="T764" style:family="text">
      <style:text-properties fo:font-size="8pt" fo:letter-spacing="-0.0043in" style:font-size-asian="8pt" style:text-scale="105%"/>
    </style:style>
    <style:style style:name="T765" style:family="text">
      <style:text-properties fo:font-size="8pt" fo:letter-spacing="-0.0035in" style:font-size-asian="8pt" style:text-scale="105%"/>
    </style:style>
    <style:style style:name="T766" style:family="text">
      <style:text-properties fo:letter-spacing="-0.0071in" fo:font-weight="bold" style:font-weight-asian="bold" style:text-scale="105%"/>
    </style:style>
    <style:style style:name="T767" style:family="text">
      <style:text-properties fo:letter-spacing="-0.0075in" style:text-scale="105%"/>
    </style:style>
    <style:style style:name="T768" style:family="text">
      <style:text-properties fo:letter-spacing="-0.0071in" style:text-scale="105%"/>
    </style:style>
    <style:style style:name="T769" style:family="text">
      <style:text-properties fo:letter-spacing="-0.0016in" style:text-scale="105%"/>
    </style:style>
    <style:style style:name="T770" style:family="text">
      <style:text-properties fo:font-size="8pt" fo:letter-spacing="-0.0047in" fo:font-weight="bold" style:font-size-asian="8pt" style:font-weight-asian="bold" style:text-scale="105%"/>
    </style:style>
    <style:style style:name="T771" style:family="text">
      <style:text-properties fo:font-size="8pt" style:font-size-asian="8pt" style:text-scale="105%"/>
    </style:style>
    <style:style style:name="T772" style:family="text">
      <style:text-properties fo:font-size="8pt" fo:letter-spacing="-0.0055in" style:font-size-asian="8pt" style:text-scale="105%"/>
    </style:style>
    <style:style style:name="T773" style:family="text">
      <style:text-properties fo:font-size="8pt" fo:letter-spacing="-0.0028in" style:font-size-asian="8pt" style:text-scale="105%"/>
    </style:style>
    <style:style style:name="T774" style:family="text">
      <style:text-properties fo:letter-spacing="-0.0008in" fo:font-weight="bold" style:font-weight-asian="bold" style:text-scale="105%"/>
    </style:style>
    <style:style style:name="T775" style:family="text">
      <style:text-properties fo:letter-spacing="-0.0055in" style:text-scale="105%"/>
    </style:style>
    <style:style style:name="T776" style:family="text">
      <style:text-properties fo:letter-spacing="-0.0035in" style:text-scale="105%"/>
    </style:style>
    <style:style style:name="T777" style:family="text">
      <style:text-properties fo:letter-spacing="0.0555in" style:text-scale="105%"/>
    </style:style>
    <style:style style:name="T778" style:family="text">
      <style:text-properties fo:font-size="8pt" fo:letter-spacing="-0.0028in" fo:font-weight="bold" style:font-size-asian="8pt" style:font-weight-asian="bold"/>
    </style:style>
    <style:style style:name="T779" style:family="text">
      <style:text-properties fo:font-size="8pt" fo:letter-spacing="0.0083in" fo:font-weight="bold" style:font-size-asian="8pt" style:font-weight-asian="bold"/>
    </style:style>
    <style:style style:name="T780" style:family="text">
      <style:text-properties fo:letter-spacing="0.028in" style:text-scale="105%"/>
    </style:style>
    <style:style style:name="T781" style:family="text">
      <style:text-properties fo:color="#231f20" style:font-name="Source Sans Pro" fo:font-size="11pt" style:font-size-asian="11pt"/>
    </style:style>
    <style:style style:name="T782" style:family="text">
      <style:text-properties fo:color="#231f20" style:font-name="Source Sans Pro" fo:font-size="11pt" fo:letter-spacing="-0.0008in" style:font-size-asian="11pt"/>
    </style:style>
    <style:style style:name="T783" style:family="text">
      <style:text-properties fo:color="#231f20" style:font-name="Source Sans Pro" fo:font-size="11pt" fo:letter-spacing="-0.0063in" style:font-size-asian="11pt"/>
    </style:style>
    <style:style style:name="T784" style:family="text">
      <style:text-properties fo:color="#231f20" style:font-name="Source Sans Pro" fo:font-size="11pt" fo:letter-spacing="-0.002in" style:font-size-asian="11pt"/>
    </style:style>
    <style:style style:name="T785" style:family="text">
      <style:text-properties fo:color="#231f20" style:font-name="Source Sans Pro" fo:font-size="11pt" fo:letter-spacing="-0.0016in" style:font-size-asian="11pt"/>
    </style:style>
    <style:style style:name="T786" style:family="text">
      <style:text-properties fo:color="#231f20" style:font-name="Source Sans Pro" fo:font-size="11pt" fo:font-weight="bold" style:font-size-asian="11pt" style:font-weight-asian="bold"/>
    </style:style>
    <style:style style:name="T787" style:family="text">
      <style:text-properties fo:color="#231f20" style:font-name="Source Sans Pro" fo:font-size="11pt" fo:letter-spacing="-0.0016in" fo:font-weight="bold" style:font-size-asian="11pt" style:font-weight-asian="bold"/>
    </style:style>
    <style:style style:name="T788" style:family="text">
      <style:text-properties fo:color="#231f20" style:font-name="Source Sans Pro" fo:font-size="11pt" fo:letter-spacing="-0.0035in" fo:font-weight="bold" style:font-size-asian="11pt" style:font-weight-asian="bold"/>
    </style:style>
    <style:style style:name="T789" style:family="text">
      <style:text-properties fo:color="#231f20" style:font-name="Source Sans Pro" fo:font-size="11pt" fo:letter-spacing="-0.0075in" fo:font-weight="bold" style:font-size-asian="11pt" style:font-weight-asian="bold"/>
    </style:style>
    <style:style style:name="T790" style:family="text">
      <style:text-properties fo:color="#070707" style:font-name="Arial" style:text-scale="105%"/>
    </style:style>
    <style:style style:name="T791" style:family="text">
      <style:text-properties fo:color="#070707" style:font-name="Arial" fo:letter-spacing="-0.0047in" style:text-scale="105%"/>
    </style:style>
    <style:style style:name="T792" style:family="text">
      <style:text-properties fo:color="#070707" style:font-name="Arial" fo:letter-spacing="-0.0091in" style:text-scale="105%"/>
    </style:style>
    <style:style style:name="T793" style:family="text">
      <style:text-properties fo:color="#070707" style:font-name="Arial" fo:letter-spacing="0.0028in" style:text-scale="105%"/>
    </style:style>
    <style:style style:name="T794" style:family="text">
      <style:text-properties fo:color="#070707" style:font-name="Arial" fo:letter-spacing="-0.0016in" style:text-scale="105%"/>
    </style:style>
    <style:style style:name="T795" style:family="text">
      <style:text-properties fo:color="#070707" style:font-name="Arial"/>
    </style:style>
    <style:style style:name="T796" style:family="text">
      <style:text-properties fo:color="#070707" style:font-name="Arial" fo:letter-spacing="0.0138in"/>
    </style:style>
    <style:style style:name="T797" style:family="text">
      <style:text-properties fo:color="#070707" style:font-name="Arial" fo:letter-spacing="0.0098in"/>
    </style:style>
    <style:style style:name="T798" style:family="text">
      <style:text-properties fo:color="#070707" style:font-name="Arial" fo:letter-spacing="0.0028in"/>
    </style:style>
    <style:style style:name="T799" style:family="text">
      <style:text-properties fo:color="#070707" style:font-name="Arial" fo:letter-spacing="-0.0016in"/>
    </style:style>
    <style:style style:name="T800" style:family="text">
      <style:text-properties fo:color="#070707" fo:font-size="8pt" fo:font-weight="bold" style:font-size-asian="8pt" style:font-weight-asian="bold"/>
    </style:style>
    <style:style style:name="T801" style:family="text">
      <style:text-properties fo:color="#070707" fo:font-size="8pt" fo:letter-spacing="-0.0043in" fo:font-weight="bold" style:font-size-asian="8pt" style:font-weight-asian="bold"/>
    </style:style>
    <style:style style:name="T802" style:family="text">
      <style:text-properties fo:color="#070707" fo:font-size="8pt" fo:letter-spacing="-0.0083in" fo:font-weight="bold" style:font-size-asian="8pt" style:font-weight-asian="bold"/>
    </style:style>
    <style:style style:name="T803" style:family="text">
      <style:text-properties fo:color="#070707" fo:font-size="8pt" fo:letter-spacing="-0.002in" fo:font-weight="bold" style:font-size-asian="8pt" style:font-weight-asian="bold"/>
    </style:style>
    <style:style style:name="T804" style:family="text">
      <style:text-properties fo:color="#070707" fo:font-size="8pt" fo:letter-spacing="-0.0035in" fo:font-weight="bold" style:font-size-asian="8pt" style:font-weight-asian="bold"/>
    </style:style>
    <style:style style:name="T805" style:family="text">
      <style:text-properties fo:color="#070707" fo:font-size="8pt" fo:letter-spacing="0.0063in" fo:font-weight="bold" style:font-size-asian="8pt" style:font-weight-asian="bold"/>
    </style:style>
    <style:style style:name="T806" style:family="text">
      <style:text-properties fo:color="#070707" fo:font-size="8pt" fo:letter-spacing="-0.0063in" fo:font-weight="bold" style:font-size-asian="8pt" style:font-weight-asian="bold"/>
    </style:style>
    <style:style style:name="T807" style:family="text">
      <style:text-properties fo:color="#070707" fo:font-size="8pt" fo:letter-spacing="-0.0055in" fo:font-weight="bold" style:font-size-asian="8pt" style:font-weight-asian="bold"/>
    </style:style>
    <style:style style:name="T808" style:family="text">
      <style:text-properties fo:color="#181818" fo:font-size="8pt" fo:font-weight="bold" style:font-size-asian="8pt" style:font-weight-asian="bold"/>
    </style:style>
    <style:style style:name="T809" style:family="text">
      <style:text-properties fo:color="#070707" fo:font-size="8.5pt" style:font-size-asian="8.5pt" style:text-scale="105%"/>
    </style:style>
    <style:style style:name="T810" style:family="text">
      <style:text-properties fo:color="#070707" fo:font-size="9pt" fo:font-weight="bold" style:font-size-asian="9pt" style:font-weight-asian="bold" style:text-scale="105%"/>
    </style:style>
    <style:style style:name="T811" style:family="text">
      <style:text-properties fo:color="#070707" fo:font-size="8.5pt" fo:letter-spacing="-0.0008in" style:font-size-asian="8.5pt" style:text-scale="105%"/>
    </style:style>
    <style:style style:name="T812" style:family="text">
      <style:text-properties fo:color="#070707" fo:font-size="8.5pt" fo:letter-spacing="0.028in" style:font-size-asian="8.5pt" style:text-scale="105%"/>
    </style:style>
    <style:style style:name="T813" style:family="text">
      <style:text-properties fo:color="#070707" fo:font-size="8.5pt" fo:letter-spacing="-0.0035in" style:font-size-asian="8.5pt" style:text-scale="105%"/>
    </style:style>
    <style:style style:name="T814" style:family="text">
      <style:text-properties fo:color="#070707" fo:font-size="8.5pt" fo:letter-spacing="-0.0075in" style:font-size-asian="8.5pt" style:text-scale="105%"/>
    </style:style>
    <style:style style:name="T815" style:family="text">
      <style:text-properties fo:color="#070707" fo:font-size="8.5pt" fo:letter-spacing="-0.0091in" style:font-size-asian="8.5pt" style:text-scale="105%"/>
    </style:style>
    <style:style style:name="T816" style:family="text">
      <style:text-properties fo:color="#070707" fo:font-size="8.5pt" fo:letter-spacing="-0.0083in" style:font-size-asian="8.5pt" style:text-scale="105%"/>
    </style:style>
    <style:style style:name="T817" style:family="text">
      <style:text-properties fo:color="#070707" fo:font-size="8.5pt" fo:letter-spacing="-0.0071in" style:font-size-asian="8.5pt" style:text-scale="105%"/>
    </style:style>
    <style:style style:name="T818" style:family="text">
      <style:text-properties fo:color="#070707" fo:font-size="8.5pt" fo:letter-spacing="-0.0063in" style:font-size-asian="8.5pt" style:text-scale="105%"/>
    </style:style>
    <style:style style:name="T819" style:family="text">
      <style:text-properties fo:color="#070707" fo:font-size="8.5pt" fo:letter-spacing="-0.0047in" style:font-size-asian="8.5pt" style:text-scale="105%"/>
    </style:style>
    <style:style style:name="T820" style:family="text">
      <style:text-properties fo:color="#070707" fo:font-size="8.5pt" fo:letter-spacing="-0.0016in" style:font-size-asian="8.5pt" style:text-scale="105%"/>
    </style:style>
    <style:style style:name="T821" style:family="text">
      <style:text-properties fo:color="#070707" fo:font-size="8.5pt" fo:letter-spacing="-0.0055in" style:font-size-asian="8.5pt" style:text-scale="105%"/>
    </style:style>
    <style:style style:name="T822" style:family="text">
      <style:text-properties fo:color="#070707" fo:font-size="9pt" fo:letter-spacing="-0.0016in" fo:font-weight="bold" style:font-size-asian="9pt" style:font-weight-asian="bold" style:text-scale="105%"/>
    </style:style>
    <style:style style:name="T823" style:family="text">
      <style:text-properties fo:color="#070707" fo:font-size="9pt" fo:letter-spacing="-0.0083in" fo:font-weight="bold" style:font-size-asian="9pt" style:font-weight-asian="bold" style:text-scale="105%"/>
    </style:style>
    <style:style style:name="T824" style:family="text">
      <style:text-properties fo:color="#070707" fo:font-size="8.5pt" fo:letter-spacing="-0.002in" style:font-size-asian="8.5pt" style:text-scale="105%"/>
    </style:style>
    <style:style style:name="T825" style:family="text">
      <style:text-properties fo:color="#181818" fo:font-size="8.5pt" style:font-size-asian="8.5pt" style:text-scale="105%"/>
    </style:style>
    <style:style style:name="T826" style:family="text">
      <style:text-properties fo:color="#070707" fo:font-size="8.5pt" style:font-size-asian="8.5pt"/>
    </style:style>
    <style:style style:name="T827" style:family="text">
      <style:text-properties fo:color="#070707" fo:font-size="8.5pt" fo:letter-spacing="0.0165in" style:font-size-asian="8.5pt"/>
    </style:style>
    <style:style style:name="T828" style:family="text">
      <style:text-properties fo:color="#070707" fo:font-size="8.5pt" fo:letter-spacing="0.0209in" style:font-size-asian="8.5pt"/>
    </style:style>
    <style:style style:name="T829" style:family="text">
      <style:text-properties fo:color="#070707" fo:font-size="8.5pt" fo:letter-spacing="0.0138in" style:font-size-asian="8.5pt"/>
    </style:style>
    <style:style style:name="T830" style:family="text">
      <style:text-properties fo:color="#070707" fo:font-size="8.5pt" fo:letter-spacing="-0.0043in" style:font-size-asian="8.5pt" style:text-scale="105%"/>
    </style:style>
    <style:style style:name="T831" style:family="text">
      <style:text-properties fo:color="#575757" fo:font-size="8.5pt" fo:letter-spacing="-0.0016in" style:font-size-asian="8.5pt" style:text-scale="105%"/>
    </style:style>
    <style:style style:name="T832" style:family="text">
      <style:text-properties fo:color="#2f2f2f" fo:font-size="8.5pt" fo:letter-spacing="-0.0016in" style:font-size-asian="8.5pt" style:text-scale="105%"/>
    </style:style>
    <style:style style:name="T833" style:family="text">
      <style:text-properties fo:color="#070707" fo:font-size="8.5pt" fo:letter-spacing="0.0154in" style:font-size-asian="8.5pt" style:text-scale="105%"/>
    </style:style>
    <style:style style:name="T834" style:family="text">
      <style:text-properties fo:color="#575757" fo:font-size="8.5pt" style:font-size-asian="8.5pt" style:text-scale="105%"/>
    </style:style>
    <style:style style:name="T835" style:family="text">
      <style:text-properties fo:color="#464646" fo:font-size="8.5pt" style:font-size-asian="8.5pt" style:text-scale="105%"/>
    </style:style>
    <style:style style:name="T836" style:family="text">
      <style:text-properties fo:color="#2f2f2f" fo:font-size="8.5pt" style:font-size-asian="8.5pt" style:text-scale="105%"/>
    </style:style>
    <style:style style:name="T837" style:family="text">
      <style:text-properties fo:color="#070707" fo:font-size="8.5pt" fo:letter-spacing="-0.0016in" style:font-size-asian="8.5pt"/>
    </style:style>
    <style:style style:name="T838" style:family="text">
      <style:text-properties fo:color="#464646" fo:font-size="8.5pt" style:font-size-asian="8.5pt"/>
    </style:style>
    <style:style style:name="T839" style:family="text">
      <style:text-properties fo:color="#070707" fo:font-size="8.5pt" fo:letter-spacing="0.0118in" style:font-size-asian="8.5pt"/>
    </style:style>
    <style:style style:name="T840" style:family="text">
      <style:text-properties fo:color="#070707" fo:font-size="8.5pt" fo:letter-spacing="0.0063in" style:font-size-asian="8.5pt"/>
    </style:style>
    <style:style style:name="T841" style:family="text">
      <style:text-properties fo:color="#070707" fo:font-size="8.5pt" fo:letter-spacing="0.0016in" style:font-size-asian="8.5pt"/>
    </style:style>
    <style:style style:name="T842" style:family="text">
      <style:text-properties fo:color="#070707" fo:font-size="8.5pt" fo:letter-spacing="0.039in" style:font-size-asian="8.5pt"/>
    </style:style>
    <style:style style:name="T843" style:family="text">
      <style:text-properties fo:color="#070707" fo:font-size="8.5pt" fo:letter-spacing="0.0008in" style:font-size-asian="8.5pt"/>
    </style:style>
    <style:style style:name="T844" style:family="text">
      <style:text-properties fo:color="#070707" fo:font-size="8.5pt" fo:letter-spacing="0.0035in" style:font-size-asian="8.5pt"/>
    </style:style>
    <style:style style:name="T845" style:family="text">
      <style:text-properties fo:color="#070707" fo:font-size="8.5pt" fo:letter-spacing="0.002in" style:font-size-asian="8.5pt"/>
    </style:style>
    <style:style style:name="T846" style:family="text">
      <style:text-properties fo:color="#070707" fo:font-size="8.5pt" fo:letter-spacing="0.0091in" style:font-size-asian="8.5pt"/>
    </style:style>
    <style:style style:name="T847" style:family="text">
      <style:text-properties fo:color="#070707" fo:font-size="8.5pt" fo:font-weight="bold" style:font-size-asian="8.5pt" style:font-weight-asian="bold"/>
    </style:style>
    <style:style style:name="T848" style:family="text">
      <style:text-properties fo:color="#070707" fo:font-size="8.5pt" fo:letter-spacing="0.0193in" fo:font-weight="bold" style:font-size-asian="8.5pt" style:font-weight-asian="bold"/>
    </style:style>
    <style:style style:name="T849" style:family="text">
      <style:text-properties fo:color="#070707" fo:font-size="8.5pt" fo:letter-spacing="0.0083in" fo:font-weight="bold" style:font-size-asian="8.5pt" style:font-weight-asian="bold"/>
    </style:style>
    <style:style style:name="T850" style:family="text">
      <style:text-properties fo:color="#070707" fo:font-size="8.5pt" fo:letter-spacing="-0.0028in" fo:font-weight="bold" style:font-size-asian="8.5pt" style:font-weight-asian="bold"/>
    </style:style>
    <style:style style:name="T851" style:family="text">
      <style:text-properties fo:color="#070707" fo:font-size="7.5pt" style:font-size-asian="7.5pt" style:text-scale="105%"/>
    </style:style>
    <style:style style:name="T852" style:family="text">
      <style:text-properties fo:color="#070707" fo:font-size="7.5pt" fo:letter-spacing="0.0035in" style:font-size-asian="7.5pt" style:text-scale="105%"/>
    </style:style>
    <style:style style:name="T853" style:family="text">
      <style:text-properties fo:color="#070707" fo:font-size="7.5pt" fo:letter-spacing="0.0008in" style:font-size-asian="7.5pt" style:text-scale="105%"/>
    </style:style>
    <style:style style:name="T854" style:family="text">
      <style:text-properties fo:color="#070707" fo:font-size="7.5pt" fo:letter-spacing="-0.0028in" style:font-size-asian="7.5pt" style:text-scale="105%"/>
    </style:style>
    <style:style style:name="T855" style:family="text">
      <style:text-properties fo:color="#070707" fo:font-size="7.5pt" fo:letter-spacing="-0.002in" style:font-size-asian="7.5pt" style:text-scale="105%"/>
    </style:style>
    <style:style style:name="T856" style:family="text">
      <style:text-properties fo:color="#070707" fo:font-size="7.5pt" fo:letter-spacing="-0.0016in" style:font-size-asian="7.5pt" style:text-scale="105%"/>
    </style:style>
    <style:style style:name="T857" style:family="text">
      <style:text-properties fo:color="#231f20" style:font-name="Source Sans Pro" fo:font-size="11pt" fo:letter-spacing="-0.0028in" fo:font-weight="bold" style:font-size-asian="11pt" style:font-weight-asian="bold"/>
    </style:style>
    <style:style style:name="T858" style:family="text">
      <style:text-properties fo:color="#231f20" style:font-name="Source Sans Pro" fo:font-size="11pt" fo:letter-spacing="0.0555in" style:font-size-asian="11pt"/>
    </style:style>
    <style:style style:name="T859" style:family="text">
      <style:text-properties fo:color="#231f20" style:font-name="Source Sans Pro" fo:font-size="11pt" fo:letter-spacing="-0.0071in" style:font-size-asian="11pt"/>
    </style:style>
    <style:style style:name="T860" style:family="text">
      <style:text-properties fo:color="#231f20" style:font-name="Source Sans Pro" fo:font-size="11pt" fo:letter-spacing="-0.0028in" style:font-size-asian="11pt"/>
    </style:style>
    <style:style style:name="T861" style:family="text">
      <style:text-properties fo:color="#231f20" style:font-name="Source Sans Pro" fo:font-size="11pt" fo:letter-spacing="-0.0047in" style:font-size-asian="11pt"/>
    </style:style>
    <style:style style:name="T862" style:family="text">
      <style:text-properties fo:color="#231f20" style:font-name="Source Sans Pro" fo:font-size="11pt" fo:letter-spacing="-0.0043in" style:font-size-asian="11pt"/>
    </style:style>
    <style:style style:name="T863" style:family="text">
      <style:text-properties fo:color="#231f20" style:font-name="Source Sans Pro" fo:letter-spacing="-0.0008in"/>
    </style:style>
    <style:style style:name="T864" style:family="text">
      <style:text-properties fo:color="#231f20" style:font-name="Source Sans Pro" fo:font-size="11pt" fo:letter-spacing="-0.002in" fo:font-weight="bold" style:font-size-asian="11pt" style:font-weight-asian="bold"/>
    </style:style>
    <style:style style:name="T865" style:family="text">
      <style:text-properties fo:font-size="7pt" fo:letter-spacing="-0.0016in" fo:font-weight="bold" style:font-size-asian="7pt" style:font-weight-asian="bold" style:text-scale="105%"/>
    </style:style>
    <style:style style:name="T866" style:family="text">
      <style:text-properties fo:font-size="7pt" fo:letter-spacing="-0.0063in" fo:font-weight="bold" style:font-size-asian="7pt" style:font-weight-asian="bold" style:text-scale="105%"/>
    </style:style>
    <style:style style:name="T867" style:family="text">
      <style:text-properties fo:font-size="7pt" fo:letter-spacing="-0.0055in" fo:font-weight="bold" style:font-size-asian="7pt" style:font-weight-asian="bold" style:text-scale="105%"/>
    </style:style>
    <style:style style:name="T868" style:family="text">
      <style:text-properties fo:font-size="7pt" fo:font-weight="bold" style:font-size-asian="7pt" style:font-weight-asian="bold" style:text-scale="105%"/>
    </style:style>
    <style:style style:name="T869" style:family="text">
      <style:text-properties fo:font-size="7pt" style:font-size-asian="7pt" style:text-scale="105%"/>
    </style:style>
    <style:style style:name="T870" style:family="text">
      <style:text-properties fo:font-size="5.5pt" style:font-size-asian="5.5pt" style:text-scale="105%"/>
    </style:style>
    <style:style style:name="T871" style:family="text">
      <style:text-properties fo:font-size="7pt" fo:letter-spacing="0.028in" fo:font-weight="bold" style:font-size-asian="7pt" style:font-weight-asian="bold" style:text-scale="105%"/>
    </style:style>
    <style:style style:name="T872" style:family="text">
      <style:text-properties fo:font-size="7pt" fo:letter-spacing="-0.0028in" fo:font-weight="bold" style:font-size-asian="7pt" style:font-weight-asian="bold" style:text-scale="105%"/>
    </style:style>
    <style:style style:name="T873" style:family="text">
      <style:text-properties fo:font-size="7pt" fo:letter-spacing="-0.0071in" style:font-size-asian="7pt" style:text-scale="105%"/>
    </style:style>
    <style:style style:name="T874" style:family="text">
      <style:text-properties fo:font-size="7pt" fo:letter-spacing="-0.0063in" style:font-size-asian="7pt" style:text-scale="105%"/>
    </style:style>
    <style:style style:name="T875" style:family="text">
      <style:text-properties fo:font-size="7pt" fo:letter-spacing="-0.0016in" style:font-size-asian="7pt" style:text-scale="105%"/>
    </style:style>
    <style:style style:name="T876" style:family="text">
      <style:text-properties fo:font-size="5.5pt" fo:font-weight="bold" style:font-size-asian="5.5pt" style:font-weight-asian="bold" style:text-scale="105%"/>
    </style:style>
    <style:style style:name="T877" style:family="text">
      <style:text-properties fo:font-size="5.5pt" fo:letter-spacing="0.0091in" fo:font-weight="bold" style:font-size-asian="5.5pt" style:font-weight-asian="bold" style:text-scale="105%"/>
    </style:style>
    <style:style style:name="T878" style:family="text">
      <style:text-properties fo:font-size="5.5pt" fo:letter-spacing="0.0098in" fo:font-weight="bold" style:font-size-asian="5.5pt" style:font-weight-asian="bold" style:text-scale="105%"/>
    </style:style>
    <style:style style:name="T879" style:family="text">
      <style:text-properties fo:font-size="5.5pt" fo:letter-spacing="0.0098in" style:font-size-asian="5.5pt" style:text-scale="105%"/>
    </style:style>
    <style:style style:name="T880" style:family="text">
      <style:text-properties fo:font-size="5.5pt" fo:letter-spacing="0.0091in" style:font-size-asian="5.5pt" style:text-scale="105%"/>
    </style:style>
    <style:style style:name="T881" style:family="text">
      <style:text-properties fo:font-size="5.5pt" fo:letter-spacing="-0.0035in" style:font-size-asian="5.5pt" style:text-scale="105%"/>
    </style:style>
    <style:style style:name="T882" style:family="text">
      <style:text-properties fo:font-size="5.5pt" fo:letter-spacing="0.028in" style:font-size-asian="5.5pt" style:text-scale="105%"/>
    </style:style>
    <style:style style:name="T883" style:family="text">
      <style:text-properties fo:font-size="5.5pt" fo:letter-spacing="-0.0016in" style:font-size-asian="5.5pt" style:text-scale="105%"/>
    </style:style>
    <style:style style:name="T884" style:family="text">
      <style:text-properties fo:font-size="5.5pt" fo:letter-spacing="-0.0028in" style:font-size-asian="5.5pt" style:text-scale="105%"/>
    </style:style>
    <style:style style:name="T885" style:family="text">
      <style:text-properties fo:font-size="5.5pt" fo:letter-spacing="-0.002in" style:font-size-asian="5.5pt" style:text-scale="105%"/>
    </style:style>
    <style:style style:name="T886" style:family="text">
      <style:text-properties fo:font-size="4pt" fo:letter-spacing="-0.0035in" style:font-size-asian="4pt" style:text-scale="110%"/>
    </style:style>
    <style:style style:name="T887" style:family="text">
      <style:text-properties fo:font-size="4pt" style:font-size-asian="4pt" style:text-scale="110%"/>
    </style:style>
    <style:style style:name="T888" style:family="text">
      <style:text-properties fo:font-size="4pt" fo:letter-spacing="0.028in" style:font-size-asian="4pt" style:text-scale="110%"/>
    </style:style>
    <style:style style:name="T889" style:family="text">
      <style:text-properties fo:font-size="4pt" fo:letter-spacing="-0.0016in" style:font-size-asian="4pt" style:text-scale="110%"/>
    </style:style>
    <style:style style:name="T890" style:family="text">
      <style:text-properties fo:font-size="4pt" style:font-size-asian="4pt"/>
    </style:style>
    <style:style style:name="T891" style:family="text">
      <style:text-properties fo:font-size="4pt" style:font-size-asian="4pt" style:text-scale="105%"/>
    </style:style>
    <style:style style:name="T892" style:family="text">
      <style:text-properties fo:font-size="4pt" fo:letter-spacing="-0.0047in" style:font-size-asian="4pt" style:text-scale="110%"/>
    </style:style>
    <style:style style:name="T893" style:family="text">
      <style:text-properties fo:font-size="7pt" fo:letter-spacing="0.0091in" fo:font-weight="bold" style:font-size-asian="7pt" style:font-weight-asian="bold" style:text-scale="105%"/>
    </style:style>
    <style:style style:name="T894" style:family="text">
      <style:text-properties fo:font-size="7pt" fo:letter-spacing="0.0098in" fo:font-weight="bold" style:font-size-asian="7pt" style:font-weight-asian="bold" style:text-scale="105%"/>
    </style:style>
    <style:style style:name="T895" style:family="text">
      <style:text-properties fo:font-size="7pt" fo:letter-spacing="0.0102in" style:font-size-asian="7pt" style:text-scale="105%"/>
    </style:style>
    <style:style style:name="T896" style:family="text">
      <style:text-properties fo:font-size="7pt" fo:letter-spacing="0.0118in" style:font-size-asian="7pt" style:text-scale="105%"/>
    </style:style>
    <style:style style:name="T897" style:family="text">
      <style:text-properties fo:font-size="7pt" fo:letter-spacing="-0.002in" fo:font-weight="bold" style:font-size-asian="7pt" style:font-weight-asian="bold" style:text-scale="105%"/>
    </style:style>
    <style:style style:name="T898" style:family="text">
      <style:text-properties fo:font-size="7pt" fo:letter-spacing="-0.0008in" style:font-size-asian="7pt" style:text-scale="105%"/>
    </style:style>
    <style:style style:name="T899" style:family="text">
      <style:text-properties fo:font-size="7pt" fo:font-weight="bold" style:font-size-asian="7pt" style:font-weight-asian="bold"/>
    </style:style>
    <style:style style:name="T900" style:family="text">
      <style:text-properties fo:font-size="7pt" fo:letter-spacing="-0.002in" fo:font-weight="bold" style:font-size-asian="7pt" style:font-weight-asian="bold"/>
    </style:style>
    <style:style style:name="T901" style:family="text">
      <style:text-properties fo:font-size="7pt" fo:letter-spacing="-0.0055in" fo:font-weight="bold" style:font-size-asian="7pt" style:font-weight-asian="bold"/>
    </style:style>
    <style:style style:name="T902" style:family="text">
      <style:text-properties fo:font-size="7pt" fo:letter-spacing="0.002in" fo:font-weight="bold" style:font-size-asian="7pt" style:font-weight-asian="bold"/>
    </style:style>
    <style:style style:name="T903" style:family="text">
      <style:text-properties fo:font-size="7pt" fo:letter-spacing="-0.0016in" style:font-size-asian="7pt"/>
    </style:style>
    <style:style style:name="T904" style:family="text">
      <style:text-properties fo:font-size="7pt" fo:font-weight="bold" style:font-size-asian="7pt" style:font-weight-asian="bold" style:text-scale="110%"/>
    </style:style>
    <style:style style:name="T905" style:family="text">
      <style:text-properties fo:font-size="7pt" style:font-size-asian="7pt" style:text-scale="110%"/>
    </style:style>
    <style:style style:name="T906" style:family="text">
      <style:text-properties fo:font-size="7pt" fo:letter-spacing="0.0118in" style:font-size-asian="7pt" style:text-scale="110%"/>
    </style:style>
    <style:style style:name="T907" style:family="text">
      <style:text-properties fo:font-size="7pt" fo:letter-spacing="0.0138in" style:font-size-asian="7pt" style:text-scale="110%"/>
    </style:style>
    <style:style style:name="T908" style:family="text">
      <style:text-properties fo:font-size="7pt" fo:letter-spacing="0.0126in" style:font-size-asian="7pt" style:text-scale="110%"/>
    </style:style>
    <style:style style:name="T909" style:family="text">
      <style:text-properties fo:font-size="7pt" fo:letter-spacing="0.0134in" style:font-size-asian="7pt" style:text-scale="110%"/>
    </style:style>
    <style:style style:name="T910" style:family="text">
      <style:text-properties fo:font-size="7pt" fo:letter-spacing="0.0181in" style:font-size-asian="7pt" style:text-scale="110%"/>
    </style:style>
    <style:style style:name="T911" style:family="text">
      <style:text-properties fo:font-size="7pt" fo:letter-spacing="0.028in" style:font-size-asian="7pt" style:text-scale="110%"/>
    </style:style>
    <style:style style:name="T912" style:family="text">
      <style:text-properties fo:font-size="7pt" fo:letter-spacing="-0.0071in" fo:font-weight="bold" style:font-size-asian="7pt" style:font-weight-asian="bold"/>
    </style:style>
    <style:style style:name="T913" style:family="text">
      <style:text-properties fo:font-size="7pt" fo:letter-spacing="-0.0047in" fo:font-weight="bold" style:font-size-asian="7pt" style:font-weight-asian="bold"/>
    </style:style>
    <style:style style:name="T914" style:family="text">
      <style:text-properties fo:font-size="7pt" fo:letter-spacing="0.028in" fo:font-weight="bold" style:font-size-asian="7pt" style:font-weight-asian="bold"/>
    </style:style>
    <style:style style:name="T915" style:family="text">
      <style:text-properties fo:font-size="7pt" style:font-size-asian="7pt"/>
    </style:style>
    <style:style style:name="T916" style:family="text">
      <style:text-properties fo:font-size="7pt" fo:letter-spacing="0.028in" style:font-size-asian="7pt"/>
    </style:style>
    <style:style style:name="T917" style:family="text">
      <style:text-properties fo:font-size="5.5pt" style:font-size-asian="5.5pt"/>
    </style:style>
    <style:style style:name="T918" style:family="text">
      <style:text-properties fo:font-size="7pt" fo:letter-spacing="-0.0028in" fo:font-weight="bold" style:font-size-asian="7pt" style:font-weight-asian="bold"/>
    </style:style>
    <style:style style:name="T919" style:family="text">
      <style:text-properties fo:font-size="7pt" fo:letter-spacing="0.022in" fo:font-weight="bold" style:font-size-asian="7pt" style:font-weight-asian="bold"/>
    </style:style>
    <style:style style:name="T920" style:family="text">
      <style:text-properties fo:font-size="7pt" fo:letter-spacing="-0.0035in" style:font-size-asian="7pt"/>
    </style:style>
    <style:style style:name="T921" style:family="text">
      <style:text-properties fo:font-size="3.5pt" fo:letter-spacing="-0.0071in" style:font-size-asian="3.5pt"/>
    </style:style>
    <style:style style:name="T922" style:family="text">
      <style:text-properties fo:font-size="7pt" fo:letter-spacing="0.0181in" fo:font-weight="bold" style:font-size-asian="7pt" style:font-weight-asian="bold"/>
    </style:style>
    <style:style style:name="T923" style:family="text">
      <style:text-properties fo:font-size="7pt" fo:letter-spacing="0.0193in" style:font-size-asian="7pt"/>
    </style:style>
    <style:style style:name="T924" style:family="text">
      <style:text-properties fo:font-size="7pt" fo:letter-spacing="0.0209in" style:font-size-asian="7pt"/>
    </style:style>
    <style:style style:name="T925" style:family="text">
      <style:text-properties fo:font-size="7pt" fo:letter-spacing="-0.0016in" fo:font-weight="bold" style:font-size-asian="7pt" style:font-weight-asian="bold"/>
    </style:style>
    <style:style style:name="T926" style:family="text">
      <style:text-properties fo:font-size="7pt" fo:letter-spacing="-0.0075in" fo:font-weight="bold" style:font-size-asian="7pt" style:font-weight-asian="bold"/>
    </style:style>
    <style:style style:name="T927" style:family="text">
      <style:text-properties fo:font-size="7pt" fo:letter-spacing="0.028in" style:font-size-asian="7pt" style:text-scale="105%"/>
    </style:style>
    <style:style style:name="T928" style:family="text">
      <style:text-properties fo:font-size="7pt" fo:letter-spacing="0.0264in" style:font-size-asian="7pt" style:text-scale="105%"/>
    </style:style>
    <style:style style:name="T929" style:family="text">
      <style:text-properties fo:font-size="7pt" fo:letter-spacing="-0.0043in" fo:font-weight="bold" style:font-size-asian="7pt" style:font-weight-asian="bold"/>
    </style:style>
    <style:style style:name="T930" style:family="text">
      <style:text-properties fo:font-size="7pt" fo:letter-spacing="0.0465in" fo:font-weight="bold" style:font-size-asian="7pt" style:font-weight-asian="bold"/>
    </style:style>
    <style:style style:name="T931" style:family="text">
      <style:text-properties fo:font-size="7pt" fo:letter-spacing="0.0083in" style:font-size-asian="7pt"/>
    </style:style>
    <style:style style:name="T932" style:family="text">
      <style:text-properties fo:font-size="7pt" fo:letter-spacing="0.0091in" style:font-size-asian="7pt"/>
    </style:style>
    <style:style style:name="T933" style:family="text">
      <style:text-properties fo:font-size="7pt" fo:letter-spacing="0.0102in" style:font-size-asian="7pt"/>
    </style:style>
    <style:style style:name="T934" style:family="text">
      <style:text-properties fo:font-size="4pt" fo:letter-spacing="-0.0071in" style:font-size-asian="4pt" style:text-scale="105%"/>
    </style:style>
    <style:style style:name="T935" style:family="text">
      <style:text-properties fo:font-size="7pt" fo:letter-spacing="0.0118in" fo:font-weight="bold" style:font-size-asian="7pt" style:font-weight-asian="bold"/>
    </style:style>
    <style:style style:name="T936" style:family="text">
      <style:text-properties fo:font-size="7pt" fo:letter-spacing="0.0126in" fo:font-weight="bold" style:font-size-asian="7pt" style:font-weight-asian="bold"/>
    </style:style>
    <style:style style:name="T937" style:family="text">
      <style:text-properties fo:font-size="7pt" fo:letter-spacing="-0.0035in" style:font-size-asian="7pt" style:text-scale="105%"/>
    </style:style>
    <style:style style:name="T938" style:family="text">
      <style:text-properties fo:font-size="7pt" fo:letter-spacing="-0.0043in" style:font-size-asian="7pt" style:text-scale="105%"/>
    </style:style>
    <style:style style:name="T939" style:family="text">
      <style:text-properties fo:font-size="7pt" fo:letter-spacing="-0.0028in" style:font-size-asian="7pt" style:text-scale="105%"/>
    </style:style>
    <style:style style:name="T940" style:family="text">
      <style:text-properties fo:font-size="4pt" fo:letter-spacing="-0.0071in" style:font-size-asian="4pt" style:text-scale="110%"/>
    </style:style>
    <style:style style:name="T941" style:family="text">
      <style:text-properties fo:font-size="7pt" fo:letter-spacing="-0.0028in" fo:font-weight="bold" style:font-size-asian="7pt" style:font-weight-asian="bold" style:text-scale="110%"/>
    </style:style>
    <style:style style:name="T942" style:family="text">
      <style:text-properties fo:font-size="7pt" fo:letter-spacing="0.0016in" fo:font-weight="bold" style:font-size-asian="7pt" style:font-weight-asian="bold"/>
    </style:style>
    <style:style style:name="T943" style:family="text">
      <style:text-properties fo:font-size="7pt" fo:letter-spacing="0.0311in" fo:font-weight="bold" style:font-size-asian="7pt" style:font-weight-asian="bold"/>
    </style:style>
    <style:style style:name="T944" style:family="text">
      <style:text-properties fo:font-size="6.5pt" fo:font-weight="bold" style:font-size-asian="6.5pt" style:font-weight-asian="bold"/>
    </style:style>
    <style:style style:name="T945" style:family="text">
      <style:text-properties fo:font-size="6.5pt" fo:letter-spacing="0.0008in" fo:font-weight="bold" style:font-size-asian="6.5pt" style:font-weight-asian="bold"/>
    </style:style>
    <style:style style:name="T946" style:family="text">
      <style:text-properties fo:font-size="6.5pt" fo:letter-spacing="-0.0016in" fo:font-weight="bold" style:font-size-asian="6.5pt" style:font-weight-asian="bold"/>
    </style:style>
    <style:style style:name="T947" style:family="text">
      <style:text-properties fo:font-size="6.5pt" style:font-size-asian="6.5pt"/>
    </style:style>
    <style:style style:name="T948" style:family="text">
      <style:text-properties fo:font-size="6.5pt" fo:letter-spacing="0.028in" fo:font-weight="bold" style:font-size-asian="6.5pt" style:font-weight-asian="bold"/>
    </style:style>
    <style:style style:name="T949" style:family="text">
      <style:text-properties fo:font-size="6.5pt" fo:letter-spacing="0.028in" style:font-size-asian="6.5pt"/>
    </style:style>
    <style:style style:name="T950" style:family="text">
      <style:text-properties fo:font-size="6.5pt" fo:letter-spacing="-0.0047in" style:font-size-asian="6.5pt"/>
    </style:style>
    <style:style style:name="T951" style:family="text">
      <style:text-properties fo:font-size="5.5pt" fo:letter-spacing="-0.0008in" fo:font-weight="bold" style:font-size-asian="5.5pt" style:font-weight-asian="bold" style:text-scale="105%"/>
    </style:style>
    <style:style style:name="T952" style:family="text">
      <style:text-properties fo:font-size="5.5pt" fo:letter-spacing="0.0008in" style:font-size-asian="5.5pt" style:text-scale="105%"/>
    </style:style>
    <style:style style:name="T953" style:family="text">
      <style:text-properties fo:font-size="5.5pt" fo:letter-spacing="-0.0008in" style:font-size-asian="5.5pt" style:text-scale="105%"/>
    </style:style>
    <style:style style:name="T954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T955" style:family="text">
      <style:text-properties fo:font-size="5.5pt" style:text-underline-style="none" style:font-size-asian="5.5pt" style:text-scale="105%"/>
    </style:style>
    <style:style style:name="T956" style:family="text">
      <style:text-properties fo:font-size="5.5pt" fo:letter-spacing="0.0555in" style:text-underline-style="none" style:font-size-asian="5.5pt" style:text-scale="105%"/>
    </style:style>
    <style:style style:name="T957" style:family="text">
      <style:text-properties fo:font-size="5.5pt" style:text-underline-style="none" fo:font-weight="bold" style:font-size-asian="5.5pt" style:font-weight-asian="bold" style:text-scale="105%"/>
    </style:style>
    <style:style style:name="T958" style:family="text">
      <style:text-properties fo:font-size="4pt" fo:letter-spacing="-0.0028in" style:font-size-asian="4pt" style:text-scale="110%"/>
    </style:style>
    <style:style style:name="T959" style:family="text">
      <style:text-properties fo:font-size="4pt" fo:letter-spacing="0.0453in" style:font-size-asian="4pt" style:text-scale="110%"/>
    </style:style>
    <style:style style:name="T960" style:family="text">
      <style:text-properties fo:font-size="4pt" fo:letter-spacing="0.0472in" style:font-size-asian="4pt" style:text-scale="110%"/>
    </style:style>
    <style:style style:name="T961" style:family="text">
      <style:text-properties fo:font-size="4pt" fo:letter-spacing="-0.0043in" style:font-size-asian="4pt" style:text-scale="110%"/>
    </style:style>
    <style:style style:name="T962" style:family="text">
      <style:text-properties fo:font-size="4pt" fo:letter-spacing="0.0118in" style:font-size-asian="4pt"/>
    </style:style>
    <style:style style:name="T963" style:family="text">
      <style:text-properties fo:font-size="4pt" fo:letter-spacing="0.0193in" style:font-size-asian="4pt"/>
    </style:style>
    <style:style style:name="T964" style:family="text">
      <style:text-properties fo:font-size="4pt" fo:letter-spacing="0.0181in" style:font-size-asian="4pt"/>
    </style:style>
    <style:style style:name="T965" style:family="text">
      <style:text-properties fo:font-size="4pt" fo:letter-spacing="-0.0016in" style:font-size-asian="4pt"/>
    </style:style>
    <style:style style:name="T966" style:family="text">
      <style:text-properties fo:font-size="4pt" fo:letter-spacing="0.0134in" style:font-size-asian="4pt"/>
    </style:style>
    <style:style style:name="T967" style:family="text">
      <style:text-properties fo:font-size="4pt" fo:letter-spacing="0.0138in" style:font-size-asian="4pt"/>
    </style:style>
    <style:style style:name="T968" style:family="text">
      <style:text-properties fo:font-size="4pt" fo:letter-spacing="0.0091in" style:font-size-asian="4pt"/>
    </style:style>
    <style:style style:name="T969" style:family="text">
      <style:text-properties fo:font-size="4pt" fo:letter-spacing="0.0075in" style:font-size-asian="4pt"/>
    </style:style>
    <style:style style:name="T970" style:family="text">
      <style:text-properties fo:font-size="4pt" fo:letter-spacing="0.0146in" style:font-size-asian="4pt"/>
    </style:style>
    <style:style style:name="T971" style:family="text">
      <style:text-properties fo:font-size="4pt" fo:letter-spacing="-0.0035in" style:font-size-asian="4pt"/>
    </style:style>
    <style:style style:name="T972" style:family="text">
      <style:text-properties style:font-name="Times New Roman" fo:font-size="4pt" style:font-size-asian="4pt"/>
    </style:style>
    <style:style style:name="T973" style:family="text">
      <style:text-properties fo:font-size="4pt" fo:letter-spacing="0.0228in" style:font-size-asian="4pt" style:text-scale="110%"/>
    </style:style>
    <style:style style:name="T974" style:family="text">
      <style:text-properties fo:font-size="4pt" fo:letter-spacing="0.0252in" style:font-size-asian="4pt" style:text-scale="110%"/>
    </style:style>
    <style:style style:name="T975" style:family="text">
      <style:text-properties fo:font-size="4pt" fo:letter-spacing="0.0244in" style:font-size-asian="4pt" style:text-scale="110%"/>
    </style:style>
    <style:style style:name="T976" style:family="text">
      <style:text-properties fo:font-size="4pt" fo:letter-spacing="0.0272in" style:font-size-asian="4pt" style:text-scale="110%"/>
    </style:style>
    <style:style style:name="T977" style:family="text">
      <style:text-properties fo:font-size="4pt" fo:letter-spacing="0.0264in" style:font-size-asian="4pt" style:text-scale="110%"/>
    </style:style>
    <style:style style:name="T978" style:family="text">
      <style:text-properties fo:font-size="4pt" fo:letter-spacing="-0.002in" style:font-size-asian="4pt" style:text-scale="110%"/>
    </style:style>
    <style:style style:name="T979" style:family="text">
      <style:text-properties fo:font-size="4pt" fo:letter-spacing="0.0236in" style:font-size-asian="4pt" style:text-scale="110%"/>
    </style:style>
    <style:style style:name="T980" style:family="text">
      <style:text-properties fo:font-size="4pt" fo:letter-spacing="0.0075in" style:font-size-asian="4pt" style:text-scale="110%"/>
    </style:style>
    <style:style style:name="T981" style:family="text">
      <style:text-properties fo:font-size="4pt" fo:letter-spacing="0.0071in" style:font-size-asian="4pt" style:text-scale="110%"/>
    </style:style>
    <style:style style:name="T982" style:family="text">
      <style:text-properties fo:font-size="4pt" fo:letter-spacing="0.0102in" style:font-size-asian="4pt" style:text-scale="110%"/>
    </style:style>
    <style:style style:name="T983" style:family="text">
      <style:text-properties fo:font-size="4pt" fo:letter-spacing="0.0098in" style:font-size-asian="4pt" style:text-scale="110%"/>
    </style:style>
    <style:style style:name="T984" style:family="text">
      <style:text-properties fo:font-size="4pt" fo:letter-spacing="0.0346in" style:font-size-asian="4pt" style:text-scale="110%"/>
    </style:style>
    <style:style style:name="T985" style:family="text">
      <style:text-properties fo:font-size="4pt" fo:letter-spacing="0.0327in" style:font-size-asian="4pt" style:text-scale="110%"/>
    </style:style>
    <style:style style:name="T986" style:family="text">
      <style:text-properties fo:font-size="4pt" fo:letter-spacing="0.0008in" style:font-size-asian="4pt" style:text-scale="110%"/>
    </style:style>
    <style:style style:name="T987" style:family="text">
      <style:text-properties fo:font-size="4pt" fo:letter-spacing="0.048in" style:font-size-asian="4pt" style:text-scale="110%"/>
    </style:style>
    <style:style style:name="T988" style:family="text">
      <style:text-properties fo:font-size="4pt" fo:letter-spacing="0.052in" style:font-size-asian="4pt" style:text-scale="110%"/>
    </style:style>
    <style:style style:name="T989" style:family="text">
      <style:text-properties fo:font-size="4pt" fo:letter-spacing="0.0091in" style:font-size-asian="4pt" style:text-scale="110%"/>
    </style:style>
    <style:style style:name="T990" style:family="text">
      <style:text-properties fo:font-size="4pt" fo:letter-spacing="0.0083in" style:font-size-asian="4pt" style:text-scale="110%"/>
    </style:style>
    <style:style style:name="T991" style:family="text">
      <style:text-properties fo:font-size="4pt" fo:letter-spacing="0.0228in" style:font-size-asian="4pt"/>
    </style:style>
    <style:style style:name="T992" style:family="text">
      <style:text-properties fo:font-size="4pt" fo:letter-spacing="0.0354in" style:font-size-asian="4pt" style:text-scale="110%"/>
    </style:style>
    <style:style style:name="T993" style:family="text">
      <style:text-properties fo:font-size="4pt" fo:letter-spacing="0.0382in" style:font-size-asian="4pt" style:text-scale="110%"/>
    </style:style>
    <style:style style:name="T994" style:family="text">
      <style:text-properties fo:font-size="7pt" fo:letter-spacing="-0.0035in" fo:font-weight="bold" style:font-size-asian="7pt" style:font-weight-asian="bold" style:text-scale="110%"/>
    </style:style>
    <style:style style:name="T995" style:family="text">
      <style:text-properties fo:font-size="7pt" fo:letter-spacing="0.011in" fo:font-weight="bold" style:font-size-asian="7pt" style:font-weight-asian="bold"/>
    </style:style>
    <style:style style:name="T996" style:family="text">
      <style:text-properties fo:font-size="7pt" fo:letter-spacing="0.05in" fo:font-weight="bold" style:font-size-asian="7pt" style:font-weight-asian="bold"/>
    </style:style>
    <style:style style:name="T997" style:family="text">
      <style:text-properties fo:font-size="5.5pt" fo:letter-spacing="0.0083in" style:font-size-asian="5.5pt" style:text-scale="105%"/>
    </style:style>
    <style:style style:name="T998" style:family="text">
      <style:text-properties fo:font-size="5.5pt" style:text-underline-style="solid" style:text-underline-width="auto" style:text-underline-color="#000080" style:font-size-asian="5.5pt" style:text-scale="105%"/>
    </style:style>
    <style:style style:name="T999" style:family="text">
      <style:text-properties fo:font-size="5.5pt" fo:letter-spacing="0.0244in" style:text-underline-style="none" style:font-size-asian="5.5pt" style:text-scale="105%"/>
    </style:style>
    <style:style style:name="T1000" style:family="text">
      <style:text-properties fo:font-size="4pt" fo:letter-spacing="0.0028in" style:font-size-asian="4pt" style:text-scale="110%"/>
    </style:style>
    <style:style style:name="T1001" style:family="text">
      <style:text-properties fo:font-size="7pt" fo:letter-spacing="0.0134in" fo:font-weight="bold" style:font-size-asian="7pt" style:font-weight-asian="bold"/>
    </style:style>
    <style:style style:name="T1002" style:family="text">
      <style:text-properties fo:font-size="7pt" fo:letter-spacing="0.0098in" fo:font-weight="bold" style:font-size-asian="7pt" style:font-weight-asian="bold"/>
    </style:style>
    <style:style style:name="T1003" style:family="text">
      <style:text-properties fo:font-size="7pt" fo:letter-spacing="-0.0028in" style:font-size-asian="7pt"/>
    </style:style>
    <style:style style:name="T1004" style:family="text">
      <style:text-properties fo:font-size="7pt" fo:letter-spacing="-0.0071in" style:font-size-asian="7pt"/>
    </style:style>
    <style:style style:name="T1005" style:family="text">
      <style:text-properties fo:font-size="7pt" fo:letter-spacing="-0.0043in" style:font-size-asian="7pt"/>
    </style:style>
    <style:style style:name="T1006" style:family="text">
      <style:text-properties fo:font-size="7pt" fo:letter-spacing="0.0146in" fo:font-weight="bold" style:font-size-asian="7pt" style:font-weight-asian="bold"/>
    </style:style>
    <style:style style:name="T1007" style:family="text">
      <style:text-properties fo:font-size="7pt" fo:letter-spacing="0.0161in" fo:font-weight="bold" style:font-size-asian="7pt" style:font-weight-asian="bold"/>
    </style:style>
    <style:style style:name="T1008" style:family="text">
      <style:text-properties fo:font-size="7pt" fo:letter-spacing="0.0154in" fo:font-weight="bold" style:font-size-asian="7pt" style:font-weight-asian="bold"/>
    </style:style>
    <style:style style:name="T1009" style:family="text">
      <style:text-properties fo:font-size="4.5pt" fo:letter-spacing="-0.0071in" style:font-size-asian="4.5pt" style:text-scale="105%"/>
    </style:style>
    <style:style style:name="T1010" style:family="text">
      <style:text-properties fo:font-size="7pt" fo:letter-spacing="0.0118in" fo:font-weight="bold" style:font-size-asian="7pt" style:font-weight-asian="bold" style:text-scale="105%"/>
    </style:style>
    <style:style style:name="T1011" style:family="text">
      <style:text-properties fo:font-size="7pt" fo:letter-spacing="0.0134in" fo:font-weight="bold" style:font-size-asian="7pt" style:font-weight-asian="bold" style:text-scale="105%"/>
    </style:style>
    <style:style style:name="T1012" style:family="text">
      <style:text-properties fo:font-size="7pt" fo:letter-spacing="-0.0055in" style:font-size-asian="7pt" style:text-scale="105%"/>
    </style:style>
    <style:style style:name="T1013" style:family="text">
      <style:text-properties fo:font-size="7pt" fo:letter-spacing="-0.0008in" fo:font-weight="bold" style:font-size-asian="7pt" style:font-weight-asian="bold" style:text-scale="110%"/>
    </style:style>
    <style:style style:name="T1014" style:family="text">
      <style:text-properties style:text-line-through-style="solid" style:text-line-through-type="single" style:font-name="Times New Roman" fo:font-size="7pt" fo:letter-spacing="0.0118in" style:font-size-asian="7pt"/>
    </style:style>
    <style:style style:name="T1015" style:family="text">
      <style:text-properties style:text-line-through-style="solid" style:text-line-through-type="single" fo:font-size="7pt" fo:font-weight="bold" style:font-size-asian="7pt" style:font-weight-asian="bold"/>
    </style:style>
    <style:style style:name="T1016" style:family="text">
      <style:text-properties style:text-line-through-style="solid" style:text-line-through-type="single" fo:font-size="7pt" fo:letter-spacing="0.0228in" fo:font-weight="bold" style:font-size-asian="7pt" style:font-weight-asian="bold"/>
    </style:style>
    <style:style style:name="T1017" style:family="text">
      <style:text-properties style:text-line-through-style="solid" style:text-line-through-type="single" fo:font-size="7pt" style:font-size-asian="7pt"/>
    </style:style>
    <style:style style:name="T1018" style:family="text">
      <style:text-properties style:text-line-through-style="solid" style:text-line-through-type="single" fo:font-size="7pt" fo:letter-spacing="0.0339in" style:font-size-asian="7pt"/>
    </style:style>
    <style:style style:name="T1019" style:family="text">
      <style:text-properties style:text-line-through-style="solid" style:text-line-through-type="single" fo:font-size="7pt" fo:letter-spacing="0.0327in" style:font-size-asian="7pt"/>
    </style:style>
    <style:style style:name="T1020" style:family="text">
      <style:text-properties style:text-line-through-style="solid" style:text-line-through-type="single" fo:font-size="7pt" fo:letter-spacing="0.0335in" style:font-size-asian="7pt"/>
    </style:style>
    <style:style style:name="T1021" style:family="text">
      <style:text-properties style:text-line-through-style="solid" style:text-line-through-type="single" fo:font-size="7pt" fo:letter-spacing="0.0374in" style:font-size-asian="7pt"/>
    </style:style>
    <style:style style:name="T1022" style:family="text">
      <style:text-properties style:text-line-through-style="solid" style:text-line-through-type="single" fo:font-size="7pt" fo:letter-spacing="0.0346in" style:font-size-asian="7pt"/>
    </style:style>
    <style:style style:name="T1023" style:family="text">
      <style:text-properties style:text-line-through-style="solid" style:text-line-through-type="single" fo:font-size="7pt" fo:letter-spacing="0.0362in" style:font-size-asian="7pt"/>
    </style:style>
    <style:style style:name="T1024" style:family="text">
      <style:text-properties style:text-line-through-style="solid" style:text-line-through-type="single" fo:font-size="7pt" fo:letter-spacing="0.0354in" style:font-size-asian="7pt"/>
    </style:style>
    <style:style style:name="T1025" style:family="text">
      <style:text-properties style:text-line-through-style="solid" style:text-line-through-type="single" fo:font-size="7pt" fo:letter-spacing="-0.0071in" style:font-size-asian="7pt"/>
    </style:style>
    <style:style style:name="T1026" style:family="text">
      <style:text-properties style:text-line-through-style="solid" style:text-line-through-type="single" fo:font-size="7pt" fo:letter-spacing="0.0555in" style:font-size-asian="7pt" style:text-scale="150%"/>
    </style:style>
    <style:style style:name="T1027" style:family="text">
      <style:text-properties style:text-position="-21% 100%" fo:font-size="7pt" fo:letter-spacing="-0.0055in" style:font-size-asian="7pt" style:text-scale="110%"/>
    </style:style>
    <style:style style:name="T1028" style:family="text">
      <style:text-properties style:text-position="-21% 100%" fo:font-size="7pt" fo:letter-spacing="0.0035in" style:font-size-asian="7pt" style:text-scale="110%"/>
    </style:style>
    <style:style style:name="T1029" style:family="text">
      <style:text-properties style:text-position="-21% 100%" fo:font-size="7pt" fo:letter-spacing="0.0098in" style:font-size-asian="7pt" style:text-scale="110%"/>
    </style:style>
    <style:style style:name="T1030" style:family="text">
      <style:text-properties fo:font-size="4pt" fo:letter-spacing="-0.0055in" style:font-size-asian="4pt" style:text-scale="110%"/>
    </style:style>
    <style:style style:name="T1031" style:family="text">
      <style:text-properties fo:font-size="4pt" fo:letter-spacing="-0.0083in" style:font-size-asian="4pt" style:text-scale="110%"/>
    </style:style>
    <style:style style:name="T1032" style:family="text">
      <style:text-properties style:text-position="-21% 100%" fo:font-size="7pt" fo:letter-spacing="-0.0083in" style:font-size-asian="7pt" style:text-scale="110%"/>
    </style:style>
    <style:style style:name="T1033" style:family="text">
      <style:text-properties fo:font-size="4pt" fo:letter-spacing="0.011in" style:font-size-asian="4pt" style:text-scale="110%"/>
    </style:style>
    <style:style style:name="T1034" style:family="text">
      <style:text-properties fo:font-size="7pt" fo:letter-spacing="0.0173in" fo:font-weight="bold" style:font-size-asian="7pt" style:font-weight-asian="bold"/>
    </style:style>
    <style:style style:name="T1035" style:family="text">
      <style:text-properties fo:font-size="7pt" fo:letter-spacing="0.0189in" fo:font-weight="bold" style:font-size-asian="7pt" style:font-weight-asian="bold"/>
    </style:style>
    <style:style style:name="T1036" style:family="text">
      <style:text-properties fo:font-size="7pt" fo:letter-spacing="0.0189in" style:font-size-asian="7pt"/>
    </style:style>
    <style:style style:name="T1037" style:family="text">
      <style:text-properties fo:font-size="7pt" fo:letter-spacing="0.0272in" style:font-size-asian="7pt"/>
    </style:style>
    <style:style style:name="T1038" style:family="text">
      <style:text-properties fo:font-size="7pt" fo:letter-spacing="0.0146in" style:font-size-asian="7pt"/>
    </style:style>
    <style:style style:name="T1039" style:family="text">
      <style:text-properties fo:font-size="7pt" fo:letter-spacing="0.0154in" style:font-size-asian="7pt"/>
    </style:style>
    <style:style style:name="T1040" style:family="text">
      <style:text-properties fo:font-size="7pt" fo:letter-spacing="0.0028in" style:font-size-asian="7pt"/>
    </style:style>
    <style:style style:name="T1041" style:family="text">
      <style:text-properties fo:font-size="5.5pt" fo:letter-spacing="0.002in" fo:font-weight="bold" style:font-size-asian="5.5pt" style:font-weight-asian="bold" style:text-scale="105%"/>
    </style:style>
    <style:style style:name="T1042" style:family="text">
      <style:text-properties fo:font-size="5.5pt" fo:letter-spacing="0.0055in" fo:font-weight="bold" style:font-size-asian="5.5pt" style:font-weight-asian="bold" style:text-scale="105%"/>
    </style:style>
    <style:style style:name="T1043" style:family="text">
      <style:text-properties fo:font-size="5.5pt" fo:letter-spacing="0.0028in" fo:font-weight="bold" style:font-size-asian="5.5pt" style:font-weight-asian="bold" style:text-scale="105%"/>
    </style:style>
    <style:style style:name="T1044" style:family="text">
      <style:text-properties fo:font-size="5.5pt" fo:letter-spacing="0.0047in" fo:font-weight="bold" style:font-size-asian="5.5pt" style:font-weight-asian="bold" style:text-scale="105%"/>
    </style:style>
    <style:style style:name="T1045" style:family="text">
      <style:text-properties fo:font-size="5.5pt" fo:letter-spacing="0.0047in" style:font-size-asian="5.5pt" style:text-scale="105%"/>
    </style:style>
    <style:style style:name="T1046" style:family="text">
      <style:text-properties fo:font-size="5.5pt" fo:letter-spacing="0.0043in" style:font-size-asian="5.5pt" style:text-scale="105%"/>
    </style:style>
    <style:style style:name="T1047" style:family="text">
      <style:text-properties fo:font-size="5.5pt" fo:letter-spacing="0.0055in" style:font-size-asian="5.5pt" style:text-scale="105%"/>
    </style:style>
    <style:style style:name="T1048" style:family="text">
      <style:text-properties fo:font-size="5.5pt" fo:letter-spacing="0.0256in" style:font-size-asian="5.5pt" style:text-scale="105%"/>
    </style:style>
    <style:style style:name="T1049" style:family="text">
      <style:text-properties fo:font-size="5.5pt" fo:letter-spacing="0.0209in" style:font-size-asian="5.5pt" style:text-scale="105%"/>
    </style:style>
    <style:style style:name="T1050" style:family="text">
      <style:text-properties fo:font-size="5.5pt" fo:letter-spacing="0.0252in" style:font-size-asian="5.5pt" style:text-scale="105%"/>
    </style:style>
    <style:style style:name="T1051" style:family="text">
      <style:text-properties fo:font-size="5.5pt" fo:letter-spacing="0.0236in" style:font-size-asian="5.5pt" style:text-scale="105%"/>
    </style:style>
    <style:style style:name="T1052" style:family="text">
      <style:text-properties fo:font-size="5.5pt" fo:letter-spacing="0.0028in" style:font-size-asian="5.5pt" style:text-scale="105%"/>
    </style:style>
    <style:style style:name="T1053" style:family="text">
      <style:text-properties fo:font-size="5.5pt" fo:letter-spacing="0.0035in" style:font-size-asian="5.5pt" style:text-scale="105%"/>
    </style:style>
    <style:style style:name="T1054" style:family="text">
      <style:text-properties fo:font-size="5.5pt" fo:letter-spacing="-0.0063in" style:font-size-asian="5.5pt" style:text-scale="105%"/>
    </style:style>
    <style:style style:name="T1055" style:family="text">
      <style:text-properties fo:font-size="4pt" fo:letter-spacing="0.0016in" style:font-size-asian="4pt" style:text-scale="110%"/>
    </style:style>
    <style:style style:name="T1056" style:family="text">
      <style:text-properties fo:font-size="4pt" fo:letter-spacing="0.0319in" style:font-size-asian="4pt" style:text-scale="110%"/>
    </style:style>
    <style:style style:name="T1057" style:family="text">
      <style:text-properties fo:font-size="4pt" fo:letter-spacing="0.0307in" style:font-size-asian="4pt" style:text-scale="110%"/>
    </style:style>
    <style:style style:name="T1058" style:family="text">
      <style:text-properties fo:font-size="4pt" fo:letter-spacing="0.0311in" style:font-size-asian="4pt" style:text-scale="110%"/>
    </style:style>
    <style:style style:name="T1059" style:family="text">
      <style:text-properties fo:font-size="4pt" fo:letter-spacing="0.0098in" style:font-size-asian="4pt"/>
    </style:style>
    <style:style style:name="T1060" style:family="text">
      <style:text-properties fo:font-size="7pt" fo:letter-spacing="0.0047in" fo:font-weight="bold" style:font-size-asian="7pt" style:font-weight-asian="bold" style:text-scale="105%"/>
    </style:style>
    <style:style style:name="T1061" style:family="text">
      <style:text-properties fo:font-size="7pt" fo:letter-spacing="0.0055in" fo:font-weight="bold" style:font-size-asian="7pt" style:font-weight-asian="bold" style:text-scale="105%"/>
    </style:style>
    <style:style style:name="T1062" style:family="text">
      <style:text-properties fo:font-size="7pt" fo:letter-spacing="0.0055in" style:font-size-asian="7pt" style:text-scale="105%"/>
    </style:style>
    <style:style style:name="T1063" style:family="text">
      <style:text-properties fo:font-size="7pt" fo:letter-spacing="0.0071in" style:font-size-asian="7pt" style:text-scale="105%"/>
    </style:style>
    <style:style style:name="T1064" style:family="text">
      <style:text-properties fo:font-size="7pt" fo:letter-spacing="0.0028in" fo:font-weight="bold" style:font-size-asian="7pt" style:font-weight-asian="bold"/>
    </style:style>
    <style:style style:name="T1065" style:family="text">
      <style:text-properties fo:font-size="7pt" fo:letter-spacing="0.0043in" style:font-size-asian="7pt"/>
    </style:style>
    <style:style style:name="T1066" style:family="text">
      <style:text-properties fo:font-size="7pt" fo:letter-spacing="0.0189in" style:font-size-asian="7pt" style:text-scale="105%"/>
    </style:style>
    <style:style style:name="T1067" style:family="text">
      <style:text-properties fo:font-size="7pt" fo:letter-spacing="0.0217in" style:font-size-asian="7pt" style:text-scale="105%"/>
    </style:style>
    <style:style style:name="T1068" style:family="text">
      <style:text-properties fo:font-size="7pt" fo:letter-spacing="0.0193in" style:font-size-asian="7pt" style:text-scale="105%"/>
    </style:style>
    <style:style style:name="T1069" style:family="text">
      <style:text-properties fo:font-size="7pt" fo:letter-spacing="0.0209in" style:font-size-asian="7pt" style:text-scale="105%"/>
    </style:style>
    <style:style style:name="T1070" style:family="text">
      <style:text-properties fo:font-size="7pt" fo:letter-spacing="0.0244in" style:font-size-asian="7pt" style:text-scale="105%"/>
    </style:style>
    <style:style style:name="T1071" style:family="text">
      <style:text-properties fo:font-size="7pt" fo:letter-spacing="0.0008in" fo:font-weight="bold" style:font-size-asian="7pt" style:font-weight-asian="bold"/>
    </style:style>
    <style:style style:name="T1072" style:family="text">
      <style:text-properties fo:font-size="5.5pt" fo:font-weight="bold" style:font-size-asian="5.5pt" style:font-weight-asian="bold"/>
    </style:style>
    <style:style style:name="T1073" style:family="text">
      <style:text-properties fo:font-size="5.5pt" fo:letter-spacing="-0.0035in" style:font-size-asian="5.5pt"/>
    </style:style>
    <style:style style:name="T1074" style:family="text">
      <style:text-properties fo:font-size="5.5pt" fo:letter-spacing="0.028in" style:font-size-asian="5.5pt"/>
    </style:style>
    <style:style style:name="T1075" style:family="text">
      <style:text-properties fo:font-size="5.5pt" fo:letter-spacing="-0.0055in" style:font-size-asian="5.5pt"/>
    </style:style>
    <style:style style:name="T1076" style:family="text">
      <style:text-properties fo:font-size="5.5pt" fo:letter-spacing="-0.0008in" style:font-size-asian="5.5pt"/>
    </style:style>
    <style:style style:name="T1077" style:family="text">
      <style:text-properties fo:font-size="5.5pt" fo:letter-spacing="-0.0028in" style:font-size-asian="5.5pt"/>
    </style:style>
    <style:style style:name="T1078" style:family="text">
      <style:text-properties fo:font-size="5.5pt" fo:letter-spacing="-0.0047in" style:font-size-asian="5.5pt"/>
    </style:style>
    <style:style style:name="T1079" style:family="text">
      <style:text-properties fo:font-size="5.5pt" fo:letter-spacing="-0.0016in" style:font-size-asian="5.5pt"/>
    </style:style>
    <style:style style:name="T1080" style:family="text">
      <style:text-properties fo:font-size="4pt" fo:letter-spacing="-0.0028in" style:font-size-asian="4pt" style:text-scale="105%"/>
    </style:style>
    <style:style style:name="T1081" style:family="text">
      <style:text-properties fo:font-size="4pt" fo:letter-spacing="-0.0016in" style:font-size-asian="4pt" style:text-scale="105%"/>
    </style:style>
    <style:style style:name="T1082" style:family="text">
      <style:text-properties fo:font-size="4pt" fo:letter-spacing="0.028in" style:font-size-asian="4pt" style:text-scale="105%"/>
    </style:style>
    <style:style style:name="T1083" style:family="text">
      <style:text-properties fo:font-size="4pt" fo:letter-spacing="-0.0043in" style:font-size-asian="4pt" style:text-scale="105%"/>
    </style:style>
    <style:style style:name="T1084" style:family="text">
      <style:text-properties fo:font-size="4pt" fo:letter-spacing="-0.0035in" style:font-size-asian="4pt" style:text-scale="105%"/>
    </style:style>
    <style:style style:name="T1085" style:family="text">
      <style:text-properties fo:font-size="4pt" fo:letter-spacing="-0.0098in" style:font-size-asian="4pt"/>
    </style:style>
    <style:style style:name="T1086" style:family="text">
      <style:text-properties fo:font-size="4pt" fo:letter-spacing="-0.0008in" style:font-size-asian="4pt" style:text-scale="105%"/>
    </style:style>
    <style:style style:name="T1087" style:family="text">
      <style:text-properties fo:font-size="4pt" fo:letter-spacing="-0.0028in" style:font-size-asian="4pt"/>
    </style:style>
    <style:style style:name="T1088" style:family="text">
      <style:text-properties fo:font-size="4pt" fo:letter-spacing="-0.0043in" style:font-size-asian="4pt"/>
    </style:style>
    <style:style style:name="T1089" style:family="text">
      <style:text-properties fo:font-size="4pt" fo:letter-spacing="-0.002in" style:font-size-asian="4pt" style:text-scale="105%"/>
    </style:style>
    <style:style style:name="T1090" style:family="text">
      <style:text-properties fo:font-size="4pt" fo:letter-spacing="0.039in" style:font-size-asian="4pt" style:text-scale="105%"/>
    </style:style>
    <style:style style:name="T1091" style:family="text">
      <style:text-properties fo:font-size="4pt" fo:letter-spacing="0.0402in" style:font-size-asian="4pt" style:text-scale="105%"/>
    </style:style>
    <style:style style:name="T1092" style:family="text">
      <style:text-properties fo:font-size="4pt" fo:letter-spacing="0.0398in" style:font-size-asian="4pt" style:text-scale="105%"/>
    </style:style>
    <style:style style:name="T1093" style:family="text">
      <style:text-properties fo:font-size="4pt" fo:letter-spacing="0.0016in" style:font-size-asian="4pt" style:text-scale="105%"/>
    </style:style>
    <style:style style:name="T1094" style:family="text">
      <style:text-properties fo:font-size="4pt" fo:letter-spacing="0.0008in" style:font-size-asian="4pt" style:text-scale="105%"/>
    </style:style>
    <style:style style:name="T1095" style:family="text">
      <style:text-properties fo:font-size="7pt" fo:letter-spacing="0.0126in" style:font-size-asian="7pt"/>
    </style:style>
    <style:style style:name="T1096" style:family="text">
      <style:text-properties fo:font-size="7pt" fo:letter-spacing="0.0138in" style:font-size-asian="7pt"/>
    </style:style>
    <style:style style:name="T1097" style:family="text">
      <style:text-properties fo:font-size="7pt" fo:letter-spacing="-0.0047in" style:font-size-asian="7pt"/>
    </style:style>
    <style:style style:name="T1098" style:family="text">
      <style:text-properties fo:font-size="7pt" fo:letter-spacing="0.0035in" fo:font-weight="bold" style:font-size-asian="7pt" style:font-weight-asian="bold"/>
    </style:style>
    <style:style style:name="T1099" style:family="text">
      <style:text-properties fo:font-size="7pt" fo:letter-spacing="0.0217in" style:font-size-asian="7pt"/>
    </style:style>
    <style:style style:name="T1100" style:family="text">
      <style:text-properties fo:font-size="7pt" fo:letter-spacing="0.0244in" style:font-size-asian="7pt"/>
    </style:style>
    <style:style style:name="T1101" style:family="text">
      <style:text-properties fo:font-size="7pt" fo:letter-spacing="0.022in" style:font-size-asian="7pt"/>
    </style:style>
    <style:style style:name="T1102" style:family="text">
      <style:text-properties fo:font-size="7pt" fo:letter-spacing="0.0236in" style:font-size-asian="7pt"/>
    </style:style>
    <style:style style:name="T1103" style:family="text">
      <style:text-properties fo:font-size="7pt" fo:letter-spacing="0.0063in" fo:font-weight="bold" style:font-size-asian="7pt" style:font-weight-asian="bold"/>
    </style:style>
    <style:style style:name="T1104" style:family="text">
      <style:text-properties fo:font-size="7pt" fo:letter-spacing="0.0091in" fo:font-weight="bold" style:font-size-asian="7pt" style:font-weight-asian="bold"/>
    </style:style>
    <style:style style:name="T1105" style:family="text">
      <style:text-properties fo:font-size="7pt" fo:letter-spacing="0.0075in" fo:font-weight="bold" style:font-size-asian="7pt" style:font-weight-asian="bold"/>
    </style:style>
    <style:style style:name="T1106" style:family="text">
      <style:text-properties fo:font-size="7pt" fo:letter-spacing="0.0083in" fo:font-weight="bold" style:font-size-asian="7pt" style:font-weight-asian="bold"/>
    </style:style>
    <style:style style:name="T1107" style:family="text">
      <style:text-properties fo:font-size="5.5pt" fo:letter-spacing="-0.0043in" fo:font-weight="bold" style:font-size-asian="5.5pt" style:font-weight-asian="bold" style:text-scale="105%"/>
    </style:style>
    <style:style style:name="T1108" style:family="text">
      <style:text-properties fo:font-size="5.5pt" fo:letter-spacing="-0.0028in" fo:font-weight="bold" style:font-size-asian="5.5pt" style:font-weight-asian="bold" style:text-scale="105%"/>
    </style:style>
    <style:style style:name="T1109" style:family="text">
      <style:text-properties fo:font-size="5.5pt" fo:letter-spacing="-0.0016in" fo:font-weight="bold" style:font-size-asian="5.5pt" style:font-weight-asian="bold" style:text-scale="105%"/>
    </style:style>
    <style:style style:name="T1110" style:family="text">
      <style:text-properties fo:font-size="5.5pt" fo:letter-spacing="0.0366in" style:font-size-asian="5.5pt" style:text-scale="105%"/>
    </style:style>
    <style:style style:name="T1111" style:family="text">
      <style:text-properties fo:font-size="5.5pt" fo:letter-spacing="0.0374in" style:font-size-asian="5.5pt" style:text-scale="105%"/>
    </style:style>
    <style:style style:name="T1112" style:family="text">
      <style:text-properties fo:font-size="5.5pt" fo:letter-spacing="0.0362in" style:font-size-asian="5.5pt" style:text-scale="105%"/>
    </style:style>
    <style:style style:name="T1113" style:family="text">
      <style:text-properties fo:color="#000080" fo:font-size="5.5pt" fo:letter-spacing="-0.0016in" style:text-underline-style="solid" style:text-underline-width="auto" style:text-underline-color="#000080" style:font-size-asian="5.5pt" style:text-scale="105%"/>
    </style:style>
    <style:style style:name="T1114" style:family="text">
      <style:text-properties fo:color="#000080" fo:font-size="5.5pt" fo:letter-spacing="0.0307in" style:text-underline-style="none" style:font-size-asian="5.5pt" style:text-scale="105%"/>
    </style:style>
    <style:style style:name="T1115" style:family="text">
      <style:text-properties fo:font-size="5.5pt" fo:letter-spacing="-0.0016in" style:text-underline-style="none" style:font-size-asian="5.5pt" style:text-scale="105%"/>
    </style:style>
    <style:style style:name="T1116" style:family="text">
      <style:text-properties fo:font-size="5.5pt" fo:letter-spacing="0.0028in" style:text-underline-style="none" style:font-size-asian="5.5pt" style:text-scale="105%"/>
    </style:style>
    <style:style style:name="T1117" style:family="text">
      <style:text-properties fo:font-size="5.5pt" fo:letter-spacing="-0.0016in" style:text-underline-style="none" fo:font-weight="bold" style:font-size-asian="5.5pt" style:font-weight-asian="bold" style:text-scale="105%"/>
    </style:style>
    <style:style style:name="T1118" style:family="text">
      <style:text-properties fo:font-size="5.5pt" fo:letter-spacing="0.0043in" style:text-underline-style="none" fo:font-weight="bold" style:font-size-asian="5.5pt" style:font-weight-asian="bold" style:text-scale="105%"/>
    </style:style>
    <style:style style:name="T1119" style:family="text">
      <style:text-properties fo:font-size="5.5pt" fo:letter-spacing="-0.0047in" style:font-size-asian="5.5pt" style:text-scale="105%"/>
    </style:style>
    <style:style style:name="T1120" style:family="text">
      <style:text-properties fo:font-size="4pt" fo:letter-spacing="-0.0008in" style:font-size-asian="4pt" style:text-scale="110%"/>
    </style:style>
    <style:style style:name="T1121" style:family="text">
      <style:text-properties fo:font-size="4pt" fo:letter-spacing="0.002in" style:font-size-asian="4pt" style:text-scale="110%"/>
    </style:style>
    <style:style style:name="T1122" style:family="text">
      <style:text-properties fo:font-size="7pt" fo:letter-spacing="0.0181in" style:font-size-asian="7pt" style:text-scale="105%"/>
    </style:style>
    <style:style style:name="T1123" style:family="text">
      <style:text-properties fo:font-size="7pt" fo:letter-spacing="0.0201in" style:font-size-asian="7pt" style:text-scale="105%"/>
    </style:style>
    <style:style style:name="T1124" style:family="text">
      <style:text-properties fo:font-size="7pt" fo:letter-spacing="-0.0035in" fo:font-weight="bold" style:font-size-asian="7pt" style:font-weight-asian="bold"/>
    </style:style>
    <style:style style:name="T1125" style:family="text">
      <style:text-properties fo:font-size="7pt" fo:letter-spacing="-0.0063in" fo:font-weight="bold" style:font-size-asian="7pt" style:font-weight-asian="bold"/>
    </style:style>
    <style:style style:name="T1126" style:family="text">
      <style:text-properties fo:font-size="7pt" fo:letter-spacing="0.0555in" style:font-size-asian="7pt"/>
    </style:style>
    <style:style style:name="T1127" style:family="text">
      <style:text-properties fo:font-size="7pt" fo:letter-spacing="0.0252in" style:font-size-asian="7pt"/>
    </style:style>
    <style:style style:name="T1128" style:family="text">
      <style:text-properties fo:font-size="7pt" fo:letter-spacing="0.0008in" style:font-size-asian="7pt"/>
    </style:style>
    <style:style style:name="T1129" style:family="text">
      <style:text-properties fo:font-size="7pt" fo:letter-spacing="-0.0008in" fo:font-weight="bold" style:font-size-asian="7pt" style:font-weight-asian="bold"/>
    </style:style>
    <style:style style:name="T1130" style:family="text">
      <style:text-properties fo:font-size="5.5pt" fo:letter-spacing="0.0008in" fo:font-weight="bold" style:font-size-asian="5.5pt" style:font-weight-asian="bold"/>
    </style:style>
    <style:style style:name="T1131" style:family="text">
      <style:text-properties fo:font-size="5.5pt" fo:letter-spacing="0.0016in" fo:font-weight="bold" style:font-size-asian="5.5pt" style:font-weight-asian="bold"/>
    </style:style>
    <style:style style:name="T1132" style:family="text">
      <style:text-properties fo:font-size="5.5pt" fo:letter-spacing="-0.0016in" fo:font-weight="bold" style:font-size-asian="5.5pt" style:font-weight-asian="bold"/>
    </style:style>
    <style:style style:name="T1133" style:family="text">
      <style:text-properties fo:font-size="5.5pt" fo:letter-spacing="0.0008in" style:font-size-asian="5.5pt"/>
    </style:style>
    <style:style style:name="T1134" style:family="text">
      <style:text-properties fo:font-size="5.5pt" fo:letter-spacing="0.002in" style:font-size-asian="5.5pt"/>
    </style:style>
    <style:style style:name="T1135" style:family="text">
      <style:text-properties fo:font-size="5.5pt" fo:letter-spacing="0.0016in" style:font-size-asian="5.5pt"/>
    </style:style>
    <style:style style:name="T1136" style:family="text">
      <style:text-properties fo:font-size="5.5pt" fo:letter-spacing="0.0035in" style:font-size-asian="5.5pt"/>
    </style:style>
    <style:style style:name="T1137" style:family="text">
      <style:text-properties fo:font-size="5.5pt" fo:letter-spacing="0.0071in" style:font-size-asian="5.5pt"/>
    </style:style>
    <style:style style:name="T1138" style:family="text">
      <style:text-properties fo:font-size="5.5pt" fo:letter-spacing="0.0075in" style:font-size-asian="5.5pt"/>
    </style:style>
    <style:style style:name="T1139" style:family="text">
      <style:text-properties fo:font-size="5.5pt" fo:letter-spacing="0.011in" style:font-size-asian="5.5pt"/>
    </style:style>
    <style:style style:name="T1140" style:family="text">
      <style:text-properties fo:color="#ff0000" fo:font-size="5.5pt" style:font-size-asian="5.5pt"/>
    </style:style>
    <style:style style:name="T1141" style:family="text">
      <style:text-properties fo:color="#ff0000" fo:font-size="5.5pt" fo:letter-spacing="0.0071in" style:font-size-asian="5.5pt"/>
    </style:style>
    <style:style style:name="T1142" style:family="text">
      <style:text-properties fo:font-size="5.5pt" fo:letter-spacing="0.0091in" style:font-size-asian="5.5pt"/>
    </style:style>
    <style:style style:name="T1143" style:family="text">
      <style:text-properties fo:font-size="5.5pt" fo:letter-spacing="0.0071in" fo:font-weight="bold" style:font-size-asian="5.5pt" style:font-weight-asian="bold"/>
    </style:style>
    <style:style style:name="T1144" style:family="text">
      <style:text-properties fo:font-size="5.5pt" fo:letter-spacing="0.028in" fo:font-weight="bold" style:font-size-asian="5.5pt" style:font-weight-asian="bold"/>
    </style:style>
    <style:style style:name="T1145" style:family="text">
      <style:text-properties fo:font-size="6.5pt" fo:font-weight="bold" style:font-size-asian="6.5pt" style:font-weight-asian="bold" style:text-scale="105%"/>
    </style:style>
    <style:style style:name="T1146" style:family="text">
      <style:text-properties fo:font-size="6.5pt" fo:letter-spacing="-0.0071in" fo:font-weight="bold" style:font-size-asian="6.5pt" style:font-weight-asian="bold" style:text-scale="105%"/>
    </style:style>
    <style:style style:name="T1147" style:family="text">
      <style:text-properties fo:font-size="6.5pt" fo:letter-spacing="-0.0063in" fo:font-weight="bold" style:font-size-asian="6.5pt" style:font-weight-asian="bold" style:text-scale="105%"/>
    </style:style>
    <style:style style:name="T1148" style:family="text">
      <style:text-properties fo:font-size="6.5pt" fo:letter-spacing="0.028in" fo:font-weight="bold" style:font-size-asian="6.5pt" style:font-weight-asian="bold" style:text-scale="105%"/>
    </style:style>
    <style:style style:name="T1149" style:family="text">
      <style:text-properties fo:font-size="6.5pt" style:font-size-asian="6.5pt" style:text-scale="105%"/>
    </style:style>
    <style:style style:name="T1150" style:family="text">
      <style:text-properties fo:font-size="6.5pt" fo:letter-spacing="0.028in" style:font-size-asian="6.5pt" style:text-scale="105%"/>
    </style:style>
    <style:style style:name="T1151" style:family="text">
      <style:text-properties fo:font-size="6.5pt" fo:letter-spacing="-0.0043in" fo:font-weight="bold" style:font-size-asian="6.5pt" style:font-weight-asian="bold" style:text-scale="105%"/>
    </style:style>
    <style:style style:name="T1152" style:family="text">
      <style:text-properties fo:font-size="6.5pt" fo:letter-spacing="-0.0035in" fo:font-weight="bold" style:font-size-asian="6.5pt" style:font-weight-asian="bold" style:text-scale="105%"/>
    </style:style>
    <style:style style:name="T1153" style:family="text">
      <style:text-properties fo:font-size="6.5pt" fo:letter-spacing="-0.0047in" fo:font-weight="bold" style:font-size-asian="6.5pt" style:font-weight-asian="bold" style:text-scale="105%"/>
    </style:style>
    <style:style style:name="T1154" style:family="text">
      <style:text-properties fo:font-size="6.5pt" fo:letter-spacing="-0.0028in" fo:font-weight="bold" style:font-size-asian="6.5pt" style:font-weight-asian="bold" style:text-scale="105%"/>
    </style:style>
    <style:style style:name="T1155" style:family="text">
      <style:text-properties fo:font-size="6.5pt" fo:letter-spacing="0.0555in" style:font-size-asian="6.5pt" style:text-scale="105%"/>
    </style:style>
    <style:style style:name="T1156" style:family="text">
      <style:text-properties fo:font-size="6.5pt" fo:letter-spacing="-0.002in" style:font-size-asian="6.5pt" style:text-scale="105%"/>
    </style:style>
    <style:style style:name="T1157" style:family="text">
      <style:text-properties fo:font-size="6.5pt" fo:letter-spacing="-0.0016in" style:font-size-asian="6.5pt" style:text-scale="105%"/>
    </style:style>
    <style:style style:name="T1158" style:family="text">
      <style:text-properties fo:font-size="5.5pt" fo:letter-spacing="-0.0028in" fo:font-weight="bold" style:font-size-asian="5.5pt" style:font-weight-asian="bold"/>
    </style:style>
    <style:style style:name="T1159" style:family="text">
      <style:text-properties fo:font-size="5.5pt" fo:letter-spacing="-0.0043in" fo:font-weight="bold" style:font-size-asian="5.5pt" style:font-weight-asian="bold"/>
    </style:style>
    <style:style style:name="T1160" style:family="text">
      <style:text-properties fo:font-size="5.5pt" fo:letter-spacing="-0.002in" style:font-size-asian="5.5pt"/>
    </style:style>
    <style:style style:name="T1161" style:family="text">
      <style:text-properties fo:font-size="5.5pt" fo:letter-spacing="-0.0043in" style:font-size-asian="5.5pt"/>
    </style:style>
    <style:style style:name="T1162" style:family="text">
      <style:text-properties fo:font-size="4pt" fo:letter-spacing="-0.0055in" style:font-size-asian="4pt" style:text-scale="105%"/>
    </style:style>
    <style:style style:name="T1163" style:family="text">
      <style:text-properties fo:font-size="6.5pt" fo:letter-spacing="0.0016in" fo:font-weight="bold" style:font-size-asian="6.5pt" style:font-weight-asian="bold"/>
    </style:style>
    <style:style style:name="T1164" style:family="text">
      <style:text-properties fo:font-size="6.5pt" fo:letter-spacing="0.0264in" fo:font-weight="bold" style:font-size-asian="6.5pt" style:font-weight-asian="bold"/>
    </style:style>
    <style:style style:name="T1165" style:family="text">
      <style:text-properties fo:font-size="6.5pt" fo:letter-spacing="0.0016in" style:font-size-asian="6.5pt"/>
    </style:style>
    <style:style style:name="T1166" style:family="text">
      <style:text-properties fo:font-size="6.5pt" fo:letter-spacing="0.0291in" style:font-size-asian="6.5pt"/>
    </style:style>
    <style:style style:name="T1167" style:family="text">
      <style:text-properties fo:font-size="6.5pt" fo:letter-spacing="0.0283in" style:font-size-asian="6.5pt"/>
    </style:style>
    <style:style style:name="T1168" style:family="text">
      <style:text-properties fo:font-size="6.5pt" fo:letter-spacing="-0.0016in" style:font-size-asian="6.5pt"/>
    </style:style>
    <style:style style:name="T1169" style:family="text">
      <style:text-properties fo:font-size="6.5pt" fo:letter-spacing="-0.0016in" fo:font-weight="bold" style:font-size-asian="6.5pt" style:font-weight-asian="bold" style:text-scale="105%"/>
    </style:style>
    <style:style style:name="T1170" style:family="text">
      <style:text-properties fo:font-size="6.5pt" fo:letter-spacing="-0.0055in" fo:font-weight="bold" style:font-size-asian="6.5pt" style:font-weight-asian="bold" style:text-scale="105%"/>
    </style:style>
    <style:style style:name="T1171" style:family="text">
      <style:text-properties fo:font-size="6.5pt" fo:letter-spacing="-0.0075in" fo:font-weight="bold" style:font-size-asian="6.5pt" style:font-weight-asian="bold" style:text-scale="105%"/>
    </style:style>
    <style:style style:name="T1172" style:family="text">
      <style:text-properties fo:font-size="6.5pt" fo:font-weight="bold" style:font-size-asian="6.5pt" style:font-weight-asian="bold" style:text-scale="110%"/>
    </style:style>
    <style:style style:name="T1173" style:family="text">
      <style:text-properties fo:font-size="6.5pt" style:font-size-asian="6.5pt" style:text-scale="110%"/>
    </style:style>
    <style:style style:name="T1174" style:family="text">
      <style:text-properties fo:font-size="6.5pt" fo:letter-spacing="0.028in" style:font-size-asian="6.5pt" style:text-scale="110%"/>
    </style:style>
    <style:style style:name="T1175" style:family="text">
      <style:text-properties fo:color="#231f20" style:font-name="Source Sans Pro" fo:letter-spacing="-0.0055in"/>
    </style:style>
    <style:style style:name="T1176" style:family="text">
      <style:text-properties fo:color="#231f20" style:font-name="Source Sans Pro" fo:letter-spacing="-0.0043in"/>
    </style:style>
    <style:style style:name="T1177" style:family="text">
      <style:text-properties fo:color="#231f20" style:font-name="Source Sans Pro" fo:font-size="11pt" fo:letter-spacing="0.0102in" style:font-size-asian="11pt"/>
    </style:style>
    <style:style style:name="T1178" style:family="text">
      <style:text-properties fo:color="#231f20" style:font-name="Source Sans Pro" fo:font-size="11pt" fo:letter-spacing="0.011in" style:font-size-asian="11pt"/>
    </style:style>
    <style:style style:name="T1179" style:family="text">
      <style:text-properties fo:color="#231f20" style:font-name="Source Sans Pro" fo:font-size="11pt" fo:letter-spacing="-0.0035in" style:font-size-asian="11pt"/>
    </style:style>
    <style:style style:name="T1180" style:family="text">
      <style:text-properties fo:color="#231f20" style:font-name="Source Sans Pro" fo:font-size="11pt" fo:letter-spacing="-0.0083in" style:font-size-asian="11pt"/>
    </style:style>
    <style:style style:name="T1181" style:family="text">
      <style:text-properties fo:color="#231f20" style:font-name="Source Sans Pro" fo:font-size="11pt" fo:letter-spacing="-0.0075in" style:font-size-asian="11pt"/>
    </style:style>
    <style:style style:name="T1182" style:family="text">
      <style:text-properties fo:color="#231f20" style:font-name="Source Sans Pro" fo:font-size="11pt" fo:letter-spacing="0.0008in" style:font-size-asian="11pt"/>
    </style:style>
    <style:style style:name="T1183" style:family="text">
      <style:text-properties fo:color="#231f20" style:font-name="Source Sans Pro" fo:font-size="11pt" fo:letter-spacing="0.0016in" style:font-size-asian="11pt"/>
    </style:style>
    <style:style style:name="T1184" style:family="text">
      <style:text-properties fo:color="#231f20" style:font-name="Source Sans Pro" fo:font-size="11pt" fo:letter-spacing="-0.0055in" style:font-size-asian="11pt"/>
    </style:style>
    <style:style style:name="T1185" style:family="text">
      <style:text-properties fo:color="#231f20" style:font-name="Source Sans Pro" fo:font-size="11pt" fo:letter-spacing="0.0043in" style:font-size-asian="11pt"/>
    </style:style>
    <style:style style:name="T1186" style:family="text">
      <style:text-properties fo:color="#231f20" style:font-name="Source Sans Pro" fo:font-size="11pt" fo:letter-spacing="0.0047in" style:font-size-asian="11pt"/>
    </style:style>
    <style:style style:name="T1187" style:family="text">
      <style:text-properties fo:color="#ffffff" style:font-name="Source Sans Pro" fo:font-size="10pt" style:font-size-asian="10pt"/>
    </style:style>
    <style:style style:name="T1188" style:family="text">
      <style:text-properties fo:color="#ffffff" style:font-name="Source Sans Pro" fo:font-size="10pt" fo:letter-spacing="-0.0075in" style:font-size-asian="10pt"/>
    </style:style>
    <style:style style:name="T1189" style:family="text">
      <style:text-properties fo:color="#ffffff" style:font-name="Source Sans Pro" fo:font-size="10pt" fo:letter-spacing="-0.0071in" style:font-size-asian="10pt"/>
    </style:style>
    <style:style style:name="T1190" style:family="text">
      <style:text-properties fo:color="#ffffff" style:font-name="Source Sans Pro" fo:font-size="10pt" fo:letter-spacing="-0.0016in" style:font-size-asian="10pt"/>
    </style:style>
    <style:style style:name="T1191" style:family="text">
      <style:text-properties fo:color="#40586f" style:font-name="Lato Black" fo:font-size="6pt" fo:font-weight="bold" style:font-size-asian="6pt" style:font-weight-asian="bold"/>
    </style:style>
    <style:style style:name="T1192" style:family="text">
      <style:text-properties fo:color="#40586f" style:font-name="Lato Black" fo:font-size="6pt" fo:letter-spacing="0.0134in" fo:font-weight="bold" style:font-size-asian="6pt" style:font-weight-asian="bold"/>
    </style:style>
    <style:style style:name="T1193" style:family="text">
      <style:text-properties fo:color="#40586f" style:font-name="Lato Black" fo:font-size="6pt" fo:letter-spacing="0.0083in" fo:font-weight="bold" style:font-size-asian="6pt" style:font-weight-asian="bold"/>
    </style:style>
    <style:style style:name="T1194" style:family="text">
      <style:text-properties fo:color="#40586f" style:font-name="Lato Black" fo:font-size="6pt" fo:letter-spacing="0.0098in" fo:font-weight="bold" style:font-size-asian="6pt" style:font-weight-asian="bold"/>
    </style:style>
    <style:style style:name="T1195" style:family="text">
      <style:text-properties fo:color="#40586f" style:font-name="Lato Black" fo:font-size="6pt" fo:letter-spacing="0.0138in" fo:font-weight="bold" style:font-size-asian="6pt" style:font-weight-asian="bold"/>
    </style:style>
    <style:style style:name="T1196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T1197" style:family="text">
      <style:text-properties fo:color="#ffffff" style:font-name="Source Sans Pro" fo:font-size="10pt" fo:letter-spacing="-0.0008in" style:font-size-asian="10pt"/>
    </style:style>
    <style:style style:name="T1198" style:family="text">
      <style:text-properties fo:color="#ffffff" style:font-name="Source Sans Pro" fo:font-size="10pt" fo:letter-spacing="-0.0028in" style:font-size-asian="10pt"/>
    </style:style>
    <style:style style:name="T1199" style:family="text">
      <style:text-properties fo:color="#ffffff" style:font-name="Source Sans Pro Semibold" fo:font-size="11pt" fo:font-weight="bold" style:font-size-asian="11pt" style:font-weight-asian="bold"/>
    </style:style>
    <style:style style:name="T1200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T1201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T1202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T1203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background" style:wrap="none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7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8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fo:margin-left="0in" fo:margin-right="0in" fo:margin-top="0in" fo:margin-bottom="0in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0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fr1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12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style style:name="fr1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8355*" fo:start-indent="0in" fo:end-indent="0.2189in"/>
          <style:column style:rel-width="37180*" fo:start-indent="0.2189in" fo:end-indent="0in"/>
        </style:columns>
      </style:section-properties>
    </style:style>
    <style:style style:name="Sect3" style:family="section">
      <style:section-properties text:dont-balance-text-columns="true" style:editable="false">
        <style:columns fo:column-count="2">
          <style:column style:rel-width="28262*" fo:start-indent="0in" fo:end-indent="0.2516in"/>
          <style:column style:rel-width="37273*" fo:start-indent="0.2516in" fo:end-indent="0in"/>
        </style:columns>
      </style:section-properties>
    </style:style>
    <style:style style:name="Sect4" style:family="section">
      <style:section-properties text:dont-balance-text-columns="true" style:editable="false">
        <style:columns fo:column-count="2">
          <style:column style:rel-width="29600*" fo:start-indent="0in" fo:end-indent="0.0138in"/>
          <style:column style:rel-width="35935*" fo:start-indent="0.0138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><draw:frame draw:style-name="fr1" draw:name="Image60" text:anchor-type="char" svg:x="0in" svg:y="0in" svg:width="8.2681in" svg:height="11.6929in" draw:z-index="500"><draw:image xlink:href="Pictures/capa-render.jpg" xlink:type="simple" xlink:show="embed" xlink:actuate="onLoad" draw:mime-type="image/png"/></draw:frame><text:span text:style-name="T1"/><text:span text:style-name="T2"/><text:span text:style-name="T3"/><text:span text:style-name="T4"/><text:span text:style-name="T1"/><text:span text:style-name="T2"/><text:span text:style-name="T5"/><text:span text:style-name="T4"/><text:span text:style-name="T3"/><text:span text:style-name="T2"/><text:span text:style-name="T3"/><text:span text:style-name="T4"/><text:span text:style-name="T6"/><text:span text:style-name="T2"/><text:span text:style-name="T3"/><text:span text:style-name="T4"/><text:span text:style-name="T7"/></text:p>
        <text:p text:style-name="P2"/>
        <text:h text:style-name="Heading_20_1" text:outline-level="2"><text:span text:style-name="T8"/><text:span text:style-name="T9"/><text:span text:style-name="T10"/></text:h>
        <text:p text:style-name="P3"><text:span text:style-name="T11"/><text:span text:style-name="T12"/><text:span text:style-name="T13"/><text:span text:style-name="T14"/><text:span text:style-name="T15"/></text:p>
        <text:p text:style-name="P4"><text:span text:style-name="T13"/><text:span text:style-name="T16"/><text:span text:style-name="T11"/><text:span text:style-name="T16"/><text:span text:style-name="T17"/></text:p>
      </text:section>
      <text:p text:style-name="P5"/>
      <text:p text:style-name="P6"/>
      <text:p text:style-name="P7"/>
      <text:p text:style-name="P8"><draw:frame draw:style-name="fr3" draw:name="Image 19" text:anchor-type="as-char" svg:width="0.7165in" svg:height="0.6457in" draw:z-index="394"><draw:image xlink:href="Pictures/10000001000000890000007C1AA9694F.png" xlink:type="simple" xlink:show="embed" xlink:actuate="onLoad" draw:mime-type="image/png"/></draw:frame></text:p>
      <text:p text:style-name="P6"/>
      <draw:frame draw:style-name="fr1" draw:name="Image56" text:anchor-type="char" svg:x="0.7874in" svg:y="0.6102in" svg:width="6.6953in" svg:height="10.3791in" draw:z-index="210">
        <draw:image xlink:href="Pictures/1000000100000282000003E47812FE38.png" xlink:type="simple" xlink:show="embed" xlink:actuate="onLoad" draw:mime-type="image/png"/>
      </draw:frame>
      <draw:frame draw:style-name="fr2" draw:name="Image58" text:anchor-type="char" svg:x="5.8201in" svg:y="-0.2874in" svg:width="2.0508in" svg:height="1.502in" draw:z-index="270">
        <draw:image xlink:href="Pictures/10000001000000C4000000902B12653D.png" xlink:type="simple" xlink:show="embed" xlink:actuate="onLoad" draw:mime-type="image/png"/>
      </draw:frame>
      <draw:frame draw:style-name="fr2" draw:name="Image59" text:anchor-type="char" svg:x="0.402in" svg:y="-0.2874in" svg:width="2.0508in" svg:height="1.502in" draw:z-index="272">
        <draw:image xlink:href="Pictures/10000001000000C4000000902B12653D.png" xlink:type="simple" xlink:show="embed" xlink:actuate="onLoad" draw:mime-type="image/png"/>
      </draw:frame>
      <text:p text:style-name="P6"/>
      <text:p text:style-name="P6"/>
      <text:p text:style-name="P6"/>
      <text:p text:style-name="P6"/>
      <text:p text:style-name="P6"/>
      <text:p text:style-name="P6"/>
      <text:p text:style-name="P9"/>
      <text:section text:style-name="Sect2" text:name="Section1">
        <text:h text:style-name="P10" text:outline-level="4"><text:span text:style-name="T18">THEODORICO</text:span><text:span text:style-name="T19"> </text:span><text:span text:style-name="T18">DE</text:span><text:span text:style-name="T19"> </text:span><text:span text:style-name="T18">ASSIS</text:span><text:span text:style-name="T20"> </text:span><text:span text:style-name="T21">FERRAÇO</text:span></text:h>
        <text:p text:style-name="P11"><text:span text:style-name="T22">Prefeito</text:span><text:span text:style-name="T22"/></text:p>
        <text:h text:style-name="P12" text:outline-level="4"><text:span text:style-name="T18">JOSÉ</text:span><text:span text:style-name="T19"> </text:span><text:span text:style-name="T18">CARLOS</text:span><text:span text:style-name="T20"> </text:span><text:span text:style-name="T18">CORRÊA</text:span><text:span text:style-name="T19"> </text:span><text:span text:style-name="T18">CARDOSO</text:span><text:span text:style-name="T20"> </text:span><text:span text:style-name="T21">JÚNIOR</text:span></text:h>
        <text:p text:style-name="P13"><text:span text:style-name="T22">Vice-Prefeito</text:span><text:span text:style-name="T22"/></text:p>
      </text:section>
      <text:section text:style-name="Sect1" text:name="Section2"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4"/>
        <text:p text:style-name="P15"/>
        <text:h text:style-name="P16" text:outline-level="4"><text:span text:style-name="T23">CÂMARA</text:span><text:span text:style-name="T24"> </text:span><text:span text:style-name="T25">MUNICIPAL</text:span><text:span text:style-name="T26"> </text:span><text:span text:style-name="T27">DE</text:span><text:span text:style-name="T28"> </text:span><text:span text:style-name="T29">CACHOEIRO</text:span><text:span text:style-name="T26"> </text:span><text:span text:style-name="T27">DE</text:span><text:span text:style-name="T26"> </text:span><text:span text:style-name="T30">ITAPEMIRIM </text:span></text:h>
        <text:p text:style-name="P17"><draw:frame draw:style-name="fr4" draw:name="Image34" text:anchor-type="char" svg:x="0.7945in" svg:y="0.0661in" svg:width="6.6929in" svg:height="0.0161in" draw:z-index="192"><draw:image xlink:href="Pictures/1000000100000282000000017B0C9962.png" xlink:type="simple" xlink:show="embed" xlink:actuate="onLoad" draw:mime-type="image/png"/></draw:frame></text:p>
        <text:p text:style-name="P18"/>
      </text:section>
      <text:section text:style-name="Sect3" text:name="Section3">
        <text:p text:style-name="P19"><draw:frame draw:style-name="fr1" draw:name="Image5" text:anchor-type="char" svg:x="0.0047in" svg:y="2.2626in" svg:width="8.2634in" svg:height="5.8508in" draw:z-index="173"><draw:image xlink:href="Pictures/100000010000031900000231828AFD9C.png" xlink:type="simple" xlink:show="embed" xlink:actuate="onLoad" draw:mime-type="image/png"/></draw:frame><draw:frame draw:style-name="fr5" draw:name="Image57" text:anchor-type="char" svg:x="1.6075in" svg:y="0in" svg:width="6.6602in" svg:height="1.3874in" draw:z-index="267"><draw:image xlink:href="Pictures/100000010000027F0000008534431986.png" xlink:type="simple" xlink:show="embed" xlink:actuate="onLoad" draw:mime-type="image/png"/></draw:frame><text:span text:style-name="T31">Alexandre</text:span><text:span text:style-name="T32"> </text:span><text:span text:style-name="T31">Valdo</text:span><text:span text:style-name="T33"> </text:span><text:span text:style-name="T34">Maitan</text:span></text:p>
        <text:p text:style-name="P20"><text:span text:style-name="T35">Presidente</text:span><text:span text:style-name="T35"/></text:p>
        <text:p text:style-name="P21"><text:span text:style-name="T31">Vitor</text:span><text:span text:style-name="T36"> </text:span><text:span text:style-name="T31">Azevedo</text:span><text:span text:style-name="T37"> </text:span><text:span text:style-name="T31">Fonseca</text:span><text:span text:style-name="T36"> </text:span><text:span text:style-name="T31">de</text:span><text:span text:style-name="T37"> </text:span><text:span text:style-name="T34">Andrade</text:span></text:p>
        <text:p text:style-name="P20"><text:span text:style-name="T38">1º </text:span><text:span text:style-name="T35">Secretário</text:span></text:p>
        <text:p text:style-name="P22"><text:span text:style-name="T31">Fabrício</text:span><text:span text:style-name="T33"> </text:span><text:span text:style-name="T31">da</text:span><text:span text:style-name="T36"> </text:span><text:span text:style-name="T31">Silva</text:span><text:span text:style-name="T36"> </text:span><text:span text:style-name="T34">Martins</text:span></text:p>
        <text:p text:style-name="P23"><text:span text:style-name="T35">Vice-Presidente</text:span><text:span text:style-name="T35"/></text:p>
        <text:p text:style-name="P24"><text:span text:style-name="T31">Marcos</text:span><text:span text:style-name="T39"> </text:span><text:span text:style-name="T31">Salles</text:span><text:span text:style-name="T36"> </text:span><text:span text:style-name="T34">Coelho</text:span></text:p>
        <text:p text:style-name="P23"><text:span text:style-name="T38">2º </text:span><text:span text:style-name="T35">Secretário</text:span></text:p>
      </text:section>
      <text:p text:style-name="P25"><draw:frame draw:style-name="fr1" draw:name="Image6" text:anchor-type="char" svg:x="0.7874in" svg:y="0.6102in" svg:width="6.6953in" svg:height="10.3791in" draw:z-index="174"><draw:image xlink:href="Pictures/1000000100000282000003E47812FE38.png" xlink:type="simple" xlink:show="embed" xlink:actuate="onLoad" draw:mime-type="image/png"/></draw:frame><draw:frame draw:style-name="fr1" draw:name="Image7" text:anchor-type="char" svg:x="0in" svg:y="0in" svg:width="8.2681in" svg:height="11.6929in" draw:z-index="175"><draw:image xlink:href="Pictures/100000010000031900000462B93D9A9C.png" xlink:type="simple" xlink:show="embed" xlink:actuate="onLoad" draw:mime-type="image/png"/></draw:frame></text:p>
      <text:p text:style-name="P26"><draw:frame draw:style-name="fr6" draw:name="Image 41" text:anchor-type="char" svg:x="0.7874in" svg:y="-0.6138in" svg:width="1.2228in" svg:height="1.1008in" draw:z-index="223"><draw:image xlink:href="Pictures/10000001000000EB000000D463A43EBB.png" xlink:type="simple" xlink:show="embed" xlink:actuate="onLoad" draw:mime-type="image/png"/></draw:frame><text:span text:style-name="T40">(…) ESTOU CERCADO DE</text:span><text:span text:style-name="T41"> </text:span><text:span text:style-name="T40">LEMBRANÇAS</text:span><text:span text:style-name="T41"> </text:span><text:span text:style-name="T40">(…). SÃO DEZENAS (…) QUE DESFILAM SEM ORDEM</text:span><text:span text:style-name="T42"> </text:span><text:span text:style-name="T40">,</text:span><text:span text:style-name="T42"> </text:span><text:span text:style-name="T40">COMO</text:span><text:span text:style-name="T42"> </text:span><text:span text:style-name="T40">SE</text:span><text:span text:style-name="T42"> </text:span><text:span text:style-name="T40">EU SONHASSE (…).</text:span></text:p>
      <text:p text:style-name="P27"><text:span text:style-name="T43">Rubem</text:span><text:span text:style-name="T44"> </text:span><text:span text:style-name="T45">Braga</text:span></text:p>
      <text:p text:style-name="P28"/>
      <text:p text:style-name="P6"/>
      <text:p text:style-name="P29"/>
      <text:p text:style-name="P8"><draw:frame draw:style-name="fr3" draw:name="Image 45" text:anchor-type="as-char" svg:width="0.711in" svg:height="0.6402in" draw:z-index="395"><draw:image xlink:href="Pictures/10000001000000890000007B65EB5E14.png" xlink:type="simple" xlink:show="embed" xlink:actuate="onLoad" draw:mime-type="image/png"/></draw:frame></text:p>
      <text:p text:style-name="P30"/>
      <text:section text:style-name="Sect4" text:name="Section4">
        <text:h text:style-name="P31" text:outline-level="5"><draw:frame draw:style-name="fr2" draw:name="Image55" text:anchor-type="char" svg:x="1.6075in" svg:y="-1.5091in" svg:width="6.6602in" svg:height="1.3874in" draw:z-index="264"><draw:image xlink:href="Pictures/100000010000027F000000857E66E3FC.png" xlink:type="simple" xlink:show="embed" xlink:actuate="onLoad" draw:mime-type="image/png"/></draw:frame><text:span text:style-name="T46">ASTOR</text:span><text:span text:style-name="T47"> </text:span><text:span text:style-name="T46">DILEM</text:span><text:span text:style-name="T48"> </text:span><text:span text:style-name="T46">DOS</text:span><text:span text:style-name="T48"> </text:span><text:span text:style-name="T46">SANTOS</text:span><text:span text:style-name="T48"> </text:span><text:span text:style-name="T49">JUNIOR</text:span></text:h>
        <text:p text:style-name="P32"><text:span text:style-name="T50">Secretário</text:span><text:span text:style-name="T51"> </text:span><text:span text:style-name="T50">Municipal</text:span><text:span text:style-name="T52"> </text:span><text:span text:style-name="T50">de</text:span><text:span text:style-name="T51"> </text:span><text:span text:style-name="T50">Manutenção</text:span><text:span text:style-name="T52"> </text:span><text:span text:style-name="T50">e</text:span><text:span text:style-name="T52"> </text:span><text:span text:style-name="T53">Serviços</text:span></text:p>
        <text:p text:style-name="P33"/>
        <text:h text:style-name="P34" text:outline-level="5"><text:span text:style-name="T46">CLAYTON</text:span><text:span text:style-name="T54"> </text:span><text:span text:style-name="T46">SIQUEIRA</text:span><text:span text:style-name="T54"> </text:span><text:span text:style-name="T46">DO</text:span><text:span text:style-name="T55"> </text:span><text:span text:style-name="T49">NASCIMENTO</text:span></text:h>
        <text:p text:style-name="P32"><text:span text:style-name="T50">Secretário</text:span><text:span text:style-name="T56"> </text:span><text:span text:style-name="T50">Municipal</text:span><text:span text:style-name="T51"> </text:span><text:span text:style-name="T50">de</text:span><text:span text:style-name="T56"> </text:span><text:span text:style-name="T50">Segurança</text:span><text:span text:style-name="T51"> </text:span><text:span text:style-name="T50">e</text:span><text:span text:style-name="T51"> </text:span><text:span text:style-name="T53">Trânsito</text:span></text:p>
        <text:p text:style-name="P35"/>
        <text:h text:style-name="P34" text:outline-level="5"><text:span text:style-name="T49">DANIELLY</text:span><text:span text:style-name="T46"> </text:span><text:span text:style-name="T49">BRANDÃO</text:span><text:span text:style-name="T46"> </text:span><text:span text:style-name="T49">TÁVORA</text:span></text:h>
        <text:p text:style-name="P32"><text:span text:style-name="T50">Presidente</text:span><text:span text:style-name="T56"> </text:span><text:span text:style-name="T50">Executiva</text:span><text:span text:style-name="T51"> </text:span><text:span text:style-name="T50">do</text:span><text:span text:style-name="T51"> Ipaci</text:span></text:p>
        <text:p text:style-name="P33"/>
        <text:h text:style-name="P36" text:outline-level="5"><text:span text:style-name="T46">EDER</text:span><text:span text:style-name="T55"> </text:span><text:span text:style-name="T46">BOTELHO</text:span><text:span text:style-name="T57"> </text:span><text:span text:style-name="T46">DA</text:span><text:span text:style-name="T49"> FONSECA</text:span></text:h>
        <text:p text:style-name="P37"><text:span text:style-name="T50">Secretário</text:span><text:span text:style-name="T52"> </text:span><text:span text:style-name="T50">Municipal</text:span><text:span text:style-name="T52"> </text:span><text:span text:style-name="T50">de</text:span><text:span text:style-name="T52"> </text:span><text:span text:style-name="T50">Desenvolvimento</text:span><text:span text:style-name="T52"> </text:span><text:span text:style-name="T50">Social</text:span><text:span text:style-name="T52"> </text:span><text:span text:style-name="T50">(Inte-</text:span><text:span text:style-name="T53">rino)</text:span></text:p>
        <text:p text:style-name="P38"/>
        <text:p text:style-name="P39"><text:span text:style-name="T58">EDNALVA</text:span><text:span text:style-name="T59"> </text:span><text:span text:style-name="T58">MARIN</text:span></text:p>
        <text:p text:style-name="P40"><text:span text:style-name="T50">Secretária</text:span><text:span text:style-name="T60"> </text:span><text:span text:style-name="T50">Municipal</text:span><text:span text:style-name="T60"> </text:span><text:span text:style-name="T50">de</text:span><text:span text:style-name="T60"> </text:span><text:span text:style-name="T50">Cidadania,</text:span><text:span text:style-name="T60"> </text:span><text:span text:style-name="T50">Trabalho</text:span><text:span text:style-name="T60"> </text:span><text:span text:style-name="T50">e</text:span><text:span text:style-name="T60"> </text:span><text:span text:style-name="T50">Direitos </text:span><text:span text:style-name="T53">Humanos</text:span></text:p>
        <text:p text:style-name="P41"/>
        <text:h text:style-name="P36" text:outline-level="5"><text:span text:style-name="T46">ELIZEU</text:span><text:span text:style-name="T48"> </text:span><text:span text:style-name="T46">CRISOSTOMO</text:span><text:span text:style-name="T48"> </text:span><text:span text:style-name="T46">DE</text:span><text:span text:style-name="T57"> </text:span><text:span text:style-name="T49">VARGAS</text:span></text:h>
        <text:p text:style-name="P32"><text:span text:style-name="T50">Secretário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3">Fazenda</text:span></text:p>
        <text:p text:style-name="P33"/>
        <text:h text:style-name="P34" text:outline-level="5"><text:span text:style-name="T46">FABRÍCIO</text:span><text:span text:style-name="T54"> </text:span><text:span text:style-name="T46">FERREIRA</text:span><text:span text:style-name="T54"> </text:span><text:span text:style-name="T49">SOARES</text:span></text:h>
        <text:p text:style-name="P32"><text:span text:style-name="T50">Secretário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3">Interior</text:span></text:p>
        <text:p text:style-name="P33"/>
        <text:h text:style-name="P36" text:outline-level="5"><text:span text:style-name="T46">FERNANDO</text:span><text:span text:style-name="T57"> </text:span><text:span text:style-name="T46">SANTOS</text:span><text:span text:style-name="T57"> </text:span><text:span text:style-name="T49">MOURA</text:span></text:h>
        <text:p text:style-name="P32"><text:span text:style-name="T50">Controlador</text:span><text:span text:style-name="T56"> </text:span><text:span text:style-name="T50">Geral</text:span><text:span text:style-name="T52"> </text:span><text:span text:style-name="T50">do</text:span><text:span text:style-name="T53"> Município</text:span></text:p>
        <text:p text:style-name="P33"/>
        <text:h text:style-name="P34" text:outline-level="5"><text:span text:style-name="T46">JOSÉ ARCANJO </text:span><text:span text:style-name="T49">NUNES</text:span></text:h>
        <text:p text:style-name="P32"><text:span text:style-name="T50">Secretário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3">Agricultura</text:span></text:p>
        <text:p text:style-name="P33"/>
        <text:h text:style-name="P36" text:outline-level="5"><text:span text:style-name="T46">LUCIANO</text:span><text:span text:style-name="T61"> </text:span><text:span text:style-name="T46">BAPTISTA</text:span><text:span text:style-name="T62"> </text:span><text:span text:style-name="T46">OLIVEIRA</text:span><text:span text:style-name="T62"> </text:span><text:span text:style-name="T49">JUNIOR</text:span></text:h>
        <text:p text:style-name="P37"><text:span text:style-name="T50">Secretário Municipal de Desenvolvimento Urbano Secretário</text:span><text:span text:style-name="T63"> </text:span><text:span text:style-name="T50">Municipal</text:span><text:span text:style-name="T52"> </text:span><text:span text:style-name="T50">de</text:span><text:span text:style-name="T52"> </text:span><text:span text:style-name="T50">Limpeza</text:span><text:span text:style-name="T51"> </text:span><text:span text:style-name="T50">Urbana</text:span><text:span text:style-name="T52"> </text:span><text:span text:style-name="T53">(Interino)</text:span></text:p>
        <text:p text:style-name="P41"/>
        <text:h text:style-name="P34" text:outline-level="5"><text:span text:style-name="T46">LUIZ</text:span><text:span text:style-name="T64"> </text:span><text:span text:style-name="T46">CARLOS</text:span><text:span text:style-name="T65"> </text:span><text:span text:style-name="T46">ZANON</text:span><text:span text:style-name="T65"> </text:span><text:span text:style-name="T46">DA</text:span><text:span text:style-name="T65"> </text:span><text:span text:style-name="T46">SILVA</text:span><text:span text:style-name="T65"> </text:span><text:span text:style-name="T49">JUNIOR</text:span></text:h>
        <text:p text:style-name="P32"><text:span text:style-name="T50">Procurador</text:span><text:span text:style-name="T56"> </text:span><text:span text:style-name="T50">Geral</text:span><text:span text:style-name="T51"> </text:span><text:span text:style-name="T50">do</text:span><text:span text:style-name="T51"> </text:span><text:span text:style-name="T53">Município</text:span></text:p>
        <text:h text:style-name="P42" text:outline-level="5"><text:span text:style-name="T46">MAURO</text:span><text:span text:style-name="T48"> </text:span><text:span text:style-name="T46">CÉSAR</text:span><text:span text:style-name="T66"> </text:span><text:span text:style-name="T46">DE</text:span><text:span text:style-name="T49"> </text:span><text:span text:style-name="T46">OLIVEIRA</text:span><text:span text:style-name="T66"> </text:span><text:span text:style-name="T55">SÁ</text:span></text:h>
        <text:p text:style-name="P43"><text:span text:style-name="T50">Secretário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3">Transportes</text:span></text:p>
        <text:p text:style-name="P33"/>
        <text:h text:style-name="P44" text:outline-level="5"><text:span text:style-name="T46">RODOLPHO</text:span><text:span text:style-name="T67"> </text:span><text:span text:style-name="T46">SILVA</text:span><text:span text:style-name="T67"> </text:span><text:span text:style-name="T48">MAIA</text:span></text:h>
        <text:p text:style-name="P45"><text:span text:style-name="T50">Secretário Municipal de Esporte, Lazer e Qualidade de </text:span><text:span text:style-name="T51">Vida</text:span></text:p>
        <text:p text:style-name="P41"/>
        <text:h text:style-name="P44" text:outline-level="5"><text:span text:style-name="T46">RODOLFO</text:span><text:span text:style-name="T57"> </text:span><text:span text:style-name="T46">FERNANDES</text:span><text:span text:style-name="T66"> </text:span><text:span text:style-name="T46">DO</text:span><text:span text:style-name="T66"> </text:span><text:span text:style-name="T49">CARMO</text:span></text:h>
        <text:p text:style-name="P45"><text:span text:style-name="T53">Secretário</text:span><text:span text:style-name="T52"> </text:span><text:span text:style-name="T53">Municipal</text:span><text:span text:style-name="T52"> </text:span><text:span text:style-name="T53">de</text:span><text:span text:style-name="T52"> </text:span><text:span text:style-name="T53">Governo</text:span><text:span text:style-name="T52"> </text:span><text:span text:style-name="T53">e</text:span><text:span text:style-name="T52"> </text:span><text:span text:style-name="T53">Planejamento</text:span><text:span text:style-name="T52"> </text:span><text:span text:style-name="T53">Estra-tégico</text:span></text:p>
        <text:p text:style-name="P45"><text:span text:style-name="T50">Secretário Municipal de Captação de Recursos (Interi-</text:span><text:span text:style-name="T51">no)</text:span></text:p>
        <text:p text:style-name="P46"><text:span text:style-name="T50">Secretário</text:span><text:span text:style-name="T56"> </text:span><text:span text:style-name="T50">Municipal</text:span><text:span text:style-name="T51"> </text:span><text:span text:style-name="T50">de</text:span><text:span text:style-name="T56"> </text:span><text:span text:style-name="T50">Obras</text:span><text:span text:style-name="T51"> </text:span><text:span text:style-name="T53">(Interino)</text:span></text:p>
        <text:p text:style-name="P33"/>
        <text:h text:style-name="P47" text:outline-level="5"><text:span text:style-name="T46">ROGÉRIO</text:span><text:span text:style-name="T67"> </text:span><text:span text:style-name="T46">DA</text:span><text:span text:style-name="T65"> </text:span><text:span text:style-name="T46">SILVA</text:span><text:span text:style-name="T65"> </text:span><text:span text:style-name="T49">ATHAYDE</text:span></text:h>
        <text:p text:style-name="P43"><text:span text:style-name="T50">Secretário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3">Administração</text:span></text:p>
        <text:p text:style-name="P33"/>
        <text:h text:style-name="P44" text:outline-level="5"><text:span text:style-name="T46">ROGÉRIO RIBEIRO DO </text:span><text:span text:style-name="T49">CARMO</text:span></text:h>
        <text:p text:style-name="P43"><text:span text:style-name="T50">Secretário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0">Desenvolvimento</text:span><text:span text:style-name="T51"> </text:span><text:span text:style-name="T53">Econômico</text:span></text:p>
        <text:p text:style-name="P33"/>
        <text:h text:style-name="P47" text:outline-level="5"><text:span text:style-name="T46">SIMONE</text:span><text:span text:style-name="T66"> </text:span><text:span text:style-name="T46">DE SOUZA </text:span><text:span text:style-name="T49">BEIRIZ</text:span></text:h>
        <text:p text:style-name="P43"><text:span text:style-name="T50">Secretária</text:span><text:span text:style-name="T51"> </text:span><text:span text:style-name="T50">Municipal</text:span><text:span text:style-name="T51"> </text:span><text:span text:style-name="T50">de</text:span><text:span text:style-name="T51"> </text:span><text:span text:style-name="T53">Educação</text:span></text:p>
        <text:p text:style-name="P33"/>
        <text:h text:style-name="P44" text:outline-level="5"><text:span text:style-name="T49">TATIANA</text:span><text:span text:style-name="T68"> </text:span><text:span text:style-name="T49">APARECIDA</text:span><text:span text:style-name="T69"> </text:span><text:span text:style-name="T49">PIROVANI</text:span><text:span text:style-name="T69"> </text:span><text:span text:style-name="T49">RODRIGUES</text:span></text:h>
        <text:p text:style-name="P43"><text:span text:style-name="T50">Diretora</text:span><text:span text:style-name="T70"> </text:span><text:span text:style-name="T50">Presidente</text:span><text:span text:style-name="T70"> </text:span><text:span text:style-name="T50">da</text:span><text:span text:style-name="T70"> </text:span><text:span text:style-name="T50">Agersa</text:span><text:span text:style-name="T56"> </text:span><text:span text:style-name="T53">(Interino)</text:span></text:p>
        <text:p text:style-name="P33"/>
        <text:h text:style-name="P47" text:outline-level="5"><text:span text:style-name="T46">THIAGO</text:span><text:span text:style-name="T49"> </text:span><text:span text:style-name="T46">FIÓRIO</text:span><text:span text:style-name="T66"> </text:span><text:span text:style-name="T49">LONGUI</text:span></text:h>
        <text:p text:style-name="P43"><text:span text:style-name="T50">Secretário</text:span><text:span text:style-name="T56"> </text:span><text:span text:style-name="T50">Municipal</text:span><text:span text:style-name="T52"> </text:span><text:span text:style-name="T50">de</text:span><text:span text:style-name="T52"> </text:span><text:span text:style-name="T50">Meio</text:span><text:span text:style-name="T52"> </text:span><text:span text:style-name="T53">Ambiente</text:span></text:p>
        <text:p text:style-name="P33"/>
        <text:h text:style-name="P44" text:outline-level="5"><text:span text:style-name="T46">VILSON</text:span><text:span text:style-name="T47"> </text:span><text:span text:style-name="T46">CARLOS</text:span><text:span text:style-name="T48"> </text:span><text:span text:style-name="T46">GOMES</text:span><text:span text:style-name="T48"> </text:span><text:span text:style-name="T49">COELHO</text:span></text:h>
        <text:p text:style-name="P48"><text:span text:style-name="T50">Secretário</text:span><text:span text:style-name="T52"> </text:span><text:span text:style-name="T50">Municipal</text:span><text:span text:style-name="T52"> </text:span><text:span text:style-name="T50">de</text:span><text:span text:style-name="T52"> </text:span><text:span text:style-name="T50">Gestão</text:span><text:span text:style-name="T52"> </text:span><text:span text:style-name="T50">Especial Secretário</text:span><text:span text:style-name="T56"> </text:span><text:span text:style-name="T50">Municipal</text:span><text:span text:style-name="T52"> </text:span><text:span text:style-name="T50">de</text:span><text:span text:style-name="T52"> </text:span><text:span text:style-name="T50">Saúde</text:span><text:span text:style-name="T52"> </text:span><text:span text:style-name="T53">(Interino)</text:span></text:p>
        <text:p text:style-name="P41"/>
        <text:h text:style-name="P44" text:outline-level="5"><text:span text:style-name="T46">WANDERSON</text:span><text:span text:style-name="T49"> </text:span><text:span text:style-name="T46">AMORIM</text:span><text:span text:style-name="T49"> </text:span><text:span text:style-name="T48">DONA</text:span></text:h>
        <text:p text:style-name="P43"><text:span text:style-name="T50">Secretário</text:span><text:span text:style-name="T56"> </text:span><text:span text:style-name="T50">Municipal</text:span><text:span text:style-name="T51"> </text:span><text:span text:style-name="T50">de</text:span><text:span text:style-name="T56"> </text:span><text:span text:style-name="T50">Cultura</text:span><text:span text:style-name="T51"> </text:span><text:span text:style-name="T50">e</text:span><text:span text:style-name="T51"> </text:span><text:span text:style-name="T53">Turismo</text:span></text:p>
      </text:section>
      <text:p text:style-name="P49"><draw:frame draw:style-name="fr1" draw:name="Image9" text:anchor-type="char" svg:x="1.6953in" svg:y="0.6102in" svg:width="5.7862in" svg:height="0.3756in" draw:z-index="178"><draw:image xlink:href="Pictures/100000010000022B0000002474849A47.png" xlink:type="simple" xlink:show="embed" xlink:actuate="onLoad" draw:mime-type="image/png"/></draw:frame><draw:frame draw:style-name="fr1" draw:name="Image10" text:anchor-type="char" svg:x="0.0008in" svg:y="0in" svg:width="8.2673in" svg:height="11.6929in" draw:z-index="179"><draw:image xlink:href="Pictures/10000001000003190000046256AC5AF4.png" xlink:type="simple" xlink:show="embed" xlink:actuate="onLoad" draw:mime-type="image/png"/></draw:frame></text:p>
      <text:p text:style-name="P50"/>
      <text:p text:style-name="P50"/>
      <text:p text:style-name="P51"/>
      <text:p text:style-name="P52"><text:span text:style-name="T40">BATEI, LAVADEIRAS! SÃO</text:span><text:span text:style-name="T71"> </text:span><text:span text:style-name="T40">OUTRAS</text:span><text:span text:style-name="T71"> </text:span><text:span text:style-name="T40">AS</text:span><text:span text:style-name="T71"> </text:span><text:span text:style-name="T40">ÁGUAS, SÃO SEMPRE OUTRAS</text:span></text:p>
      <text:p text:style-name="P53"><text:span text:style-name="T40">ÁGUAS: O RIO É O MESMO. SÓ EU QUE SOU OUTRO, TÃO</text:span><text:span text:style-name="T72"> </text:span><text:span text:style-name="T40">OUTRO</text:span><text:span text:style-name="T41"> </text:span><text:span text:style-name="T40">DAQUELE</text:span><text:span text:style-name="T41"> </text:span><text:span text:style-name="T40">QUE OUTRORA VOS VIU</text:span></text:p>
      <text:p text:style-name="P54"><text:span text:style-name="T43">Newton</text:span><text:span text:style-name="T73"> </text:span><text:span text:style-name="T45">Braga</text:span></text:p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5"/>
      <text:p text:style-name="P56"/>
      <text:p text:style-name="P57"><text:span text:style-name="T74">D.O.</text:span><text:span text:style-name="T75"> </text:span><text:span text:style-name="T74">PREFEITURA</text:span><text:span text:style-name="T76"> </text:span><text:span text:style-name="T74">MUNICIPAL</text:span><text:span text:style-name="T77"> </text:span><text:span text:style-name="T74">DE</text:span><text:span text:style-name="T78"> </text:span><text:span text:style-name="T79">CACHOEIRO</text:span><text:span text:style-name="T74"><text:tab/></text:span><text:span text:style-name="T80">05</text:span></text:p>
      <text:p text:style-name="P58"/>
      <text:p text:style-name="P59"/>
      <text:p text:style-name="P59"/>
      <text:p text:style-name="P60"/>
      <text:p text:style-name="P8"><draw:frame draw:style-name="fr3" draw:name="Image 68" text:anchor-type="as-char" svg:width="0.711in" svg:height="0.6402in" draw:z-index="396"><draw:image xlink:href="Pictures/10000001000000890000007B65EB5E14.png" xlink:type="simple" xlink:show="embed" xlink:actuate="onLoad" draw:mime-type="image/png"/></draw:frame></text:p>
      <text:h text:style-name="Heading_20_2" text:outline-level="3"><draw:frame draw:style-name="fr2" draw:name="Image33" text:anchor-type="char" svg:x="1.6075in" svg:y="-1.3366in" svg:width="6.6602in" svg:height="1.3874in" draw:z-index="262"><draw:image xlink:href="Pictures/100000010000027F000000853834306A.png" xlink:type="simple" xlink:show="embed" xlink:actuate="onLoad" draw:mime-type="image/png"/></draw:frame><text:span text:style-name="T81">PODER</text:span><text:span text:style-name="T82"> </text:span><text:span text:style-name="T83">EXECUTIVO</text:span></text:h>
      <text:p text:style-name="P61"><draw:frame draw:style-name="fr4" draw:name="Image53" text:anchor-type="char" svg:x="0.7874in" svg:y="0.1217in" svg:width="6.6929in" svg:height="0.3874in" draw:z-index="208"><draw:image xlink:href="Pictures/100000010000028200000025D5979FC0.png" xlink:type="simple" xlink:show="embed" xlink:actuate="onLoad" draw:mime-type="image/png"/></draw:frame></text:p>
      <text:h text:style-name="P62" text:outline-level="5"><text:span text:style-name="T18">SECRETARIA</text:span><text:span text:style-name="T84"> </text:span><text:span text:style-name="T18">MUNICIPAL</text:span><text:span text:style-name="T84"> </text:span><text:span text:style-name="T18">DE</text:span><text:span text:style-name="T84"> </text:span><text:span text:style-name="T21">GOVERNO</text:span></text:h>
      <text:p text:style-name="P63"/>
      <text:p text:style-name="P64"><text:span text:style-name="T85">Decreto</text:span><text:span text:style-name="T86"> </text:span><text:span text:style-name="T85">Nº 0037650/2026</text:span><text:span text:style-name="T87">-27 de agosto de </text:span><text:span text:style-name="T88">2026</text:span></text:p>
      <text:p text:style-name="P65"/>
      <text:p text:style-name="P66"><text:span text:style-name="T89">Suplementação</text:span><text:span text:style-name="T90"> </text:span><text:span text:style-name="T89">de</text:span><text:span text:style-name="T91"> </text:span><text:span text:style-name="T89">Dotações</text:span><text:span text:style-name="T91"> Orçamentárias</text:span></text:p>
      <text:p text:style-name="P67"/>
      <text:p text:style-name="P67"/>
      <text:p text:style-name="P67"/>
      <text:p text:style-name="P67"/>
      <text:p text:style-name="P67"/>
      <text:p text:style-name="P67"/>
      <text:p text:style-name="P67"/>
      <text:p text:style-name="P67"/>
      <text:p text:style-name="P67"/>
      <text:p text:style-name="P68"/>
      <text:h text:style-name="P69" text:outline-level="9"><text:span text:style-name="T92">O Prefeito Municipal de CACHOEIRO DE ITAPEMIRIM, Estado do ESPÍRITO SANTO, no uso de suas atribuições legais, autorizado pela Lei Municipal 0008290/2025 e</text:span><text:span text:style-name="T92"/></text:h>
      <text:p text:style-name="P70"/>
      <text:p text:style-name="P71"/>
      <text:p text:style-name="P72"><text:span text:style-name="T85">CONSIDERANDO a necessidade de adequar algumas classificações das despesas, quanto a sua </text:span><text:span text:style-name="T93">natureza.</text:span></text:p>
      <text:p text:style-name="P70"/>
      <text:p text:style-name="P73"/>
      <text:p text:style-name="P74"><text:span text:style-name="T93">DECRETA:</text:span><text:span text:style-name="T93"/></text:p>
      <text:p text:style-name="P70"/>
      <text:p text:style-name="P75"/>
      <text:p text:style-name="P76"><text:span text:style-name="T87">Art. 1º - Fica aberto o crédito SUPLEMENTAR no valor de R$ 729.304,62 ( Setecentos e Vinte e</text:span><text:span text:style-name="T94"> </text:span><text:span text:style-name="T87">Nove Mil, Trezentos e Quatro Reais, Sessenta e Dois Centavos ) , para reforço das seguintes dotações </text:span><text:span text:style-name="T95">orçamentárias:</text:span></text:p>
      <text:p text:style-name="P77"/>
      <text:p text:style-name="P78"/>
      <text:p text:style-name="P79"><text:span text:style-name="T87">Art. 2º - Os recursos a serem utilizados para atender ao que dispõe o artigo anterior é o proveniente de: SUPERAVIT FINANCEIRO nos termos de que dispõe o Art. 43, Parágrafo Primeiro, item I, da Lei Federal nº 4.320/64, conforme segue:</text:span><text:span text:style-name="T87"/></text:p>
      <text:p text:style-name="P77"/>
      <text:p text:style-name="P80"/>
      <text:p text:style-name="P74"><text:span text:style-name="T87">Art. 3º - Este Decreto entra em vigor nesta </text:span><text:span text:style-name="T95">data.</text:span></text:p>
      <text:p text:style-name="P77"/>
      <text:p text:style-name="P81"/>
      <text:p text:style-name="P82"><text:span text:style-name="T96">MUNICÍPIO</text:span><text:span text:style-name="T97"> </text:span><text:span text:style-name="T96">DE CACHOEIRO</text:span><text:span text:style-name="T97"> </text:span><text:span text:style-name="T96">DE </text:span><text:span text:style-name="T98">ITAPEMIRIM27/08/2026</text:span></text:p>
      <text:p text:style-name="P83"/>
      <text:p text:style-name="P83"/>
      <text:p text:style-name="P84"><draw:frame draw:style-name="fr4" draw:name="Image54" text:anchor-type="char" svg:x="3.2799in" svg:y="0.1898in" svg:width="1.5811in" svg:height="0.0161in" draw:z-index="209"><draw:image xlink:href="Pictures/1000000100000097000000014E43F829.png" xlink:type="simple" xlink:show="embed" xlink:actuate="onLoad" draw:mime-type="image/png"/></draw:frame></text:p>
      <text:p text:style-name="P85"><text:span text:style-name="T99">THEODORICO</text:span><text:span text:style-name="T100"> </text:span><text:span text:style-name="T99">DE</text:span><text:span text:style-name="T101"> </text:span><text:span text:style-name="T99">ASSIS</text:span><text:span text:style-name="T100"> </text:span><text:span text:style-name="T102">FERRACO</text:span></text:p>
      <text:p text:style-name="P86"><text:span text:style-name="T102">Prefeito(a)</text:span><text:span text:style-name="T102"/></text:p>
      <text:p text:style-name="P87"><draw:frame draw:style-name="fr7" draw:name="Image 83" text:anchor-type="char" svg:x="2.411in" svg:y="2.0075in" svg:width="0.8008in" svg:height="0.0866in" draw:z-index="58"><draw:image xlink:href="Pictures/100000010000009800000011FAF9AC48.png" xlink:type="simple" xlink:show="embed" xlink:actuate="onLoad" draw:mime-type="image/png"/></draw:frame><draw:frame draw:style-name="fr7" draw:name="Image 84" text:anchor-type="char" svg:x="2.4118in" svg:y="2.1689in" svg:width="0.7547in" svg:height="0.0654in" draw:z-index="95"><draw:image xlink:href="Pictures/10000001000000920000000D9798679E.png" xlink:type="simple" xlink:show="embed" xlink:actuate="onLoad" draw:mime-type="image/png"/></draw:frame></text:p>
      <text:p text:style-name="P88"/>
      <text:p text:style-name="P89"><draw:frame draw:style-name="fr8" draw:name="Image1" text:anchor-type="as-char" svg:width="5.2783in" svg:height="0.7634in" draw:z-index="397"><draw:image xlink:href="Pictures/10000001000001FA00000049B4F0719A.png" xlink:type="simple" xlink:show="embed" xlink:actuate="onLoad" draw:mime-type="image/png"/></draw:frame></text:p>
      <text:p text:style-name="P90"/>
      <text:p text:style-name="P91"><draw:frame draw:style-name="fr3" draw:name="Image 89" text:anchor-type="as-char" svg:width="2.4465in" svg:height="0.1146in" draw:z-index="398"><draw:image xlink:href="Pictures/10000001000001D50000001606992C57.png" xlink:type="simple" xlink:show="embed" xlink:actuate="onLoad" draw:mime-type="image/png"/></draw:frame></text:p>
      <text:p text:style-name="P92"><draw:frame draw:style-name="fr9" draw:name="Image 93" text:anchor-type="char" svg:x="1.5154in" svg:y="0.5598in" svg:width="5.2839in" svg:height="0.0717in" draw:z-index="81"><draw:image xlink:href="Pictures/10000001000003EE0000000E54F58808.png" xlink:type="simple" xlink:show="embed" xlink:actuate="onLoad" draw:mime-type="image/png"/></draw:frame><draw:frame draw:style-name="fr9" draw:name="Image 94" text:anchor-type="char" svg:x="4.1126in" svg:y="0.6862in" svg:width="2.6252in" svg:height="0.0744in" draw:z-index="85"><draw:image xlink:href="Pictures/10000001000001FB0000000E34CA1C72.png" xlink:type="simple" xlink:show="embed" xlink:actuate="onLoad" draw:mime-type="image/png"/></draw:frame><draw:frame draw:style-name="fr4" draw:name="Image35" text:anchor-type="char" svg:x="1.5146in" svg:y="0.0508in" svg:width="5.2425in" svg:height="0.4571in" draw:z-index="193"><draw:image xlink:href="Pictures/10000001000001F70000002B157ECBB0.png" xlink:type="simple" xlink:show="embed" xlink:actuate="onLoad" draw:mime-type="image/png"/></draw:frame><draw:frame draw:style-name="fr4" draw:name="Image36" text:anchor-type="char" svg:x="3.9902in" svg:y="0.8138in" svg:width="2.7665in" svg:height="0.2035in" draw:z-index="196"><draw:image xlink:href="Pictures/100000010000010900000013554F10E5.png" xlink:type="simple" xlink:show="embed" xlink:actuate="onLoad" draw:mime-type="image/png"/></draw:frame></text:p>
      <text:p text:style-name="P93"/>
      <text:p text:style-name="P94"/>
      <text:p text:style-name="P95"/>
      <text:p text:style-name="P96"/>
      <text:p text:style-name="P97"><draw:frame draw:style-name="fr8" draw:name="Image2" text:anchor-type="as-char" svg:width="2.7992in" svg:height="0.3484in" draw:z-index="399"><draw:image xlink:href="Pictures/100000010000010C000000213CB31FA1.png" xlink:type="simple" xlink:show="embed" xlink:actuate="onLoad" draw:mime-type="image/png"/></draw:frame></text:p>
      <text:p text:style-name="P98"/>
      <text:p text:style-name="P99"><draw:frame draw:style-name="fr3" draw:name="Image 101" text:anchor-type="as-char" svg:width="5.2071in" svg:height="0.0701in" draw:z-index="400"><draw:image xlink:href="Pictures/10000001000003EE0000000D4D2D2629.png" xlink:type="simple" xlink:show="embed" xlink:actuate="onLoad" draw:mime-type="image/png"/></draw:frame></text:p>
      <text:p text:style-name="P100"><draw:frame draw:style-name="fr9" draw:name="Image 102" text:anchor-type="char" svg:x="4.1126in" svg:y="0.0575in" svg:width="2.648in" svg:height="0.0752in" draw:z-index="93"><draw:image xlink:href="Pictures/10000001000001FB0000000F7F33644A.png" xlink:type="simple" xlink:show="embed" xlink:actuate="onLoad" draw:mime-type="image/png"/></draw:frame><draw:frame draw:style-name="fr4" draw:name="Image37" text:anchor-type="char" svg:x="3.9902in" svg:y="0.1862in" svg:width="2.7665in" svg:height="0.2035in" draw:z-index="197"><draw:image xlink:href="Pictures/100000010000010900000013B15DDD7D.png" xlink:type="simple" xlink:show="embed" xlink:actuate="onLoad" draw:mime-type="image/png"/></draw:frame></text:p>
      <text:p text:style-name="P101"/>
      <text:p text:style-name="P96"/>
      <text:p text:style-name="P102"><draw:frame draw:style-name="fr3" draw:name="Image 106" text:anchor-type="as-char" svg:width="1.9417in" svg:height="0.0764in" draw:z-index="401"><draw:image xlink:href="Pictures/10000001000001760000000FD2B560D8.png" xlink:type="simple" xlink:show="embed" xlink:actuate="onLoad" draw:mime-type="image/png"/></draw:frame></text:p>
      <text:p text:style-name="P96"><draw:frame draw:style-name="fr9" draw:name="Image 107" text:anchor-type="char" svg:x="1.5146in" svg:y="0.0508in" svg:width="2.7181in" svg:height="0.2189in" draw:z-index="100"><draw:image xlink:href="Pictures/100000010000020D0000002ACA5BD501.png" xlink:type="simple" xlink:show="embed" xlink:actuate="onLoad" draw:mime-type="image/png"/></draw:frame><draw:frame draw:style-name="fr9" draw:name="Image 108" text:anchor-type="char" svg:x="1.5154in" svg:y="0.3228in" svg:width="5.2839in" svg:height="0.0717in" draw:z-index="11"><draw:image xlink:href="Pictures/10000001000003EE0000000E72FD877F.png" xlink:type="simple" xlink:show="embed" xlink:actuate="onLoad" draw:mime-type="image/png"/></draw:frame><draw:frame draw:style-name="fr9" draw:name="Image 109" text:anchor-type="char" svg:x="4.1126in" svg:y="0.4516in" svg:width="2.6252in" svg:height="0.0744in" draw:z-index="12"><draw:image xlink:href="Pictures/10000001000001FB0000000E47D7994C.png" xlink:type="simple" xlink:show="embed" xlink:actuate="onLoad" draw:mime-type="image/png"/></draw:frame><draw:frame draw:style-name="fr9" draw:name="Image 113" text:anchor-type="char" svg:x="3.8008in" svg:y="0.8339in" svg:width="2.9339in" svg:height="0.0728in" draw:z-index="116"><draw:image xlink:href="Pictures/10000001000002370000000E3B9D968E.png" xlink:type="simple" xlink:show="embed" xlink:actuate="onLoad" draw:mime-type="image/png"/></draw:frame><draw:frame draw:style-name="fr4" draw:name="Image38" text:anchor-type="char" svg:x="3.9902in" svg:y="0.5783in" svg:width="2.7665in" svg:height="0.2035in" draw:z-index="199"><draw:image xlink:href="Pictures/1000000100000109000000132EA3A3B8.png" xlink:type="simple" xlink:show="embed" xlink:actuate="onLoad" draw:mime-type="image/png"/></draw:frame></text:p>
      <text:p text:style-name="P95"/>
      <text:p text:style-name="P103"/>
      <text:p text:style-name="P93"/>
      <text:p text:style-name="P101"/>
      <text:p text:style-name="P104"/>
      <text:p text:style-name="P104"/>
      <text:p text:style-name="P105"><draw:frame draw:style-name="fr4" draw:name="Image52" text:anchor-type="char" svg:x="3.2902in" svg:y="0.2173in" svg:width="1.6874in" svg:height="0.2311in" draw:z-index="207"><draw:image xlink:href="Pictures/10000001000000A10000001632B75D5D.png" xlink:type="simple" xlink:show="embed" xlink:actuate="onLoad" draw:mime-type="image/png"/></draw:frame></text:p>
      <text:p text:style-name="P106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8"/>
      <text:h text:style-name="P109" text:outline-level="5"><draw:frame draw:style-name="fr2" draw:name="Image26" text:anchor-type="char" svg:x="0.4925in" svg:y="-1.6898in" svg:width="7.7756in" svg:height="1.3874in" draw:z-index="259"><draw:image xlink:href="Pictures/10000001000002EA00000085A3334DB7.png" xlink:type="simple" xlink:show="embed" xlink:actuate="onLoad" draw:mime-type="image/png"/></draw:frame><text:span text:style-name="T18">SECRETARIA</text:span><text:span text:style-name="T84"> </text:span><text:span text:style-name="T18">MUNICIPAL</text:span><text:span text:style-name="T84"> </text:span><text:span text:style-name="T18">DE</text:span><text:span text:style-name="T84"> </text:span><text:span text:style-name="T21">ADMINISTRAÇÃO</text:span></text:h>
      <text:p text:style-name="P110"/>
      <text:p text:style-name="P111"/>
      <text:p text:style-name="P112"><text:span text:style-name="T103">PORTARIA</text:span><text:span text:style-name="T104"> </text:span><text:span text:style-name="T103">Nº</text:span><text:span text:style-name="T105"> </text:span><text:span text:style-name="T106">1.802/2026</text:span></text:p>
      <text:p text:style-name="P113"><text:span text:style-name="T107">Republicação</text:span><text:span text:style-name="T108"> </text:span><text:span text:style-name="T107">DOM</text:span><text:span text:style-name="T109"> </text:span><text:span text:style-name="T107">7657</text:span><text:span text:style-name="T110"> </text:span><text:span text:style-name="T107">–</text:span><text:span text:style-name="T108"> </text:span><text:span text:style-name="T107">27</text:span><text:span text:style-name="T108"> </text:span><text:span text:style-name="T107">de</text:span><text:span text:style-name="T111"> </text:span><text:span text:style-name="T107">agosto</text:span><text:span text:style-name="T111"> </text:span><text:span text:style-name="T107">de</text:span><text:span text:style-name="T108"> </text:span><text:span text:style-name="T112">2026.</text:span></text:p>
      <text:p text:style-name="P114"/>
      <text:p text:style-name="P115"><text:span text:style-name="T113">ACRESCENTA</text:span><text:span text:style-name="T114"> </text:span><text:span text:style-name="T113">SERVIDOR</text:span><text:span text:style-name="T114"> </text:span><text:span text:style-name="T113">NA</text:span><text:span text:style-name="T114"> </text:span><text:span text:style-name="T113">PORTARIA</text:span><text:span text:style-name="T114"> </text:span><text:span text:style-name="T113">Nº 2.245/2025, QUE TRATA DA ESCALA DE FÉRIAS DOS SERVIDORES E</text:span><text:span text:style-name="T115"> </text:span><text:span text:style-name="T113">EMPREGADOS PÚBLICOS MUNICIPAIS, A SEREM USUFRUÍDAS NO DECORRER DOS ANOS DE 2026 E 2027.</text:span></text:p>
      <text:p text:style-name="P116"/>
      <text:p text:style-name="P117"><text:span text:style-name="T116">O</text:span><text:span text:style-name="T117"> <text:s text:c="2"/></text:span><text:span text:style-name="T113">SECRETÁRIO</text:span><text:span text:style-name="T118"> <text:s text:c="2"/></text:span><text:span text:style-name="T113">MUNICIPAL</text:span><text:span text:style-name="T119"> <text:s text:c="2"/></text:span><text:span text:style-name="T120">DE</text:span></text:p>
      <text:p text:style-name="P118"><text:span text:style-name="T113">ADMINISTRAÇÃO </text:span><text:span text:style-name="T116">de Cachoeiro de</text:span><text:span text:style-name="T121"> </text:span><text:span text:style-name="T116">Itapemirim,</text:span><text:span text:style-name="T122"> </text:span><text:span text:style-name="T116">Estado</text:span><text:span text:style-name="T122"> </text:span><text:span text:style-name="T116">do</text:span><text:span text:style-name="T122"> </text:span><text:span text:style-name="T116">Espírito</text:span><text:span text:style-name="T122"> </text:span><text:span text:style-name="T116">Santo,</text:span><text:span text:style-name="T122"> </text:span><text:span text:style-name="T116">no</text:span><text:span text:style-name="T122"> </text:span><text:span text:style-name="T116">uso</text:span><text:span text:style-name="T122"> </text:span><text:span text:style-name="T116">de suas</text:span><text:span text:style-name="T123"> </text:span><text:span text:style-name="T116">atribuições</text:span><text:span text:style-name="T123"> </text:span><text:span text:style-name="T116">delegadas</text:span><text:span text:style-name="T123"> </text:span><text:span text:style-name="T116">através</text:span><text:span text:style-name="T123"> </text:span><text:span text:style-name="T116">dos</text:span><text:span text:style-name="T123"> </text:span><text:span text:style-name="T116">Decretos nºs. 18.275/2008 e 35.892/2025, resolve:</text:span></text:p>
      <text:p text:style-name="P119"/>
      <text:p text:style-name="P120"><text:span text:style-name="T113">Art. 1º </text:span><text:span text:style-name="T116">Acrescentar o servidor abaixo mencionado ao anexo da Portaria nº 2.245/2025, que aprova as férias dos servidores e empregados públicos municipais da Prefeitura Municipal de Cachoeiro de Itapemirim, a serem gozadas no decorrer do ano de 2026 e</text:span><text:span text:style-name="T121"> </text:span><text:span text:style-name="T116">2027, nos termos do Artigo 70 da Lei nº 4009/94, com alteração dada pelas Leis n°s 7350/2015 e 7796/2019.</text:span></text:p>
      <text:p text:style-name="P121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D"/>
        <table:table-column table:style-name="Table1.G"/>
        <table:table-column table:style-name="Table1.H"/>
        <table:table-row table:style-name="Table1.1">
          <table:table-cell table:style-name="Table1.A1" office:value-type="string">
            <text:p text:style-name="P122"/>
            <text:p text:style-name="P123"><text:span text:style-name="T124">Nome</text:span><text:span text:style-name="T124"/></text:p>
          </table:table-cell>
          <table:table-cell table:style-name="Table1.A1" office:value-type="string">
            <text:p text:style-name="P122"/>
            <text:p text:style-name="P124"><text:span text:style-name="T125">Admissão</text:span><text:span text:style-name="T125"/></text:p>
          </table:table-cell>
          <table:table-cell table:style-name="Table1.A1" office:value-type="string">
            <text:p text:style-name="P122"/>
            <text:p text:style-name="P125"><text:span text:style-name="T125">Cargo</text:span><text:span text:style-name="T125"/></text:p>
          </table:table-cell>
          <table:table-cell table:style-name="Table1.A1" office:value-type="string">
            <text:p text:style-name="P122"/>
            <text:p text:style-name="P126"><text:span text:style-name="T125">Vinculo</text:span><text:span text:style-name="T125"/></text:p>
          </table:table-cell>
          <table:table-cell table:style-name="Table1.A1" office:value-type="string">
            <text:p text:style-name="P122"/>
            <text:p text:style-name="P127"><text:span text:style-name="T125">Lotação</text:span><text:span text:style-name="T125"/></text:p>
          </table:table-cell>
          <table:table-cell table:style-name="Table1.A1" office:value-type="string">
            <text:p text:style-name="P128"><text:span text:style-name="T125">Período</text:span><text:span text:style-name="T126"> </text:span><text:span text:style-name="T125">aquisitivo</text:span></text:p>
          </table:table-cell>
          <table:table-cell table:style-name="Table1.A1" office:value-type="string">
            <text:p text:style-name="P129"><text:span text:style-name="T127">Período</text:span><text:span text:style-name="T128"> </text:span><text:span text:style-name="T127">de</text:span><text:span text:style-name="T126"> </text:span><text:span text:style-name="T125">férias</text:span></text:p>
          </table:table-cell>
          <table:table-cell table:style-name="Table1.A1" office:value-type="string">
            <text:p text:style-name="P122"/>
            <text:p text:style-name="P130"><text:span text:style-name="T125">Proc.</text:span><text:span text:style-name="T125"/></text:p>
          </table:table-cell>
        </table:table-row>
        <table:table-row table:style-name="Table1.2">
          <table:table-cell table:style-name="Table1.A1" office:value-type="string">
            <text:p text:style-name="P131"/>
            <text:p text:style-name="P132"><text:span text:style-name="T129">GUILHERME</text:span><text:span text:style-name="T130"> </text:span><text:span text:style-name="T129">ELIZEU</text:span><text:span text:style-name="T131"> </text:span><text:span text:style-name="T132">DALFIOR</text:span></text:p>
          </table:table-cell>
          <table:table-cell table:style-name="Table1.A1" office:value-type="string">
            <text:p text:style-name="P133"/>
            <text:p text:style-name="P134"/>
            <text:p text:style-name="P135"><text:span text:style-name="T133">1/10/2025</text:span><text:span text:style-name="T133"/></text:p>
          </table:table-cell>
          <table:table-cell table:style-name="Table1.A1" office:value-type="string">
            <text:p text:style-name="P131"/>
            <text:p text:style-name="P136"><text:span text:style-name="T134">Gerente</text:span><text:span text:style-name="T135"> </text:span><text:span text:style-name="T134">de</text:span><text:span text:style-name="T136"> </text:span><text:span text:style-name="T134">Mobilidade</text:span><text:span text:style-name="T135"> </text:span><text:span text:style-name="T134">Urbana</text:span></text:p>
          </table:table-cell>
          <table:table-cell table:style-name="Table1.A1" office:value-type="string">
            <text:p text:style-name="P133"/>
            <text:p text:style-name="P134"/>
            <text:p text:style-name="P137"><text:span text:style-name="T133">Comissionado</text:span><text:span text:style-name="T133"/></text:p>
          </table:table-cell>
          <table:table-cell table:style-name="Table1.A1" office:value-type="string">
            <text:p text:style-name="P133"/>
            <text:p text:style-name="P134"/>
            <text:p text:style-name="P138"><text:span text:style-name="T133">SEMDURB</text:span><text:span text:style-name="T133"/></text:p>
          </table:table-cell>
          <table:table-cell table:style-name="Table1.A1" office:value-type="string">
            <text:p text:style-name="P133"/>
            <text:p text:style-name="P134"/>
            <text:p text:style-name="P139"><text:span text:style-name="T133">2025/2026</text:span><text:span text:style-name="T133"/></text:p>
          </table:table-cell>
          <table:table-cell table:style-name="Table1.A1" office:value-type="string">
            <text:p text:style-name="P140"><text:span text:style-name="T129">14/10/2026</text:span><text:span text:style-name="T137"> </text:span><text:span text:style-name="T138">a</text:span></text:p>
            <text:p text:style-name="P141"><text:span text:style-name="T129">28/10/206</text:span><text:span text:style-name="T137"> </text:span><text:span text:style-name="T138">e</text:span></text:p>
            <text:p text:style-name="P142"><text:span text:style-name="T129">04/01/2027</text:span><text:span text:style-name="T137"> </text:span><text:span text:style-name="T138">a</text:span></text:p>
            <text:p text:style-name="P143"><text:span text:style-name="T132">18/01/2027</text:span><text:span text:style-name="T132"/></text:p>
          </table:table-cell>
          <table:table-cell table:style-name="Table1.A1" office:value-type="string">
            <text:p text:style-name="P133"/>
            <text:p text:style-name="P134"/>
            <text:p text:style-name="P144"><text:span text:style-name="T132">62047/2026</text:span><text:span text:style-name="T132"/></text:p>
          </table:table-cell>
        </table:table-row>
      </table:table>
      <text:p text:style-name="P145"/>
      <text:p text:style-name="P146"><text:span text:style-name="T113">Art.</text:span><text:span text:style-name="T139"> </text:span><text:span text:style-name="T113">2º</text:span><text:span text:style-name="T140"> </text:span><text:span text:style-name="T116">Esta</text:span><text:span text:style-name="T141"> </text:span><text:span text:style-name="T116">Portaria</text:span><text:span text:style-name="T141"> </text:span><text:span text:style-name="T116">entrará</text:span><text:span text:style-name="T141"> </text:span><text:span text:style-name="T116">em</text:span><text:span text:style-name="T142"> </text:span><text:span text:style-name="T116">vigor</text:span><text:span text:style-name="T142"> </text:span><text:span text:style-name="T116">na</text:span><text:span text:style-name="T143"> </text:span><text:span text:style-name="T144">data</text:span></text:p>
      <text:p text:style-name="P147"><text:span text:style-name="T116">de</text:span><text:span text:style-name="T144"> </text:span><text:span text:style-name="T116">sua</text:span><text:span text:style-name="T144"> </text:span><text:span text:style-name="T145">publicação.</text:span></text:p>
      <text:p text:style-name="P148"/>
      <text:p text:style-name="P149"/>
      <text:p text:style-name="P150"><text:span text:style-name="T116">Cachoeiro</text:span><text:span text:style-name="T123"> </text:span><text:span text:style-name="T116">de</text:span><text:span text:style-name="T123"> </text:span><text:span text:style-name="T116">Itapemirim/ES,</text:span><text:span text:style-name="T123"> </text:span><text:span text:style-name="T116">25</text:span><text:span text:style-name="T146"> </text:span><text:span text:style-name="T116">de</text:span><text:span text:style-name="T123"> </text:span><text:span text:style-name="T116">agosto</text:span><text:span text:style-name="T123"> </text:span><text:span text:style-name="T116">de</text:span><text:span text:style-name="T123"> </text:span><text:span text:style-name="T145">2026.</text:span></text:p>
      <text:p text:style-name="P148"/>
      <text:p text:style-name="P151"/>
      <text:p text:style-name="P152"><text:span text:style-name="T113">ROGÉRIO</text:span><text:span text:style-name="T147"> </text:span><text:span text:style-name="T113">DA</text:span><text:span text:style-name="T147"> </text:span><text:span text:style-name="T113">SILVA</text:span><text:span text:style-name="T147"> </text:span><text:span text:style-name="T148">ATHAYDE</text:span></text:p>
      <text:p text:style-name="P153"><text:span text:style-name="T113">Secretário</text:span><text:span text:style-name="T114"> </text:span><text:span text:style-name="T113">Municipal</text:span><text:span text:style-name="T149"> </text:span><text:span text:style-name="T113">de</text:span><text:span text:style-name="T114"> </text:span><text:span text:style-name="T148">Administração</text:span></text:p>
      <text:p text:style-name="P154"/>
      <text:p text:style-name="P155"/>
      <text:p text:style-name="P156"/>
      <text:p text:style-name="P157"><text:span text:style-name="T150">PORTARIA</text:span><text:span text:style-name="T151"> </text:span><text:span text:style-name="T150">Nº</text:span><text:span text:style-name="T151"> </text:span><text:span text:style-name="T152">1.806/2026</text:span></text:p>
      <text:p text:style-name="P158"/>
      <text:h text:style-name="P159" text:outline-level="8">DISPÕE SOBRE ACESSO FUNCIONAL <text:span text:style-name="T153">DO</text:span><text:tab/><text:span text:style-name="T154">MAGISTÉRIO</text:span><text:tab/><text:span text:style-name="T154">PÚBLICO MUNICIPAL.</text:span></text:h>
      <text:p text:style-name="P160"/>
      <text:p text:style-name="P161"><text:span text:style-name="T155">A</text:span><text:span text:style-name="T156"> <text:s/></text:span><text:span text:style-name="T157">SECRETÁRIA</text:span><text:span text:style-name="T158"> <text:s/></text:span><text:span text:style-name="T157">MUNICIPAL</text:span><text:span text:style-name="T159"> <text:s/></text:span><text:span text:style-name="T160">DE</text:span></text:p>
      <text:p text:style-name="P162"><text:span text:style-name="T157">EDUCAÇÃO </text:span><text:span text:style-name="T155">de Cachoeiro de Itapemirim, Estado do Espírito Santo, no uso das atribuições que lhe foram conferidas pelo Decreto nº 37.552/2026,</text:span></text:p>
      <text:h text:style-name="P163" text:outline-level="8">RESOLVE:</text:h>
      <text:p text:style-name="P164"/>
      <text:p text:style-name="P165"><text:span text:style-name="T157">Art. 1º </text:span><text:span text:style-name="T155">Autorizar o </text:span><text:span text:style-name="T157">ACESSO</text:span><text:span text:style-name="T161"> </text:span><text:span text:style-name="T157">FUNCIONAL </text:span><text:span text:style-name="T155">dos servidores relacionados em anexo, lotados na</text:span><text:span text:style-name="T162"> </text:span><text:span text:style-name="T155">SEME, nos termos da Lei nº 7.750/2019 e Decreto nº 30.043/2020.</text:span></text:p>
      <text:p text:style-name="P166"/>
      <text:p text:style-name="P167"><text:span text:style-name="T157">Art.</text:span><text:span text:style-name="T163"> </text:span><text:span text:style-name="T157">2º</text:span><text:span text:style-name="T164"> </text:span><text:span text:style-name="T155">Esta Portaria entra em vigor na data de sua publicação.</text:span></text:p>
      <text:p text:style-name="P168"/>
      <text:p text:style-name="P169"/>
      <text:p text:style-name="P170"><text:span text:style-name="T155">Cachoeiro</text:span><text:span text:style-name="T165"> </text:span><text:span text:style-name="T155">de</text:span><text:span text:style-name="T166"> </text:span><text:span text:style-name="T155">Itapemirim/ES,</text:span><text:span text:style-name="T165"> </text:span><text:span text:style-name="T155">25</text:span><text:span text:style-name="T166"> </text:span><text:span text:style-name="T155">de</text:span><text:span text:style-name="T165"> </text:span><text:span text:style-name="T155">agosto</text:span><text:span text:style-name="T166"> </text:span><text:span text:style-name="T155">de</text:span><text:span text:style-name="T166"> </text:span><text:span text:style-name="T167">2026.</text:span></text:p>
      <text:p text:style-name="P168"/>
      <text:p text:style-name="P168"/>
      <text:p text:style-name="P169"/>
      <text:h text:style-name="P171" text:outline-level="8">SIMONE<text:span text:style-name="T154"> </text:span>DE<text:span text:style-name="T154"> </text:span>SOUZA<text:span text:style-name="T168"> </text:span><text:span text:style-name="T154">BEIRIZ</text:span></text:h>
      <text:h text:style-name="P172" text:outline-level="9">Secretária<text:span text:style-name="T169"> </text:span>Municipal<text:span text:style-name="T169"> </text:span>de<text:span text:style-name="T154"> Educação</text:span></text:h>
      <text:p text:style-name="P173"/>
      <text:p text:style-name="P155"/>
      <text:p text:style-name="P155"/>
      <text:p text:style-name="P155"/>
      <text:p text:style-name="P155"/>
      <text:p text:style-name="P155"/>
      <text:p text:style-name="P155"/>
      <text:p text:style-name="P155"/>
      <text:p text:style-name="P155"/>
      <text:p text:style-name="P155"/>
      <text:p text:style-name="P155"/>
      <text:p text:style-name="P174"/>
      <text:p text:style-name="P175"><draw:frame draw:style-name="fr6" draw:name="Image 135" text:anchor-type="char" svg:x="0.4937in" svg:y="-1.848in" svg:width="7.7736in" svg:height="1.3681in" draw:z-index="222"><draw:image xlink:href="Pictures/10000000000009180000019B2F5AA03B.png" xlink:type="simple" xlink:show="embed" xlink:actuate="onLoad" draw:mime-type="image/png"/></draw:frame><text:span text:style-name="T170">RELAÇÃO</text:span><text:span text:style-name="T171"> </text:span><text:span text:style-name="T170">ANEXA A</text:span><text:span text:style-name="T172"> </text:span><text:span text:style-name="T170">PORTARIA</text:span><text:span text:style-name="T171"> </text:span><text:span text:style-name="T170">Nº</text:span><text:span text:style-name="T173"> </text:span><text:span text:style-name="T170">1.806/2026</text:span><text:span text:style-name="T174"> </text:span></text:p>
      <text:p text:style-name="P176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77"><text:span text:style-name="T175">SERVIDORES</text:span><text:span text:style-name="T175"/></text:p>
          </table:table-cell>
          <table:table-cell table:style-name="Table2.A1" office:value-type="string">
            <text:p text:style-name="P178"><text:span text:style-name="T176">ACESSO</text:span><text:span text:style-name="T177"> </text:span><text:span text:style-name="T178">PARA</text:span></text:p>
          </table:table-cell>
          <table:table-cell table:style-name="Table2.A1" office:value-type="string">
            <text:p text:style-name="P179"><text:span text:style-name="T179">A</text:span><text:span text:style-name="T180"> </text:span><text:span text:style-name="T179">PARTIR</text:span><text:span text:style-name="T181"> </text:span><text:span text:style-name="T182">DE</text:span></text:p>
          </table:table-cell>
          <table:table-cell table:style-name="Table2.A1" office:value-type="string">
            <text:p text:style-name="P180"><text:span text:style-name="T183">PROC.Nº</text:span><text:span text:style-name="T183"/></text:p>
          </table:table-cell>
        </table:table-row>
        <table:table-row table:style-name="Table2.2">
          <table:table-cell table:style-name="Table2.A1" office:value-type="string">
            <text:p text:style-name="P181"><text:span text:style-name="T184">ANDRÉIA</text:span><text:span text:style-name="T185"> </text:span><text:span text:style-name="T184">GUIMARÃES</text:span><text:span text:style-name="T186"> </text:span><text:span text:style-name="T187">DOS</text:span><text:span text:style-name="T185"> </text:span><text:span text:style-name="T187">REIS</text:span></text:p>
          </table:table-cell>
          <table:table-cell table:style-name="Table2.A1" office:value-type="string">
            <text:p text:style-name="P182"><text:span text:style-name="T188">Professor PEB B,</text:span><text:span text:style-name="T189"> </text:span><text:span text:style-name="T188">Habilitação:</text:span><text:span text:style-name="T190"> </text:span><text:span text:style-name="T188">Especialização,</text:span><text:span text:style-name="T191"> </text:span><text:span text:style-name="T188">Grupo</text:span><text:span text:style-name="T192"> </text:span><text:span text:style-name="T193">V,</text:span></text:p>
            <text:p text:style-name="P183"><text:span text:style-name="T176">Nível</text:span><text:span text:style-name="T178"> </text:span><text:span text:style-name="T194">I,</text:span><text:span text:style-name="T195"> </text:span><text:span text:style-name="T176">Referência</text:span><text:span text:style-name="T177"> </text:span><text:span text:style-name="T196">A</text:span></text:p>
          </table:table-cell>
          <table:table-cell table:style-name="Table2.A1" office:value-type="string">
            <text:p text:style-name="P184"/>
            <text:p text:style-name="P185"><text:span text:style-name="T197">01/09/2026</text:span><text:span text:style-name="T197"/></text:p>
          </table:table-cell>
          <table:table-cell table:style-name="Table2.A1" office:value-type="string">
            <text:p text:style-name="P186"/>
            <text:p text:style-name="P187"><text:span text:style-name="T198">68695/2025</text:span><text:span text:style-name="T198"/></text:p>
          </table:table-cell>
        </table:table-row>
        <table:table-row table:style-name="Table2.2">
          <table:table-cell table:style-name="Table2.A1" office:value-type="string">
            <text:p text:style-name="P188"><text:span text:style-name="T187">ARIANA</text:span><text:span text:style-name="T199"> </text:span><text:span text:style-name="T187">DE</text:span><text:span text:style-name="T200"> </text:span><text:span text:style-name="T187">OLIVEIRA</text:span><text:span text:style-name="T186"> </text:span><text:span text:style-name="T184">DUARTE</text:span></text:p>
          </table:table-cell>
          <table:table-cell table:style-name="Table2.A1" office:value-type="string">
            <text:p text:style-name="P189"><text:span text:style-name="T201">Professor</text:span><text:span text:style-name="T202"> </text:span><text:span text:style-name="T201">PEB</text:span><text:span text:style-name="T203"> </text:span><text:span text:style-name="T204">A,</text:span></text:p>
            <text:p text:style-name="P190"><text:span text:style-name="T188">Habilitação:</text:span><text:span text:style-name="T205"> </text:span><text:span text:style-name="T188">Especialização,</text:span><text:span text:style-name="T206"> </text:span><text:span text:style-name="T188">Grupo</text:span><text:span text:style-name="T207"> </text:span><text:span text:style-name="T208">V</text:span><text:span text:style-name="T209">,</text:span></text:p>
            <text:p text:style-name="P191"><text:span text:style-name="T201">Nível</text:span><text:span text:style-name="T210"> </text:span><text:span text:style-name="T201">I,</text:span><text:span text:style-name="T211"> </text:span><text:span text:style-name="T201">Referência</text:span><text:span text:style-name="T212"> </text:span><text:span text:style-name="T213">A</text:span></text:p>
          </table:table-cell>
          <table:table-cell table:style-name="Table2.A1" office:value-type="string">
            <text:p text:style-name="P192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194"/>
            <text:p text:style-name="P195"><text:span text:style-name="T198">78429/2025</text:span><text:span text:style-name="T198"/></text:p>
          </table:table-cell>
        </table:table-row>
        <table:table-row table:style-name="Table2.4">
          <table:table-cell table:style-name="Table2.A1" office:value-type="string">
            <text:p text:style-name="P196"><text:span text:style-name="T179">CAMILA GOMES</text:span><text:span text:style-name="T214"> </text:span><text:span text:style-name="T179">LOBATO</text:span><text:span text:style-name="T215"> </text:span><text:span text:style-name="T179">STURIÃO</text:span></text:p>
          </table:table-cell>
          <table:table-cell table:style-name="Table2.A1" office:value-type="string">
            <text:p text:style-name="P197"><text:span text:style-name="T201">Professor</text:span><text:span text:style-name="T216"> </text:span><text:span text:style-name="T201">PEB B,</text:span><text:span text:style-name="T217"> </text:span><text:span text:style-name="T201">Habilitação:</text:span><text:span text:style-name="T218"> </text:span><text:span text:style-name="T219">Mestrado</text:span><text:span text:style-name="T220"> </text:span><text:span text:style-name="T201">Grupo </text:span><text:span text:style-name="T221">VI,</text:span><text:span text:style-name="T222"> </text:span><text:span text:style-name="T201">Nível I,</text:span><text:span text:style-name="T223"> </text:span><text:span text:style-name="T201">Referência</text:span><text:span text:style-name="T223"> </text:span><text:span text:style-name="T176">A</text:span></text:p>
          </table:table-cell>
          <table:table-cell table:style-name="Table2.A1" office:value-type="string">
            <text:p text:style-name="P198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199"/>
            <text:p text:style-name="P200"><text:span text:style-name="T198">65758/2025</text:span><text:span text:style-name="T198"/></text:p>
          </table:table-cell>
        </table:table-row>
        <table:table-row table:style-name="Table2.5">
          <table:table-cell table:style-name="Table2.A1" office:value-type="string">
            <text:p text:style-name="P201"><text:span text:style-name="T176">CARINA GOMES</text:span><text:span text:style-name="T186"> </text:span><text:span text:style-name="T184">GIOVANELLI</text:span></text:p>
          </table:table-cell>
          <table:table-cell table:style-name="Table2.A1" office:value-type="string">
            <text:p text:style-name="P202"><text:span text:style-name="T188">Professor PEB B,</text:span><text:span text:style-name="T189"> </text:span><text:span text:style-name="T188">Habilitação:</text:span><text:span text:style-name="T224"> </text:span><text:span text:style-name="T188">Especialização,</text:span><text:span text:style-name="T225"> </text:span><text:span text:style-name="T188">Grupo</text:span><text:span text:style-name="T226"> </text:span><text:span text:style-name="T193">V,</text:span></text:p>
            <text:p text:style-name="P203"><text:span text:style-name="T188">Nível</text:span><text:span text:style-name="T227"> </text:span><text:span text:style-name="T188">I,</text:span><text:span text:style-name="T228"> </text:span><text:span text:style-name="T188">R</text:span><text:span text:style-name="T229">efe</text:span><text:span text:style-name="T188">r</text:span><text:span text:style-name="T229">ê</text:span><text:span text:style-name="T188">n</text:span><text:span text:style-name="T230">c</text:span><text:span text:style-name="T188">i</text:span><text:span text:style-name="T229">a</text:span><text:span text:style-name="T231"> </text:span><text:span text:style-name="T232">A</text:span></text:p>
          </table:table-cell>
          <table:table-cell table:style-name="Table2.A1" office:value-type="string">
            <text:p text:style-name="P198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04"/>
            <text:p text:style-name="P205"><text:span text:style-name="T198">68208/2025</text:span><text:span text:style-name="T198"/></text:p>
          </table:table-cell>
        </table:table-row>
        <table:table-row table:style-name="Table2.6">
          <table:table-cell table:style-name="Table2.A1" office:value-type="string">
            <text:p text:style-name="P206"/>
            <text:p text:style-name="P207"><text:span text:style-name="T187">DANIELLA</text:span><text:span text:style-name="T233"> </text:span><text:span text:style-name="T187">PLAZZI</text:span><text:span text:style-name="T200"> </text:span><text:span text:style-name="T184">GRILLO</text:span></text:p>
          </table:table-cell>
          <table:table-cell table:style-name="Table2.A1" office:value-type="string">
            <text:p text:style-name="P208"><text:span text:style-name="T201">Professor PEB </text:span><text:span text:style-name="T219">C,</text:span><text:span text:style-name="T220"> </text:span><text:span text:style-name="T201">Disciplina</text:span><text:span text:style-name="T216"> </text:span><text:span text:style-name="T219">de </text:span><text:span text:style-name="T201">Educação Física,</text:span></text:p>
            <text:p text:style-name="P209"><text:span text:style-name="T188">Habilitação:</text:span><text:span text:style-name="T234"> </text:span><text:span text:style-name="T188">Especialização,</text:span><text:span text:style-name="T189"> </text:span><text:span text:style-name="T188">Grupo</text:span><text:span text:style-name="T192"> </text:span><text:span text:style-name="T193">V,</text:span><text:span text:style-name="T235"> </text:span><text:span text:style-name="T188">Nível</text:span><text:span text:style-name="T236"> </text:span><text:span text:style-name="T188">I,</text:span><text:span text:style-name="T237"> </text:span><text:span text:style-name="T188">Referência</text:span><text:span text:style-name="T238"> </text:span><text:span text:style-name="T188">A</text:span></text:p>
          </table:table-cell>
          <table:table-cell table:style-name="Table2.A1" office:value-type="string">
            <text:p text:style-name="P210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11"/>
            <text:p text:style-name="P212"><text:span text:style-name="T197">91467/2025</text:span><text:span text:style-name="T197"/></text:p>
            <text:p text:style-name="P213"><text:span text:style-name="T198">90682/2025</text:span><text:span text:style-name="T198"/></text:p>
          </table:table-cell>
        </table:table-row>
        <table:table-row table:style-name="Table2.7">
          <table:table-cell table:style-name="Table2.A1" office:value-type="string">
            <text:p text:style-name="P214"/>
            <text:p text:style-name="P215"><text:span text:style-name="T179">DENIZE</text:span><text:span text:style-name="T239"> </text:span><text:span text:style-name="T179">GOMES</text:span><text:span text:style-name="T214"> </text:span><text:span text:style-name="T179">DUARTE</text:span><text:span text:style-name="T182"> </text:span><text:span text:style-name="T240">COSTA</text:span></text:p>
          </table:table-cell>
          <table:table-cell table:style-name="Table2.A1" office:value-type="string">
            <text:p text:style-name="P216"><text:span text:style-name="T201">Professor</text:span><text:span text:style-name="T241"> </text:span><text:span text:style-name="T201">PEB</text:span><text:span text:style-name="T242"> </text:span><text:span text:style-name="T243">e,</text:span></text:p>
            <text:p text:style-name="P217"><text:span text:style-name="T176">Disciplina</text:span><text:span text:style-name="T244"> </text:span><text:span text:style-name="T176">de Ciências,</text:span><text:span text:style-name="T245"> </text:span><text:span text:style-name="T201">Habilitação:</text:span><text:span text:style-name="T223"> </text:span><text:span text:style-name="T201">Mestrado, Grupo </text:span><text:span text:style-name="T246">VI,</text:span><text:span text:style-name="T247"> </text:span><text:span text:style-name="T219">Nível </text:span><text:span text:style-name="T201">I,</text:span><text:span text:style-name="T223"> </text:span><text:span text:style-name="T201">Referência</text:span><text:span text:style-name="T223"> </text:span><text:span text:style-name="T201">A</text:span></text:p>
          </table:table-cell>
          <table:table-cell table:style-name="Table2.A1" office:value-type="string">
            <text:p text:style-name="P218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19"/>
            <text:p text:style-name="P220"><text:span text:style-name="T248">59712/2025</text:span><text:span text:style-name="T248"/></text:p>
          </table:table-cell>
        </table:table-row>
        <table:table-row table:style-name="Table2.4">
          <table:table-cell table:style-name="Table2.A1" office:value-type="string">
            <text:p text:style-name="P221"><text:span text:style-name="T179">DILMARA DOS</text:span><text:span text:style-name="T175"> </text:span><text:span text:style-name="T179">SANTOS</text:span><text:span text:style-name="T214"> </text:span><text:span text:style-name="T175">VERMELHO</text:span></text:p>
          </table:table-cell>
          <table:table-cell table:style-name="Table2.A1" office:value-type="string">
            <text:p text:style-name="P222"><text:span text:style-name="T188">Professor PEB B,</text:span><text:span text:style-name="T189"> </text:span><text:span text:style-name="T188">Habilitação:</text:span><text:span text:style-name="T190"> </text:span><text:span text:style-name="T188">Especialização,</text:span><text:span text:style-name="T206"> </text:span><text:span text:style-name="T188">Grupo</text:span><text:span text:style-name="T192"> </text:span><text:span text:style-name="T249">V,</text:span></text:p>
            <text:p text:style-name="P223"><text:span text:style-name="T201">Nível</text:span><text:span text:style-name="T210"> </text:span><text:span text:style-name="T201">I,</text:span><text:span text:style-name="T211"> </text:span><text:span text:style-name="T201">Referência</text:span><text:span text:style-name="T250"> </text:span><text:span text:style-name="T251">A</text:span></text:p>
          </table:table-cell>
          <table:table-cell table:style-name="Table2.A1" office:value-type="string">
            <text:p text:style-name="P224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25"/>
            <text:p text:style-name="P226"><text:span text:style-name="T198">65928/2025</text:span><text:span text:style-name="T198"/></text:p>
          </table:table-cell>
        </table:table-row>
        <table:table-row table:style-name="Table2.2">
          <table:table-cell table:style-name="Table2.A1" office:value-type="string">
            <text:p text:style-name="P227"><text:span text:style-name="T179">ELAINE CRISTINA DE</text:span><text:span text:style-name="T214"> </text:span><text:span text:style-name="T179">ALMEIDA PORTO</text:span><text:span text:style-name="T214"> </text:span><text:span text:style-name="T175">ORNELAS</text:span></text:p>
          </table:table-cell>
          <table:table-cell table:style-name="Table2.A1" office:value-type="string">
            <text:p text:style-name="P228"><text:span text:style-name="T188">Professor</text:span><text:span text:style-name="T225"> </text:span><text:span text:style-name="T188">PEB</text:span><text:span text:style-name="T192"> </text:span><text:span text:style-name="T229">C</text:span><text:span text:style-name="T252"> </text:span><text:span text:style-name="T188">-</text:span><text:span text:style-name="T225"> </text:span><text:span text:style-name="T188">Disciplina</text:span><text:span text:style-name="T253"> </text:span><text:span text:style-name="T188">de</text:span><text:span text:style-name="T192"> </text:span><text:span text:style-name="T188">Ensino</text:span><text:span text:style-name="T189"> </text:span><text:span text:style-name="T188">Religioso,</text:span><text:span text:style-name="T254"> </text:span><text:span text:style-name="T188">Habilitação:</text:span><text:span text:style-name="T255"> </text:span><text:span text:style-name="T188">Especialização,</text:span><text:span text:style-name="T189"> </text:span><text:span text:style-name="T188">Grupo </text:span><text:span text:style-name="T249">V, </text:span><text:span text:style-name="T188">Nível I,</text:span><text:span text:style-name="T189"> </text:span><text:span text:style-name="T188">Referência</text:span><text:span text:style-name="T256"> </text:span><text:span text:style-name="T229">A</text:span></text:p>
          </table:table-cell>
          <table:table-cell table:style-name="Table2.A1" office:value-type="string">
            <text:p text:style-name="P224"/>
            <text:p text:style-name="P185"><text:span text:style-name="T197">01/09/2026</text:span><text:span text:style-name="T197"/></text:p>
          </table:table-cell>
          <table:table-cell table:style-name="Table2.A1" office:value-type="string">
            <text:p text:style-name="P229"/>
            <text:p text:style-name="P230"><text:span text:style-name="T198">29488/2025</text:span><text:span text:style-name="T198"/></text:p>
          </table:table-cell>
        </table:table-row>
        <table:table-row table:style-name="Table2.2">
          <table:table-cell table:style-name="Table2.A1" office:value-type="string">
            <text:p text:style-name="P231"><text:span text:style-name="T187">FABIANA</text:span><text:span text:style-name="T257"> </text:span><text:span text:style-name="T187">DE</text:span><text:span text:style-name="T258"> </text:span><text:span text:style-name="T187">OLIVEIRA</text:span><text:span text:style-name="T186"> </text:span><text:span text:style-name="T184">TEIXEIRA</text:span></text:p>
          </table:table-cell>
          <table:table-cell table:style-name="Table2.A1" office:value-type="string">
            <text:p text:style-name="P232"><text:span text:style-name="T188">Professor PEB</text:span><text:span text:style-name="T206"> </text:span><text:span text:style-name="T188">C</text:span><text:span text:style-name="T206"> </text:span><text:span text:style-name="T188">-</text:span><text:span text:style-name="T190"> </text:span><text:span text:style-name="T188">Disciplina </text:span><text:span text:style-name="T229">de</text:span><text:span text:style-name="T259"> </text:span><text:span text:style-name="T229">Inglês,</text:span><text:span text:style-name="T260"> </text:span><text:span text:style-name="T188">Habilitação:</text:span><text:span text:style-name="T189"> </text:span><text:span text:style-name="T188">Especialização, Grupo</text:span><text:span text:style-name="T254"> </text:span><text:span text:style-name="T249">V,</text:span><text:span text:style-name="T261"> </text:span><text:span text:style-name="T188">Nível I,</text:span><text:span text:style-name="T189"> </text:span><text:span text:style-name="T188">Referência</text:span><text:span text:style-name="T189"> </text:span><text:span text:style-name="T229">A</text:span></text:p>
          </table:table-cell>
          <table:table-cell table:style-name="Table2.A1" office:value-type="string">
            <text:p text:style-name="P233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34"/>
            <text:p text:style-name="P195"><text:span text:style-name="T198">71742/2025</text:span><text:span text:style-name="T198"/></text:p>
          </table:table-cell>
        </table:table-row>
        <table:table-row table:style-name="Table2.2">
          <table:table-cell table:style-name="Table2.A1" office:value-type="string">
            <text:p text:style-name="P235"><text:span text:style-name="T187">GABRIELA</text:span><text:span text:style-name="T199"> </text:span><text:span text:style-name="T187">VIEIRA</text:span><text:span text:style-name="T186"> </text:span><text:span text:style-name="T187">DE OLIVEIRA</text:span></text:p>
          </table:table-cell>
          <table:table-cell table:style-name="Table2.A1" office:value-type="string">
            <text:p text:style-name="P236"><text:span text:style-name="T188">Professor PEB D,</text:span><text:span text:style-name="T189"> </text:span><text:span text:style-name="T188">Habilitação:</text:span><text:span text:style-name="T262"> </text:span><text:span text:style-name="T229">Mestrado, </text:span><text:span text:style-name="T188">Grupo</text:span><text:span text:style-name="T192"> </text:span><text:span text:style-name="T193">VI,</text:span></text:p>
            <text:p text:style-name="P203"><text:span text:style-name="T201">Nível</text:span><text:span text:style-name="T210"> </text:span><text:span text:style-name="T201">I,</text:span><text:span text:style-name="T211"> </text:span><text:span text:style-name="T201">Referência</text:span><text:span text:style-name="T250"> </text:span><text:span text:style-name="T213">A</text:span></text:p>
          </table:table-cell>
          <table:table-cell table:style-name="Table2.A1" office:value-type="string">
            <text:p text:style-name="P237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38"/>
            <text:p text:style-name="P239"><text:span text:style-name="T198">8882/2026</text:span><text:span text:style-name="T198"/></text:p>
          </table:table-cell>
        </table:table-row>
        <table:table-row table:style-name="Table2.2">
          <table:table-cell table:style-name="Table2.A1" office:value-type="string">
            <text:p text:style-name="P240"/>
            <text:p text:style-name="P241"><text:span text:style-name="T179">JACIARA</text:span><text:span text:style-name="T263"> </text:span><text:span text:style-name="T179">LUZ</text:span><text:span text:style-name="T264"> </text:span><text:span text:style-name="T179">DE</text:span><text:span text:style-name="T264"> </text:span><text:span text:style-name="T175">SOUZA</text:span></text:p>
          </table:table-cell>
          <table:table-cell table:style-name="Table2.A1" office:value-type="string">
            <text:p text:style-name="P242"><text:span text:style-name="T188">Professor PEB B,</text:span><text:span text:style-name="T189"> </text:span><text:span text:style-name="T188">Habilitação:</text:span><text:span text:style-name="T224"> </text:span><text:span text:style-name="T188">Especialização,</text:span><text:span text:style-name="T225"> </text:span><text:span text:style-name="T188">Grupo</text:span><text:span text:style-name="T226"> </text:span><text:span text:style-name="T193">V,</text:span></text:p>
            <text:p text:style-name="P183"><text:span text:style-name="T176">Nível</text:span><text:span text:style-name="T178"> </text:span><text:span text:style-name="T194">I,</text:span><text:span text:style-name="T195"> </text:span><text:span text:style-name="T176">Referência</text:span><text:span text:style-name="T177"> </text:span><text:span text:style-name="T196">A</text:span></text:p>
          </table:table-cell>
          <table:table-cell table:style-name="Table2.A1" office:value-type="string">
            <text:p text:style-name="P233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34"/>
            <text:p text:style-name="P195"><text:span text:style-name="T198">87906/2025</text:span><text:span text:style-name="T198"/></text:p>
          </table:table-cell>
        </table:table-row>
        <table:table-row table:style-name="Table2.13">
          <table:table-cell table:style-name="Table2.A1" office:value-type="string">
            <text:p text:style-name="P243"/>
            <text:p text:style-name="P244"><text:span text:style-name="T179">LARISSA</text:span><text:span text:style-name="T182"> </text:span><text:span text:style-name="T179">SOARES</text:span><text:span text:style-name="T214"> </text:span><text:span text:style-name="T179">DE SOUZA</text:span></text:p>
          </table:table-cell>
          <table:table-cell table:style-name="Table2.A1" office:value-type="string">
            <text:p text:style-name="P245"><text:span text:style-name="T201">Professor</text:span><text:span text:style-name="T223"> </text:span><text:span text:style-name="T201">PEB B,</text:span><text:span text:style-name="T223"> </text:span><text:span text:style-name="T201">Habilitação:</text:span><text:span text:style-name="T223"> </text:span><text:span text:style-name="T201">Especialização,</text:span><text:span text:style-name="T223"> </text:span><text:span text:style-name="T201">Grupo</text:span><text:span text:style-name="T265"> </text:span><text:span text:style-name="T246">V, </text:span><text:span text:style-name="T201">Nível I,</text:span><text:span text:style-name="T266"> </text:span><text:span text:style-name="T201">Referência</text:span><text:span text:style-name="T267"> </text:span><text:span text:style-name="T176">A</text:span></text:p>
          </table:table-cell>
          <table:table-cell table:style-name="Table2.A1" office:value-type="string">
            <text:p text:style-name="P246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47"/>
            <text:p text:style-name="P248"><text:span text:style-name="T197">15006/2026</text:span><text:span text:style-name="T197"/></text:p>
            <text:p text:style-name="P249"><text:span text:style-name="T268">18125</text:span><text:span text:style-name="T269"> </text:span><text:span text:style-name="T270">/</text:span><text:span text:style-name="T271"> </text:span><text:span text:style-name="T272">2026</text:span></text:p>
          </table:table-cell>
        </table:table-row>
        <table:table-row table:style-name="Table2.14">
          <table:table-cell table:style-name="Table2.A1" office:value-type="string">
            <text:p text:style-name="P250"/>
            <text:p text:style-name="P251"><text:span text:style-name="T175">LUCAS</text:span><text:span text:style-name="T273"> </text:span><text:span text:style-name="T175">FURTADO</text:span><text:span text:style-name="T214"> </text:span><text:span text:style-name="T175">DOMINGOS</text:span></text:p>
          </table:table-cell>
          <table:table-cell table:style-name="Table2.A1" office:value-type="string">
            <text:p text:style-name="P252"><text:span text:style-name="T201">Professor</text:span><text:span text:style-name="T223"> </text:span><text:span text:style-name="T201">PEB </text:span><text:span text:style-name="T219">C,</text:span><text:span text:style-name="T220"> </text:span><text:span text:style-name="T201">Disciplina</text:span><text:span text:style-name="T216"> </text:span><text:span text:style-name="T219">de </text:span><text:span text:style-name="T201">Educação Física,</text:span></text:p>
            <text:p text:style-name="P253"><text:span text:style-name="T188">Habilitação:</text:span><text:span text:style-name="T189"> </text:span><text:span text:style-name="T229">Mestrado,</text:span><text:span text:style-name="T260"> </text:span><text:span text:style-name="T188">Grupo</text:span><text:span text:style-name="T192"> </text:span><text:span text:style-name="T193">VI,</text:span><text:span text:style-name="T274"> </text:span><text:span text:style-name="T188">Nível</text:span><text:span text:style-name="T191"> </text:span><text:span text:style-name="T188">I,</text:span><text:span text:style-name="T275"> </text:span><text:span text:style-name="T188">Referência</text:span><text:span text:style-name="T205"> </text:span><text:span text:style-name="T179">A</text:span></text:p>
          </table:table-cell>
          <table:table-cell table:style-name="Table2.A1" office:value-type="string">
            <text:p text:style-name="P254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255"/>
            <text:p text:style-name="P256"><text:span text:style-name="T198">40653/2025</text:span><text:span text:style-name="T198"/></text:p>
          </table:table-cell>
        </table:table-row>
        <table:table-row table:style-name="Table2.2">
          <table:table-cell table:style-name="Table2.A1" office:value-type="string">
            <text:p text:style-name="P257"><text:span text:style-name="T179">LUCIANA RODRIGUES</text:span><text:span text:style-name="T214"> </text:span><text:span text:style-name="T175">BARBOSA</text:span></text:p>
          </table:table-cell>
          <table:table-cell table:style-name="Table2.A1" office:value-type="string">
            <text:p text:style-name="P258"><text:span text:style-name="T188">Professor PEB B</text:span><text:span text:style-name="T230">,</text:span><text:span text:style-name="T276"> </text:span><text:span text:style-name="T188">Habilitação:</text:span><text:span text:style-name="T190"> </text:span><text:span text:style-name="T188">Especialização,</text:span><text:span text:style-name="T206"> </text:span><text:span text:style-name="T188">Grupo</text:span><text:span text:style-name="T192"> </text:span><text:span text:style-name="T249">V,</text:span></text:p>
            <text:p text:style-name="P259"><text:span text:style-name="T176">Nível</text:span><text:span text:style-name="T178"> </text:span><text:span text:style-name="T176">I,</text:span><text:span text:style-name="T277"> </text:span><text:span text:style-name="T176">Referência</text:span><text:span text:style-name="T177"> </text:span><text:span text:style-name="T196">A</text:span></text:p>
          </table:table-cell>
          <table:table-cell table:style-name="Table2.A1" office:value-type="string">
            <text:p text:style-name="P260"/>
            <text:p text:style-name="P193"><text:span text:style-name="T197">01/09/2026</text:span><text:span text:style-name="T197"/></text:p>
          </table:table-cell>
          <table:table-cell table:style-name="Table2.A1" office:value-type="string">
            <text:p text:style-name="P184"/>
            <text:p text:style-name="P261"><text:span text:style-name="T198">88828/2025</text:span><text:span text:style-name="T198"/></text:p>
          </table:table-cell>
        </table:table-row>
      </table:table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3"/>
      <text:p text:style-name="P264"><draw:frame draw:style-name="fr10" draw:name="Image 136" text:anchor-type="char" svg:x="3.7965in" svg:y="-0.2945in" svg:width="0.6945in" svg:height="0.6138in" draw:z-index="18"><draw:image xlink:href="Pictures/10000000000000D0000000B830B1DD11.jpg" xlink:type="simple" xlink:show="embed" xlink:actuate="onLoad" draw:mime-type="image/jpeg"/></draw:frame><text:span text:style-name="T278">D</text:span><text:span text:style-name="T279">.</text:span><text:span text:style-name="T278">O</text:span><text:span text:style-name="T279">.</text:span><text:span text:style-name="T280"> </text:span><text:span text:style-name="T278">PREFEITURA</text:span><text:span text:style-name="T281"> </text:span><text:span text:style-name="T278">MUNICIPAL</text:span><text:span text:style-name="T282"> </text:span><text:span text:style-name="T278">DE</text:span><text:span text:style-name="T283"> </text:span><text:span text:style-name="T284">CACHOEIRO</text:span><text:span text:style-name="T278"><text:tab/></text:span><text:span text:style-name="T285">10</text:span></text:p>
      <text:p text:style-name="P265"/>
      <text:p text:style-name="P266"/>
      <text:p text:style-name="P266"/>
      <text:p text:style-name="P266"/>
      <text:p text:style-name="P266"/>
      <text:p text:style-name="P266"/>
      <text:p text:style-name="P266"/>
      <text:p text:style-name="P266"/>
      <text:p text:style-name="P266"/>
      <text:p text:style-name="P266"/>
      <text:p text:style-name="P266"/>
      <text:p text:style-name="P266"/>
      <text:p text:style-name="P267"/>
      <text:h text:style-name="P268" text:outline-level="7"><draw:frame draw:style-name="fr6" draw:name="Image 137" text:anchor-type="char" svg:x="0.4937in" svg:y="-2.0453in" svg:width="7.7736in" svg:height="1.3681in" draw:z-index="213"><draw:image xlink:href="Pictures/10000000000009180000019B2F5AA03B.png" xlink:type="simple" xlink:show="embed" xlink:actuate="onLoad" draw:mime-type="image/png"/></draw:frame><text:span text:style-name="T286">RELAÇÃO</text:span><text:span text:style-name="T287"> </text:span><text:span text:style-name="T286">ANEXA</text:span><text:span text:style-name="T288"> </text:span><text:span text:style-name="T286">A</text:span><text:span text:style-name="T289"> </text:span><text:span text:style-name="T286">PORTARIA</text:span><text:span text:style-name="T290"> </text:span><text:span text:style-name="T286">Nº</text:span><text:span text:style-name="T291"> </text:span><text:span text:style-name="T292">1.806/2026</text:span><text:span text:style-name="T293"> </text:span></text:h>
      <text:p text:style-name="P269"/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270"><text:span text:style-name="T294">SERVIDORES</text:span><text:span text:style-name="T294"/></text:p>
          </table:table-cell>
          <table:table-cell table:style-name="Table3.A1" office:value-type="string">
            <text:p text:style-name="P271"><text:span text:style-name="T295">ACESSO</text:span><text:span text:style-name="T296"> </text:span><text:span text:style-name="T297">PARA</text:span></text:p>
          </table:table-cell>
          <table:table-cell table:style-name="Table3.A1" office:value-type="string">
            <text:p text:style-name="P272"><text:span text:style-name="T298">A</text:span><text:span text:style-name="T299"> </text:span><text:span text:style-name="T298">PARTIR</text:span><text:span text:style-name="T300"> </text:span><text:span text:style-name="T301">DE</text:span></text:p>
          </table:table-cell>
          <table:table-cell table:style-name="Table3.A1" office:value-type="string">
            <text:p text:style-name="P273"><text:span text:style-name="T302">PROC.Nº</text:span><text:span text:style-name="T302"/></text:p>
          </table:table-cell>
        </table:table-row>
        <table:table-row table:style-name="Table3.2">
          <table:table-cell table:style-name="Table3.A1" office:value-type="string">
            <text:p text:style-name="P274"><text:span text:style-name="T303">MARIA</text:span><text:span text:style-name="T304"> </text:span><text:span text:style-name="T303">DE</text:span><text:span text:style-name="T305"> </text:span><text:span text:style-name="T303">FÁTIMA</text:span><text:span text:style-name="T306"> </text:span><text:span text:style-name="T303">SILVA</text:span><text:span text:style-name="T306"> </text:span><text:span text:style-name="T303">NERY</text:span><text:span text:style-name="T306"> </text:span><text:span text:style-name="T303">DOS</text:span><text:span text:style-name="T306"> </text:span><text:span text:style-name="T303">SANTOS</text:span></text:p>
          </table:table-cell>
          <table:table-cell table:style-name="Table3.A1" office:value-type="string">
            <text:p text:style-name="P275"><text:span text:style-name="T307">Professor PEB </text:span><text:span text:style-name="T219">e</text:span><text:span text:style-name="T220"> </text:span><text:span text:style-name="T308">-</text:span><text:span text:style-name="T309"> </text:span><text:span text:style-name="T310">Disciplina</text:span><text:span text:style-name="T311"> </text:span><text:span text:style-name="T194">de Matemática,</text:span><text:span text:style-name="T312"> </text:span><text:span text:style-name="T307">Habilitação:</text:span><text:span text:style-name="T313"> </text:span><text:span text:style-name="T307">E</text:span><text:span text:style-name="T219">specia</text:span><text:span text:style-name="T307">li</text:span><text:span text:style-name="T219">z</text:span><text:span text:style-name="T314">_</text:span><text:span text:style-name="T219">ação,</text:span></text:p>
          </table:table-cell>
          <table:table-cell table:style-name="Table3.A1" office:value-type="string">
            <text:p text:style-name="P198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199"/>
            <text:p text:style-name="P200"><text:span text:style-name="T198">66005/2025</text:span><text:span text:style-name="T198"/></text:p>
          </table:table-cell>
        </table:table-row>
        <table:table-row table:style-name="Table3.3">
          <table:table-cell table:style-name="Table3.A1" office:value-type="string">
            <text:p text:style-name="P276"><text:span text:style-name="T298">MICHELLY RODRIGUES</text:span><text:span text:style-name="T316"> </text:span><text:span text:style-name="T317">COSTA</text:span></text:p>
          </table:table-cell>
          <table:table-cell table:style-name="Table3.A1" office:value-type="string">
            <text:p text:style-name="P277"><text:span text:style-name="T318">Professor</text:span><text:span text:style-name="T319"> </text:span><text:span text:style-name="T318">PEB</text:span><text:span text:style-name="T320"> </text:span><text:span text:style-name="T229">A,</text:span><text:span text:style-name="T252"> </text:span><text:span text:style-name="T321">Habilitação:</text:span><text:span text:style-name="T322"> </text:span><text:span text:style-name="T321">Especialização, </text:span><text:span text:style-name="T318">Grupo V,</text:span><text:span text:style-name="T323"> </text:span><text:span text:style-name="T318">Nível I,</text:span><text:span text:style-name="T323"> </text:span><text:span text:style-name="T321">Referência</text:span><text:span text:style-name="T324"> </text:span><text:span text:style-name="T318">A</text:span></text:p>
          </table:table-cell>
          <table:table-cell table:style-name="Table3.A1" office:value-type="string">
            <text:p text:style-name="P198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204"/>
            <text:p text:style-name="P195"><text:span text:style-name="T198">87630/2025</text:span><text:span text:style-name="T198"/></text:p>
          </table:table-cell>
        </table:table-row>
        <table:table-row table:style-name="Table3.3">
          <table:table-cell table:style-name="Table3.A1" office:value-type="string">
            <text:p text:style-name="P278"><text:span text:style-name="T303">MIRLANE</text:span><text:span text:style-name="T325"> </text:span><text:span text:style-name="T303">DA</text:span><text:span text:style-name="T326"> </text:span><text:span text:style-name="T303">SILVA</text:span><text:span text:style-name="T306"> </text:span><text:span text:style-name="T327">BENEVIDES</text:span></text:p>
          </table:table-cell>
          <table:table-cell table:style-name="Table3.A1" office:value-type="string">
            <text:p text:style-name="P279"><text:span text:style-name="T308">Professor</text:span><text:span text:style-name="T309"> </text:span><text:span text:style-name="T308">PEB A, </text:span><text:span text:style-name="T307">Habilitação:</text:span><text:span text:style-name="T328"> </text:span><text:span text:style-name="T295">Especialização,</text:span><text:span text:style-name="T329"> </text:span><text:span text:style-name="T310">Grupo</text:span><text:span text:style-name="T330"> </text:span><text:span text:style-name="T194">V,</text:span><text:span text:style-name="T331"> </text:span><text:span text:style-name="T310">Nível</text:span><text:span text:style-name="T330"> </text:span><text:span text:style-name="T310">I,</text:span><text:span text:style-name="T311"> </text:span><text:span text:style-name="T308">Referência</text:span><text:span text:style-name="T332"> </text:span><text:span text:style-name="T308">A</text:span></text:p>
          </table:table-cell>
          <table:table-cell table:style-name="Table3.A1" office:value-type="string">
            <text:p text:style-name="P280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281"><text:span text:style-name="T315">60784/2025</text:span><text:span text:style-name="T315"/></text:p>
            <text:p text:style-name="P282"><text:span text:style-name="T333">22564/2026</text:span><text:span text:style-name="T333"/></text:p>
          </table:table-cell>
        </table:table-row>
        <table:table-row table:style-name="Table3.3">
          <table:table-cell table:style-name="Table3.A1" office:value-type="string">
            <text:p text:style-name="P283"><text:span text:style-name="T303">MÔNICA</text:span><text:span text:style-name="T334"> </text:span><text:span text:style-name="T303">PAGIO</text:span><text:span text:style-name="T306"> </text:span><text:span text:style-name="T303">DE ANGELO</text:span></text:p>
          </table:table-cell>
          <table:table-cell table:style-name="Table3.A1" office:value-type="string">
            <text:p text:style-name="P284"><text:span text:style-name="T318">Professor</text:span><text:span text:style-name="T335"> </text:span><text:span text:style-name="T318">PEB</text:span><text:span text:style-name="T336"> </text:span><text:span text:style-name="T321">B</text:span><text:span text:style-name="T337">,</text:span><text:span text:style-name="T338"> </text:span><text:span text:style-name="T321">Habilitação:</text:span><text:span text:style-name="T339"> </text:span><text:span text:style-name="T318">Mestrado</text:span><text:span text:style-name="T323"> </text:span><text:span text:style-name="T318">Grupo VI, Nível I,</text:span><text:span text:style-name="T323"> </text:span><text:span text:style-name="T318">Referência</text:span><text:span text:style-name="T340"> </text:span><text:span text:style-name="T318">A</text:span></text:p>
          </table:table-cell>
          <table:table-cell table:style-name="Table3.A1" office:value-type="string">
            <text:p text:style-name="P198"/>
            <text:p text:style-name="P185"><text:span text:style-name="T315">01/09/2026</text:span><text:span text:style-name="T315"/></text:p>
          </table:table-cell>
          <table:table-cell table:style-name="Table3.A1" office:value-type="string">
            <text:p text:style-name="P204"/>
            <text:p text:style-name="P195"><text:span text:style-name="T198">72103/2025</text:span><text:span text:style-name="T198"/></text:p>
          </table:table-cell>
        </table:table-row>
        <table:table-row table:style-name="Table3.3">
          <table:table-cell table:style-name="Table3.A1" office:value-type="string">
            <text:p text:style-name="P285"/>
            <text:p text:style-name="P286"><text:span text:style-name="T303">SINTIA</text:span><text:span text:style-name="T327"> </text:span><text:span text:style-name="T303">DE</text:span><text:span text:style-name="T327"> </text:span><text:span text:style-name="T303">AZEVEDO</text:span><text:span text:style-name="T341"> </text:span><text:span text:style-name="T342">LIMA</text:span></text:p>
          </table:table-cell>
          <table:table-cell table:style-name="Table3.A1" office:value-type="string">
            <text:p text:style-name="P222"><text:span text:style-name="T318">Professor PEB </text:span><text:span text:style-name="T321">B,</text:span><text:span text:style-name="T322"> </text:span><text:span text:style-name="T321">Habilitação:</text:span><text:span text:style-name="T343"> </text:span><text:span text:style-name="T321">Especialização,</text:span><text:span text:style-name="T344"> </text:span><text:span text:style-name="T318">Grupo</text:span><text:span text:style-name="T336"> </text:span><text:span text:style-name="T229">V,</text:span></text:p>
            <text:p text:style-name="P287"><text:span text:style-name="T308">Nível</text:span><text:span text:style-name="T345"> </text:span><text:span text:style-name="T308">I,</text:span><text:span text:style-name="T332"> </text:span><text:span text:style-name="T308">Referência</text:span><text:span text:style-name="T346"> </text:span><text:span text:style-name="T347">A</text:span></text:p>
          </table:table-cell>
          <table:table-cell table:style-name="Table3.A1" office:value-type="string">
            <text:p text:style-name="P224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229"/>
            <text:p text:style-name="P195"><text:span text:style-name="T198">73421/2025</text:span><text:span text:style-name="T198"/></text:p>
          </table:table-cell>
        </table:table-row>
        <table:table-row table:style-name="Table3.3">
          <table:table-cell table:style-name="Table3.A1" office:value-type="string">
            <text:p text:style-name="P288"><text:span text:style-name="T303">TAMIRES</text:span><text:span text:style-name="T348"> </text:span><text:span text:style-name="T303">VIEIRA</text:span><text:span text:style-name="T306"> </text:span><text:span text:style-name="T327">MARCIANO</text:span></text:p>
          </table:table-cell>
          <table:table-cell table:style-name="Table3.A1" office:value-type="string">
            <text:p text:style-name="P289"><text:span text:style-name="T307">Professor</text:span><text:span text:style-name="T349"> </text:span><text:span text:style-name="T307">PEB</text:span><text:span text:style-name="T350"> </text:span><text:span text:style-name="T351">A,</text:span></text:p>
            <text:p text:style-name="P290"><text:span text:style-name="T321">Habilitação:</text:span><text:span text:style-name="T352"> </text:span><text:span text:style-name="T321">Especialização,</text:span><text:span text:style-name="T353"> </text:span><text:span text:style-name="T318">Grupo</text:span><text:span text:style-name="T354"> </text:span><text:span text:style-name="T229">V,</text:span><text:span text:style-name="T260"> </text:span><text:span text:style-name="T318">Nível I,</text:span><text:span text:style-name="T323"> </text:span><text:span text:style-name="T318">Referência</text:span><text:span text:style-name="T323"> </text:span><text:span text:style-name="T318">A</text:span></text:p>
          </table:table-cell>
          <table:table-cell table:style-name="Table3.A1" office:value-type="string">
            <text:p text:style-name="P198"/>
            <text:p text:style-name="P185"><text:span text:style-name="T315">01/09/2026</text:span><text:span text:style-name="T315"/></text:p>
          </table:table-cell>
          <table:table-cell table:style-name="Table3.A1" office:value-type="string">
            <text:p text:style-name="P204"/>
            <text:p text:style-name="P261"><text:span text:style-name="T198">74149/2025</text:span><text:span text:style-name="T198"/></text:p>
          </table:table-cell>
        </table:table-row>
        <table:table-row table:style-name="Table3.3">
          <table:table-cell table:style-name="Table3.A1" office:value-type="string">
            <text:p text:style-name="P285"/>
            <text:p text:style-name="P291"><text:span text:style-name="T298">TARCIANA</text:span><text:span text:style-name="T355"> </text:span><text:span text:style-name="T298">SALES</text:span><text:span text:style-name="T356"> </text:span><text:span text:style-name="T294">SANTOS</text:span></text:p>
          </table:table-cell>
          <table:table-cell table:style-name="Table3.A1" office:value-type="string">
            <text:p text:style-name="P292"><text:span text:style-name="T318">Professor</text:span><text:span text:style-name="T354"> </text:span><text:span text:style-name="T318">PEB</text:span><text:span text:style-name="T357"> </text:span><text:span text:style-name="T318">B,</text:span><text:span text:style-name="T336"> </text:span><text:span text:style-name="T321">Habilitação:</text:span><text:span text:style-name="T352"> </text:span><text:span text:style-name="T318">Mestrado,</text:span><text:span text:style-name="T323"> </text:span><text:span text:style-name="T318">Grupo VI, Nível I,</text:span><text:span text:style-name="T323"> </text:span><text:span text:style-name="T318">Referência</text:span><text:span text:style-name="T358"> </text:span><text:span text:style-name="T318">A</text:span></text:p>
          </table:table-cell>
          <table:table-cell table:style-name="Table3.A1" office:value-type="string">
            <text:p text:style-name="P224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229"/>
            <text:p text:style-name="P195"><text:span text:style-name="T198">87626/2025</text:span><text:span text:style-name="T198"/></text:p>
          </table:table-cell>
        </table:table-row>
        <table:table-row table:style-name="Table3.9">
          <table:table-cell table:style-name="Table3.A1" office:value-type="string">
            <text:p text:style-name="P293"/>
            <text:p text:style-name="P294"><text:span text:style-name="T303">TATIANE</text:span><text:span text:style-name="T359"> </text:span><text:span text:style-name="T303">BRITO</text:span><text:span text:style-name="T360"> </text:span><text:span text:style-name="T342">PERIM</text:span></text:p>
          </table:table-cell>
          <table:table-cell table:style-name="Table3.A1" office:value-type="string">
            <text:p text:style-name="P295"><text:span text:style-name="T318">Professor PEB C -</text:span><text:span text:style-name="T361"> </text:span><text:span text:style-name="T318">Disciplina </text:span><text:span text:style-name="T229">de</text:span><text:span text:style-name="T260"> </text:span><text:span text:style-name="T229">Matemática, </text:span><text:span text:style-name="T318">Habilitação:</text:span><text:span text:style-name="T362"> </text:span><text:span text:style-name="T318">Doutorado,</text:span><text:span text:style-name="T323"> </text:span><text:span text:style-name="T318">Grupo </text:span><text:span text:style-name="T229">VII, </text:span><text:span text:style-name="T318">Nível I,</text:span><text:span text:style-name="T323"> </text:span><text:span text:style-name="T318">Referência</text:span><text:span text:style-name="T340"> </text:span><text:span text:style-name="T229">A</text:span></text:p>
          </table:table-cell>
          <table:table-cell table:style-name="Table3.A1" office:value-type="string">
            <text:p text:style-name="P296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297"><text:span text:style-name="T315">42698/2025</text:span><text:span text:style-name="T315"/></text:p>
            <text:p text:style-name="P298"><text:span text:style-name="T198">41340/2026</text:span><text:span text:style-name="T198"/></text:p>
            <text:p text:style-name="P299"><text:span text:style-name="T363">43529/2025</text:span><text:span text:style-name="T363"/></text:p>
          </table:table-cell>
        </table:table-row>
        <table:table-row table:style-name="Table3.3">
          <table:table-cell table:style-name="Table3.A1" office:value-type="string">
            <text:p text:style-name="P300"/>
            <text:p text:style-name="P301"><text:span text:style-name="T298">YASMIN</text:span><text:span text:style-name="T355"> </text:span><text:span text:style-name="T298">CASSA</text:span><text:span text:style-name="T364"> </text:span><text:span text:style-name="T294">AGUILAR</text:span></text:p>
          </table:table-cell>
          <table:table-cell table:style-name="Table3.A1" office:value-type="string">
            <text:p text:style-name="P302"><text:span text:style-name="T308">Professor PEB e-Disciplina</text:span><text:span text:style-name="T365"> </text:span><text:span text:style-name="T219">de </text:span><text:span text:style-name="T307">Educação</text:span><text:span text:style-name="T328"> </text:span><text:span text:style-name="T308">Física, </text:span><text:span text:style-name="T307">Habilitação:</text:span><text:span text:style-name="T328"> </text:span><text:span text:style-name="T308">Especialização,</text:span><text:span text:style-name="T309"> </text:span><text:span text:style-name="T310">Grupo V, Nível I,</text:span><text:span text:style-name="T311"> </text:span><text:span text:style-name="T310">Referência</text:span><text:span text:style-name="T366"> </text:span><text:span text:style-name="T310">A</text:span></text:p>
          </table:table-cell>
          <table:table-cell table:style-name="Table3.A1" office:value-type="string">
            <text:p text:style-name="P303"/>
            <text:p text:style-name="P193"><text:span text:style-name="T315">01/09/2026</text:span><text:span text:style-name="T315"/></text:p>
          </table:table-cell>
          <table:table-cell table:style-name="Table3.A1" office:value-type="string">
            <text:p text:style-name="P304"><text:span text:style-name="T315">69912/2025</text:span><text:span text:style-name="T315"/></text:p>
            <text:p text:style-name="P305"><text:span text:style-name="T198">35507/2026</text:span><text:span text:style-name="T198"/></text:p>
          </table:table-cell>
        </table:table-row>
      </table:table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306"/>
      <text:p text:style-name="P307"><draw:frame draw:style-name="fr10" draw:name="Image 138" text:anchor-type="char" svg:x="3.7965in" svg:y="-0.2937in" svg:width="0.6945in" svg:height="0.6138in" draw:z-index="50"><draw:image xlink:href="Pictures/10000000000000D0000000B830B1DD11.jpg" xlink:type="simple" xlink:show="embed" xlink:actuate="onLoad" draw:mime-type="image/jpeg"/></draw:frame><text:span text:style-name="T278">D</text:span><text:span text:style-name="T279">.</text:span><text:span text:style-name="T278">O</text:span><text:span text:style-name="T279">.</text:span><text:span text:style-name="T280"> </text:span><text:span text:style-name="T278">PREFEITURA</text:span><text:span text:style-name="T281"> </text:span><text:span text:style-name="T278">MUNICIPAL</text:span><text:span text:style-name="T282"> </text:span><text:span text:style-name="T278">DE</text:span><text:span text:style-name="T283"> </text:span><text:span text:style-name="T284">CACHOEIRO</text:span><text:span text:style-name="T278"><text:tab/></text:span><text:span text:style-name="T285">11</text:span></text:p>
      <text:p text:style-name="P308"><text:span text:style-name="T150">PORTARIA</text:span><text:span text:style-name="T367"> </text:span><text:span text:style-name="T150">Nº</text:span><text:span text:style-name="T367"> </text:span><text:span text:style-name="T152">1.813/2026</text:span></text:p>
      <text:p text:style-name="P155"/>
      <text:h text:style-name="P309" text:outline-level="8">DESIGNA SERVIDORES PARA ACOMPANHAMENTO<text:span text:style-name="T368"> </text:span>E<text:span text:style-name="T368"> </text:span>FISCALIZAÇÃO DA EXECUÇÃO DE ATA DE REGISTRO DE PREÇOS FIRMADA NO<text:span text:style-name="T369"> </text:span><text:span text:style-name="T154">MUNICÍPIO.</text:span></text:h>
      <text:p text:style-name="P155"/>
      <text:p text:style-name="P310"><text:span text:style-name="T155">O</text:span><text:span text:style-name="T370"> <text:s/></text:span><text:span text:style-name="T157">SECRETÁRIO</text:span><text:span text:style-name="T371"> <text:s/></text:span><text:span text:style-name="T157">MUNICIPAL</text:span><text:span text:style-name="T372"> <text:s/></text:span><text:span text:style-name="T160">DE</text:span></text:p>
      <text:p text:style-name="P311"><text:span text:style-name="T157">SAÚDE </text:span><text:span text:style-name="T155">de Cachoeiro de Itapemirim, Estado do Espírito Santo, no uso de suas atribuições delegadas através do Decreto nº 36.940/2026,tendo em vista o que consta no processo n° </text:span><text:span text:style-name="T157">60647/2026</text:span><text:span text:style-name="T155">,</text:span></text:p>
      <text:h text:style-name="P312" text:outline-level="8">RESOLVE:</text:h>
      <text:p text:style-name="P155"/>
      <text:p text:style-name="P155"/>
      <text:p text:style-name="P313"><text:span text:style-name="T157">Art. 1º </text:span><text:span text:style-name="T155">Alterar a Portaria n° </text:span><text:span text:style-name="T157">1.748/2026</text:span><text:span text:style-name="T155">, no que se refere ao número da ARP, passando a constar da seguinte forma: onde se lê: nº 358/2026”, Leia-se </text:span><text:span text:style-name="T157">“nº </text:span><text:span text:style-name="T373">385/2026”</text:span><text:span text:style-name="T167">.</text:span></text:p>
      <text:p text:style-name="P168"/>
      <text:p text:style-name="P314"><text:span text:style-name="T157">Art. 2º </text:span><text:span text:style-name="T155">Esta portaria entra em vigor na data de sua publicação, revogadas as disposições em contrário</text:span><text:span text:style-name="T374">.</text:span></text:p>
      <text:p text:style-name="P315"/>
      <text:p text:style-name="P315"/>
      <text:p text:style-name="P316"><text:span text:style-name="T155">Cachoeiro</text:span><text:span text:style-name="T375"> </text:span><text:span text:style-name="T155">de</text:span><text:span text:style-name="T165"> </text:span><text:span text:style-name="T155">Itapemirim/ES,</text:span><text:span text:style-name="T376"> </text:span><text:span text:style-name="T155">26</text:span><text:span text:style-name="T165"> </text:span><text:span text:style-name="T155">de</text:span><text:span text:style-name="T376"> </text:span><text:span text:style-name="T155">agosto</text:span><text:span text:style-name="T165"> </text:span><text:span text:style-name="T155">de</text:span><text:span text:style-name="T165"> </text:span><text:span text:style-name="T167">2026.</text:span></text:p>
      <text:p text:style-name="P317"/>
      <text:h text:style-name="P318" text:outline-level="8"><text:span text:style-name="T154">VILSON</text:span><text:span text:style-name="T377"> </text:span><text:span text:style-name="T154">CARLOS</text:span><text:span text:style-name="T377"> </text:span><text:span text:style-name="T154">GOMES</text:span><text:span text:style-name="T378"> </text:span><text:span text:style-name="T154">COELHO</text:span></text:h>
      <text:p text:style-name="P319"><text:span text:style-name="T373">Secretário</text:span><text:span text:style-name="T379"> </text:span><text:span text:style-name="T373">Municipal</text:span><text:span text:style-name="T380"> </text:span><text:span text:style-name="T373">de</text:span><text:span text:style-name="T379"> </text:span><text:span text:style-name="T373">Saúde</text:span><text:span text:style-name="T380"> </text:span><text:span text:style-name="T373">(Interino)</text:span></text:p>
      <text:p text:style-name="P320"/>
      <text:p text:style-name="P155"/>
      <text:p text:style-name="P321"/>
      <text:p text:style-name="P322"><text:span text:style-name="T150">PORTARIA</text:span><text:span text:style-name="T381"> </text:span><text:span text:style-name="T150">Nº</text:span><text:span text:style-name="T382"> </text:span><text:span text:style-name="T152">1.815/2026</text:span></text:p>
      <text:p text:style-name="P323"/>
      <text:h text:style-name="P324" text:outline-level="8">DISPÕE SOBRE READAPTAÇÃO DE <text:span text:style-name="T154">SERVIDOR.</text:span></text:h>
      <text:p text:style-name="P164"/>
      <text:p text:style-name="P325"><text:span text:style-name="T155">O</text:span><text:span text:style-name="T383"> <text:s/></text:span><text:span text:style-name="T157">SECRETÁRIO</text:span><text:span text:style-name="T384"> <text:s/></text:span><text:span text:style-name="T157">MUNICIPAL</text:span><text:span text:style-name="T384"> <text:s/></text:span><text:span text:style-name="T160">DE</text:span></text:p>
      <text:p text:style-name="P326"><text:span text:style-name="T157">ADMINISTRAÇÃO </text:span><text:span text:style-name="T155">de Cachoeiro de Itapemirim, Estado do Espírito Santo, no uso de suas atribuições delegadas</text:span><text:span text:style-name="T162"> </text:span><text:span text:style-name="T155">através</text:span><text:span text:style-name="T162"> </text:span><text:span text:style-name="T155">dos</text:span><text:span text:style-name="T385"> </text:span><text:span text:style-name="T155">Decretos</text:span><text:span text:style-name="T385"> </text:span><text:span text:style-name="T155">nºs.</text:span><text:span text:style-name="T385"> </text:span><text:span text:style-name="T155">18.275/2008 e 35.892/2025,</text:span></text:p>
      <text:h text:style-name="P327" text:outline-level="8">RESOLVE:</text:h>
      <text:p text:style-name="P323"/>
      <text:p text:style-name="P328"><text:span text:style-name="T386">Art. 1º </text:span><text:span text:style-name="T387">Considerar autorizado a </text:span><text:span text:style-name="T388">readaptação</text:span><text:span text:style-name="T389"> </text:span><text:span text:style-name="T388">temporária</text:span><text:span text:style-name="T389"> </text:span><text:span text:style-name="T387">do</text:span><text:span text:style-name="T390"> </text:span><text:span text:style-name="T387">servidor</text:span><text:span text:style-name="T390"> </text:span><text:span text:style-name="T387">abaixo</text:span><text:span text:style-name="T390"> </text:span><text:span text:style-name="T387">relacionado,</text:span><text:span text:style-name="T390"> </text:span><text:span text:style-name="T387">no período mencionado, em virtude de modificação em seu estado de saúde, conforme laudo emitido pelo médico do trabalho da empresa MEDTRAB</text:span><text:span text:style-name="T390"> </text:span><text:span text:style-name="T387">Medicina</text:span><text:span text:style-name="T390"> </text:span><text:span text:style-name="T387">e</text:span><text:span text:style-name="T390"> </text:span><text:span text:style-name="T387">Segurança</text:span><text:span text:style-name="T390"> </text:span><text:span text:style-name="T387">do</text:span><text:span text:style-name="T390"> </text:span><text:span text:style-name="T387">Trabalho</text:span><text:span text:style-name="T390"> </text:span><text:span text:style-name="T387">Ltda</text:span><text:span text:style-name="T390"> </text:span><text:span text:style-name="T387">–</text:span><text:span text:style-name="T390"> </text:span><text:span text:style-name="T387">ME</text:span><text:span text:style-name="T390"> </text:span><text:span text:style-name="T387">e informações</text:span><text:span text:style-name="T391"> </text:span><text:span text:style-name="T387">contidas</text:span><text:span text:style-name="T391"> </text:span><text:span text:style-name="T387">no</text:span><text:span text:style-name="T391"> </text:span><text:span text:style-name="T387">processo</text:span><text:span text:style-name="T391"> </text:span><text:span text:style-name="T387">citado,</text:span><text:span text:style-name="T391"> </text:span><text:span text:style-name="T387">nos</text:span><text:span text:style-name="T391"> </text:span><text:span text:style-name="T387">termos</text:span><text:span text:style-name="T391"> </text:span><text:span text:style-name="T387">do Artigo 35, da Lei nº. 4.009, de 20.12.94 - Estatuto dos Servidores Públicos Municipais e Decreto nº 27.958/2018.</text:span></text:p>
      <text:p text:style-name="P329"/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column table:style-name="Table4.E"/>
        <table:table-column table:style-name="Table4.F"/>
        <table:table-row table:style-name="Table4.1">
          <table:table-cell table:style-name="Table4.A1" office:value-type="string">
            <text:p text:style-name="P330"><text:span text:style-name="T392">SERVIDOR</text:span><text:span text:style-name="T392"/></text:p>
          </table:table-cell>
          <table:table-cell table:style-name="Table4.A1" office:value-type="string">
            <text:p text:style-name="P330"><text:span text:style-name="T392">CARGO</text:span><text:span text:style-name="T392"/></text:p>
          </table:table-cell>
          <table:table-cell table:style-name="Table4.A1" office:value-type="string">
            <text:p text:style-name="P331"><text:span text:style-name="T392">LOTAÇÃO</text:span><text:span text:style-name="T392"/></text:p>
          </table:table-cell>
          <table:table-cell table:style-name="Table4.A1" office:value-type="string">
            <text:p text:style-name="P332"><text:span text:style-name="T392">PERÍODO</text:span><text:span text:style-name="T392"/></text:p>
          </table:table-cell>
          <table:table-cell table:style-name="Table4.A1" office:value-type="string">
            <text:p text:style-name="P333"><text:span text:style-name="T393">A</text:span><text:span text:style-name="T394"> </text:span><text:span text:style-name="T393">PARTIR</text:span><text:span text:style-name="T395"> </text:span><text:span text:style-name="T396">DE</text:span></text:p>
          </table:table-cell>
          <table:table-cell table:style-name="Table4.A1" office:value-type="string">
            <text:p text:style-name="P334"><text:span text:style-name="T393">PROC.</text:span><text:span text:style-name="T397"> </text:span><text:span text:style-name="T398">Nº</text:span></text:p>
          </table:table-cell>
        </table:table-row>
        <table:table-row table:style-name="Table4.2">
          <table:table-cell table:style-name="Table4.A1" office:value-type="string">
            <text:p text:style-name="P335"/>
            <text:p text:style-name="P336"><text:span text:style-name="T399">JOEMIR</text:span><text:span text:style-name="T400"> </text:span><text:span text:style-name="T399">MENDES</text:span><text:span text:style-name="T401"> </text:span><text:span text:style-name="T399">DA</text:span><text:span text:style-name="T401"> </text:span><text:span text:style-name="T402">CRUZ</text:span></text:p>
          </table:table-cell>
          <table:table-cell table:style-name="Table4.A1" office:value-type="string">
            <text:p text:style-name="P337"/>
            <text:p text:style-name="P338"><text:span text:style-name="T403">GARI</text:span><text:span text:style-name="T403"/></text:p>
          </table:table-cell>
          <table:table-cell table:style-name="Table4.A1" office:value-type="string">
            <text:p text:style-name="P337"/>
            <text:p text:style-name="P339"><text:span text:style-name="T404">SEMCIT</text:span><text:span text:style-name="T404"/></text:p>
          </table:table-cell>
          <table:table-cell table:style-name="Table4.A1" office:value-type="string">
            <text:p text:style-name="P337"/>
            <text:p text:style-name="P340"><text:span text:style-name="T405">180</text:span><text:span text:style-name="T406"> </text:span><text:span text:style-name="T403">DIAS</text:span></text:p>
          </table:table-cell>
          <table:table-cell table:style-name="Table4.A1" office:value-type="string">
            <text:p text:style-name="P337"/>
            <text:p text:style-name="P341"><text:span text:style-name="T404">28/07/2026</text:span><text:span text:style-name="T404"/></text:p>
          </table:table-cell>
          <table:table-cell table:style-name="Table4.A1" office:value-type="string">
            <text:p text:style-name="P337"/>
            <text:p text:style-name="P342"><text:span text:style-name="T125">43108/2026</text:span><text:span text:style-name="T125"/></text:p>
          </table:table-cell>
        </table:table-row>
      </table:table>
      <text:p text:style-name="P343"><text:span text:style-name="T386">Art.</text:span><text:span text:style-name="T407"> </text:span><text:span text:style-name="T386">2º</text:span><text:span text:style-name="T408"> </text:span><text:span text:style-name="T387">Esta</text:span><text:span text:style-name="T409"> </text:span><text:span text:style-name="T387">portaria</text:span><text:span text:style-name="T409"> </text:span><text:span text:style-name="T387">entra</text:span><text:span text:style-name="T409"> </text:span><text:span text:style-name="T387">em</text:span><text:span text:style-name="T409"> </text:span><text:span text:style-name="T387">vigor</text:span><text:span text:style-name="T410"> </text:span><text:span text:style-name="T411">na</text:span></text:p>
      <text:p text:style-name="P344"><text:span text:style-name="T387">data</text:span><text:span text:style-name="T412"> </text:span><text:span text:style-name="T387">de</text:span><text:span text:style-name="T413"> </text:span><text:span text:style-name="T387">sua</text:span><text:span text:style-name="T412"> </text:span><text:span text:style-name="T414">publicação.</text:span></text:p>
      <text:p text:style-name="P168"/>
      <text:p text:style-name="P345"/>
      <text:p text:style-name="P346"><text:span text:style-name="T387">Cachoeiro</text:span><text:span text:style-name="T413"> </text:span><text:span text:style-name="T387">de</text:span><text:span text:style-name="T415"> </text:span><text:span text:style-name="T387">Itapemirim/ES,</text:span><text:span text:style-name="T413"> </text:span><text:span text:style-name="T387">26</text:span><text:span text:style-name="T415"> </text:span><text:span text:style-name="T387">de</text:span><text:span text:style-name="T413"> </text:span><text:span text:style-name="T387">agosto</text:span><text:span text:style-name="T415"> </text:span><text:span text:style-name="T387">de</text:span><text:span text:style-name="T413"> </text:span><text:span text:style-name="T414">2026.</text:span></text:p>
      <text:p text:style-name="P168"/>
      <text:p text:style-name="P345"/>
      <text:h text:style-name="P347" text:outline-level="8">ROGÉRIO<text:span text:style-name="T416"> </text:span>DA<text:span text:style-name="T416"> </text:span>SILVA<text:span text:style-name="T416"> </text:span><text:span text:style-name="T154">ATHAYDE</text:span></text:h>
      <text:p text:style-name="P348"><text:span text:style-name="T157">Secretário</text:span><text:span text:style-name="T417"> </text:span><text:span text:style-name="T157">Municipal</text:span><text:span text:style-name="T417"> </text:span><text:span text:style-name="T157">de</text:span><text:span text:style-name="T418"> </text:span><text:span text:style-name="T373">Administração</text:span></text:p>
      <text:p text:style-name="P349"/>
      <text:p text:style-name="P155"/>
      <text:p text:style-name="P155"/>
      <text:p text:style-name="P350"/>
      <text:p text:style-name="P351"><text:span text:style-name="T150">PORTARIA</text:span><text:span text:style-name="T381"> </text:span><text:span text:style-name="T150">Nº</text:span><text:span text:style-name="T382"> </text:span><text:span text:style-name="T152">1.817/2026</text:span></text:p>
      <text:p text:style-name="P323"/>
      <text:h text:style-name="P352" text:outline-level="8"><text:span text:style-name="T154">DISPÕE</text:span><text:tab/><text:span text:style-name="T154">SOBRE</text:span><text:tab/><text:span text:style-name="T154">CONCESSÃO</text:span><text:tab/><text:span text:style-name="T153">DE </text:span><text:span text:style-name="T154">FÉRIAS.</text:span></text:h>
      <text:p text:style-name="P353"/>
      <text:p text:style-name="P354"><text:span text:style-name="T155">O</text:span><text:span text:style-name="T419"> <text:s text:c="2"/></text:span><text:span text:style-name="T157">SECRETÁRIO</text:span><text:span text:style-name="T420"> <text:s text:c="2"/></text:span><text:span text:style-name="T157">MUNICIPAL</text:span><text:span text:style-name="T421"> <text:s text:c="2"/></text:span><text:span text:style-name="T160">DE</text:span></text:p>
      <text:p text:style-name="P355"><text:span text:style-name="T157">ADMINISTRAÇÃO </text:span><text:span text:style-name="T155">de Cachoeiro de Itapemirim,</text:span><text:span text:style-name="T162"> </text:span><text:span text:style-name="T155">Estado do Espírito Santo,</text:span><text:span text:style-name="T162"> </text:span><text:span text:style-name="T155">no uso de suas atribuições delegadas através dos Decretos nºs. 18.275/2008 e </text:span><text:span text:style-name="T167">35.892/2025,</text:span></text:p>
      <text:h text:style-name="P356" text:outline-level="8">RESOLVE:</text:h>
      <text:p text:style-name="P323"/>
      <text:p text:style-name="P357"><text:span text:style-name="T157">Art. 1º </text:span><text:span text:style-name="T155">Conceder ao servidor abaixo mencionado, 30 (trinta) dias de </text:span><text:span text:style-name="T157">FÉRIAS </text:span><text:span text:style-name="T155">regulamentares a que têm direito, nos termos do Artigo 70 da Lei nº 4009/94, com alteração dada pelas Leis n°s 7350/2015 e 7796/2019.</text:span></text:p>
      <text:p text:style-name="P358"/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column table:style-name="Table5.E"/>
        <table:table-column table:style-name="Table5.F" table:number-columns-repeated="2"/>
        <table:table-column table:style-name="Table5.H"/>
        <table:table-row table:style-name="Table5.1">
          <table:table-cell table:style-name="Table5.A1" office:value-type="string">
            <text:p text:style-name="P122"/>
            <text:p text:style-name="P359"><text:span text:style-name="T124">Nome</text:span><text:span text:style-name="T124"/></text:p>
          </table:table-cell>
          <table:table-cell table:style-name="Table5.A1" office:value-type="string">
            <text:p text:style-name="P122"/>
            <text:p text:style-name="P360"><text:span text:style-name="T125">Admissão</text:span><text:span text:style-name="T125"/></text:p>
          </table:table-cell>
          <table:table-cell table:style-name="Table5.A1" office:value-type="string">
            <text:p text:style-name="P122"/>
            <text:p text:style-name="P361"><text:span text:style-name="T125">Cargo</text:span><text:span text:style-name="T125"/></text:p>
          </table:table-cell>
          <table:table-cell table:style-name="Table5.A1" office:value-type="string">
            <text:p text:style-name="P122"/>
            <text:p text:style-name="P362"><text:span text:style-name="T125">Vinculo</text:span><text:span text:style-name="T125"/></text:p>
          </table:table-cell>
          <table:table-cell table:style-name="Table5.A1" office:value-type="string">
            <text:p text:style-name="P122"/>
            <text:p text:style-name="P363"><text:span text:style-name="T125">Lotação</text:span><text:span text:style-name="T125"/></text:p>
          </table:table-cell>
          <table:table-cell table:style-name="Table5.A1" office:value-type="string">
            <text:p text:style-name="P364"><text:span text:style-name="T125">Período</text:span><text:span text:style-name="T126"> </text:span><text:span text:style-name="T125">aquisitivo</text:span></text:p>
          </table:table-cell>
          <table:table-cell table:style-name="Table5.A1" office:value-type="string">
            <text:p text:style-name="P365"><text:span text:style-name="T127">Período</text:span><text:span text:style-name="T128"> </text:span><text:span text:style-name="T127">de</text:span><text:span text:style-name="T126"> </text:span><text:span text:style-name="T125">férias</text:span></text:p>
          </table:table-cell>
          <table:table-cell table:style-name="Table5.A1" office:value-type="string">
            <text:p text:style-name="P122"/>
            <text:p text:style-name="P366"><text:span text:style-name="T125">Proc.</text:span><text:span text:style-name="T125"/></text:p>
          </table:table-cell>
        </table:table-row>
        <table:table-row table:style-name="Table5.2">
          <table:table-cell table:style-name="Table5.A1" office:value-type="string">
            <text:p text:style-name="P133"/>
            <text:p text:style-name="P367"/>
            <text:p text:style-name="P368"><text:span text:style-name="T129">JOSÉ</text:span><text:span text:style-name="T422"> </text:span><text:span text:style-name="T129">MARIA</text:span><text:span text:style-name="T423"> </text:span><text:span text:style-name="T129">DE</text:span><text:span text:style-name="T424"> </text:span><text:span text:style-name="T132">FREITAS</text:span></text:p>
          </table:table-cell>
          <table:table-cell table:style-name="Table5.A1" office:value-type="string">
            <text:p text:style-name="P133"/>
            <text:p text:style-name="P367"/>
            <text:p text:style-name="P369"><text:span text:style-name="T133">06/04/2001</text:span><text:span text:style-name="T133"/></text:p>
          </table:table-cell>
          <table:table-cell table:style-name="Table5.A1" office:value-type="string">
            <text:p text:style-name="P370"/>
            <text:p text:style-name="P371"><text:span text:style-name="T134">Técnico</text:span><text:span text:style-name="T425"> </text:span><text:span text:style-name="T134">em</text:span><text:span text:style-name="T135"> </text:span><text:span text:style-name="T134">Serviços</text:span><text:span text:style-name="T136"> </text:span><text:span text:style-name="T133">Administrativos</text:span></text:p>
          </table:table-cell>
          <table:table-cell table:style-name="Table5.A1" office:value-type="string">
            <text:p text:style-name="P133"/>
            <text:p text:style-name="P367"/>
            <text:p text:style-name="P372"><text:span text:style-name="T133">Efetivo</text:span><text:span text:style-name="T133"/></text:p>
          </table:table-cell>
          <table:table-cell table:style-name="Table5.A1" office:value-type="string">
            <text:p text:style-name="P133"/>
            <text:p text:style-name="P367"/>
            <text:p text:style-name="P373"><text:span text:style-name="T133">SEMDES</text:span><text:span text:style-name="T133"/></text:p>
          </table:table-cell>
          <table:table-cell table:style-name="Table5.A1" office:value-type="string">
            <text:p text:style-name="P370"/>
            <text:p text:style-name="P374"><text:span text:style-name="T134">06/04/2025</text:span><text:span text:style-name="T426"> </text:span><text:span text:style-name="T427">a</text:span></text:p>
            <text:p text:style-name="P375"><text:span text:style-name="T133">05/04/2026</text:span><text:span text:style-name="T133"/></text:p>
          </table:table-cell>
          <table:table-cell table:style-name="Table5.A1" office:value-type="string">
            <text:p text:style-name="P370"/>
            <text:p text:style-name="P374"><text:span text:style-name="T134">14/12/2026</text:span><text:span text:style-name="T426"> </text:span><text:span text:style-name="T427">a</text:span></text:p>
            <text:p text:style-name="P376"><text:span text:style-name="T133">12/01/2027</text:span><text:span text:style-name="T133"/></text:p>
          </table:table-cell>
          <table:table-cell table:style-name="Table5.A1" office:value-type="string">
            <text:p text:style-name="P133"/>
            <text:p text:style-name="P367"/>
            <text:p text:style-name="P377"><text:span text:style-name="T132">56488/2026</text:span><text:span text:style-name="T132"/></text:p>
          </table:table-cell>
        </table:table-row>
      </table:table>
      <text:p text:style-name="P378"><text:span text:style-name="T157">Art.</text:span><text:span text:style-name="T428"> </text:span><text:span text:style-name="T157">2º</text:span><text:span text:style-name="T429"> </text:span><text:span text:style-name="T155">Esta</text:span><text:span text:style-name="T430"> </text:span><text:span text:style-name="T155">Portaria</text:span><text:span text:style-name="T431"> </text:span><text:span text:style-name="T155">entrará</text:span><text:span text:style-name="T431"> </text:span><text:span text:style-name="T155">em</text:span><text:span text:style-name="T431"> </text:span><text:span text:style-name="T155">vigor</text:span><text:span text:style-name="T431"> </text:span><text:span text:style-name="T376">na</text:span></text:p>
      <text:p text:style-name="P379"><text:span text:style-name="T155">data</text:span><text:span text:style-name="T432"> </text:span><text:span text:style-name="T155">de</text:span><text:span text:style-name="T433"> </text:span><text:span text:style-name="T155">sua</text:span><text:span text:style-name="T432"> </text:span><text:span text:style-name="T167">publicação.</text:span></text:p>
      <text:p text:style-name="P380"/>
      <text:p text:style-name="P381"><text:span text:style-name="T155">Cachoeiro</text:span><text:span text:style-name="T433"> </text:span><text:span text:style-name="T155">de</text:span><text:span text:style-name="T432"> </text:span><text:span text:style-name="T155">Itapemirim/ES,</text:span><text:span text:style-name="T433"> </text:span><text:span text:style-name="T155">26</text:span><text:span text:style-name="T434"> </text:span><text:span text:style-name="T155">de</text:span><text:span text:style-name="T433"> </text:span><text:span text:style-name="T155">agosto</text:span><text:span text:style-name="T434"> </text:span><text:span text:style-name="T155">de</text:span><text:span text:style-name="T433"> </text:span><text:span text:style-name="T167">2026.</text:span></text:p>
      <text:p text:style-name="P168"/>
      <text:p text:style-name="P382"/>
      <text:h text:style-name="P383" text:outline-level="8">ROGÉRIO<text:span text:style-name="T416"> </text:span>DA<text:span text:style-name="T416"> </text:span>SILVA<text:span text:style-name="T416"> </text:span><text:span text:style-name="T154">ATHAYDE</text:span></text:h>
      <text:h text:style-name="P384" text:outline-level="9">Secretário<text:span text:style-name="T416"> </text:span>Municipal<text:span text:style-name="T416"> </text:span>de<text:span text:style-name="T435"> </text:span><text:span text:style-name="T154">Administração</text:span></text:h>
      <text:p text:style-name="P385"/>
      <text:p text:style-name="P155"/>
      <text:p text:style-name="P386"/>
      <text:p text:style-name="P387"><text:span text:style-name="T150">PORTARIA</text:span><text:span text:style-name="T381"> </text:span><text:span text:style-name="T150">Nº</text:span><text:span text:style-name="T382"> </text:span><text:span text:style-name="T152">1.818/2026</text:span></text:p>
      <text:p text:style-name="P388"/>
      <text:p text:style-name="P389"><text:span text:style-name="T386">CONSIDERA DE EFETIVO EXERCÍCIO</text:span><text:span text:style-name="T436"> </text:span><text:span text:style-name="T386">O AFASTAMENTO EM VIRTUDE DE DOAÇÃO DE SANGUE.</text:span></text:p>
      <text:p text:style-name="P164"/>
      <text:h text:style-name="P390" text:outline-level="8"><text:span text:style-name="T437">O</text:span><text:span text:style-name="T438"> <text:s/></text:span>SECRETÁRIO<text:span text:style-name="T439"> <text:s/></text:span>MUNICIPAL<text:span text:style-name="T440"> <text:s/></text:span><text:span text:style-name="T441">DE</text:span></text:h>
      <text:p text:style-name="P391"><text:span text:style-name="T157">ADMINISTRAÇÃO </text:span><text:span text:style-name="T155">de Cachoeiro de Itapemirim, Estado do Espírito Santo, no uso de suas atribuições delegadas através dos Decretos nºs. 18.275/2008 e </text:span><text:span text:style-name="T167">35.892/2025,</text:span></text:p>
      <text:p text:style-name="P392"/>
      <text:h text:style-name="P393" text:outline-level="8">RESOLVE:</text:h>
      <text:p text:style-name="P394"/>
      <text:p text:style-name="P395"><text:span text:style-name="T157">Art. 1º </text:span><text:span text:style-name="T155">Considerar de efetivo exercício o afastamento dos servidores abaixo mencionados, em virtude de </text:span><text:span text:style-name="T157">DOAÇÃO</text:span><text:span text:style-name="T442"> </text:span><text:span text:style-name="T157">DE</text:span><text:span text:style-name="T442"> </text:span><text:span text:style-name="T157">SANGUE</text:span><text:span text:style-name="T443">,</text:span><text:span text:style-name="T444"> </text:span><text:span text:style-name="T155">nos</text:span><text:span text:style-name="T445"> </text:span><text:span text:style-name="T155">termos</text:span><text:span text:style-name="T445"> </text:span><text:span text:style-name="T155">do</text:span><text:span text:style-name="T445"> </text:span><text:span text:style-name="T155">Artigo</text:span><text:span text:style-name="T445"> </text:span><text:span text:style-name="T155">56,</text:span><text:span text:style-name="T445"> </text:span><text:span text:style-name="T155">XXVII,</text:span><text:span text:style-name="T445"> </text:span><text:span text:style-name="T155">da Lei nº. 4.009, de 20.12.94 - Estatuto dos Servidores Públicos </text:span><text:span text:style-name="T167">Municipais.</text:span></text:p>
      <text:p text:style-name="P396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row table:style-name="Table6.1">
          <table:table-cell table:style-name="Table6.A1" office:value-type="string">
            <text:p text:style-name="P397"><text:span text:style-name="T446">SERVIDORES</text:span><text:span text:style-name="T446"/></text:p>
          </table:table-cell>
          <table:table-cell table:style-name="Table6.A1" office:value-type="string">
            <text:p text:style-name="P398"><text:span text:style-name="T446">LOTAÇÃO</text:span><text:span text:style-name="T446"/></text:p>
          </table:table-cell>
          <table:table-cell table:style-name="Table6.A1" office:value-type="string">
            <text:p text:style-name="P399"><text:span text:style-name="T447">DATA</text:span><text:span text:style-name="T447"/></text:p>
          </table:table-cell>
          <table:table-cell table:style-name="Table6.A1" office:value-type="string">
            <text:p text:style-name="P400"><text:span text:style-name="T448">PROC.</text:span><text:span text:style-name="T449"> </text:span><text:span text:style-name="T450">Nº</text:span></text:p>
          </table:table-cell>
        </table:table-row>
        <table:table-row table:style-name="Table6.2">
          <table:table-cell table:style-name="Table6.A1" office:value-type="string">
            <text:p text:style-name="P401"/>
            <text:p text:style-name="P402"><text:span text:style-name="T448">ROGÉRIO</text:span><text:span text:style-name="T451"> </text:span><text:span text:style-name="T448">CANDIDO</text:span><text:span text:style-name="T451"> </text:span><text:span text:style-name="T446">ALVES</text:span></text:p>
          </table:table-cell>
          <table:table-cell table:style-name="Table6.A1" office:value-type="string">
            <text:p text:style-name="P401"/>
            <text:p text:style-name="P403"><text:span text:style-name="T452">SEMSEG</text:span><text:span text:style-name="T452"/></text:p>
          </table:table-cell>
          <table:table-cell table:style-name="Table6.A1" office:value-type="string">
            <text:p text:style-name="P401"/>
            <text:p text:style-name="P404"><text:span text:style-name="T452">22/08/2026</text:span><text:span text:style-name="T452"/></text:p>
          </table:table-cell>
          <table:table-cell table:style-name="Table6.A1" office:value-type="string">
            <text:p text:style-name="P401"/>
            <text:p text:style-name="P405"><text:span text:style-name="T452">64528/2026</text:span><text:span text:style-name="T452"/></text:p>
          </table:table-cell>
        </table:table-row>
        <table:table-row table:style-name="Table6.2">
          <table:table-cell table:style-name="Table6.A1" office:value-type="string">
            <text:p text:style-name="P401"/>
            <text:p text:style-name="P402"><text:span text:style-name="T448">VANDA</text:span><text:span text:style-name="T453"> </text:span><text:span text:style-name="T448">VIANNA</text:span><text:span text:style-name="T451"> </text:span><text:span text:style-name="T446">BERNARDO</text:span></text:p>
          </table:table-cell>
          <table:table-cell table:style-name="Table6.A1" office:value-type="string">
            <text:p text:style-name="P401"/>
            <text:p text:style-name="P403"><text:span text:style-name="T452">SEMSEG</text:span><text:span text:style-name="T452"/></text:p>
          </table:table-cell>
          <table:table-cell table:style-name="Table6.A1" office:value-type="string">
            <text:p text:style-name="P401"/>
            <text:p text:style-name="P404"><text:span text:style-name="T452">21/08/2026</text:span><text:span text:style-name="T452"/></text:p>
          </table:table-cell>
          <table:table-cell table:style-name="Table6.A1" office:value-type="string">
            <text:p text:style-name="P401"/>
            <text:p text:style-name="P405"><text:span text:style-name="T452">63480/2026</text:span><text:span text:style-name="T452"/></text:p>
          </table:table-cell>
        </table:table-row>
      </table:table>
      <text:p text:style-name="P406"/>
      <text:p text:style-name="P407"><text:span text:style-name="T157">Art.</text:span><text:span text:style-name="T454"> </text:span><text:span text:style-name="T157">2º</text:span><text:span text:style-name="T455"> </text:span><text:span text:style-name="T155">Esta</text:span><text:span text:style-name="T456"> </text:span><text:span text:style-name="T155">Portaria</text:span><text:span text:style-name="T162"> </text:span><text:span text:style-name="T155">entra</text:span><text:span text:style-name="T162"> </text:span><text:span text:style-name="T155">em</text:span><text:span text:style-name="T457"> </text:span><text:span text:style-name="T155">vigor</text:span><text:span text:style-name="T162"> </text:span><text:span text:style-name="T376">na</text:span></text:p>
      <text:p text:style-name="P408"><text:span text:style-name="T155">data</text:span><text:span text:style-name="T432"> </text:span><text:span text:style-name="T155">de</text:span><text:span text:style-name="T434"> </text:span><text:span text:style-name="T155">sua</text:span><text:span text:style-name="T432"> </text:span><text:span text:style-name="T167">publicação.</text:span></text:p>
      <text:p text:style-name="P166"/>
      <text:p text:style-name="P409"><text:span text:style-name="T155">Cachoeiro</text:span><text:span text:style-name="T434"> </text:span><text:span text:style-name="T155">de</text:span><text:span text:style-name="T432"> </text:span><text:span text:style-name="T155">Itapemirim/ES,</text:span><text:span text:style-name="T433"> </text:span><text:span text:style-name="T155">26</text:span><text:span text:style-name="T433"> </text:span><text:span text:style-name="T155">de</text:span><text:span text:style-name="T432"> </text:span><text:span text:style-name="T155">agosto</text:span><text:span text:style-name="T458"> </text:span><text:span text:style-name="T155">de</text:span><text:span text:style-name="T432"> </text:span><text:span text:style-name="T165">2026.</text:span></text:p>
      <text:p text:style-name="P168"/>
      <text:p text:style-name="P410"/>
      <text:h text:style-name="P411" text:outline-level="8">ROGÉRIO<text:span text:style-name="T416"> </text:span>DA<text:span text:style-name="T416"> </text:span>SILVA<text:span text:style-name="T459"> </text:span><text:span text:style-name="T154">ATHAYDE</text:span></text:h>
      <text:p text:style-name="P412"><text:span text:style-name="T157">Secretário</text:span><text:span text:style-name="T417"> </text:span><text:span text:style-name="T157">Municipal</text:span><text:span text:style-name="T460"> </text:span><text:span text:style-name="T157">de</text:span><text:span text:style-name="T417"> </text:span><text:span text:style-name="T373">Administração</text:span></text:p>
      <text:p text:style-name="P413"/>
      <text:p text:style-name="P155"/>
      <text:p text:style-name="P155"/>
      <text:p text:style-name="P414"/>
      <text:p text:style-name="P415"><text:span text:style-name="T150">PORTARIA</text:span><text:span text:style-name="T151"> </text:span><text:span text:style-name="T150">Nº</text:span><text:span text:style-name="T151"> </text:span><text:span text:style-name="T152">1.819/2026</text:span></text:p>
      <text:p text:style-name="P164"/>
      <text:h text:style-name="P416" text:outline-level="8">DISPÕE SOBRE ACESSO FUNCIONAL <text:span text:style-name="T153">DO</text:span><text:tab/><text:span text:style-name="T154">MAGISTÉRIO</text:span><text:tab/><text:span text:style-name="T154">PÚBLICO MUNICIPAL.</text:span></text:h>
      <text:p text:style-name="P323"/>
      <text:p text:style-name="P417"><text:span text:style-name="T155">A</text:span><text:span text:style-name="T156"> <text:s/></text:span><text:span text:style-name="T157">SECRETÁRIA</text:span><text:span text:style-name="T158"> <text:s/></text:span><text:span text:style-name="T157">MUNICIPAL</text:span><text:span text:style-name="T159"> <text:s/></text:span><text:span text:style-name="T160">DE</text:span></text:p>
      <text:p text:style-name="P418"><text:span text:style-name="T157">EDUCAÇÃO </text:span><text:span text:style-name="T155">de Cachoeiro de Itapemirim, Estado do Espírito Santo, no uso das atribuições que lhe foram conferidas pelo Decreto nº 37.552/2026,</text:span></text:p>
      <text:h text:style-name="P419" text:outline-level="8">RESOLVE:</text:h>
      <text:p text:style-name="P164"/>
      <text:p text:style-name="P420"><text:span text:style-name="T157">Art. 1º </text:span><text:span text:style-name="T155">Autorizar o </text:span><text:span text:style-name="T157">ACESSO</text:span><text:span text:style-name="T161"> </text:span><text:span text:style-name="T157">FUNCIONAL </text:span><text:span text:style-name="T155">do servidor abaixo mencionado, lotado na SEME, nos termos da Lei nº 7.750/2019 e Decreto nº 30.043/2020.</text:span></text:p>
      <text:p text:style-name="P421"/>
      <table:table table:name="Table7" table:style-name="Table7">
        <table:table-column table:style-name="Table7.A"/>
        <table:table-column table:style-name="Table7.B"/>
        <table:table-column table:style-name="Table7.C"/>
        <table:table-column table:style-name="Table7.D"/>
        <table:table-row table:style-name="Table7.1">
          <table:table-cell table:style-name="Table7.A1" office:value-type="string">
            <text:p text:style-name="P422"><text:span text:style-name="T446">SERVIDOR</text:span><text:span text:style-name="T446"/></text:p>
          </table:table-cell>
          <table:table-cell table:style-name="Table7.A1" office:value-type="string">
            <text:p text:style-name="P423"><text:span text:style-name="T461">ACESSO</text:span><text:span text:style-name="T462"> </text:span><text:span text:style-name="T463">PARA</text:span></text:p>
          </table:table-cell>
          <table:table-cell table:style-name="Table7.A1" office:value-type="string">
            <text:p text:style-name="P424"><text:span text:style-name="T448">A</text:span><text:span text:style-name="T464"> </text:span><text:span text:style-name="T448">PARTIR</text:span><text:span text:style-name="T464"> </text:span><text:span text:style-name="T450">DE</text:span></text:p>
          </table:table-cell>
          <table:table-cell table:style-name="Table7.A1" office:value-type="string">
            <text:p text:style-name="P425"><text:span text:style-name="T446">PROC.</text:span><text:span text:style-name="T465"> </text:span><text:span text:style-name="T466">Nº</text:span></text:p>
          </table:table-cell>
        </table:table-row>
        <table:table-row table:style-name="Table7.2">
          <table:table-cell table:style-name="Table7.A1" office:value-type="string">
            <text:p text:style-name="P426"/>
            <text:p text:style-name="P427"/>
            <text:p text:style-name="P428"><text:span text:style-name="T461">POLIANA</text:span><text:span text:style-name="T467"> </text:span><text:span text:style-name="T461">SALVE</text:span><text:span text:style-name="T467"> </text:span><text:span text:style-name="T468">GUIZARDI</text:span></text:p>
          </table:table-cell>
          <table:table-cell table:style-name="Table7.A1" office:value-type="string">
            <text:p text:style-name="P429"><text:span text:style-name="T469">Professor</text:span><text:span text:style-name="T470"> </text:span><text:span text:style-name="T469">PEB</text:span><text:span text:style-name="T471"> </text:span><text:span text:style-name="T469">C</text:span><text:span text:style-name="T471"> </text:span><text:span text:style-name="T469">-</text:span><text:span text:style-name="T471"> </text:span><text:span text:style-name="T469">Disciplina</text:span><text:span text:style-name="T471"> </text:span><text:span text:style-name="T469">de </text:span><text:span text:style-name="T452">Ciências,</text:span></text:p>
            <text:p text:style-name="P430"><text:span text:style-name="T469">Habilitação:</text:span><text:span text:style-name="T452"> </text:span><text:span text:style-name="T469">Especialização, </text:span><text:span text:style-name="T452">Grupo</text:span><text:span text:style-name="T472"> </text:span><text:span text:style-name="T452">V,</text:span><text:span text:style-name="T472"> </text:span><text:span text:style-name="T452">Nível</text:span><text:span text:style-name="T472"> </text:span><text:span text:style-name="T452">I,</text:span><text:span text:style-name="T472"> </text:span><text:span text:style-name="T452">Referência</text:span><text:span text:style-name="T472"> </text:span><text:span text:style-name="T452">A</text:span></text:p>
          </table:table-cell>
          <table:table-cell table:style-name="Table7.A1" office:value-type="string">
            <text:p text:style-name="P426"/>
            <text:p text:style-name="P427"/>
            <text:p text:style-name="P431"><text:span text:style-name="T446">01/10/2025</text:span><text:span text:style-name="T446"/></text:p>
          </table:table-cell>
          <table:table-cell table:style-name="Table7.A1" office:value-type="string">
            <text:p text:style-name="P426"/>
            <text:p text:style-name="P427"/>
            <text:p text:style-name="P432"><text:span text:style-name="T452">48696/2025</text:span><text:span text:style-name="T452"/></text:p>
          </table:table-cell>
        </table:table-row>
      </table:table>
      <text:p text:style-name="P168"/>
      <text:p text:style-name="P406"/>
      <text:p text:style-name="P433"><text:span text:style-name="T157">Art.</text:span><text:span text:style-name="T473"> </text:span><text:span text:style-name="T157">2º</text:span><text:span text:style-name="T474"> </text:span><text:span text:style-name="T155">Esta</text:span><text:span text:style-name="T475"> </text:span><text:span text:style-name="T155">Portaria</text:span><text:span text:style-name="T476"> </text:span><text:span text:style-name="T155">entra</text:span><text:span text:style-name="T475"> </text:span><text:span text:style-name="T155">em</text:span><text:span text:style-name="T475"> </text:span><text:span text:style-name="T155">vigor</text:span><text:span text:style-name="T476"> </text:span><text:span text:style-name="T376">na</text:span></text:p>
      <text:p text:style-name="P434"><text:span text:style-name="T155">data</text:span><text:span text:style-name="T477"> </text:span><text:span text:style-name="T155">de</text:span><text:span text:style-name="T477"> </text:span><text:span text:style-name="T155">sua</text:span><text:span text:style-name="T477"> </text:span><text:span text:style-name="T167">publicação.</text:span></text:p>
      <text:p text:style-name="P168"/>
      <text:p text:style-name="P166"/>
      <text:p text:style-name="P435"><text:span text:style-name="T155">Cachoeiro</text:span><text:span text:style-name="T165"> </text:span><text:span text:style-name="T155">de</text:span><text:span text:style-name="T166"> </text:span><text:span text:style-name="T155">Itapemirim/ES,</text:span><text:span text:style-name="T165"> </text:span><text:span text:style-name="T155">26</text:span><text:span text:style-name="T166"> </text:span><text:span text:style-name="T155">de</text:span><text:span text:style-name="T165"> </text:span><text:span text:style-name="T155">agosto</text:span><text:span text:style-name="T166"> </text:span><text:span text:style-name="T155">de</text:span><text:span text:style-name="T166"> </text:span><text:span text:style-name="T167">2026.</text:span></text:p>
      <text:p text:style-name="P168"/>
      <text:p text:style-name="P168"/>
      <text:p text:style-name="P169"/>
      <text:h text:style-name="P436" text:outline-level="8">SIMONE<text:span text:style-name="T154"> </text:span>DE<text:span text:style-name="T154"> </text:span>SOUZA<text:span text:style-name="T168"> </text:span><text:span text:style-name="T154">BEIRIZ</text:span></text:h>
      <text:p text:style-name="P437"><text:span text:style-name="T157">Secretária</text:span><text:span text:style-name="T478"> </text:span><text:span text:style-name="T157">Municipal</text:span><text:span text:style-name="T478"> </text:span><text:span text:style-name="T157">de</text:span><text:span text:style-name="T373"> Educação</text:span></text:p>
      <text:p text:style-name="P438"/>
      <text:p text:style-name="P439"/>
      <text:p text:style-name="P439"/>
      <text:p text:style-name="P440"/>
      <text:p text:style-name="P441"><text:span text:style-name="T479">PORTARIA</text:span><text:span text:style-name="T480"> </text:span><text:span text:style-name="T479">Nº</text:span><text:span text:style-name="T481"> </text:span><text:span text:style-name="T482">1.820/2026</text:span></text:p>
      <text:p text:style-name="P442"/>
      <text:h text:style-name="P443" text:outline-level="6">DISPÕE<text:span text:style-name="T483"> </text:span>SOBRE<text:span text:style-name="T483"> </text:span>O<text:span text:style-name="T483"> </text:span>ARQUIVAMENTO<text:span text:style-name="T483"> </text:span>DE <text:span text:style-name="T154">PROCESSO</text:span><text:tab/><text:span text:style-name="T484">ADMINISTRATIVO </text:span>DISCIPLINAR CONCLUSO</text:h>
      <text:p text:style-name="P444"><text:span text:style-name="T485">O</text:span><text:span text:style-name="T486"> </text:span><text:span text:style-name="T487">CORREGEDOR</text:span><text:span text:style-name="T488"> </text:span><text:span text:style-name="T487">DA</text:span><text:span text:style-name="T489"> </text:span><text:span text:style-name="T487">GUARDA</text:span><text:span text:style-name="T488"> </text:span><text:span text:style-name="T490">CIVIL</text:span></text:p>
      <text:p text:style-name="P445"><text:span text:style-name="T487">MUNICIPAL </text:span><text:span text:style-name="T485">de Cachoeiro de</text:span><text:span text:style-name="T491"> </text:span><text:span text:style-name="T485">Itapemirim, Estado do Espírito Santo, no uso de suas atribuições previstas na Lei nº 8.149/2024, tendo em vista o que consta</text:span><text:span text:style-name="T491"> </text:span><text:span text:style-name="T485">na</text:span><text:span text:style-name="T491"> </text:span><text:span text:style-name="T485">Portaria</text:span><text:span text:style-name="T491"> </text:span><text:span text:style-name="T485">nº</text:span><text:span text:style-name="T491"> </text:span><text:span text:style-name="T485">2.377/2023</text:span><text:span text:style-name="T491"> </text:span><text:span text:style-name="T485">c/c nº</text:span><text:span text:style-name="T491"> </text:span><text:span text:style-name="T485">1.194/2024,</text:span><text:span text:style-name="T491"> </text:span><text:span text:style-name="T485">do</text:span><text:span text:style-name="T491"> </text:span><text:span text:style-name="T485">processo</text:span><text:span text:style-name="T491"> </text:span><text:span text:style-name="T485">nº</text:span><text:span text:style-name="T492"> 59508/</text:span><text:span text:style-name="T493"> </text:span><text:span text:style-name="T494">2022</text:span><text:span text:style-name="T491"> </text:span><text:span text:style-name="T485">c</text:span><text:span text:style-name="T493"> </text:span><text:span text:style-name="T485">/</text:span><text:span text:style-name="T493"> </text:span><text:span text:style-name="T485">c</text:span><text:span text:style-name="T491"> </text:span><text:span text:style-name="T495">60966/2026</text:span><text:span text:style-name="T496"> </text:span><text:span text:style-name="T485">,</text:span></text:p>
      <text:h text:style-name="P446" text:outline-level="6">RESOLVE:</text:h>
      <text:p text:style-name="P447"/>
      <text:p text:style-name="P448"><text:span text:style-name="T487">Art. 1º. </text:span><text:span text:style-name="T485">Arquivar o Processo Administrativo Disciplinar</text:span><text:span text:style-name="T497"> </text:span><text:span text:style-name="T485">nº 59508/2022 c/c </text:span><text:span text:style-name="T492">60966/</text:span><text:span text:style-name="T497"> </text:span><text:span text:style-name="T494">2026</text:span><text:span text:style-name="T497"> </text:span><text:span text:style-name="T485">, instaurado em desfavor de THIAGO DE CARVALHO, matrícula Nº 19.063</text:span><text:span text:style-name="T491"> </text:span><text:span text:style-name="T485">ocupante do cargo de Guarda Civil Municipal – Classe Distinta, lotado na Secretaria Municipal de Segurança e Trânsito – SEMSEG, em razão da prescrição da pretensão punitiva administrativa.</text:span></text:p>
      <text:p text:style-name="P449"><text:span text:style-name="T487">Art. 2º</text:span><text:span text:style-name="T485">. Revogar as disposições em contrário, em especial as Portarias nºs 2.377/2023 c/c 1.194/2024.</text:span></text:p>
      <text:p text:style-name="P450"/>
      <text:p text:style-name="P451"><text:span text:style-name="T485">Cachoeiro</text:span><text:span text:style-name="T498"> </text:span><text:span text:style-name="T485">de</text:span><text:span text:style-name="T498"> </text:span><text:span text:style-name="T485">Itapemirim,</text:span><text:span text:style-name="T498"> </text:span><text:span text:style-name="T485">26</text:span><text:span text:style-name="T499"> </text:span><text:span text:style-name="T485">de</text:span><text:span text:style-name="T499"> </text:span><text:span text:style-name="T485">agosto</text:span><text:span text:style-name="T500"> </text:span><text:span text:style-name="T485">de</text:span><text:span text:style-name="T498"> </text:span><text:span text:style-name="T501">2026.</text:span></text:p>
      <text:p text:style-name="P452"/>
      <text:h text:style-name="P453" text:outline-level="6"><text:span text:style-name="T484">MARCELO</text:span><text:span text:style-name="T154"> </text:span><text:span text:style-name="T484">GARCIA</text:span><text:span text:style-name="T502"> </text:span><text:span text:style-name="T484">BRUM</text:span></text:h>
      <text:h text:style-name="P454" text:outline-level="7"><text:span text:style-name="T503">Corregedor</text:span><text:span text:style-name="T504"> </text:span><text:span text:style-name="T503">da</text:span><text:span text:style-name="T505"> </text:span><text:span text:style-name="T503">Guarda</text:span><text:span text:style-name="T506"> </text:span><text:span text:style-name="T503">Civil</text:span><text:span text:style-name="T507"> </text:span><text:span text:style-name="T508">Municipal</text:span></text:h>
      <text:p text:style-name="P455"/>
      <text:p text:style-name="P456"/>
      <text:p text:style-name="P456"/>
      <text:p text:style-name="P457"/>
      <text:p text:style-name="P458"><text:span text:style-name="T509">PORTARIA</text:span><text:span text:style-name="T510"> </text:span><text:span text:style-name="T509">Nº</text:span><text:span text:style-name="T510"> </text:span><text:span text:style-name="T509">1.821</text:span><text:span text:style-name="T510"> </text:span><text:span text:style-name="T511">/2026</text:span></text:p>
      <text:p text:style-name="P459"/>
      <text:p text:style-name="P460"><text:span text:style-name="T148">DESIGNA</text:span><text:span text:style-name="T512"><text:tab/></text:span><text:span text:style-name="T148">SERVIDOR</text:span><text:span text:style-name="T512"><text:tab/></text:span><text:span text:style-name="T513">PARA </text:span><text:span text:style-name="T113">ACOMPANHAMENTO</text:span><text:span text:style-name="T514"> </text:span><text:span text:style-name="T113">E</text:span><text:span text:style-name="T514"> </text:span><text:span text:style-name="T113">FISCALIZAÇÃO</text:span><text:span text:style-name="T514"> </text:span><text:span text:style-name="T113">DA EXECUÇÃO DE ATAS DE REGISTRO DE PREÇOS FIRMADAS NO MUNICÍPIO.</text:span></text:p>
      <text:p text:style-name="P461"/>
      <text:p text:style-name="P462"><text:span text:style-name="T116">O</text:span><text:span text:style-name="T515"> <text:s text:c="2"/></text:span><text:span text:style-name="T113">SECRETÁRIO</text:span><text:span text:style-name="T516"> <text:s text:c="2"/></text:span><text:span text:style-name="T113">MUNICIPAL</text:span><text:span text:style-name="T516"> <text:s text:c="2"/></text:span><text:span text:style-name="T120">DE</text:span></text:p>
      <text:p text:style-name="P463"><text:span text:style-name="T113">ADMINISTRAÇÃO </text:span><text:span text:style-name="T116">de Cachoeiro de Itapemirim, Estado do Espírito Santo, no uso de suas atribuições delegadas através dos Decretos nºs. 18.275/2008 e 35.892/2025, tendo em vista o que consta no processo nº </text:span><text:span text:style-name="T113">63909/2026</text:span><text:span text:style-name="T116">, </text:span><text:span text:style-name="T113">RESOLVE:</text:span></text:p>
      <text:p text:style-name="P464"/>
      <text:p text:style-name="P462"><text:span text:style-name="T113">Art.</text:span><text:span text:style-name="T115"> <text:s/></text:span><text:span text:style-name="T113">1º</text:span><text:span text:style-name="T517"> <text:s/></text:span><text:span text:style-name="T116">Designar</text:span><text:span text:style-name="T121"> <text:s/></text:span><text:span text:style-name="T116">o</text:span><text:span text:style-name="T121"> <text:s/></text:span><text:span text:style-name="T116">servidor</text:span><text:span text:style-name="T518"> <text:s/></text:span><text:span text:style-name="T148">VICTOR</text:span></text:p>
      <text:p text:style-name="P465"><text:span text:style-name="T148">DOURADO</text:span><text:span text:style-name="T512"><text:tab/></text:span><text:span text:style-name="T148">MAGALHÃES</text:span><text:span text:style-name="T512"><text:tab/></text:span><text:span text:style-name="T148">SALAROLLI</text:span><text:span text:style-name="T145">,</text:span><text:span text:style-name="T519"><text:tab/></text:span><text:span text:style-name="T145">lotado</text:span><text:span text:style-name="T519"><text:tab/></text:span><text:span text:style-name="T520">na</text:span><text:span text:style-name="T519"><text:tab/></text:span><text:span text:style-name="T145">SEMAD,</text:span><text:span text:style-name="T519"><text:tab/></text:span><text:span text:style-name="T144">para</text:span></text:p>
      <text:p text:style-name="P466"><text:span text:style-name="T116">acompanhamento</text:span><text:span text:style-name="T143"> </text:span><text:span text:style-name="T116">e</text:span><text:span text:style-name="T143"> </text:span><text:span text:style-name="T116">fiscalização</text:span><text:span text:style-name="T143"> </text:span><text:span text:style-name="T116">da</text:span><text:span text:style-name="T143"> </text:span><text:span text:style-name="T116">execução</text:span><text:span text:style-name="T143"> </text:span><text:span text:style-name="T116">das</text:span><text:span text:style-name="T143"> </text:span><text:span text:style-name="T116">ATAS</text:span><text:span text:style-name="T143"> </text:span><text:span text:style-name="T116">DE</text:span><text:span text:style-name="T143"> </text:span><text:span text:style-name="T116">REGISTRO</text:span><text:span text:style-name="T143"> </text:span><text:span text:style-name="T116">DE PREÇOS firmadas no Município e constantes na relação abaixo.</text:span></text:p>
      <text:p text:style-name="P467"/>
      <table:table table:name="Table8" table:style-name="Table8">
        <table:table-column table:style-name="Table8.A"/>
        <table:table-column table:style-name="Table8.B"/>
        <table:table-column table:style-name="Table8.C"/>
        <table:table-row table:style-name="Table8.1">
          <table:table-cell table:style-name="Table8.A1" office:value-type="string">
            <text:p text:style-name="P468"><text:span text:style-name="T446">NÚMERO</text:span><text:span text:style-name="T521"> </text:span><text:span text:style-name="T448">DAS</text:span><text:span text:style-name="T453"> </text:span><text:span text:style-name="T447">ATAS</text:span></text:p>
          </table:table-cell>
          <table:table-cell table:style-name="Table8.A1" office:value-type="string">
            <text:p text:style-name="P469"><text:span text:style-name="T446">OBJETO</text:span><text:span text:style-name="T446"/></text:p>
          </table:table-cell>
          <table:table-cell table:style-name="Table8.A1" office:value-type="string">
            <text:p text:style-name="P470"><text:span text:style-name="T446">EMPRESA</text:span><text:span text:style-name="T446"/></text:p>
          </table:table-cell>
        </table:table-row>
        <table:table-row table:style-name="Table8.2">
          <table:table-cell table:style-name="Table8.A1" office:value-type="string">
            <text:p text:style-name="P471"/>
            <text:p text:style-name="P472"><text:span text:style-name="T452">066/2025</text:span><text:span text:style-name="T452"/></text:p>
          </table:table-cell>
          <table:table-cell table:style-name="Table8.A1" office:value-type="string">
            <text:p text:style-name="P473"><text:span text:style-name="T469">Aquisição de Materiais elétricos, EPI’s, aparelhos </text:span><text:span text:style-name="T452">domésticos e equipamentos diversos, mediante</text:span></text:p>
            <text:p text:style-name="P474"><text:span text:style-name="T469">o</text:span><text:span text:style-name="T522"> </text:span><text:span text:style-name="T469">Sistema</text:span><text:span text:style-name="T523"> </text:span><text:span text:style-name="T469">de</text:span><text:span text:style-name="T522"> </text:span><text:span text:style-name="T469">Registro</text:span><text:span text:style-name="T523"> </text:span><text:span text:style-name="T469">de</text:span><text:span text:style-name="T522"> </text:span><text:span text:style-name="T452">Preços</text:span></text:p>
          </table:table-cell>
          <table:table-cell table:style-name="Table8.A1" office:value-type="string">
            <text:p text:style-name="P471"/>
            <text:p text:style-name="P403"><text:span text:style-name="T452">GN MATERIAL DE CONSTRUÇÃO </text:span><text:span text:style-name="T524">LTDA</text:span></text:p>
          </table:table-cell>
        </table:table-row>
        <table:table-row table:style-name="Table8.3">
          <table:table-cell table:style-name="Table8.A1" office:value-type="string">
            <text:p text:style-name="P475"/>
            <text:p text:style-name="P472"><text:span text:style-name="T452">067/2025</text:span><text:span text:style-name="T452"/></text:p>
          </table:table-cell>
          <table:table-cell table:style-name="Table8.A1" office:value-type="string">
            <text:p text:style-name="P476"><text:span text:style-name="T469">Aquisição de Materiais elétricos, EPI’s, aparelhos </text:span><text:span text:style-name="T452">domésticos e equipamentos diversos, mediante</text:span></text:p>
            <text:p text:style-name="P474"><text:span text:style-name="T469">o</text:span><text:span text:style-name="T522"> </text:span><text:span text:style-name="T469">Sistema</text:span><text:span text:style-name="T523"> </text:span><text:span text:style-name="T469">de</text:span><text:span text:style-name="T522"> </text:span><text:span text:style-name="T469">Registro</text:span><text:span text:style-name="T523"> </text:span><text:span text:style-name="T469">de</text:span><text:span text:style-name="T522"> </text:span><text:span text:style-name="T452">Preços</text:span></text:p>
          </table:table-cell>
          <table:table-cell table:style-name="Table8.A1" office:value-type="string">
            <text:p text:style-name="P477"><text:span text:style-name="T469">EFETE</text:span><text:span text:style-name="T452"> </text:span><text:span text:style-name="T469">SOLUÇÕES </text:span><text:span text:style-name="T452">EMPRESARIAIS</text:span><text:span text:style-name="T522"> </text:span><text:span text:style-name="T452">LTDA</text:span></text:p>
          </table:table-cell>
        </table:table-row>
      </table:table>
      <text:p text:style-name="P478"/>
      <text:p text:style-name="P479"><text:span text:style-name="T157">Art. 2° </text:span><text:span text:style-name="T155">Tornar sem efeito a designação</text:span><text:span text:style-name="T162"> </text:span><text:span text:style-name="T155">do servidor GABRIEL WANIS como fiscal das referidas Atas de Registro de Preços, autorizada através da </text:span><text:span text:style-name="T157">Portaria n° 617/2026.</text:span></text:p>
      <text:p text:style-name="P480"><text:span text:style-name="T157">Art. 3° </text:span><text:span text:style-name="T155">Esta portaria entra em vigor na data de sua publicação, revogadas as disposições em contrário.</text:span></text:p>
      <text:p text:style-name="P168"/>
      <text:p text:style-name="P169"/>
      <text:p text:style-name="P481"><text:span text:style-name="T155">Cachoeiro</text:span><text:span text:style-name="T166"> </text:span><text:span text:style-name="T155">de</text:span><text:span text:style-name="T166"> </text:span><text:span text:style-name="T155">Itapemirim,</text:span><text:span text:style-name="T166"> </text:span><text:span text:style-name="T155">27</text:span><text:span text:style-name="T166"> </text:span><text:span text:style-name="T155">de</text:span><text:span text:style-name="T166"> </text:span><text:span text:style-name="T155">agosto</text:span><text:span text:style-name="T166"> </text:span><text:span text:style-name="T155">de</text:span><text:span text:style-name="T167"> 2026.</text:span></text:p>
      <text:p text:style-name="P482"/>
      <text:h text:style-name="P483" text:outline-level="8">ROGÉRIO<text:span text:style-name="T154"> </text:span>DA<text:span text:style-name="T168"> </text:span>SILVA<text:span text:style-name="T168"> </text:span><text:span text:style-name="T154">ATHAYDE</text:span></text:h>
      <text:p text:style-name="P484"><text:span text:style-name="T157">Secretário</text:span><text:span text:style-name="T478"> </text:span><text:span text:style-name="T157">Municipal</text:span><text:span text:style-name="T478"> </text:span><text:span text:style-name="T157">de</text:span><text:span text:style-name="T373"> Administração</text:span></text:p>
      <text:p text:style-name="P485"/>
      <text:p text:style-name="P155"/>
      <text:p text:style-name="P486"/>
      <text:p text:style-name="P487"><text:span text:style-name="T150">PORTARIA</text:span><text:span text:style-name="T151"> </text:span><text:span text:style-name="T150">Nº</text:span><text:span text:style-name="T151"> </text:span><text:span text:style-name="T152">1.823/2026</text:span></text:p>
      <text:p text:style-name="P158"/>
      <text:h text:style-name="P488" text:outline-level="8">DESIGNA SERVIDORES PARA ACOMPANHAMENTO E FISCALIZAÇÃO DA EXECUÇÃO DAS ATAS DE REGISTRO DE PREÇOS FIRMADAS NO <text:span text:style-name="T154">MUNICÍPIO.</text:span></text:h>
      <text:p text:style-name="P489"/>
      <text:h text:style-name="P490" text:outline-level="9"><text:span text:style-name="T437">O </text:span>SECRETÁRIO MUNICIPAL DE MANUTENÇÃO<text:span text:style-name="T525"> <text:s/></text:span>E<text:span text:style-name="T526"> <text:s/></text:span>SERVIÇOS<text:span text:style-name="T527"> <text:s/></text:span><text:span text:style-name="T528">de</text:span></text:h>
      <text:p text:style-name="P491"><text:span text:style-name="T155">Cachoeiro de Itapemirim, Estado do Espírito Santo, no uso de suas atribuições delegadas através do Decreto nº 37.394/2026, tendo em vista o que</text:span><text:span text:style-name="T445"> </text:span><text:span text:style-name="T155">consta no processo nº </text:span><text:span text:style-name="T157">63790 /2026</text:span><text:span text:style-name="T155">,</text:span></text:p>
      <text:p text:style-name="P492"/>
      <text:h text:style-name="P493" text:outline-level="8">RESOLVE:</text:h>
      <text:p text:style-name="P164"/>
      <text:p text:style-name="P494"><text:span text:style-name="T157">Art.</text:span><text:span text:style-name="T161"> </text:span><text:span text:style-name="T157">1º</text:span><text:span text:style-name="T161"> </text:span><text:span text:style-name="T155">Designar</text:span><text:span text:style-name="T162"> </text:span><text:span text:style-name="T155">os</text:span><text:span text:style-name="T162"> </text:span><text:span text:style-name="T155">servidores</text:span><text:span text:style-name="T162"> </text:span><text:span text:style-name="T157">EDSON </text:span><text:span text:style-name="T373">ADENILSON</text:span><text:span text:style-name="T157"><text:tab/></text:span><text:span text:style-name="T373">VAZZOLER</text:span><text:span text:style-name="T157"><text:tab/></text:span><text:span text:style-name="T529">e</text:span><text:span text:style-name="T155"><text:tab/></text:span><text:span text:style-name="T373">VANDERLEIA</text:span><text:span text:style-name="T157"><text:tab/></text:span><text:span text:style-name="T373">BARBOSA</text:span><text:span text:style-name="T157"><text:tab/></text:span><text:span text:style-name="T373">SILVA</text:span></text:p>
      <text:p text:style-name="P495"><text:span text:style-name="T157">VIEIRA</text:span><text:span text:style-name="T155">, lotados na SEMMAT, para acompanhamento e fiscalização da execução</text:span><text:span text:style-name="T477"> </text:span><text:span text:style-name="T155">das</text:span><text:span text:style-name="T477"> </text:span><text:span text:style-name="T155">ATAS</text:span><text:span text:style-name="T477"> </text:span><text:span text:style-name="T155">DE</text:span><text:span text:style-name="T477"> </text:span><text:span text:style-name="T155">REGISTRO</text:span><text:span text:style-name="T477"> </text:span><text:span text:style-name="T155">DE</text:span><text:span text:style-name="T477"> </text:span><text:span text:style-name="T155">PREÇOS</text:span><text:span text:style-name="T477"> </text:span><text:span text:style-name="T155">firmadas</text:span><text:span text:style-name="T477"> </text:span><text:span text:style-name="T155">no</text:span><text:span text:style-name="T477"> </text:span><text:span text:style-name="T155">Município</text:span><text:span text:style-name="T477"> </text:span><text:span text:style-name="T155">e descritas na relação anexa.</text:span></text:p>
      <text:p text:style-name="P166"/>
      <text:p text:style-name="P496"><text:span text:style-name="T157">Art.</text:span><text:span text:style-name="T530"> </text:span><text:span text:style-name="T157">2º</text:span><text:span text:style-name="T531"> </text:span><text:span text:style-name="T155">Esta</text:span><text:span text:style-name="T532"> </text:span><text:span text:style-name="T155">portaria</text:span><text:span text:style-name="T532"> </text:span><text:span text:style-name="T155">entra</text:span><text:span text:style-name="T532"> </text:span><text:span text:style-name="T155">em</text:span><text:span text:style-name="T532"> </text:span><text:span text:style-name="T155">vigor</text:span><text:span text:style-name="T532"> </text:span><text:span text:style-name="T376">na</text:span></text:p>
      <text:p text:style-name="P487"><text:span text:style-name="T155">data</text:span><text:span text:style-name="T477"> </text:span><text:span text:style-name="T155">de</text:span><text:span text:style-name="T477"> </text:span><text:span text:style-name="T155">sua</text:span><text:span text:style-name="T477"> </text:span><text:span text:style-name="T167">publicação</text:span><text:span text:style-name="T533">.</text:span></text:p>
      <text:p text:style-name="P497"/>
      <text:p text:style-name="P498"><text:span text:style-name="T155">Cachoeiro</text:span><text:span text:style-name="T165"> </text:span><text:span text:style-name="T155">de</text:span><text:span text:style-name="T166"> </text:span><text:span text:style-name="T155">Itapemirim/ES,</text:span><text:span text:style-name="T165"> </text:span><text:span text:style-name="T155">27</text:span><text:span text:style-name="T166"> </text:span><text:span text:style-name="T155">de</text:span><text:span text:style-name="T165"> </text:span><text:span text:style-name="T155">agosto de</text:span><text:span text:style-name="T166"> </text:span><text:span text:style-name="T167">2026.</text:span></text:p>
      <text:p text:style-name="P168"/>
      <text:p text:style-name="P406"/>
      <text:h text:style-name="P499" text:outline-level="8">ASTOR<text:span text:style-name="T484"> </text:span>DILEM<text:span text:style-name="T154"> </text:span>DOS<text:span text:style-name="T154"> </text:span>SANTOS<text:span text:style-name="T154"> JUNIOR</text:span></text:h>
      <text:p text:style-name="P500"><text:span text:style-name="T157">Secretário</text:span><text:span text:style-name="T478"> </text:span><text:span text:style-name="T157">Municipal</text:span><text:span text:style-name="T373"> </text:span><text:span text:style-name="T157">de</text:span><text:span text:style-name="T478"> </text:span><text:span text:style-name="T157">Manutenção</text:span><text:span text:style-name="T373"> </text:span><text:span text:style-name="T157">e</text:span><text:span text:style-name="T373"> Serviços</text:span></text:p>
      <text:p text:style-name="P501"/>
      <text:p text:style-name="P439"/>
      <text:p text:style-name="P439"/>
      <text:p text:style-name="P439"/>
      <text:p text:style-name="P439"/>
      <text:p text:style-name="P439"/>
      <text:p text:style-name="P439"/>
      <text:p text:style-name="P439"/>
      <text:p text:style-name="P439"/>
      <text:p text:style-name="P439"/>
      <text:p text:style-name="P439"/>
      <text:p text:style-name="P439"/>
      <text:p text:style-name="P439"/>
      <text:p text:style-name="P502"/>
      <text:h text:style-name="P503" text:outline-level="7"><draw:frame draw:style-name="fr6" draw:name="Image 157" text:anchor-type="char" svg:x="0.4937in" svg:y="-2.1846in" svg:width="7.7736in" svg:height="1.3681in" draw:z-index="217"><draw:image xlink:href="Pictures/10000000000009180000019B2F5AA03B.png" xlink:type="simple" xlink:show="embed" xlink:actuate="onLoad" draw:mime-type="image/png"/></draw:frame><text:span text:style-name="T534">RELAÇÃO</text:span><text:span text:style-name="T535"> </text:span><text:span text:style-name="T534">ANEXA</text:span><text:span text:style-name="T536"> </text:span><text:span text:style-name="T534">A</text:span><text:span text:style-name="T537"> </text:span><text:span text:style-name="T534">PORTARIA</text:span><text:span text:style-name="T538"> </text:span><text:span text:style-name="T534">Nº</text:span><text:span text:style-name="T539"> </text:span><text:span text:style-name="T540">1.823/2026</text:span></text:h>
      <text:p text:style-name="P504"/>
      <table:table table:name="Table9" table:style-name="Table9">
        <table:table-column table:style-name="Table9.A"/>
        <table:table-column table:style-name="Table9.B"/>
        <table:table-column table:style-name="Table9.C"/>
        <table:table-row table:style-name="Table9.1">
          <table:table-cell table:style-name="Table9.A1" office:value-type="string">
            <text:p text:style-name="P505"><text:span text:style-name="T541">NºARP</text:span><text:span text:style-name="T541"/></text:p>
          </table:table-cell>
          <table:table-cell table:style-name="Table9.A1" office:value-type="string">
            <text:p text:style-name="P506"><text:span text:style-name="T542">FORNECEDOR</text:span><text:span text:style-name="T542"/></text:p>
          </table:table-cell>
          <table:table-cell table:style-name="Table9.A1" office:value-type="string">
            <text:p text:style-name="P507"><text:span text:style-name="T542">OBJETO</text:span><text:span text:style-name="T542"/></text:p>
          </table:table-cell>
        </table:table-row>
        <table:table-row table:style-name="Table9.2">
          <table:table-cell table:style-name="Table9.A1" office:value-type="string">
            <text:p text:style-name="P508"><text:span text:style-name="T543">Ata</text:span><text:span text:style-name="T544"> </text:span><text:span text:style-name="T543">de</text:span><text:span text:style-name="T545"> </text:span><text:span text:style-name="T543">RP</text:span><text:span text:style-name="T546"> </text:span><text:span text:style-name="T547">Nº</text:span></text:p>
            <text:p text:style-name="P509"><text:span text:style-name="T548">000033/2026</text:span><text:span text:style-name="T548"/></text:p>
            <text:p text:style-name="P510"><text:span text:style-name="T549">17/07/2026</text:span><text:span text:style-name="T549"/></text:p>
          </table:table-cell>
          <table:table-cell table:style-name="Table9.A1" office:value-type="string">
            <text:p text:style-name="P511"/>
            <text:p text:style-name="P512"><text:span text:style-name="T550">65</text:span><text:span text:style-name="T551"> </text:span><text:span text:style-name="T552">COMERCIO E DISTRIBUIDORA</text:span><text:span text:style-name="T553"> </text:span><text:span text:style-name="T552">DE</text:span><text:span text:style-name="T554"> </text:span><text:span text:style-name="T555">PRODUTOS </text:span><text:span text:style-name="T552">LTDA</text:span></text:p>
          </table:table-cell>
          <table:table-cell table:style-name="Table9.A1" office:value-type="string">
            <text:p text:style-name="P513"><text:span text:style-name="T556">Apostilamento-</text:span><text:span text:style-name="T557"> </text:span><text:span text:style-name="T556">Objeto </text:span><text:span text:style-name="T558">Nº</text:span><text:span text:style-name="T559"> </text:span><text:span text:style-name="T560">1</text:span></text:p>
            <text:p text:style-name="P514"><text:span text:style-name="T561">O </text:span><text:span text:style-name="T562">presente </text:span><text:span text:style-name="T561">Termo </text:span><text:span text:style-name="T562">tem</text:span><text:span text:style-name="T563"> </text:span><text:span text:style-name="T562">por </text:span><text:span text:style-name="T564">objeto </text:span><text:span text:style-name="T562">a </text:span><text:span text:style-name="T561">retificação</text:span><text:span text:style-name="T565"> </text:span><text:span text:style-name="T562">da</text:span><text:span text:style-name="T566"> </text:span><text:span text:style-name="T561">Marca</text:span><text:span text:style-name="T567"> </text:span><text:span text:style-name="T562">do</text:span><text:span text:style-name="T566"> </text:span><text:span text:style-name="T568">Lote</text:span><text:span text:style-name="T569"> </text:span><text:span text:style-name="T562">39-</text:span><text:span text:style-name="T570"> </text:span><text:span text:style-name="T561">Pasta</text:span><text:span text:style-name="T567"> </text:span><text:span text:style-name="T561">Fina</text:span><text:span text:style-name="T571"> </text:span><text:span text:style-name="T568">Polionda</text:span><text:span text:style-name="T572"> </text:span><text:span text:style-name="T562">Com</text:span><text:span text:style-name="T573"> </text:span><text:span text:style-name="T561">Elástico, </text:span><text:span text:style-name="T562">de '"'Lyke" pela </text:span><text:span text:style-name="T561">marca </text:span><text:span text:style-name="T564">"A</text:span><text:span text:style-name="T568">l</text:span><text:span text:style-name="T562">ap</text:span><text:span text:style-name="T568">l</text:span><text:span text:style-name="T562">ast""</text:span></text:p>
          </table:table-cell>
        </table:table-row>
        <table:table-row table:style-name="Table9.3">
          <table:table-cell table:style-name="Table9.A1" office:value-type="string">
            <text:p text:style-name="P515"/>
            <text:p text:style-name="P515"/>
            <text:p text:style-name="P515"/>
            <text:p text:style-name="P516"/>
            <text:p text:style-name="P517"><text:span text:style-name="T574">Atade</text:span><text:span text:style-name="T575"> </text:span><text:span text:style-name="T576">RPNº</text:span></text:p>
            <text:p text:style-name="P518"><text:span text:style-name="T577">000048/2025</text:span><text:span text:style-name="T577"/></text:p>
            <text:p text:style-name="P519"><text:span text:style-name="T549">05/08/2026</text:span><text:span text:style-name="T549"/></text:p>
          </table:table-cell>
          <table:table-cell table:style-name="Table9.A1" office:value-type="string">
            <text:p text:style-name="P515"/>
            <text:p text:style-name="P515"/>
            <text:p text:style-name="P515"/>
            <text:p text:style-name="P520"/>
            <text:p text:style-name="P521"><text:span text:style-name="T550">AUTOVIVA</text:span><text:span text:style-name="T578"> </text:span><text:span text:style-name="T550">CAMINHOES</text:span><text:span text:style-name="T579"> </text:span><text:span text:style-name="T555">E </text:span><text:span text:style-name="T550">ONIBUS </text:span><text:span text:style-name="T555">LTDA</text:span></text:p>
          </table:table-cell>
          <table:table-cell table:style-name="Table9.A1" office:value-type="string">
            <text:p text:style-name="P522"><text:span text:style-name="T556">Aditivo</text:span><text:span text:style-name="T580"> </text:span><text:span text:style-name="T558">-</text:span><text:span text:style-name="T581"> </text:span><text:span text:style-name="T556">Vigência/</text:span><text:span text:style-name="T582"> </text:span><text:span text:style-name="T556">Valor (</text:span><text:span text:style-name="T583"> </text:span><text:span text:style-name="T584">+)</text:span><text:span text:style-name="T585"> </text:span><text:span text:style-name="T558">Nº</text:span><text:span text:style-name="T586"> </text:span><text:span text:style-name="T587">1</text:span></text:p>
            <text:p text:style-name="P523"><text:span text:style-name="T588">Trata-se </text:span><text:span text:style-name="T589">de</text:span><text:span text:style-name="T590"> </text:span><text:span text:style-name="T589">aditivo de</text:span><text:span text:style-name="T591"> </text:span><text:span text:style-name="T589">prorrogação de</text:span><text:span text:style-name="T591"> </text:span><text:span text:style-name="T589">prazo</text:span><text:span text:style-name="T592"> </text:span><text:span text:style-name="T589">vigência e</text:span><text:span text:style-name="T591"> </text:span><text:span text:style-name="T589">a</text:span><text:span text:style-name="T590"> </text:span><text:span text:style-name="T589">renovação dos quantitativos</text:span><text:span text:style-name="T592"> </text:span><text:span text:style-name="T593">registrados da Ata de </text:span><text:span text:style-name="T594">Registro </text:span><text:span text:style-name="T593">de </text:span><text:span text:style-name="T594">Preços </text:span><text:span text:style-name="T593">nº</text:span><text:span text:style-name="T595"> </text:span><text:span text:style-name="T594">048/2025 </text:span><text:span text:style-name="T593">que tem por </text:span><text:span text:style-name="T594">objeto </text:span><text:span text:style-name="T593">a AQUISIÇÃO </text:span><text:span text:style-name="T594">DE</text:span><text:span text:style-name="T596"> </text:span><text:span text:style-name="T593">CAMINHÃO TOCO </text:span><text:span text:style-name="T594">4X2 </text:span><text:span text:style-name="T593">COM BÁSCULA 6M',</text:span></text:p>
            <text:p text:style-name="P524"><text:span text:style-name="T593">através do Sistema de </text:span><text:span text:style-name="T594">Registro </text:span><text:span text:style-name="T593">de </text:span><text:span text:style-name="T594">Preços, </text:span><text:span text:style-name="T593">para</text:span><text:span text:style-name="T595"> </text:span><text:span text:style-name="T589">atender às demandas da </text:span><text:span text:style-name="T588">Administração,</text:span><text:span text:style-name="T597"> </text:span><text:span text:style-name="T598">conforme </text:span><text:span text:style-name="T589">especificações</text:span><text:span text:style-name="T599"> </text:span><text:span text:style-name="T589">do</text:span><text:span text:style-name="T600"> </text:span><text:span text:style-name="T601">Termo </text:span><text:span text:style-name="T589">de</text:span><text:span text:style-name="T592"> </text:span><text:span text:style-name="T594">Referência, </text:span><text:span text:style-name="T593">anexo </text:span><text:span text:style-name="T602">Ido</text:span><text:span text:style-name="T603"> </text:span><text:span text:style-name="T593">Edital de </text:span><text:span text:style-name="T594">Licitação </text:span><text:span text:style-name="T593">no</text:span><text:span text:style-name="T595"> </text:span><text:span text:style-name="T604">023/2025</text:span></text:p>
          </table:table-cell>
        </table:table-row>
        <table:table-row table:style-name="Table9.4">
          <table:table-cell table:style-name="Table9.A1" office:value-type="string">
            <text:p text:style-name="P525"/>
            <text:p text:style-name="P517"><text:span text:style-name="T605">AtadeRPNº</text:span><text:span text:style-name="T605"/></text:p>
            <text:p text:style-name="P518"><text:span text:style-name="T548">000038/2026</text:span><text:span text:style-name="T548"/></text:p>
            <text:p text:style-name="P519"><text:span text:style-name="T549">07/08/2026</text:span><text:span text:style-name="T549"/></text:p>
          </table:table-cell>
          <table:table-cell table:style-name="Table9.A1" office:value-type="string">
            <text:p text:style-name="P526"/>
            <text:p text:style-name="P527"><text:span text:style-name="T552">HGX</text:span><text:span text:style-name="T606"> </text:span><text:span text:style-name="T550">COMERCIAL</text:span><text:span text:style-name="T607"> </text:span><text:span text:style-name="T552">DE</text:span><text:span text:style-name="T608"> </text:span><text:span text:style-name="T552">PRODUTOS</text:span><text:span text:style-name="T554"> </text:span><text:span text:style-name="T552">EM GERAL </text:span><text:span text:style-name="T555">LTDA</text:span></text:p>
          </table:table-cell>
          <table:table-cell table:style-name="Table9.A1" office:value-type="string">
            <text:p text:style-name="P528"><text:span text:style-name="T562">Apostilamento</text:span><text:span text:style-name="T609"> </text:span><text:span text:style-name="T568">-</text:span><text:span text:style-name="T610"> </text:span><text:span text:style-name="T562">Outro</text:span><text:span text:style-name="T611"> </text:span><text:span text:style-name="T561">Nº</text:span><text:span text:style-name="T612"> </text:span><text:span text:style-name="T613">1</text:span></text:p>
            <text:p text:style-name="P529"><text:span text:style-name="T562">O</text:span><text:span text:style-name="T570"> </text:span><text:span text:style-name="T562">presente </text:span><text:span text:style-name="T568">Termo </text:span><text:span text:style-name="T561">tem</text:span><text:span text:style-name="T614"> </text:span><text:span text:style-name="T562">por objeto a retificação</text:span><text:span text:style-name="T573"> </text:span><text:span text:style-name="T562">da Marca dos</text:span><text:span text:style-name="T570"> </text:span><text:span text:style-name="T561">Lotes </text:span><text:span text:style-name="T562">33</text:span><text:span text:style-name="T566"> </text:span><text:span text:style-name="T562">e 34 - </text:span><text:span text:style-name="T561">PAPEL</text:span><text:span text:style-name="T615"> </text:span><text:span text:style-name="T562">A4 210</text:span><text:span text:style-name="T616"> </text:span><text:span text:style-name="T562">X</text:span><text:span text:style-name="T573"> </text:span><text:span text:style-name="T562">297 MM, gramatura 75 gr/m</text:span><text:span text:style-name="T617">2</text:span><text:span text:style-name="T618">,</text:span><text:span text:style-name="T619"> </text:span><text:span text:style-name="T562">pacote com </text:span><text:span text:style-name="T561">500</text:span><text:span text:style-name="T565"> </text:span><text:span text:style-name="T562">folhas, </text:span><text:span text:style-name="T561">de</text:span><text:span text:style-name="T571"> </text:span><text:span text:style-name="T562">"REPORT" pela marca "INK A4"</text:span></text:p>
          </table:table-cell>
        </table:table-row>
        <table:table-row table:style-name="Table9.5">
          <table:table-cell table:style-name="Table9.A1" office:value-type="string">
            <text:p text:style-name="P530"><text:span text:style-name="T605">AtadeRPNº</text:span><text:span text:style-name="T605"/></text:p>
            <text:p text:style-name="P518"><text:span text:style-name="T548">000063/2026</text:span><text:span text:style-name="T548"/></text:p>
            <text:p text:style-name="P531"><text:span text:style-name="T549">18/08/2026</text:span><text:span text:style-name="T549"/></text:p>
          </table:table-cell>
          <table:table-cell table:style-name="Table9.A1" office:value-type="string">
            <text:p text:style-name="P532"><text:span text:style-name="T552">MEGA DISTRIBUIDORA</text:span><text:span text:style-name="T620"> </text:span><text:span text:style-name="T552">DE MATERIAL</text:span><text:span text:style-name="T554"> </text:span><text:span text:style-name="T555">HIDRAULICO </text:span><text:span text:style-name="T552">E ELETRICO</text:span><text:span text:style-name="T621"> </text:span><text:span text:style-name="T552">LTDA</text:span></text:p>
          </table:table-cell>
          <table:table-cell table:style-name="Table9.A1" office:value-type="string">
            <text:p text:style-name="P533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34"><text:span text:style-name="T562">RP</text:span><text:span text:style-name="T624"> </text:span><text:span text:style-name="T561">-</text:span><text:span text:style-name="T625"> </text:span><text:span text:style-name="T562">Aquisição</text:span><text:span text:style-name="T623"> </text:span><text:span text:style-name="T562">de</text:span><text:span text:style-name="T570"> </text:span><text:span text:style-name="T561">Materiais</text:span><text:span text:style-name="T626"> </text:span><text:span text:style-name="T562">de</text:span><text:span text:style-name="T627"> </text:span><text:span text:style-name="T562">Construção</text:span><text:span text:style-name="T628"> </text:span><text:span text:style-name="T562">e</text:span><text:span text:style-name="T573"> </text:span><text:span text:style-name="T562">Outros </text:span><text:span text:style-name="T561">Materiais </text:span><text:span text:style-name="T562">de Consumo</text:span></text:p>
          </table:table-cell>
        </table:table-row>
        <table:table-row table:style-name="Table9.6">
          <table:table-cell table:style-name="Table9.A1" office:value-type="string">
            <text:p text:style-name="P535"><text:span text:style-name="T574">Atade</text:span><text:span text:style-name="T575"> </text:span><text:span text:style-name="T576">RPNº</text:span></text:p>
            <text:p text:style-name="P518"><text:span text:style-name="T548">000060/2026</text:span><text:span text:style-name="T548"/></text:p>
            <text:p text:style-name="P531"><text:span text:style-name="T549">18/08/2026</text:span><text:span text:style-name="T549"/></text:p>
          </table:table-cell>
          <table:table-cell table:style-name="Table9.A1" office:value-type="string">
            <text:p text:style-name="P536"/>
            <text:p text:style-name="P537"><text:span text:style-name="T550">CAMPOS</text:span><text:span text:style-name="T578"> </text:span><text:span text:style-name="T550">COMERCIO</text:span><text:span text:style-name="T629"> </text:span><text:span text:style-name="T550">DE</text:span><text:span text:style-name="T630"> </text:span><text:span text:style-name="T550">FERRAGENS</text:span><text:span text:style-name="T631"> </text:span><text:span text:style-name="T552">LTDA</text:span><text:span text:style-name="T632"> </text:span><text:span text:style-name="T633">ME</text:span></text:p>
          </table:table-cell>
          <table:table-cell table:style-name="Table9.A1" office:value-type="string">
            <text:p text:style-name="P538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34"><text:span text:style-name="T562">RP</text:span><text:span text:style-name="T624"> </text:span><text:span text:style-name="T561">-</text:span><text:span text:style-name="T625"> </text:span><text:span text:style-name="T562">Aquisição</text:span><text:span text:style-name="T623"> </text:span><text:span text:style-name="T562">de</text:span><text:span text:style-name="T570"> </text:span><text:span text:style-name="T562">Materiais</text:span><text:span text:style-name="T566"> </text:span><text:span text:style-name="T562">de</text:span><text:span text:style-name="T627"> </text:span><text:span text:style-name="T562">Construção</text:span><text:span text:style-name="T628"> </text:span><text:span text:style-name="T562">e</text:span><text:span text:style-name="T573"> </text:span><text:span text:style-name="T562">Outros </text:span><text:span text:style-name="T561">Materiais </text:span><text:span text:style-name="T562">de Consumo</text:span></text:p>
          </table:table-cell>
        </table:table-row>
        <table:table-row table:style-name="Table9.7">
          <table:table-cell table:style-name="Table9.A1" office:value-type="string">
            <text:p text:style-name="P539"><text:span text:style-name="T574">Atade</text:span><text:span text:style-name="T575"> </text:span><text:span text:style-name="T576">RPNº</text:span></text:p>
            <text:p text:style-name="P509"><text:span text:style-name="T548">000064/2026</text:span><text:span text:style-name="T548"/></text:p>
            <text:p text:style-name="P510"><text:span text:style-name="T549">18/08/2026</text:span><text:span text:style-name="T549"/></text:p>
          </table:table-cell>
          <table:table-cell table:style-name="Table9.A1" office:value-type="string">
            <text:p text:style-name="P540"><text:span text:style-name="T550">PRIME COMERCIO </text:span><text:span text:style-name="T552">DE MATERIAL DE</text:span><text:span text:style-name="T554"> </text:span><text:span text:style-name="T550">CONSTRUCAO</text:span><text:span text:style-name="T634"> </text:span><text:span text:style-name="T555">LTDA</text:span></text:p>
          </table:table-cell>
          <table:table-cell table:style-name="Table9.A1" office:value-type="string">
            <text:p text:style-name="P541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42"><text:span text:style-name="T561">RP</text:span><text:span text:style-name="T635"> </text:span><text:span text:style-name="T561">-</text:span><text:span text:style-name="T625"> </text:span><text:span text:style-name="T561">Aquisição</text:span><text:span text:style-name="T615"> </text:span><text:span text:style-name="T562">de</text:span><text:span text:style-name="T570"> </text:span><text:span text:style-name="T561">Materiais</text:span><text:span text:style-name="T626"> </text:span><text:span text:style-name="T562">de</text:span><text:span text:style-name="T627"> </text:span><text:span text:style-name="T562">Construção</text:span><text:span text:style-name="T628"> </text:span><text:span text:style-name="T562">e</text:span><text:span text:style-name="T573"> </text:span><text:span text:style-name="T562">Outros Materiais de Consumo.</text:span></text:p>
          </table:table-cell>
        </table:table-row>
        <table:table-row table:style-name="Table9.6">
          <table:table-cell table:style-name="Table9.A1" office:value-type="string">
            <text:p text:style-name="P543"><text:span text:style-name="T574">Atade</text:span><text:span text:style-name="T575"> </text:span><text:span text:style-name="T576">RPNº</text:span></text:p>
            <text:p text:style-name="P544"><text:span text:style-name="T548">000061/2026</text:span><text:span text:style-name="T548"/></text:p>
            <text:p text:style-name="P531"><text:span text:style-name="T549">18/08/2026</text:span><text:span text:style-name="T549"/></text:p>
          </table:table-cell>
          <table:table-cell table:style-name="Table9.A1" office:value-type="string">
            <text:p text:style-name="P545"/>
            <text:p text:style-name="P546"><text:span text:style-name="T552">FIRE</text:span><text:span text:style-name="T636"> </text:span><text:span text:style-name="T552">TINTAS</text:span><text:span text:style-name="T637"> </text:span><text:span text:style-name="T550">CENTER</text:span><text:span text:style-name="T638"> </text:span><text:span text:style-name="T639">LTDA</text:span></text:p>
          </table:table-cell>
          <table:table-cell table:style-name="Table9.A1" office:value-type="string">
            <text:p text:style-name="P547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48"><text:span text:style-name="T561">RP</text:span><text:span text:style-name="T635"> </text:span><text:span text:style-name="T561">-</text:span><text:span text:style-name="T625"> </text:span><text:span text:style-name="T561">Aquisição</text:span><text:span text:style-name="T567"> </text:span><text:span text:style-name="T562">de</text:span><text:span text:style-name="T628"> </text:span><text:span text:style-name="T561">Materiais</text:span><text:span text:style-name="T626"> </text:span><text:span text:style-name="T562">de</text:span><text:span text:style-name="T624"> </text:span><text:span text:style-name="T562">Construção</text:span><text:span text:style-name="T566"> </text:span><text:span text:style-name="T562">e</text:span><text:span text:style-name="T573"> </text:span><text:span text:style-name="T561">Outros Materiais </text:span><text:span text:style-name="T562">de Consumo</text:span></text:p>
          </table:table-cell>
        </table:table-row>
        <table:table-row table:style-name="Table9.7">
          <table:table-cell table:style-name="Table9.A1" office:value-type="string">
            <text:p text:style-name="P549"><text:span text:style-name="T574">Atade</text:span><text:span text:style-name="T575"> </text:span><text:span text:style-name="T576">RPNº</text:span></text:p>
            <text:p text:style-name="P518"><text:span text:style-name="T640">000062/</text:span><text:span text:style-name="T641"> </text:span><text:span text:style-name="T642">2026</text:span></text:p>
            <text:p text:style-name="P531"><text:span text:style-name="T549">18/08/2026</text:span><text:span text:style-name="T549"/></text:p>
          </table:table-cell>
          <table:table-cell table:style-name="Table9.A1" office:value-type="string">
            <text:p text:style-name="P525"/>
            <text:p text:style-name="P550"><text:span text:style-name="T593">J</text:span><text:span text:style-name="T643"> </text:span><text:span text:style-name="T594">G </text:span><text:span text:style-name="T593">DISTRIBUIDORA</text:span><text:span text:style-name="T644"> </text:span><text:span text:style-name="T645">LTDA</text:span></text:p>
          </table:table-cell>
          <table:table-cell table:style-name="Table9.A1" office:value-type="string">
            <text:p text:style-name="P541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34"><text:span text:style-name="T562">RP</text:span><text:span text:style-name="T624"> </text:span><text:span text:style-name="T568">-</text:span><text:span text:style-name="T646"> </text:span><text:span text:style-name="T562">Aquisição</text:span><text:span text:style-name="T623"> </text:span><text:span text:style-name="T562">de</text:span><text:span text:style-name="T570"> </text:span><text:span text:style-name="T561">Materiais</text:span><text:span text:style-name="T626"> </text:span><text:span text:style-name="T562">de</text:span><text:span text:style-name="T627"> </text:span><text:span text:style-name="T562">Construção</text:span><text:span text:style-name="T628"> </text:span><text:span text:style-name="T562">e</text:span><text:span text:style-name="T573"> </text:span><text:span text:style-name="T561">Outros Materiais </text:span><text:span text:style-name="T562">de Consumo</text:span></text:p>
          </table:table-cell>
        </table:table-row>
        <table:table-row table:style-name="Table9.2">
          <table:table-cell table:style-name="Table9.A1" office:value-type="string">
            <text:p text:style-name="P551"><text:span text:style-name="T574">Atade</text:span><text:span text:style-name="T575"> </text:span><text:span text:style-name="T576">RPNº</text:span></text:p>
            <text:p text:style-name="P518"><text:span text:style-name="T548">000065/2026</text:span><text:span text:style-name="T548"/></text:p>
            <text:p text:style-name="P531"><text:span text:style-name="T549">18/08/2026</text:span><text:span text:style-name="T549"/></text:p>
          </table:table-cell>
          <table:table-cell table:style-name="Table9.A1" office:value-type="string">
            <text:p text:style-name="P545"/>
            <text:p text:style-name="P552"><text:span text:style-name="T550">SERWI </text:span><text:span text:style-name="T552">MADEIRAS E </text:span><text:span text:style-name="T550">MATERIAIS </text:span><text:span text:style-name="T552">DE</text:span><text:span text:style-name="T554"> </text:span><text:span text:style-name="T550">CONSTRUCAO</text:span><text:span text:style-name="T634"> </text:span><text:span text:style-name="T552">LTDA</text:span></text:p>
          </table:table-cell>
          <table:table-cell table:style-name="Table9.A1" office:value-type="string">
            <text:p text:style-name="P553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54"><text:span text:style-name="T561">RP</text:span><text:span text:style-name="T635"> </text:span><text:span text:style-name="T561">-</text:span><text:span text:style-name="T625"> </text:span><text:span text:style-name="T561">Aquisição</text:span><text:span text:style-name="T615"> </text:span><text:span text:style-name="T562">de</text:span><text:span text:style-name="T570"> </text:span><text:span text:style-name="T561">Materiais</text:span><text:span text:style-name="T626"> </text:span><text:span text:style-name="T562">de</text:span><text:span text:style-name="T627"> </text:span><text:span text:style-name="T562">Construção</text:span><text:span text:style-name="T628"> </text:span><text:span text:style-name="T562">e</text:span><text:span text:style-name="T573"> </text:span><text:span text:style-name="T562">Outros </text:span><text:span text:style-name="T561">Materiais </text:span><text:span text:style-name="T562">de Consumo.</text:span></text:p>
          </table:table-cell>
        </table:table-row>
        <table:table-row table:style-name="Table9.6">
          <table:table-cell table:style-name="Table9.A1" office:value-type="string">
            <text:p text:style-name="P555"><text:span text:style-name="T574">Atade</text:span><text:span text:style-name="T575"> </text:span><text:span text:style-name="T576">RPNº</text:span></text:p>
            <text:p text:style-name="P509"><text:span text:style-name="T640">000066/</text:span><text:span text:style-name="T641"> </text:span><text:span text:style-name="T642">2026</text:span></text:p>
            <text:p text:style-name="P510"><text:span text:style-name="T549">18/08/2026</text:span><text:span text:style-name="T549"/></text:p>
          </table:table-cell>
          <table:table-cell table:style-name="Table9.A1" office:value-type="string">
            <text:p text:style-name="P536"/>
            <text:p text:style-name="P556"><text:span text:style-name="T552">SMIDER</text:span><text:span text:style-name="T647"> </text:span><text:span text:style-name="T550">ATACADISTA</text:span><text:span text:style-name="T648"> </text:span><text:span text:style-name="T639">LTDA</text:span></text:p>
          </table:table-cell>
          <table:table-cell table:style-name="Table9.A1" office:value-type="string">
            <text:p text:style-name="P557"><text:span text:style-name="T562">Compra</text:span><text:span text:style-name="T622"> </text:span><text:span text:style-name="T562">de</text:span><text:span text:style-name="T623"> </text:span><text:span text:style-name="T567">Bens/Material</text:span></text:p>
            <text:p text:style-name="P558"><text:span text:style-name="T561">RP</text:span><text:span text:style-name="T635"> </text:span><text:span text:style-name="T561">-</text:span><text:span text:style-name="T625"> </text:span><text:span text:style-name="T561">Aquisição</text:span><text:span text:style-name="T615"> </text:span><text:span text:style-name="T562">de</text:span><text:span text:style-name="T570"> </text:span><text:span text:style-name="T561">Materiais</text:span><text:span text:style-name="T626"> </text:span><text:span text:style-name="T562">de</text:span><text:span text:style-name="T627"> </text:span><text:span text:style-name="T562">Construção</text:span><text:span text:style-name="T628"> </text:span><text:span text:style-name="T562">e</text:span><text:span text:style-name="T573"> </text:span><text:span text:style-name="T561">Outros </text:span><text:span text:style-name="T562">Materiais de Consumo</text:span></text:p>
          </table:table-cell>
        </table:table-row>
      </table:table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262"/>
      <text:p text:style-name="P559"/>
      <text:p text:style-name="P264"><draw:frame draw:style-name="fr10" draw:name="Image 158" text:anchor-type="char" svg:x="3.7965in" svg:y="-0.2945in" svg:width="0.6945in" svg:height="0.6138in" draw:z-index="44"><draw:image xlink:href="Pictures/10000000000000D0000000B830B1DD11.jpg" xlink:type="simple" xlink:show="embed" xlink:actuate="onLoad" draw:mime-type="image/jpeg"/></draw:frame><text:span text:style-name="T278">D</text:span><text:span text:style-name="T279">.</text:span><text:span text:style-name="T278">O</text:span><text:span text:style-name="T279">.</text:span><text:span text:style-name="T280"> </text:span><text:span text:style-name="T278">PREFEITURA</text:span><text:span text:style-name="T281"> </text:span><text:span text:style-name="T278">MUNICIPAL</text:span><text:span text:style-name="T282"> </text:span><text:span text:style-name="T278">DE</text:span><text:span text:style-name="T283"> </text:span><text:span text:style-name="T284">CACHOEIRO</text:span><text:span text:style-name="T278"><text:tab/></text:span><text:span text:style-name="T285">20</text:span></text:p>
      <text:p text:style-name="P560"><text:span text:style-name="T150">PORTARIA</text:span><text:span text:style-name="T151"> </text:span><text:span text:style-name="T150">N°</text:span><text:span text:style-name="T151"> </text:span><text:span text:style-name="T152">1.826/2026</text:span></text:p>
      <text:p text:style-name="P394"/>
      <text:h text:style-name="P561" text:outline-level="8">DISPÕE SOBRE CONCESSÃO DE LICENÇA SEM VENCIMENTO.</text:h>
      <text:p text:style-name="P350"/>
      <text:p text:style-name="P562"><text:span text:style-name="T387">O</text:span><text:span text:style-name="T649"> <text:s/></text:span><text:span text:style-name="T157">SECRETÁRIO</text:span><text:span text:style-name="T650"> <text:s/></text:span><text:span text:style-name="T157">MUNICIPAL</text:span><text:span text:style-name="T650"> <text:s/></text:span><text:span text:style-name="T160">DE</text:span></text:p>
      <text:p text:style-name="P563"><text:span text:style-name="T157">ADMINISTRAÇÃO </text:span><text:span text:style-name="T155">de Cachoeiro de Itapemirim, Estado do Espírito Santo, no uso de suas atribuições delegadas através dos Decretos nºs. 18.275/2008 e 35.892/2025,</text:span><text:span text:style-name="T162"> </text:span><text:span text:style-name="T155">tendo em vista o que</text:span><text:span text:style-name="T162"> </text:span><text:span text:style-name="T155">consta no processo nº </text:span><text:span text:style-name="T157">60432/2026</text:span><text:span text:style-name="T155">,</text:span></text:p>
      <text:p text:style-name="P564"/>
      <text:h text:style-name="P565" text:outline-level="8">RESOLVE:</text:h>
      <text:p text:style-name="P164"/>
      <text:p text:style-name="P566"><text:span text:style-name="T157">Art. 1º </text:span><text:span text:style-name="T155">Conceder ao servidor </text:span><text:span text:style-name="T157">WELITHON DE ALMEIDA SOUZA</text:span><text:span text:style-name="T155">, Guarda Civil Municipal, lotado na SEMSEG</text:span><text:span text:style-name="T387">, </text:span><text:span text:style-name="T443">licença</text:span><text:span text:style-name="T444"> </text:span><text:span text:style-name="T443">sem</text:span><text:span text:style-name="T444"> </text:span><text:span text:style-name="T443">vencimento</text:span><text:span text:style-name="T444"> </text:span><text:span text:style-name="T443">em</text:span><text:span text:style-name="T444"> </text:span><text:span text:style-name="T443">caráter</text:span><text:span text:style-name="T444"> </text:span><text:span text:style-name="T443">excepcional</text:span><text:span text:style-name="T155">,</text:span><text:span text:style-name="T445"> </text:span><text:span text:style-name="T155">no</text:span><text:span text:style-name="T445"> </text:span><text:span text:style-name="T155">período</text:span><text:span text:style-name="T445"> </text:span><text:span text:style-name="T155">d</text:span><text:span text:style-name="T387">e </text:span><text:span text:style-name="T651">27 de agosto a 26 de novembro de 2026</text:span><text:span text:style-name="T387">, destinado exclusivamente à participação de Curso de Formação Profissional do concurso público para o cargo de Agente Socioeducativo do Instituto de Atendimento Socioeducativo do Espírito Santo– IASES, devendo após este período,</text:span><text:span text:style-name="T390"> </text:span><text:span text:style-name="T387">o servidor retornar ao trabalho, tendo em vista o que consta no processo nº 60.432/2026.</text:span></text:p>
      <text:p text:style-name="P410"/>
      <text:p text:style-name="P567"><text:span text:style-name="T157">Art.</text:span><text:span text:style-name="T530"> </text:span><text:span text:style-name="T157">2º</text:span><text:span text:style-name="T652"> </text:span><text:span text:style-name="T155">Esta</text:span><text:span text:style-name="T532"> </text:span><text:span text:style-name="T155">Portaria</text:span><text:span text:style-name="T653"> </text:span><text:span text:style-name="T155">entra</text:span><text:span text:style-name="T532"> </text:span><text:span text:style-name="T155">em</text:span><text:span text:style-name="T532"> </text:span><text:span text:style-name="T155">vigor</text:span><text:span text:style-name="T653"> </text:span><text:span text:style-name="T376">na</text:span></text:p>
      <text:p text:style-name="P568"><text:span text:style-name="T155">data</text:span><text:span text:style-name="T477"> </text:span><text:span text:style-name="T155">de</text:span><text:span text:style-name="T477"> </text:span><text:span text:style-name="T155">sua</text:span><text:span text:style-name="T477"> </text:span><text:span text:style-name="T167">publicação.</text:span></text:p>
      <text:p text:style-name="P168"/>
      <text:p text:style-name="P166"/>
      <text:p text:style-name="P569"><text:span text:style-name="T155">Cachoeiro</text:span><text:span text:style-name="T165"> </text:span><text:span text:style-name="T155">de</text:span><text:span text:style-name="T166"> </text:span><text:span text:style-name="T155">Itapemirim/ES,</text:span><text:span text:style-name="T166"> </text:span><text:span text:style-name="T155">27</text:span><text:span text:style-name="T165"> </text:span><text:span text:style-name="T155">de</text:span><text:span text:style-name="T166"> </text:span><text:span text:style-name="T155">agosto de</text:span><text:span text:style-name="T166"> </text:span><text:span text:style-name="T167">2026.</text:span></text:p>
      <text:p text:style-name="P168"/>
      <text:p text:style-name="P166"/>
      <text:h text:style-name="P570" text:outline-level="8">ROGÉRIO<text:span text:style-name="T154"> </text:span>DA<text:span text:style-name="T168"> </text:span>SILVA<text:span text:style-name="T168"> </text:span><text:span text:style-name="T154">ATHAYDE</text:span></text:h>
      <text:h text:style-name="P571" text:outline-level="9">Secretário<text:span text:style-name="T169"> </text:span>Municipal<text:span text:style-name="T169"> </text:span>de<text:span text:style-name="T154"> Administração</text:span></text:h>
      <text:p text:style-name="P572"/>
      <text:p text:style-name="P155"/>
      <text:p text:style-name="P155"/>
      <text:p text:style-name="P573"/>
      <text:p text:style-name="P574"><text:span text:style-name="T150">PORTARIA</text:span><text:span text:style-name="T151"> </text:span><text:span text:style-name="T150">N°</text:span><text:span text:style-name="T151"> </text:span><text:span text:style-name="T152">1.827/2026</text:span></text:p>
      <text:p text:style-name="P164"/>
      <text:h text:style-name="P575" text:outline-level="8">DISPÕE SOBRE CONCESSÃO DE LICENÇA SEM VENCIMENTO.</text:h>
      <text:p text:style-name="P350"/>
      <text:p text:style-name="P562"><text:span text:style-name="T387">O</text:span><text:span text:style-name="T649"> <text:s/></text:span><text:span text:style-name="T157">SECRETÁRIO</text:span><text:span text:style-name="T650"> <text:s/></text:span><text:span text:style-name="T157">MUNICIPAL</text:span><text:span text:style-name="T650"> <text:s/></text:span><text:span text:style-name="T160">DE</text:span></text:p>
      <text:p text:style-name="P563"><text:span text:style-name="T157">ADMINISTRAÇÃO </text:span><text:span text:style-name="T155">de Cachoeiro de Itapemirim, Estado do Espírito Santo, no uso de suas atribuições delegadas através dos Decretos nºs. 18.275/2008 e 35.892/2025,</text:span><text:span text:style-name="T162"> </text:span><text:span text:style-name="T155">tendo em vista o que</text:span><text:span text:style-name="T162"> </text:span><text:span text:style-name="T155">consta no processo nº</text:span><text:span text:style-name="T162"> </text:span><text:span text:style-name="T157">61600/2026</text:span><text:span text:style-name="T155">,</text:span></text:p>
      <text:p text:style-name="P564"/>
      <text:h text:style-name="P576" text:outline-level="8">RESOLVE:</text:h>
      <text:p text:style-name="P394"/>
      <text:p text:style-name="P577"><text:span text:style-name="T157">Art. 1º </text:span><text:span text:style-name="T155">Conceder à servidora </text:span><text:span text:style-name="T157">THAMIRES REIS TEIXEIRA</text:span><text:span text:style-name="T155">, Guarda Civil Municipal, lotada na SEMSEG</text:span><text:span text:style-name="T387">, </text:span><text:span text:style-name="T443">licença sem</text:span><text:span text:style-name="T654"> </text:span><text:span text:style-name="T443">vencimento</text:span><text:span text:style-name="T654"> </text:span><text:span text:style-name="T443">em</text:span><text:span text:style-name="T654"> </text:span><text:span text:style-name="T443">caráter</text:span><text:span text:style-name="T654"> </text:span><text:span text:style-name="T443">excepcional</text:span><text:span text:style-name="T155">,</text:span><text:span text:style-name="T655"> </text:span><text:span text:style-name="T155">no</text:span><text:span text:style-name="T655"> </text:span><text:span text:style-name="T155">período</text:span><text:span text:style-name="T655"> </text:span><text:span text:style-name="T155">d</text:span><text:span text:style-name="T387">e</text:span><text:span text:style-name="T656"> </text:span><text:span text:style-name="T651">27</text:span><text:span text:style-name="T657"> </text:span><text:span text:style-name="T651">de</text:span><text:span text:style-name="T658"> </text:span><text:span text:style-name="T651">agosto a 26 de novembro de 2026</text:span><text:span text:style-name="T387">, destinado exclusivamente à participação de Curso de Formação Profissional do concurso público para o cargo</text:span><text:span text:style-name="T659"> </text:span><text:span text:style-name="T387">de Agente Socioeducativo do Instituto de Atendimento Socioeducativo do Espírito Santo– IASES, devendo após este período, o servidor retornar ao trabalho, tendo em vista o que consta no processo nº </text:span><text:span text:style-name="T414">61.600/2026.</text:span></text:p>
      <text:p text:style-name="P410"/>
      <text:p text:style-name="P567"><text:span text:style-name="T157">Art.</text:span><text:span text:style-name="T530"> </text:span><text:span text:style-name="T157">2º</text:span><text:span text:style-name="T652"> </text:span><text:span text:style-name="T155">Esta</text:span><text:span text:style-name="T532"> </text:span><text:span text:style-name="T155">Portaria</text:span><text:span text:style-name="T653"> </text:span><text:span text:style-name="T155">entra</text:span><text:span text:style-name="T532"> </text:span><text:span text:style-name="T155">em</text:span><text:span text:style-name="T532"> </text:span><text:span text:style-name="T155">vigor</text:span><text:span text:style-name="T653"> </text:span><text:span text:style-name="T376">na</text:span></text:p>
      <text:p text:style-name="P568"><text:span text:style-name="T155">data</text:span><text:span text:style-name="T477"> </text:span><text:span text:style-name="T155">de</text:span><text:span text:style-name="T477"> </text:span><text:span text:style-name="T155">sua</text:span><text:span text:style-name="T477"> </text:span><text:span text:style-name="T167">publicação.</text:span></text:p>
      <text:p text:style-name="P168"/>
      <text:p text:style-name="P166"/>
      <text:p text:style-name="P569"><text:span text:style-name="T155">Cachoeiro</text:span><text:span text:style-name="T165"> </text:span><text:span text:style-name="T155">de</text:span><text:span text:style-name="T166"> </text:span><text:span text:style-name="T155">Itapemirim/ES,</text:span><text:span text:style-name="T166"> </text:span><text:span text:style-name="T155">27</text:span><text:span text:style-name="T165"> </text:span><text:span text:style-name="T155">de</text:span><text:span text:style-name="T166"> </text:span><text:span text:style-name="T155">agosto de</text:span><text:span text:style-name="T166"> </text:span><text:span text:style-name="T167">2026.</text:span></text:p>
      <text:p text:style-name="P168"/>
      <text:p text:style-name="P166"/>
      <text:h text:style-name="P570" text:outline-level="8">ROGÉRIO<text:span text:style-name="T154"> </text:span>DA<text:span text:style-name="T168"> </text:span>SILVA<text:span text:style-name="T168"> </text:span><text:span text:style-name="T154">ATHAYDE</text:span></text:h>
      <text:h text:style-name="P571" text:outline-level="9">Secretário<text:span text:style-name="T169"> </text:span>Municipal<text:span text:style-name="T169"> </text:span>de<text:span text:style-name="T154"> Administração</text:span></text:h>
      <text:p text:style-name="P578"/>
      <text:p text:style-name="P579"/>
      <text:p text:style-name="P580"/>
      <text:p text:style-name="Heading_20_9">EXTRATO<text:span text:style-name="T660"> </text:span>DE<text:span text:style-name="T660"> </text:span>TERMO<text:span text:style-name="T661"> </text:span><text:span text:style-name="T154">ADITIVO</text:span></text:p>
      <text:p text:style-name="P581"/>
      <text:p text:style-name="P582"><text:span text:style-name="T662">ESPÉCIE:</text:span><text:span text:style-name="T663"> </text:span>2º<text:span text:style-name="T661"> </text:span>TERMO<text:span text:style-name="T664"> </text:span>ADITIVO<text:span text:style-name="T664"> </text:span>AO<text:span text:style-name="T665"> </text:span>CONVÊNIO<text:span text:style-name="T666"> </text:span>Nº<text:span text:style-name="T665"> </text:span><text:span text:style-name="T154">034/2025</text:span></text:p>
      <text:p text:style-name="P583"><text:span text:style-name="T662">CEDENTE:</text:span><text:span text:style-name="T667"> </text:span>MUNICÍPIO<text:span text:style-name="T668"> </text:span>DE<text:span text:style-name="T668"> </text:span>CACHOEIRO<text:span text:style-name="T668"> </text:span>DE<text:span text:style-name="T668"> </text:span><text:span text:style-name="T154">ITAPEMIRIM</text:span></text:p>
      <text:p text:style-name="P584"><text:span text:style-name="T669">CESSIONÁRIO: </text:span><text:span text:style-name="T670">ESTADO DO ESPIRITO SANTO, através de</text:span><text:span text:style-name="T671"> </text:span><text:span text:style-name="T670">ESPIRITO</text:span><text:span text:style-name="T672"> </text:span><text:span text:style-name="T670">SANTO</text:span><text:span text:style-name="T672"> </text:span><text:span text:style-name="T670">SECRETARIA DE ESTADO DA EDUCAÇÃO</text:span></text:p>
      <text:p text:style-name="P585"><text:span text:style-name="T669">OBJETO: </text:span><text:span text:style-name="T670">O presente Termo tem por objeto a alteração do local de trabalho da servidora ANA CAROLINA LANGONI, matrícula nº 030327-02, ao cargo efetivo de Professora, Grupo MEST, passando a atuar na Função Gratificada de Diretora na escola CEEFMTI Dr Getunildo Pimentel, no Município da Serra, a partir de 08 de abril de 2026.</text:span></text:p>
      <text:p text:style-name="P586"><text:span text:style-name="T673">DATA</text:span><text:span text:style-name="T674"> </text:span><text:span text:style-name="T673">DE</text:span><text:span text:style-name="T675"> </text:span><text:span text:style-name="T673">ASSINATURA:</text:span><text:span text:style-name="T676"> </text:span><text:span text:style-name="T677">26/08/2026</text:span></text:p>
      <text:p text:style-name="P587"><text:span text:style-name="T669">SIGNATÁRIOS: </text:span><text:span text:style-name="T670">Theodorico de Assis Ferraço - Prefeito Municipal, Andréa Guzzo Pereira - Secretária de Estado de Educação e</text:span><text:span text:style-name="T678"> </text:span><text:span text:style-name="T670">Ana Carolina Langoni – Servidora.</text:span></text:p>
      <text:p text:style-name="P586"><text:span text:style-name="T673">PROCESSO:</text:span><text:span text:style-name="T679"> </text:span><text:span text:style-name="T677">47088/2026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588"/>
      <text:p text:style-name="P589">EXTRATO<text:span text:style-name="T484"> </text:span>DE<text:span text:style-name="T169"> </text:span>TERMO<text:span text:style-name="T377"> </text:span><text:span text:style-name="T154">ADITIVO</text:span></text:p>
      <text:p text:style-name="P590"/>
      <text:p text:style-name="P591"><text:span text:style-name="T662">ESPÉCIE:</text:span><text:span text:style-name="T680"> </text:span>5º<text:span text:style-name="T484"> </text:span>TERMO<text:span text:style-name="T377"> </text:span>ADITIVO<text:span text:style-name="T483"> </text:span>AO<text:span text:style-name="T168"> </text:span>CONTRATO<text:span text:style-name="T168"> </text:span>Nº<text:span text:style-name="T168"> </text:span><text:span text:style-name="T154">259/2023</text:span></text:p>
      <text:p text:style-name="P592"><text:span text:style-name="T662">CONTRATANTE:</text:span><text:span text:style-name="T681"> <text:s/></text:span>MUNICÍPIO<text:span text:style-name="T682"> <text:s/></text:span>DE<text:span text:style-name="T682"> <text:s/></text:span>CACHOEIRO<text:span text:style-name="T682"> <text:s/></text:span>DE<text:span text:style-name="T682"> <text:s/></text:span>ITAPEMIRIM,<text:span text:style-name="T683"> <text:s/></text:span>por<text:span text:style-name="T682"> <text:s/></text:span>intermédio<text:span text:style-name="T682"> <text:s/></text:span><text:span text:style-name="T441">da</text:span></text:p>
      <text:p text:style-name="P593">SECRETARIA<text:span text:style-name="T369"> </text:span>MUNICIPAL<text:span text:style-name="T369"> </text:span>DE<text:span text:style-name="T369"> </text:span>OBRAS,<text:span text:style-name="T369"> </text:span>atendendo<text:span text:style-name="T369"> </text:span>às<text:span text:style-name="T369"> </text:span>necessidades<text:span text:style-name="T369"> </text:span>da<text:span text:style-name="T684"> </text:span>SECRETARIA<text:span text:style-name="T369"> </text:span>MUNICIPAL DE EDUCAÇÃO.</text:p>
      <text:p text:style-name="P594"><text:span text:style-name="T675">CONTRATADA:</text:span><text:span text:style-name="T685"> </text:span><text:span text:style-name="T677">CONSTRUTORA</text:span><text:span text:style-name="T686"> </text:span><text:span text:style-name="T677">ITAIPAVA</text:span><text:span text:style-name="T686"> </text:span><text:span text:style-name="T687">LTDA</text:span></text:p>
      <text:p text:style-name="P595"><text:span text:style-name="T662">OBJETO: </text:span>O presente Termo de Aditivo tem por objeto a alteração do quantitativo do objeto, com acréscimo e inserção de novos itens à planilha básica das obras do Contrato n.º 259/2023, cujo objeto é a “REFORMA E AMPLIAÇÃO DA EMEB “ZILMA COELHO PINTO”, LOCALIZADA NA<text:span text:style-name="T688"> </text:span>RUA<text:span text:style-name="T435"> </text:span>CARLOS<text:span text:style-name="T668"> </text:span>FORNAZIER,<text:span text:style-name="T668"> </text:span>Nº<text:span text:style-name="T689"> </text:span>01,<text:span text:style-name="T668"> </text:span>BAIRRO<text:span text:style-name="T668"> </text:span>FERROVIÁRIOS-<text:span text:style-name="T668"> </text:span>CACHOEIRO<text:span text:style-name="T668"> </text:span>DE<text:span text:style-name="T668"> </text:span><text:span text:style-name="T154">ITAPEMIRIM,”,</text:span></text:p>
      <text:p text:style-name="P596">com<text:span text:style-name="T690"> </text:span>fundamento<text:span text:style-name="T690"> </text:span>nos<text:span text:style-name="T690"> </text:span>arts.com<text:span text:style-name="T690"> </text:span>fundamento<text:span text:style-name="T690"> </text:span>nos<text:span text:style-name="T690"> </text:span>arts.<text:span text:style-name="T690"> </text:span>65,<text:span text:style-name="T690"> </text:span>inciso<text:span text:style-name="T690"> </text:span>I,<text:span text:style-name="T690"> </text:span>alíneas<text:span text:style-name="T690"> </text:span>“a”<text:span text:style-name="T690"> </text:span>e<text:span text:style-name="T690"> </text:span>“b”,<text:span text:style-name="T690"> </text:span>bem<text:span text:style-name="T690"> </text:span>como<text:span text:style-name="T690"> </text:span>no art. 65, §1º, ambos da Lei n° 8.666/1993, e em conformidade com a Cláusula 5ª da avença.</text:p>
      <text:p text:style-name="P597"><text:span text:style-name="T662">VALOR: </text:span>Dá-se a este<text:span text:style-name="T154"> </text:span>Termo<text:span text:style-name="T378"> </text:span>Aditivo o valor de R$ 755.857,04 (setecentos e cinquenta e cinco mil, oitocentos e cinquenta e sete reais e quatro centavos), o que corresponde a 12,56% (doze vírgula cinquenta e seis por cento) do valor contratado, conforme planilha de aditivo, mantendo-se as<text:span text:style-name="T688"> </text:span>bases orçamentárias inicialmente contratadas. Com o presente acréscimo, o valor global nominal<text:span text:style-name="T688"> </text:span>do Contrato nº 259/2023 passa a ser de R$ 8.182.987,06 (oito milhões, cento e oitenta e dois mil, novecentos e oitenta e sete reais e seis centavos).</text:p>
      <text:p text:style-name="P598"><text:span text:style-name="T673">DOTAÇÃO ORÇAMENTÁRIA: </text:span><text:span text:style-name="T691">As despesas decorrentes do presente Termo, correm com</text:span><text:span text:style-name="T692"> </text:span><text:span text:style-name="T691">recursos, conforme segue:</text:span></text:p>
      <text:p text:style-name="P592">Órgão:<text:span text:style-name="T153"> </text:span>17-<text:span text:style-name="T484"> </text:span>SECRETARIA<text:span text:style-name="T502"> </text:span>MUNICIPAL<text:span text:style-name="T377"> </text:span>DE<text:span text:style-name="T484"> </text:span><text:span text:style-name="T154">EDUCAÇÃO</text:span></text:p>
      <text:p text:style-name="P592">Unidade<text:span text:style-name="T693"> </text:span>Orçamentária:<text:span text:style-name="T416"> </text:span>04-<text:span text:style-name="T693"> </text:span>FUNDO<text:span text:style-name="T416"> </text:span>MUN<text:span text:style-name="T693"> </text:span>ED<text:span text:style-name="T416"> </text:span>INF<text:span text:style-name="T693"> </text:span>E<text:span text:style-name="T416"> </text:span>ENSINO<text:span text:style-name="T693"> </text:span>FUND<text:span text:style-name="T416"> </text:span><text:span text:style-name="T154">FMEIEF</text:span></text:p>
      <text:p text:style-name="P596">Projeto<text:span text:style-name="T369"> </text:span>atividade:<text:span text:style-name="T369"> </text:span>1.068-<text:span text:style-name="T369"> </text:span>CONSTRUÇÃO,AMPLIAÇÃO,<text:span text:style-name="T369"> </text:span>REFORMA<text:span text:style-name="T369"> </text:span>E<text:span text:style-name="T369"> </text:span>APARELHAMENTO DASUNIDADES DEEDUCAÇÃOINFANTIL</text:p>
      <text:p text:style-name="P599">Elemento<text:span text:style-name="T459"> </text:span>de<text:span text:style-name="T459"> </text:span>Despesa:<text:span text:style-name="T459"> </text:span>44905199000-<text:span text:style-name="T435"> </text:span>OUTRAS<text:span text:style-name="T459"> </text:span>OBRAS<text:span text:style-name="T459"> </text:span>E<text:span text:style-name="T459"> </text:span><text:span text:style-name="T154">INSTALAÇÕES</text:span></text:p>
      <text:p text:style-name="P600">Ficha:<text:span text:style-name="T416"> </text:span><text:span text:style-name="T484">8105</text:span></text:p>
      <text:p text:style-name="P592">Fonte<text:span text:style-name="T459"> </text:span>de<text:span text:style-name="T435"> </text:span>Recurso:<text:span text:style-name="T435"> </text:span>150000250005-<text:span text:style-name="T435"> </text:span>MDE<text:span text:style-name="T435"> </text:span><text:span text:style-name="T154">CRECHE</text:span></text:p>
      <text:p text:style-name="P601"><text:span text:style-name="T675">DATA</text:span><text:span text:style-name="T694"> </text:span><text:span text:style-name="T675">DA</text:span><text:span text:style-name="T695"> </text:span><text:span text:style-name="T675">ASSINATURA:</text:span><text:span text:style-name="T696"> </text:span><text:span text:style-name="T677">25/08/2026</text:span></text:p>
      <text:p text:style-name="P602"><text:span text:style-name="T662">SIGNATÁRIOS:</text:span><text:span text:style-name="T697"> </text:span>Rodolfo Fernandes do Carmo - Secretário Municipal de Obras Interino,<text:span text:style-name="T698"> </text:span>Simone<text:span text:style-name="T688"> </text:span>de Souza Beiriz - Secretário Municipal de Educação e Maria Claudia Cardoso Braconi – Representante da Construtora Itaipava.</text:p>
      <text:p text:style-name="P603"><text:span text:style-name="T673">PROCESSO:</text:span><text:span text:style-name="T699"> </text:span><text:span text:style-name="T677">33854/2026</text:span></text:p>
      <text:p text:style-name="P604"/>
      <text:p text:style-name="Text_20_body"/>
      <text:p text:style-name="P605"/>
      <text:p text:style-name="P606">EXTRATO<text:span text:style-name="T484"> </text:span>DE<text:span text:style-name="T169"> </text:span>TERMO<text:span text:style-name="T377"> </text:span><text:span text:style-name="T154">ADITIVO</text:span></text:p>
      <text:p text:style-name="P590"/>
      <text:p text:style-name="P607"><text:span text:style-name="T662">ESPÉCIE:</text:span><text:span text:style-name="T700"> </text:span>11º<text:span text:style-name="T153"> </text:span>TERMO<text:span text:style-name="T502"> </text:span>ADITIVO<text:span text:style-name="T502"> </text:span>AO<text:span text:style-name="T169"> </text:span>CONTRATO<text:span text:style-name="T169"> </text:span>Nº<text:span text:style-name="T154"> 227/2022</text:span></text:p>
      <text:p text:style-name="P608"><text:span text:style-name="T662">CONTRATANTE: </text:span>MUNICÍPIO DE CACHOEIRO DE ITAPEMIRIM, atendendo às necessidades da SECRETARIA MUNICIPAL DE OBRAS - SEMO</text:p>
      <text:p text:style-name="P609"><text:span text:style-name="T673">CONTRATADA:</text:span><text:span text:style-name="T674"> </text:span><text:span text:style-name="T691">CINCO</text:span><text:span text:style-name="T677"> </text:span><text:span text:style-name="T691">ESTRELAS</text:span><text:span text:style-name="T701"> </text:span><text:span text:style-name="T691">CONSTRUTORA</text:span><text:span text:style-name="T702"> </text:span><text:span text:style-name="T691">E</text:span><text:span text:style-name="T677"> </text:span><text:span text:style-name="T691">INCORPORADORA</text:span><text:span text:style-name="T702"> </text:span><text:span text:style-name="T687">LTDA</text:span></text:p>
      <text:p text:style-name="P610"><text:span text:style-name="T662">OBJETO: </text:span>O presente Termo de Aditivo tem por objeto a prorrogação do prazo de vigência contratual e execução do contrato nº 227/2022, cujo objeto é a “CONTRATAÇÃO DE EMPRESA<text:span text:style-name="T688"> </text:span>DE ENGENHARIA PARA EXECUÇÃO DA 1ª ETAPA DA NOVA LINHA VERMELHA 1,385KM, INCLUINDO A NOVA RUA ETELVINA VIVÁCQUA 0,734 KM (RUA ETELVINA VIVÁCQUA 0,340KM; RUA MANOEL D. MONTEIRO 0,064KM; RUA MANOEL DA C.CARVALHO 0,210KM; RUA MARANHÃO 0,120KM), NOVA ESPLANADA EM TODA ÁREA ATRÁS DA ANTIGA<text:span text:style-name="T688"> </text:span>ESTAÇÃO FERROVIÁRIA 0,850KM (RUA CEL. FRANCISCO DE BRAGA 0,400KM; RUA PEDRO DIAS 0,100KM; RUA<text:span text:style-name="T368"> </text:span>CÉSAR MISSI 0,060KM; RUA<text:span text:style-name="T368"> </text:span>PROF. QUINTILIANO 0,210KM; RUA<text:span text:style-name="T368"> </text:span>BASÍLIO PIMENTA 0,080KM), ALÉM DE UM SEGMENTO DA NOVA AV. BEIRA-RIO DE 0,220KM, COM OBRAS DE MICRO E MACRO DRENAGEM, PAVIMENTAÇÃO, URBANIZAÇÃO, PAISAGISMO E</text:p>
      <text:p text:style-name="P611">SINALIZAÇÃO HORIZONTAL, VERTICAL E SEMAFÓRICA”, de acordo com o artigo 57, § 1° da<text:span text:style-name="T688"> </text:span>Lei 8.666/93, conforme autoriza a Cláusula Quinta, do referido contrato.</text:p>
      <text:p text:style-name="P612"><text:span text:style-name="T662">VIGÊNCIA: </text:span>fica prorrogado o prazo de vigência e execução do Contrato nº 227/2022 por mais 06 (seis) meses, a contar do término da vigência.</text:p>
      <text:p text:style-name="P613"><text:span text:style-name="T675">DATA</text:span><text:span text:style-name="T694"> </text:span><text:span text:style-name="T675">DA</text:span><text:span text:style-name="T695"> </text:span><text:span text:style-name="T675">ASSINATURA:</text:span><text:span text:style-name="T696"> </text:span><text:span text:style-name="T677">26/06/2026</text:span></text:p>
      <text:p text:style-name="P608"><text:span text:style-name="T662">SIGNATÁRIOS:</text:span><text:span text:style-name="T703"> </text:span>Astor<text:span text:style-name="T704"> </text:span>Dilem<text:span text:style-name="T704"> </text:span>Dos<text:span text:style-name="T704"> </text:span>Santos<text:span text:style-name="T704"> </text:span>Junior<text:span text:style-name="T704"> </text:span>-<text:span text:style-name="T704"> </text:span>Secretário<text:span text:style-name="T704"> </text:span>Municipal<text:span text:style-name="T704"> </text:span>de<text:span text:style-name="T704"> </text:span>Obras<text:span text:style-name="T704"> </text:span>e<text:span text:style-name="T704"> </text:span>Paulo Alexandre Gallis Pereira Baraona - Cinco Estrelas Construtora e Incorporadora Ltda Contratada <text:span text:style-name="T662">PROCESSO: </text:span>41328/2026</text:p>
      <text:p text:style-name="P614"/>
      <text:p text:style-name="P615"/>
      <text:p text:style-name="P616"><text:span text:style-name="T673">EXTRATO DE CONTRATO ESPÉCIE: </text:span><text:span text:style-name="T691">CONTRATO Nº 225/2026</text:span></text:p>
      <text:p text:style-name="P617"><text:span text:style-name="T662">CONTRATANTE:</text:span><text:span text:style-name="T705"> </text:span>MUNICÍPIO<text:span text:style-name="T688"> </text:span>DE<text:span text:style-name="T688"> </text:span>CACHOEIRO<text:span text:style-name="T688"> </text:span>DE<text:span text:style-name="T688"> </text:span>ITAPEMIRIM,<text:span text:style-name="T688"> </text:span>atendendo<text:span text:style-name="T688"> </text:span>necessidades<text:span text:style-name="T688"> </text:span>da SECRETARIA MUNICIPAL DE MEIO AMBIENTE - SEMMA</text:p>
      <text:p text:style-name="P618"><text:span text:style-name="T673">CONTRATADA: </text:span><text:span text:style-name="T691">INOVA</text:span><text:span text:style-name="T706"> </text:span><text:span text:style-name="T691">COMERCIO</text:span><text:span text:style-name="T707"> </text:span><text:span text:style-name="T691">E SOLUÇÕES</text:span><text:span text:style-name="T707"> </text:span><text:span text:style-name="T691">LTDA.</text:span><text:span text:style-name="T707"> </text:span><text:span text:style-name="T708">EPP</text:span></text:p>
      <text:p text:style-name="P619"><text:span text:style-name="T662">OBJETO: </text:span>O presente termo tem por objeto a Aquisição de Equipamentos para Fortalecimento da Coleta Seletiva no Município de Cachoeiro de Itapemirim/ES, para atender às demandas da Prefeitura de Cachoeiro de Itapemirim.</text:p>
      <text:p text:style-name="P620"><text:span text:style-name="T662">VALOR:</text:span><text:span text:style-name="T709"> </text:span>R$<text:span text:style-name="T710"> </text:span>47.500,00<text:span text:style-name="T711"> </text:span>(quarenta<text:span text:style-name="T710"> </text:span>e<text:span text:style-name="T711"> </text:span>sete<text:span text:style-name="T710"> </text:span>mil<text:span text:style-name="T711"> </text:span>e<text:span text:style-name="T710"> </text:span>quinhentos<text:span text:style-name="T711"> </text:span><text:span text:style-name="T154">reais).</text:span></text:p>
      <table:table table:name="Table10" table:style-name="Table10">
        <table:table-column table:style-name="Table10.A"/>
        <table:table-column table:style-name="Table10.B"/>
        <table:table-column table:style-name="Table10.C"/>
        <table:table-column table:style-name="Table10.D"/>
        <table:table-column table:style-name="Table10.E"/>
        <table:table-column table:style-name="Table10.F"/>
        <table:table-row table:style-name="Table10.1">
          <table:table-cell table:style-name="Table10.A1" table:number-columns-spanned="6" office:value-type="string">
            <text:p text:style-name="P621"><text:span text:style-name="T712">ITEM</text:span><text:span text:style-name="T713"> </text:span><text:span text:style-name="T712">02-EXCLUSIVO</text:span><text:span text:style-name="T714"> </text:span><text:span text:style-name="T712">PARA</text:span><text:span text:style-name="T714"> </text:span><text:span text:style-name="T712">MEE/EPP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0.1">
          <table:table-cell table:style-name="Table10.A1" office:value-type="string">
            <text:p text:style-name="P622"><text:span text:style-name="T715">Descrição</text:span><text:span text:style-name="T715"/></text:p>
          </table:table-cell>
          <table:table-cell table:style-name="Table10.A1" office:value-type="string">
            <text:p text:style-name="P623"><text:span text:style-name="T715">Unid.</text:span><text:span text:style-name="T715"/></text:p>
          </table:table-cell>
          <table:table-cell table:style-name="Table10.A1" office:value-type="string">
            <text:p text:style-name="P623"><text:span text:style-name="T715">Quant.</text:span><text:span text:style-name="T715"/></text:p>
          </table:table-cell>
          <table:table-cell table:style-name="Table10.A1" office:value-type="string">
            <text:p text:style-name="P624"><text:span text:style-name="T716">Marca</text:span><text:span text:style-name="T716"/></text:p>
          </table:table-cell>
          <table:table-cell table:style-name="Table10.A1" office:value-type="string">
            <text:p text:style-name="P625"><text:span text:style-name="T715">Valor</text:span><text:span text:style-name="T717"> </text:span><text:span text:style-name="T715">unitário</text:span></text:p>
          </table:table-cell>
          <table:table-cell table:style-name="Table10.A1" office:value-type="string">
            <text:p text:style-name="P626"><text:span text:style-name="T715">Valor</text:span><text:span text:style-name="T717"> </text:span><text:span text:style-name="T715">Total</text:span></text:p>
          </table:table-cell>
        </table:table-row>
        <table:table-row table:style-name="Table10.3">
          <table:table-cell table:style-name="Table10.A1" office:value-type="string">
            <text:p text:style-name="P627"/>
            <text:p text:style-name="P628"><text:span text:style-name="T718">PRENSA</text:span><text:span text:style-name="T719"> </text:span><text:span text:style-name="T718">ENFARDADEIRA</text:span><text:span text:style-name="T720"> </text:span><text:span text:style-name="T721">-</text:span><text:span text:style-name="T722"> </text:span><text:span text:style-name="T721">C/</text:span><text:span text:style-name="T722"> </text:span><text:span text:style-name="T721">NR12</text:span><text:span text:style-name="T722"> </text:span><text:span text:style-name="T721">PH-250,</text:span><text:span text:style-name="T722"> </text:span><text:span text:style-name="T721">Motor</text:span><text:span text:style-name="T722"> </text:span><text:span text:style-name="T721">trifásico</text:span><text:span text:style-name="T723"> </text:span><text:span text:style-name="T721">220/380 10 CV, Acionamento do motor partida direta,</text:span><text:span text:style-name="T723"> </text:span><text:span text:style-name="T721">acionamento hidráulico bimanual, capacidade do tanque 40</text:span><text:span text:style-name="T723"> </text:span><text:span text:style-name="T721">LTs, estrutura em aço, peso do fardo papelão até 250 kg,</text:span><text:span text:style-name="T723"> </text:span><text:span text:style-name="T721">peso do fardo plástico até 180 kg.</text:span></text:p>
          </table:table-cell>
          <table:table-cell table:style-name="Table10.A1" office:value-type="string">
            <text:p text:style-name="P629"/>
            <text:p text:style-name="P629"/>
            <text:p text:style-name="P630"/>
            <text:p text:style-name="P631"><text:span text:style-name="T724">UND</text:span><text:span text:style-name="T724"/></text:p>
          </table:table-cell>
          <table:table-cell table:style-name="Table10.A1" office:value-type="string">
            <text:p text:style-name="P629"/>
            <text:p text:style-name="P629"/>
            <text:p text:style-name="P630"/>
            <text:p text:style-name="P631"><text:span text:style-name="T725">1</text:span><text:span text:style-name="T725"/></text:p>
          </table:table-cell>
          <table:table-cell table:style-name="Table10.A1" office:value-type="string">
            <text:p text:style-name="P629"/>
            <text:p text:style-name="P629"/>
            <text:p text:style-name="P632"/>
            <text:p text:style-name="P633"><text:span text:style-name="T726">STARMACHINE</text:span><text:span text:style-name="T726"/></text:p>
          </table:table-cell>
          <table:table-cell table:style-name="Table10.A1" office:value-type="string">
            <text:p text:style-name="P629"/>
            <text:p text:style-name="P629"/>
            <text:p text:style-name="P632"/>
            <text:p text:style-name="P634"><text:span text:style-name="T727">R$</text:span><text:span text:style-name="T728"> </text:span><text:span text:style-name="T726">47.500,00</text:span></text:p>
          </table:table-cell>
          <table:table-cell table:style-name="Table10.A1" office:value-type="string">
            <text:p text:style-name="P629"/>
            <text:p text:style-name="P629"/>
            <text:p text:style-name="P632"/>
            <text:p text:style-name="P635"><text:span text:style-name="T727">R$</text:span><text:span text:style-name="T728"> </text:span><text:span text:style-name="T726">47.500,00</text:span></text:p>
          </table:table-cell>
        </table:table-row>
        <table:table-row table:style-name="Table10.4">
          <table:table-cell table:style-name="Table10.A1" table:number-columns-spanned="5" office:value-type="string">
            <text:p text:style-name="P636"><text:span text:style-name="T715">VALOR</text:span><text:span text:style-name="T720"> </text:span><text:span text:style-name="T715">GLOBAL</text:span></text:p>
          </table:table-cell>
          <table:covered-table-cell/>
          <table:covered-table-cell/>
          <table:covered-table-cell/>
          <table:covered-table-cell/>
          <table:table-cell table:style-name="Table10.A1" office:value-type="string">
            <text:p text:style-name="P637"><text:span text:style-name="T729">R$</text:span><text:span text:style-name="T730"> </text:span><text:span text:style-name="T712">47.500,00</text:span></text:p>
          </table:table-cell>
        </table:table-row>
      </table:table>
      <text:p text:style-name="P638"><text:span text:style-name="T662">DOTAÇÃO ORÇAMENTÁRIA: </text:span>As despesas decorrentes desta execução correrão por conta do recurso<text:span text:style-name="T731"> </text:span>específico<text:span text:style-name="T731"> </text:span>consignado<text:span text:style-name="T731"> </text:span>no<text:span text:style-name="T731"> </text:span>orçamento<text:span text:style-name="T731"> </text:span>do<text:span text:style-name="T731"> </text:span>Município<text:span text:style-name="T731"> </text:span>de<text:span text:style-name="T731"> </text:span>Cachoeiro<text:span text:style-name="T731"> </text:span>de<text:span text:style-name="T731"> </text:span>Itapemirim,<text:span text:style-name="T731"> </text:span>constante na seguinte dotação:</text:p>
      <text:p text:style-name="P639">Órgão: 15 – Secretaria Municipal de Meio<text:span text:style-name="T168"> </text:span>Ambiente Unidade Orçamentária: 02</text:p>
      <text:p text:style-name="P640">Elemento de Despesa: 44905214000 Ficha: 8007</text:p>
      <text:p text:style-name="P641">Fonte<text:span text:style-name="T688"> </text:span>de<text:span text:style-name="T688"> </text:span>Recurso:<text:span text:style-name="T688"> </text:span>170000002601<text:span text:style-name="T688"> </text:span>–<text:span text:style-name="T688"> </text:span>CV<text:span text:style-name="T688"> </text:span>NOVO<text:span text:style-name="T688"> </text:span>PAC<text:span text:style-name="T688"> </text:span>CEF<text:span text:style-name="T688"> </text:span>–<text:span text:style-name="T688"> </text:span>AQUIS<text:span text:style-name="T688"> </text:span>EQUIP<text:span text:style-name="T688"> </text:span>FORT<text:span text:style-name="T688"> </text:span>COLETA <text:span text:style-name="T154">SELETIVA</text:span></text:p>
      <text:p text:style-name="P639">Órgão: 15 – Secretaria Municipal de Meio<text:span text:style-name="T168"> </text:span>Ambiente Unidade Orçamentária: 02</text:p>
      <text:p text:style-name="P620">Elemento<text:span text:style-name="T732"> </text:span>de<text:span text:style-name="T732"> </text:span>Despesa:<text:span text:style-name="T661"> </text:span><text:span text:style-name="T154">44905248000</text:span></text:p>
      <text:p text:style-name="P642">Ficha:<text:span text:style-name="T733"> </text:span>8006<text:span text:style-name="T733"> </text:span>Fonte<text:span text:style-name="T733"> </text:span>de<text:span text:style-name="T733"> </text:span>Recurso:<text:span text:style-name="T733"> </text:span>170000002601<text:span text:style-name="T733"> </text:span>–<text:span text:style-name="T733"> </text:span>CV<text:span text:style-name="T733"> </text:span>NOVO<text:span text:style-name="T733"> </text:span>PAC<text:span text:style-name="T733"> </text:span>CEF<text:span text:style-name="T733"> </text:span>–<text:span text:style-name="T734"> </text:span>AQUIS<text:span text:style-name="T733"> </text:span>EQUIP<text:span text:style-name="T735"> </text:span>FORT COLETA<text:span text:style-name="T736"> </text:span>SELETIVA</text:p>
      <text:p text:style-name="P639">Órgão: 15 – Secretaria Municipal de Meio<text:span text:style-name="T168"> </text:span>Ambiente Unidade Orçamentária: 02</text:p>
      <text:p text:style-name="P620">Elemento<text:span text:style-name="T732"> </text:span>de<text:span text:style-name="T732"> </text:span>Despesa:<text:span text:style-name="T661"> </text:span><text:span text:style-name="T154">44905252000</text:span></text:p>
      <text:p text:style-name="P617">Ficha:<text:span text:style-name="T733"> </text:span>8009<text:span text:style-name="T733"> </text:span>Fonte<text:span text:style-name="T733"> </text:span>de<text:span text:style-name="T733"> </text:span>Recurso:<text:span text:style-name="T733"> </text:span>170000002601<text:span text:style-name="T733"> </text:span>–<text:span text:style-name="T733"> </text:span>CV<text:span text:style-name="T733"> </text:span>NOVO<text:span text:style-name="T733"> </text:span>PAC<text:span text:style-name="T733"> </text:span>CEF<text:span text:style-name="T733"> </text:span>–<text:span text:style-name="T734"> </text:span>AQUIS<text:span text:style-name="T733"> </text:span>EQUIP<text:span text:style-name="T735"> </text:span>FORT COLETA<text:span text:style-name="T736"> </text:span>SELETIVA</text:p>
      <text:p text:style-name="P639">Órgão: 15 – Secretaria Municipal de Meio<text:span text:style-name="T168"> </text:span>Ambiente Unidade Orçamentária: 02</text:p>
      <text:p text:style-name="P620">Elemento<text:span text:style-name="T732"> </text:span>de<text:span text:style-name="T732"> </text:span>Despesa:<text:span text:style-name="T661"> </text:span><text:span text:style-name="T154">44905252000</text:span></text:p>
      <text:p text:style-name="P643">Ficha:<text:span text:style-name="T688"> </text:span>8008<text:span text:style-name="T688"> </text:span>Fonte<text:span text:style-name="T688"> </text:span>de<text:span text:style-name="T688"> </text:span>Recurso:<text:span text:style-name="T688"> </text:span>275900000028<text:span text:style-name="T688"> </text:span>–<text:span text:style-name="T688"> </text:span>FUN<text:span text:style-name="T688"> </text:span>MUNIC<text:span text:style-name="T688"> </text:span>SANEAMENTO<text:span text:style-name="T688"> </text:span>BASICO<text:span text:style-name="T688"> </text:span>–<text:span text:style-name="T688"> </text:span>LEI 4797 – BA 3731667-6</text:p>
      <text:p text:style-name="P644"><text:span text:style-name="T673">PRAZO:</text:span><text:span text:style-name="T737"> </text:span><text:span text:style-name="T691">12</text:span><text:span text:style-name="T738"> </text:span><text:span text:style-name="T691">(doze)</text:span><text:span text:style-name="T738"> </text:span><text:span text:style-name="T677">meses.</text:span></text:p>
      <text:p text:style-name="P645"><text:span text:style-name="T673">DATA</text:span><text:span text:style-name="T739"> </text:span><text:span text:style-name="T673">DA</text:span><text:span text:style-name="T740"> </text:span><text:span text:style-name="T673">ASSINATURA:</text:span><text:span text:style-name="T674"> </text:span><text:span text:style-name="T677">24/08/2026</text:span></text:p>
      <text:p text:style-name="P646"><text:span text:style-name="T662">SIGNATÁRIOS: </text:span>Thiago Fiorio Longui - Secretário Municipal de Meio Ambiente e Ubiratan José de Oliveira Junior - Sócio-Administrador da Contratada</text:p>
      <text:p text:style-name="P644"><text:span text:style-name="T673">PROCESSO:</text:span><text:span text:style-name="T741"> </text:span><text:span text:style-name="T677">38.492/2025</text:span></text:p>
      <text:p text:style-name="P647"><text:span text:style-name="T742">I</text:span><text:span text:style-name="T673">D</text:span><text:span text:style-name="T743"> </text:span><text:span text:style-name="T673">CIDADES:</text:span><text:span text:style-name="T743"> </text:span><text:span text:style-name="T677">2026.016E0700001.01.0008</text:span></text:p>
      <text:p text:style-name="P648"/>
      <text:p text:style-name="P649"/>
      <text:p text:style-name="P616"><text:span text:style-name="T673">EXTRATO DE CONTRATO ESPÉCIE: </text:span><text:span text:style-name="T691">CONTRATO Nº 226/2026</text:span></text:p>
      <text:p text:style-name="P642"><text:span text:style-name="T662">CONTRATANTE:</text:span><text:span text:style-name="T705"> </text:span>MUNICÍPIO<text:span text:style-name="T688"> </text:span>DE<text:span text:style-name="T688"> </text:span>CACHOEIRO<text:span text:style-name="T688"> </text:span>DE<text:span text:style-name="T688"> </text:span>ITAPEMIRIM,<text:span text:style-name="T688"> </text:span>neste<text:span text:style-name="T688"> </text:span>ato<text:span text:style-name="T688"> </text:span>representado<text:span text:style-name="T688"> </text:span>pela SECRETARIA MUNICIPAL DE OBRAS – SEMO</text:p>
      <text:p text:style-name="P618"><text:span text:style-name="T675">CONTRATADA:</text:span><text:span text:style-name="T737"> </text:span><text:span text:style-name="T744">CONSTRUTORA</text:span><text:span text:style-name="T745"> </text:span><text:span text:style-name="T744">ITAIPAVA</text:span><text:span text:style-name="T745"> </text:span><text:span text:style-name="T744">LTDA</text:span><text:span text:style-name="T745"> </text:span><text:span text:style-name="T744">-</text:span><text:span text:style-name="T746"> </text:span><text:span text:style-name="T747">EPP</text:span></text:p>
      <text:p text:style-name="P650"><text:span text:style-name="T662">OBJETO: </text:span>O presente Contrato tem por objeto a contratação de empresa para a execução de obra<text:span text:style-name="T688"> </text:span>de construção de uma praça esportiva no bairro Abelardo Ferreira Machado, no Município de Cachoeiro de Itapemirim/ES, para atender às demandas da Administração.</text:p>
      <text:p text:style-name="P651"><text:span text:style-name="T662">VALOR: </text:span><text:span text:style-name="T748">R$ 725.746,57 (Setecentos e vinte e cinco mil, setecentos e quarenta e seis reais e cinquenta e sete centavos).</text:span></text:p>
      <text:p text:style-name="P652"><text:span text:style-name="T662">PRAZO:</text:span><text:span text:style-name="T749"> </text:span>O<text:span text:style-name="T735"> </text:span>prazo<text:span text:style-name="T735"> </text:span>de<text:span text:style-name="T735"> </text:span>vigência<text:span text:style-name="T735"> </text:span>contratual<text:span text:style-name="T735"> </text:span>será<text:span text:style-name="T735"> </text:span>de<text:span text:style-name="T750"> </text:span>480<text:span text:style-name="T735"> </text:span>(quatrocentos<text:span text:style-name="T735"> </text:span>e<text:span text:style-name="T735"> </text:span>oitenta)<text:span text:style-name="T735"> </text:span>dias<text:span text:style-name="T735"> </text:span>corridos<text:span text:style-name="T735"> </text:span>e<text:span text:style-name="T735"> </text:span>o prazo de execução será de 300 (trezentos) dias corridos.</text:p>
      <text:p text:style-name="P653"><text:span text:style-name="T662">DOTAÇÃO ORÇAMENTÁRIA: </text:span><text:span text:style-name="T748">As despesas decorrentes desta execução correrão por conta do recurso específico consignado no orçamento do Município de Cachoeiro de Itapemirim, constante</text:span><text:span text:style-name="T751"> </text:span><text:span text:style-name="T748">nas seguintes dotações:</text:span></text:p>
      <text:p text:style-name="P654">Órgão:<text:span text:style-name="T664"> </text:span>19<text:span text:style-name="T459"> </text:span>–<text:span text:style-name="T416"> </text:span>SECRETARIA<text:span text:style-name="T368"> </text:span>MUNICIPAL<text:span text:style-name="T169"> </text:span>DE<text:span text:style-name="T693"> </text:span><text:span text:style-name="T154">OBRAS</text:span></text:p>
      <text:p text:style-name="P655">Unidade Orçamentária: 01 – SECRETARIA MUNICIPAL DE OBRAS Elemento de Despesa: 44905191000 - OBRAS EM ANDAMENTO</text:p>
      <text:p text:style-name="P641">Projeto/Atividade:<text:span text:style-name="T369"> </text:span>1.402<text:span text:style-name="T369"> </text:span>–<text:span text:style-name="T369"> </text:span>MODERNIZAÇÃO,<text:span text:style-name="T369"> </text:span>CONSTRUÇÃO,<text:span text:style-name="T369"> </text:span>REFORMA<text:span text:style-name="T369"> </text:span>DE<text:span text:style-name="T369"> </text:span>ESPAÇOS<text:span text:style-name="T369"> </text:span>ESPORTIVOS E DE LAZER</text:p>
      <text:p text:style-name="P656">Fonte<text:span text:style-name="T688"> </text:span>de<text:span text:style-name="T688"> </text:span>Recurso:<text:span text:style-name="T688"> </text:span>170000001358<text:span text:style-name="T688"> </text:span>–<text:span text:style-name="T688"> </text:span>SEMESP<text:span text:style-name="T688"> </text:span>–<text:span text:style-name="T688"> </text:span>PRAÇA<text:span text:style-name="T752"> </text:span>ESPORT.ABERLARDO<text:span text:style-name="T688"> </text:span>MACHADO<text:span text:style-name="T688"> </text:span>– <text:span text:style-name="T154">CEF-6647142-0</text:span></text:p>
      <text:p text:style-name="P654">Órgão:<text:span text:style-name="T664"> </text:span>19<text:span text:style-name="T459"> </text:span>–<text:span text:style-name="T416"> </text:span>SECRETARIA<text:span text:style-name="T368"> </text:span>MUNICIPAL<text:span text:style-name="T169"> </text:span>DE<text:span text:style-name="T693"> </text:span><text:span text:style-name="T154">OBRAS</text:span></text:p>
      <text:p text:style-name="P657">Unidade<text:span text:style-name="T711"> </text:span>Orçamentária:<text:span text:style-name="T711"> </text:span>01<text:span text:style-name="T711"> </text:span>–<text:span text:style-name="T710"> </text:span>SECRETARIA<text:span text:style-name="T484"> </text:span>MUNICIPAL DE<text:span text:style-name="T435"> </text:span><text:span text:style-name="T154">OBRAS</text:span></text:p>
      <text:p text:style-name="P643">Projeto/Atividade:<text:span text:style-name="T369"> </text:span>1.402<text:span text:style-name="T369"> </text:span>–<text:span text:style-name="T369"> </text:span>MODERNIZAÇÃO,<text:span text:style-name="T369"> </text:span>CONSTRUÇÃO,<text:span text:style-name="T369"> </text:span>REFORMA<text:span text:style-name="T369"> </text:span>DE<text:span text:style-name="T369"> </text:span>ESPAÇOS<text:span text:style-name="T369"> </text:span>ESPORTIVOS E DE LAZER</text:p>
      <text:p text:style-name="P654">Elemento<text:span text:style-name="T660"> </text:span>de<text:span text:style-name="T661"> </text:span>Despesa:<text:span text:style-name="T710"> </text:span>44905191000<text:span text:style-name="T661"> </text:span>–<text:span text:style-name="T660"> </text:span>OBRAS<text:span text:style-name="T710"> </text:span>EM<text:span text:style-name="T154"> ANDAMENTO</text:span></text:p>
      <text:p text:style-name="P646">Fonte<text:span text:style-name="T369"> </text:span>de<text:span text:style-name="T369"> </text:span>Recurso:<text:span text:style-name="T369"> </text:span>150000000001<text:span text:style-name="T369"> </text:span>–<text:span text:style-name="T369"> </text:span>RECURSOS<text:span text:style-name="T369"> </text:span>NÃO<text:span text:style-name="T369"> </text:span>VINCULADOS<text:span text:style-name="T369"> </text:span>DE<text:span text:style-name="T369"> </text:span>IMPOSTOS<text:span text:style-name="T369"> </text:span>E TRANSFERÊNCIAS DE IMPOSTOS</text:p>
      <text:p text:style-name="P618"><text:span text:style-name="T673">DATA</text:span><text:span text:style-name="T739"> </text:span><text:span text:style-name="T673">DA</text:span><text:span text:style-name="T740"> </text:span><text:span text:style-name="T673">ASSINATURA:</text:span><text:span text:style-name="T674"> </text:span><text:span text:style-name="T677">27/08/2026</text:span></text:p>
      <text:p text:style-name="P658"><text:span text:style-name="T662">SIGNATÁRIOS: </text:span><text:span text:style-name="T748">Rodolfo Fernandes do Carmo - Secretário Municipal de Obras Interino, Maria Claudia Cardoso Braconi - Construtora Itaipava Ltda - EPP</text:span></text:p>
      <text:p text:style-name="P618"><text:span text:style-name="T673">PROCESSO:</text:span><text:span text:style-name="T741"> </text:span><text:span text:style-name="T677">71.828/2025</text:span></text:p>
      <text:p text:style-name="P645"><text:span text:style-name="T673">ID</text:span><text:span text:style-name="T675"> </text:span><text:span text:style-name="T673">CidadES: </text:span><text:span text:style-name="T677">2025.016E0700001.01.0049</text:span></text:p>
      <text:p text:style-name="P659"/>
      <text:p text:style-name="Text_20_body"/>
      <text:p text:style-name="P660"/>
      <text:p text:style-name="P661"><text:span text:style-name="T753">EXTRATO DE CONTRATO </text:span><text:span text:style-name="T754">ESPÉCIE:</text:span><text:span text:style-name="T755"> </text:span><text:span text:style-name="T756">CONTRATO</text:span><text:span text:style-name="T757"> </text:span><text:span text:style-name="T756">Nº</text:span><text:span text:style-name="T757"> </text:span><text:span text:style-name="T756">228/2026</text:span></text:p>
      <text:p text:style-name="P662"><text:span text:style-name="T669">CONTRATANTE:</text:span><text:span text:style-name="T758"> </text:span><text:span text:style-name="T670">MUNICÍPIO</text:span><text:span text:style-name="T759"> </text:span><text:span text:style-name="T670">DE</text:span><text:span text:style-name="T759"> </text:span><text:span text:style-name="T670">CACHOEIRO</text:span><text:span text:style-name="T759"> </text:span><text:span text:style-name="T670">DE</text:span><text:span text:style-name="T759"> </text:span><text:span text:style-name="T670">ITAPEMIRIM,</text:span><text:span text:style-name="T760"> </text:span><text:span text:style-name="T670">neste</text:span><text:span text:style-name="T759"> </text:span><text:span text:style-name="T670">ato</text:span><text:span text:style-name="T759"> </text:span><text:span text:style-name="T670">representado</text:span><text:span text:style-name="T759"> </text:span><text:span text:style-name="T670">pela SECRETARIA</text:span><text:span text:style-name="T761"> </text:span><text:span text:style-name="T670">MUNICIPAL</text:span><text:span text:style-name="T762"> </text:span><text:span text:style-name="T670">DE DESENVOLVIMENTO SOCIAL</text:span><text:span text:style-name="T762"> </text:span><text:span text:style-name="T670">– SEMDES</text:span></text:p>
      <text:p text:style-name="P663"><text:span text:style-name="T754">CONTRATADA:</text:span><text:span text:style-name="T763"> </text:span><text:span text:style-name="T756">AGITUS</text:span><text:span text:style-name="T764"> </text:span><text:span text:style-name="T756">PRODUÇÕES</text:span><text:span text:style-name="T765"> </text:span><text:span text:style-name="T756">E</text:span><text:span text:style-name="T764"> </text:span><text:span text:style-name="T756">EVENTOS</text:span><text:span text:style-name="T764"> </text:span><text:span text:style-name="T756">LTDA.</text:span><text:span text:style-name="T765"> </text:span><text:span text:style-name="T756">-</text:span><text:span text:style-name="T764"> </text:span><text:span text:style-name="T765">ME</text:span></text:p>
      <text:p text:style-name="P664"><text:span text:style-name="T669">OBJETO: </text:span><text:span text:style-name="T670">Contratação de empresa especializada na promoção de eventos para a realização do Show da Banda Agitaê, a fim de apresentação às 21:00h, com duração de 2:00h, do dia 19/09/2026, para apresentação na 41º Feira da Bondade, que será realizada no Parque de Exposição “Carlos Caiado Barbosa”, na cidade de Cachoeiro de Itapemirim/ES, incluindo as despesas de cachê, transporte (aéreo e local), hotel, alimentação, camarins, carregadores e encargos com notas fiscais.</text:span></text:p>
      <text:p text:style-name="P665"><text:span text:style-name="T669">VALOR:</text:span><text:span text:style-name="T766"> </text:span><text:span text:style-name="T670">R$</text:span><text:span text:style-name="T767"> </text:span><text:span text:style-name="T670">50.000,00</text:span><text:span text:style-name="T767"> </text:span><text:span text:style-name="T670">(Cinquenta</text:span><text:span text:style-name="T768"> </text:span><text:span text:style-name="T670">mil</text:span><text:span text:style-name="T767"> </text:span><text:span text:style-name="T769">reais).</text:span></text:p>
      <text:p text:style-name="P666"><text:span text:style-name="T753">PRAZO:</text:span><text:span text:style-name="T770"> </text:span><text:span text:style-name="T771">dia</text:span><text:span text:style-name="T772"> </text:span><text:span text:style-name="T771">31</text:span><text:span text:style-name="T757"> </text:span><text:span text:style-name="T771">de</text:span><text:span text:style-name="T772"> </text:span><text:span text:style-name="T771">dezembro</text:span><text:span text:style-name="T757"> </text:span><text:span text:style-name="T771">de</text:span><text:span text:style-name="T772"> </text:span><text:span text:style-name="T773">2026</text:span></text:p>
      <text:p text:style-name="P667"><text:span text:style-name="T669">DOTAÇÃO</text:span><text:span text:style-name="T774"> </text:span><text:span text:style-name="T669">ORÇAMENTÁRIA: </text:span><text:span text:style-name="T670">As</text:span><text:span text:style-name="T762"> </text:span><text:span text:style-name="T670">despesas</text:span><text:span text:style-name="T762"> </text:span><text:span text:style-name="T670">para</text:span><text:span text:style-name="T762"> </text:span><text:span text:style-name="T670">o</text:span><text:span text:style-name="T762"> </text:span><text:span text:style-name="T670">pagamento</text:span><text:span text:style-name="T762"> </text:span><text:span text:style-name="T670">deste</text:span><text:span text:style-name="T762"> </text:span><text:span text:style-name="T670">contrato</text:span><text:span text:style-name="T762"> </text:span><text:span text:style-name="T670">correrão</text:span><text:span text:style-name="T762"> </text:span><text:span text:style-name="T670">por</text:span><text:span text:style-name="T762"> </text:span><text:span text:style-name="T670">conta dos</text:span><text:span text:style-name="T672"> </text:span><text:span text:style-name="T670">recursos</text:span><text:span text:style-name="T672"> </text:span><text:span text:style-name="T670">da</text:span><text:span text:style-name="T672"> </text:span><text:span text:style-name="T670">Dotação</text:span><text:span text:style-name="T672"> </text:span><text:span text:style-name="T670">Orçamentária</text:span><text:span text:style-name="T672"> </text:span><text:span text:style-name="T670">a</text:span><text:span text:style-name="T672"> </text:span><text:span text:style-name="T670">seguir</text:span><text:span text:style-name="T672"> </text:span><text:span text:style-name="T670">especificada:</text:span></text:p>
      <text:p text:style-name="P668"><text:span text:style-name="T769">Órgão:</text:span><text:span text:style-name="T775"> </text:span><text:span text:style-name="T776">09</text:span></text:p>
      <text:p text:style-name="P669">Unidade:<text:span text:style-name="T661"> </text:span><text:span text:style-name="T441">01</text:span></text:p>
      <text:p text:style-name="P670"><text:span text:style-name="T769">Projeto/Atividade:</text:span><text:span text:style-name="T678"> </text:span><text:span text:style-name="T769">0901.0824404031.021-</text:span><text:span text:style-name="T678"> </text:span><text:span text:style-name="T769">Realização</text:span><text:span text:style-name="T678"> </text:span><text:span text:style-name="T769">da</text:span><text:span text:style-name="T678"> </text:span><text:span text:style-name="T769">Feira</text:span><text:span text:style-name="T678"> </text:span><text:span text:style-name="T769">da</text:span><text:span text:style-name="T678"> </text:span><text:span text:style-name="T769">Bondade. </text:span><text:span text:style-name="T670">Despesa:</text:span><text:span text:style-name="T769"> </text:span><text:span text:style-name="T670">33903999000</text:span></text:p>
      <text:p text:style-name="P671"><text:span text:style-name="T670">Ficha/Fonte:</text:span><text:span text:style-name="T777"> </text:span><text:span text:style-name="T670">1224/150000000001</text:span><text:span text:style-name="T777"> </text:span><text:span text:style-name="T670">-</text:span><text:span text:style-name="T777"> </text:span><text:span text:style-name="T670">RECURSOS</text:span><text:span text:style-name="T777"> </text:span><text:span text:style-name="T670">NÃO</text:span><text:span text:style-name="T777"> </text:span><text:span text:style-name="T670">VINCULADOS</text:span><text:span text:style-name="T777"> </text:span><text:span text:style-name="T670">DE</text:span><text:span text:style-name="T777"> </text:span><text:span text:style-name="T670">IMPOSTOS</text:span><text:span text:style-name="T777"> </text:span><text:span text:style-name="T670">E TRANSFERÊNCIAS DE IMPOSTOS</text:span></text:p>
      <text:p text:style-name="P663"><text:span text:style-name="T673">DATA</text:span><text:span text:style-name="T696"> </text:span><text:span text:style-name="T673">DA</text:span><text:span text:style-name="T778"> </text:span><text:span text:style-name="T673">ASSINATURA:</text:span><text:span text:style-name="T779"> </text:span><text:span text:style-name="T677">27/08/2026</text:span></text:p>
      <text:p text:style-name="P672"><text:span text:style-name="T669">SIGNATÁRIOS: </text:span><text:span text:style-name="T670">Eder Botelho da Fonseca - Secretário Municipal de Desenvolvimento Social Interino e</text:span><text:span text:style-name="T761"> </text:span><text:span text:style-name="T670">Angela Biancki Ferreira Pecanha</text:span><text:span text:style-name="T780"> </text:span><text:span text:style-name="T670">- Sócia</text:span><text:span text:style-name="T761"> </text:span><text:span text:style-name="T670">Administradora da Contratada</text:span></text:p>
      <text:p text:style-name="P663"><text:span text:style-name="T754">PROCESSO:</text:span><text:span text:style-name="T753"> </text:span><text:span text:style-name="T756">58065/2026</text:span></text:p>
      <text:p text:style-name="P666"><text:span text:style-name="T754">ID</text:span><text:span text:style-name="T770"> </text:span><text:span text:style-name="T754">CidadES:</text:span><text:span text:style-name="T763"> </text:span><text:span text:style-name="T756">2026.016E0700001.10.0106</text:span></text:p>
      <text:p text:style-name="P673"/>
      <text:p text:style-name="P674"/>
      <text:h text:style-name="P675" text:outline-level="5"><text:span text:style-name="T21">HOMOLOGAÇÃO</text:span><text:span text:style-name="T21"/></text:h>
      <text:p text:style-name="P676"><text:span text:style-name="T781">O Município de Cachoeiro de Itapemirim, por intermédio da sua Autoridade Competente, torna público o resultado</text:span><text:span text:style-name="T782"> </text:span><text:span text:style-name="T781">do</text:span><text:span text:style-name="T782"> </text:span><text:span text:style-name="T781">Pregão</text:span><text:span text:style-name="T782"> </text:span><text:span text:style-name="T781">Eletrônico</text:span><text:span text:style-name="T782"> </text:span><text:span text:style-name="T781">nº</text:span><text:span text:style-name="T782"> </text:span><text:span text:style-name="T781">028/2026,</text:span><text:span text:style-name="T782"> </text:span><text:span text:style-name="T781">ID</text:span><text:span text:style-name="T782"> </text:span><text:span text:style-name="T781">CidadES:</text:span><text:span text:style-name="T782"> </text:span><text:span text:style-name="T781">2026.016E0700001.01.0038,</text:span><text:span text:style-name="T782"> </text:span><text:span text:style-name="T781">cujo</text:span><text:span text:style-name="T782"> </text:span><text:span text:style-name="T781">objeto</text:span><text:span text:style-name="T782"> </text:span><text:span text:style-name="T781">é</text:span><text:span text:style-name="T782"> </text:span><text:span text:style-name="T781">a</text:span><text:span text:style-name="T782"> </text:span><text:span text:style-name="T781">aqui-sição de conjunto refeitório infantil, 08 lugares e conjunto refeitório adulto, 08 lugares. Lotes 01 e 02 no valor</text:span><text:span text:style-name="T783"> </text:span><text:span text:style-name="T781">total</text:span><text:span text:style-name="T783"> </text:span><text:span text:style-name="T781">de</text:span><text:span text:style-name="T783"> </text:span><text:span text:style-name="T781">R$</text:span><text:span text:style-name="T783"> </text:span><text:span text:style-name="T781">443.700,00</text:span><text:span text:style-name="T783"> </text:span><text:span text:style-name="T781">(Quatrocentos</text:span><text:span text:style-name="T783"> </text:span><text:span text:style-name="T781">e</text:span><text:span text:style-name="T783"> </text:span><text:span text:style-name="T781">Quarenta</text:span><text:span text:style-name="T783"> </text:span><text:span text:style-name="T781">e</text:span><text:span text:style-name="T783"> </text:span><text:span text:style-name="T781">Três</text:span><text:span text:style-name="T783"> </text:span><text:span text:style-name="T781">Mil</text:span><text:span text:style-name="T783"> </text:span><text:span text:style-name="T781">e</text:span><text:span text:style-name="T783"> </text:span><text:span text:style-name="T781">Setecentos</text:span><text:span text:style-name="T783"> </text:span><text:span text:style-name="T781">Reais),</text:span><text:span text:style-name="T783"> </text:span><text:span text:style-name="T781">em</text:span><text:span text:style-name="T783"> </text:span><text:span text:style-name="T781">favor</text:span><text:span text:style-name="T783"> </text:span><text:span text:style-name="T781">da</text:span><text:span text:style-name="T783"> </text:span><text:span text:style-name="T781">empresa PEROLA MOVEIS FABRICACAO DE MOVEIS LTDA CNPJ: 36.580.941/0001-99.</text:span></text:p>
      <text:p text:style-name="P677"><text:span text:style-name="T781">Cachoeiro</text:span><text:span text:style-name="T784"> </text:span><text:span text:style-name="T781">de</text:span><text:span text:style-name="T785"> </text:span><text:span text:style-name="T781">Itapemirim/ES,</text:span><text:span text:style-name="T785"> 25/08/2026</text:span></text:p>
      <text:p text:style-name="P678"><text:span text:style-name="T786">SIMONE DE SOUZA </text:span><text:span text:style-name="T787">BEIRIZ</text:span></text:p>
      <text:p text:style-name="P679"><text:span text:style-name="T786">Secretário</text:span><text:span text:style-name="T788"> </text:span><text:span text:style-name="T786">de</text:span><text:span text:style-name="T788"> </text:span><text:span text:style-name="T787">Educação</text:span></text:p>
      <text:p text:style-name="P68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681"/>
      <text:p text:style-name="P682"><draw:frame draw:style-name="fr6" draw:name="Image 177" text:anchor-type="char" svg:x="0.4937in" svg:y="-1.8272in" svg:width="7.7736in" svg:height="1.3681in" draw:z-index="219"><draw:image xlink:href="Pictures/10000000000009180000019B2F5AA03B.png" xlink:type="simple" xlink:show="embed" xlink:actuate="onLoad" draw:mime-type="image/png"/></draw:frame><text:span text:style-name="T786">SECRETARIA</text:span><text:span text:style-name="T789"> </text:span><text:span text:style-name="T786">MUNICIPAL</text:span><text:span text:style-name="T789"> </text:span><text:span text:style-name="T786">DE</text:span><text:span text:style-name="T789"> </text:span><text:span text:style-name="T786">CULTURA</text:span><text:span text:style-name="T789"> </text:span><text:span text:style-name="T786">E</text:span><text:span text:style-name="T789"> </text:span><text:span text:style-name="T787">TURISMO</text:span></text:p>
      <text:p text:style-name="P683"/>
      <text:p text:style-name="P684"/>
      <text:h text:style-name="P685" text:outline-level="6"><text:span text:style-name="T790">COMUNICADO</text:span><text:span text:style-name="T791"> </text:span><text:span text:style-name="T790">DE</text:span><text:span text:style-name="T792"> </text:span><text:span text:style-name="T790">PRORROGAÇÃO</text:span><text:span text:style-name="T793"> </text:span><text:span text:style-name="T790">DE</text:span><text:span text:style-name="T792"> </text:span><text:span text:style-name="T794">PRAZO</text:span></text:h>
      <text:h text:style-name="P686" text:outline-level="9"><text:span text:style-name="T795">CHAMAMENTO</text:span><text:span text:style-name="T796"> </text:span><text:span text:style-name="T795">PÚBLICO</text:span><text:span text:style-name="T797"> </text:span><text:span text:style-name="T795">Nº</text:span><text:span text:style-name="T798"> </text:span><text:span text:style-name="T799">018/2026</text:span></text:h>
      <text:p text:style-name="P687"><text:span text:style-name="T800">Seleção</text:span><text:span text:style-name="T801"> </text:span><text:span text:style-name="T800">de</text:span><text:span text:style-name="T802"> </text:span><text:span text:style-name="T800">pessoa</text:span><text:span text:style-name="T803"> </text:span><text:span text:style-name="T800">jurídica</text:span><text:span text:style-name="T804"> </text:span><text:span text:style-name="T800">para</text:span><text:span text:style-name="T802"> </text:span><text:span text:style-name="T800">instalação</text:span><text:span text:style-name="T805"> </text:span><text:span text:style-name="T800">e</text:span><text:span text:style-name="T806"> </text:span><text:span text:style-name="T800">operação de</text:span><text:span text:style-name="T807"> </text:span><text:span text:style-name="T800">Parque</text:span><text:span text:style-name="T803"> </text:span><text:span text:style-name="T800">de</text:span><text:span text:style-name="T807"> </text:span><text:span text:style-name="T800">Diversões durante a 41</text:span><text:span text:style-name="T808">ª </text:span><text:span text:style-name="T800">Feira da Bondade</text:span></text:p>
      <text:p text:style-name="P688"/>
      <text:p text:style-name="P689"/>
      <text:p text:style-name="P690"><text:span text:style-name="T809">O Município de Cachoeiro de ltapemirim, pessoa jurídica de direito público interno, inscrito no CNPJ sob o </text:span><text:span text:style-name="T810">nº </text:span><text:span text:style-name="T809">27.165.588/0001-90,</text:span><text:span text:style-name="T811"> </text:span><text:span text:style-name="T809">por intermédio da Secretaria Municipal de Cultura e Turismo -</text:span><text:span text:style-name="T812"> </text:span><text:span text:style-name="T809">SEMCULT, representado neste ato pelo Secretário Municipal</text:span><text:span text:style-name="T813"> </text:span><text:span text:style-name="T809">de</text:span><text:span text:style-name="T814"> </text:span><text:span text:style-name="T809">Cultura</text:span><text:span text:style-name="T815"> </text:span><text:span text:style-name="T809">e</text:span><text:span text:style-name="T816"> </text:span><text:span text:style-name="T809">Turismo,</text:span><text:span text:style-name="T813"> </text:span><text:span text:style-name="T809">Wanderson</text:span><text:span text:style-name="T813"> </text:span><text:span text:style-name="T809">Amorim</text:span><text:span text:style-name="T817"> </text:span><text:span text:style-name="T809">Dona,</text:span><text:span text:style-name="T818"> </text:span><text:span text:style-name="T809">comunica</text:span><text:span text:style-name="T819"> </text:span><text:span text:style-name="T809">aos</text:span><text:span text:style-name="T816"> </text:span><text:span text:style-name="T809">interessados </text:span><text:span text:style-name="T820">a</text:span><text:span text:style-name="T814"> </text:span><text:span text:style-name="T820">prorrogação</text:span><text:span text:style-name="T813"> </text:span><text:span text:style-name="T820">do</text:span><text:span text:style-name="T818"> </text:span><text:span text:style-name="T820">prazo</text:span><text:span text:style-name="T819"> </text:span><text:span text:style-name="T820">de</text:span><text:span text:style-name="T818"> </text:span><text:span text:style-name="T820">inscrições do</text:span><text:span text:style-name="T821"> </text:span><text:span text:style-name="T820">Chamamento Público</text:span><text:span text:style-name="T819"> </text:span><text:span text:style-name="T822">nº</text:span><text:span text:style-name="T823"> </text:span><text:span text:style-name="T820">018/2026, destinado</text:span><text:span text:style-name="T824"> </text:span><text:span text:style-name="T820">à </text:span><text:span text:style-name="T825">seleção </text:span><text:span text:style-name="T809">de pessoa jurídica para instalação, operação e desmontagem de Parque de Diversões durante a</text:span><text:span text:style-name="T824"> </text:span><text:span text:style-name="T809">41ª Feira da</text:span><text:span text:style-name="T820"> </text:span><text:span text:style-name="T809">Bondade.</text:span></text:p>
      <text:p text:style-name="P691"><text:span text:style-name="T826">Dessa forma, o prazo para realização</text:span><text:span text:style-name="T827"> </text:span><text:span text:style-name="T826">das inscrições</text:span><text:span text:style-name="T827"> </text:span><text:span text:style-name="T826">fica prorrogado</text:span><text:span text:style-name="T828"> </text:span><text:span text:style-name="T826">até</text:span><text:span text:style-name="T829"> </text:span><text:span text:style-name="T826">o dia 02 de setembro de 2026 (quarta-feira).</text:span></text:p>
      <text:p text:style-name="P692"><text:span text:style-name="T809">As inscrições poderão ser realizadas presencialmente na sede da SEMCULT, situada</text:span><text:span text:style-name="T820"> </text:span><text:span text:style-name="T809">na</text:span><text:span text:style-name="T817"> </text:span><text:span text:style-name="T809">Praça</text:span><text:span text:style-name="T813"> </text:span><text:span text:style-name="T809">Jerônimo Monteiro, nº</text:span><text:span text:style-name="T830"> </text:span><text:span text:style-name="T809">32,</text:span><text:span text:style-name="T824"> </text:span><text:span text:style-name="T809">Centro, Cachoeiro de ltapemirim/ES, CEP 29300-170, nos dias úteis, das 9 h às 17 h, ou pelo e-mail </text:span><text:a xlink:type="simple" xlink:href="mailto:semcult@cachoeiro.es.gov.br" text:style-name="ListLabel_20_8" text:visited-style-name="ListLabel_20_8"><text:span text:style-name="T820">semcult@cachoeiro</text:span><text:span text:style-name="T831">.</text:span><text:span text:style-name="T820">es</text:span><text:span text:style-name="T832">.</text:span><text:span text:style-name="T820">gov</text:span><text:span text:style-name="T832">.</text:span><text:span text:style-name="T820">br</text:span><text:span text:style-name="T832">.</text:span></text:a></text:p>
      <text:p text:style-name="P693"><text:span text:style-name="T809">O edital completo e seus anexos encontram-se disponíveis no sítio eletrônico oficial do Município:</text:span><text:span text:style-name="T833"> </text:span><text:a xlink:type="simple" xlink:href="http://www.cachoeiro.es.gov.br/" text:style-name="ListLabel_20_17" text:visited-style-name="ListLabel_20_17"><text:span text:style-name="T809">www</text:span><text:span text:style-name="T834">.</text:span><text:span text:style-name="T809">cachoeiro</text:span><text:span text:style-name="T835">.</text:span><text:span text:style-name="T809">es</text:span><text:span text:style-name="T835">.</text:span><text:span text:style-name="T809">gov</text:span><text:span text:style-name="T836">.</text:span><text:span text:style-name="T809">br,</text:span></text:a><text:span text:style-name="T814"> </text:span><text:span text:style-name="T809">na</text:span><text:span text:style-name="T824"> </text:span><text:span text:style-name="T809">aba</text:span><text:span text:style-name="T821"> </text:span><text:span text:style-name="T809">Transparência&gt; Editais</text:span><text:span text:style-name="T834">.</text:span></text:p>
      <text:p text:style-name="P694"><text:span text:style-name="T826">Permanecem inalteradas as demais disposições do Chamamento Público nº </text:span><text:span text:style-name="T837">018/2026.</text:span></text:p>
      <text:p text:style-name="P695"><text:span text:style-name="T826">Dúvidas e esclarecimentos poderão ser obtidos por meio do e-mail</text:span><text:span text:style-name="T838">: </text:span><text:a xlink:type="simple" xlink:href="mailto:semcult@cachoeiro.es.gov.br" text:style-name="ListLabel_20_18" text:visited-style-name="ListLabel_20_18"><text:span text:style-name="T837">semcult@cachoeiro.es.gov.br.</text:span></text:a></text:p>
      <text:p text:style-name="P696"><text:span text:style-name="T826">Cachoeiro</text:span><text:span text:style-name="T839"> </text:span><text:span text:style-name="T826">de</text:span><text:span text:style-name="T840"> </text:span><text:span text:style-name="T826">ltapemirim</text:span><text:span text:style-name="T841"> </text:span><text:span text:style-name="T826">-</text:span><text:span text:style-name="T842"> </text:span><text:span text:style-name="T826">ES,</text:span><text:span text:style-name="T843"> </text:span><text:span text:style-name="T826">27</text:span><text:span text:style-name="T844"> </text:span><text:span text:style-name="T826">de</text:span><text:span text:style-name="T845"> </text:span><text:span text:style-name="T826">agosto</text:span><text:span text:style-name="T846"> </text:span><text:span text:style-name="T826">de</text:span><text:span text:style-name="T844"> </text:span><text:span text:style-name="T837">2026.</text:span></text:p>
      <text:p text:style-name="P697"/>
      <text:p text:style-name="P697"/>
      <text:p text:style-name="P697"/>
      <text:p text:style-name="P698"/>
      <text:p text:style-name="P699"><text:span text:style-name="T847">WANDERSON</text:span><text:span text:style-name="T848"> </text:span><text:span text:style-name="T847">AMORIM</text:span><text:span text:style-name="T849"> </text:span><text:span text:style-name="T850">DONA</text:span></text:p>
      <text:p text:style-name="P700"><text:span text:style-name="T851">Secretário</text:span><text:span text:style-name="T852"> </text:span><text:span text:style-name="T851">Municipal de</text:span><text:span text:style-name="T853"> </text:span><text:span text:style-name="T851">Cultura</text:span><text:span text:style-name="T854"> </text:span><text:span text:style-name="T851">e</text:span><text:span text:style-name="T855"> </text:span><text:span text:style-name="T856">Turismo</text:span></text:p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1"/>
      <text:p text:style-name="P702"/>
      <text:p text:style-name="P264"><draw:frame draw:style-name="fr10" draw:name="Image 178" text:anchor-type="char" svg:x="3.7965in" svg:y="-0.2945in" svg:width="0.6945in" svg:height="0.6138in" draw:z-index="51"><draw:image xlink:href="Pictures/10000000000000D0000000B830B1DD11.jpg" xlink:type="simple" xlink:show="embed" xlink:actuate="onLoad" draw:mime-type="image/jpeg"/></draw:frame><text:span text:style-name="T278">D</text:span><text:span text:style-name="T279">.</text:span><text:span text:style-name="T278">O</text:span><text:span text:style-name="T279">.</text:span><text:span text:style-name="T280"> </text:span><text:span text:style-name="T278">PREFEITURA</text:span><text:span text:style-name="T281"> </text:span><text:span text:style-name="T278">MUNICIPAL</text:span><text:span text:style-name="T282"> </text:span><text:span text:style-name="T278">DE</text:span><text:span text:style-name="T283"> </text:span><text:span text:style-name="T284">CACHOEIRO</text:span><text:span text:style-name="T278"><text:tab/></text:span><text:span text:style-name="T285">29</text:span></text:p>
      <text:h text:style-name="P703" text:outline-level="5"><text:span text:style-name="T18">SECRETARIA</text:span><text:span text:style-name="T84"> </text:span><text:span text:style-name="T18">MUNICIPAL</text:span><text:span text:style-name="T84"> </text:span><text:span text:style-name="T18">DE</text:span><text:span text:style-name="T84"> </text:span><text:span text:style-name="T20">SAÚDE</text:span></text:h>
      <text:p text:style-name="P704"/>
      <text:p text:style-name="P705"><text:span text:style-name="T786">Aviso</text:span><text:span text:style-name="T857"> </text:span><text:span text:style-name="T786">de</text:span><text:span text:style-name="T787"> Licitação</text:span></text:p>
      <text:p text:style-name="P706"><text:span text:style-name="T781">O Município de Cachoeiro de Itapemirim-ES, através do Agente de Contratação do Fundo Municipal de</text:span><text:span text:style-name="T858"> </text:span><text:span text:style-name="T781">Saúde/Secretaria Municipal de Saúde, torna pública a realização do certame licitatório, conforme segue: Pregão Eletrônico nº. 13/2026 - SRP</text:span></text:p>
      <text:p text:style-name="P707"><text:span text:style-name="T781">ID(CIDADES):</text:span><text:span text:style-name="T784"> </text:span><text:span text:style-name="T785">2026.016E0500001.01.0014</text:span></text:p>
      <text:p text:style-name="P679"><text:span text:style-name="T781">(Lotes</text:span><text:span text:style-name="T784"> </text:span><text:span text:style-name="T781">destinados</text:span><text:span text:style-name="T784"> </text:span><text:span text:style-name="T781">à</text:span><text:span text:style-name="T784"> </text:span><text:span text:style-name="T781">ampla</text:span><text:span text:style-name="T784"> </text:span><text:span text:style-name="T781">participação</text:span><text:span text:style-name="T784"> </text:span><text:span text:style-name="T781">entre</text:span><text:span text:style-name="T784"> </text:span><text:span text:style-name="T781">todos</text:span><text:span text:style-name="T784"> </text:span><text:span text:style-name="T781">os</text:span><text:span text:style-name="T785"> interessados)</text:span></text:p>
      <text:p text:style-name="P708"><text:span text:style-name="T781">Objeto:</text:span><text:span text:style-name="T859"> </text:span><text:span text:style-name="T781">Aquisição</text:span><text:span text:style-name="T859"> </text:span><text:span text:style-name="T781">de</text:span><text:span text:style-name="T859"> </text:span><text:span text:style-name="T781">Medicamentos</text:span><text:span text:style-name="T859"> </text:span><text:span text:style-name="T781">Manipulados</text:span><text:span text:style-name="T859"> </text:span><text:span text:style-name="T781">(Minoxidil). Início do Envio de Propostas: 9h do dia 31/08/2026</text:span></text:p>
      <text:p text:style-name="P709"><text:span text:style-name="T781">Fim</text:span><text:span text:style-name="T782"> </text:span><text:span text:style-name="T781">do</text:span><text:span text:style-name="T782"> </text:span><text:span text:style-name="T781">Envio</text:span><text:span text:style-name="T782"> </text:span><text:span text:style-name="T781">de</text:span><text:span text:style-name="T782"> </text:span><text:span text:style-name="T781">Propostas:</text:span><text:span text:style-name="T782"> </text:span><text:span text:style-name="T781">9h</text:span><text:span text:style-name="T782"> </text:span><text:span text:style-name="T781">do</text:span><text:span text:style-name="T782"> </text:span><text:span text:style-name="T781">dia </text:span><text:span text:style-name="T785">14/09/2026</text:span></text:p>
      <text:p text:style-name="P710"><text:span text:style-name="T781">Abertura</text:span><text:span text:style-name="T860"> </text:span><text:span text:style-name="T781">das</text:span><text:span text:style-name="T785"> </text:span><text:span text:style-name="T781">Propostas</text:span><text:span text:style-name="T782"> </text:span><text:span text:style-name="T781">e</text:span><text:span text:style-name="T785"> </text:span><text:span text:style-name="T781">Início</text:span><text:span text:style-name="T785"> </text:span><text:span text:style-name="T781">da</text:span><text:span text:style-name="T782"> </text:span><text:span text:style-name="T781">Sessão</text:span><text:span text:style-name="T785"> </text:span><text:span text:style-name="T781">Pública:</text:span><text:span text:style-name="T785"> </text:span><text:span text:style-name="T781">9h01min</text:span><text:span text:style-name="T782"> </text:span><text:span text:style-name="T781">do</text:span><text:span text:style-name="T785"> </text:span><text:span text:style-name="T781">dia</text:span><text:span text:style-name="T782"> </text:span><text:span text:style-name="T785">14/09/2026</text:span></text:p>
      <text:p text:style-name="P711"><text:span text:style-name="T785">O procedimento licitatório será realizado no endereço eletrônico </text:span><text:a xlink:type="simple" xlink:href="http://www.portaldecompraspublicas.com.br/" text:style-name="ListLabel_20_19" text:visited-style-name="ListLabel_20_19"><text:span text:style-name="T785">www.portaldecompraspublicas.com.br.</text:span></text:a><text:span text:style-name="T785"> </text:span><text:span text:style-name="T781">O</text:span><text:span text:style-name="T783"> </text:span><text:span text:style-name="T781">Edital</text:span><text:span text:style-name="T861"> </text:span><text:span text:style-name="T781">poderá</text:span><text:span text:style-name="T861"> </text:span><text:span text:style-name="T781">ser</text:span><text:span text:style-name="T861"> </text:span><text:span text:style-name="T781">retirado</text:span><text:span text:style-name="T861"> </text:span><text:span text:style-name="T781">nos</text:span><text:span text:style-name="T861"> </text:span><text:span text:style-name="T781">sites</text:span><text:span text:style-name="T861"> </text:span><text:a xlink:type="simple" xlink:href="http://www.cachoeiro.es.gov.br/" text:style-name="ListLabel_20_20" text:visited-style-name="ListLabel_20_20"><text:span text:style-name="T781">www.cachoeiro.es.gov.br</text:span></text:a><text:span text:style-name="T861"> </text:span><text:span text:style-name="T781">e</text:span><text:span text:style-name="T862"> </text:span><text:a xlink:type="simple" xlink:href="http://www.portaldecompraspublicas.com.br/" text:style-name="ListLabel_20_21" text:visited-style-name="ListLabel_20_21"><text:span text:style-name="T785">www.portaldecompraspublicas.com.br.</text:span></text:a></text:p>
      <text:p text:style-name="P712"><text:span text:style-name="T781">Cachoeiro</text:span><text:span text:style-name="T785"> </text:span><text:span text:style-name="T781">de</text:span><text:span text:style-name="T785"> </text:span><text:span text:style-name="T781">Itapemirim/ES,</text:span><text:span text:style-name="T785"> </text:span><text:span text:style-name="T781">27</text:span><text:span text:style-name="T785"> </text:span><text:span text:style-name="T781">de</text:span><text:span text:style-name="T785"> </text:span><text:span text:style-name="T781">agosto</text:span><text:span text:style-name="T785"> </text:span><text:span text:style-name="T781">de</text:span><text:span text:style-name="T785"> </text:span><text:span text:style-name="T860">2026</text:span></text:p>
      <text:h text:style-name="P713" text:outline-level="5"><text:span text:style-name="T18">Odair</text:span><text:span text:style-name="T863"> </text:span><text:span text:style-name="T18">José</text:span><text:span text:style-name="T863"> </text:span><text:span text:style-name="T19">Pin</text:span></text:h>
      <text:p text:style-name="P714"><text:span text:style-name="T786">Agente</text:span><text:span text:style-name="T857"> </text:span><text:span text:style-name="T786">de</text:span><text:span text:style-name="T864"> </text:span><text:span text:style-name="T787">Contratação/Pregoeiro</text:span></text:p>
      <text:p text:style-name="P715"/>
      <text:p text:style-name="P716"/>
      <text:p text:style-name="P717"/>
      <text:p text:style-name="P718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64/2026-FMS</text:span></text:p>
      <text:p text:style-name="P719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720"/>
      <text:p text:style-name="P721"><text:span text:style-name="T868">FORNECEDOR</text:span><text:span text:style-name="T871"> </text:span><text:span text:style-name="T868">REGISTRADO:</text:span><text:span text:style-name="T871"> </text:span><text:span text:style-name="T868">AUDIO</text:span><text:span text:style-name="T871"> </text:span><text:span text:style-name="T868">POWER</text:span><text:span text:style-name="T871"> </text:span><text:span text:style-name="T868">COMÉRCIO</text:span><text:span text:style-name="T871"> </text:span><text:span text:style-name="T868">SERVIÇOS</text:span><text:span text:style-name="T871"> </text:span><text:span text:style-name="T868">DE</text:span><text:span text:style-name="T871"> </text:span><text:span text:style-name="T868">EQUIPAMENTOS MÉDICOS</text:span><text:span text:style-name="T872"> </text:span><text:span text:style-name="T868">LTDA</text:span></text:p>
      <text:p text:style-name="P722"/>
      <text:p text:style-name="P723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 especificado no item 019 da proposta comercial, anexo II do edital de Licitação nº 010/2026, que é parte integrante desta Ata, assim como as propostas cujos preços tenham sido registrados, independentemente de transcrição.</text:span></text:p>
      <text:p text:style-name="P724"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25"/>
      <table:table table:name="Table11" table:style-name="Table11">
        <table:table-column table:style-name="Table11.A"/>
        <table:table-column table:style-name="Table11.B"/>
        <table:table-column table:style-name="Table11.C"/>
        <table:table-column table:style-name="Table11.D"/>
        <table:table-column table:style-name="Table11.E"/>
        <table:table-column table:style-name="Table11.F"/>
        <table:table-column table:style-name="Table11.G"/>
        <table:table-column table:style-name="Table11.H"/>
        <table:table-column table:style-name="Table11.I"/>
        <table:table-row table:style-name="Table11.1">
          <table:table-cell table:style-name="Table11.A1" table:number-columns-spanned="9" office:value-type="string">
            <text:p text:style-name="P726"><text:span text:style-name="T876">AUDIO</text:span><text:span text:style-name="T877"> </text:span><text:span text:style-name="T876">POWER</text:span><text:span text:style-name="T878"> </text:span><text:span text:style-name="T876">COMÉRCIO</text:span><text:span text:style-name="T878"> </text:span><text:span text:style-name="T876">SERVIÇOS</text:span><text:span text:style-name="T878"> </text:span><text:span text:style-name="T876">DE</text:span><text:span text:style-name="T878"> </text:span><text:span text:style-name="T876">EQUIPAMENTOS</text:span><text:span text:style-name="T877"> </text:span><text:span text:style-name="T876">MÉDICOS</text:span><text:span text:style-name="T878"> </text:span><text:span text:style-name="T876">LTDA</text:span><text:span text:style-name="T870">,</text:span><text:span text:style-name="T879"> </text:span><text:span text:style-name="T870">inscrita</text:span><text:span text:style-name="T879"> </text:span><text:span text:style-name="T870">no</text:span><text:span text:style-name="T879"> </text:span><text:span text:style-name="T870">CNPJ</text:span><text:span text:style-name="T879"> </text:span><text:span text:style-name="T870">sob</text:span><text:span text:style-name="T880"> </text:span><text:span text:style-name="T870">o</text:span><text:span text:style-name="T879"> </text:span><text:span text:style-name="T870">nº</text:span><text:span text:style-name="T879"> </text:span><text:span text:style-name="T870">12.516.438/0001-</text:span><text:span text:style-name="T881">06,</text:span></text:p>
            <text:p text:style-name="P727"><text:span text:style-name="T870">com sede na Avenida Jose Wilker , n° 00600, Loja 132, Jacarepaguá-RJ, CEP: 22.775.024 - E-mail: </text:span><text:a xlink:type="simple" xlink:href="mailto:licitacao3@powersurgery.com.br" text:style-name="ListLabel_20_22" text:visited-style-name="ListLabel_20_22"><text:span text:style-name="T870">licitacao3@powersurgery.com.br,</text:span></text:a><text:span text:style-name="T882"> </text:span><text:span text:style-name="T870">Tel: (21) 3190-6710, </text:span><text:span text:style-name="T876">Daniel de Mello Vandelli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1.2">
          <table:table-cell table:style-name="Table11.A1" table:number-columns-spanned="9" office:value-type="string">
            <text:p text:style-name="P728"><text:span text:style-name="T870">Lote</text:span><text:span text:style-name="T883"> </text:span><text:span text:style-name="T884">001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1.3">
          <table:table-cell table:style-name="Table11.A1" office:value-type="string">
            <text:p text:style-name="P729"/>
            <text:p text:style-name="P730"><text:span text:style-name="T884">Item</text:span><text:span text:style-name="T884"/></text:p>
          </table:table-cell>
          <table:table-cell table:style-name="Table11.A1" office:value-type="string">
            <text:p text:style-name="P729"/>
            <text:p text:style-name="P731"><text:span text:style-name="T870">Descrição</text:span><text:span text:style-name="T884"> </text:span><text:span text:style-name="T870">do</text:span><text:span text:style-name="T885"> </text:span><text:span text:style-name="T883">Objeto</text:span></text:p>
          </table:table-cell>
          <table:table-cell table:style-name="Table11.A1" office:value-type="string">
            <text:p text:style-name="P729"/>
            <text:p text:style-name="P730"><text:span text:style-name="T883">Modelo</text:span><text:span text:style-name="T883"/></text:p>
          </table:table-cell>
          <table:table-cell table:style-name="Table11.A1" office:value-type="string">
            <text:p text:style-name="P732"><text:span text:style-name="T883">Marca/</text:span><text:span text:style-name="T882"> </text:span><text:span text:style-name="T883">Fabricante</text:span></text:p>
          </table:table-cell>
          <table:table-cell table:style-name="Table11.A1" office:value-type="string">
            <text:p text:style-name="P729"/>
            <text:p text:style-name="P733"><text:span text:style-name="T883">Unidade</text:span><text:span text:style-name="T883"/></text:p>
          </table:table-cell>
          <table:table-cell table:style-name="Table11.A1" office:value-type="string">
            <text:p text:style-name="P734"><text:span text:style-name="T883">Quantidade</text:span><text:span text:style-name="T882"> </text:span><text:span text:style-name="T883">Mínima</text:span></text:p>
          </table:table-cell>
          <table:table-cell table:style-name="Table11.A1" office:value-type="string">
            <text:p text:style-name="P735"><text:span text:style-name="T883">Quantidade</text:span><text:span text:style-name="T882"> </text:span><text:span text:style-name="T883">Máxima</text:span></text:p>
          </table:table-cell>
          <table:table-cell table:style-name="Table11.A1" office:value-type="string">
            <text:p text:style-name="P736"><text:span text:style-name="T883">Valor</text:span><text:span text:style-name="T882"> </text:span><text:span text:style-name="T883">Unitário</text:span></text:p>
          </table:table-cell>
          <table:table-cell table:style-name="Table11.A1" office:value-type="string">
            <text:p text:style-name="P729"/>
            <text:p text:style-name="P737"><text:span text:style-name="T883">Validade</text:span><text:span text:style-name="T883"/></text:p>
          </table:table-cell>
        </table:table-row>
        <table:table-row table:style-name="Table11.4">
          <table:table-cell table:style-name="Table11.A4" office:value-type="string">
            <text:p text:style-name="P738"/>
            <text:p text:style-name="P739"/>
            <text:p text:style-name="P730"><text:span text:style-name="T886">019</text:span><text:span text:style-name="T886"/></text:p>
          </table:table-cell>
          <table:table-cell table:style-name="Table11.B4" office:value-type="string">
            <text:p text:style-name="P740"><text:span text:style-name="T887">ESPONJA DE FIBRINA - Hemostatico</text:span><text:span text:style-name="T888"> </text:span><text:span text:style-name="T887">topico tipo esponja de colageno</text:span><text:span text:style-name="T888"> </text:span><text:span text:style-name="T887">liofilizados. Blister com 10 unidades</text:span><text:span text:style-name="T888"> </text:span><text:span text:style-name="T889">esterilizadas,</text:span><text:span text:style-name="T890"><text:tab/></text:span><text:span text:style-name="T889">embalados</text:span></text:p>
            <text:p text:style-name="P741"><text:span text:style-name="T889">individualmente.</text:span><text:span text:style-name="T889"/></text:p>
          </table:table-cell>
          <table:table-cell table:style-name="Table11.C4" office:value-type="string">
            <text:p text:style-name="P738"/>
            <text:p text:style-name="P739"/>
            <text:p text:style-name="P742"><text:span text:style-name="T891">SSP-</text:span><text:span text:style-name="T889">101010</text:span></text:p>
          </table:table-cell>
          <table:table-cell table:style-name="Table11.D4" office:value-type="string">
            <text:p text:style-name="P743"/>
            <text:p text:style-name="P744"><text:span text:style-name="T889">SURGISPON</text:span><text:span text:style-name="T886"> </text:span><text:span text:style-name="T889">/</text:span><text:span text:style-name="T888"> </text:span><text:span text:style-name="T889">AEGIS</text:span></text:p>
          </table:table-cell>
          <table:table-cell table:style-name="Table11.E4" office:value-type="string">
            <text:p text:style-name="P738"/>
            <text:p text:style-name="P739"/>
            <text:p text:style-name="P745"><text:span text:style-name="T889">CAIXA</text:span><text:span text:style-name="T889"/></text:p>
          </table:table-cell>
          <table:table-cell table:style-name="Table11.F4" office:value-type="string">
            <text:p text:style-name="P738"/>
            <text:p text:style-name="P739"/>
            <text:p text:style-name="P746"><text:span text:style-name="T886">100</text:span><text:span text:style-name="T886"/></text:p>
          </table:table-cell>
          <table:table-cell table:style-name="Table11.G4" office:value-type="string">
            <text:p text:style-name="P738"/>
            <text:p text:style-name="P739"/>
            <text:p text:style-name="P747"><text:span text:style-name="T886">320</text:span><text:span text:style-name="T886"/></text:p>
          </table:table-cell>
          <table:table-cell table:style-name="Table11.H4" office:value-type="string">
            <text:p text:style-name="P738"/>
            <text:p text:style-name="P739"/>
            <text:p text:style-name="P748"><text:span text:style-name="T887">R$</text:span><text:span text:style-name="T886"> </text:span><text:span text:style-name="T889">33,00</text:span></text:p>
          </table:table-cell>
          <table:table-cell table:style-name="Table11.I4" office:value-type="string">
            <text:p text:style-name="P749"><text:span text:style-name="T887">No mínimo , 75% de sua</text:span><text:span text:style-name="T888"> </text:span><text:span text:style-name="T887">validade, contados da data</text:span><text:span text:style-name="T888"> </text:span><text:span text:style-name="T887">de</text:span><text:span text:style-name="T892"> </text:span><text:span text:style-name="T887">fabricação.</text:span></text:p>
          </table:table-cell>
        </table:table-row>
      </table:table>
      <text:p text:style-name="P750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751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752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753"><text:span text:style-name="T904">SIGNATÁRIOS: </text:span><text:span text:style-name="T905">Vilson</text:span><text:span text:style-name="T906"> </text:span><text:span text:style-name="T905">Carlos</text:span><text:span text:style-name="T906"> </text:span><text:span text:style-name="T905">Gomes</text:span><text:span text:style-name="T906"> </text:span><text:span text:style-name="T905">Coelho</text:span><text:span text:style-name="T907"> </text:span><text:span text:style-name="T905">–</text:span><text:span text:style-name="T908"> </text:span><text:span text:style-name="T905">Secretário</text:span><text:span text:style-name="T908"> </text:span><text:span text:style-name="T905">Municipal</text:span><text:span text:style-name="T909"> </text:span><text:span text:style-name="T905">de</text:span><text:span text:style-name="T908"> </text:span><text:span text:style-name="T905">Saúde</text:span><text:span text:style-name="T909"> </text:span><text:span text:style-name="T905">Interino</text:span><text:span text:style-name="T909"> </text:span><text:span text:style-name="T905">e</text:span><text:span text:style-name="T910"> </text:span><text:span text:style-name="T905">Daniel de Mello Vandelli</text:span><text:span text:style-name="T911"> </text:span><text:span text:style-name="T905">– Sócio</text:span><text:span text:style-name="T911"> </text:span><text:span text:style-name="T905">Administrador.</text:span></text:p>
      <text:p text:style-name="P754"/>
      <text:p text:style-name="P755"/>
      <text:p text:style-name="P756"><text:span text:style-name="T899">EXTRATO</text:span><text:span text:style-name="T912"> </text:span><text:span text:style-name="T899">DE</text:span><text:span text:style-name="T912"> </text:span><text:span text:style-name="T899">ATA</text:span><text:span text:style-name="T912"> </text:span><text:span text:style-name="T899">DE</text:span><text:span text:style-name="T901"> </text:span><text:span text:style-name="T899">REGISTRO</text:span><text:span text:style-name="T913"> </text:span><text:span text:style-name="T899">DE</text:span><text:span text:style-name="T913"> </text:span><text:span text:style-name="T899">PREÇOS</text:span><text:span text:style-name="T914"> </text:span><text:span text:style-name="T899">ATA DE REGISTRO DE PREÇOS </text:span><text:span text:style-name="T915">Nº 065/2026-FMS</text:span></text:p>
      <text:p text:style-name="P757"><text:span text:style-name="T899">PREGÃO ELETRÔNICO </text:span><text:span text:style-name="T915">nº 010/2026</text:span><text:span text:style-name="T916"> </text:span><text:span text:style-name="T899">PROCESSO ADMINISTRATIVO </text:span><text:span text:style-name="T917">N</text:span><text:span text:style-name="T915">º 6681/2026</text:span><text:span text:style-name="T916"> </text:span><text:span text:style-name="T899">ID CidadES </text:span><text:span text:style-name="T915">nº 2026.016E0500001.01.0009</text:span></text:p>
      <text:p text:style-name="P758"/>
      <text:p text:style-name="P759"><text:span text:style-name="T899">FORNECEDOR</text:span><text:span text:style-name="T918"> </text:span><text:span text:style-name="T899">REGISTRADO:</text:span><text:span text:style-name="T919"> </text:span><text:span text:style-name="T899">BIO</text:span><text:span text:style-name="T918"> </text:span><text:span text:style-name="T899">LOGICA</text:span><text:span text:style-name="T918"> </text:span><text:span text:style-name="T899">DISTRIBUIDORA</text:span><text:span text:style-name="T900"> </text:span><text:span text:style-name="T918">LTDA</text:span></text:p>
      <text:p text:style-name="P760"/>
      <text:p text:style-name="P761"><text:span text:style-name="T899">OBJETO</text:span><text:span text:style-name="T915">: A presente Ata tem por objeto o registro de preços para a eventual aquisição de </text:span><text:span text:style-name="T899">Materiais</text:span><text:span text:style-name="T914"> </text:span><text:span text:style-name="T899">Odontológicos</text:span><text:span text:style-name="T915">, especificados nos itens 009, 010, 027 e 028 da proposta comercial, anexo II do edital de</text:span><text:span text:style-name="T916"> </text:span><text:span text:style-name="T915">Licitação nº 010/2026, que é parte integrante desta Ata, assim como as propostas cujos preços tenham</text:span><text:span text:style-name="T916"> </text:span><text:span text:style-name="T915">sido registrados, independentemente de transcrição</text:span><text:span text:style-name="T307">.</text:span></text:p>
      <text:p text:style-name="P762"><draw:frame draw:style-name="fr2" draw:name="Image25" text:anchor-type="char" svg:x="1.5535in" svg:y="0.1839in" svg:width="4.7839in" svg:height="3.2898in" draw:z-index="258"><draw:image xlink:href="Pictures/10000001000001CB0000013B12F95F72.png" xlink:type="simple" xlink:show="embed" xlink:actuate="onLoad" draw:mime-type="image/png"/></draw:frame><text:span text:style-name="T915">Objeto</text:span><text:span text:style-name="T920"> </text:span><text:span text:style-name="T915">da</text:span><text:span text:style-name="T903"> 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4"/>
      <text:p text:style-name="P765"><text:span text:style-name="T921">.</text:span><text:span text:style-name="T921"/></text:p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6"/>
      <text:p text:style-name="P767"/>
      <text:p text:style-name="P759"><text:span text:style-name="T899">ÓRGÃO</text:span><text:span text:style-name="T922"> </text:span><text:span text:style-name="T899">GERENCIADOR:</text:span><text:span text:style-name="T922"> </text:span><text:span text:style-name="T915">Secretaria</text:span><text:span text:style-name="T923"> </text:span><text:span text:style-name="T915">Municipal</text:span><text:span text:style-name="T924"> </text:span><text:span text:style-name="T915">de</text:span><text:span text:style-name="T923"> </text:span><text:span text:style-name="T903">Saúde(SEMUS)</text:span></text:p>
      <text:p text:style-name="P768"><text:span text:style-name="T899">PRAZO:</text:span><text:span text:style-name="T918"> </text:span><text:span text:style-name="T915">12</text:span><text:span text:style-name="T903"> </text:span><text:span text:style-name="T915">(doze)</text:span><text:span text:style-name="T903"> meses.</text:span></text:p>
      <text:p text:style-name="P769"><text:span text:style-name="T925">DATA</text:span><text:span text:style-name="T901"> </text:span><text:span text:style-name="T925">DA</text:span><text:span text:style-name="T926"> </text:span><text:span text:style-name="T925">ASSINATURA:</text:span><text:span text:style-name="T918"> </text:span><text:span text:style-name="T903">24/08/2026</text:span></text:p>
      <text:p text:style-name="P770"><text:span text:style-name="T868">SIGNATÁRIOS: </text:span><text:span text:style-name="T869">Vilson</text:span><text:span text:style-name="T927"> </text:span><text:span text:style-name="T869">Carlos</text:span><text:span text:style-name="T928"> </text:span><text:span text:style-name="T869">Gomes</text:span><text:span text:style-name="T928"> </text:span><text:span text:style-name="T869">Coelho</text:span><text:span text:style-name="T927"> </text:span><text:span text:style-name="T869">–</text:span><text:span text:style-name="T927"> </text:span><text:span text:style-name="T869">Secretário</text:span><text:span text:style-name="T927"> </text:span><text:span text:style-name="T869">Municipal</text:span><text:span text:style-name="T927"> </text:span><text:span text:style-name="T869">de</text:span><text:span text:style-name="T927"> </text:span><text:span text:style-name="T869">Saúde</text:span><text:span text:style-name="T927"> </text:span><text:span text:style-name="T869">Interino</text:span><text:span text:style-name="T927"> </text:span><text:span text:style-name="T869">e</text:span><text:span text:style-name="T927"> </text:span><text:span text:style-name="T869">Luis Carlos dos Santos-Proprietário Gerente.</text:span></text:p>
      <text:p text:style-name="P771"/>
      <text:p text:style-name="P755"/>
      <text:p text:style-name="P772"><text:span text:style-name="T899">EXTRATO</text:span><text:span text:style-name="T912"> </text:span><text:span text:style-name="T899">DE</text:span><text:span text:style-name="T912"> </text:span><text:span text:style-name="T899">ATA</text:span><text:span text:style-name="T912"> </text:span><text:span text:style-name="T899">DE</text:span><text:span text:style-name="T901"> </text:span><text:span text:style-name="T899">REGISTRO</text:span><text:span text:style-name="T913"> </text:span><text:span text:style-name="T899">DE</text:span><text:span text:style-name="T913"> </text:span><text:span text:style-name="T899">PREÇOS</text:span><text:span text:style-name="T914"> </text:span><text:span text:style-name="T899">ATA DE REGISTRO DE PREÇOS </text:span><text:span text:style-name="T915">Nº 066/2026-FMS</text:span></text:p>
      <text:p text:style-name="P773"><text:span text:style-name="T899">PREGÃO ELETRÔNICO </text:span><text:span text:style-name="T915">nº 010/2026</text:span><text:span text:style-name="T916"> </text:span><text:span text:style-name="T899">PROCESSO ADMINISTRATIVO </text:span><text:span text:style-name="T917">N</text:span><text:span text:style-name="T915">º 6681/2026</text:span><text:span text:style-name="T916"> </text:span><text:span text:style-name="T899">ID CidadES </text:span><text:span text:style-name="T915">nº 2026.016E0500001.01.0009</text:span></text:p>
      <text:p text:style-name="P758"/>
      <text:p text:style-name="P774"><text:span text:style-name="T899">FORNECEDOR</text:span><text:span text:style-name="T929"> </text:span><text:span text:style-name="T899">REGISTRADO:</text:span><text:span text:style-name="T930"> </text:span><text:span text:style-name="T899">DENTAL</text:span><text:span text:style-name="T900"> </text:span><text:span text:style-name="T899">BONSUCESSO</text:span><text:span text:style-name="T918"> </text:span><text:span text:style-name="T899">PRODUTOS</text:span><text:span text:style-name="T918"> </text:span><text:span text:style-name="T899">ODONTOLÓGICOS</text:span><text:span text:style-name="T900"> </text:span><text:span text:style-name="T918">LTDA</text:span></text:p>
      <text:p text:style-name="P760"/>
      <text:p text:style-name="P775"><text:span text:style-name="T899">OBJETO</text:span><text:span text:style-name="T915">: A presente Ata tem por objeto o registro de preços para a eventual aquisição de </text:span><text:span text:style-name="T899">Materiais</text:span><text:span text:style-name="T914"> </text:span><text:span text:style-name="T899">Odontológicos</text:span><text:span text:style-name="T915">,</text:span><text:span text:style-name="T931"> </text:span><text:span text:style-name="T915">especificados</text:span><text:span text:style-name="T931"> </text:span><text:span text:style-name="T915">nos</text:span><text:span text:style-name="T931"> </text:span><text:span text:style-name="T915">itens</text:span><text:span text:style-name="T932"> </text:span><text:span text:style-name="T915">007,</text:span><text:span text:style-name="T931"> </text:span><text:span text:style-name="T915">011,</text:span><text:span text:style-name="T931"> </text:span><text:span text:style-name="T915">012,</text:span><text:span text:style-name="T931"> </text:span><text:span text:style-name="T915">034,</text:span><text:span text:style-name="T931"> </text:span><text:span text:style-name="T915">035</text:span><text:span text:style-name="T932"> </text:span><text:span text:style-name="T915">e</text:span><text:span text:style-name="T932"> </text:span><text:span text:style-name="T915">036</text:span><text:span text:style-name="T933"> </text:span><text:span text:style-name="T915">da</text:span><text:span text:style-name="T932"> </text:span><text:span text:style-name="T915">proposta</text:span><text:span text:style-name="T932"> </text:span><text:span text:style-name="T915">comercial,</text:span><text:span text:style-name="T931"> </text:span><text:span text:style-name="T915">anexo</text:span><text:span text:style-name="T931"> </text:span><text:span text:style-name="T915">II</text:span><text:span text:style-name="T916"> </text:span><text:span text:style-name="T915">do edital de Licitação nº 010/2026, que é parte integrante desta Ata, assim como as propostas cujos</text:span><text:span text:style-name="T916"> </text:span><text:span text:style-name="T915">preços tenham sido registrados, independentemente de transcrição.</text:span></text:p>
      <text:p text:style-name="P776"><draw:frame draw:style-name="fr2" draw:name="Image24" text:anchor-type="char" svg:x="1.5575in" svg:y="0.1839in" svg:width="4.7839in" svg:height="4.2118in" draw:z-index="257"><draw:image xlink:href="Pictures/10000001000001CB00000194E6C0A25D.png" xlink:type="simple" xlink:show="embed" xlink:actuate="onLoad" draw:mime-type="image/png"/></draw:frame><text:span text:style-name="T915">Objeto</text:span><text:span text:style-name="T920"> </text:span><text:span text:style-name="T915">da</text:span><text:span text:style-name="T903"> 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77"/>
      <text:p text:style-name="P778"><text:span text:style-name="T934">-</text:span><text:span text:style-name="T934"/></text:p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80"/>
      <text:p text:style-name="P774"><text:span text:style-name="T899">ÓRGÃO</text:span><text:span text:style-name="T922"> </text:span><text:span text:style-name="T899">GERENCIADOR:</text:span><text:span text:style-name="T922"> </text:span><text:span text:style-name="T915">Secretaria</text:span><text:span text:style-name="T923"> </text:span><text:span text:style-name="T915">Municipal</text:span><text:span text:style-name="T924"> </text:span><text:span text:style-name="T915">de</text:span><text:span text:style-name="T923"> </text:span><text:span text:style-name="T903">Saúde(SEMUS)</text:span></text:p>
      <text:p text:style-name="P781"><text:span text:style-name="T899">PRAZO:</text:span><text:span text:style-name="T918"> </text:span><text:span text:style-name="T915">12</text:span><text:span text:style-name="T903"> </text:span><text:span text:style-name="T915">(doze)</text:span><text:span text:style-name="T903"> meses.</text:span></text:p>
      <text:p text:style-name="P782"><text:span text:style-name="T925">DATA</text:span><text:span text:style-name="T901"> </text:span><text:span text:style-name="T925">DA</text:span><text:span text:style-name="T926"> </text:span><text:span text:style-name="T925">ASSINATURA:</text:span><text:span text:style-name="T918"> </text:span><text:span text:style-name="T903">24/08/2026</text:span></text:p>
      <text:p text:style-name="P783"><text:span text:style-name="T868">SIGNATÁRIOS: </text:span><text:span text:style-name="T869">Vilson Carlos Gomes Coelho – Secretário Municipal de Saúde Interino e Luiz Armando Pereira da Silva - Sócio-Administrador</text:span></text:p>
      <text:p text:style-name="P784"/>
      <text:p text:style-name="P785"/>
      <text:p text:style-name="P786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67/2026-FMS</text:span></text:p>
      <text:p text:style-name="P787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788"/>
      <text:p text:style-name="P789"><text:span text:style-name="T899">FORNECEDOR</text:span><text:span text:style-name="T935"> </text:span><text:span text:style-name="T899">REGISTRADO:</text:span><text:span text:style-name="T936"> </text:span><text:span text:style-name="T899">DELTAL</text:span><text:span text:style-name="T936"> </text:span><text:span text:style-name="T899">MARC</text:span><text:span text:style-name="T935"> </text:span><text:span text:style-name="T899">PRODUTOS</text:span><text:span text:style-name="T935"> </text:span><text:span text:style-name="T899">PARA</text:span><text:span text:style-name="T935"> </text:span><text:span text:style-name="T899">SAUDE</text:span><text:span text:style-name="T935"> </text:span><text:span text:style-name="T918">LTDA</text:span></text:p>
      <text:p text:style-name="P790"/>
      <text:p text:style-name="P791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</text:span><text:span text:style-name="T937"> </text:span><text:span text:style-name="T869">especificados</text:span><text:span text:style-name="T938"> </text:span><text:span text:style-name="T869">nos</text:span><text:span text:style-name="T938"> </text:span><text:span text:style-name="T869">itens</text:span><text:span text:style-name="T939"> </text:span><text:span text:style-name="T869">015</text:span><text:span text:style-name="T937"> </text:span><text:span text:style-name="T869">e</text:span><text:span text:style-name="T937"> </text:span><text:span text:style-name="T869">029</text:span><text:span text:style-name="T938"> </text:span><text:span text:style-name="T869">da</text:span><text:span text:style-name="T938"> </text:span><text:span text:style-name="T869">proposta</text:span><text:span text:style-name="T937"> </text:span><text:span text:style-name="T869">comercial,</text:span><text:span text:style-name="T937"> </text:span><text:span text:style-name="T869">anexo</text:span><text:span text:style-name="T937"> </text:span><text:span text:style-name="T869">II do</text:span><text:span text:style-name="T937"> </text:span><text:span text:style-name="T869">edital</text:span><text:span text:style-name="T937"> </text:span><text:span text:style-name="T869">de</text:span><text:span text:style-name="T937"> </text:span><text:span text:style-name="T869">Licitação nº 010/2026, que é parte integrante desta Ata, assim como as propostas cujos preços tenham sido registrados, independentemente de transcrição.</text:span></text:p>
      <text:p text:style-name="P792"><draw:frame draw:style-name="fr2" draw:name="Image23" text:anchor-type="char" svg:x="1.4902in" svg:y="0.1862in" svg:width="4.9016in" svg:height="1.8571in" draw:z-index="253"><draw:image xlink:href="Pictures/10000001000001D6000000B2AE82F467.png" xlink:type="simple" xlink:show="embed" xlink:actuate="onLoad" draw:mime-type="image/png"/></draw:frame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93"/>
      <text:p text:style-name="P794"><text:span text:style-name="T940">,</text:span><text:span text:style-name="T940"/></text:p>
      <text:p text:style-name="P779"/>
      <text:p text:style-name="P779"/>
      <text:p text:style-name="P779"/>
      <text:p text:style-name="P779"/>
      <text:p text:style-name="P779"/>
      <text:p text:style-name="P795"/>
      <text:p text:style-name="P796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797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798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799"><text:span text:style-name="T904">SIGNATÁRIOS:</text:span><text:span text:style-name="T941"> </text:span><text:span text:style-name="T905">Vilson Carlos Gomes Coelho – Secretário Municipal de Saúde Interino e Marcos Roberto Orlando – Representante Legal</text:span></text:p>
      <text:p text:style-name="P800"/>
      <text:p text:style-name="P785"/>
      <text:p text:style-name="P786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68/2026-FMS</text:span></text:p>
      <text:p text:style-name="P801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802"><text:span text:style-name="T899">FORNECEDOR</text:span><text:span text:style-name="T942"> </text:span><text:span text:style-name="T899">REGISTRADO:</text:span><text:span text:style-name="T943"> </text:span><text:span text:style-name="T944">DENTAL OPEN</text:span><text:span text:style-name="T945"> </text:span><text:span text:style-name="T944">–</text:span><text:span text:style-name="T945"> </text:span><text:span text:style-name="T944">COMERCIO DE</text:span><text:span text:style-name="T945"> </text:span><text:span text:style-name="T944">PRODUTOS ODONTOLÓGICOS</text:span><text:span text:style-name="T945"> </text:span><text:span text:style-name="T946">LTDA.</text:span></text:p>
      <text:p text:style-name="P803"><text:span text:style-name="T899">OBJETO</text:span><text:span text:style-name="T915">: </text:span><text:span text:style-name="T947">A presente Ata tem por objeto o registro de preços para a eventual aquisição de </text:span><text:span text:style-name="T944">Materiais</text:span><text:span text:style-name="T948"> </text:span><text:span text:style-name="T944">Odontológicos</text:span><text:span text:style-name="T947">, especificados nos itens 001, 002, 003, 004, 030, 031, 032 e 033 da proposta comercial, anexo II do</text:span><text:span text:style-name="T949"> </text:span><text:span text:style-name="T947">edital de Licitação nº 010/2026, que é parte integrante desta</text:span><text:span text:style-name="T950"> </text:span><text:span text:style-name="T947">Ata, assim como as propostas cujos preços tenham sido</text:span><text:span text:style-name="T949"> </text:span><text:span text:style-name="T947">registrados, independentemente de transcrição.</text:span></text:p>
      <text:p text:style-name="P804"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805"/>
      <table:table table:name="Table15" table:style-name="Table15">
        <table:table-column table:style-name="Table15.A"/>
        <table:table-column table:style-name="Table15.B"/>
        <table:table-column table:style-name="Table15.C"/>
        <table:table-column table:style-name="Table15.D"/>
        <table:table-column table:style-name="Table15.E"/>
        <table:table-column table:style-name="Table15.F"/>
        <table:table-column table:style-name="Table15.G"/>
        <table:table-column table:style-name="Table15.H"/>
        <table:table-column table:style-name="Table15.I"/>
        <table:table-row table:style-name="Table15.1">
          <table:table-cell table:style-name="Table15.A1" table:number-columns-spanned="9" office:value-type="string">
            <text:p text:style-name="P806"><text:span text:style-name="T876">DENTAL</text:span><text:span text:style-name="T951"> </text:span><text:span text:style-name="T876">OPEN – COMERCIO DE</text:span><text:span text:style-name="T951"> </text:span><text:span text:style-name="T876">PRODUTOS ODONTOLOGICOS LTDA</text:span><text:span text:style-name="T870">, inscrita</text:span><text:span text:style-name="T952"> </text:span><text:span text:style-name="T870">no</text:span><text:span text:style-name="T953"> </text:span><text:span text:style-name="T870">CNPJ sob</text:span><text:span text:style-name="T952"> </text:span><text:span text:style-name="T870">o nº</text:span><text:span text:style-name="T952"> </text:span><text:span text:style-name="T870">08.849.206/0001-00, com </text:span><text:span text:style-name="T884">sede</text:span></text:p>
            <text:p text:style-name="P807"><text:span text:style-name="T870">na Rua Euclides da Cunha, n° 1600, Vargem Grande, Pinhais-PR, CEP 83.321-050, E-mail:</text:span><text:span text:style-name="T880"> </text:span><text:a xlink:type="simple" xlink:href="mailto:licitacao@dentalopen.com.br" text:style-name="ListLabel_20_28" text:visited-style-name="ListLabel_20_28"><text:span text:style-name="T954">licitacao@dentalopen.com.br</text:span><text:span text:style-name="T955">,</text:span></text:a><text:span text:style-name="T955"> Tel: (41)</text:span><text:span text:style-name="T956"> </text:span><text:span text:style-name="T955">3358-0758, </text:span><text:span text:style-name="T957">Ana Paula Sampaio Pisseti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5.2">
          <table:table-cell table:style-name="Table15.A1" table:number-columns-spanned="9" office:value-type="string">
            <text:p text:style-name="P808"><text:span text:style-name="T870">Lote</text:span><text:span text:style-name="T883"> </text:span><text:span text:style-name="T881">00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5.3">
          <table:table-cell table:style-name="Table15.A1" office:value-type="string">
            <text:p text:style-name="P809"><text:span text:style-name="T884">Item</text:span><text:span text:style-name="T884"/></text:p>
          </table:table-cell>
          <table:table-cell table:style-name="Table15.A1" office:value-type="string">
            <text:p text:style-name="P810"><text:span text:style-name="T870">Descrição</text:span><text:span text:style-name="T884"> </text:span><text:span text:style-name="T870">do</text:span><text:span text:style-name="T885"> </text:span><text:span text:style-name="T883">Objeto</text:span></text:p>
          </table:table-cell>
          <table:table-cell table:style-name="Table15.A1" office:value-type="string">
            <text:p text:style-name="P811"><text:span text:style-name="T883">Modelo</text:span><text:span text:style-name="T883"/></text:p>
          </table:table-cell>
          <table:table-cell table:style-name="Table15.A1" office:value-type="string">
            <text:p text:style-name="P812"><text:span text:style-name="T883">Marca/</text:span><text:span text:style-name="T882"> </text:span><text:span text:style-name="T883">Fabricante</text:span></text:p>
          </table:table-cell>
          <table:table-cell table:style-name="Table15.A1" office:value-type="string">
            <text:p text:style-name="P813"><text:span text:style-name="T883">Unidade</text:span><text:span text:style-name="T883"/></text:p>
          </table:table-cell>
          <table:table-cell table:style-name="Table15.A1" office:value-type="string">
            <text:p text:style-name="P814"><text:span text:style-name="T883">Quantidade</text:span><text:span text:style-name="T882"> </text:span><text:span text:style-name="T883">Mínima</text:span></text:p>
          </table:table-cell>
          <table:table-cell table:style-name="Table15.A1" office:value-type="string">
            <text:p text:style-name="P815"><text:span text:style-name="T883">Quantidade</text:span><text:span text:style-name="T882"> </text:span><text:span text:style-name="T883">Máxima</text:span></text:p>
          </table:table-cell>
          <table:table-cell table:style-name="Table15.A1" office:value-type="string">
            <text:p text:style-name="P816"><text:span text:style-name="T883">Valor</text:span><text:span text:style-name="T882"> </text:span><text:span text:style-name="T883">Unitário</text:span></text:p>
          </table:table-cell>
          <table:table-cell table:style-name="Table15.A1" office:value-type="string">
            <text:p text:style-name="P817"><text:span text:style-name="T883">Validade</text:span><text:span text:style-name="T883"/></text:p>
          </table:table-cell>
        </table:table-row>
        <table:table-row table:style-name="Table15.4">
          <table:table-cell table:style-name="Table15.A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19"><text:span text:style-name="T958">0001</text:span><text:span text:style-name="T958"/></text:p>
          </table:table-cell>
          <table:table-cell table:style-name="Table15.B4" office:value-type="string">
            <text:p text:style-name="P820"><text:span text:style-name="T887">ANESTESICO</text:span><text:span text:style-name="T959"> <text:s/></text:span><text:span text:style-name="T887">A</text:span><text:span text:style-name="T959"> <text:s/></text:span><text:span text:style-name="T887">BASE</text:span><text:span text:style-name="T960"> <text:s/></text:span><text:span text:style-name="T961">DE</text:span></text:p>
            <text:p text:style-name="P821"><text:span text:style-name="T887">MEPIVACAiNA A 2 por cento</text:span><text:span text:style-name="T888"> </text:span><text:span text:style-name="T890">ASSOCIADA</text:span><text:span text:style-name="T962"> </text:span><text:span text:style-name="T890">A</text:span><text:span text:style-name="T963"> </text:span><text:span text:style-name="T890">EPINEFRINA</text:span><text:span text:style-name="T964"> </text:span><text:span text:style-name="T965">1:100.000</text:span></text:p>
            <text:p text:style-name="P822"><text:span text:style-name="T887">- ANESTESICO LOCAL, INJETAVEL</text:span><text:span text:style-name="T888"> </text:span><text:span text:style-name="T890">COM</text:span><text:span text:style-name="T966"> </text:span><text:span text:style-name="T890">VASO</text:span><text:span text:style-name="T967"> </text:span><text:span text:style-name="T890">CONSTRITOR</text:span><text:span text:style-name="T968"> </text:span><text:span text:style-name="T890">A</text:span><text:span text:style-name="T969"> </text:span><text:span text:style-name="T890">BASE</text:span><text:span text:style-name="T970"> </text:span><text:span text:style-name="T971">DE</text:span></text:p>
            <text:p text:style-name="P823"><text:span text:style-name="T887">MEPIVACAiNA A 2 por cento (20</text:span><text:span text:style-name="T888"> </text:span><text:span text:style-name="T887">MG/ML) ASSOCIADA A EPINEFRINA</text:span><text:span text:style-name="T888"> </text:span><text:span text:style-name="T889">(ADRENALINA)</text:span><text:span text:style-name="T972"><text:tab/></text:span><text:span text:style-name="T889">1100.000.-</text:span></text:p>
            <text:p text:style-name="P822"><text:span text:style-name="T887">ACONDICIONADOS</text:span><text:span text:style-name="T892"> </text:span><text:span text:style-name="T887">EM</text:span><text:span text:style-name="T961"> </text:span><text:span text:style-name="T887">TUBETES</text:span><text:span text:style-name="T961"> </text:span><text:span text:style-name="T887">DE</text:span><text:span text:style-name="T888"> </text:span><text:span text:style-name="T887">CRISTAL</text:span><text:span text:style-name="T973"> <text:s/></text:span><text:span text:style-name="T887">DE</text:span><text:span text:style-name="T974"> <text:s/></text:span><text:span text:style-name="T887">1,8</text:span><text:span text:style-name="T974"> <text:s/></text:span><text:span text:style-name="T887">ML.-</text:span><text:span text:style-name="T975"> <text:s/></text:span><text:span text:style-name="T889">CAIXA</text:span></text:p>
            <text:p text:style-name="P824"><text:span text:style-name="T890">CONTENDO</text:span><text:span text:style-name="T970"> </text:span><text:span text:style-name="T890">50</text:span><text:span text:style-name="T967"> </text:span><text:span text:style-name="T965">UNIDADES.</text:span></text:p>
          </table:table-cell>
          <table:table-cell table:style-name="Table15.C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5"><text:span text:style-name="T889">MEPIADRE</text:span><text:span text:style-name="T889"/></text:p>
          </table:table-cell>
          <table:table-cell table:style-name="Table15.D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6"><text:span text:style-name="T886">DFL</text:span><text:span text:style-name="T886"/></text:p>
          </table:table-cell>
          <table:table-cell table:style-name="Table15.E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7"><text:span text:style-name="T886">CX</text:span><text:span text:style-name="T886"/></text:p>
          </table:table-cell>
          <table:table-cell table:style-name="Table15.F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8"><text:span text:style-name="T886">400</text:span><text:span text:style-name="T886"/></text:p>
          </table:table-cell>
          <table:table-cell table:style-name="Table15.G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8"><text:span text:style-name="T889">1.800</text:span><text:span text:style-name="T889"/></text:p>
          </table:table-cell>
          <table:table-cell table:style-name="Table15.H4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9"><text:span text:style-name="T889">166,00</text:span><text:span text:style-name="T889"/></text:p>
          </table:table-cell>
          <table:table-cell table:style-name="Table15.I4" office:value-type="string">
            <text:p text:style-name="P738"/>
            <text:p text:style-name="P738"/>
            <text:p text:style-name="P738"/>
            <text:p text:style-name="P830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5">
          <table:table-cell table:style-name="Table15.A5" office:value-type="string">
            <text:p text:style-name="P738"/>
            <text:p text:style-name="P738"/>
            <text:p text:style-name="P738"/>
            <text:p text:style-name="P832"/>
            <text:p text:style-name="P819"><text:span text:style-name="T958">0002</text:span><text:span text:style-name="T958"/></text:p>
          </table:table-cell>
          <table:table-cell table:style-name="Table15.B5" office:value-type="string">
            <text:p text:style-name="P833"><text:span text:style-name="T889">ANESTESICO</text:span><text:span text:style-name="T886"> </text:span><text:span text:style-name="T889">A</text:span><text:span text:style-name="T958"> </text:span><text:span text:style-name="T889">BASE</text:span><text:span text:style-name="T958"> </text:span><text:span text:style-name="T889">DE LIDOCAiNA</text:span><text:span text:style-name="T888"> </text:span><text:span text:style-name="T887">ASSOCIADA</text:span><text:span text:style-name="T975"> <text:s/></text:span><text:span text:style-name="T887">A</text:span><text:span text:style-name="T976"> <text:s/></text:span><text:span text:style-name="T887">EPINEFRINA</text:span><text:span text:style-name="T977"> <text:s/></text:span><text:span text:style-name="T940">-</text:span></text:p>
            <text:p text:style-name="P834"><text:span text:style-name="T887">Apresentacao Anestesico local,</text:span><text:span text:style-name="T888"> </text:span><text:span text:style-name="T887">injetavel</text:span><text:span text:style-name="T978"> </text:span><text:span text:style-name="T887">comvaso</text:span><text:span text:style-name="T978"> </text:span><text:span text:style-name="T887">constritor</text:span><text:span text:style-name="T978"> </text:span><text:span text:style-name="T887">a</text:span><text:span text:style-name="T978"> </text:span><text:span text:style-name="T887">base</text:span><text:span text:style-name="T978"> </text:span><text:span text:style-name="T887">de</text:span><text:span text:style-name="T888"> </text:span><text:span text:style-name="T887">Lidocaina a 2 por cento(20MG/ML),</text:span><text:span text:style-name="T888"> </text:span><text:span text:style-name="T887">associada a Epinefrina(Adrenalina)</text:span><text:span text:style-name="T888"> </text:span><text:span text:style-name="T889">1100.000.</text:span><text:span text:style-name="T958"> </text:span><text:span text:style-name="T889">Acondicionada emtubetes de</text:span><text:span text:style-name="T888"> </text:span><text:span text:style-name="T887">Cristal</text:span><text:span text:style-name="T975"> </text:span><text:span text:style-name="T887">de</text:span><text:span text:style-name="T973"> </text:span><text:span text:style-name="T887">1,8ml.Caixa</text:span><text:span text:style-name="T979"> </text:span><text:span text:style-name="T887">contendo</text:span><text:span text:style-name="T979"> </text:span><text:span text:style-name="T886">50</text:span></text:p>
            <text:p text:style-name="P741"><text:span text:style-name="T889">unidades.</text:span><text:span text:style-name="T889"/></text:p>
          </table:table-cell>
          <table:table-cell table:style-name="Table15.C5" office:value-type="string">
            <text:p text:style-name="P738"/>
            <text:p text:style-name="P738"/>
            <text:p text:style-name="P738"/>
            <text:p text:style-name="P832"/>
            <text:p text:style-name="P835"><text:span text:style-name="T889">ALPHACAINE</text:span><text:span text:style-name="T889"/></text:p>
          </table:table-cell>
          <table:table-cell table:style-name="Table15.D5" office:value-type="string">
            <text:p text:style-name="P738"/>
            <text:p text:style-name="P738"/>
            <text:p text:style-name="P738"/>
            <text:p text:style-name="P832"/>
            <text:p text:style-name="P836"><text:span text:style-name="T886">DFL</text:span><text:span text:style-name="T886"/></text:p>
          </table:table-cell>
          <table:table-cell table:style-name="Table15.E5" office:value-type="string">
            <text:p text:style-name="P738"/>
            <text:p text:style-name="P738"/>
            <text:p text:style-name="P738"/>
            <text:p text:style-name="P832"/>
            <text:p text:style-name="P837"><text:span text:style-name="T886">CX</text:span><text:span text:style-name="T886"/></text:p>
          </table:table-cell>
          <table:table-cell table:style-name="Table15.F5" office:value-type="string">
            <text:p text:style-name="P738"/>
            <text:p text:style-name="P738"/>
            <text:p text:style-name="P738"/>
            <text:p text:style-name="P832"/>
            <text:p text:style-name="P838"><text:span text:style-name="T886">280</text:span><text:span text:style-name="T886"/></text:p>
          </table:table-cell>
          <table:table-cell table:style-name="Table15.G5" office:value-type="string">
            <text:p text:style-name="P738"/>
            <text:p text:style-name="P738"/>
            <text:p text:style-name="P738"/>
            <text:p text:style-name="P832"/>
            <text:p text:style-name="P838"><text:span text:style-name="T886">840</text:span><text:span text:style-name="T886"/></text:p>
          </table:table-cell>
          <table:table-cell table:style-name="Table15.H5" office:value-type="string">
            <text:p text:style-name="P738"/>
            <text:p text:style-name="P738"/>
            <text:p text:style-name="P738"/>
            <text:p text:style-name="P832"/>
            <text:p text:style-name="P839"><text:span text:style-name="T889">126,50</text:span><text:span text:style-name="T889"/></text:p>
          </table:table-cell>
          <table:table-cell table:style-name="Table15.I5" office:value-type="string">
            <text:p text:style-name="P738"/>
            <text:p text:style-name="P738"/>
            <text:p text:style-name="P840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4">
          <table:table-cell table:style-name="Table15.A6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19"><text:span text:style-name="T958">0003</text:span><text:span text:style-name="T958"/></text:p>
          </table:table-cell>
          <table:table-cell table:style-name="Table15.B6" office:value-type="string">
            <text:p text:style-name="P841"><text:span text:style-name="T889">ANESTESICO ARTICAiNA - Anestesico</text:span><text:span text:style-name="T888"> </text:span><text:span text:style-name="T887">local injetavel a base de cloridrato de</text:span><text:span text:style-name="T888"> </text:span><text:span text:style-name="T887">articaina 4 por cento com epinefrina</text:span><text:span text:style-name="T888"> </text:span><text:span text:style-name="T889">1100.000Anestesico local injetavel, com</text:span><text:span text:style-name="T888"> </text:span><text:span text:style-name="T887">cada ml contendo 40 mg de cloridrato</text:span><text:span text:style-name="T888"> </text:span><text:span text:style-name="T887">de Articaina (72mg/carpule), 10</text:span><text:span text:style-name="T888"> </text:span><text:span text:style-name="T887">microgramas de Epinefrina Base</text:span><text:span text:style-name="T888"> </text:span><text:span text:style-name="T887">(18ug/carpule)Validade minima de 01</text:span><text:span text:style-name="T888"> </text:span><text:span text:style-name="T887">ano a partir da data de entrega.</text:span><text:span text:style-name="T888"> </text:span><text:span text:style-name="T887">Unidade</text:span><text:span text:style-name="T886"> </text:span><text:span text:style-name="T887">equivalente</text:span><text:span text:style-name="T886"> </text:span><text:span text:style-name="T887">a</text:span><text:span text:style-name="T886"> </text:span><text:span text:style-name="T887">tubete</text:span><text:span text:style-name="T886"> </text:span><text:span text:style-name="T887">contendo</text:span><text:span text:style-name="T888"> </text:span><text:span text:style-name="T887">1,8ml.Caixa contendo 50 unidades</text:span></text:p>
          </table:table-cell>
          <table:table-cell table:style-name="Table15.C6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537"><text:span text:style-name="T889">SEPTANEST</text:span><text:span text:style-name="T889"/></text:p>
          </table:table-cell>
          <table:table-cell table:style-name="Table15.D6" office:value-type="string">
            <text:p text:style-name="P738"/>
            <text:p text:style-name="P738"/>
            <text:p text:style-name="P738"/>
            <text:p text:style-name="P842"/>
            <text:p text:style-name="P843"><text:span text:style-name="T889">SEPTODONT/</text:span><text:span text:style-name="T888"> </text:span><text:span text:style-name="T958">DLA</text:span></text:p>
          </table:table-cell>
          <table:table-cell table:style-name="Table15.E6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44"><text:span text:style-name="T886">CX</text:span><text:span text:style-name="T886"/></text:p>
          </table:table-cell>
          <table:table-cell table:style-name="Table15.F6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28"><text:span text:style-name="T886">80</text:span><text:span text:style-name="T886"/></text:p>
          </table:table-cell>
          <table:table-cell table:style-name="Table15.G6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45"><text:span text:style-name="T886">250</text:span><text:span text:style-name="T886"/></text:p>
          </table:table-cell>
          <table:table-cell table:style-name="Table15.H6" office:value-type="string">
            <text:p text:style-name="P738"/>
            <text:p text:style-name="P738"/>
            <text:p text:style-name="P738"/>
            <text:p text:style-name="P738"/>
            <text:p text:style-name="P818"/>
            <text:p text:style-name="P846"><text:span text:style-name="T889">167,04</text:span><text:span text:style-name="T889"/></text:p>
          </table:table-cell>
          <table:table-cell table:style-name="Table15.I6" office:value-type="string">
            <text:p text:style-name="P738"/>
            <text:p text:style-name="P738"/>
            <text:p text:style-name="P738"/>
            <text:p text:style-name="P830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7">
          <table:table-cell table:style-name="Table15.A7" office:value-type="string">
            <text:p text:style-name="P738"/>
            <text:p text:style-name="P738"/>
            <text:p text:style-name="P847"/>
            <text:p text:style-name="P848"><text:span text:style-name="T958">0004</text:span><text:span text:style-name="T958"/></text:p>
          </table:table-cell>
          <table:table-cell table:style-name="Table15.B7" office:value-type="string">
            <text:p text:style-name="P849"><text:span text:style-name="T887">ANESTESICO TOPICO COM 20 por</text:span><text:span text:style-name="T888"> </text:span><text:span text:style-name="T887">cento DE BENZOCAiNA, SABOR</text:span><text:span text:style-name="T888"> </text:span><text:span text:style-name="T887">MENTA E TUTTIFRUTTI.- UNIDADE</text:span><text:span text:style-name="T888"> </text:span><text:span text:style-name="T887">EQUIVALENTE</text:span><text:span text:style-name="T980"> </text:span><text:span text:style-name="T887">A</text:span><text:span text:style-name="T981"> </text:span><text:span text:style-name="T887">POTE</text:span><text:span text:style-name="T982"> </text:span><text:span text:style-name="T887">C</text:span><text:span text:style-name="T982"> </text:span><text:span text:style-name="T887">-</text:span><text:span text:style-name="T983"> </text:span><text:span text:style-name="T889">TOPICO</text:span></text:p>
            <text:p text:style-name="P822"><text:span text:style-name="T887">COM 20 por cento DE BENZOCAiNA,</text:span><text:span text:style-name="T888"> </text:span><text:span text:style-name="T887">SABOR MENTA E TUTTI-FRUTTI.-UNIDADE</text:span><text:span text:style-name="T984"> </text:span><text:span text:style-name="T887">EQUIVALENTE</text:span><text:span text:style-name="T985"> </text:span><text:span text:style-name="T887">A</text:span><text:span text:style-name="T985"> </text:span><text:span text:style-name="T958">POTE</text:span></text:p>
            <text:p text:style-name="P824"><text:span text:style-name="T890">CONTENDO</text:span><text:span text:style-name="T970"> </text:span><text:span text:style-name="T890">12</text:span><text:span text:style-name="T967"> </text:span><text:span text:style-name="T965">GRAMAS.</text:span></text:p>
          </table:table-cell>
          <table:table-cell table:style-name="Table15.C7" office:value-type="string">
            <text:p text:style-name="P738"/>
            <text:p text:style-name="P738"/>
            <text:p text:style-name="P847"/>
            <text:p text:style-name="P850"><text:span text:style-name="T889">BENZOTOP</text:span><text:span text:style-name="T889"/></text:p>
          </table:table-cell>
          <table:table-cell table:style-name="Table15.D7" office:value-type="string">
            <text:p text:style-name="P738"/>
            <text:p text:style-name="P738"/>
            <text:p text:style-name="P847"/>
            <text:p text:style-name="P851"><text:span text:style-name="T886">DFL</text:span><text:span text:style-name="T886"/></text:p>
          </table:table-cell>
          <table:table-cell table:style-name="Table15.E7" office:value-type="string">
            <text:p text:style-name="P738"/>
            <text:p text:style-name="P738"/>
            <text:p text:style-name="P847"/>
            <text:p text:style-name="P852"><text:span text:style-name="T886">UN</text:span><text:span text:style-name="T886"/></text:p>
          </table:table-cell>
          <table:table-cell table:style-name="Table15.F7" office:value-type="string">
            <text:p text:style-name="P738"/>
            <text:p text:style-name="P738"/>
            <text:p text:style-name="P847"/>
            <text:p text:style-name="P853"><text:span text:style-name="T886">180</text:span><text:span text:style-name="T886"/></text:p>
          </table:table-cell>
          <table:table-cell table:style-name="Table15.G7" office:value-type="string">
            <text:p text:style-name="P738"/>
            <text:p text:style-name="P738"/>
            <text:p text:style-name="P847"/>
            <text:p text:style-name="P853"><text:span text:style-name="T886">540</text:span><text:span text:style-name="T886"/></text:p>
          </table:table-cell>
          <table:table-cell table:style-name="Table15.H7" office:value-type="string">
            <text:p text:style-name="P738"/>
            <text:p text:style-name="P738"/>
            <text:p text:style-name="P847"/>
            <text:p text:style-name="P854"><text:span text:style-name="T889">17,00</text:span><text:span text:style-name="T889"/></text:p>
          </table:table-cell>
          <table:table-cell table:style-name="Table15.I7" office:value-type="string">
            <text:p text:style-name="P738"/>
            <text:p text:style-name="P855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8">
          <table:table-cell table:style-name="Table15.A1" table:number-columns-spanned="9" office:value-type="string">
            <text:p text:style-name="P856"><text:span text:style-name="T889">Lote</text:span><text:span text:style-name="T986"> </text:span><text:span text:style-name="T958">002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5.9">
          <table:table-cell table:style-name="Table15.A9" office:value-type="string">
            <text:p text:style-name="P738"/>
            <text:p text:style-name="P738"/>
            <text:p text:style-name="P857"/>
            <text:p text:style-name="P858"><text:span text:style-name="T958">0030</text:span><text:span text:style-name="T958"/></text:p>
          </table:table-cell>
          <table:table-cell table:style-name="Table15.B9" office:value-type="string">
            <text:p text:style-name="P859"><text:span text:style-name="T889">REFIL</text:span><text:span text:style-name="T890"><text:tab/></text:span><text:span text:style-name="T961">DE</text:span><text:span text:style-name="T890"><text:tab/></text:span><text:span text:style-name="T889">RESINA</text:span><text:span text:style-name="T888"> </text:span><text:span text:style-name="T887">FOTOPOLIMERIZAVEL</text:span><text:span text:style-name="T987"> <text:s/></text:span><text:span text:style-name="T887">A1B</text:span><text:span text:style-name="T988"> <text:s/></text:span><text:span text:style-name="T940">-</text:span></text:p>
            <text:p text:style-name="P822"><text:span text:style-name="T887">Apresentacao seringa de 4g;</text:span><text:span text:style-name="T888"> </text:span><text:span text:style-name="T887">consistencia composta regular;</text:span><text:span text:style-name="T888"> </text:span><text:span text:style-name="T887">composicao 100 por cento zirconia,</text:span><text:span text:style-name="T888"> </text:span><text:span text:style-name="T887">tegdma,</text:span><text:span text:style-name="T980"> </text:span><text:span text:style-name="T887">bisgma;</text:span><text:span text:style-name="T989"> </text:span><text:span text:style-name="T887">sistema</text:span><text:span text:style-name="T990"> </text:span><text:span text:style-name="T887">de</text:span><text:span text:style-name="T989"> </text:span><text:span text:style-name="T887">cores</text:span><text:span text:style-name="T980"> </text:span><text:span text:style-name="T886">de</text:span></text:p>
            <text:p text:style-name="P860"><text:span text:style-name="T890">corpo;</text:span><text:span text:style-name="T991"> </text:span><text:span text:style-name="T890">nano-</text:span><text:span text:style-name="T965">hibrida.</text:span></text:p>
          </table:table-cell>
          <table:table-cell table:style-name="Table15.C9" office:value-type="string">
            <text:p text:style-name="P738"/>
            <text:p text:style-name="P738"/>
            <text:p text:style-name="P857"/>
            <text:p text:style-name="P537"><text:span text:style-name="T889">Z350</text:span><text:span text:style-name="T986"> </text:span><text:span text:style-name="T886">XT</text:span></text:p>
          </table:table-cell>
          <table:table-cell table:style-name="Table15.D9" office:value-type="string">
            <text:p text:style-name="P738"/>
            <text:p text:style-name="P738"/>
            <text:p text:style-name="P857"/>
            <text:p text:style-name="P861"><text:span text:style-name="T886">3M</text:span><text:span text:style-name="T886"/></text:p>
          </table:table-cell>
          <table:table-cell table:style-name="Table15.E9" office:value-type="string">
            <text:p text:style-name="P738"/>
            <text:p text:style-name="P738"/>
            <text:p text:style-name="P857"/>
            <text:p text:style-name="P537"><text:span text:style-name="T886">UN</text:span><text:span text:style-name="T886"/></text:p>
          </table:table-cell>
          <table:table-cell table:style-name="Table15.F9" office:value-type="string">
            <text:p text:style-name="P738"/>
            <text:p text:style-name="P738"/>
            <text:p text:style-name="P857"/>
            <text:p text:style-name="P845"><text:span text:style-name="T886">130</text:span><text:span text:style-name="T886"/></text:p>
          </table:table-cell>
          <table:table-cell table:style-name="Table15.G9" office:value-type="string">
            <text:p text:style-name="P738"/>
            <text:p text:style-name="P738"/>
            <text:p text:style-name="P857"/>
            <text:p text:style-name="P845"><text:span text:style-name="T886">400</text:span><text:span text:style-name="T886"/></text:p>
          </table:table-cell>
          <table:table-cell table:style-name="Table15.H9" office:value-type="string">
            <text:p text:style-name="P738"/>
            <text:p text:style-name="P738"/>
            <text:p text:style-name="P857"/>
            <text:p text:style-name="P862"><text:span text:style-name="T887">R$</text:span><text:span text:style-name="T886"> </text:span><text:span text:style-name="T889">128,79</text:span></text:p>
          </table:table-cell>
          <table:table-cell table:style-name="Table15.I9" office:value-type="string">
            <text:p text:style-name="P738"/>
            <text:p text:style-name="P863"/>
            <text:p text:style-name="P864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10">
          <table:table-cell table:style-name="Table15.A10" office:value-type="string">
            <text:p text:style-name="P738"/>
            <text:p text:style-name="P738"/>
            <text:p text:style-name="P840"/>
            <text:p text:style-name="P865"><text:span text:style-name="T958">0031</text:span><text:span text:style-name="T958"/></text:p>
          </table:table-cell>
          <table:table-cell table:style-name="Table15.B10" office:value-type="string">
            <text:p text:style-name="P866"><text:span text:style-name="T889">REFIL</text:span><text:span text:style-name="T890"><text:tab/></text:span><text:span text:style-name="T961">DE</text:span><text:span text:style-name="T890"><text:tab/></text:span><text:span text:style-name="T889">RESINA</text:span><text:span text:style-name="T888"> </text:span><text:span text:style-name="T887">FOTOPOLIMERIZAVEL</text:span><text:span text:style-name="T987"> <text:s/></text:span><text:span text:style-name="T887">A2B</text:span><text:span text:style-name="T988"> <text:s/></text:span><text:span text:style-name="T940">-</text:span></text:p>
            <text:p text:style-name="P822"><text:span text:style-name="T887">Apresentacao seringa de 4g;</text:span><text:span text:style-name="T888"> </text:span><text:span text:style-name="T887">consistencia composta regular;</text:span><text:span text:style-name="T888"> </text:span><text:span text:style-name="T887">composicao 100 por cento zirconia,</text:span><text:span text:style-name="T888"> </text:span><text:span text:style-name="T887">tegdma,</text:span><text:span text:style-name="T980"> </text:span><text:span text:style-name="T887">bisgma;</text:span><text:span text:style-name="T989"> </text:span><text:span text:style-name="T887">sistema</text:span><text:span text:style-name="T990"> </text:span><text:span text:style-name="T887">de</text:span><text:span text:style-name="T989"> </text:span><text:span text:style-name="T887">cores</text:span><text:span text:style-name="T980"> </text:span><text:span text:style-name="T886">de</text:span></text:p>
            <text:p text:style-name="P824"><text:span text:style-name="T890">corpo;</text:span><text:span text:style-name="T991"> </text:span><text:span text:style-name="T890">nano-</text:span><text:span text:style-name="T965">hibrida.</text:span></text:p>
          </table:table-cell>
          <table:table-cell table:style-name="Table15.C10" office:value-type="string">
            <text:p text:style-name="P738"/>
            <text:p text:style-name="P738"/>
            <text:p text:style-name="P840"/>
            <text:p text:style-name="P537"><text:span text:style-name="T889">Z350</text:span><text:span text:style-name="T986"> </text:span><text:span text:style-name="T886">XT</text:span></text:p>
          </table:table-cell>
          <table:table-cell table:style-name="Table15.D10" office:value-type="string">
            <text:p text:style-name="P738"/>
            <text:p text:style-name="P738"/>
            <text:p text:style-name="P840"/>
            <text:p text:style-name="P861"><text:span text:style-name="T886">3M</text:span><text:span text:style-name="T886"/></text:p>
          </table:table-cell>
          <table:table-cell table:style-name="Table15.E10" office:value-type="string">
            <text:p text:style-name="P738"/>
            <text:p text:style-name="P738"/>
            <text:p text:style-name="P840"/>
            <text:p text:style-name="P537"><text:span text:style-name="T886">UN</text:span><text:span text:style-name="T886"/></text:p>
          </table:table-cell>
          <table:table-cell table:style-name="Table15.F10" office:value-type="string">
            <text:p text:style-name="P738"/>
            <text:p text:style-name="P738"/>
            <text:p text:style-name="P840"/>
            <text:p text:style-name="P845"><text:span text:style-name="T886">130</text:span><text:span text:style-name="T886"/></text:p>
          </table:table-cell>
          <table:table-cell table:style-name="Table15.G10" office:value-type="string">
            <text:p text:style-name="P738"/>
            <text:p text:style-name="P738"/>
            <text:p text:style-name="P840"/>
            <text:p text:style-name="P845"><text:span text:style-name="T886">400</text:span><text:span text:style-name="T886"/></text:p>
          </table:table-cell>
          <table:table-cell table:style-name="Table15.H10" office:value-type="string">
            <text:p text:style-name="P738"/>
            <text:p text:style-name="P738"/>
            <text:p text:style-name="P840"/>
            <text:p text:style-name="P862"><text:span text:style-name="T887">R$</text:span><text:span text:style-name="T886"> </text:span><text:span text:style-name="T889">128,79</text:span></text:p>
          </table:table-cell>
          <table:table-cell table:style-name="Table15.I10" office:value-type="string">
            <text:p text:style-name="P738"/>
            <text:p text:style-name="P867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9">
          <table:table-cell table:style-name="Table15.A11" office:value-type="string">
            <text:p text:style-name="P738"/>
            <text:p text:style-name="P738"/>
            <text:p text:style-name="P857"/>
            <text:p text:style-name="P865"><text:span text:style-name="T958">0032</text:span><text:span text:style-name="T958"/></text:p>
          </table:table-cell>
          <table:table-cell table:style-name="Table15.B11" office:value-type="string">
            <text:p text:style-name="P859"><text:span text:style-name="T889">REFIL</text:span><text:span text:style-name="T890"><text:tab/></text:span><text:span text:style-name="T961">DE</text:span><text:span text:style-name="T890"><text:tab/></text:span><text:span text:style-name="T889">RESINA</text:span><text:span text:style-name="T888"> </text:span><text:span text:style-name="T887">FOTOPOLIMERIZAVEL</text:span><text:span text:style-name="T987"> <text:s/></text:span><text:span text:style-name="T887">A3B</text:span><text:span text:style-name="T988"> <text:s/></text:span><text:span text:style-name="T940">-</text:span></text:p>
            <text:p text:style-name="P822"><text:span text:style-name="T887">Apresentacao seringa de 4g;</text:span><text:span text:style-name="T888"> </text:span><text:span text:style-name="T887">consistencia composta regular;</text:span><text:span text:style-name="T888"> </text:span><text:span text:style-name="T887">composicao 100 por cento zirconia,</text:span><text:span text:style-name="T888"> </text:span><text:span text:style-name="T887">tegdma,</text:span><text:span text:style-name="T980"> </text:span><text:span text:style-name="T887">bisgma;</text:span><text:span text:style-name="T989"> </text:span><text:span text:style-name="T887">sistema</text:span><text:span text:style-name="T990"> </text:span><text:span text:style-name="T887">de</text:span><text:span text:style-name="T989"> </text:span><text:span text:style-name="T887">cores</text:span><text:span text:style-name="T980"> </text:span><text:span text:style-name="T886">de</text:span></text:p>
            <text:p text:style-name="P860"><text:span text:style-name="T890">corpo;</text:span><text:span text:style-name="T991"> </text:span><text:span text:style-name="T890">nano-</text:span><text:span text:style-name="T965">hibrida.</text:span></text:p>
          </table:table-cell>
          <table:table-cell table:style-name="Table15.C11" office:value-type="string">
            <text:p text:style-name="P738"/>
            <text:p text:style-name="P738"/>
            <text:p text:style-name="P857"/>
            <text:p text:style-name="P537"><text:span text:style-name="T889">Z350</text:span><text:span text:style-name="T986"> </text:span><text:span text:style-name="T886">XT</text:span></text:p>
          </table:table-cell>
          <table:table-cell table:style-name="Table15.D11" office:value-type="string">
            <text:p text:style-name="P738"/>
            <text:p text:style-name="P738"/>
            <text:p text:style-name="P857"/>
            <text:p text:style-name="P861"><text:span text:style-name="T886">3M</text:span><text:span text:style-name="T886"/></text:p>
          </table:table-cell>
          <table:table-cell table:style-name="Table15.E11" office:value-type="string">
            <text:p text:style-name="P738"/>
            <text:p text:style-name="P738"/>
            <text:p text:style-name="P857"/>
            <text:p text:style-name="P537"><text:span text:style-name="T886">UN</text:span><text:span text:style-name="T886"/></text:p>
          </table:table-cell>
          <table:table-cell table:style-name="Table15.F11" office:value-type="string">
            <text:p text:style-name="P738"/>
            <text:p text:style-name="P738"/>
            <text:p text:style-name="P857"/>
            <text:p text:style-name="P845"><text:span text:style-name="T886">130</text:span><text:span text:style-name="T886"/></text:p>
          </table:table-cell>
          <table:table-cell table:style-name="Table15.G11" office:value-type="string">
            <text:p text:style-name="P738"/>
            <text:p text:style-name="P738"/>
            <text:p text:style-name="P857"/>
            <text:p text:style-name="P845"><text:span text:style-name="T886">450</text:span><text:span text:style-name="T886"/></text:p>
          </table:table-cell>
          <table:table-cell table:style-name="Table15.H11" office:value-type="string">
            <text:p text:style-name="P738"/>
            <text:p text:style-name="P738"/>
            <text:p text:style-name="P857"/>
            <text:p text:style-name="P862"><text:span text:style-name="T887">R$</text:span><text:span text:style-name="T886"> </text:span><text:span text:style-name="T889">128,79</text:span></text:p>
          </table:table-cell>
          <table:table-cell table:style-name="Table15.I11" office:value-type="string">
            <text:p text:style-name="P738"/>
            <text:p text:style-name="P863"/>
            <text:p text:style-name="P864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  <table:table-row table:style-name="Table15.10">
          <table:table-cell table:style-name="Table15.A12" office:value-type="string">
            <text:p text:style-name="P738"/>
            <text:p text:style-name="P738"/>
            <text:p text:style-name="P840"/>
            <text:p text:style-name="P865"><text:span text:style-name="T958">0033</text:span><text:span text:style-name="T958"/></text:p>
          </table:table-cell>
          <table:table-cell table:style-name="Table15.B12" office:value-type="string">
            <text:p text:style-name="P866"><text:span text:style-name="T889">REFIL</text:span><text:span text:style-name="T890"><text:tab/></text:span><text:span text:style-name="T961">DE</text:span><text:span text:style-name="T890"><text:tab/></text:span><text:span text:style-name="T889">RESINA</text:span><text:span text:style-name="T888"> </text:span><text:span text:style-name="T887">FOTOPOLIMERIZAVEL</text:span><text:span text:style-name="T992"> <text:s/></text:span><text:span text:style-name="T887">A3,5B</text:span><text:span text:style-name="T993"> <text:s/></text:span><text:span text:style-name="T940">-</text:span></text:p>
            <text:p text:style-name="P822"><text:span text:style-name="T887">Apresentacao seringa de 4g;</text:span><text:span text:style-name="T888"> </text:span><text:span text:style-name="T887">consistencia composta regular;</text:span><text:span text:style-name="T888"> </text:span><text:span text:style-name="T887">composicao 100 por cento zirconia,</text:span><text:span text:style-name="T888"> </text:span><text:span text:style-name="T887">tegdma,</text:span><text:span text:style-name="T980"> </text:span><text:span text:style-name="T887">bisgma;</text:span><text:span text:style-name="T989"> </text:span><text:span text:style-name="T887">sistema</text:span><text:span text:style-name="T990"> </text:span><text:span text:style-name="T887">de</text:span><text:span text:style-name="T989"> </text:span><text:span text:style-name="T887">cores</text:span><text:span text:style-name="T980"> </text:span><text:span text:style-name="T886">de</text:span></text:p>
            <text:p text:style-name="P824"><text:span text:style-name="T890">corpo;</text:span><text:span text:style-name="T991"> </text:span><text:span text:style-name="T890">nano-</text:span><text:span text:style-name="T965">hibrida.</text:span></text:p>
          </table:table-cell>
          <table:table-cell table:style-name="Table15.C12" office:value-type="string">
            <text:p text:style-name="P738"/>
            <text:p text:style-name="P738"/>
            <text:p text:style-name="P840"/>
            <text:p text:style-name="P537"><text:span text:style-name="T889">Z350</text:span><text:span text:style-name="T986"> </text:span><text:span text:style-name="T886">XT</text:span></text:p>
          </table:table-cell>
          <table:table-cell table:style-name="Table15.D12" office:value-type="string">
            <text:p text:style-name="P738"/>
            <text:p text:style-name="P738"/>
            <text:p text:style-name="P840"/>
            <text:p text:style-name="P861"><text:span text:style-name="T886">3M</text:span><text:span text:style-name="T886"/></text:p>
          </table:table-cell>
          <table:table-cell table:style-name="Table15.E12" office:value-type="string">
            <text:p text:style-name="P738"/>
            <text:p text:style-name="P738"/>
            <text:p text:style-name="P840"/>
            <text:p text:style-name="P537"><text:span text:style-name="T886">UN</text:span><text:span text:style-name="T886"/></text:p>
          </table:table-cell>
          <table:table-cell table:style-name="Table15.F12" office:value-type="string">
            <text:p text:style-name="P738"/>
            <text:p text:style-name="P738"/>
            <text:p text:style-name="P840"/>
            <text:p text:style-name="P845"><text:span text:style-name="T886">130</text:span><text:span text:style-name="T886"/></text:p>
          </table:table-cell>
          <table:table-cell table:style-name="Table15.G12" office:value-type="string">
            <text:p text:style-name="P738"/>
            <text:p text:style-name="P738"/>
            <text:p text:style-name="P840"/>
            <text:p text:style-name="P845"><text:span text:style-name="T886">400</text:span><text:span text:style-name="T886"/></text:p>
          </table:table-cell>
          <table:table-cell table:style-name="Table15.H12" office:value-type="string">
            <text:p text:style-name="P738"/>
            <text:p text:style-name="P738"/>
            <text:p text:style-name="P840"/>
            <text:p text:style-name="P862"><text:span text:style-name="T887">R$</text:span><text:span text:style-name="T886"> </text:span><text:span text:style-name="T889">128,78</text:span></text:p>
          </table:table-cell>
          <table:table-cell table:style-name="Table15.I12" office:value-type="string">
            <text:p text:style-name="P738"/>
            <text:p text:style-name="P867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</table:table>
      <text:p text:style-name="P868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869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870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871"><text:span text:style-name="T904">SIGNATÁRIOS:</text:span><text:span text:style-name="T994"> </text:span><text:span text:style-name="T905">Vilson Carlos Gomes Coelho – Secretário Municipal de Saúde Interino e Ana Paula Sampaio Pisseti – Representante Legal</text:span></text:p>
      <text:p text:style-name="P872"/>
      <text:p text:style-name="P788"/>
      <text:p text:style-name="P873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69/2026-FMS</text:span></text:p>
      <text:p text:style-name="P874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875"><text:span text:style-name="T899">FORNECEDOR</text:span><text:span text:style-name="T995"> </text:span><text:span text:style-name="T899">REGISTRADO:</text:span><text:span text:style-name="T996"> </text:span><text:span text:style-name="T899">DISTRIBUIDORA</text:span><text:span text:style-name="T935"> </text:span><text:span text:style-name="T899">AGUA</text:span><text:span text:style-name="T995"> </text:span><text:span text:style-name="T899">BOA</text:span><text:span text:style-name="T935"> </text:span><text:span text:style-name="T918">LTDA</text:span></text:p>
      <text:p text:style-name="P876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 especificado no item 0013 da proposta comercial, anexo II do edital de Licitação nº 010/2026, que é parte integrante desta Ata, assim como as propostas cujos preços tenham sido registrados, independentemente de transcrição.</text:span></text:p>
      <text:p text:style-name="P792"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25"/>
      <table:table table:name="Table16" table:style-name="Table16">
        <table:table-column table:style-name="Table16.A"/>
        <table:table-column table:style-name="Table16.B"/>
        <table:table-column table:style-name="Table16.C"/>
        <table:table-column table:style-name="Table16.D"/>
        <table:table-column table:style-name="Table16.E"/>
        <table:table-column table:style-name="Table16.F"/>
        <table:table-column table:style-name="Table16.G"/>
        <table:table-column table:style-name="Table16.H"/>
        <table:table-column table:style-name="Table16.I"/>
        <table:table-row table:style-name="Table16.1">
          <table:table-cell table:style-name="Table16.A1" table:number-columns-spanned="9" office:value-type="string">
            <text:p text:style-name="P877"><text:span text:style-name="T876">DISTRIBUIDORA AGUA BOA LTDA</text:span><text:span text:style-name="T870">, inscrita no CNPJ sob o nº</text:span><text:span text:style-name="T997"> </text:span><text:span text:style-name="T870">44.223.526/0001-06, com sede na Rua Rudi Horst, n° 34, Sala 11,</text:span><text:span text:style-name="T882"> </text:span><text:span text:style-name="T870">Iporã do Oeste-SC, CEP: 89.899-000, E-mail: </text:span><text:a xlink:type="simple" xlink:href="mailto:licitação.aguaboa@hotmail.com" text:style-name="ListLabel_20_28" text:visited-style-name="ListLabel_20_28"><text:span text:style-name="T954">licitação</text:span><text:span text:style-name="T998">.</text:span><text:span text:style-name="T954">aguaboa@hotmail.com</text:span><text:span text:style-name="T955">,</text:span></text:a><text:span text:style-name="T999"> </text:span><text:span text:style-name="T955">Tel: (49) 3634-1184, </text:span><text:span text:style-name="T957">Vitoria Berti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6.2">
          <table:table-cell table:style-name="Table16.A1" table:number-columns-spanned="9" office:value-type="string">
            <text:p text:style-name="P878"><text:span text:style-name="T870">Lote</text:span><text:span text:style-name="T883"> </text:span><text:span text:style-name="T881">1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6.3">
          <table:table-cell table:style-name="Table16.A1" office:value-type="string">
            <text:p text:style-name="P809"><text:span text:style-name="T884">Item</text:span><text:span text:style-name="T884"/></text:p>
          </table:table-cell>
          <table:table-cell table:style-name="Table16.A1" office:value-type="string">
            <text:p text:style-name="P810"><text:span text:style-name="T870">Descrição</text:span><text:span text:style-name="T884"> </text:span><text:span text:style-name="T870">do</text:span><text:span text:style-name="T885"> </text:span><text:span text:style-name="T883">Objeto</text:span></text:p>
          </table:table-cell>
          <table:table-cell table:style-name="Table16.A1" office:value-type="string">
            <text:p text:style-name="P811"><text:span text:style-name="T883">Modelo</text:span><text:span text:style-name="T883"/></text:p>
          </table:table-cell>
          <table:table-cell table:style-name="Table16.A1" office:value-type="string">
            <text:p text:style-name="P812"><text:span text:style-name="T883">Marca/</text:span><text:span text:style-name="T882"> </text:span><text:span text:style-name="T883">Fabricante</text:span></text:p>
          </table:table-cell>
          <table:table-cell table:style-name="Table16.A1" office:value-type="string">
            <text:p text:style-name="P813"><text:span text:style-name="T883">Unidade</text:span><text:span text:style-name="T883"/></text:p>
          </table:table-cell>
          <table:table-cell table:style-name="Table16.A1" office:value-type="string">
            <text:p text:style-name="P814"><text:span text:style-name="T883">Quantidade</text:span><text:span text:style-name="T882"> </text:span><text:span text:style-name="T883">Mínima</text:span></text:p>
          </table:table-cell>
          <table:table-cell table:style-name="Table16.A1" office:value-type="string">
            <text:p text:style-name="P815"><text:span text:style-name="T883">Quantidade</text:span><text:span text:style-name="T882"> </text:span><text:span text:style-name="T883">Máxima</text:span></text:p>
          </table:table-cell>
          <table:table-cell table:style-name="Table16.A1" office:value-type="string">
            <text:p text:style-name="P879"><text:span text:style-name="T883">Valor</text:span><text:span text:style-name="T882"> </text:span><text:span text:style-name="T883">Unitário</text:span></text:p>
          </table:table-cell>
          <table:table-cell table:style-name="Table16.A1" office:value-type="string">
            <text:p text:style-name="P817"><text:span text:style-name="T883">Validade</text:span><text:span text:style-name="T883"/></text:p>
          </table:table-cell>
        </table:table-row>
        <table:table-row table:style-name="Table16.4">
          <table:table-cell table:style-name="Table16.A4" office:value-type="string">
            <text:p text:style-name="P738"/>
            <text:p text:style-name="P738"/>
            <text:p text:style-name="P880"/>
            <text:p text:style-name="P819"><text:span text:style-name="T958">0013</text:span><text:span text:style-name="T958"/></text:p>
          </table:table-cell>
          <table:table-cell table:style-name="Table16.B4" office:value-type="string">
            <text:p text:style-name="P881"><text:span text:style-name="T887">CURATIVO</text:span><text:span text:style-name="T892"> </text:span><text:span text:style-name="T887">ALVEOLAR</text:span><text:span text:style-name="T961"> </text:span><text:span text:style-name="T887">-</text:span><text:span text:style-name="T961"> </text:span><text:span text:style-name="T887">Curativo</text:span><text:span text:style-name="T961"> </text:span><text:span text:style-name="T887">sem</text:span><text:span text:style-name="T888"> </text:span><text:span text:style-name="T887">eugenol.Acao cicatrizante, anti-inflamatoria, anti-microbiana e</text:span><text:span text:style-name="T888"> </text:span><text:span text:style-name="T887">anestesica que auxilia no alivio da</text:span><text:span text:style-name="T888"> </text:span><text:span text:style-name="T887">dor.Indicado para a prevencao e</text:span><text:span text:style-name="T888"> </text:span><text:span text:style-name="T887">tratamento de alveolites.Registro na</text:span><text:span text:style-name="T888"> </text:span><text:span text:style-name="T889">Anvisa.Embalagem</text:span><text:span text:style-name="T890"><text:tab/></text:span><text:span text:style-name="T889">contendo</text:span><text:span text:style-name="T888"> </text:span><text:span text:style-name="T887">10g.Validade 2 anos.</text:span></text:p>
          </table:table-cell>
          <table:table-cell table:style-name="Table16.C4" office:value-type="string">
            <text:p text:style-name="P738"/>
            <text:p text:style-name="P738"/>
            <text:p text:style-name="P880"/>
            <text:p text:style-name="P825"><text:span text:style-name="T891">Alveolex</text:span><text:span text:style-name="T1000"> </text:span><text:span text:style-name="T886">10g</text:span></text:p>
          </table:table-cell>
          <table:table-cell table:style-name="Table16.D4" office:value-type="string">
            <text:p text:style-name="P738"/>
            <text:p text:style-name="P738"/>
            <text:p text:style-name="P880"/>
            <text:p text:style-name="P882"><text:span text:style-name="T889">Biodinâmica</text:span><text:span text:style-name="T889"/></text:p>
          </table:table-cell>
          <table:table-cell table:style-name="Table16.E4" office:value-type="string">
            <text:p text:style-name="P738"/>
            <text:p text:style-name="P738"/>
            <text:p text:style-name="P880"/>
            <text:p text:style-name="P827"><text:span text:style-name="T886">UN</text:span><text:span text:style-name="T886"/></text:p>
          </table:table-cell>
          <table:table-cell table:style-name="Table16.F4" office:value-type="string">
            <text:p text:style-name="P738"/>
            <text:p text:style-name="P738"/>
            <text:p text:style-name="P880"/>
            <text:p text:style-name="P883"><text:span text:style-name="T886">15</text:span><text:span text:style-name="T886"/></text:p>
          </table:table-cell>
          <table:table-cell table:style-name="Table16.G4" office:value-type="string">
            <text:p text:style-name="P738"/>
            <text:p text:style-name="P738"/>
            <text:p text:style-name="P880"/>
            <text:p text:style-name="P883"><text:span text:style-name="T886">70</text:span><text:span text:style-name="T886"/></text:p>
          </table:table-cell>
          <table:table-cell table:style-name="Table16.H4" office:value-type="string">
            <text:p text:style-name="P738"/>
            <text:p text:style-name="P738"/>
            <text:p text:style-name="P880"/>
            <text:p text:style-name="P884"><text:span text:style-name="T887">R$</text:span><text:span text:style-name="T886"> </text:span><text:span text:style-name="T889">34,47</text:span></text:p>
          </table:table-cell>
          <table:table-cell table:style-name="Table16.I4" office:value-type="string">
            <text:p text:style-name="P738"/>
            <text:p text:style-name="P885"/>
            <text:p text:style-name="P831"><text:span text:style-name="T887">No mínimo, 75% de</text:span><text:span text:style-name="T888"> </text:span><text:span text:style-name="T887">sua</text:span><text:span text:style-name="T888"> </text:span><text:span text:style-name="T887">validade, contados da data</text:span><text:span text:style-name="T888"> </text:span><text:span text:style-name="T887">de sua fabricação.</text:span></text:p>
          </table:table-cell>
        </table:table-row>
      </table:table>
      <text:p text:style-name="P886"/>
      <text:p text:style-name="P796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887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798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888"><text:span text:style-name="T904">SIGNATÁRIOS:</text:span><text:span text:style-name="T941"> </text:span><text:span text:style-name="T905">Vilson Carlos Gomes Coelho – Secretário Municipal de Saúde Interino e Vitória Berti – Representante Legal.</text:span></text:p>
      <text:p text:style-name="P889"/>
      <text:p text:style-name="P788"/>
      <text:p text:style-name="P873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70/2026-FMS</text:span></text:p>
      <text:p text:style-name="P874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875"><text:span text:style-name="T899">FORNECEDOR</text:span><text:span text:style-name="T935"> </text:span><text:span text:style-name="T899">REGISTRADO:</text:span><text:span text:style-name="T1001"> </text:span><text:span text:style-name="T899">DL</text:span><text:span text:style-name="T936"> </text:span><text:span text:style-name="T899">DENTAL</text:span><text:span text:style-name="T995"> </text:span><text:span text:style-name="T918">LTDA</text:span></text:p>
      <text:p text:style-name="P876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 especificado no item 005 da proposta comercial, anexo II do edital de Licitação nº 010/2026, que é parte integrante desta Ata, assim como as propostas cujos preços tenham sido registrados, independentemente de transcrição.</text:span></text:p>
      <text:p text:style-name="P792"><draw:frame draw:style-name="fr2" draw:name="Image22" text:anchor-type="char" svg:x="1.5173in" svg:y="0.1862in" svg:width="4.9035in" svg:height="1.011in" draw:z-index="252"><draw:image xlink:href="Pictures/10000001000001D60000006105956A76.png" xlink:type="simple" xlink:show="embed" xlink:actuate="onLoad" draw:mime-type="image/png"/></draw:frame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890"/>
      <text:p text:style-name="P891"><text:span text:style-name="T940">r</text:span><text:span text:style-name="T940"/></text:p>
      <text:p text:style-name="P892"><text:span text:style-name="T940">,</text:span><text:span text:style-name="T940"/></text:p>
      <text:p text:style-name="P779"/>
      <text:p text:style-name="P779"/>
      <text:p text:style-name="P779"/>
      <text:p text:style-name="P893"/>
      <text:p text:style-name="P796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887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894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895"><text:span text:style-name="T904">SIGNATÁRIOS:</text:span><text:span text:style-name="T941"> </text:span><text:span text:style-name="T905">Vilson Carlos Gomes Coelho – Secretário Municipal de Saúde Interino e Greicy Moreira Silveira – Sócia Adminitradora.</text:span></text:p>
      <text:p text:style-name="P896"><draw:frame draw:style-name="fr5" draw:name="Image21" text:anchor-type="char" svg:x="6.3465in" svg:y="8.3465in" svg:width="0.2209in" svg:height="1.1752in" draw:z-index="251"><draw:image xlink:href="Pictures/1000000100000015000000701A418BEF.png" xlink:type="simple" xlink:show="embed" xlink:actuate="onLoad" draw:mime-type="image/png"/></draw:frame><draw:frame draw:style-name="fr1" draw:name="Image28" text:anchor-type="char" svg:x="5.65in" svg:y="9.1728in" svg:width="0.2839in" svg:height="0.198in" draw:z-index="183"><draw:image xlink:href="Pictures/100000010000001B00000013E80F8923.png" xlink:type="simple" xlink:show="embed" xlink:actuate="onLoad" draw:mime-type="image/png"/></draw:frame></text:p>
      <text:p text:style-name="P897"/>
      <text:p text:style-name="P898"><text:span text:style-name="T925">EXTRATO</text:span><text:span text:style-name="T901"> </text:span><text:span text:style-name="T925">DE</text:span><text:span text:style-name="T901"> </text:span><text:span text:style-name="T925">ATA</text:span><text:span text:style-name="T901"> </text:span><text:span text:style-name="T925">DE</text:span><text:span text:style-name="T913"> </text:span><text:span text:style-name="T925">REGISTRO</text:span><text:span text:style-name="T901"> </text:span><text:span text:style-name="T925">DE</text:span><text:span text:style-name="T913"> </text:span><text:span text:style-name="T925">PREÇOS</text:span><text:span text:style-name="T914"> </text:span><text:span text:style-name="T899">ATA DE REGISTRO DE PREÇOS </text:span><text:span text:style-name="T915">Nº 071/2026-FMS</text:span></text:p>
      <text:p text:style-name="P899"><text:span text:style-name="T899">PREGÃO ELETRÔNICO </text:span><text:span text:style-name="T915">nº 010/2026</text:span><text:span text:style-name="T916"> </text:span><text:span text:style-name="T899">PROCESSO ADMINISTRATIVO </text:span><text:span text:style-name="T917">N</text:span><text:span text:style-name="T915">º 6681/2026</text:span><text:span text:style-name="T916"> </text:span><text:span text:style-name="T899">ID CidadES </text:span><text:span text:style-name="T915">nº 2026.016E0500001.01.0009</text:span></text:p>
      <text:p text:style-name="P900"><text:span text:style-name="T899">FORNECEDOR</text:span><text:span text:style-name="T912"> </text:span><text:span text:style-name="T899">REGISTRADO:</text:span><text:span text:style-name="T1002"> </text:span><text:span text:style-name="T899">DUARTE</text:span><text:span text:style-name="T912"> </text:span><text:span text:style-name="T899">DENTAL</text:span><text:span text:style-name="T912"> </text:span><text:span text:style-name="T918">LTDA</text:span></text:p>
      <text:p text:style-name="P901"><text:span text:style-name="T899">OBJETO</text:span><text:span text:style-name="T915">: A presente Ata tem por objeto o registro de preços para a eventual aquisição de </text:span><text:span text:style-name="T899">Materiais</text:span><text:span text:style-name="T914"> </text:span><text:span text:style-name="T899">Odontológicos</text:span><text:span text:style-name="T915">, especificados nos itens 017, 018, 020, 021, 022, 023, 024, 025, 039, 040, 0041, 0042 e</text:span><text:span text:style-name="T916"> </text:span><text:span text:style-name="T915">0043</text:span><text:span text:style-name="T920"> </text:span><text:span text:style-name="T915">da</text:span><text:span text:style-name="T920"> </text:span><text:span text:style-name="T915">proposta</text:span><text:span text:style-name="T920"> </text:span><text:span text:style-name="T915">comercial,</text:span><text:span text:style-name="T920"> </text:span><text:span text:style-name="T915">anexo</text:span><text:span text:style-name="T920"> </text:span><text:span text:style-name="T915">II do</text:span><text:span text:style-name="T920"> </text:span><text:span text:style-name="T915">edital</text:span><text:span text:style-name="T920"> </text:span><text:span text:style-name="T915">de</text:span><text:span text:style-name="T920"> </text:span><text:span text:style-name="T915">Licitação</text:span><text:span text:style-name="T920"> </text:span><text:span text:style-name="T915">nº</text:span><text:span text:style-name="T1003"> </text:span><text:span text:style-name="T915">010/2026,</text:span><text:span text:style-name="T1003"> </text:span><text:span text:style-name="T915">que</text:span><text:span text:style-name="T920"> </text:span><text:span text:style-name="T915">é</text:span><text:span text:style-name="T920"> </text:span><text:span text:style-name="T915">parte</text:span><text:span text:style-name="T920"> </text:span><text:span text:style-name="T915">integrante</text:span><text:span text:style-name="T920"> </text:span><text:span text:style-name="T915">desta</text:span><text:span text:style-name="T1004"> </text:span><text:span text:style-name="T915">Ata,</text:span><text:span text:style-name="T916"> </text:span><text:span text:style-name="T915">assim como as propostas cujos preços tenham sido registrados, independentemente de transcrição.</text:span></text:p>
      <text:p text:style-name="P902"><draw:frame draw:style-name="fr4" draw:name="Image44" text:anchor-type="char" svg:x="1.639in" svg:y="0.1819in" svg:width="4.6409in" svg:height="6.022in" draw:z-index="200"><draw:image xlink:href="Pictures/10000001000001BD000002422B996192.png" xlink:type="simple" xlink:show="embed" xlink:actuate="onLoad" draw:mime-type="image/png"/></draw:frame><text:span text:style-name="T915">Objeto</text:span><text:span text:style-name="T1005"> </text:span><text:span text:style-name="T915">da</text:span><text:span text:style-name="T920"> </text:span><text:span text:style-name="T903">Contratação:</text:span></text:p>
      <text:p text:style-name="P903"/>
      <text:p text:style-name="P904"/>
      <text:p text:style-name="P905"><draw:frame draw:style-name="fr8" draw:name="Image3" text:anchor-type="as-char" svg:width="4.6665in" svg:height="3.9618in" draw:z-index="435"><draw:image xlink:href="Pictures/10000001000001BF0000017CA2104FB3.png" xlink:type="simple" xlink:show="embed" xlink:actuate="onLoad" draw:mime-type="image/png"/></draw:frame></text:p>
      <text:p text:style-name="P906"><draw:frame draw:style-name="fr9" draw:name="Image 455" text:anchor-type="char" svg:x="1.6598in" svg:y="0.1571in" svg:width="3.0457in" svg:height="0.1098in" draw:z-index="10"><draw:image xlink:href="Pictures/100000010000024A000000152ACBDEA9.png" xlink:type="simple" xlink:show="embed" xlink:actuate="onLoad" draw:mime-type="image/png"/></draw:frame><draw:frame draw:style-name="fr9" draw:name="Image 459" text:anchor-type="char" svg:x="1.6626in" svg:y="0.5118in" svg:width="1.6154in" svg:height="0.0728in" draw:z-index="84"><draw:image xlink:href="Pictures/10000001000001340000000EF7DAC4E1.png" xlink:type="simple" xlink:show="embed" xlink:actuate="onLoad" draw:mime-type="image/png"/></draw:frame><draw:frame draw:style-name="fr4" draw:name="Image46" text:anchor-type="char" svg:x="1.6626in" svg:y="0.3437in" svg:width="1.1335in" svg:height="0.0917in" draw:z-index="201"><draw:image xlink:href="Pictures/100000010000006C000000080F599410.png" xlink:type="simple" xlink:show="embed" xlink:actuate="onLoad" draw:mime-type="image/png"/></draw:frame><draw:frame draw:style-name="fr4" draw:name="Image47" text:anchor-type="char" svg:x="1.6583in" svg:y="0.6598in" svg:width="4.4374in" svg:height="0.1098in" draw:z-index="202"><draw:image xlink:href="Pictures/10000001000001A90000000AEA6BC834.png" xlink:type="simple" xlink:show="embed" xlink:actuate="onLoad" draw:mime-type="image/png"/></draw:frame><draw:frame draw:style-name="fr4" draw:name="Image48" text:anchor-type="char" svg:x="1.6634in" svg:y="0.8465in" svg:width="1.6709in" svg:height="0.0728in" draw:z-index="203"><draw:image xlink:href="Pictures/10000001000000A000000006D29C2BAB.png" xlink:type="simple" xlink:show="embed" xlink:actuate="onLoad" draw:mime-type="image/png"/></draw:frame></text:p>
      <text:p text:style-name="P907"/>
      <text:p text:style-name="P907"/>
      <text:p text:style-name="P908"/>
      <text:p text:style-name="P907"/>
      <text:p text:style-name="P909"/>
      <text:p text:style-name="P910"><draw:frame draw:style-name="fr4" draw:name="Image49" text:anchor-type="char" svg:x="4.2992in" svg:y="0.1992in" svg:width="1.9217in" svg:height="0.0728in" draw:z-index="204"><draw:image xlink:href="Pictures/10000001000000B80000000603A124FE.png" xlink:type="simple" xlink:show="embed" xlink:actuate="onLoad" draw:mime-type="image/png"/></draw:frame></text:p>
      <text:p text:style-name="P909"/>
      <text:p text:style-name="P909"/>
      <text:p text:style-name="P909"/>
      <text:p text:style-name="P909"/>
      <text:p text:style-name="P909"/>
      <text:p text:style-name="P909"/>
      <text:p text:style-name="P909"/>
      <text:p text:style-name="P909"/>
      <text:p text:style-name="P909"/>
      <text:p text:style-name="P909"/>
      <text:p text:style-name="P909"/>
      <text:p text:style-name="P911"><draw:frame draw:style-name="fr9" draw:name="Image 480" text:anchor-type="char" svg:x="2.361in" svg:y="0.302in" svg:width="3.2228in" svg:height="0.2299in" draw:z-index="94"><draw:image xlink:href="Pictures/10000001000002690000002F9AA371A2.png" xlink:type="simple" xlink:show="embed" xlink:actuate="onLoad" draw:mime-type="image/png"/></draw:frame><draw:frame draw:style-name="fr9" draw:name="Image 481" text:anchor-type="char" svg:x="5.7193in" svg:y="0.3016in" svg:width="0.252in" svg:height="0.3417in" draw:z-index="96"><draw:image xlink:href="Pictures/100000000000003B0000005004C75678.jpg" xlink:type="simple" xlink:show="embed" xlink:actuate="onLoad" draw:mime-type="image/jpeg"/></draw:frame><draw:frame draw:style-name="fr4" draw:name="Image50" text:anchor-type="char" svg:x="1.802in" svg:y="0.2319in" svg:width="4.2362in" svg:height="0.0161in" draw:z-index="205"><draw:image xlink:href="Pictures/100000010000019600000001B9237BB6.png" xlink:type="simple" xlink:show="embed" xlink:actuate="onLoad" draw:mime-type="image/png"/></draw:frame><draw:frame draw:style-name="fr4" draw:name="Image51" text:anchor-type="char" svg:x="1.8602in" svg:y="0.2925in" svg:width="0.3598in" svg:height="0.3598in" draw:z-index="206"><draw:image xlink:href="Pictures/1000000100000022000000225D0397E8.png" xlink:type="simple" xlink:show="embed" xlink:actuate="onLoad" draw:mime-type="image/png"/></draw:frame></text:p>
      <text:p text:style-name="P912"/>
      <text:p text:style-name="P913"/>
      <text:p text:style-name="P914"/>
      <text:p text:style-name="P786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72/2026-FMS</text:span></text:p>
      <text:p text:style-name="P787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875"><text:span text:style-name="T899">FORNECEDOR</text:span><text:span text:style-name="T1006"> </text:span><text:span text:style-name="T899">REGISTRADO:</text:span><text:span text:style-name="T1007"> </text:span><text:span text:style-name="T899">HOSPIDROGAS</text:span><text:span text:style-name="T1008"> </text:span><text:span text:style-name="T899">COMERCIO</text:span><text:span text:style-name="T1008"> </text:span><text:span text:style-name="T899">DE</text:span><text:span text:style-name="T1008"> </text:span><text:span text:style-name="T899">PRODUTOS</text:span><text:span text:style-name="T1006"> </text:span><text:span text:style-name="T899">HOSPITALARES</text:span><text:span text:style-name="T1008"> </text:span><text:span text:style-name="T918">LTDA</text:span></text:p>
      <text:p text:style-name="P876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 especificado no item 014 da proposta comercial, anexo II do edital de Licitação nº 010/2026, que é parte integrante desta Ata, assim como as propostas cujos preços tenham sido registrados, independentemente de transcrição.</text:span></text:p>
      <text:p text:style-name="P915"><draw:frame draw:style-name="fr2" draw:name="Image20" text:anchor-type="char" svg:x="1.5173in" svg:y="0.1866in" svg:width="4.8744in" svg:height="1.4701in" draw:z-index="242"><draw:image xlink:href="Pictures/10000001000001D30000008D634D193B.png" xlink:type="simple" xlink:show="embed" xlink:actuate="onLoad" draw:mime-type="image/png"/></draw:frame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916"/>
      <text:p text:style-name="P917"><text:span text:style-name="T1009">,</text:span><text:span text:style-name="T1009"/></text:p>
      <text:p text:style-name="P918"/>
      <text:p text:style-name="P918"/>
      <text:p text:style-name="P918"/>
      <text:p text:style-name="P918"/>
      <text:p text:style-name="P918"/>
      <text:p text:style-name="P918"/>
      <text:p text:style-name="P919"/>
      <text:p text:style-name="P796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887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894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895"><text:span text:style-name="T904">SIGNATÁRIOS:</text:span><text:span text:style-name="T941"> </text:span><text:span text:style-name="T905">Vilson Carlos Gomes Coelho – Secretário Municipal de Saúde Interino e João Luiz Piol – Sócio-Proprietário</text:span></text:p>
      <text:p text:style-name="P920"/>
      <text:p text:style-name="P914"/>
      <text:p text:style-name="P786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73/2026-FMS</text:span></text:p>
      <text:p text:style-name="P787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921"><text:span text:style-name="T868">FORNECEDOR</text:span><text:span text:style-name="T1010"> </text:span><text:span text:style-name="T868">REGISTRADO:</text:span><text:span text:style-name="T1011"> </text:span><text:span text:style-name="T868">MEGA</text:span><text:span text:style-name="T1010"> </text:span><text:span text:style-name="T868">DENTAL</text:span><text:span text:style-name="T1010"> </text:span><text:span text:style-name="T868">IMPORTACAO,</text:span><text:span text:style-name="T1010"> </text:span><text:span text:style-name="T868">EXPORTACAO</text:span><text:span text:style-name="T1010"> </text:span><text:span text:style-name="T868">E</text:span><text:span text:style-name="T1010"> </text:span><text:span text:style-name="T868">COMERCIO</text:span><text:span text:style-name="T1010"> </text:span><text:span text:style-name="T868">DE PRODUTOS ODONTOLOGICOS LTDA</text:span></text:p>
      <text:p text:style-name="P922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 especificados nos itens 008, 016, 026, 037 e 038 da proposta comercial, anexo II do edital</text:span><text:span text:style-name="T875"> </text:span><text:span text:style-name="T869">de</text:span><text:span text:style-name="T875"> </text:span><text:span text:style-name="T869">Licitação</text:span><text:span text:style-name="T875"> </text:span><text:span text:style-name="T869">nº</text:span><text:span text:style-name="T875"> </text:span><text:span text:style-name="T869">010/2026,</text:span><text:span text:style-name="T875"> </text:span><text:span text:style-name="T869">que</text:span><text:span text:style-name="T875"> </text:span><text:span text:style-name="T869">é</text:span><text:span text:style-name="T875"> </text:span><text:span text:style-name="T869">parte</text:span><text:span text:style-name="T875"> </text:span><text:span text:style-name="T869">integrante</text:span><text:span text:style-name="T875"> </text:span><text:span text:style-name="T869">desta</text:span><text:span text:style-name="T1012"> </text:span><text:span text:style-name="T869">Ata,</text:span><text:span text:style-name="T875"> </text:span><text:span text:style-name="T869">assim</text:span><text:span text:style-name="T875"> </text:span><text:span text:style-name="T869">como</text:span><text:span text:style-name="T875"> </text:span><text:span text:style-name="T869">as</text:span><text:span text:style-name="T875"> </text:span><text:span text:style-name="T869">propostas</text:span><text:span text:style-name="T875"> </text:span><text:span text:style-name="T869">cujos</text:span><text:span text:style-name="T875"> </text:span><text:span text:style-name="T869">preços tenham sido registrados, independentemente de transcrição.</text:span></text:p>
      <text:p text:style-name="P792"><draw:frame draw:style-name="fr2" draw:name="Image18" text:anchor-type="char" svg:x="1.4902in" svg:y="0.1862in" svg:width="4.9016in" svg:height="5.1409in" draw:z-index="239"><draw:image xlink:href="Pictures/10000001000001D6000001ED2465499C.png" xlink:type="simple" xlink:show="embed" xlink:actuate="onLoad" draw:mime-type="image/png"/></draw:frame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923"/>
      <text:p text:style-name="P924"><text:span text:style-name="T940">;</text:span><text:span text:style-name="T940"/></text:p>
      <text:p text:style-name="P779"/>
      <text:p text:style-name="P779"/>
      <text:p text:style-name="P779"/>
      <text:p text:style-name="P925"/>
      <text:p text:style-name="P789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926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870"><text:span text:style-name="T899">DATA</text:span><text:span text:style-name="T900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927"><text:span text:style-name="T904">SIGNATÁRIOS:</text:span><text:span text:style-name="T994"> </text:span><text:span text:style-name="T905">Vilson Carlos Gomes Coelho – Secretário Municipal de Saúde Interino e Caroline de Fátima Theresa Ladeira-Sócia Administradora</text:span></text:p>
      <text:p text:style-name="P928"/>
      <text:p text:style-name="P929"/>
      <text:p text:style-name="P930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74/2026-FMS</text:span></text:p>
      <text:p text:style-name="P931"><text:span text:style-name="T868">PREGÃO ELETRÔNICO </text:span><text:span text:style-name="T869">nº 010/2026 </text:span><text:span text:style-name="T868">PROCESSO ADMINISTRATIVO </text:span><text:span text:style-name="T870">N</text:span><text:span text:style-name="T869">º 6681/2026 </text:span><text:span text:style-name="T868">ID CidadES </text:span><text:span text:style-name="T869">nº 2026.016E0500001.01.0009</text:span></text:p>
      <text:p text:style-name="P932"><text:span text:style-name="T899">FORNECEDOR</text:span><text:span text:style-name="T1006"> </text:span><text:span text:style-name="T899">REGISTRADO:</text:span><text:span text:style-name="T1001"> </text:span><text:span text:style-name="T899">YLLER</text:span><text:span text:style-name="T1008"> </text:span><text:span text:style-name="T899">BIOMATERIAS</text:span><text:span text:style-name="T1008"> </text:span><text:span text:style-name="T918">S.A.</text:span></text:p>
      <text:p text:style-name="P933"><text:span text:style-name="T868">OBJETO</text:span><text:span text:style-name="T869">: A presente Ata tem por objeto o registro de preços para a eventual aquisição de </text:span><text:span text:style-name="T868">Materiais Odontológicos</text:span><text:span text:style-name="T869">, especificado no item 006 da proposta comercial, anexo II do edital de Licitação nº 010/2026, que é parte integrante desta Ata, assim como as propostas cujos preços tenham sido registrados, independentemente de transcrição.</text:span></text:p>
      <text:p text:style-name="P934"><draw:frame draw:style-name="fr2" draw:name="Image17" text:anchor-type="char" svg:x="1.478in" svg:y="0.1898in" svg:width="4.9252in" svg:height="1.7535in" draw:z-index="235"><draw:image xlink:href="Pictures/10000001000001D8000000A8D4B93C92.png" xlink:type="simple" xlink:show="embed" xlink:actuate="onLoad" draw:mime-type="image/png"/></draw:frame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935"/>
      <text:p text:style-name="P936"><text:span text:style-name="T940">-</text:span><text:span text:style-name="T940"/></text:p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937"/>
      <text:p text:style-name="P938"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939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940"><text:span text:style-name="T899">DATA</text:span><text:span text:style-name="T918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941"><text:span text:style-name="T904">SIGNATÁRIOS:</text:span><text:span text:style-name="T1013"> </text:span><text:span text:style-name="T905">Vilson Carlos Gomes Coelho – Secretário Municipal de Saúde Interino e Leandro Souza Sabbado - Procurador</text:span></text:p>
      <text:p text:style-name="P942"/>
      <text:p text:style-name="P943"/>
      <text:p text:style-name="P944"><text:span text:style-name="T865">EXTRATO</text:span><text:span text:style-name="T866"> </text:span><text:span text:style-name="T865">DE</text:span><text:span text:style-name="T867"> </text:span><text:span text:style-name="T865">ATA</text:span><text:span text:style-name="T867"> </text:span><text:span text:style-name="T865">DE</text:span><text:span text:style-name="T867"> </text:span><text:span text:style-name="T865">REGISTRO</text:span><text:span text:style-name="T866"> </text:span><text:span text:style-name="T865">DE</text:span><text:span text:style-name="T867"> </text:span><text:span text:style-name="T865">PREÇOS</text:span><text:span text:style-name="T868"> ATA DE REGISTRO DE PREÇOS </text:span><text:span text:style-name="T869">Nº 075/2026-FMS</text:span></text:p>
      <text:p text:style-name="P945"><text:span text:style-name="T868">PREGÃO ELETRÔNICO </text:span><text:span text:style-name="T869">nº 003/2026 </text:span><text:span text:style-name="T868">PROCESSO ADMINISTRATIVO </text:span><text:span text:style-name="T870">N</text:span><text:span text:style-name="T869">º 58.926/2025 </text:span><text:span text:style-name="T868">ID CidadES </text:span><text:span text:style-name="T869">nº 2026.016E0500001.01.0007</text:span></text:p>
      <text:p text:style-name="P946"><text:span text:style-name="T899">FORNECEDOR</text:span><text:span text:style-name="T1006"> </text:span><text:span text:style-name="T899">REGISTRADO:</text:span><text:span text:style-name="T1006"> </text:span><text:span text:style-name="T899">BHDENTAL</text:span><text:span text:style-name="T935"> </text:span><text:span text:style-name="T899">COMERCIAL</text:span><text:span text:style-name="T995"> </text:span><text:span text:style-name="T918">LTDA.</text:span></text:p>
      <text:p text:style-name="P947"><text:span text:style-name="T868">OBJETO</text:span><text:span text:style-name="T869">: A presente Ata tem por objeto o registro de preços para a eventual aquisição de </text:span><text:span text:style-name="T868">Equipamentos Odontológicos</text:span><text:span text:style-name="T869">, especificados nos itens 01,03,06 e 09 da proposta comercial, anexo II do edital de Licitação nº 003/2026, que é parte integrante desta Ata, assim como as propostas cujos preços tenham sido registrados, independentemente de transcrição.</text:span></text:p>
      <text:p text:style-name="P948"><draw:frame draw:style-name="fr2" draw:name="Image15" text:anchor-type="char" svg:x="1.478in" svg:y="0.1874in" svg:width="4.9252in" svg:height="5.6138in" draw:z-index="231"><draw:image xlink:href="Pictures/10000001000001D80000021A406C2CDE.png" xlink:type="simple" xlink:show="embed" xlink:actuate="onLoad" draw:mime-type="image/png"/></draw:frame><text:span text:style-name="T869">Objeto</text:span><text:span text:style-name="T873"> </text:span><text:span text:style-name="T869">da</text:span><text:span text:style-name="T874"> </text:span><text:span text:style-name="T875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763"/>
      <text:p text:style-name="P949"/>
      <text:p text:style-name="P950"><text:span text:style-name="T940">;</text:span><text:span text:style-name="T940"/></text:p>
      <text:p text:style-name="P779"/>
      <text:p text:style-name="P779"/>
      <text:p text:style-name="P951"/>
      <text:p text:style-name="P952"><text:span text:style-name="T940">;</text:span><text:span text:style-name="T940"/></text:p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953"/>
      <text:p text:style-name="P954"><draw:frame draw:style-name="fr2" draw:name="Image12" text:anchor-type="char" svg:x="6.4543in" svg:y="-0.3016in" svg:width="0.2307in" svg:height="1.2307in" draw:z-index="226"><draw:image xlink:href="Pictures/1000000100000016000000765AF72B46.png" xlink:type="simple" xlink:show="embed" xlink:actuate="onLoad" draw:mime-type="image/png"/></draw:frame><text:span text:style-name="T868">ÓRGÃO</text:span><text:span text:style-name="T893"> </text:span><text:span text:style-name="T868">GERENCIADOR:</text:span><text:span text:style-name="T894"> </text:span><text:span text:style-name="T869">Secretaria</text:span><text:span text:style-name="T895"> </text:span><text:span text:style-name="T869">Municipal</text:span><text:span text:style-name="T896"> </text:span><text:span text:style-name="T869">de</text:span><text:span text:style-name="T895"> </text:span><text:span text:style-name="T875">Saúde(SEMUS)</text:span></text:p>
      <text:p text:style-name="P955"><text:span text:style-name="T865">PRAZO:</text:span><text:span text:style-name="T897"> </text:span><text:span text:style-name="T875">12</text:span><text:span text:style-name="T898"> </text:span><text:span text:style-name="T875">(doze)</text:span><text:span text:style-name="T898"> </text:span><text:span text:style-name="T875">meses.</text:span></text:p>
      <text:p text:style-name="P956"><text:span text:style-name="T899">DATA</text:span><text:span text:style-name="T918"> </text:span><text:span text:style-name="T899">DA</text:span><text:span text:style-name="T901"> </text:span><text:span text:style-name="T899">ASSINATURA:</text:span><text:span text:style-name="T902"> </text:span><text:span text:style-name="T903">24/08/2026</text:span></text:p>
      <text:p text:style-name="P957"><text:span text:style-name="T899">SIG</text:span><text:span text:style-name="T1014"> </text:span><text:span text:style-name="T1015">NATÁRIOS:</text:span><text:span text:style-name="T1016"> </text:span><text:span text:style-name="T1017">Vilson</text:span><text:span text:style-name="T1018"> </text:span><text:span text:style-name="T1017">Carlos</text:span><text:span text:style-name="T1019"> </text:span><text:span text:style-name="T1017">Gomes</text:span><text:span text:style-name="T1020"> </text:span><text:span text:style-name="T1017">Coelho</text:span><text:span text:style-name="T1021"> </text:span><text:span text:style-name="T1017">–</text:span><text:span text:style-name="T1018"> </text:span><text:span text:style-name="T1017">Secretário</text:span><text:span text:style-name="T1022"> </text:span><text:span text:style-name="T1017">Municipal</text:span><text:span text:style-name="T1023"> </text:span><text:span text:style-name="T1017">de</text:span><text:span text:style-name="T1018"> </text:span><text:span text:style-name="T1017">Saúde</text:span><text:span text:style-name="T1024"> </text:span><text:span text:style-name="T1017">Interino</text:span><text:span text:style-name="T1024"> </text:span><text:span text:style-name="T1025">e</text:span><text:span text:style-name="T1026"> <text:s/></text:span></text:p>
      <text:p text:style-name="P958"><draw:frame draw:style-name="fr10" draw:name="Image 495" text:anchor-type="char" svg:x="5.748in" svg:y="0.039in" svg:width="0.2417in" svg:height="0.3362in" draw:z-index="57"><draw:image xlink:href="Pictures/10000000000000360000004B4A6C3C1E.jpg" xlink:type="simple" xlink:show="embed" xlink:actuate="onLoad" draw:mime-type="image/jpeg"/></draw:frame><draw:frame draw:style-name="fr11" draw:name="Image30" text:anchor-type="char" svg:x="1.728in" svg:y="0.0154in" svg:width="0.3744in" svg:height="0.3744in" draw:z-index="185"><draw:image xlink:href="Pictures/100000010000002300000023A86A7EF3.png" xlink:type="simple" xlink:show="embed" xlink:actuate="onLoad" draw:mime-type="image/png"/></draw:frame><text:span text:style-name="T1027">Leonardo</text:span><text:span text:style-name="T1028"> </text:span><text:span text:style-name="T1027">Antonio</text:span><text:span text:style-name="T1029"> </text:span><text:span text:style-name="T1027">Cataldo</text:span><text:span text:style-name="T1029"> </text:span><text:span text:style-name="T1027">C</text:span><text:span text:style-name="T1030">Au</text:span><text:span text:style-name="T1027">u</text:span><text:span text:style-name="T1030">te</text:span><text:span text:style-name="T1027">r</text:span><text:span text:style-name="T1030">n</text:span><text:span text:style-name="T1027">i</text:span><text:span text:style-name="T1030">tic</text:span><text:span text:style-name="T1027">-</text:span><text:span text:style-name="T1031">ar</text:span><text:span text:style-name="T1032">A</text:span><text:span text:style-name="T1031">do</text:span><text:span text:style-name="T1032">d</text:span><text:span text:style-name="T1031">cu</text:span><text:span text:style-name="T1032">m</text:span><text:span text:style-name="T1031">me</text:span><text:span text:style-name="T1032">i</text:span><text:span text:style-name="T1031">n</text:span><text:span text:style-name="T1032">n</text:span><text:span text:style-name="T1031">to</text:span><text:span text:style-name="T1032">is</text:span><text:span text:style-name="T1031">em</text:span><text:span text:style-name="T1032">tr</text:span><text:span text:style-name="T1031">h</text:span><text:span text:style-name="T1032">a</text:span><text:span text:style-name="T1031">ttp</text:span><text:span text:style-name="T1032">d</text:span><text:span text:style-name="T1031">s:</text:span><text:span text:style-name="T1032">o</text:span><text:span text:style-name="T1031">//p</text:span><text:span text:style-name="T1032">r</text:span><text:span text:style-name="T1031">rocessos.cachoeiro.es.gov.br/autenticidade</text:span></text:p>
      <text:p text:style-name="P959"><text:span text:style-name="T889">com</text:span><text:span text:style-name="T982"> </text:span><text:span text:style-name="T889">o</text:span><text:span text:style-name="T982"> </text:span><text:span text:style-name="T889">identificador</text:span><text:span text:style-name="T982"> </text:span><text:span text:style-name="T889">32003000350031003600370039003A00540052004100,</text:span><text:span text:style-name="T1033"> </text:span><text:span text:style-name="T889">Documento</text:span><text:span text:style-name="T982"> </text:span><text:span text:style-name="T889">assinado</text:span><text:span text:style-name="T982"> </text:span><text:span text:style-name="T889">digitalmente</text:span><text:span text:style-name="T982"> </text:span><text:span text:style-name="T889">conforme</text:span><text:span text:style-name="T1033"> </text:span><text:span text:style-name="T886">MP</text:span></text:p>
      <text:p text:style-name="P960"><draw:frame draw:style-name="fr11" draw:name="Image27" text:anchor-type="char" svg:x="5.7189in" svg:y="0.0654in" svg:width="0.2807in" svg:height="0.1134in" draw:z-index="182"><draw:image xlink:href="Pictures/100000010000001A0000000A6C23247C.png" xlink:type="simple" xlink:show="embed" xlink:actuate="onLoad" draw:mime-type="image/png"/></draw:frame><text:span text:style-name="T887">n°</text:span><text:span text:style-name="T961"> </text:span><text:span text:style-name="T887">2.200-2/2001,</text:span><text:span text:style-name="T961"> </text:span><text:span text:style-name="T887">que</text:span><text:span text:style-name="T886"> </text:span><text:span text:style-name="T887">institui</text:span><text:span text:style-name="T961"> </text:span><text:span text:style-name="T887">a</text:span><text:span text:style-name="T886"> </text:span><text:span text:style-name="T887">infraestrutura</text:span><text:span text:style-name="T961"> </text:span><text:span text:style-name="T887">de</text:span><text:span text:style-name="T886"> </text:span><text:span text:style-name="T887">Chaves</text:span><text:span text:style-name="T961"> </text:span><text:span text:style-name="T887">Públicas</text:span><text:span text:style-name="T886"> </text:span><text:span text:style-name="T887">Brasileira</text:span><text:span text:style-name="T961"> </text:span><text:span text:style-name="T887">-</text:span><text:span text:style-name="T886"> </text:span><text:span text:style-name="T887">ICP-</text:span><text:span text:style-name="T889">Brasil.</text:span></text:p>
      <text:p text:style-name="P961"><text:span text:style-name="T869">Nome</text:span><text:span text:style-name="T873"> </text:span><text:span text:style-name="T869">e</text:span><text:span text:style-name="T873"> </text:span><text:span text:style-name="T869">data</text:span><text:span text:style-name="T874"> </text:span><text:span text:style-name="T869">conforme</text:span><text:span text:style-name="T873"> </text:span><text:span text:style-name="T875">assinatur</text:span><text:span text:style-name="T915"><text:tab/></text:span><text:span text:style-name="T875">ônica.</text:span></text:p>
      <text:p text:style-name="P962"/>
      <text:p text:style-name="P929"/>
      <text:p text:style-name="P963"><text:span text:style-name="T899">EXTRATO DE</text:span><text:span text:style-name="T900"> </text:span><text:span text:style-name="T899">ATA</text:span><text:span text:style-name="T900"> </text:span><text:span text:style-name="T899">DE REGISTRO DE PREÇOS</text:span><text:span text:style-name="T914"> </text:span><text:span text:style-name="T899">ATA DE REGISTRO DE PREÇOS </text:span><text:span text:style-name="T915">Nº 076/2026-FMS</text:span></text:p>
      <text:p text:style-name="P964"><text:span text:style-name="T899">PREGÃO</text:span><text:span text:style-name="T1034"> </text:span><text:span text:style-name="T899">ELETRÔNICO</text:span><text:span text:style-name="T1035"> </text:span><text:span text:style-name="T915">nº</text:span><text:span text:style-name="T1036"> </text:span><text:span text:style-name="T915">003/2026</text:span><text:span text:style-name="T916"> </text:span><text:span text:style-name="T899">PROCESSO ADMINISTRATIVO</text:span><text:span text:style-name="T914"> </text:span><text:span text:style-name="T917">N</text:span><text:span text:style-name="T915">º</text:span><text:span text:style-name="T1037"> </text:span><text:span text:style-name="T915">58.926/2025</text:span><text:span text:style-name="T916"> </text:span><text:span text:style-name="T899">ID CidadES </text:span><text:span text:style-name="T915">nº 2026.016E0500001.01.0007</text:span></text:p>
      <text:p text:style-name="P965"><text:span text:style-name="T899">FORNECEDOR</text:span><text:span text:style-name="T914"> <text:s/></text:span><text:span text:style-name="T899">REGISTRADO:</text:span><text:span text:style-name="T914"> <text:s/></text:span><text:span text:style-name="T899">CAPIXABA</text:span><text:span text:style-name="T914"> <text:s/></text:span><text:span text:style-name="T899">SAÚDE</text:span><text:span text:style-name="T914"> <text:s/></text:span><text:span text:style-name="T899">SERRA</text:span><text:span text:style-name="T914"> <text:s/></text:span><text:span text:style-name="T899">COMÉRCIO</text:span><text:span text:style-name="T914"> <text:s/></text:span><text:span text:style-name="T899">DE</text:span><text:span text:style-name="T914"> <text:s/></text:span><text:span text:style-name="T899">PRODUTOS</text:span><text:span text:style-name="T914"> </text:span><text:span text:style-name="T899">HOSPITALARES LTDA.</text:span></text:p>
      <text:p text:style-name="P966"><text:span text:style-name="T899">OBJETO</text:span><text:span text:style-name="T915">:</text:span><text:span text:style-name="T916"> </text:span><text:span text:style-name="T915">A</text:span><text:span text:style-name="T916"> </text:span><text:span text:style-name="T915">presente</text:span><text:span text:style-name="T916"> </text:span><text:span text:style-name="T915">Ata</text:span><text:span text:style-name="T916"> </text:span><text:span text:style-name="T915">tem</text:span><text:span text:style-name="T916"> </text:span><text:span text:style-name="T915">por</text:span><text:span text:style-name="T916"> </text:span><text:span text:style-name="T915">objeto</text:span><text:span text:style-name="T916"> </text:span><text:span text:style-name="T915">o</text:span><text:span text:style-name="T916"> </text:span><text:span text:style-name="T915">registro</text:span><text:span text:style-name="T916"> </text:span><text:span text:style-name="T915">de</text:span><text:span text:style-name="T916"> </text:span><text:span text:style-name="T915">preços</text:span><text:span text:style-name="T916"> </text:span><text:span text:style-name="T915">para</text:span><text:span text:style-name="T916"> </text:span><text:span text:style-name="T915">a</text:span><text:span text:style-name="T916"> </text:span><text:span text:style-name="T915">eventual</text:span><text:span text:style-name="T916"> </text:span><text:span text:style-name="T915">aquisição</text:span><text:span text:style-name="T916"> </text:span><text:span text:style-name="T915">de</text:span><text:span text:style-name="T916"> </text:span><text:span text:style-name="T899">Equipamentos Odontológicos</text:span><text:span text:style-name="T915">, especificado no item 04 da proposta comercial, anexo II do edital de</text:span><text:span text:style-name="T916"> </text:span><text:span text:style-name="T915">Licitação</text:span><text:span text:style-name="T1038"> </text:span><text:span text:style-name="T915">nº</text:span><text:span text:style-name="T1038"> </text:span><text:span text:style-name="T915">003/2026,</text:span><text:span text:style-name="T1039"> </text:span><text:span text:style-name="T915">que</text:span><text:span text:style-name="T1039"> </text:span><text:span text:style-name="T915">é</text:span><text:span text:style-name="T1039"> </text:span><text:span text:style-name="T915">parte</text:span><text:span text:style-name="T1039"> </text:span><text:span text:style-name="T915">integrante</text:span><text:span text:style-name="T1039"> </text:span><text:span text:style-name="T915">desta Ata,</text:span><text:span text:style-name="T1038"> </text:span><text:span text:style-name="T915">assim</text:span><text:span text:style-name="T1038"> </text:span><text:span text:style-name="T915">como</text:span><text:span text:style-name="T1039"> </text:span><text:span text:style-name="T915">as</text:span><text:span text:style-name="T1039"> </text:span><text:span text:style-name="T915">propostas</text:span><text:span text:style-name="T1038"> </text:span><text:span text:style-name="T915">cujos</text:span><text:span text:style-name="T1039"> </text:span><text:span text:style-name="T915">preços</text:span><text:span text:style-name="T1039"> </text:span><text:span text:style-name="T915">tenham</text:span><text:span text:style-name="T916"> </text:span><text:span text:style-name="T915">sido registrados, independentemente de transcrição.</text:span></text:p>
      <text:p text:style-name="P967"/>
      <text:p text:style-name="P968"><text:span text:style-name="T915">Objeto</text:span><text:span text:style-name="T1040"> </text:span><text:span text:style-name="T915">da</text:span><text:span text:style-name="T1040"> </text:span><text:span text:style-name="T903">Contratação:</text:span></text:p>
      <text:p text:style-name="P725"/>
      <table:table table:name="Table22" table:style-name="Table22">
        <table:table-column table:style-name="Table22.A"/>
        <table:table-column table:style-name="Table22.B"/>
        <table:table-column table:style-name="Table22.C"/>
        <table:table-column table:style-name="Table22.D"/>
        <table:table-column table:style-name="Table22.E"/>
        <table:table-column table:style-name="Table22.F"/>
        <table:table-column table:style-name="Table22.G"/>
        <table:table-column table:style-name="Table22.H"/>
        <table:table-column table:style-name="Table22.I"/>
        <table:table-row table:style-name="Table22.1">
          <table:table-cell table:style-name="Table22.A1" table:number-columns-spanned="9" office:value-type="string">
            <text:p text:style-name="P969"><text:span text:style-name="T876">CAPIXABA</text:span><text:span text:style-name="T1041"> </text:span><text:span text:style-name="T876">SAÚDE</text:span><text:span text:style-name="T1042"> </text:span><text:span text:style-name="T876">SERRA</text:span><text:span text:style-name="T1043"> </text:span><text:span text:style-name="T876">COMÉRCIO</text:span><text:span text:style-name="T1044"> </text:span><text:span text:style-name="T876">DE</text:span><text:span text:style-name="T1044"> </text:span><text:span text:style-name="T876">PRODUTOS</text:span><text:span text:style-name="T1044"> </text:span><text:span text:style-name="T876">HOSPITALARES</text:span><text:span text:style-name="T1042"> </text:span><text:span text:style-name="T876">LTDA.</text:span><text:span text:style-name="T870">,inscrita</text:span><text:span text:style-name="T1045"> </text:span><text:span text:style-name="T870">no</text:span><text:span text:style-name="T1046"> </text:span><text:span text:style-name="T870">CNPJ</text:span><text:span text:style-name="T1045"> </text:span><text:span text:style-name="T870">sob</text:span><text:span text:style-name="T1045"> </text:span><text:span text:style-name="T870">o</text:span><text:span text:style-name="T1046"> </text:span><text:span text:style-name="T870">nº</text:span><text:span text:style-name="T1047"> </text:span><text:span text:style-name="T870">61.561.649/0001-</text:span><text:span text:style-name="T881">76</text:span></text:p>
            <text:p text:style-name="P970"><text:span text:style-name="T870">com</text:span><text:span text:style-name="T1048"> </text:span><text:span text:style-name="T870">sede</text:span><text:span text:style-name="T1048"> </text:span><text:span text:style-name="T870">na</text:span><text:span text:style-name="T1049"> </text:span><text:span text:style-name="T870">Av.</text:span><text:span text:style-name="T1048"> </text:span><text:span text:style-name="T870">Central,</text:span><text:span text:style-name="T1048"> </text:span><text:span text:style-name="T870">1.273</text:span><text:span text:style-name="T1048"> </text:span><text:span text:style-name="T870">–</text:span><text:span text:style-name="T1050"> </text:span><text:span text:style-name="T870">Loja</text:span><text:span text:style-name="T1051"> </text:span><text:span text:style-name="T870">Térreo</text:span><text:span text:style-name="T1048"> </text:span><text:span text:style-name="T870">–</text:span><text:span text:style-name="T1050"> </text:span><text:span text:style-name="T870">Bº</text:span><text:span text:style-name="T1048"> </text:span><text:span text:style-name="T870">Parque</text:span><text:span text:style-name="T1050"> </text:span><text:span text:style-name="T870">Residencial</text:span><text:span text:style-name="T1050"> </text:span><text:span text:style-name="T870">Laranjeiras</text:span><text:span text:style-name="T1048"> </text:span><text:span text:style-name="T870">–</text:span><text:span text:style-name="T1050"> </text:span><text:span text:style-name="T870">Serra</text:span><text:span text:style-name="T1050"> </text:span><text:span text:style-name="T870">–</text:span><text:span text:style-name="T1050"> </text:span><text:span text:style-name="T870">ES.</text:span><text:span text:style-name="T1051"> </text:span><text:span text:style-name="T870">Tel:</text:span><text:span text:style-name="T882"> </text:span><text:span text:style-name="T870">(27)</text:span><text:span text:style-name="T1050"> </text:span><text:span text:style-name="T870">996728684</text:span><text:span text:style-name="T1048"> </text:span><text:span text:style-name="T870">–</text:span><text:span text:style-name="T882"> </text:span><text:a xlink:type="simple" xlink:href="mailto:capixabasaudecomercial@gmail.com" text:style-name="ListLabel_20_22" text:visited-style-name="ListLabel_20_22"><text:span text:style-name="T870">Email:capixabasaudecomercial@gmail.com</text:span></text:a><text:span text:style-name="T870"> – </text:span><text:span text:style-name="T876">Rubia Rodrigues Guimarães de Almeid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2.2">
          <table:table-cell table:style-name="Table22.A1" office:value-type="string">
            <text:p text:style-name="P971"/>
            <text:p text:style-name="P730"><text:span text:style-name="T884">Item</text:span><text:span text:style-name="T884"/></text:p>
          </table:table-cell>
          <table:table-cell table:style-name="Table22.A1" office:value-type="string">
            <text:p text:style-name="P971"/>
            <text:p text:style-name="P972"><text:span text:style-name="T883">Especificação</text:span><text:span text:style-name="T1052"> </text:span><text:span text:style-name="T883">do</text:span><text:span text:style-name="T1053"> </text:span><text:span text:style-name="T883">objeto</text:span></text:p>
          </table:table-cell>
          <table:table-cell table:style-name="Table22.A1" office:value-type="string">
            <text:p text:style-name="P971"/>
            <text:p text:style-name="P730"><text:span text:style-name="T883">Modelo</text:span><text:span text:style-name="T883"/></text:p>
          </table:table-cell>
          <table:table-cell table:style-name="Table22.A1" office:value-type="string">
            <text:p text:style-name="P973"><text:span text:style-name="T883">Marca/</text:span><text:span text:style-name="T882"> </text:span><text:span text:style-name="T883">Fabricante</text:span></text:p>
          </table:table-cell>
          <table:table-cell table:style-name="Table22.A1" office:value-type="string">
            <text:p text:style-name="P971"/>
            <text:p text:style-name="P537"><text:span text:style-name="T883">Unidade</text:span><text:span text:style-name="T883"/></text:p>
          </table:table-cell>
          <table:table-cell table:style-name="Table22.A1" office:value-type="string">
            <text:p text:style-name="P974"><text:span text:style-name="T883">Quantidade</text:span><text:span text:style-name="T882"> </text:span><text:span text:style-name="T883">Máxima</text:span></text:p>
          </table:table-cell>
          <table:table-cell table:style-name="Table22.A1" office:value-type="string">
            <text:p text:style-name="P975"><text:span text:style-name="T883">Quantidade</text:span><text:span text:style-name="T882"> </text:span><text:span text:style-name="T883">Mínima</text:span></text:p>
          </table:table-cell>
          <table:table-cell table:style-name="Table22.A1" office:value-type="string">
            <text:p text:style-name="P976"><text:span text:style-name="T883">Valor</text:span><text:span text:style-name="T882"> </text:span><text:span text:style-name="T883">Unitário</text:span></text:p>
          </table:table-cell>
          <table:table-cell table:style-name="Table22.A1" office:value-type="string">
            <text:p text:style-name="P977"><text:span text:style-name="T870">Prazo</text:span><text:span text:style-name="T1054"> </text:span><text:span text:style-name="T870">Garantia</text:span><text:span text:style-name="T882"> </text:span><text:span text:style-name="T870">ou</text:span><text:span text:style-name="T1054"> </text:span><text:span text:style-name="T870">Validade</text:span></text:p>
          </table:table-cell>
        </table:table-row>
        <table:table-row table:style-name="Table22.3">
          <table:table-cell table:style-name="Table22.A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730"><text:span text:style-name="T958">0004</text:span><text:span text:style-name="T958"/></text:p>
          </table:table-cell>
          <table:table-cell table:style-name="Table22.B3" office:value-type="string">
            <text:p text:style-name="P979"><text:span text:style-name="T887">MINI INCUBADORA BIOLOGICA -</text:span><text:span text:style-name="T888"> </text:span><text:span text:style-name="T887">APRESENTACAO EMBALAGEM UNITARIA;</text:span><text:span text:style-name="T888"> </text:span><text:span text:style-name="T887">COMPOSICAO DEVE ATUAR COM</text:span><text:span text:style-name="T888"> </text:span><text:span text:style-name="T889">INCUBACAO DE INDICADORES BIOLOGICOS</text:span><text:span text:style-name="T888"> </text:span><text:span text:style-name="T887">AUTOCONTIDOS COMRESPOSTAS EM</text:span><text:span text:style-name="T1055"> </text:span><text:span text:style-name="T887">24 </text:span><text:span text:style-name="T940">E</text:span></text:p>
            <text:p text:style-name="P980"><text:span text:style-name="T887">48 HORAS; CAPACIDADE PARA PELO</text:span><text:span text:style-name="T888"> </text:span><text:span text:style-name="T887">MENOS 4 INDICADORES BIOLOGICOS</text:span><text:span text:style-name="T888"> </text:span><text:span text:style-name="T887">SIMULTANEOS; DEVE SER BIVOLT E TER</text:span><text:span text:style-name="T888"> </text:span><text:span text:style-name="T889">DISPOSITIVOS DE SEGURANCA</text:span><text:span text:style-name="T978"> </text:span><text:span text:style-name="T889">DE FUSIVEL</text:span><text:span text:style-name="T888"> </text:span><text:span text:style-name="T887">IMPRESSO;</text:span><text:span text:style-name="T1056"> <text:s/></text:span><text:span text:style-name="T887">DEVE</text:span><text:span text:style-name="T1057"> <text:s/></text:span><text:span text:style-name="T887">ATUARCOM</text:span><text:span text:style-name="T1058"> <text:s/></text:span><text:span text:style-name="T886">UMA</text:span></text:p>
            <text:p text:style-name="P981"><text:span text:style-name="T890">TEMPERATURA</text:span><text:span text:style-name="T968"> </text:span><text:span text:style-name="T890">MAXIMA</text:span><text:span text:style-name="T1059"> </text:span><text:span text:style-name="T890">DE</text:span><text:span text:style-name="T1059"> </text:span><text:span text:style-name="T890">ATE</text:span><text:span text:style-name="T970"> </text:span><text:span text:style-name="T965">60OC.</text:span></text:p>
          </table:table-cell>
          <table:table-cell table:style-name="Table22.C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730"><text:span text:style-name="T958">PA06</text:span><text:span text:style-name="T958"/></text:p>
          </table:table-cell>
          <table:table-cell table:style-name="Table22.D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825"><text:span text:style-name="T958">AGIR</text:span><text:span text:style-name="T958"/></text:p>
          </table:table-cell>
          <table:table-cell table:style-name="Table22.E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844"><text:span text:style-name="T886">UN</text:span><text:span text:style-name="T886"/></text:p>
          </table:table-cell>
          <table:table-cell table:style-name="Table22.F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537"><text:span text:style-name="T886">35</text:span><text:span text:style-name="T886"/></text:p>
          </table:table-cell>
          <table:table-cell table:style-name="Table22.G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982"><text:span text:style-name="T886">07</text:span><text:span text:style-name="T886"/></text:p>
          </table:table-cell>
          <table:table-cell table:style-name="Table22.H3" office:value-type="string">
            <text:p text:style-name="P738"/>
            <text:p text:style-name="P738"/>
            <text:p text:style-name="P738"/>
            <text:p text:style-name="P738"/>
            <text:p text:style-name="P978"/>
            <text:p text:style-name="P983"><text:span text:style-name="T887">R$</text:span><text:span text:style-name="T886"> </text:span><text:span text:style-name="T889">127,90</text:span></text:p>
          </table:table-cell>
          <table:table-cell table:style-name="Table22.I3" office:value-type="string">
            <text:p text:style-name="P738"/>
            <text:p text:style-name="P738"/>
            <text:p text:style-name="P984"/>
            <text:p text:style-name="P985"><text:span text:style-name="T887">No mínino 75% de</text:span><text:span text:style-name="T888"> </text:span><text:span text:style-name="T958">sua</text:span><text:span text:style-name="T890"><text:tab/></text:span><text:span text:style-name="T889">validade</text:span><text:span text:style-name="T888"> </text:span><text:span text:style-name="T887">original, contados</text:span><text:span text:style-name="T888"> </text:span><text:span text:style-name="T887">da data de</text:span><text:span text:style-name="T888"> </text:span><text:span text:style-name="T889">fabricação.</text:span></text:p>
          </table:table-cell>
        </table:table-row>
      </table:table>
      <text:p text:style-name="P986"/>
      <text:p text:style-name="P987"><text:span text:style-name="T868">ÓRGÃO</text:span><text:span text:style-name="T1060"> </text:span><text:span text:style-name="T868">GERENCIADOR:</text:span><text:span text:style-name="T1061"> </text:span><text:span text:style-name="T869">Secretaria</text:span><text:span text:style-name="T1062"> </text:span><text:span text:style-name="T869">Municipal</text:span><text:span text:style-name="T1063"> </text:span><text:span text:style-name="T869">de</text:span><text:span text:style-name="T1062"> </text:span><text:span text:style-name="T875">Saúde(SEMUS)</text:span></text:p>
      <text:p text:style-name="P988"><text:span text:style-name="T899">PRAZO:</text:span><text:span text:style-name="T1064"> </text:span><text:span text:style-name="T915">12</text:span><text:span text:style-name="T1065"> </text:span><text:span text:style-name="T915">(doze)</text:span><text:span text:style-name="T1065"> </text:span><text:span text:style-name="T903">meses.</text:span></text:p>
      <text:p text:style-name="P989"><text:span text:style-name="T899">DATA</text:span><text:span text:style-name="T912"> </text:span><text:span text:style-name="T899">DA</text:span><text:span text:style-name="T912"> </text:span><text:span text:style-name="T899">ASSINATURA:</text:span><text:span text:style-name="T900"> </text:span><text:span text:style-name="T903">24/08/2026</text:span></text:p>
      <text:p text:style-name="P990"><text:span text:style-name="T868">SIGNATÁRIOS: </text:span><text:span text:style-name="T869">Vilson</text:span><text:span text:style-name="T1066"> </text:span><text:span text:style-name="T869">Carlos</text:span><text:span text:style-name="T1066"> </text:span><text:span text:style-name="T869">Gomes</text:span><text:span text:style-name="T1066"> </text:span><text:span text:style-name="T869">Coelho</text:span><text:span text:style-name="T1067"> </text:span><text:span text:style-name="T869">–</text:span><text:span text:style-name="T1068"> </text:span><text:span text:style-name="T869">Secretário</text:span><text:span text:style-name="T1068"> </text:span><text:span text:style-name="T869">Municipal</text:span><text:span text:style-name="T1069"> </text:span><text:span text:style-name="T869">de</text:span><text:span text:style-name="T1068"> </text:span><text:span text:style-name="T869">Saúde</text:span><text:span text:style-name="T1068"> </text:span><text:span text:style-name="T869">Interino</text:span><text:span text:style-name="T1068"> </text:span><text:span text:style-name="T869">e</text:span><text:span text:style-name="T927"> </text:span><text:span text:style-name="T869">Rubia Rodrigues</text:span><text:span text:style-name="T927"> </text:span><text:span text:style-name="T869">Guimarães</text:span><text:span text:style-name="T927"> </text:span><text:span text:style-name="T869">de</text:span><text:span text:style-name="T1070"> </text:span><text:span text:style-name="T869">Almeida</text:span><text:span text:style-name="T927"> </text:span><text:span text:style-name="T869">–</text:span><text:span text:style-name="T927"> </text:span><text:span text:style-name="T869">Sócia</text:span><text:span text:style-name="T927"> </text:span><text:span text:style-name="T869">Proprietária</text:span></text:p>
      <text:p text:style-name="P991"/>
      <text:p text:style-name="P992"/>
      <text:p text:style-name="P993"><text:span text:style-name="T925">EXTRATO</text:span><text:span text:style-name="T901"> </text:span><text:span text:style-name="T925">DE</text:span><text:span text:style-name="T901"> </text:span><text:span text:style-name="T925">ATA</text:span><text:span text:style-name="T901"> </text:span><text:span text:style-name="T925">DE</text:span><text:span text:style-name="T913"> </text:span><text:span text:style-name="T925">REGISTRO</text:span><text:span text:style-name="T901"> </text:span><text:span text:style-name="T925">DE</text:span><text:span text:style-name="T913"> </text:span><text:span text:style-name="T925">PREÇOS</text:span><text:span text:style-name="T914"> </text:span><text:span text:style-name="T899">ATA DE REGISTRO DE PREÇOS </text:span><text:span text:style-name="T915">Nº 077/2026-FMS</text:span></text:p>
      <text:p text:style-name="P994"><text:span text:style-name="T899">PREGÃO ELETRÔNICO </text:span><text:span text:style-name="T915">nº 003/2026</text:span><text:span text:style-name="T916"> </text:span><text:span text:style-name="T899">PROCESSO ADMINISTRATIVO </text:span><text:span text:style-name="T917">N</text:span><text:span text:style-name="T915">º 58.926/2025</text:span><text:span text:style-name="T916"> </text:span><text:span text:style-name="T899">ID CidadES </text:span><text:span text:style-name="T915">nº 2026.016E0500001.01.0007</text:span></text:p>
      <text:p text:style-name="P995"><text:span text:style-name="T925">FORNECEDOR</text:span><text:span text:style-name="T1071"> </text:span><text:span text:style-name="T925">REGISTRADO:</text:span><text:span text:style-name="T942"> </text:span><text:span text:style-name="T925">EGR</text:span><text:span text:style-name="T1071"> </text:span><text:span text:style-name="T925">EQUIPAMENTOS</text:span><text:span text:style-name="T1071"> </text:span><text:span text:style-name="T925">E</text:span><text:span text:style-name="T1071"> </text:span><text:span text:style-name="T925">SOLUÇÕES</text:span><text:span text:style-name="T942"> </text:span><text:span text:style-name="T918">LTDA.</text:span></text:p>
      <text:p text:style-name="P996"><text:span text:style-name="T899">OBJETO</text:span><text:span text:style-name="T915">: A presente Ata tem por objeto o registro de preços para a eventual aquisição de</text:span><text:span text:style-name="T916"> </text:span><text:span text:style-name="T899">Equipamentos Odontológicos</text:span><text:span text:style-name="T915">, especificado no item 02 da proposta comercial, anexo II do edital de</text:span><text:span text:style-name="T916"> </text:span><text:span text:style-name="T915">Licitação nº 003/2026, que é parte integrante desta</text:span><text:span text:style-name="T903"> </text:span><text:span text:style-name="T915">Ata, assim como as propostas cujos preços tenham</text:span><text:span text:style-name="T916"> </text:span><text:span text:style-name="T915">sido registrados, independentemente de transcrição.</text:span></text:p>
      <text:p text:style-name="P997"/>
      <text:p text:style-name="P998"><text:span text:style-name="T915">Objeto</text:span><text:span text:style-name="T1005"> </text:span><text:span text:style-name="T915">da</text:span><text:span text:style-name="T920"> </text:span><text:span text:style-name="T903">Contratação:</text:span></text:p>
      <text:p text:style-name="P999"/>
      <table:table table:name="Table23" table:style-name="Table23">
        <table:table-column table:style-name="Table23.A"/>
        <table:table-column table:style-name="Table23.B"/>
        <table:table-column table:style-name="Table23.C"/>
        <table:table-column table:style-name="Table23.D"/>
        <table:table-column table:style-name="Table23.E"/>
        <table:table-column table:style-name="Table23.F"/>
        <table:table-column table:style-name="Table23.C"/>
        <table:table-column table:style-name="Table23.H"/>
        <table:table-column table:style-name="Table23.I"/>
        <table:table-row table:style-name="Table23.1">
          <table:table-cell table:style-name="Table23.A1" table:number-columns-spanned="9" office:value-type="string">
            <text:p text:style-name="P1000"><text:span text:style-name="T1072">EGR EQUIPAMENTOS E SOLUCOES LTDA.</text:span><text:span text:style-name="T917">,inscrita no CNPJ sob o nº 33.246.555/0001-77 com sede na</text:span><text:span text:style-name="T1073"> </text:span><text:span text:style-name="T917">Av. Marechal Mascarenhas</text:span><text:span text:style-name="T1074"> </text:span><text:span text:style-name="T917">de</text:span><text:span text:style-name="T1075"> </text:span><text:span text:style-name="T917">Morais, 2.782 -.Sala 103 – Bº Jesus de Nazareth</text:span><text:span text:style-name="T1076"> </text:span><text:span text:style-name="T917">– Cep: 29.052-015 – Vitória – ES.</text:span><text:span text:style-name="T1075"> </text:span><text:span text:style-name="T917">Telefone: (27) 3026-8792 – (27) 99819-5103</text:span><text:span text:style-name="T1076"> </text:span><text:span text:style-name="T917">- E-mail: </text:span><text:a xlink:type="simple" xlink:href="mailto:adm.egr@hotmail.com" text:style-name="ListLabel_20_26" text:visited-style-name="ListLabel_20_26"><text:span text:style-name="T917">adm.egr@hotmail.com</text:span></text:a><text:span text:style-name="T917"> / </text:span><text:a xlink:type="simple" xlink:href="mailto:licitacoes@egrequipamentos.com.br" text:style-name="ListLabel_20_26" text:visited-style-name="ListLabel_20_26"><text:span text:style-name="T917">licitacoes@egrequipamentos.com.br</text:span></text:a><text:span text:style-name="T917"> – </text:span><text:span text:style-name="T1072">Evelinne Borges de Souz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3.2">
          <table:table-cell table:style-name="Table23.A1" office:value-type="string">
            <text:p text:style-name="P1001"/>
            <text:p text:style-name="P1002"><text:span text:style-name="T1077">Item</text:span><text:span text:style-name="T1077"/></text:p>
          </table:table-cell>
          <table:table-cell table:style-name="Table23.A1" office:value-type="string">
            <text:p text:style-name="P1001"/>
            <text:p text:style-name="P1003"><text:span text:style-name="T917">Especificação</text:span><text:span text:style-name="T1078"> </text:span><text:span text:style-name="T917">do</text:span><text:span text:style-name="T1073"> </text:span><text:span text:style-name="T1079">objeto</text:span></text:p>
          </table:table-cell>
          <table:table-cell table:style-name="Table23.A1" office:value-type="string">
            <text:p text:style-name="P1001"/>
            <text:p text:style-name="P1004"><text:span text:style-name="T1079">Modelo</text:span><text:span text:style-name="T1079"/></text:p>
          </table:table-cell>
          <table:table-cell table:style-name="Table23.A1" office:value-type="string">
            <text:p text:style-name="P1005"><text:span text:style-name="T1079">Marca/</text:span><text:span text:style-name="T1074"> </text:span><text:span text:style-name="T1079">Fabricante</text:span></text:p>
          </table:table-cell>
          <table:table-cell table:style-name="Table23.A1" office:value-type="string">
            <text:p text:style-name="P1001"/>
            <text:p text:style-name="P1006"><text:span text:style-name="T1079">Unidade</text:span><text:span text:style-name="T1079"/></text:p>
          </table:table-cell>
          <table:table-cell table:style-name="Table23.A1" office:value-type="string">
            <text:p text:style-name="P1007"><text:span text:style-name="T1079">Quantidade</text:span><text:span text:style-name="T1074"> </text:span><text:span text:style-name="T1079">Máxima</text:span></text:p>
          </table:table-cell>
          <table:table-cell table:style-name="Table23.A1" office:value-type="string">
            <text:p text:style-name="P1008"><text:span text:style-name="T1079">Quantidade</text:span><text:span text:style-name="T1074"> </text:span><text:span text:style-name="T1079">Mínima</text:span></text:p>
          </table:table-cell>
          <table:table-cell table:style-name="Table23.A1" office:value-type="string">
            <text:p text:style-name="P1009"><text:span text:style-name="T1079">Valor</text:span><text:span text:style-name="T1074"> </text:span><text:span text:style-name="T1079">Unitário</text:span></text:p>
          </table:table-cell>
          <table:table-cell table:style-name="Table23.A1" office:value-type="string">
            <text:p text:style-name="P1010"><text:span text:style-name="T1079">Prazo</text:span><text:span text:style-name="T1074"> </text:span><text:span text:style-name="T917">Garantia</text:span><text:span text:style-name="T1075"> </text:span><text:span text:style-name="T917">ou</text:span><text:span text:style-name="T1074"> </text:span><text:span text:style-name="T1079">Validade</text:span></text:p>
          </table:table-cell>
        </table:table-row>
        <table:table-row table:style-name="Table23.3">
          <table:table-cell table:style-name="Table23.A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1"/>
            <text:p text:style-name="P745"><text:span text:style-name="T1080">0002</text:span><text:span text:style-name="T1080"/></text:p>
          </table:table-cell>
          <table:table-cell table:style-name="Table23.B3" office:value-type="string">
            <text:p text:style-name="P1012"><text:span text:style-name="T1081">SENSOR</text:span><text:span text:style-name="T890"><text:tab/></text:span><text:span text:style-name="T1081">DIGITAL</text:span><text:span text:style-name="T890"><text:tab/><text:tab/><text:tab/></text:span><text:span text:style-name="T1081">RADIOGRAFICO</text:span><text:span text:style-name="T1082"> </text:span><text:span text:style-name="T891">ODONTOLOGICO - SENSOR DIGITAL</text:span><text:span text:style-name="T1082"> </text:span><text:span text:style-name="T1081">INTRAORAL</text:span><text:span text:style-name="T890"><text:tab/><text:tab/></text:span><text:span text:style-name="T1080">PARA</text:span><text:span text:style-name="T890"><text:tab/><text:tab/><text:tab/><text:tab/></text:span><text:span text:style-name="T1081">RADIOLOGIA</text:span><text:span text:style-name="T1082"> </text:span><text:span text:style-name="T891">ODONTOLOGICA,</text:span><text:span text:style-name="T1083"> </text:span><text:span text:style-name="T891">COM</text:span><text:span text:style-name="T1083"> </text:span><text:span text:style-name="T891">TECNOLOGIA</text:span><text:span text:style-name="T1083"> </text:span><text:span text:style-name="T891">CMOS,</text:span><text:span text:style-name="T1082"> </text:span><text:span text:style-name="T891">O EQUIPAMENTO DEVE APRESENTAR</text:span><text:span text:style-name="T1082"> </text:span><text:span text:style-name="T891">RESOLUCAO MINIMA DE 24 PARES DE</text:span><text:span text:style-name="T1082"> </text:span><text:span text:style-name="T891">LINHA POR MILIMETRO, COM AREA ATIVA</text:span><text:span text:style-name="T1082"> </text:span><text:span text:style-name="T891">DE NO MINIMO 25 X 35 MM E DIMENSOES</text:span><text:span text:style-name="T1082"> </text:span><text:span text:style-name="T891">EXTERNAS MAXIMAS DE 30 X 45 MM. A</text:span><text:span text:style-name="T1082"> </text:span><text:span text:style-name="T891">ESPESSURA DO SENSOR NAO DEVE</text:span><text:span text:style-name="T1082"> </text:span><text:span text:style-name="T891">ULTRAPASSAR 5 MM E SEU PESO MAXIMO</text:span><text:span text:style-name="T1082"> </text:span><text:span text:style-name="T891">DEVE SER DE 70G.DEVE POSSUIR, NO</text:span><text:span text:style-name="T1082"> </text:span><text:span text:style-name="T891">MINIMO,</text:span><text:span text:style-name="T1080"> </text:span><text:span text:style-name="T891">1000</text:span><text:span text:style-name="T1080"> </text:span><text:span text:style-name="T891">X</text:span><text:span text:style-name="T1080"> </text:span><text:span text:style-name="T891">1500</text:span><text:span text:style-name="T1080"> </text:span><text:span text:style-name="T891">PIXELS</text:span><text:span text:style-name="T1084"> </text:span><text:span text:style-name="T891">E</text:span><text:span text:style-name="T1080"> </text:span><text:span text:style-name="T891">RESOLUCAO</text:span><text:span text:style-name="T1082"> </text:span><text:span text:style-name="T891">DE IMAGEM DE 12 BITS. O SENSOR DEVE</text:span><text:span text:style-name="T1082"> </text:span><text:span text:style-name="T891">SER REFORCADO INTERNAMENTE PARA</text:span><text:span text:style-name="T1082"> </text:span><text:span text:style-name="T891">RESISTIR A QUEDAS E IMPACTOS E</text:span><text:span text:style-name="T1082"> </text:span><text:span text:style-name="T891">POSSUIR BORDAS COM CANTOS</text:span><text:span text:style-name="T1082"> </text:span><text:span text:style-name="T1081">ARREDONDADOS,</text:span><text:span text:style-name="T890"><text:tab/><text:tab/><text:tab/></text:span><text:span text:style-name="T934">A</text:span><text:span text:style-name="T890"><text:tab/><text:tab/><text:tab/></text:span><text:span text:style-name="T1085"> </text:span><text:span text:style-name="T1081">FIM</text:span><text:span text:style-name="T890"><text:tab/><text:tab/></text:span><text:span text:style-name="T1083">DE</text:span><text:span text:style-name="T1082"> </text:span><text:span text:style-name="T891">PROPORCIONARCONFORTO</text:span><text:span text:style-name="T1086"> </text:span><text:span text:style-name="T891">AO PACIENTE</text:span><text:span text:style-name="T1082"> </text:span><text:span text:style-name="T891">E FACILITAR O POSICIONAMENTO</text:span><text:span text:style-name="T1082"> </text:span><text:span text:style-name="T891">INTRAORAL. O CABO DE CONEXAO DEVE</text:span><text:span text:style-name="T1082"> </text:span><text:span text:style-name="T891">TER NO MINIMO 3 METROS DE</text:span><text:span text:style-name="T1082"> </text:span><text:span text:style-name="T891">COMPRIMENTO, SER REMOVIVEL E COM</text:span><text:span text:style-name="T1082"> </text:span><text:span text:style-name="T891">CONEXAO USB 2.0, PERMITINDO FACIL</text:span><text:span text:style-name="T1082"> </text:span><text:span text:style-name="T891">MANUTENCAO. O SENSOR DEVE SER</text:span><text:span text:style-name="T1082"> </text:span><text:span text:style-name="T891">COMPATIVEL COM QUALQUER APARELHO</text:span><text:span text:style-name="T1082"> </text:span><text:span text:style-name="T891">DE RAIO-X INTRAORAL. O EQUIPAMENTO</text:span><text:span text:style-name="T1082"> </text:span><text:span text:style-name="T891">DEVE ACOMPANHAR CASE DE</text:span><text:span text:style-name="T1082"> </text:span><text:span text:style-name="T1081">TRANSPORTE</text:span><text:span text:style-name="T890"><text:tab/><text:tab/><text:tab/></text:span><text:span text:style-name="T1087"> </text:span><text:span text:style-name="T891">RESISTENTE</text:span><text:span text:style-name="T890"><text:tab/><text:tab/><text:tab/></text:span><text:span text:style-name="T934">E</text:span><text:span text:style-name="T1082"> </text:span><text:span text:style-name="T965">CONJUNTOCOMPLETO</text:span><text:span text:style-name="T890"><text:tab/><text:tab/><text:tab/><text:tab/><text:tab/><text:tab/></text:span><text:span text:style-name="T1088"> DE</text:span><text:span text:style-name="T1082"> </text:span><text:span text:style-name="T1081">POSICIONADORES</text:span><text:span text:style-name="T890"><text:tab/><text:tab/><text:tab/><text:tab/></text:span><text:span text:style-name="T1081">RADIOGRAFICOS</text:span><text:span text:style-name="T1082"> </text:span><text:span text:style-name="T891">COMPATIVEIS COM O MODELO</text:span><text:span text:style-name="T1082"> </text:span><text:span text:style-name="T891">FORNECIDO. DEVE AINDA VIR</text:span><text:span text:style-name="T1082"> </text:span><text:span text:style-name="T891">ACOMPANHADO DE SOFTWARE EM</text:span><text:span text:style-name="T1082"> </text:span><text:span text:style-name="T891">PORTUGUES,</text:span><text:span text:style-name="T1089"> </text:span><text:span text:style-name="T891">COM</text:span><text:span text:style-name="T1080"> </text:span><text:span text:style-name="T891">INSTALACAO</text:span><text:span text:style-name="T1089"> </text:span><text:span text:style-name="T891">LIBERADA</text:span><text:span text:style-name="T1082"> </text:span><text:span text:style-name="T1081">PARA</text:span><text:span text:style-name="T1080"> </text:span><text:span text:style-name="T1081">USOEM MULTIPLOS COMPUTADORES,</text:span><text:span text:style-name="T1082"> </text:span><text:span text:style-name="T891">SEM LIMITE DE LICENCAS. O SOFTWARE</text:span><text:span text:style-name="T1082"> </text:span><text:span text:style-name="T891">DEVE PERMITIR O CADASTRO DE</text:span><text:span text:style-name="T1082"> </text:span><text:span text:style-name="T891">PACIENTES, CAPTURA INSTANTANEA DE</text:span><text:span text:style-name="T1082"> </text:span><text:span text:style-name="T891">IMAGENS, EMISSAO DE LAUDOS EM</text:span><text:span text:style-name="T1082"> </text:span><text:span text:style-name="T891">FORMATO</text:span><text:span text:style-name="T1083"> </text:span><text:span text:style-name="T891">PDF</text:span><text:span text:style-name="T1083"> </text:span><text:span text:style-name="T891">OU</text:span><text:span text:style-name="T1084"> </text:span><text:span text:style-name="T891">EQUIVALENTE,</text:span><text:span text:style-name="T1083"> </text:span><text:span text:style-name="T891">ALEM</text:span><text:span text:style-name="T1084"> </text:span><text:span text:style-name="T891">DE</text:span><text:span text:style-name="T1082"> </text:span><text:span text:style-name="T891">POSSIBILITAR</text:span><text:span text:style-name="T1083"> </text:span><text:span text:style-name="T891">O</text:span><text:span text:style-name="T1083"> </text:span><text:span text:style-name="T891">COMPARTILHAMENTO</text:span><text:span text:style-name="T1083"> </text:span><text:span text:style-name="T891">DAS</text:span><text:span text:style-name="T1082"> </text:span><text:span text:style-name="T1081">IMAGENS</text:span><text:span text:style-name="T890"><text:tab/><text:tab/><text:tab/></text:span><text:span text:style-name="T1080">POR</text:span><text:span text:style-name="T890"><text:tab/><text:tab/><text:tab/><text:tab/></text:span><text:span text:style-name="T1081">EMAIL.</text:span><text:span text:style-name="T1082"> </text:span><text:span text:style-name="T891">ASFUNCIONALIDADES DE EDICAO DEVEM</text:span><text:span text:style-name="T1082"> </text:span><text:span text:style-name="T891">INCLUIR ROTACAO, ZOOM, AJUSTES DE</text:span><text:span text:style-name="T1082"> </text:span><text:span text:style-name="T891">BRILHO, CONTRASTE E GAMA, INVERSAO</text:span><text:span text:style-name="T1082"> </text:span><text:span text:style-name="T891">DE</text:span><text:span text:style-name="T1086"> </text:span><text:span text:style-name="T891">CORES,</text:span><text:span text:style-name="T1086"> </text:span><text:span text:style-name="T891">INSERCAO</text:span><text:span text:style-name="T1086"> </text:span><text:span text:style-name="T891">DE</text:span><text:span text:style-name="T1089"> </text:span><text:span text:style-name="T891">TEXTO,</text:span><text:span text:style-name="T1081"> </text:span><text:span text:style-name="T891">SETAS</text:span><text:span text:style-name="T1086"> </text:span><text:span text:style-name="T891">E</text:span><text:span text:style-name="T1082"> </text:span><text:span text:style-name="T891">CIRCULOS, SELECAO E RECORTE</text:span><text:span text:style-name="T1082"> </text:span><text:span text:style-name="T891">DEAREAS, MEDICAO DE ANGULOS E</text:span><text:span text:style-name="T1082"> </text:span><text:span text:style-name="T891">SEGMENTOS, BARRA PARA LAUDOS E</text:span><text:span text:style-name="T1082"> </text:span><text:span text:style-name="T891">DIAGNOSTICO, ODONTOGRAMA DIGITAL,</text:span><text:span text:style-name="T1082"> </text:span><text:span text:style-name="T1081">COMPARACAO DE IMAGENS EM TELA</text:span><text:span text:style-name="T1080"> </text:span><text:span text:style-name="T1081">CHEIA</text:span><text:span text:style-name="T1082"> </text:span><text:span text:style-name="T891">E IMPORTACAO DE IMAGENS</text:span><text:span text:style-name="T1082"> </text:span><text:span text:style-name="T891">PANORAMICAS E FOTOGRAFIAS DOS</text:span><text:span text:style-name="T1082"> </text:span><text:span text:style-name="T891">PACIENTES. O SISTEMA DEVE SER</text:span><text:span text:style-name="T1082"> </text:span><text:span text:style-name="T891">COMPATIVEL</text:span><text:span text:style-name="T1090"> </text:span><text:span text:style-name="T891">COM</text:span><text:span text:style-name="T1091"> </text:span><text:span text:style-name="T891">OS</text:span><text:span text:style-name="T1092"> </text:span><text:span text:style-name="T891">FORMATOS</text:span><text:span text:style-name="T1091"> </text:span><text:span text:style-name="T1084">DE</text:span></text:p>
            <text:p text:style-name="P1013"><text:span text:style-name="T1081">IMAGEM</text:span><text:span text:style-name="T891"> </text:span><text:span text:style-name="T1081">TIFF,</text:span><text:span text:style-name="T1093"> </text:span><text:span text:style-name="T1081">JPG,</text:span><text:span text:style-name="T1093"> </text:span><text:span text:style-name="T1081">PNG,</text:span><text:span text:style-name="T1093"> </text:span><text:span text:style-name="T1081">BMP</text:span><text:span text:style-name="T1094"> </text:span><text:span text:style-name="T1081">E</text:span><text:span text:style-name="T1094"> </text:span><text:span text:style-name="T1081">DICOM.</text:span></text:p>
          </table:table-cell>
          <table:table-cell table:style-name="Table23.C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4"/>
            <text:p text:style-name="P1015"><text:span text:style-name="T1081">saevo/</text:span><text:span text:style-name="T1082"> </text:span><text:span text:style-name="T1081">SENSOR</text:span><text:span text:style-name="T1082"> </text:span><text:span text:style-name="T1081">DIGITAL</text:span><text:span text:style-name="T1082"> </text:span><text:span text:style-name="T891">(SAEVO</text:span><text:span text:style-name="T1083"> </text:span><text:span text:style-name="T891">SLIM)</text:span><text:span text:style-name="T1082"> </text:span><text:span text:style-name="T891">TAM</text:span><text:span text:style-name="T1083"> </text:span><text:span text:style-name="T891">2</text:span></text:p>
          </table:table-cell>
          <table:table-cell table:style-name="Table23.D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6"/>
            <text:p text:style-name="P1017"><text:span text:style-name="T1081">saevo/SENSOR</text:span><text:span text:style-name="T1082"> </text:span><text:span text:style-name="T1081">DIGITAL</text:span><text:span text:style-name="T1084"> </text:span><text:span text:style-name="T1081">(SAEVO</text:span><text:span text:style-name="T1082"> </text:span><text:span text:style-name="T891">SLIM)</text:span><text:span text:style-name="T1086"> </text:span><text:span text:style-name="T891">TAM 2</text:span></text:p>
          </table:table-cell>
          <table:table-cell table:style-name="Table23.E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1"/>
            <text:p text:style-name="P1018"><text:span text:style-name="T1084">UN</text:span><text:span text:style-name="T1084"/></text:p>
          </table:table-cell>
          <table:table-cell table:style-name="Table23.F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1"/>
            <text:p text:style-name="P730"><text:span text:style-name="T1084">20</text:span><text:span text:style-name="T1084"/></text:p>
          </table:table-cell>
          <table:table-cell table:style-name="Table23.G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1"/>
            <text:p text:style-name="P745"><text:span text:style-name="T1084">07</text:span><text:span text:style-name="T1084"/></text:p>
          </table:table-cell>
          <table:table-cell table:style-name="Table23.H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1"/>
            <text:p text:style-name="P1019"><text:span text:style-name="T891">R$</text:span><text:span text:style-name="T1080"> </text:span><text:span text:style-name="T1081">9.500,00</text:span></text:p>
          </table:table-cell>
          <table:table-cell table:style-name="Table23.I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14"/>
            <text:p text:style-name="P1020"><text:span text:style-name="T891">No</text:span><text:span text:style-name="T1084"> </text:span><text:span text:style-name="T891">mínino</text:span><text:span text:style-name="T1084"> </text:span><text:span text:style-name="T891">75%</text:span><text:span text:style-name="T1084"> </text:span><text:span text:style-name="T891">de</text:span><text:span text:style-name="T1082"> </text:span><text:span text:style-name="T1080">sua</text:span><text:span text:style-name="T890"><text:tab/></text:span><text:span text:style-name="T1081">validade</text:span><text:span text:style-name="T1082"> </text:span><text:span text:style-name="T891">original, contados</text:span><text:span text:style-name="T1082"> </text:span><text:span text:style-name="T891">da data de</text:span><text:span text:style-name="T1082"> </text:span><text:span text:style-name="T1081">fabricação.</text:span></text:p>
          </table:table-cell>
        </table:table-row>
      </table:table>
      <text:p text:style-name="P1021"/>
      <text:p text:style-name="P1022"><text:span text:style-name="T899">ÓRGÃO</text:span><text:span text:style-name="T995"> </text:span><text:span text:style-name="T899">GERENCIADOR:</text:span><text:span text:style-name="T935"> </text:span><text:span text:style-name="T915">Secretaria</text:span><text:span text:style-name="T1095"> </text:span><text:span text:style-name="T915">Municipal</text:span><text:span text:style-name="T1096"> </text:span><text:span text:style-name="T915">de</text:span><text:span text:style-name="T1095"> </text:span><text:span text:style-name="T903">Saúde(SEMUS)</text:span></text:p>
      <text:p text:style-name="P1023"><text:span text:style-name="T899">PRAZO:</text:span><text:span text:style-name="T913"> </text:span><text:span text:style-name="T915">12</text:span><text:span text:style-name="T1097"> </text:span><text:span text:style-name="T915">(doze)</text:span><text:span text:style-name="T1097"> </text:span><text:span text:style-name="T903">meses.</text:span></text:p>
      <text:p text:style-name="P900"><text:span text:style-name="T918">DATA</text:span><text:span text:style-name="T925"> </text:span><text:span text:style-name="T918">DA</text:span><text:span text:style-name="T901"> </text:span><text:span text:style-name="T918">ASSINATURA:</text:span><text:span text:style-name="T1098"> </text:span><text:span text:style-name="T1003">24/08/2026</text:span></text:p>
      <text:p text:style-name="P1024"><text:span text:style-name="T899">SIGNATÁRIOS:</text:span><text:span text:style-name="T936"> </text:span><text:span text:style-name="T915">Vilson</text:span><text:span text:style-name="T1099"> </text:span><text:span text:style-name="T915">Carlos</text:span><text:span text:style-name="T1099"> </text:span><text:span text:style-name="T915">Gomes</text:span><text:span text:style-name="T1099"> </text:span><text:span text:style-name="T915">Coelho</text:span><text:span text:style-name="T1100"> </text:span><text:span text:style-name="T915">–</text:span><text:span text:style-name="T1101"> </text:span><text:span text:style-name="T915">Secretário</text:span><text:span text:style-name="T1101"> </text:span><text:span text:style-name="T915">Municipal</text:span><text:span text:style-name="T1102"> </text:span><text:span text:style-name="T915">de</text:span><text:span text:style-name="T1101"> </text:span><text:span text:style-name="T915">Saúde</text:span><text:span text:style-name="T1102"> </text:span><text:span text:style-name="T915">Interino</text:span><text:span text:style-name="T1102"> </text:span><text:span text:style-name="T915">e</text:span><text:span text:style-name="T916"> </text:span><text:span text:style-name="T915">Evelinne</text:span><text:span text:style-name="T916"> </text:span><text:span text:style-name="T915">Borges</text:span><text:span text:style-name="T916"> </text:span><text:span text:style-name="T915">de</text:span><text:span text:style-name="T916"> </text:span><text:span text:style-name="T915">Souza</text:span><text:span text:style-name="T916"> </text:span><text:span text:style-name="T915">–</text:span><text:span text:style-name="T916"> </text:span><text:span text:style-name="T915">Sócia</text:span><text:span text:style-name="T916"> </text:span><text:span text:style-name="T915">Proprietária</text:span></text:p>
      <text:p text:style-name="P1025"/>
      <text:p text:style-name="P1026"/>
      <text:p text:style-name="P1027"><text:span text:style-name="T899">EXTRATO DE</text:span><text:span text:style-name="T900"> </text:span><text:span text:style-name="T899">ATA</text:span><text:span text:style-name="T900"> </text:span><text:span text:style-name="T899">DE REGISTRO DE PREÇOS</text:span><text:span text:style-name="T914"> </text:span><text:span text:style-name="T899">ATA DE REGISTRO DE PREÇOS </text:span><text:span text:style-name="T915">Nº 078/2026-FMS</text:span></text:p>
      <text:p text:style-name="P1028"><text:span text:style-name="T899">PREGÃO</text:span><text:span text:style-name="T1034"> </text:span><text:span text:style-name="T899">ELETRÔNICO</text:span><text:span text:style-name="T1035"> </text:span><text:span text:style-name="T915">nº</text:span><text:span text:style-name="T1036"> </text:span><text:span text:style-name="T915">003/2026</text:span><text:span text:style-name="T916"> </text:span><text:span text:style-name="T899">PROCESSO ADMINISTRATIVO</text:span><text:span text:style-name="T914"> </text:span><text:span text:style-name="T917">N</text:span><text:span text:style-name="T915">º</text:span><text:span text:style-name="T1037"> </text:span><text:span text:style-name="T915">58.926/2025</text:span><text:span text:style-name="T916"> </text:span><text:span text:style-name="T899">ID CidadES </text:span><text:span text:style-name="T915">nº 2026.016E0500001.01.0007</text:span></text:p>
      <text:p text:style-name="P1029"><text:span text:style-name="T899">FORNECEDOR</text:span><text:span text:style-name="T1103"> </text:span><text:span text:style-name="T899">REGISTRADO:</text:span><text:span text:style-name="T1104"> </text:span><text:span text:style-name="T899">EMIGE</text:span><text:span text:style-name="T1105"> </text:span><text:span text:style-name="T899">MATERIAIS</text:span><text:span text:style-name="T1105"> </text:span><text:span text:style-name="T899">ODONTOLOGICOS</text:span><text:span text:style-name="T1106"> </text:span><text:span text:style-name="T925">LTDA.</text:span></text:p>
      <text:p text:style-name="P1030"><text:span text:style-name="T899">OBJETO</text:span><text:span text:style-name="T915">:</text:span><text:span text:style-name="T916"> </text:span><text:span text:style-name="T915">A</text:span><text:span text:style-name="T916"> </text:span><text:span text:style-name="T915">presente</text:span><text:span text:style-name="T916"> </text:span><text:span text:style-name="T915">Ata</text:span><text:span text:style-name="T916"> </text:span><text:span text:style-name="T915">tem</text:span><text:span text:style-name="T916"> </text:span><text:span text:style-name="T915">por</text:span><text:span text:style-name="T916"> </text:span><text:span text:style-name="T915">objeto</text:span><text:span text:style-name="T916"> </text:span><text:span text:style-name="T915">o</text:span><text:span text:style-name="T916"> </text:span><text:span text:style-name="T915">registro</text:span><text:span text:style-name="T916"> </text:span><text:span text:style-name="T915">de</text:span><text:span text:style-name="T916"> </text:span><text:span text:style-name="T915">preços</text:span><text:span text:style-name="T916"> </text:span><text:span text:style-name="T915">para</text:span><text:span text:style-name="T916"> </text:span><text:span text:style-name="T915">a</text:span><text:span text:style-name="T916"> </text:span><text:span text:style-name="T915">eventual</text:span><text:span text:style-name="T916"> </text:span><text:span text:style-name="T915">aquisição</text:span><text:span text:style-name="T916"> </text:span><text:span text:style-name="T915">de</text:span><text:span text:style-name="T916"> </text:span><text:span text:style-name="T899">Equipamentos Odontológicos</text:span><text:span text:style-name="T915">, especificado no item 10 da proposta comercial, anexo II do edital de</text:span><text:span text:style-name="T916"> </text:span><text:span text:style-name="T915">Licitação</text:span><text:span text:style-name="T1038"> </text:span><text:span text:style-name="T915">nº</text:span><text:span text:style-name="T1038"> </text:span><text:span text:style-name="T915">003/2026,</text:span><text:span text:style-name="T1039"> </text:span><text:span text:style-name="T915">que</text:span><text:span text:style-name="T1039"> </text:span><text:span text:style-name="T915">é</text:span><text:span text:style-name="T1039"> </text:span><text:span text:style-name="T915">parte</text:span><text:span text:style-name="T1039"> </text:span><text:span text:style-name="T915">integrante</text:span><text:span text:style-name="T1039"> </text:span><text:span text:style-name="T915">desta Ata,</text:span><text:span text:style-name="T1038"> </text:span><text:span text:style-name="T915">assim</text:span><text:span text:style-name="T1038"> </text:span><text:span text:style-name="T915">como</text:span><text:span text:style-name="T1039"> </text:span><text:span text:style-name="T915">as</text:span><text:span text:style-name="T1039"> </text:span><text:span text:style-name="T915">propostas</text:span><text:span text:style-name="T1038"> </text:span><text:span text:style-name="T915">cujos</text:span><text:span text:style-name="T1039"> </text:span><text:span text:style-name="T915">preços</text:span><text:span text:style-name="T1039"> </text:span><text:span text:style-name="T915">tenham</text:span><text:span text:style-name="T916"> </text:span><text:span text:style-name="T915">sido registrados, independentemente de transcrição.</text:span></text:p>
      <text:p text:style-name="P1031"/>
      <text:p text:style-name="P1032"><text:span text:style-name="T915">Objeto</text:span><text:span text:style-name="T1040"> </text:span><text:span text:style-name="T915">da</text:span><text:span text:style-name="T1040"> </text:span><text:span text:style-name="T903">Contratação:</text:span></text:p>
      <text:p text:style-name="P805"/>
      <table:table table:name="Table24" table:style-name="Table24">
        <table:table-column table:style-name="Table24.A"/>
        <table:table-column table:style-name="Table24.B"/>
        <table:table-column table:style-name="Table24.C"/>
        <table:table-column table:style-name="Table24.D"/>
        <table:table-column table:style-name="Table24.E"/>
        <table:table-column table:style-name="Table24.F"/>
        <table:table-column table:style-name="Table24.G"/>
        <table:table-column table:style-name="Table24.H"/>
        <table:table-column table:style-name="Table24.I"/>
        <table:table-row table:style-name="Table24.1">
          <table:table-cell table:style-name="Table24.A1" table:number-columns-spanned="9" office:value-type="string">
            <text:p text:style-name="P1033"><text:span text:style-name="T876">EMIGE</text:span><text:span text:style-name="T1107"> </text:span><text:span text:style-name="T876">MATERIAIS</text:span><text:span text:style-name="T1108"> </text:span><text:span text:style-name="T876">ODONTOLOGICOS</text:span><text:span text:style-name="T1108"> </text:span><text:span text:style-name="T876">LTDA.,</text:span><text:span text:style-name="T1109"> </text:span><text:span text:style-name="T870">inscrita</text:span><text:span text:style-name="T884"> </text:span><text:span text:style-name="T870">no</text:span><text:span text:style-name="T884"> </text:span><text:span text:style-name="T870">CNPJ</text:span><text:span text:style-name="T884"> </text:span><text:span text:style-name="T870">sob</text:span><text:span text:style-name="T884"> </text:span><text:span text:style-name="T870">o</text:span><text:span text:style-name="T884"> </text:span><text:span text:style-name="T870">nº</text:span><text:span text:style-name="T953"> </text:span><text:span text:style-name="T870">71.505.564/0001-24,</text:span><text:span text:style-name="T881"> </text:span><text:span text:style-name="T870">com</text:span><text:span text:style-name="T884"> </text:span><text:span text:style-name="T870">sede</text:span><text:span text:style-name="T884"> </text:span><text:span text:style-name="T870">na</text:span><text:span text:style-name="T884"> </text:span><text:span text:style-name="T870">Rua</text:span><text:span text:style-name="T884"> </text:span><text:span text:style-name="T870">Ere</text:span><text:span text:style-name="T884"> </text:span><text:span text:style-name="T870">nº</text:span><text:span text:style-name="T884"> </text:span><text:span text:style-name="T870">34,</text:span><text:span text:style-name="T1054"> </text:span><text:span text:style-name="T870">Andar</text:span><text:span text:style-name="T885"> </text:span><text:span text:style-name="T870">I</text:span><text:span text:style-name="T884"> </text:span><text:span text:style-name="T870">–</text:span><text:span text:style-name="T882"> </text:span><text:span text:style-name="T870">Bº</text:span><text:span text:style-name="T1110"> </text:span><text:span text:style-name="T870">Prado</text:span><text:span text:style-name="T1111"> </text:span><text:span text:style-name="T870">–</text:span><text:span text:style-name="T1110"> </text:span><text:span text:style-name="T870">Cep:</text:span><text:span text:style-name="T1111"> </text:span><text:span text:style-name="T870">30.411-052</text:span><text:span text:style-name="T1111"> </text:span><text:span text:style-name="T870">–</text:span><text:span text:style-name="T1110"> </text:span><text:span text:style-name="T870">Belo</text:span><text:span text:style-name="T1111"> </text:span><text:span text:style-name="T870">Horizonte-MG.-Tel:</text:span><text:span text:style-name="T1111"> </text:span><text:span text:style-name="T870">(31)</text:span><text:span text:style-name="T1111"> </text:span><text:span text:style-name="T870">2522-8179</text:span><text:span text:style-name="T1111"> </text:span><text:span text:style-name="T870">-</text:span><text:span text:style-name="T1112"> </text:span><text:span text:style-name="T870">(31)</text:span><text:span text:style-name="T1110"> </text:span><text:span text:style-name="T870">2522-8202</text:span><text:span text:style-name="T1111"> </text:span><text:span text:style-name="T870">-</text:span><text:span text:style-name="T1111"> </text:span><text:span text:style-name="T870">(31)</text:span><text:span text:style-name="T1111"> </text:span><text:span text:style-name="T870">99204-5844</text:span><text:span text:style-name="T1110"> </text:span><text:span text:style-name="T870">-</text:span><text:span text:style-name="T1111"> </text:span><text:span text:style-name="T883">Email:</text:span></text:p>
            <text:p text:style-name="P1034"><text:a xlink:type="simple" xlink:href="mailto:licita@emigeodonto.com.br" text:style-name="ListLabel_20_40" text:visited-style-name="ListLabel_20_40"><text:span text:style-name="T1113">licita@emigeodonto.com.br</text:span></text:a><text:span text:style-name="T1114"> </text:span><text:span text:style-name="T1115">-</text:span><text:span text:style-name="T1116"> </text:span><text:span text:style-name="T1117">Tarciane</text:span><text:span text:style-name="T1118"> </text:span><text:span text:style-name="T1117">Vilaça</text:span><text:span text:style-name="T1118"> </text:span><text:span text:style-name="T1117">Figueiredo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4.2">
          <table:table-cell table:style-name="Table24.A1" office:value-type="string">
            <text:p text:style-name="P1035"/>
            <text:p text:style-name="P1036"><text:span text:style-name="T884">Item</text:span><text:span text:style-name="T884"/></text:p>
          </table:table-cell>
          <table:table-cell table:style-name="Table24.A1" office:value-type="string">
            <text:p text:style-name="P1035"/>
            <text:p text:style-name="P1037"><text:span text:style-name="T883">Especificação</text:span><text:span text:style-name="T1052"> </text:span><text:span text:style-name="T883">do</text:span><text:span text:style-name="T1053"> </text:span><text:span text:style-name="T883">objeto</text:span></text:p>
          </table:table-cell>
          <table:table-cell table:style-name="Table24.A1" office:value-type="string">
            <text:p text:style-name="P1035"/>
            <text:p text:style-name="P1036"><text:span text:style-name="T883">Modelo</text:span><text:span text:style-name="T883"/></text:p>
          </table:table-cell>
          <table:table-cell table:style-name="Table24.A1" office:value-type="string">
            <text:p text:style-name="P1038"><text:span text:style-name="T883">Marca/</text:span><text:span text:style-name="T882"> </text:span><text:span text:style-name="T883">Fabricante</text:span></text:p>
          </table:table-cell>
          <table:table-cell table:style-name="Table24.A1" office:value-type="string">
            <text:p text:style-name="P1035"/>
            <text:p text:style-name="P1039"><text:span text:style-name="T883">Unidade</text:span><text:span text:style-name="T883"/></text:p>
          </table:table-cell>
          <table:table-cell table:style-name="Table24.A1" office:value-type="string">
            <text:p text:style-name="P1040"><text:span text:style-name="T883">Quantidade</text:span><text:span text:style-name="T882"> </text:span><text:span text:style-name="T883">Máxima</text:span></text:p>
          </table:table-cell>
          <table:table-cell table:style-name="Table24.A1" office:value-type="string">
            <text:p text:style-name="P1041"><text:span text:style-name="T883">Quantidade</text:span><text:span text:style-name="T882"> </text:span><text:span text:style-name="T883">Mínima</text:span></text:p>
          </table:table-cell>
          <table:table-cell table:style-name="Table24.A1" office:value-type="string">
            <text:p text:style-name="P1042"><text:span text:style-name="T883">Valor</text:span><text:span text:style-name="T882"> </text:span><text:span text:style-name="T883">Unitário</text:span></text:p>
          </table:table-cell>
          <table:table-cell table:style-name="Table24.A1" office:value-type="string">
            <text:p text:style-name="P1043"><text:span text:style-name="T883">Prazo</text:span><text:span text:style-name="T882"> </text:span><text:span text:style-name="T883">Garantia</text:span><text:span text:style-name="T1119"> </text:span><text:span text:style-name="T883">ou</text:span><text:span text:style-name="T882"> </text:span><text:span text:style-name="T883">Validade</text:span></text:p>
          </table:table-cell>
        </table:table-row>
        <table:table-row table:style-name="Table24.3">
          <table:table-cell table:style-name="Table24.A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730"><text:span text:style-name="T958">0010</text:span><text:span text:style-name="T958"/></text:p>
          </table:table-cell>
          <table:table-cell table:style-name="Table24.B3" office:value-type="string">
            <text:p text:style-name="P1045"><text:span text:style-name="T887">BOMBA DE VACUO - APRESENTACAO</text:span><text:span text:style-name="T888"> </text:span><text:span text:style-name="T887">EMBALAGEM UNITARIA; COMPOSICAO</text:span><text:span text:style-name="T888"> </text:span><text:span text:style-name="T887">BOMBA A VACUO ODONTOLOGICA</text:span><text:span text:style-name="T888"> </text:span><text:span text:style-name="T887">COMPACTA, BIVOLT, PROJETADA PARA</text:span><text:span text:style-name="T888"> </text:span><text:span text:style-name="T887">ATENDERDE FORMA SIMULTANEA NO</text:span><text:span text:style-name="T888"> </text:span><text:span text:style-name="T887">MINIMO QUATRO CADEIRAS DE</text:span><text:span text:style-name="T888"> </text:span><text:span text:style-name="T887">CONSULTORIO, COM CAPACIDADE</text:span><text:span text:style-name="T888"> </text:span><text:span text:style-name="T887">SUFICIENTE PARA ABSORCAO CONTINUA</text:span><text:span text:style-name="T888"> </text:span><text:span text:style-name="T887">DE SALIVA, SANGUE, RESIDUOS E</text:span><text:span text:style-name="T888"> </text:span><text:span text:style-name="T887">AEROSSOIS BACTERIANOS;DEVE TER</text:span><text:span text:style-name="T888"> </text:span><text:span text:style-name="T887">MOTOR DE NO MINIMO 1 HP, PROVENDO</text:span><text:span text:style-name="T888"> </text:span><text:span text:style-name="T887">VAZAO DE</text:span><text:span text:style-name="T1120"> </text:span><text:span text:style-name="T887">AR MAXIMA</text:span><text:span text:style-name="T1120"> </text:span><text:span text:style-name="T887">DE NO MAXIMO 520</text:span><text:span text:style-name="T888"> </text:span><text:span text:style-name="T887">L/MIN E VACUO NOMINAL DE ATE 720</text:span><text:span text:style-name="T888"> </text:span><text:span text:style-name="T887">MMHG; CONSTRUIDO COM LIGAS DE</text:span><text:span text:style-name="T888"> </text:span><text:span text:style-name="T887">BRONZE RESISTENTES A CORROSAO;</text:span><text:span text:style-name="T888"> </text:span><text:span text:style-name="T887">DEVE POSSUIR FILTRO COLETOR DE</text:span><text:span text:style-name="T888"> </text:span><text:span text:style-name="T887">DETRITOS</text:span><text:span text:style-name="T1120"> </text:span><text:span text:style-name="T887">NA</text:span><text:span text:style-name="T958"> </text:span><text:span text:style-name="T887">ENTRADA</text:span><text:span text:style-name="T958"> </text:span><text:span text:style-name="T887">DE</text:span><text:span text:style-name="T1120"> </text:span><text:span text:style-name="T887">SUCCAO,</text:span><text:span text:style-name="T1120"> </text:span><text:span text:style-name="T887">COM</text:span><text:span text:style-name="T888"> </text:span><text:span text:style-name="T887">SISTEMA DE LAVAGEM AUTOMATICA E</text:span><text:span text:style-name="T888"> </text:span><text:span text:style-name="T887">SEPARADOR</text:span><text:span text:style-name="T978"> </text:span><text:span text:style-name="T887">DE</text:span><text:span text:style-name="T978"> </text:span><text:span text:style-name="T887">RESIDUOS;</text:span><text:span text:style-name="T978"> </text:span><text:span text:style-name="T887">CONSUMO</text:span><text:span text:style-name="T978"> </text:span><text:span text:style-name="T887">DE</text:span><text:span text:style-name="T888"> </text:span><text:span text:style-name="T887">AGUA VARIAVEL ENTRE 0,35 E 0,50</text:span><text:span text:style-name="T888"> </text:span><text:span text:style-name="T887">L/MIN,BEM COMO SISTEMAS DE</text:span><text:span text:style-name="T888"> </text:span><text:span text:style-name="T887">RECIRCULACAO COM REGULADOR DE</text:span><text:span text:style-name="T888"> </text:span><text:span text:style-name="T887">FLUXO, OTIMIZANDO O CONSUMO</text:span><text:span text:style-name="T888"> </text:span><text:span text:style-name="T887">HIDRICO; DEVE TER PROTECAO</text:span><text:span text:style-name="T888"> </text:span><text:span text:style-name="T887">TERMICAINTEGRADA AO MOTOR, QUE</text:span><text:span text:style-name="T888"> </text:span><text:span text:style-name="T887">DESLIGA AUTOMATICAMENTE EM CASO</text:span><text:span text:style-name="T888"> </text:span><text:span text:style-name="T887">DESUPERAQUECIMENTO; DEVE TER</text:span><text:span text:style-name="T888"> </text:span><text:span text:style-name="T889">ABAFADOR ACUSTICO,</text:span><text:span text:style-name="T1121"> </text:span><text:span text:style-name="T889">PES ANTIVIBRACAO;</text:span><text:span text:style-name="T888"> </text:span><text:span text:style-name="T889">DESCARGA</text:span><text:span text:style-name="T958"> </text:span><text:span text:style-name="T889">DIRETA</text:span><text:span text:style-name="T886"> </text:span><text:span text:style-name="T889">AO</text:span><text:span text:style-name="T1121"> </text:span><text:span text:style-name="T889">ESGOTO,</text:span><text:span text:style-name="T1055"> </text:span><text:span text:style-name="T889">EVITANDO</text:span><text:span text:style-name="T888"> </text:span><text:span text:style-name="T889">RESERVATORIOS E REDUZINDO RISCOS DE</text:span><text:span text:style-name="T888"> </text:span><text:span text:style-name="T887">PULVERIZACAO, ALINHADO AS NORMAS</text:span><text:span text:style-name="T888"> </text:span><text:span text:style-name="T887">SANITARIAS</text:span><text:span text:style-name="T958"> </text:span><text:span text:style-name="T887">PARA</text:span><text:span text:style-name="T961"> </text:span><text:span text:style-name="T887">DESCARTE</text:span><text:span text:style-name="T978"> </text:span><text:span text:style-name="T887">DE</text:span><text:span text:style-name="T978"> </text:span><text:span text:style-name="T887">FLUIDOS</text:span><text:span text:style-name="T888"> </text:span><text:span text:style-name="T887">ODONTOLOGICOS E MITIGACAO DE</text:span><text:span text:style-name="T888"> </text:span><text:span text:style-name="T887">AEROSSOIS CONTAMINANTES; DEVE</text:span><text:span text:style-name="T888"> </text:span><text:span text:style-name="T887">ATENDER AS NORMAS TECNICAS E</text:span><text:span text:style-name="T888"> </text:span><text:span text:style-name="T889">SANITARIAS</text:span><text:span text:style-name="T890"><text:tab/></text:span><text:span text:style-name="T889">VIGENTES</text:span><text:span text:style-name="T890"><text:tab/><text:tab/></text:span><text:span text:style-name="T958">PARA</text:span><text:span text:style-name="T888"> </text:span><text:span text:style-name="T889">EQUIPAMENTOS</text:span><text:span text:style-name="T890"><text:tab/><text:tab/></text:span><text:span text:style-name="T889">MEDICO-ODONTOLOGICOS</text:span></text:p>
          </table:table-cell>
          <table:table-cell table:style-name="Table24.C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730"><text:span text:style-name="T889">SV4</text:span><text:span text:style-name="T1120"> </text:span><text:span text:style-name="T958">SAEVO</text:span></text:p>
          </table:table-cell>
          <table:table-cell table:style-name="Table24.D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1046"><text:span text:style-name="T889">ALLIAGE</text:span><text:span text:style-name="T889"/></text:p>
          </table:table-cell>
          <table:table-cell table:style-name="Table24.E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730"><text:span text:style-name="T886">UN</text:span><text:span text:style-name="T886"/></text:p>
          </table:table-cell>
          <table:table-cell table:style-name="Table24.F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745"><text:span text:style-name="T886">12</text:span><text:span text:style-name="T886"/></text:p>
          </table:table-cell>
          <table:table-cell table:style-name="Table24.G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745"><text:span text:style-name="T886">03</text:span><text:span text:style-name="T886"/></text:p>
          </table:table-cell>
          <table:table-cell table:style-name="Table24.H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4"/>
            <text:p text:style-name="P1047"><text:span text:style-name="T887">R$</text:span><text:span text:style-name="T886"> </text:span><text:span text:style-name="T889">5.049,97</text:span></text:p>
          </table:table-cell>
          <table:table-cell table:style-name="Table24.I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48"/>
            <text:p text:style-name="P1049"><text:span text:style-name="T887">No</text:span><text:span text:style-name="T961"> </text:span><text:span text:style-name="T887">mínino</text:span><text:span text:style-name="T961"> </text:span><text:span text:style-name="T887">75%</text:span><text:span text:style-name="T961"> </text:span><text:span text:style-name="T887">de</text:span><text:span text:style-name="T888"> </text:span><text:span text:style-name="T958">sua</text:span><text:span text:style-name="T890"><text:tab/></text:span><text:span text:style-name="T889">validade</text:span><text:span text:style-name="T888"> </text:span><text:span text:style-name="T887">original, contados</text:span><text:span text:style-name="T888"> </text:span><text:span text:style-name="T887">da data de</text:span><text:span text:style-name="T888"> </text:span><text:span text:style-name="T889">fabricação.</text:span></text:p>
          </table:table-cell>
        </table:table-row>
      </table:table>
      <text:p text:style-name="P1050"/>
      <text:p text:style-name="P1051"><text:span text:style-name="T868">ÓRGÃO</text:span><text:span text:style-name="T1060"> </text:span><text:span text:style-name="T868">GERENCIADOR:</text:span><text:span text:style-name="T1061"> </text:span><text:span text:style-name="T869">Secretaria</text:span><text:span text:style-name="T1062"> </text:span><text:span text:style-name="T869">Municipal</text:span><text:span text:style-name="T1063"> </text:span><text:span text:style-name="T869">de</text:span><text:span text:style-name="T1062"> </text:span><text:span text:style-name="T875">Saúde(SEMUS)</text:span></text:p>
      <text:p text:style-name="P1052"><text:span text:style-name="T899">PRAZO:</text:span><text:span text:style-name="T1064"> </text:span><text:span text:style-name="T915">12</text:span><text:span text:style-name="T1065"> </text:span><text:span text:style-name="T915">(doze)</text:span><text:span text:style-name="T1065"> </text:span><text:span text:style-name="T903">meses.</text:span></text:p>
      <text:p text:style-name="P1053"><text:span text:style-name="T899">DATA</text:span><text:span text:style-name="T912"> </text:span><text:span text:style-name="T899">DA</text:span><text:span text:style-name="T912"> </text:span><text:span text:style-name="T899">ASSINATURA:</text:span><text:span text:style-name="T900"> </text:span><text:span text:style-name="T903">24/08/2026</text:span></text:p>
      <text:p text:style-name="P1054"><text:span text:style-name="T868">SIGNATÁRIOS: </text:span><text:span text:style-name="T869">Vilson</text:span><text:span text:style-name="T1122"> </text:span><text:span text:style-name="T869">Carlos</text:span><text:span text:style-name="T1122"> </text:span><text:span text:style-name="T869">Gomes</text:span><text:span text:style-name="T1122"> </text:span><text:span text:style-name="T869">Coelho</text:span><text:span text:style-name="T1067"> </text:span><text:span text:style-name="T869">–</text:span><text:span text:style-name="T1068"> </text:span><text:span text:style-name="T869">Secretário</text:span><text:span text:style-name="T1068"> </text:span><text:span text:style-name="T869">Municipal</text:span><text:span text:style-name="T1123"> </text:span><text:span text:style-name="T869">de</text:span><text:span text:style-name="T1068"> </text:span><text:span text:style-name="T869">Saúde</text:span><text:span text:style-name="T1068"> </text:span><text:span text:style-name="T869">Interino</text:span><text:span text:style-name="T1068"> </text:span><text:span text:style-name="T869">e Tarciane</text:span><text:span text:style-name="T927"> </text:span><text:span text:style-name="T869">Vilaça</text:span><text:span text:style-name="T927"> </text:span><text:span text:style-name="T869">Figueiredo</text:span><text:span text:style-name="T927"> </text:span><text:span text:style-name="T869">–</text:span><text:span text:style-name="T927"> </text:span><text:span text:style-name="T869">Sócia</text:span><text:span text:style-name="T927"> </text:span><text:span text:style-name="T869">Proprietária</text:span></text:p>
      <text:p text:style-name="P1055"/>
      <text:p text:style-name="P1056"/>
      <text:p text:style-name="P1057"><text:span text:style-name="T899">EXTRATO</text:span><text:span text:style-name="T1124"> </text:span><text:span text:style-name="T899">DE</text:span><text:span text:style-name="T912"> </text:span><text:span text:style-name="T899">ATA</text:span><text:span text:style-name="T1125"> </text:span><text:span text:style-name="T899">DE</text:span><text:span text:style-name="T1124"> </text:span><text:span text:style-name="T899">REGISTRO</text:span><text:span text:style-name="T1124"> </text:span><text:span text:style-name="T899">DE</text:span><text:span text:style-name="T1124"> </text:span><text:span text:style-name="T899">PREÇOS</text:span><text:span text:style-name="T914"> </text:span><text:span text:style-name="T899">ATA DE REGISTRO DE PREÇOS </text:span><text:span text:style-name="T915">Nº 079/2026-FMS</text:span></text:p>
      <text:p text:style-name="P1058"><text:span text:style-name="T899">PREGÃO ELETRÔNICO </text:span><text:span text:style-name="T915">nº 003/2026</text:span><text:span text:style-name="T1126"> </text:span><text:span text:style-name="T899">PROCESSO ADMINISTRATIVO </text:span><text:span text:style-name="T917">N</text:span><text:span text:style-name="T915">º 58.926/2025</text:span><text:span text:style-name="T916"> </text:span><text:span text:style-name="T899">ID CidadES </text:span><text:span text:style-name="T915">nº 2026.016E0500001.01.0007</text:span></text:p>
      <text:p text:style-name="P1059"><text:span text:style-name="T899">FORNECEDOR REGISTRADO: ITAPEMED IMPORTADORA E EXPORTADORA DE EQUIPAMENTOS</text:span><text:span text:style-name="T914"> </text:span><text:span text:style-name="T899">HOSPITALARES</text:span><text:span text:style-name="T925"> </text:span><text:span text:style-name="T899">LTDA.</text:span></text:p>
      <text:p text:style-name="P1060"><text:span text:style-name="T899">OBJETO</text:span><text:span text:style-name="T915">: A presente Ata</text:span><text:span text:style-name="T916"> </text:span><text:span text:style-name="T915">tem</text:span><text:span text:style-name="T916"> </text:span><text:span text:style-name="T915">por</text:span><text:span text:style-name="T916"> </text:span><text:span text:style-name="T915">objeto</text:span><text:span text:style-name="T916"> </text:span><text:span text:style-name="T915">o</text:span><text:span text:style-name="T916"> </text:span><text:span text:style-name="T915">registro</text:span><text:span text:style-name="T916"> </text:span><text:span text:style-name="T915">de</text:span><text:span text:style-name="T916"> </text:span><text:span text:style-name="T915">preços</text:span><text:span text:style-name="T916"> </text:span><text:span text:style-name="T915">para</text:span><text:span text:style-name="T916"> </text:span><text:span text:style-name="T915">a</text:span><text:span text:style-name="T916"> </text:span><text:span text:style-name="T915">eventual</text:span><text:span text:style-name="T916"> </text:span><text:span text:style-name="T915">aquisição</text:span><text:span text:style-name="T916"> </text:span><text:span text:style-name="T915">de</text:span><text:span text:style-name="T916"> </text:span><text:span text:style-name="T899">Equipamentos Odontológicos</text:span><text:span text:style-name="T915">, especificados nos itens 05 e 11 da proposta comercial, anexo II do edital</text:span><text:span text:style-name="T916"> </text:span><text:span text:style-name="T915">de</text:span><text:span text:style-name="T1127"> </text:span><text:span text:style-name="T915">Licitação</text:span><text:span text:style-name="T1100"> </text:span><text:span text:style-name="T915">nº</text:span><text:span text:style-name="T1100"> </text:span><text:span text:style-name="T915">003/2026,</text:span><text:span text:style-name="T1127"> </text:span><text:span text:style-name="T915">que</text:span><text:span text:style-name="T1127"> </text:span><text:span text:style-name="T915">é</text:span><text:span text:style-name="T1127"> </text:span><text:span text:style-name="T915">parte</text:span><text:span text:style-name="T1127"> </text:span><text:span text:style-name="T915">integrante</text:span><text:span text:style-name="T1127"> </text:span><text:span text:style-name="T915">desta Ata,</text:span><text:span text:style-name="T1100"> </text:span><text:span text:style-name="T915">assim</text:span><text:span text:style-name="T1100"> </text:span><text:span text:style-name="T915">como</text:span><text:span text:style-name="T1127"> </text:span><text:span text:style-name="T915">as</text:span><text:span text:style-name="T1127"> </text:span><text:span text:style-name="T915">propostas</text:span><text:span text:style-name="T1100"> </text:span><text:span text:style-name="T915">cujos</text:span><text:span text:style-name="T1127"> </text:span><text:span text:style-name="T915">preços</text:span><text:span text:style-name="T916"> </text:span><text:span text:style-name="T915">tenham sido registrados, independentemente de transcrição.</text:span></text:p>
      <text:p text:style-name="P967"/>
      <text:p text:style-name="P1061"><draw:frame draw:style-name="fr2" draw:name="Image14" text:anchor-type="char" svg:x="1.5402in" svg:y="0.1575in" svg:width="4.8075in" svg:height="3.7591in" draw:z-index="228"><draw:image xlink:href="Pictures/10000001000001CD0000016830E18992.png" xlink:type="simple" xlink:show="embed" xlink:actuate="onLoad" draw:mime-type="image/png"/></draw:frame><text:span text:style-name="T915">Objeto da </text:span><text:span text:style-name="T903">Contratação:</text:span></text:p>
      <text:p text:style-name="P763"/>
      <text:p text:style-name="P763"/>
      <text:p text:style-name="P763"/>
      <text:p text:style-name="P763"/>
      <text:p text:style-name="P763"/>
      <text:p text:style-name="P763"/>
      <text:p text:style-name="P897"/>
      <text:p text:style-name="P1062"><text:span text:style-name="T934">,</text:span><text:span text:style-name="T934"/></text:p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779"/>
      <text:p text:style-name="P1063"/>
      <text:p text:style-name="P1064"><text:span text:style-name="T868">ÓRGÃO</text:span><text:span text:style-name="T865"> </text:span><text:span text:style-name="T868">GERENCIADOR:</text:span><text:span text:style-name="T865"> </text:span><text:span text:style-name="T869">Secretaria</text:span><text:span text:style-name="T898"> </text:span><text:span text:style-name="T869">Municipal de</text:span><text:span text:style-name="T898"> </text:span><text:span text:style-name="T875">Saúde(SEMUS)</text:span></text:p>
      <text:p text:style-name="P1065"><text:span text:style-name="T899">PRAZO:</text:span><text:span text:style-name="T1071"> </text:span><text:span text:style-name="T915">12</text:span><text:span text:style-name="T1128"> </text:span><text:span text:style-name="T915">(doze)</text:span><text:span text:style-name="T1128"> </text:span><text:span text:style-name="T903">meses.</text:span></text:p>
      <text:p text:style-name="P1066"><text:span text:style-name="T925">DATA</text:span><text:span text:style-name="T900"> </text:span><text:span text:style-name="T925">DA</text:span><text:span text:style-name="T1125"> </text:span><text:span text:style-name="T925">ASSINATURA:</text:span><text:span text:style-name="T1064"> </text:span><text:span text:style-name="T903">24/08/2026</text:span></text:p>
      <text:p text:style-name="P1067"><text:span text:style-name="T868">SIGNATÁRIOS: </text:span><text:span text:style-name="T869">Vilson Carlos Gomes Coelho – Secretário Municipal de Saúde Interino e Rodrigo Goulart Luchtemberg – Sócio Proprietário.</text:span></text:p>
      <text:p text:style-name="P1068"/>
      <text:p text:style-name="P758"/>
      <text:p text:style-name="P1069"><text:span text:style-name="T925">EXTRATO</text:span><text:span text:style-name="T1124"> </text:span><text:span text:style-name="T925">DE</text:span><text:span text:style-name="T901"> </text:span><text:span text:style-name="T925">ATA</text:span><text:span text:style-name="T901"> </text:span><text:span text:style-name="T925">DE</text:span><text:span text:style-name="T900"> </text:span><text:span text:style-name="T925">REGISTRO</text:span><text:span text:style-name="T918"> </text:span><text:span text:style-name="T925">DE</text:span><text:span text:style-name="T918"> </text:span><text:span text:style-name="T925">PREÇOS</text:span><text:span text:style-name="T914"> </text:span><text:span text:style-name="T899">ATA DE REGISTRO DE PREÇOS </text:span><text:span text:style-name="T915">Nº 080/2026-FMS</text:span></text:p>
      <text:p text:style-name="P1070"><text:span text:style-name="T899">PREGÃO ELETRÔNICO </text:span><text:span text:style-name="T915">nº 003/2026</text:span><text:span text:style-name="T916"> </text:span><text:span text:style-name="T899">PROCESSO ADMINISTRATIVO </text:span><text:span text:style-name="T917">N</text:span><text:span text:style-name="T915">º 58.926/2025</text:span><text:span text:style-name="T916"> </text:span><text:span text:style-name="T899">ID CidadES </text:span><text:span text:style-name="T915">nº 2026.016E0500001.01.0007</text:span></text:p>
      <text:p text:style-name="P1071"><text:span text:style-name="T925">FORNECEDOR REGISTRADO:</text:span><text:span text:style-name="T1129"> </text:span><text:span text:style-name="T925">M</text:span><text:span text:style-name="T1129"> </text:span><text:span text:style-name="T925">V</text:span><text:span text:style-name="T1129"> </text:span><text:span text:style-name="T925">R</text:span><text:span text:style-name="T1129"> </text:span><text:span text:style-name="T925">DE SOUZA</text:span><text:span text:style-name="T929"> </text:span><text:span text:style-name="T925">COMERCIO</text:span><text:span text:style-name="T929"> </text:span><text:span text:style-name="T925">ATACADISTA</text:span><text:span text:style-name="T929"> </text:span><text:span text:style-name="T918">LTDA</text:span></text:p>
      <text:p text:style-name="P1072"><text:span text:style-name="T899">OBJETO</text:span><text:span text:style-name="T915">: A presente Ata tem por objeto o registro de preços para a eventual aquisição de</text:span><text:span text:style-name="T916"> </text:span><text:span text:style-name="T899">Equipamentos Odontológicos</text:span><text:span text:style-name="T915">, especificado no item 07 da proposta comercial, anexo II do edital de</text:span><text:span text:style-name="T916"> </text:span><text:span text:style-name="T915">Licitação nº 003/2026, que é parte integrante desta Ata, assim como as propostas cujos preços tenham</text:span><text:span text:style-name="T916"> </text:span><text:span text:style-name="T915">sido registrados, independentemente de transcrição.</text:span></text:p>
      <text:p text:style-name="P1073"/>
      <text:p text:style-name="P1074"><text:span text:style-name="T915">Objeto</text:span><text:span text:style-name="T1005"> </text:span><text:span text:style-name="T915">da</text:span><text:span text:style-name="T920"> </text:span><text:span text:style-name="T903">Contratação:</text:span></text:p>
      <text:p text:style-name="P999"/>
      <table:table table:name="Table26" table:style-name="Table26">
        <table:table-column table:style-name="Table26.A"/>
        <table:table-column table:style-name="Table26.B"/>
        <table:table-column table:style-name="Table26.C"/>
        <table:table-column table:style-name="Table26.D"/>
        <table:table-column table:style-name="Table26.E"/>
        <table:table-column table:style-name="Table26.F"/>
        <table:table-column table:style-name="Table26.G"/>
        <table:table-column table:style-name="Table26.H"/>
        <table:table-column table:style-name="Table26.I"/>
        <table:table-row table:style-name="Table26.1">
          <table:table-cell table:style-name="Table26.A1" table:number-columns-spanned="9" office:value-type="string">
            <text:p text:style-name="P1075"><text:span text:style-name="T1072">M</text:span><text:span text:style-name="T1130"> </text:span><text:span text:style-name="T1072">V</text:span><text:span text:style-name="T1131"> </text:span><text:span text:style-name="T1072">R</text:span><text:span text:style-name="T1131"> </text:span><text:span text:style-name="T1072">DE</text:span><text:span text:style-name="T1131"> </text:span><text:span text:style-name="T1072">SOUZA</text:span><text:span text:style-name="T1132"> </text:span><text:span text:style-name="T1072">COMERCIO</text:span><text:span text:style-name="T1132"> </text:span><text:span text:style-name="T1072">ATACADISTA</text:span><text:span text:style-name="T1132"> </text:span><text:span text:style-name="T1072">LTDA.</text:span><text:span text:style-name="T917">,</text:span><text:span text:style-name="T1133"> </text:span><text:span text:style-name="T917">inscrita</text:span><text:span text:style-name="T1134"> </text:span><text:span text:style-name="T917">no</text:span><text:span text:style-name="T1135"> </text:span><text:span text:style-name="T917">CNPJ</text:span><text:span text:style-name="T1133"> </text:span><text:span text:style-name="T917">sob</text:span><text:span text:style-name="T1134"> </text:span><text:span text:style-name="T917">o</text:span><text:span text:style-name="T1133"> </text:span><text:span text:style-name="T917">nº</text:span><text:span text:style-name="T1136"> </text:span><text:span text:style-name="T917">24.912.303/0001-49</text:span><text:span text:style-name="T1135"> </text:span><text:span text:style-name="T917">com</text:span><text:span text:style-name="T1134"> </text:span><text:span text:style-name="T917">sede</text:span><text:span text:style-name="T1134"> </text:span><text:span text:style-name="T917">na</text:span><text:span text:style-name="T1133"> </text:span><text:span text:style-name="T917">Rua</text:span><text:span text:style-name="T1135"> </text:span><text:span text:style-name="T917">Paulo</text:span><text:span text:style-name="T1135"> </text:span><text:span text:style-name="T1079">Brugim,</text:span></text:p>
            <text:p text:style-name="P1076"><text:span text:style-name="T917">251</text:span><text:span text:style-name="T1074"> </text:span><text:span text:style-name="T917">Barracão</text:span><text:span text:style-name="T1137"> </text:span><text:span text:style-name="T917">B</text:span><text:span text:style-name="T1137"> </text:span><text:span text:style-name="T917">–</text:span><text:span text:style-name="T1138"> </text:span><text:span text:style-name="T917">Bº</text:span><text:span text:style-name="T1137"> </text:span><text:span text:style-name="T917">Jardim</text:span><text:span text:style-name="T1137"> </text:span><text:span text:style-name="T917">Bela</text:span><text:span text:style-name="T1137"> </text:span><text:span text:style-name="T917">Suíça</text:span><text:span text:style-name="T1137"> </text:span><text:span text:style-name="T917">–</text:span><text:span text:style-name="T1138"> </text:span><text:span text:style-name="T917">Cambé-PR.</text:span><text:span text:style-name="T1139"> </text:span><text:span text:style-name="T917">Fone:</text:span><text:span text:style-name="T1137"> </text:span><text:span text:style-name="T917">(43)</text:span><text:span text:style-name="T1137"> </text:span><text:span text:style-name="T917">3154-0748</text:span><text:span text:style-name="T1138"> </text:span><text:span text:style-name="T1140">-</text:span><text:span text:style-name="T1141"> </text:span><text:span text:style-name="T917">Email:</text:span><text:span text:style-name="T1137"> </text:span><text:a xlink:type="simple" xlink:href="mailto:mvratacadista@gmail.com" text:style-name="ListLabel_20_26" text:visited-style-name="ListLabel_20_26"><text:span text:style-name="T917">mvratacadista@gmail.com</text:span></text:a><text:span text:style-name="T1137"> </text:span><text:span text:style-name="T917">–</text:span><text:span text:style-name="T1142"> </text:span><text:span text:style-name="T1072">Marcus</text:span><text:span text:style-name="T1143"> </text:span><text:span text:style-name="T1072">Vinícius</text:span><text:span text:style-name="T1144"> </text:span><text:span text:style-name="T1072">Ribeiro de Souz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6.2">
          <table:table-cell table:style-name="Table26.A1" office:value-type="string">
            <text:p text:style-name="P1077"><text:span text:style-name="T1077">Item</text:span><text:span text:style-name="T1077"/></text:p>
          </table:table-cell>
          <table:table-cell table:style-name="Table26.A1" office:value-type="string">
            <text:p text:style-name="P1078"><text:span text:style-name="T917">Especificação</text:span><text:span text:style-name="T1079"> </text:span><text:span text:style-name="T917">do</text:span><text:span text:style-name="T1076"> </text:span><text:span text:style-name="T1079">objeto</text:span></text:p>
          </table:table-cell>
          <table:table-cell table:style-name="Table26.A1" office:value-type="string">
            <text:p text:style-name="P1079"><text:span text:style-name="T1079">Modelo</text:span><text:span text:style-name="T1079"/></text:p>
          </table:table-cell>
          <table:table-cell table:style-name="Table26.A1" office:value-type="string">
            <text:p text:style-name="P1080"><text:span text:style-name="T1079">Marca/</text:span><text:span text:style-name="T1074"> </text:span><text:span text:style-name="T1079">Fabricante</text:span></text:p>
          </table:table-cell>
          <table:table-cell table:style-name="Table26.A1" office:value-type="string">
            <text:p text:style-name="P1081"><text:span text:style-name="T1079">Unidade</text:span><text:span text:style-name="T1079"/></text:p>
          </table:table-cell>
          <table:table-cell table:style-name="Table26.A1" office:value-type="string">
            <text:p text:style-name="P1082"><text:span text:style-name="T1079">Quantidade</text:span><text:span text:style-name="T1074"> </text:span><text:span text:style-name="T1079">Máxima</text:span></text:p>
          </table:table-cell>
          <table:table-cell table:style-name="Table26.A1" office:value-type="string">
            <text:p text:style-name="P1083"><text:span text:style-name="T1079">Quantidade</text:span><text:span text:style-name="T1074"> </text:span><text:span text:style-name="T1079">Mínima</text:span></text:p>
          </table:table-cell>
          <table:table-cell table:style-name="Table26.A1" office:value-type="string">
            <text:p text:style-name="P1084"><text:span text:style-name="T1079">Valor</text:span><text:span text:style-name="T1074"> </text:span><text:span text:style-name="T1079">Unitário</text:span></text:p>
          </table:table-cell>
          <table:table-cell table:style-name="Table26.A1" office:value-type="string">
            <text:p text:style-name="P1085"><text:span text:style-name="T1079">Prazo</text:span><text:span text:style-name="T1074"> </text:span><text:span text:style-name="T917">Garantia</text:span><text:span text:style-name="T1075"> </text:span><text:span text:style-name="T917">ou</text:span></text:p>
            <text:p text:style-name="P1086"><text:span text:style-name="T1079">Validade</text:span><text:span text:style-name="T1079"/></text:p>
          </table:table-cell>
        </table:table-row>
        <table:table-row table:style-name="Table26.3">
          <table:table-cell table:style-name="Table26.A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7"/>
            <text:p text:style-name="P730"><text:span text:style-name="T1080">0007</text:span><text:span text:style-name="T1080"/></text:p>
          </table:table-cell>
          <table:table-cell table:style-name="Table26.B3" office:value-type="string">
            <text:p text:style-name="P1088"><text:span text:style-name="T891">AUTOCLAVE HORIZONTAL DE MESA -</text:span><text:span text:style-name="T1082"> </text:span><text:span text:style-name="T891">APRESENTACAO EMBALAGEM UNITARIA;</text:span><text:span text:style-name="T1082"> </text:span><text:span text:style-name="T891">COMPOSICAO DEVE SER BIVOLT, COM</text:span><text:span text:style-name="T1082"> </text:span><text:span text:style-name="T891">CAPACIDADE INTERNA DE NO MINIMO 21</text:span><text:span text:style-name="T1082"> </text:span><text:span text:style-name="T891">LITROS, DE CLASSE B COM CICLOS DE</text:span><text:span text:style-name="T1082"> </text:span><text:span text:style-name="T1081">ESTERILIZACAO</text:span><text:span text:style-name="T890"><text:tab/></text:span><text:span text:style-name="T1081">PRE-PROGRAMADOS</text:span><text:span text:style-name="T1082"> </text:span><text:span text:style-name="T891">PARAVARIOS TIPOS DE ARTIGOS, COM</text:span><text:span text:style-name="T1082"> </text:span><text:span text:style-name="T891">TEMPERATURAS DE 121 E 134 GRAUS</text:span><text:span text:style-name="T1082"> </text:span><text:span text:style-name="T891">CELSIUS,</text:span><text:span text:style-name="T1081"> </text:span><text:span text:style-name="T891">CICLO</text:span><text:span text:style-name="T1081"> </text:span><text:span text:style-name="T891">DE</text:span><text:span text:style-name="T1081"> </text:span><text:span text:style-name="T891">SECAGEM</text:span><text:span text:style-name="T1089"> </text:span><text:span text:style-name="T891">COM</text:span><text:span text:style-name="T1081"> </text:span><text:span text:style-name="T891">PORTA</text:span><text:span text:style-name="T1082"> </text:span><text:span text:style-name="T891">FECHADA, CAMARA</text:span><text:span text:style-name="T1089"> </text:span><text:span text:style-name="T891">(VASO DE PRESSAO) E</text:span><text:span text:style-name="T1082"> </text:span><text:span text:style-name="T891">TAMPA EM ACO INOXIDAVEL, GABINETE</text:span><text:span text:style-name="T1082"> </text:span><text:span text:style-name="T891">REVESTIDO EM ACO COM TRATAMENTO</text:span><text:span text:style-name="T1082"> </text:span><text:span text:style-name="T891">ANTICORROSIVO/ANTI-OXIDANTE, FECHO</text:span><text:span text:style-name="T1082"> </text:span><text:span text:style-name="T891">DA</text:span><text:span text:style-name="T1083"> </text:span><text:span text:style-name="T891">CAMERA</text:span><text:span text:style-name="T1083"> </text:span><text:span text:style-name="T891">EM</text:span><text:span text:style-name="T1083"> </text:span><text:span text:style-name="T891">ALAVANCA,PAINEL</text:span><text:span text:style-name="T1083"> </text:span><text:span text:style-name="T891">DIGITAL</text:span><text:span text:style-name="T1082"> </text:span><text:span text:style-name="T891">QUE MONITORA TODO O CICLO DE</text:span><text:span text:style-name="T1082"> </text:span><text:span text:style-name="T891">ESTERILIZACAO, ALARMES EM CASO DE</text:span><text:span text:style-name="T1082"> </text:span><text:span text:style-name="T891">DESVIOS DOS PARAMETROS DURANTE O</text:span><text:span text:style-name="T1082"> </text:span><text:span text:style-name="T891">CICLO</text:span><text:span text:style-name="T1081"> </text:span><text:span text:style-name="T891">OU</text:span><text:span text:style-name="T1089"> </text:span><text:span text:style-name="T891">FALHAS</text:span><text:span text:style-name="T1089"> </text:span><text:span text:style-name="T891">E</text:span><text:span text:style-name="T1081"> </text:span><text:span text:style-name="T891">OUTROS,</text:span><text:span text:style-name="T1081"> </text:span><text:span text:style-name="T891">VALVULA</text:span><text:span text:style-name="T1083"> </text:span><text:span text:style-name="T891">DE</text:span><text:span text:style-name="T1082"> </text:span><text:span text:style-name="T891">SEGURANCA</text:span><text:span text:style-name="T1083"> </text:span><text:span text:style-name="T891">TERMOSTATICA</text:span><text:span text:style-name="T1084"> </text:span><text:span text:style-name="T891">PARA</text:span><text:span text:style-name="T1084"> </text:span><text:span text:style-name="T891">SOBRE</text:span><text:span text:style-name="T1082"> </text:span><text:span text:style-name="T891">TEMPERATURA;</text:span><text:span text:style-name="T1081"> </text:span><text:span text:style-name="T891">DEVE</text:span><text:span text:style-name="T1081"> </text:span><text:span text:style-name="T891">POSSUIR</text:span><text:span text:style-name="T1081"> </text:span><text:span text:style-name="T891">REGISTRO</text:span><text:span text:style-name="T1082"> </text:span><text:span text:style-name="T891">NA ANVISA, EATENDER AS NORMAS</text:span><text:span text:style-name="T1082"> </text:span><text:span text:style-name="T891">TECNICAS E SANITARIAS VIGENTES PARA</text:span><text:span text:style-name="T1082"> </text:span><text:span text:style-name="T1081">EQUIPAMENTOS</text:span><text:span text:style-name="T890"><text:tab/><text:tab/></text:span><text:span text:style-name="T1081">MEDICO-ODONTOLOGICOS.</text:span></text:p>
          </table:table-cell>
          <table:table-cell table:style-name="Table26.C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9"/>
            <text:p text:style-name="P1090"><text:span text:style-name="T1081">BS</text:span><text:span text:style-name="T1080"> </text:span><text:span text:style-name="T1081">DIGITALE</text:span><text:span text:style-name="T1082"> </text:span><text:span text:style-name="T1080">2.1</text:span></text:p>
          </table:table-cell>
          <table:table-cell table:style-name="Table26.D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7"/>
            <text:p text:style-name="P1091"><text:span text:style-name="T1081">BS</text:span><text:span text:style-name="T1094"> </text:span><text:span text:style-name="T1081">DIGITALE</text:span><text:span text:style-name="T1094"> </text:span><text:span text:style-name="T1084">2.1</text:span></text:p>
          </table:table-cell>
          <table:table-cell table:style-name="Table26.E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7"/>
            <text:p text:style-name="P1092"><text:span text:style-name="T1084">UN</text:span><text:span text:style-name="T1084"/></text:p>
          </table:table-cell>
          <table:table-cell table:style-name="Table26.F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7"/>
            <text:p text:style-name="P1092"><text:span text:style-name="T1084">20</text:span><text:span text:style-name="T1084"/></text:p>
          </table:table-cell>
          <table:table-cell table:style-name="Table26.G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7"/>
            <text:p text:style-name="P1093"><text:span text:style-name="T1084">08</text:span><text:span text:style-name="T1084"/></text:p>
          </table:table-cell>
          <table:table-cell table:style-name="Table26.H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87"/>
            <text:p text:style-name="P1094"><text:span text:style-name="T891">R$</text:span><text:span text:style-name="T1080"> </text:span><text:span text:style-name="T1081">5.180,00</text:span></text:p>
          </table:table-cell>
          <table:table-cell table:style-name="Table26.I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095"/>
            <text:p text:style-name="P1096"><text:span text:style-name="T891">No</text:span><text:span text:style-name="T1084"> </text:span><text:span text:style-name="T891">mínino</text:span><text:span text:style-name="T1084"> </text:span><text:span text:style-name="T891">75%</text:span><text:span text:style-name="T1084"> </text:span><text:span text:style-name="T891">de</text:span><text:span text:style-name="T1082"> </text:span><text:span text:style-name="T1080">sua</text:span><text:span text:style-name="T890"><text:tab/></text:span><text:span text:style-name="T1081">validade</text:span><text:span text:style-name="T1082"> </text:span><text:span text:style-name="T891">original, contados</text:span><text:span text:style-name="T1082"> </text:span><text:span text:style-name="T891">da data de</text:span><text:span text:style-name="T1082"> </text:span><text:span text:style-name="T1081">fabricação.</text:span></text:p>
          </table:table-cell>
        </table:table-row>
      </table:table>
      <text:p text:style-name="P1097"/>
      <text:p text:style-name="P1098"><text:span text:style-name="T899">ÓRGÃO</text:span><text:span text:style-name="T1001"> </text:span><text:span text:style-name="T899">GERENCIADOR:</text:span><text:span text:style-name="T1006"> </text:span><text:span text:style-name="T915">Secretaria</text:span><text:span text:style-name="T1038"> </text:span><text:span text:style-name="T915">Municipal</text:span><text:span text:style-name="T1039"> </text:span><text:span text:style-name="T915">de</text:span><text:span text:style-name="T1038"> </text:span><text:span text:style-name="T903">Saúde(SEMUS)</text:span></text:p>
      <text:p text:style-name="P1099"><text:span text:style-name="T899">PRAZO:</text:span><text:span text:style-name="T913"> </text:span><text:span text:style-name="T915">12</text:span><text:span text:style-name="T1097"> </text:span><text:span text:style-name="T915">(doze)</text:span><text:span text:style-name="T1005"> </text:span><text:span text:style-name="T903">meses.</text:span></text:p>
      <text:p text:style-name="P1100"><text:span text:style-name="T918">DATA</text:span><text:span text:style-name="T925"> </text:span><text:span text:style-name="T918">DA</text:span><text:span text:style-name="T901"> </text:span><text:span text:style-name="T918">ASSINATURA:</text:span><text:span text:style-name="T1098"> </text:span><text:span text:style-name="T1003">24/08/2026</text:span></text:p>
      <text:p text:style-name="P1101"><text:span text:style-name="T868">SIGNATÁRIOS: </text:span><text:span text:style-name="T869">Vilson Carlos Gomes Coelho – Secretário Municipal de Saúde Interino e Marcus Vinicius Ribeiro de Souza – Sócio Proprietário.</text:span></text:p>
      <text:p text:style-name="P1102"/>
      <text:p text:style-name="P1103"/>
      <text:p text:style-name="P1104"><text:span text:style-name="T1145">EXTRATO</text:span><text:span text:style-name="T1146"> </text:span><text:span text:style-name="T1145">DE</text:span><text:span text:style-name="T1147"> </text:span><text:span text:style-name="T1145">ATA</text:span><text:span text:style-name="T1146"> </text:span><text:span text:style-name="T1145">DE</text:span><text:span text:style-name="T1147"> </text:span><text:span text:style-name="T1145">REGISTRO</text:span><text:span text:style-name="T1146"> </text:span><text:span text:style-name="T1145">DE</text:span><text:span text:style-name="T1147"> </text:span><text:span text:style-name="T1145">PREÇOS</text:span><text:span text:style-name="T1148"> </text:span><text:span text:style-name="T1145">ATA DE REGISTRO DE PREÇOS </text:span><text:span text:style-name="T1149">Nº 081/2026-FMS</text:span></text:p>
      <text:p text:style-name="P1105"><text:span text:style-name="T1145">PREGÃO ELETRÔNICO </text:span><text:span text:style-name="T1149">nº 003/2026</text:span><text:span text:style-name="T1150"> </text:span><text:span text:style-name="T1145">PROCESSO ADMINISTRATIVO </text:span><text:span text:style-name="T870">N</text:span><text:span text:style-name="T1149">º 58.926/2025</text:span><text:span text:style-name="T1150"> </text:span><text:span text:style-name="T1145">ID CidadES </text:span><text:span text:style-name="T1149">nº 2026.016E0500001.01.0007</text:span></text:p>
      <text:p text:style-name="P1106"><text:span text:style-name="T1145">FORNECEDOR</text:span><text:span text:style-name="T1151"> </text:span><text:span text:style-name="T1145">REGISTRADO:</text:span><text:span text:style-name="T1152"> </text:span><text:span text:style-name="T1145">MORIMED</text:span><text:span text:style-name="T1151"> </text:span><text:span text:style-name="T1145">COMERCIAL</text:span><text:span text:style-name="T1153"> </text:span><text:span text:style-name="T1154">LTDA</text:span></text:p>
      <text:p text:style-name="P1107"><text:span text:style-name="T1145">OBJETO</text:span><text:span text:style-name="T1149">: A presente Ata tem por objeto o registro de preços para a eventual aquisição de</text:span><text:span text:style-name="T1155"> </text:span><text:span text:style-name="T1145">Equipamentos Odontológicos</text:span><text:span text:style-name="T1149">, especificado no item 08 da proposta comercial, anexo II do edital de</text:span><text:span text:style-name="T1150"> </text:span><text:span text:style-name="T1149">Licitação nº 003/2026, que é parte integrante desta Ata, assim como as propostas cujos preços tenham</text:span><text:span text:style-name="T1150"> </text:span><text:span text:style-name="T1149">sido registrados, independentemente de transcrição.</text:span></text:p>
      <text:p text:style-name="P1108"/>
      <text:p text:style-name="P1109"><text:span text:style-name="T1149">Objeto</text:span><text:span text:style-name="T1156"> </text:span><text:span text:style-name="T1149">da</text:span><text:span text:style-name="T1157"> Contratação:</text:span></text:p>
      <text:p text:style-name="P1110"/>
      <table:table table:name="Table27" table:style-name="Table27">
        <table:table-column table:style-name="Table27.A"/>
        <table:table-column table:style-name="Table27.B"/>
        <table:table-column table:style-name="Table27.C"/>
        <table:table-column table:style-name="Table27.D"/>
        <table:table-column table:style-name="Table27.E"/>
        <table:table-column table:style-name="Table27.F"/>
        <table:table-column table:style-name="Table27.G"/>
        <table:table-column table:style-name="Table27.H"/>
        <table:table-column table:style-name="Table27.I"/>
        <table:table-row table:style-name="Table27.1">
          <table:table-cell table:style-name="Table27.A1" table:number-columns-spanned="9" office:value-type="string">
            <text:p text:style-name="P1111"><text:span text:style-name="T1072">MORIMED</text:span><text:span text:style-name="T1158"> </text:span><text:span text:style-name="T1072">COMERCIAL</text:span><text:span text:style-name="T1158"> </text:span><text:span text:style-name="T1072">LTDA</text:span><text:span text:style-name="T1159"> </text:span><text:span text:style-name="T917">inscrita</text:span><text:span text:style-name="T1079"> </text:span><text:span text:style-name="T917">no</text:span><text:span text:style-name="T1160"> </text:span><text:span text:style-name="T917">CNPJ</text:span><text:span text:style-name="T1160"> </text:span><text:span text:style-name="T917">sob</text:span><text:span text:style-name="T1079"> </text:span><text:span text:style-name="T917">o</text:span><text:span text:style-name="T1160"> </text:span><text:span text:style-name="T917">nº 26.499.522/0001-73,</text:span><text:span text:style-name="T1160"> </text:span><text:span text:style-name="T917">com</text:span><text:span text:style-name="T1079"> </text:span><text:span text:style-name="T917">sede</text:span><text:span text:style-name="T1079"> </text:span><text:span text:style-name="T917">na</text:span><text:span text:style-name="T1160"> </text:span><text:span text:style-name="T917">Rua</text:span><text:span text:style-name="T1160"> </text:span><text:span text:style-name="T917">Para</text:span><text:span text:style-name="T1160"> </text:span><text:span text:style-name="T917">nº</text:span><text:span text:style-name="T1160"> </text:span><text:span text:style-name="T917">410</text:span><text:span text:style-name="T1079"> </text:span><text:span text:style-name="T917">-</text:span><text:span text:style-name="T1160"> </text:span><text:span text:style-name="T917">Bº</text:span><text:span text:style-name="T1160"> </text:span><text:span text:style-name="T917">Jardim</text:span><text:span text:style-name="T1075"> </text:span><text:span text:style-name="T917">Apucarana</text:span><text:span text:style-name="T1160"> </text:span><text:span text:style-name="T917">–</text:span><text:span text:style-name="T1074"> </text:span><text:span text:style-name="T917">Cep: 86.804-250 –</text:span><text:span text:style-name="T1079"> </text:span><text:span text:style-name="T917">Apucarana-PR. Fone: (43)3034-3474 - </text:span><text:a xlink:type="simple" xlink:href="mailto:licitacao@morimed.com.br" text:style-name="ListLabel_20_26" text:visited-style-name="ListLabel_20_26"><text:span text:style-name="T917">licitacao@morimed.com.br</text:span></text:a><text:span text:style-name="T917"> – </text:span><text:span text:style-name="T1072">Leandro Mori do Cout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7.2">
          <table:table-cell table:style-name="Table27.A1" office:value-type="string">
            <text:p text:style-name="P1112"/>
            <text:p text:style-name="P745"><text:span text:style-name="T1077">Item</text:span><text:span text:style-name="T1077"/></text:p>
          </table:table-cell>
          <table:table-cell table:style-name="Table27.A1" office:value-type="string">
            <text:p text:style-name="P1112"/>
            <text:p text:style-name="P1113"><text:span text:style-name="T917">Especificação</text:span><text:span text:style-name="T1078"> </text:span><text:span text:style-name="T917">do</text:span><text:span text:style-name="T1073"> </text:span><text:span text:style-name="T1079">objeto</text:span></text:p>
          </table:table-cell>
          <table:table-cell table:style-name="Table27.A1" office:value-type="string">
            <text:p text:style-name="P1112"/>
            <text:p text:style-name="P1019"><text:span text:style-name="T1079">Modelo</text:span><text:span text:style-name="T1079"/></text:p>
          </table:table-cell>
          <table:table-cell table:style-name="Table27.A1" office:value-type="string">
            <text:p text:style-name="P1112"/>
            <text:p text:style-name="P1114"><text:span text:style-name="T1079">Marca/Fabricante</text:span><text:span text:style-name="T1079"/></text:p>
          </table:table-cell>
          <table:table-cell table:style-name="Table27.A1" office:value-type="string">
            <text:p text:style-name="P1112"/>
            <text:p text:style-name="P745"><text:span text:style-name="T1079">Unidade</text:span><text:span text:style-name="T1079"/></text:p>
          </table:table-cell>
          <table:table-cell table:style-name="Table27.A1" office:value-type="string">
            <text:p text:style-name="P1115"><text:span text:style-name="T1079">Quantidade</text:span><text:span text:style-name="T1074"> </text:span><text:span text:style-name="T1079">Máxima</text:span></text:p>
          </table:table-cell>
          <table:table-cell table:style-name="Table27.A1" office:value-type="string">
            <text:p text:style-name="P1116"><text:span text:style-name="T1079">Quantidade</text:span><text:span text:style-name="T1074"> </text:span><text:span text:style-name="T1079">Mínima</text:span></text:p>
          </table:table-cell>
          <table:table-cell table:style-name="Table27.A1" office:value-type="string">
            <text:p text:style-name="P1117"><text:span text:style-name="T1079">Valor</text:span><text:span text:style-name="T1074"> </text:span><text:span text:style-name="T1079">Unitário</text:span></text:p>
          </table:table-cell>
          <table:table-cell table:style-name="Table27.A1" office:value-type="string">
            <text:p text:style-name="P1118"><text:span text:style-name="T1079">Prazo</text:span><text:span text:style-name="T1074"> </text:span><text:span text:style-name="T1079">Garantia</text:span><text:span text:style-name="T1161"> </text:span><text:span text:style-name="T1079">ou</text:span><text:span text:style-name="T1074"> </text:span><text:span text:style-name="T1079">Validade</text:span></text:p>
          </table:table-cell>
        </table:table-row>
        <table:table-row table:style-name="Table27.3">
          <table:table-cell table:style-name="Table27.A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857"/>
            <text:p text:style-name="P745"><text:span text:style-name="T1080">0008</text:span><text:span text:style-name="T1080"/></text:p>
          </table:table-cell>
          <table:table-cell table:style-name="Table27.B3" office:value-type="string">
            <text:p text:style-name="P1119"><text:span text:style-name="T891">SELADORA TERMICA PARA PAPEL GRAU</text:span><text:span text:style-name="T1082"> </text:span><text:span text:style-name="T1081">CIRURGICO -</text:span><text:span text:style-name="T1089"> </text:span><text:span text:style-name="T1081">APRESENTACAO EMBALAGEM</text:span><text:span text:style-name="T1082"> </text:span><text:span text:style-name="T891">UNITARIA;</text:span><text:span text:style-name="T1083"> </text:span><text:span text:style-name="T891">COMPOSICAO</text:span><text:span text:style-name="T1083"> </text:span><text:span text:style-name="T891">DEVE</text:span><text:span text:style-name="T1083"> </text:span><text:span text:style-name="T891">SER</text:span><text:span text:style-name="T1083"> </text:span><text:span text:style-name="T891">BIVOLT</text:span><text:span text:style-name="T1082"> </text:span><text:span text:style-name="T891">AUTOMATICO, EQUIPAMENTO DEVE</text:span><text:span text:style-name="T1082"> </text:span><text:span text:style-name="T1081">POSSUIR SUPORTE PARAROLOS, SELAGEM</text:span><text:span text:style-name="T1082"> </text:span><text:span text:style-name="T891">POR ALAVANCA COM TRAVA, SISTEMA DE</text:span><text:span text:style-name="T1082"> </text:span><text:span text:style-name="T891">DUPLO</text:span><text:span text:style-name="T1083"> </text:span><text:span text:style-name="T891">CORTE</text:span><text:span text:style-name="T1083"> </text:span><text:span text:style-name="T891">INTEGRADO,</text:span><text:span text:style-name="T1083"> </text:span><text:span text:style-name="T891">DEVE</text:span><text:span text:style-name="T1083"> </text:span><text:span text:style-name="T891">CONTAR</text:span><text:span text:style-name="T1082"> </text:span><text:span text:style-name="T891">COM SINALIZACAO LUMINOSA E/OU</text:span><text:span text:style-name="T1082"> </text:span><text:span text:style-name="T1081">SONORA</text:span><text:span text:style-name="T1089"> </text:span><text:span text:style-name="T1081">QUE INDIQUE O FUNCIONAMENTO</text:span><text:span text:style-name="T1082"> </text:span><text:span text:style-name="T891">DO EQUIPAMENTO, INCLUINDO OS</text:span><text:span text:style-name="T1082"> </text:span><text:span text:style-name="T891">ESTADOS</text:span><text:span text:style-name="T1083"> </text:span><text:span text:style-name="T891">DE</text:span><text:span text:style-name="T1083"> </text:span><text:span text:style-name="T891">SELAGEM</text:span><text:span text:style-name="T1083"> </text:span><text:span text:style-name="T891">CONCLUIDA,</text:span><text:span text:style-name="T1084"> </text:span><text:span text:style-name="T891">DEVE</text:span><text:span text:style-name="T1082"> </text:span><text:span text:style-name="T891">POSSUIRDESLIGAMENTO AUTOMATICO</text:span><text:span text:style-name="T1082"> </text:span><text:span text:style-name="T891">POR INATIVIDADE E TECNOLOGIA DE</text:span><text:span text:style-name="T1082"> </text:span><text:span text:style-name="T891">AQUECIMENTO QUE PROPORCIONE</text:span><text:span text:style-name="T1082"> </text:span><text:span text:style-name="T1081">RAPIDA</text:span><text:span text:style-name="T1080"> </text:span><text:span text:style-name="T1081">ESTABILIZACAO</text:span><text:span text:style-name="T891"> </text:span><text:span text:style-name="T1081">DA</text:span><text:span text:style-name="T1080"> </text:span><text:span text:style-name="T1081">TEMPERATURA,</text:span><text:span text:style-name="T1082"> </text:span><text:span text:style-name="T891">AREA UTIL DE SELAGEM DEVE TER, NO</text:span><text:span text:style-name="T1082"> </text:span><text:span text:style-name="T891">MINIMO,</text:span><text:span text:style-name="T1162"> </text:span><text:span text:style-name="T891">30</text:span><text:span text:style-name="T1083"> </text:span><text:span text:style-name="T891">CM</text:span><text:span text:style-name="T1083"> </text:span><text:span text:style-name="T891">DE</text:span><text:span text:style-name="T1083"> </text:span><text:span text:style-name="T891">COMPRIMENTO</text:span><text:span text:style-name="T1083"> </text:span><text:span text:style-name="T891">E</text:span><text:span text:style-name="T1084"> </text:span><text:span text:style-name="T891">SOLDA</text:span><text:span text:style-name="T1082"> </text:span><text:span text:style-name="T891">DE NO MINIMO 12 MM, DEVE ATENDER AS</text:span><text:span text:style-name="T1082"> </text:span><text:span text:style-name="T891">NORMAS</text:span><text:span text:style-name="T1083"> </text:span><text:span text:style-name="T891">TECNICAS</text:span><text:span text:style-name="T1083"> </text:span><text:span text:style-name="T891">VIGENTES</text:span><text:span text:style-name="T1083"> </text:span><text:span text:style-name="T891">APLICAVEIS</text:span><text:span text:style-name="T1082"> </text:span><text:span text:style-name="T891">A</text:span><text:span text:style-name="T1083"> </text:span><text:span text:style-name="T891">EQUIPAMENTOS</text:span><text:span text:style-name="T1083"> </text:span><text:span text:style-name="T891">DESTINADOS</text:span><text:span text:style-name="T1083"> </text:span><text:span text:style-name="T891">A</text:span><text:span text:style-name="T1083"> </text:span><text:span text:style-name="T891">AREA</text:span><text:span text:style-name="T1083"> </text:span><text:span text:style-name="T891">DA</text:span><text:span text:style-name="T1082"> </text:span><text:span text:style-name="T1081">SAUDE.</text:span></text:p>
          </table:table-cell>
          <table:table-cell table:style-name="Table27.C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120"/>
            <text:p text:style-name="P1121"><text:span text:style-name="T965">CRISTOFOL</text:span><text:span text:style-name="T1082"> </text:span><text:span text:style-name="T891">30</text:span><text:span text:style-name="T1083"> </text:span><text:span text:style-name="T891">CM</text:span></text:p>
          </table:table-cell>
          <table:table-cell table:style-name="Table27.D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857"/>
            <text:p text:style-name="P1093"><text:span text:style-name="T1081">CRISTOFOL</text:span><text:span text:style-name="T1081"/></text:p>
          </table:table-cell>
          <table:table-cell table:style-name="Table27.E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857"/>
            <text:p text:style-name="P733"><text:span text:style-name="T1084">UN</text:span><text:span text:style-name="T1084"/></text:p>
          </table:table-cell>
          <table:table-cell table:style-name="Table27.F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857"/>
            <text:p text:style-name="P546"><text:span text:style-name="T1084">35</text:span><text:span text:style-name="T1084"/></text:p>
          </table:table-cell>
          <table:table-cell table:style-name="Table27.G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857"/>
            <text:p text:style-name="P1122"><text:span text:style-name="T1084">10</text:span><text:span text:style-name="T1084"/></text:p>
          </table:table-cell>
          <table:table-cell table:style-name="Table27.H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857"/>
            <text:p text:style-name="P1123"><text:span text:style-name="T891">R$</text:span><text:span text:style-name="T1084"> </text:span><text:span text:style-name="T1081">845,00</text:span></text:p>
          </table:table-cell>
          <table:table-cell table:style-name="Table27.I3" office:value-type="string"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738"/>
            <text:p text:style-name="P1124"/>
            <text:p text:style-name="P1125"><text:span text:style-name="T891">No</text:span><text:span text:style-name="T1083"> </text:span><text:span text:style-name="T891">mínino</text:span><text:span text:style-name="T1083"> </text:span><text:span text:style-name="T891">75%</text:span><text:span text:style-name="T1083"> </text:span><text:span text:style-name="T891">de</text:span><text:span text:style-name="T1082"> </text:span><text:span text:style-name="T1080">sua</text:span><text:span text:style-name="T890"><text:tab/></text:span><text:span text:style-name="T1081">validade</text:span><text:span text:style-name="T1082"> </text:span><text:span text:style-name="T891">original, contados</text:span><text:span text:style-name="T1082"> </text:span><text:span text:style-name="T891">da data de</text:span><text:span text:style-name="T1082"> </text:span><text:span text:style-name="T1081">fabricação.</text:span></text:p>
          </table:table-cell>
        </table:table-row>
      </table:table>
      <text:p text:style-name="P1126"/>
      <text:p text:style-name="P1127"><text:span text:style-name="T1163">ÓRGÃO</text:span><text:span text:style-name="T1164"> </text:span><text:span text:style-name="T1163">GERENCIADOR:</text:span><text:span text:style-name="T948"> </text:span><text:span text:style-name="T1165">Secretaria</text:span><text:span text:style-name="T949"> </text:span><text:span text:style-name="T1165">Municipal</text:span><text:span text:style-name="T1166"> </text:span><text:span text:style-name="T1165">de</text:span><text:span text:style-name="T1167"> </text:span><text:span text:style-name="T1168">Saúde(SEMUS)</text:span></text:p>
      <text:p text:style-name="P1128"><text:span text:style-name="T1145">PRAZO:</text:span><text:span text:style-name="T1154"> </text:span><text:span text:style-name="T1149">12</text:span><text:span text:style-name="T1157"> </text:span><text:span text:style-name="T1149">(doze)</text:span><text:span text:style-name="T1157"> meses.</text:span></text:p>
      <text:p text:style-name="P1129"><text:span text:style-name="T1169">DATA</text:span><text:span text:style-name="T1170"> </text:span><text:span text:style-name="T1169">DA</text:span><text:span text:style-name="T1171"> </text:span><text:span text:style-name="T1169">ASSINATURA: </text:span><text:span text:style-name="T1157">24/08/2026</text:span></text:p>
      <text:p text:style-name="P1130"><text:span text:style-name="T1172">SIGNATÁRIOS: </text:span><text:span text:style-name="T1173">Vilson Carlos Gomes Coelho – Secretário Municipal de Saúde Interino e Leandro</text:span><text:span text:style-name="T1174"> </text:span><text:span text:style-name="T1173">Mori do Couto – Sócio Proprietário.</text:span></text:p>
      <text:p text:style-name="P1131"/>
      <text:p text:style-name="P1132"/>
      <text:h text:style-name="P1133" text:outline-level="5"><text:span text:style-name="T18">PUBLICAÇÕES</text:span><text:span text:style-name="T1175"> </text:span><text:span text:style-name="T18">DE</text:span><text:span text:style-name="T1176"> </text:span><text:span text:style-name="T21">TERCEIROS</text:span></text:h>
      <text:p text:style-name="P1134"><text:span text:style-name="T781">REDEGAS</text:span><text:span text:style-name="T860"> </text:span><text:span text:style-name="T781">COMERCIO</text:span><text:span text:style-name="T860"> </text:span><text:span text:style-name="T781">DE</text:span><text:span text:style-name="T860"> </text:span><text:span text:style-name="T781">GAS</text:span><text:span text:style-name="T860"> </text:span><text:span text:style-name="T781">LTDA,</text:span><text:span text:style-name="T860"> </text:span><text:span text:style-name="T781">CNPJ:</text:span><text:span text:style-name="T860"> </text:span><text:span text:style-name="T781">32.654.285/0001-70,</text:span><text:span text:style-name="T860"> </text:span><text:span text:style-name="T781">torna</text:span><text:span text:style-name="T860"> </text:span><text:span text:style-name="T781">público</text:span><text:span text:style-name="T860"> </text:span><text:span text:style-name="T781">que</text:span><text:span text:style-name="T860"> </text:span><text:span text:style-name="T781">OBTEVE</text:span><text:span text:style-name="T860"> </text:span><text:span text:style-name="T781">a</text:span><text:span text:style-name="T860"> </text:span><text:span text:style-name="T781">Secretaria</text:span><text:span text:style-name="T860"> </text:span><text:span text:style-name="T781">Mu-nicipal</text:span><text:span text:style-name="T1177"> </text:span><text:span text:style-name="T781">de</text:span><text:span text:style-name="T1177"> </text:span><text:span text:style-name="T781">Meio</text:span><text:span text:style-name="T1178"> </text:span><text:span text:style-name="T781">Ambiente</text:span><text:span text:style-name="T1177"> </text:span><text:span text:style-name="T781">–</text:span><text:span text:style-name="T1178"> </text:span><text:span text:style-name="T781">SEMMA,</text:span><text:span text:style-name="T1177"> </text:span><text:span text:style-name="T781">a</text:span><text:span text:style-name="T1178"> </text:span><text:span text:style-name="T781">LICENÇA</text:span><text:span text:style-name="T1177"> </text:span><text:span text:style-name="T781">DE</text:span><text:span text:style-name="T1178"> </text:span><text:span text:style-name="T781">OPERAÇÃO</text:span><text:span text:style-name="T1177"> </text:span><text:span text:style-name="T781">POR</text:span><text:span text:style-name="T1178"> </text:span><text:span text:style-name="T781">PROCEDIMENTO</text:span><text:span text:style-name="T1177"> </text:span><text:span text:style-name="T781">CORRETIVO</text:span><text:span text:style-name="T1178"> </text:span><text:span text:style-name="T781">–</text:span><text:span text:style-name="T1177"> </text:span><text:span text:style-name="T781">LO</text:span><text:span text:style-name="T1178"> </text:span><text:span text:style-name="T1179">Nº</text:span></text:p>
      <text:p text:style-name="P1135"><text:span text:style-name="T781">054/2026, por meio Processo nº 60856/2026, com validade até 19/08/2028, para a atividade 22.04 - Arma-zenamento</text:span><text:span text:style-name="T782"> </text:span><text:span text:style-name="T781">e/ou</text:span><text:span text:style-name="T782"> </text:span><text:span text:style-name="T781">depósito</text:span><text:span text:style-name="T782"> </text:span><text:span text:style-name="T781">de</text:span><text:span text:style-name="T782"> </text:span><text:span text:style-name="T781">gás</text:span><text:span text:style-name="T782"> </text:span><text:span text:style-name="T781">GLP,</text:span><text:span text:style-name="T782"> </text:span><text:span text:style-name="T781">produtos</text:span><text:span text:style-name="T782"> </text:span><text:span text:style-name="T781">químicos</text:span><text:span text:style-name="T782"> </text:span><text:span text:style-name="T781">e/ou</text:span><text:span text:style-name="T782"> </text:span><text:span text:style-name="T781">perigosos</text:span><text:span text:style-name="T782"> </text:span><text:span text:style-name="T781">fracionados</text:span><text:span text:style-name="T782"> </text:span><text:span text:style-name="T781">(em</text:span><text:span text:style-name="T782"> </text:span><text:span text:style-name="T781">recipiente</text:span><text:span text:style-name="T782"> </text:span><text:span text:style-name="T781">com capacidade</text:span><text:span text:style-name="T1180"> </text:span><text:span text:style-name="T781">máxima</text:span><text:span text:style-name="T1181"> </text:span><text:span text:style-name="T781">de</text:span><text:span text:style-name="T1181"> </text:span><text:span text:style-name="T781">200</text:span><text:span text:style-name="T1181"> </text:span><text:span text:style-name="T781">litros</text:span><text:span text:style-name="T1181"> </text:span><text:span text:style-name="T781">e/ou</text:span><text:span text:style-name="T1181"> </text:span><text:span text:style-name="T781">quilos),</text:span><text:span text:style-name="T1181"> </text:span><text:span text:style-name="T781">exceto</text:span><text:span text:style-name="T1181"> </text:span><text:span text:style-name="T781">agrotóxicos</text:span><text:span text:style-name="T1181"> </text:span><text:span text:style-name="T781">e</text:span><text:span text:style-name="T1180"> </text:span><text:span text:style-name="T781">afins,</text:span><text:span text:style-name="T1181"> </text:span><text:span text:style-name="T781">localizada</text:span><text:span text:style-name="T1181"> </text:span><text:span text:style-name="T781">na</text:span><text:span text:style-name="T1181"> </text:span><text:span text:style-name="T781">Rua</text:span><text:span text:style-name="T1181"> </text:span><text:span text:style-name="T781">Doutor</text:span><text:span text:style-name="T1181"> </text:span><text:span text:style-name="T781">Amilcar Figliuzi, n° 189, bairro Sao Luiz Gonzaga, em Cachoeiro de Itapemirim/ES.</text:span></text:p>
      <text:p text:style-name="P1136"><text:span text:style-name="T781">Protocolo:</text:span><text:span text:style-name="T1181"> </text:span><text:span text:style-name="T785">4472026FAT</text:span></text:p>
      <text:p text:style-name="P1137"/>
      <text:p text:style-name="P1138"><text:span text:style-name="T781">KAXU DIESEL LTDA, CNPJ Nº 39.828.892/0001-59, torna público que OBTEVE da Secretaria Municipal de Meio Ambiente – SEMMA, a Renovação da Licença de Operação – LO Nº 029/2009, válida até 18/08/2031, por meio do Processo 28747/2026, para a atividade 5.07 – Reparação, retífica, lanternagem e/ ou manu-tenção</text:span><text:span text:style-name="T783"> </text:span><text:span text:style-name="T781">de</text:span><text:span text:style-name="T783"> </text:span><text:span text:style-name="T781">máquinas,</text:span><text:span text:style-name="T783"> </text:span><text:span text:style-name="T781">aparelhos</text:span><text:span text:style-name="T783"> </text:span><text:span text:style-name="T781">e</text:span><text:span text:style-name="T783"> </text:span><text:span text:style-name="T781">equipamentos</text:span><text:span text:style-name="T783"> </text:span><text:span text:style-name="T781">mecânicos</text:span><text:span text:style-name="T783"> </text:span><text:span text:style-name="T781">diversos,</text:span><text:span text:style-name="T783"> </text:span><text:span text:style-name="T781">inclusive</text:span><text:span text:style-name="T783"> </text:span><text:span text:style-name="T781">motores</text:span><text:span text:style-name="T783"> </text:span><text:span text:style-name="T781">automotivos,</text:span><text:span text:style-name="T783"> </text:span><text:span text:style-name="T781">sem pintura ou tratamento superficial de qualquer natureza, localizado à Avenida Mauro Miranda Madureira, Nº 1462, Bairro Central Parque, em Cachoeiro de Itapemirim/ES.</text:span></text:p>
      <text:p text:style-name="P1139"><text:span text:style-name="T781">Protocolo:</text:span><text:span text:style-name="T1181"> </text:span><text:span text:style-name="T785">4452026FAT</text:span></text:p>
      <text:p text:style-name="P1140"/>
      <text:p text:style-name="P1141"><text:span text:style-name="T785">PEMAGRAN</text:span><text:span text:style-name="T1182"> </text:span><text:span text:style-name="T785">PEDRAS</text:span><text:span text:style-name="T1182"> </text:span><text:span text:style-name="T785">MARMORES</text:span><text:span text:style-name="T1182"> </text:span><text:span text:style-name="T785">E</text:span><text:span text:style-name="T1183"> </text:span><text:span text:style-name="T785">GRANITOS</text:span><text:span text:style-name="T1182"> </text:span><text:span text:style-name="T785">LTDA,</text:span><text:span text:style-name="T1182"> </text:span><text:span text:style-name="T785">CNPJ</text:span><text:span text:style-name="T1182"> </text:span><text:span text:style-name="T785">27.479.401/0001-22</text:span><text:span text:style-name="T1183"> </text:span><text:span text:style-name="T785">torna</text:span><text:span text:style-name="T1182"> </text:span><text:span text:style-name="T785">público</text:span><text:span text:style-name="T1182"> </text:span><text:span text:style-name="T785">que</text:span><text:span text:style-name="T1182"> </text:span><text:span text:style-name="T785">OBTEVE</text:span><text:span text:style-name="T1183"> </text:span><text:span text:style-name="T1179">da</text:span></text:p>
      <text:p text:style-name="P1142"><text:span text:style-name="T785">Secretaria</text:span><text:span text:style-name="T859"> </text:span><text:span text:style-name="T785">Municipal</text:span><text:span text:style-name="T783"> </text:span><text:span text:style-name="T785">de</text:span><text:span text:style-name="T783"> </text:span><text:span text:style-name="T785">Meio</text:span><text:span text:style-name="T783"> </text:span><text:span text:style-name="T785">Ambiente</text:span><text:span text:style-name="T783"> </text:span><text:span text:style-name="T785">–</text:span><text:span text:style-name="T783"> </text:span><text:span text:style-name="T785">SEMMA,</text:span><text:span text:style-name="T783"> </text:span><text:span text:style-name="T785">à</text:span><text:span text:style-name="T783"> </text:span><text:span text:style-name="T785">Licença</text:span><text:span text:style-name="T783"> </text:span><text:span text:style-name="T785">de</text:span><text:span text:style-name="T859"> </text:span><text:span text:style-name="T785">Operação</text:span><text:span text:style-name="T783"> </text:span><text:span text:style-name="T785">nº</text:span><text:span text:style-name="T783"> </text:span><text:span text:style-name="T785">0036/2026,</text:span><text:span text:style-name="T783"> </text:span><text:span text:style-name="T785">válida</text:span><text:span text:style-name="T783"> </text:span><text:span text:style-name="T785">até</text:span><text:span text:style-name="T783"> </text:span><text:span text:style-name="T785">13/08/2031 </text:span><text:span text:style-name="T781">por meio do Processo 99039/2025, para atividade de 3.04 - Desdobramento e/ou polimento e/ou corte e aparelhamento de rochas ornamentais quando associados entre si, incluindo o tratamento químico de chapas de rochas ornamentais, localizada na Estrada de Gironda, Fazenda Monte Líbano, s/n, no Bairro: Gironda, em Cachoeiro de Itapemirim/ES.</text:span></text:p>
      <text:p text:style-name="P1143"><text:span text:style-name="T781">Protocolo:</text:span><text:span text:style-name="T1181"> </text:span><text:span text:style-name="T785">4382026FAT</text:span></text:p>
      <text:p text:style-name="P1140"/>
      <text:p text:style-name="P1144"><text:span text:style-name="T781">CEREZINI</text:span><text:span text:style-name="T859"> </text:span><text:span text:style-name="T781">CAPITAL</text:span><text:span text:style-name="T1184"> </text:span><text:span text:style-name="T781">PROPERTIES</text:span><text:span text:style-name="T861"> </text:span><text:span text:style-name="T781">GROUP</text:span><text:span text:style-name="T1184"> </text:span><text:span text:style-name="T781">LTDA,</text:span><text:span text:style-name="T861"> </text:span><text:span text:style-name="T781">CNPJ:</text:span><text:span text:style-name="T1184"> </text:span><text:span text:style-name="T781">28.468.431/0001-04,</text:span><text:span text:style-name="T1184"> </text:span><text:span text:style-name="T781">torna</text:span><text:span text:style-name="T861"> </text:span><text:span text:style-name="T781">público</text:span><text:span text:style-name="T1184"> </text:span><text:span text:style-name="T781">que</text:span><text:span text:style-name="T861"> </text:span><text:span text:style-name="T781">OBTEVE</text:span><text:span text:style-name="T1184"> </text:span><text:span text:style-name="T781">da</text:span><text:span text:style-name="T861"> </text:span><text:span text:style-name="T1179">Se-</text:span></text:p>
      <text:p text:style-name="P1145"><text:span text:style-name="T781">cretaria</text:span><text:span text:style-name="T860"> </text:span><text:span text:style-name="T781">Municipal</text:span><text:span text:style-name="T860"> </text:span><text:span text:style-name="T781">de</text:span><text:span text:style-name="T860"> </text:span><text:span text:style-name="T781">Meio</text:span><text:span text:style-name="T860"> </text:span><text:span text:style-name="T781">Ambiente</text:span><text:span text:style-name="T860"> </text:span><text:span text:style-name="T781">–</text:span><text:span text:style-name="T860"> </text:span><text:span text:style-name="T781">SEMMA</text:span><text:span text:style-name="T860"> </text:span><text:span text:style-name="T781">as</text:span><text:span text:style-name="T860"> </text:span><text:span text:style-name="T781">Licenças</text:span><text:span text:style-name="T860"> </text:span><text:span text:style-name="T781">Prévia</text:span><text:span text:style-name="T860"> </text:span><text:span text:style-name="T781">–</text:span><text:span text:style-name="T860"> </text:span><text:span text:style-name="T781">LP</text:span><text:span text:style-name="T860"> </text:span><text:span text:style-name="T781">Nº</text:span><text:span text:style-name="T860"> </text:span><text:span text:style-name="T781">0031/2026</text:span><text:span text:style-name="T860"> </text:span><text:span text:style-name="T781">e</text:span><text:span text:style-name="T860"> </text:span><text:span text:style-name="T781">de</text:span><text:span text:style-name="T860"> </text:span><text:span text:style-name="T781">Instalação</text:span><text:span text:style-name="T860"> </text:span><text:span text:style-name="T781">–</text:span><text:span text:style-name="T860"> </text:span><text:span text:style-name="T781">LI</text:span><text:span text:style-name="T860"> </text:span><text:span text:style-name="T781">Nº 0029/2026,</text:span><text:span text:style-name="T1185"> </text:span><text:span text:style-name="T781">através</text:span><text:span text:style-name="T1185"> </text:span><text:span text:style-name="T781">do</text:span><text:span text:style-name="T1185"> </text:span><text:span text:style-name="T781">processo</text:span><text:span text:style-name="T1186"> </text:span><text:span text:style-name="T781">digital</text:span><text:span text:style-name="T1185"> </text:span><text:span text:style-name="T781">nº</text:span><text:span text:style-name="T1185"> </text:span><text:span text:style-name="T781">35342/2026,</text:span><text:span text:style-name="T1185"> </text:span><text:span text:style-name="T781">válidas</text:span><text:span text:style-name="T1186"> </text:span><text:span text:style-name="T781">até</text:span><text:span text:style-name="T1185"> </text:span><text:span text:style-name="T781">18</text:span><text:span text:style-name="T1185"> </text:span><text:span text:style-name="T781">de</text:span><text:span text:style-name="T1185"> </text:span><text:span text:style-name="T781">agosto</text:span><text:span text:style-name="T1186"> </text:span><text:span text:style-name="T781">de</text:span><text:span text:style-name="T1185"> </text:span><text:span text:style-name="T781">2029,</text:span><text:span text:style-name="T1185"> </text:span><text:span text:style-name="T781">para</text:span><text:span text:style-name="T1185"> </text:span><text:span text:style-name="T781">a</text:span><text:span text:style-name="T1186"> </text:span><text:span text:style-name="T785">atividade</text:span></text:p>
      <text:p text:style-name="P1135"><text:span text:style-name="T781">3.04</text:span><text:span text:style-name="T1179"> </text:span><text:span text:style-name="T781">–</text:span><text:span text:style-name="T1179"> </text:span><text:span text:style-name="T781">Desdobramento</text:span><text:span text:style-name="T1179"> </text:span><text:span text:style-name="T781">e/ou</text:span><text:span text:style-name="T1179"> </text:span><text:span text:style-name="T781">polimento</text:span><text:span text:style-name="T1179"> </text:span><text:span text:style-name="T781">e/ou</text:span><text:span text:style-name="T1179"> </text:span><text:span text:style-name="T781">corte</text:span><text:span text:style-name="T1179"> </text:span><text:span text:style-name="T781">e</text:span><text:span text:style-name="T1179"> </text:span><text:span text:style-name="T781">aparelhamento</text:span><text:span text:style-name="T1179"> </text:span><text:span text:style-name="T781">de</text:span><text:span text:style-name="T1179"> </text:span><text:span text:style-name="T781">rochas</text:span><text:span text:style-name="T1179"> </text:span><text:span text:style-name="T781">ornamentais,</text:span><text:span text:style-name="T1179"> </text:span><text:span text:style-name="T781">quando</text:span><text:span text:style-name="T1179"> </text:span><text:span text:style-name="T781">asso-ciados</text:span><text:span text:style-name="T1182"> </text:span><text:span text:style-name="T781">entre</text:span><text:span text:style-name="T1183"> </text:span><text:span text:style-name="T781">si,</text:span><text:span text:style-name="T1183"> </text:span><text:span text:style-name="T781">incluindo</text:span><text:span text:style-name="T1183"> </text:span><text:span text:style-name="T781">o</text:span><text:span text:style-name="T1183"> </text:span><text:span text:style-name="T781">tratamento</text:span><text:span text:style-name="T1183"> </text:span><text:span text:style-name="T781">químico</text:span><text:span text:style-name="T1183"> </text:span><text:span text:style-name="T781">de</text:span><text:span text:style-name="T1182"> </text:span><text:span text:style-name="T781">chapas</text:span><text:span text:style-name="T1183"> </text:span><text:span text:style-name="T781">de</text:span><text:span text:style-name="T1183"> </text:span><text:span text:style-name="T781">rochas</text:span><text:span text:style-name="T1183"> </text:span><text:span text:style-name="T781">ornamentais</text:span><text:span text:style-name="T1183"> </text:span><text:span text:style-name="T781">e</text:span><text:span text:style-name="T1183"> </text:span><text:span text:style-name="T781">atividade</text:span><text:span text:style-name="T1183"> </text:span><text:span text:style-name="T781">meio</text:span><text:span text:style-name="T1183"> </text:span><text:span text:style-name="T785">21.18</text:span></text:p>
      <text:p text:style-name="P1146"><text:span text:style-name="T781">-</text:span><text:span text:style-name="T1184"> </text:span><text:span text:style-name="T781">Terraplenagem,</text:span><text:span text:style-name="T1184"> </text:span><text:span text:style-name="T781">áreas</text:span><text:span text:style-name="T1184"> </text:span><text:span text:style-name="T781">de</text:span><text:span text:style-name="T1184"> </text:span><text:span text:style-name="T781">empréstimo</text:span><text:span text:style-name="T1184"> </text:span><text:span text:style-name="T781">e/ou</text:span><text:span text:style-name="T1184"> </text:span><text:span text:style-name="T781">bota-fora,</text:span><text:span text:style-name="T1184"> </text:span><text:span text:style-name="T781">sem</text:span><text:span text:style-name="T1184"> </text:span><text:span text:style-name="T781">comercialização</text:span><text:span text:style-name="T1184"> </text:span><text:span text:style-name="T781">e</text:span><text:span text:style-name="T1184"> </text:span><text:span text:style-name="T781">sem</text:span><text:span text:style-name="T1184"> </text:span><text:span text:style-name="T781">objetivo</text:span><text:span text:style-name="T1184"> </text:span><text:span text:style-name="T781">agropecuário, vinculada</text:span><text:span text:style-name="T860"> </text:span><text:span text:style-name="T781">a</text:span><text:span text:style-name="T1184"> </text:span><text:span text:style-name="T781">uma</text:span><text:span text:style-name="T1184"> </text:span><text:span text:style-name="T781">atividade</text:span><text:span text:style-name="T1184"> </text:span><text:span text:style-name="T781">dispensada</text:span><text:span text:style-name="T1184"> </text:span><text:span text:style-name="T781">de</text:span><text:span text:style-name="T1184"> </text:span><text:span text:style-name="T781">licenciamento</text:span><text:span text:style-name="T1184"> </text:span><text:span text:style-name="T781">ou</text:span><text:span text:style-name="T1184"> </text:span><text:span text:style-name="T781">a</text:span><text:span text:style-name="T1184"> </text:span><text:span text:style-name="T781">uma</text:span><text:span text:style-name="T1184"> </text:span><text:span text:style-name="T781">atividade</text:span><text:span text:style-name="T1184"> </text:span><text:span text:style-name="T781">fim</text:span><text:span text:style-name="T1184"> </text:span><text:span text:style-name="T781">que</text:span><text:span text:style-name="T1184"> </text:span><text:span text:style-name="T781">já</text:span><text:span text:style-name="T1184"> </text:span><text:span text:style-name="T781">possua</text:span><text:span text:style-name="T1184"> </text:span><text:span text:style-name="T781">licença</text:span><text:span text:style-name="T1184"> </text:span><text:span text:style-name="T781">am-biental</text:span><text:span text:style-name="T785"> </text:span><text:span text:style-name="T781">vigente,</text:span><text:span text:style-name="T785"> </text:span><text:span text:style-name="T781">respeitando</text:span><text:span text:style-name="T785"> </text:span><text:span text:style-name="T781">o</text:span><text:span text:style-name="T785"> </text:span><text:span text:style-name="T781">ente</text:span><text:span text:style-name="T785"> </text:span><text:span text:style-name="T781">competente</text:span><text:span text:style-name="T785"> </text:span><text:span text:style-name="T781">pelo</text:span><text:span text:style-name="T785"> </text:span><text:span text:style-name="T781">licenciamento</text:span><text:span text:style-name="T785"> </text:span><text:span text:style-name="T781">da</text:span><text:span text:style-name="T785"> </text:span><text:span text:style-name="T781">atividade</text:span><text:span text:style-name="T785"> </text:span><text:span text:style-name="T781">fim,</text:span><text:span text:style-name="T785"> </text:span><text:span text:style-name="T781">localizada</text:span><text:span text:style-name="T785"> </text:span><text:span text:style-name="T781">à</text:span><text:span text:style-name="T785"> </text:span><text:span text:style-name="T781">Rua</text:span><text:span text:style-name="T785"> </text:span><text:span text:style-name="T781">20, S/N°, Distrito Industrial São Joaquim, em Cachoeiro de Itapemirim/ES.</text:span></text:p>
      <text:p text:style-name="P1136"><text:span text:style-name="T781">Protocolo:</text:span><text:span text:style-name="T1181"> </text:span><text:span text:style-name="T785">4442026FAT</text:span></text:p>
      <text:p text:style-name="P1147"/>
      <text:p text:style-name="P1148"/>
      <text:p text:style-name="P1148"/>
      <text:p text:style-name="P1148"/>
      <text:p text:style-name="P1148"/>
      <text:p text:style-name="P1148"/>
      <text:p text:style-name="P1148"/>
      <text:p text:style-name="P1149"/>
      <text:p text:style-name="P1150"><draw:frame draw:style-name="fr2" draw:name="Image13" text:anchor-type="char" svg:x="0.4925in" svg:y="-1.6839in" svg:width="7.7756in" svg:height="1.3874in" draw:z-index="227"><draw:image xlink:href="Pictures/10000001000002EA0000008525714CD2.png" xlink:type="simple" xlink:show="embed" xlink:actuate="onLoad" draw:mime-type="image/png"/></draw:frame><text:span text:style-name="T781">DEDIMA INDÚSTRIA E COMÉRCIO LTDA, CNPJ 00.414.311/0001-05, torna público que obteve da Secretaria Municipal de Meio Ambiente – SEMMA a Licença de Operação Corretiva – LO nº 040/2026, com validade até</text:span><text:span text:style-name="T782"> </text:span><text:span text:style-name="T781">23/05/2028,</text:span><text:span text:style-name="T782"> </text:span><text:span text:style-name="T781">por</text:span><text:span text:style-name="T782"> </text:span><text:span text:style-name="T781">meio</text:span><text:span text:style-name="T782"> </text:span><text:span text:style-name="T781">do</text:span><text:span text:style-name="T782"> </text:span><text:span text:style-name="T781">Processo</text:span><text:span text:style-name="T782"> </text:span><text:span text:style-name="T781">nº</text:span><text:span text:style-name="T782"> </text:span><text:span text:style-name="T781">4449/2026,</text:span><text:span text:style-name="T782"> </text:span><text:span text:style-name="T781">para</text:span><text:span text:style-name="T782"> </text:span><text:span text:style-name="T781">a</text:span><text:span text:style-name="T782"> </text:span><text:span text:style-name="T781">atividade</text:span><text:span text:style-name="T782"> </text:span><text:span text:style-name="T781">5.05</text:span><text:span text:style-name="T782"> </text:span><text:span text:style-name="T781">–</text:span><text:span text:style-name="T782"> </text:span><text:span text:style-name="T781">Fabricação</text:span><text:span text:style-name="T782"> </text:span><text:span text:style-name="T781">e/ou</text:span><text:span text:style-name="T782"> </text:span><text:span text:style-name="T781">manutenção de estruturas metálicas, ligas metálicas, laminados, extrudados, trefilados (móveis, máquinas, tanques, peças, dentre outros), sem pintura por aspersão e sem tratamento superficial (químico, termoquímico, galvanotécnico), exceto jateamento, na Avenida Doutor Aristides Campos, nº 433, Bairro Gilberto Macha-do, em Cachoeiro de Itapemirim/ES.</text:span></text:p>
      <text:p text:style-name="P1151"><text:span text:style-name="T781">Protocolo:</text:span><text:span text:style-name="T1181"> </text:span><text:span text:style-name="T785">3832026FAT</text:span></text:p>
      <text:h text:style-name="P1152" text:outline-level="2"><draw:frame draw:style-name="fr1" draw:name="Image31" text:anchor-type="char" svg:x="1.6953in" svg:y="0.6102in" svg:width="5.7862in" svg:height="0.3756in" draw:z-index="189"><draw:image xlink:href="Pictures/100000010000022B0000002474849A47.png" xlink:type="simple" xlink:show="embed" xlink:actuate="onLoad" draw:mime-type="image/png"/></draw:frame><draw:frame draw:style-name="fr1" draw:name="Image32" text:anchor-type="char" svg:x="0in" svg:y="0in" svg:width="8.2681in" svg:height="11.6929in" draw:z-index="190"><draw:image xlink:href="Pictures/10000001000003190000046225FEC7E9.png" xlink:type="simple" xlink:show="embed" xlink:actuate="onLoad" draw:mime-type="image/png"/></draw:frame><text:span text:style-name="T8">DIÁRIO</text:span><text:span text:style-name="T9"> </text:span><text:span text:style-name="T10">OFICIAL </text:span></text:h>
      <text:p text:style-name="P1153"><text:span text:style-name="T11">DO</text:span><text:span text:style-name="T12"> </text:span><text:span text:style-name="T13">MUNICÍPIO</text:span><text:span text:style-name="T14"> </text:span><text:span text:style-name="T15">DE </text:span></text:p>
      <text:p text:style-name="P1154"><text:span text:style-name="T13">CACHOEIRO</text:span><text:span text:style-name="T16"> </text:span><text:span text:style-name="T11">DE</text:span><text:span text:style-name="T16"> </text:span><text:span text:style-name="T17">ITAPEMIRIM 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155"/>
      <text:p text:style-name="P1156"><text:span text:style-name="T1187">CENTRO ADMINISTRATIVO HÉLIO CARLOS MANHÃES RUA BRAHIM ANTÔNIO SEDER, 96/102 - CENTRO CACHOEIRO</text:span><text:span text:style-name="T1188"> </text:span><text:span text:style-name="T1187">DE</text:span><text:span text:style-name="T1189"> </text:span><text:span text:style-name="T1187">ITAPEMIRIM CEP: 29300-060</text:span></text:p>
      <text:p text:style-name="P6"/>
      <text:p text:style-name="P1157"/>
      <text:p text:style-name="P1158"><draw:frame draw:style-name="fr11" draw:name="Image29" text:anchor-type="char" svg:x="0.7874in" svg:y="0.2654in" svg:width="6.6953in" svg:height="0.1in" draw:z-index="184"><draw:image xlink:href="Pictures/100000010000028200000009B6819ED2.png" xlink:type="simple" xlink:show="embed" xlink:actuate="onLoad" draw:mime-type="image/png"/></draw:frame><text:span text:style-name="T1190">CACHOEIRO.ES.GOV.BR</text:span><text:span text:style-name="T1190"/></text:p>
    </office:text>
  </office:body>
</office:document-content>
</file>

<file path=styles.xml><?xml version="1.0" encoding="utf-8"?>
<office:document-styles xmlns:css3t="http://www.w3.org/TR/css3-text/" xmlns:grddl="http://www.w3.org/2003/g/data-view#" xmlns:office="urn:oasis:names:tc:opendocument:xmlns:office:1.0" xmlns:xhtml="http://www.w3.org/1999/xhtml" xmlns:ooo="http://openoffice.org/2004/office" xmlns:xlink="http://www.w3.org/1999/xlink" xmlns:fo="urn:oasis:names:tc:opendocument:xmlns:xsl-fo-compatible:1.0" xmlns:dc="http://purl.org/dc/elements/1.1/" xmlns:ooow="http://openoffice.org/2004/writer" xmlns:meta="urn:oasis:names:tc:opendocument:xmlns:meta:1.0" xmlns:oooc="http://openoffice.org/2004/calc" xmlns:style="urn:oasis:names:tc:opendocument:xmlns:style:1.0" xmlns:text="urn:oasis:names:tc:opendocument:xmlns:text:1.0" xmlns:of="urn:oasis:names:tc:opendocument:xmlns:of:1.2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dom="http://www.w3.org/2001/xml-events" xmlns:number="urn:oasis:names:tc:opendocument:xmlns:datastyle:1.0" xmlns:math="http://www.w3.org/1998/Math/MathML" xmlns:form="urn:oasis:names:tc:opendocument:xmlns:form:1.0" xmlns:script="urn:oasis:names:tc:opendocument:xmlns:script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ato Black" svg:font-family="'Lato Black'" style:font-family-generic="swiss" style:font-pitch="variable"/>
    <style:font-face style:name="Lato Black1" svg:font-family="'Lato Black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ource Sans Pro Semibold1" svg:font-family="'Source Sans Pro Semibold'" style:font-family-generic="system" style:font-pitch="variable"/>
    <style:font-face style:name="Source Sans Pro1" svg:font-family="'Source Sans Pro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/>
    </style:default-style>
    <style:default-style style:family="paragraph">
      <style:paragraph-properties fo:hyphenation-ladder-count="no-limit" fo:hyphenation-keep="auto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letter-kerning="false" style:font-name-asian="Calibri1" style:font-size-asian="11pt" style:language-asian="en" style:country-asian="US" style:font-name-complex="DejaVu Sans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style:contextual-spacing="false" fo:line-height="100%" fo:text-align="left" style:justify-single-word="false" fo:orphans="0" fo:widows="0" style:writing-mode="lr-tb"/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" style:font-family-generic="swiss" style:font-pitch="variable" fo:font-size="8pt" fo:language="pt" fo:country="PT" style:font-name-asian="Arial1" style:font-family-asian="Arial" style:font-family-generic-asian="system" style:font-pitch-asian="variable" style:font-size-asian="8pt" style:language-asian="en" style:country-asian="US" style:font-name-complex="Arial1" style:font-family-complex="Arial" style:font-family-generic-complex="system" style:font-pitch-complex="variable" style:font-size-complex="8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1.5398in" fo:margin-right="1.8898in" fo:text-align="center" style:justify-single-word="false"/>
      <style:text-properties style:font-name="Lato Black" fo:font-family="'Lato Black'" style:font-family-generic="swiss" style:font-pitch="variable" fo:font-size="20.5pt" fo:language="pt" fo:country="PT" fo:font-weight="bold" style:font-name-asian="Lato Black1" style:font-family-asian="'Lato Black'" style:font-family-generic-asian="system" style:font-pitch-asian="variable" style:font-size-asian="20.5pt" style:language-asian="en" style:country-asian="US" style:font-weight-asian="bold" style:font-name-complex="Lato Black1" style:font-family-complex="'Lato Black'" style:font-family-generic-complex="system" style:font-pitch-complex="variable" style:font-size-complex="20.5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1.5398in" fo:margin-right="1.9307in" fo:margin-top="0.2736in" fo:margin-bottom="0in" style:contextual-spacing="false" fo:text-align="center" style:justify-single-word="false"/>
      <style:text-properties style:font-name="Source Sans Pro" fo:font-family="'Source Sans Pro'" style:font-family-generic="swiss" style:font-pitch="variable" fo:font-size="20pt" fo:language="pt" fo:country="PT" fo:font-weight="bold" style:font-name-asian="Source Sans Pro1" style:font-family-asian="'Source Sans Pro'" style:font-family-generic-asian="system" style:font-pitch-asian="variable" style:font-size-asian="20pt" style:language-asian="en" style:country-asian="US" style:font-weight-asian="bold" style:font-name-complex="Source Sans Pro1" style:font-family-complex="'Source Sans Pro'" style:font-family-generic-complex="system" style:font-pitch-complex="variable" style:font-size-complex="20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top="0.0693in" fo:margin-bottom="0in" style:contextual-spacing="false" fo:text-align="center" style:justify-single-word="false"/>
      <style:text-properties style:font-name="Source Sans Pro Semibold" fo:font-family="'Source Sans Pro Semibold'" style:font-family-generic="swiss" style:font-pitch="variable" fo:font-size="12pt" fo:language="pt" fo:country="PT" fo:font-weight="bold" style:font-name-asian="Source Sans Pro Semibold1" style:font-family-asian="'Source Sans Pro Semibold'" style:font-family-generic-asian="system" style:font-pitch-asian="variable" style:font-size-asian="12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2pt" style:language-complex="ar" style:country-complex="SA" style:font-weight-complex="bold"/>
    </style:style>
    <style:style style:name="Heading_20_4" style:display-name="Heading 4" style:family="paragraph" style:parent-style-name="Standard" style:default-outline-level="5" style:list-style-name="" style:class="chapter">
      <style:paragraph-properties fo:margin-left="0.0138in" fo:line-height="0.1862in"/>
      <style:text-properties style:font-name="Source Sans Pro Semibold" fo:font-family="'Source Sans Pro Semibold'" style:font-family-generic="swiss" style:font-pitch="variable" fo:font-size="11pt" fo:language="pt" fo:country="PT" fo:font-weight="bold" style:font-name-asian="Source Sans Pro Semibold1" style:font-family-asian="'Source Sans Pro Semibold'" style:font-family-generic-asian="system" style:font-pitch-asian="variable" style:font-size-asian="11pt" style:language-asian="en" style:country-asian="US" style:font-weight-asian="bold" style:font-name-complex="Source Sans Pro Semibold1" style:font-family-complex="'Source Sans Pro Semibold'" style:font-family-generic-complex="system" style:font-pitch-complex="variable" style:font-size-complex="11pt" style:language-complex="ar" style:country-complex="SA" style:font-weight-complex="bold"/>
    </style:style>
    <style:style style:name="Heading_20_5" style:display-name="Heading 5" style:family="paragraph" style:parent-style-name="Standard" style:default-outline-level="6" style:list-style-name="" style:class="chapter">
      <style:paragraph-properties fo:margin-left="3.0756in" fo:margin-right="2.5673in" fo:text-align="center" style:justify-single-word="false"/>
      <style:text-properties style:font-name="Verdana" fo:font-family="Verdana" style:font-family-generic="swiss" style:font-pitch="variable" fo:font-size="9pt" fo:language="pt" fo:country="PT" fo:font-weight="bold" style:font-name-asian="Verdana1" style:font-family-asian="Verdana" style:font-family-generic-asian="system" style:font-pitch-asian="variable" style:font-size-asian="9pt" style:language-asian="en" style:country-asian="US" style:font-weight-asian="bold" style:font-name-complex="Verdana1" style:font-family-complex="Verdana" style:font-family-generic-complex="system" style:font-pitch-complex="variable" style:font-size-complex="9pt" style:language-complex="ar" style:country-complex="SA" style:font-weight-complex="bold"/>
    </style:style>
    <style:style style:name="Heading_20_6" style:display-name="Heading 6" style:family="paragraph" style:parent-style-name="Standard" style:default-outline-level="7" style:list-style-name="" style:class="chapter">
      <style:text-properties style:font-name="Arial" fo:font-family="Arial" style:font-family-generic="swiss" style:font-pitch="variable" fo:font-size="9pt" fo:language="pt" fo:country="PT" style:text-underline-style="solid" style:text-underline-width="auto" style:text-underline-color="#000000" fo:font-weight="bold" style:font-name-asian="Arial1" style:font-family-asian="Arial" style:font-family-generic-asian="system" style:font-pitch-asian="variable" style:font-size-asian="9pt" style:language-asian="en" style:country-asian="US" style:font-weight-asian="bold" style:font-name-complex="Arial1" style:font-family-complex="Arial" style:font-family-generic-complex="system" style:font-pitch-complex="variable" style:font-size-complex="9pt" style:language-complex="ar" style:country-complex="SA" style:font-weight-complex="bold"/>
    </style:style>
    <style:style style:name="Heading_20_7" style:display-name="Heading 7" style:family="paragraph" style:parent-style-name="Standard" style:default-outline-level="8" style:list-style-name="" style:class="chapter">
      <style:paragraph-properties fo:text-align="center" style:justify-single-word="false"/>
      <style:text-properties style:font-name="Verdana" fo:font-family="Verdana" style:font-family-generic="swiss" style:font-pitch="variable" fo:font-size="8.5pt" fo:language="pt" fo:country="PT" fo:font-weight="bold" style:font-name-asian="Verdana1" style:font-family-asian="Verdana" style:font-family-generic-asian="system" style:font-pitch-asian="variable" style:font-size-asian="8.5pt" style:language-asian="en" style:country-asian="US" style:font-weight-asian="bold" style:font-name-complex="Verdana1" style:font-family-complex="Verdana" style:font-family-generic-complex="system" style:font-pitch-complex="variable" style:font-size-complex="8.5pt" style:language-complex="ar" style:country-complex="SA" style:font-weight-complex="bold"/>
    </style:style>
    <style:style style:name="Heading_20_8" style:display-name="Heading 8" style:family="paragraph" style:parent-style-name="Standard" style:default-outline-level="9" style:list-style-name="" style:class="chapter">
      <style:paragraph-properties fo:margin-top="0.0008in" fo:margin-bottom="0in" style:contextual-spacing="false" fo:text-align="center" style:justify-single-word="false"/>
      <style:text-properties style:font-name="Verdana" fo:font-family="Verdana" style:font-family-generic="swiss" style:font-pitch="variable" fo:font-size="8.5pt" fo:language="pt" fo:country="PT" fo:font-weight="bold" style:font-name-asian="Verdana1" style:font-family-asian="Verdana" style:font-family-generic-asian="system" style:font-pitch-asian="variable" style:font-size-asian="8.5pt" style:language-asian="en" style:country-asian="US" style:font-weight-asian="bold" style:font-name-complex="Verdana1" style:font-family-complex="Verdana" style:font-family-generic-complex="system" style:font-pitch-complex="variable" style:font-size-complex="8.5pt" style:language-complex="ar" style:country-complex="SA" style:font-weight-complex="bold"/>
    </style:style>
    <style:style style:name="Heading_20_9" style:display-name="Heading 9" style:family="paragraph" style:parent-style-name="Standard" style:default-outline-level="" style:class="chapter">
      <style:paragraph-properties fo:margin-left="1.0008in"/>
      <style:text-properties style:font-name="Arial" fo:font-family="Arial" style:font-family-generic="swiss" style:font-pitch="variable" fo:font-size="8pt" fo:language="pt" fo:country="PT" fo:font-weight="bold" style:font-name-asian="Arial1" style:font-family-asian="Arial" style:font-family-generic-asian="system" style:font-pitch-asian="variable" style:font-size-asian="8pt" style:language-asian="en" style:country-asian="US" style:font-weight-asian="bold" style:font-name-complex="Arial1" style:font-family-complex="Arial" style:font-family-generic-complex="system" style:font-pitch-complex="variable" style:font-size-complex="8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style:font-name="Arial" fo:font-family="Arial" style:font-family-generic="swiss" style:font-pitch="variable" fo:language="pt" fo:country="PT" style:font-name-asian="Arial1" style:font-family-asian="Arial" style:font-family-generic-asian="system" style:font-pitch-asian="variable" style:language-asian="en" style:country-asian="US" style:font-name-complex="Arial1" style:font-family-complex="Arial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Header" style:family="paragraph" style:parent-style-name="Header_20_and_20_Footer" style:class="extra"/>
    <style:style style:name="Header_20_left" style:display-name="Header left" style:family="paragraph" style:parent-style-name="Head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70707" fo:font-size="8.5pt" fo:letter-spacing="-0.0016in" style:font-size-asian="8.5pt" style:text-scale="105%"/>
    </style:style>
    <style:style style:name="ListLabel_20_2" style:display-name="ListLabel 2" style:family="text">
      <style:text-properties fo:color="#575757" fo:font-size="8.5pt" fo:letter-spacing="-0.0016in" style:font-size-asian="8.5pt" style:text-scale="105%"/>
    </style:style>
    <style:style style:name="ListLabel_20_3" style:display-name="ListLabel 3" style:family="text">
      <style:text-properties fo:color="#070707" fo:font-size="8.5pt" fo:letter-spacing="-0.0016in" style:font-size-asian="8.5pt" style:text-scale="105%"/>
    </style:style>
    <style:style style:name="ListLabel_20_4" style:display-name="ListLabel 4" style:family="text">
      <style:text-properties fo:color="#2f2f2f" fo:font-size="8.5pt" fo:letter-spacing="-0.0016in" style:font-size-asian="8.5pt" style:text-scale="105%"/>
    </style:style>
    <style:style style:name="ListLabel_20_5" style:display-name="ListLabel 5" style:family="text">
      <style:text-properties fo:color="#070707" fo:font-size="8.5pt" fo:letter-spacing="-0.0016in" style:font-size-asian="8.5pt" style:text-scale="105%"/>
    </style:style>
    <style:style style:name="ListLabel_20_6" style:display-name="ListLabel 6" style:family="text">
      <style:text-properties fo:color="#2f2f2f" fo:font-size="8.5pt" fo:letter-spacing="-0.0016in" style:font-size-asian="8.5pt" style:text-scale="105%"/>
    </style:style>
    <style:style style:name="ListLabel_20_7" style:display-name="ListLabel 7" style:family="text">
      <style:text-properties fo:color="#070707" fo:font-size="8.5pt" fo:letter-spacing="-0.0016in" style:font-size-asian="8.5pt" style:text-scale="105%"/>
    </style:style>
    <style:style style:name="ListLabel_20_8" style:display-name="ListLabel 8" style:family="text">
      <style:text-properties fo:color="#2f2f2f" fo:font-size="8.5pt" fo:letter-spacing="-0.0016in" style:font-size-asian="8.5pt" style:text-scale="105%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ListLabel_20_9" style:display-name="ListLabel 9" style:family="text">
      <style:text-properties fo:color="#070707" fo:font-size="8.5pt" style:font-size-asian="8.5pt" style:text-scale="105%"/>
    </style:style>
    <style:style style:name="ListLabel_20_10" style:display-name="ListLabel 10" style:family="text">
      <style:text-properties fo:color="#575757" fo:font-size="8.5pt" style:font-size-asian="8.5pt" style:text-scale="105%"/>
    </style:style>
    <style:style style:name="ListLabel_20_11" style:display-name="ListLabel 11" style:family="text">
      <style:text-properties fo:color="#070707" fo:font-size="8.5pt" style:font-size-asian="8.5pt" style:text-scale="105%"/>
    </style:style>
    <style:style style:name="ListLabel_20_12" style:display-name="ListLabel 12" style:family="text">
      <style:text-properties fo:color="#464646" fo:font-size="8.5pt" style:font-size-asian="8.5pt" style:text-scale="105%"/>
    </style:style>
    <style:style style:name="ListLabel_20_13" style:display-name="ListLabel 13" style:family="text">
      <style:text-properties fo:color="#070707" fo:font-size="8.5pt" style:font-size-asian="8.5pt" style:text-scale="105%"/>
    </style:style>
    <style:style style:name="ListLabel_20_14" style:display-name="ListLabel 14" style:family="text">
      <style:text-properties fo:color="#464646" fo:font-size="8.5pt" style:font-size-asian="8.5pt" style:text-scale="105%"/>
    </style:style>
    <style:style style:name="ListLabel_20_15" style:display-name="ListLabel 15" style:family="text">
      <style:text-properties fo:color="#070707" fo:font-size="8.5pt" style:font-size-asian="8.5pt" style:text-scale="105%"/>
    </style:style>
    <style:style style:name="ListLabel_20_16" style:display-name="ListLabel 16" style:family="text">
      <style:text-properties fo:color="#2f2f2f" fo:font-size="8.5pt" style:font-size-asian="8.5pt" style:text-scale="105%"/>
    </style:style>
    <style:style style:name="ListLabel_20_17" style:display-name="ListLabel 17" style:family="text">
      <style:text-properties fo:color="#070707" fo:font-size="8.5pt" style:font-size-asian="8.5pt" style:text-scale="105%"/>
    </style:style>
    <style:style style:name="ListLabel_20_18" style:display-name="ListLabel 18" style:family="text">
      <style:text-properties fo:color="#070707" fo:font-size="8.5pt" fo:letter-spacing="-0.0016in" style:font-size-asian="8.5pt"/>
    </style:style>
    <style:style style:name="ListLabel_20_19" style:display-name="ListLabel 19" style:family="text">
      <style:text-properties fo:color="#231f20" style:font-name="Source Sans Pro" fo:font-family="'Source Sans Pro'" style:font-family-generic="swiss" style:font-pitch="variable" fo:font-size="11pt" fo:letter-spacing="-0.0016in" style:font-size-asian="11pt"/>
    </style:style>
    <style:style style:name="ListLabel_20_20" style:display-name="ListLabel 20" style:family="text">
      <style:text-properties fo:color="#231f20" style:font-name="Source Sans Pro" fo:font-family="'Source Sans Pro'" style:font-family-generic="swiss" style:font-pitch="variable" fo:font-size="11pt" style:font-size-asian="11pt"/>
    </style:style>
    <style:style style:name="ListLabel_20_21" style:display-name="ListLabel 21" style:family="text">
      <style:text-properties fo:color="#231f20" style:font-name="Source Sans Pro" fo:font-family="'Source Sans Pro'" style:font-family-generic="swiss" style:font-pitch="variable" fo:font-size="11pt" fo:letter-spacing="-0.0016in" style:font-size-asian="11pt"/>
    </style:style>
    <style:style style:name="ListLabel_20_22" style:display-name="ListLabel 22" style:family="text">
      <style:text-properties fo:font-size="5.5pt" style:font-size-asian="5.5pt" style:text-scale="105%"/>
    </style:style>
    <style:style style:name="ListLabel_20_23" style:display-name="ListLabel 23" style:family="text">
      <style:text-properties fo:color="#000080" fo:font-size="5.5pt" style:text-underline-style="solid" style:text-underline-width="auto" style:text-underline-color="#000080" style:font-size-asian="5.5pt"/>
    </style:style>
    <style:style style:name="ListLabel_20_24" style:display-name="ListLabel 24" style:family="text">
      <style:text-properties fo:font-size="5.5pt" style:text-underline-style="none" style:font-size-asian="5.5pt"/>
    </style:style>
    <style:style style:name="ListLabel_20_25" style:display-name="ListLabel 25" style:family="text">
      <style:text-properties fo:color="#000080" fo:font-size="5.5pt" style:font-size-asian="5.5pt"/>
    </style:style>
    <style:style style:name="ListLabel_20_26" style:display-name="ListLabel 26" style:family="text">
      <style:text-properties fo:font-size="5.5pt" style:font-size-asian="5.5pt"/>
    </style:style>
    <style:style style:name="ListLabel_20_27" style:display-name="ListLabel 27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28" style:display-name="ListLabel 28" style:family="text">
      <style:text-properties fo:font-size="5.5pt" style:text-underline-style="none" style:font-size-asian="5.5pt" style:text-scale="105%"/>
    </style:style>
    <style:style style:name="ListLabel_20_29" style:display-name="ListLabel 29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30" style:display-name="ListLabel 30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31" style:display-name="ListLabel 31" style:family="text">
      <style:text-properties fo:font-size="5.5pt" style:text-underline-style="solid" style:text-underline-width="auto" style:text-underline-color="#000080" style:font-size-asian="5.5pt" style:text-scale="105%"/>
    </style:style>
    <style:style style:name="ListLabel_20_32" style:display-name="ListLabel 32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33" style:display-name="ListLabel 33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34" style:display-name="ListLabel 34" style:family="text">
      <style:text-properties fo:color="#000080" fo:font-size="5.5pt" style:text-underline-style="solid" style:text-underline-width="auto" style:text-underline-color="#000080" style:font-size-asian="5.5pt"/>
    </style:style>
    <style:style style:name="ListLabel_20_35" style:display-name="ListLabel 35" style:family="text">
      <style:text-properties fo:font-size="4pt" fo:letter-spacing="-0.0047in" style:font-size-asian="4pt" style:text-scale="105%"/>
    </style:style>
    <style:style style:name="ListLabel_20_36" style:display-name="ListLabel 36" style:family="text">
      <style:text-properties style:text-position="27% 100%" fo:font-size="5.5pt" fo:letter-spacing="-0.0047in" style:font-size-asian="5.5pt" style:text-scale="105%"/>
    </style:style>
    <style:style style:name="ListLabel_20_37" style:display-name="ListLabel 37" style:family="text">
      <style:text-properties fo:color="#000080" fo:font-size="5.5pt" style:font-size-asian="5.5pt" style:text-scale="105%"/>
    </style:style>
    <style:style style:name="ListLabel_20_38" style:display-name="ListLabel 38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39" style:display-name="ListLabel 39" style:family="text">
      <style:text-properties fo:color="#000080" fo:font-size="5.5pt" style:text-underline-style="solid" style:text-underline-width="auto" style:text-underline-color="#000080" style:font-size-asian="5.5pt" style:text-scale="105%"/>
    </style:style>
    <style:style style:name="ListLabel_20_40" style:display-name="ListLabel 40" style:family="text">
      <style:text-properties fo:color="#000080" fo:font-size="5.5pt" fo:letter-spacing="-0.0016in" style:text-underline-style="solid" style:text-underline-width="auto" style:text-underline-color="#000080" style:font-size-asian="5.5pt" style:text-scale="105%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Text_20_body">
      <style:paragraph-properties fo:line-height="6%"/>
      <style:text-properties fo:font-size="1pt" style:font-size-asian="1pt"/>
    </style:style>
    <style:style style:name="MP3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</style:style>
    <style:style style:name="MP4" style:family="paragraph" style:parent-style-name="Frame_20_contents">
      <style:paragraph-properties fo:margin-left="0.0138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5" style:family="paragraph" style:parent-style-name="Frame_20_contents">
      <style:paragraph-properties fo:margin-left="0.0138in" fo:margin-right="0in" fo:margin-top="0.0138in" fo:margin-bottom="0in" style:contextual-spacing="false" fo:line-height="0.1874in" fo:text-align="left" style:justify-single-word="false" fo:text-indent="0in" style:auto-text-indent="false"/>
    </style:style>
    <style:style style:name="MP6" style:family="paragraph" style:parent-style-name="Frame_20_contents">
      <style:paragraph-properties fo:margin-left="0.0138in" fo:margin-right="0in" fo:margin-top="0in" fo:margin-bottom="0in" style:contextual-spacing="false" fo:line-height="0.1874in" fo:text-align="left" style:justify-single-word="false" fo:text-indent="0in" style:auto-text-indent="false"/>
    </style:style>
    <style:style style:name="MP7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  <style:text-properties fo:color="#40586f" style:font-name="Lato Black" fo:font-size="6pt" fo:letter-spacing="-0.0035in" fo:font-weight="bold" style:font-size-asian="6pt" style:font-weight-asian="bold"/>
    </style:style>
    <style:style style:name="MP8" style:family="paragraph" style:parent-style-name="Frame_20_contents">
      <style:paragraph-properties fo:margin-left="0.0417in" fo:margin-right="0in" fo:margin-top="0.0138in" fo:margin-bottom="0in" style:contextual-spacing="false" fo:text-align="left" style:justify-single-word="false" fo:text-indent="0in" style:auto-text-indent="false"/>
    </style:style>
    <style:style style:name="MT1" style:family="text">
      <style:text-properties fo:color="#40586f" style:font-name="Lato Black" fo:font-size="6pt" fo:font-weight="bold" style:font-size-asian="6pt" style:font-weight-asian="bold"/>
    </style:style>
    <style:style style:name="MT2" style:family="text">
      <style:text-properties fo:color="#40586f" style:font-name="Lato Black" fo:font-size="6pt" fo:letter-spacing="0.0134in" fo:font-weight="bold" style:font-size-asian="6pt" style:font-weight-asian="bold"/>
    </style:style>
    <style:style style:name="MT3" style:family="text">
      <style:text-properties fo:color="#40586f" style:font-name="Lato Black" fo:font-size="6pt" fo:letter-spacing="0.0083in" fo:font-weight="bold" style:font-size-asian="6pt" style:font-weight-asian="bold"/>
    </style:style>
    <style:style style:name="MT4" style:family="text">
      <style:text-properties fo:color="#40586f" style:font-name="Lato Black" fo:font-size="6pt" fo:letter-spacing="0.0098in" fo:font-weight="bold" style:font-size-asian="6pt" style:font-weight-asian="bold"/>
    </style:style>
    <style:style style:name="MT5" style:family="text">
      <style:text-properties fo:color="#40586f" style:font-name="Lato Black" fo:font-size="6pt" fo:letter-spacing="0.0138in" fo:font-weight="bold" style:font-size-asian="6pt" style:font-weight-asian="bold"/>
    </style:style>
    <style:style style:name="MT6" style:family="text">
      <style:text-properties fo:color="#40586f" style:font-name="Lato Black" fo:font-size="6pt" fo:letter-spacing="-0.0016in" fo:font-weight="bold" style:font-size-asian="6pt" style:font-weight-asian="bold"/>
    </style:style>
    <style:style style:name="MT7" style:family="text">
      <style:text-properties fo:color="#40586f" style:font-name="Lato Black" fo:font-size="6pt" fo:letter-spacing="-0.0035in" fo:font-weight="bold" style:font-size-asian="6pt" style:font-weight-asian="bold"/>
    </style:style>
    <style:style style:name="MT8" style:family="text">
      <style:text-properties fo:color="#ffffff" style:font-name="Source Sans Pro Semibold" fo:font-size="11pt" fo:font-weight="bold" style:font-size-asian="11pt" style:font-weight-asian="bold"/>
    </style:style>
    <style:style style:name="MT9" style:family="text">
      <style:text-properties fo:color="#ffffff" style:font-name="Source Sans Pro Semibold" fo:font-size="11pt" fo:letter-spacing="0.0091in" fo:font-weight="bold" style:font-size-asian="11pt" style:font-weight-asian="bold"/>
    </style:style>
    <style:style style:name="MT10" style:family="text">
      <style:text-properties fo:color="#ffffff" style:font-name="Source Sans Pro Semibold" fo:font-size="11pt" fo:letter-spacing="0.0098in" fo:font-weight="bold" style:font-size-asian="11pt" style:font-weight-asian="bold"/>
    </style:style>
    <style:style style:name="MT11" style:family="text">
      <style:text-properties fo:color="#ffffff" style:font-name="Source Sans Pro Semibold" fo:font-size="11pt" fo:letter-spacing="-0.0016in" fo:font-weight="bold" style:font-size-asian="11pt" style:font-weight-asian="bold"/>
    </style:style>
    <style:style style:name="MT12" style:family="text">
      <style:text-properties fo:color="#ffffff" style:font-name="Source Sans Pro Semibold" fo:font-size="11pt" fo:letter-spacing="0.0299in" fo:font-weight="bold" style:font-size-asian="11pt" style:font-weight-asian="bold"/>
    </style:style>
    <style:style style:name="MT13" style:family="text">
      <style:text-properties fo:color="#ffffff" style:font-name="Source Sans Pro" fo:font-size="10pt" style:font-size-asian="10pt"/>
    </style:style>
    <style:style style:name="MT14" style:family="text">
      <style:text-properties fo:color="#ffffff" style:font-name="Source Sans Pro" fo:font-size="10pt" fo:letter-spacing="-0.0008in" style:font-size-asian="10pt"/>
    </style:style>
    <style:style style:name="MT15" style:family="text">
      <style:text-properties fo:color="#ffffff" style:font-name="Source Sans Pro" fo:font-size="10pt" fo:letter-spacing="-0.0028in" style:font-size-asian="10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textarea-vertical-align="top"/>
    </style:style>
    <style:style style:name="Mfr4" style:family="graphic" style:parent-style-name="Frame">
      <style:graphic-properties fo:margin-left="0in" fo:margin-right="0in" style:run-through="background" style:wrap="run-through" style:number-wrapped-paragraphs="no-limit" style:vertical-pos="from-top" style:vertical-rel="page" style:horizontal-pos="from-left" style:horizontal-rel="page" draw:opacity="0%" fo:padding="0in" fo:border="none" style:writing-mode="lr-tb" draw:wrap-influence-on-position="once-concurrent" draw:textarea-vertical-align="top"/>
    </style:style>
    <style:page-layout style:name="Mpm1">
      <style:page-layout-properties fo:page-width="8.2681in" fo:page-height="11.6929in" style:num-format="1" style:print-orientation="portrait" fo:margin-top="0.2917in" fo:margin-bottom="0.1945in" fo:margin-left="0.3929in" fo:margin-right="0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6913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778in" fo:margin-bottom="0in" fo:margin-left="0.3929in" fo:margin-right="0in" style:writing-mode="lr-tb" style:layout-grid-color="#c0c0c0" style:layout-grid-lines="2723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4">
      <style:page-layout-properties fo:page-width="8.2681in" fo:page-height="11.6929in" style:num-format="1" style:print-orientation="portrait" fo:margin-top="1.3335in" fo:margin-bottom="0in" fo:margin-left="0.3929in" fo:margin-right="0in" style:writing-mode="lr-tb" style:layout-grid-color="#c0c0c0" style:layout-grid-lines="25819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5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1.0972in" fo:margin-left="0in" fo:margin-right="0in" fo:margin-top="1.0575in" style:dynamic-spacing="true"/>
      </style:footer-style>
    </style:page-layout>
    <style:page-layout style:name="Mpm6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6913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7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9206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page-layout style:name="Mpm8">
      <style:page-layout-properties fo:page-width="8.2681in" fo:page-height="11.6929in" style:num-format="1" style:print-orientation="portrait" fo:margin-top="0in" fo:margin-bottom="0.9598in" fo:margin-left="0.3929in" fo:margin-right="0in" style:writing-mode="lr-tb" style:layout-grid-color="#c0c0c0" style:layout-grid-lines="2342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3752in" fo:margin-left="0in" fo:margin-right="0in" fo:margin-bottom="1.3362in" style:dynamic-spacing="true"/>
      </style:header-style>
      <style:footer-style>
        <style:header-footer-properties fo:min-height="0.1374in" fo:margin-left="0in" fo:margin-right="0in" fo:margin-top="0.098in" style:dynamic-spacing="true"/>
      </style:footer-style>
    </style:page-layout>
    <style:page-layout style:name="Mpm9">
      <style:page-layout-properties fo:page-width="8.2681in" fo:page-height="11.6929in" style:num-format="1" style:print-orientation="portrait" fo:margin-top="0in" fo:margin-bottom="0in" fo:margin-left="0.3929in" fo:margin-right="0in" style:writing-mode="lr-tb" style:layout-grid-color="#c0c0c0" style:layout-grid-lines="2649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0693in" fo:margin-left="0in" fo:margin-right="0in" fo:margin-bottom="1.0299in" style:dynamic-spacing="true"/>
      </style:header-style>
      <style:footer-style>
        <style:header-footer-properties fo:min-height="0.1945in" fo:margin-left="0in" fo:margin-right="0in" fo:margin-top="0.1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footer>
        <text:p text:style-name="Footer"/>
      </style:footer>
      <style:footer-left>
        <text:p text:style-name="MP1"><draw:frame draw:style-name="Mfr1" draw:name="Image 16" text:anchor-type="char" svg:x="3.7902in" svg:y="10.5945in" svg:width="0.6866in" svg:height="0.6189in" draw:z-index="39"><draw:image xlink:href="Pictures/10000001000000840000007752069C51.png" xlink:type="simple" xlink:show="embed" xlink:actuate="onLoad" draw:mime-type="image/png"/></draw:frame><draw:frame draw:style-name="Mfr2" draw:name="Image4" text:anchor-type="char" svg:x="0.7736in" svg:y="10.8752in" svg:width="1.9181in" svg:height="0.128in" draw:z-index="181"><draw:image xlink:href="Pictures/10000001000000B80000000C00EA2F60.png" xlink:type="simple" xlink:show="embed" xlink:actuate="onLoad" draw:mime-type="image/png"/></draw:frame><draw:frame draw:style-name="Mfr2" draw:name="Image8" text:anchor-type="char" svg:x="7.3681in" svg:y="10.8752in" svg:width="0.1291in" svg:height="0.128in" draw:z-index="180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2" style:page-layout-name="Mpm3" draw:style-name="Mdp1">
      <style:footer>
        <text:p text:style-name="MP2"/>
      </style:footer>
      <style:footer-left>
        <text:p text:style-name="MP1"><draw:frame draw:style-name="Mfr1" draw:name="Image 16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" text:anchor-type="char" svg:x="7.3681in" svg:y="10.8752in" svg:width="0.1307in" svg:height="0.1283in"><draw:text-box><text:p text:style-name="MP4">02</text:p></draw:text-box></draw:frame><draw:frame draw:style-name="Mfr3" draw:name="Frame21" text:anchor-type="char" svg:x="7.3681in" svg:y="10.8752in" svg:width="0.1307in" svg:height="0.1283in"><draw:text-box><text:p text:style-name="MP4">02</text:p></draw:text-box></draw:frame><draw:frame draw:style-name="Mfr3" draw:name="Frame211" text:anchor-type="char" svg:x="7.3681in" svg:y="10.8752in" svg:width="0.1307in" svg:height="0.1283in"><draw:text-box><text:p text:style-name="MP4">02</text:p></draw:text-box></draw:frame><draw:frame draw:style-name="Mfr4" draw:name="Frame8" text:anchor-type="char" svg:x="7.3681in" svg:y="10.8752in" svg:width="0.1307in" svg:height="0.1283in"><draw:text-box><text:p text:style-name="MP4">02</text:p></draw:text-box></draw:frame><draw:frame draw:style-name="Mfr2" draw:name="Image12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23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3" style:page-layout-name="Mpm2" draw:style-name="Mdp1">
      <style:footer>
        <text:p text:style-name="MP2"/>
      </style:footer>
      <style:footer-left>
        <text:p text:style-name="MP1"><draw:frame draw:style-name="Mfr1" draw:name="Image 42" text:anchor-type="char" svg:x="3.7902in" svg:y="10.5945in" svg:width="0.6866in" svg:height="0.6189in" draw:z-index="32"><draw:image xlink:href="Pictures/10000001000000840000007752069C51.png" xlink:type="simple" xlink:show="embed" xlink:actuate="onLoad" draw:mime-type="image/png"/></draw:frame><draw:frame draw:style-name="Mfr2" draw:name="Image11" text:anchor-type="char" svg:x="0.7736in" svg:y="10.8752in" svg:width="1.9181in" svg:height="0.128in" draw:z-index="165"><draw:image xlink:href="Pictures/10000001000000B80000000C00EA2F60.png" xlink:type="simple" xlink:show="embed" xlink:actuate="onLoad" draw:mime-type="image/png"/></draw:frame><draw:frame draw:style-name="Mfr2" draw:name="Image39" text:anchor-type="char" svg:x="7.3681in" svg:y="10.8752in" svg:width="0.1291in" svg:height="0.128in" draw:z-index="164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4" style:page-layout-name="Mpm4" draw:style-name="Mdp1">
      <style:footer>
        <text:p text:style-name="MP2"/>
      </style:footer>
      <style:footer-left>
        <text:p text:style-name="MP1"><draw:frame draw:style-name="Mfr1" draw:name="Image 4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" text:anchor-type="char" svg:x="7.3681in" svg:y="10.8752in" svg:width="0.1307in" svg:height="0.1283in"><draw:text-box><text:p text:style-name="MP4">04</text:p></draw:text-box></draw:frame><draw:frame draw:style-name="Mfr3" draw:name="Frame51" text:anchor-type="char" svg:x="7.3681in" svg:y="10.8752in" svg:width="0.1307in" svg:height="0.1283in"><draw:text-box><text:p text:style-name="MP4">04</text:p></draw:text-box></draw:frame><draw:frame draw:style-name="Mfr3" draw:name="Frame511" text:anchor-type="char" svg:x="7.3681in" svg:y="10.8752in" svg:width="0.1307in" svg:height="0.1283in"><draw:text-box><text:p text:style-name="MP4">04</text:p></draw:text-box></draw:frame><draw:frame draw:style-name="Mfr4" draw:name="Frame15" text:anchor-type="char" svg:x="7.3681in" svg:y="10.8752in" svg:width="0.1307in" svg:height="0.1283in"><draw:text-box><text:p text:style-name="MP4">04</text:p></draw:text-box></draw:frame><draw:frame draw:style-name="Mfr2" draw:name="Image12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25" text:anchor-type="char" svg:x="7.3681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5" style:page-layout-name="Mpm2" draw:style-name="Mdp1">
      <style:footer>
        <text:p text:style-name="MP1"><draw:frame draw:style-name="Mfr1" draw:name="Image 65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11" text:anchor-type="char" svg:x="7.3252in" svg:y="10.8752in" svg:width="0.1307in" svg:height="0.1283in"><draw:text-box><text:p text:style-name="MP3"><text:span text:style-name="MT7">07</text:span><text:span text:style-name="MT7"/></text:p></draw:text-box></draw:frame><draw:frame draw:style-name="Mfr3" draw:name="Frame9" text:anchor-type="char" svg:x="7.3252in" svg:y="10.8752in" svg:width="0.1307in" svg:height="0.1283in"><draw:text-box><text:p text:style-name="MP4">07</text:p></draw:text-box></draw:frame><draw:frame draw:style-name="Mfr3" draw:name="Frame91" text:anchor-type="char" svg:x="7.3252in" svg:y="10.8752in" svg:width="0.1307in" svg:height="0.1283in"><draw:text-box><text:p text:style-name="MP4">07</text:p></draw:text-box></draw:frame><draw:frame draw:style-name="Mfr3" draw:name="Frame911" text:anchor-type="char" svg:x="7.3252in" svg:y="10.8752in" svg:width="0.1307in" svg:height="0.1283in"><draw:text-box><text:p text:style-name="MP4">07</text:p></draw:text-box></draw:frame><draw:frame draw:style-name="Mfr2" draw:name="Image61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21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" text:anchor-type="char" svg:x="3.7902in" svg:y="10.5945in" svg:width="0.6866in" svg:height="0.6189in" draw:z-index="31"><draw:image xlink:href="Pictures/10000001000000840000007752069C51.png" xlink:type="simple" xlink:show="embed" xlink:actuate="onLoad" draw:mime-type="image/png"/></draw:frame><draw:frame draw:style-name="Mfr2" draw:name="Image40" text:anchor-type="char" svg:x="0.7736in" svg:y="10.8752in" svg:width="1.9181in" svg:height="0.128in" draw:z-index="177"><draw:image xlink:href="Pictures/10000001000000B80000000C00EA2F60.png" xlink:type="simple" xlink:show="embed" xlink:actuate="onLoad" draw:mime-type="image/png"/></draw:frame><draw:frame draw:style-name="Mfr2" draw:name="Image43" text:anchor-type="char" svg:x="7.3252in" svg:y="10.8752in" svg:width="0.1291in" svg:height="0.128in" draw:z-index="176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6" style:page-layout-name="Mpm5" draw:style-name="Mdp1">
      <style:header>
        <text:p text:style-name="MP1"><draw:frame draw:style-name="Mfr2" draw:name="Image63" text:anchor-type="char" svg:x="0.4925in" svg:y="0in" svg:width="7.7756in" svg:height="1.3874in" draw:z-index="294"><draw:image xlink:href="Pictures/10000001000002EA00000085A3334DB7.png" xlink:type="simple" xlink:show="embed" xlink:actuate="onLoad" draw:mime-type="image/png"/></draw:frame><draw:frame draw:style-name="Mfr2" draw:name="Image64" text:anchor-type="char" svg:x="1.6811in" svg:y="0.5965in" svg:width="1.5984in" svg:height="0.4035in" draw:z-index="286"><draw:image xlink:href="Pictures/100000010000009900000026A14CA22C.png" xlink:type="simple" xlink:show="embed" xlink:actuate="onLoad" draw:mime-type="image/png"/></draw:frame><draw:frame draw:style-name="Mfr2" draw:name="Image119" text:anchor-type="char" svg:x="5.5709in" svg:y="0.7409in" svg:width="1.9236in" svg:height="0.2028in" draw:z-index="386"><draw:image xlink:href="Pictures/10000001000000B800000013402D6D80.png" xlink:type="simple" xlink:show="embed" xlink:actuate="onLoad" draw:mime-type="image/png"/></draw:frame></text:p>
      </style:header>
      <style:header-left>
        <text:p text:style-name="Header"/>
      </style:header-left>
      <style:footer>
        <text:p text:style-name="MP1"><draw:frame draw:style-name="Mfr1" draw:name="Image 65 Copy 1" text:anchor-type="char" svg:x="3.7902in" svg:y="10.5945in" svg:width="0.6866in" svg:height="0.6189in" draw:z-index="158"><draw:image xlink:href="Pictures/10000001000000840000007752069C51.png" xlink:type="simple" xlink:show="embed" xlink:actuate="onLoad" draw:mime-type="image/png"/></draw:frame><draw:frame draw:style-name="Mfr2" draw:name="Image126" text:anchor-type="char" svg:x="0.7736in" svg:y="10.8752in" svg:width="1.9181in" svg:height="0.128in" draw:z-index="392"><draw:image xlink:href="Pictures/10000001000000B80000000C00EA2F60.png" xlink:type="simple" xlink:show="embed" xlink:actuate="onLoad" draw:mime-type="image/png"/></draw:frame><draw:frame draw:style-name="Mfr2" draw:name="Image127" text:anchor-type="char" svg:x="7.3252in" svg:y="10.8752in" svg:width="0.1291in" svg:height="0.128in" draw:z-index="388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62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" text:anchor-type="char" svg:x="7.3252in" svg:y="10.8752in" svg:width="0.1307in" svg:height="0.1283in"><draw:text-box><text:p text:style-name="MP4">06</text:p></draw:text-box></draw:frame><draw:frame draw:style-name="Mfr3" draw:name="Frame191" text:anchor-type="char" svg:x="7.3252in" svg:y="10.8752in" svg:width="0.1307in" svg:height="0.1283in"><draw:text-box><text:p text:style-name="MP4">06</text:p></draw:text-box></draw:frame><draw:frame draw:style-name="Mfr3" draw:name="Frame1911" text:anchor-type="char" svg:x="7.3252in" svg:y="10.8752in" svg:width="0.1307in" svg:height="0.1283in"><draw:text-box><text:p text:style-name="MP4">06</text:p></draw:text-box></draw:frame><draw:frame draw:style-name="Mfr4" draw:name="Frame27" text:anchor-type="char" svg:x="7.3252in" svg:y="10.8752in" svg:width="0.1307in" svg:height="0.1283in"><draw:text-box><text:p text:style-name="MP4">06</text:p></draw:text-box></draw:frame><draw:frame draw:style-name="Mfr2" draw:name="Image128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29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7" style:page-layout-name="Mpm6" draw:style-name="Mdp1">
      <style:header>
        <text:p text:style-name="MP1"><draw:frame draw:style-name="Mfr3" draw:name="Frame2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3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3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3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3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120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3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" text:anchor-type="char" svg:x="7.3252in" svg:y="10.8752in" svg:width="0.1307in" svg:height="0.1283in"><draw:text-box><text:p text:style-name="MP3"><text:span text:style-name="MT7">09</text:span><text:span text:style-name="MT7"/></text:p></draw:text-box></draw:frame><draw:frame draw:style-name="Mfr3" draw:name="Frame25" text:anchor-type="char" svg:x="7.3252in" svg:y="10.8752in" svg:width="0.1307in" svg:height="0.1283in"><draw:text-box><text:p text:style-name="MP4">09</text:p></draw:text-box></draw:frame><draw:frame draw:style-name="Mfr3" draw:name="Frame251" text:anchor-type="char" svg:x="7.3252in" svg:y="10.8752in" svg:width="0.1307in" svg:height="0.1283in"><draw:text-box><text:p text:style-name="MP4">09</text:p></draw:text-box></draw:frame><draw:frame draw:style-name="Mfr3" draw:name="Frame2511" text:anchor-type="char" svg:x="7.3252in" svg:y="10.8752in" svg:width="0.1307in" svg:height="0.1283in"><draw:text-box><text:p text:style-name="MP4">09</text:p></draw:text-box></draw:frame><draw:frame draw:style-name="Mfr2" draw:name="Image11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18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117" text:anchor-type="char" svg:x="3.7902in" svg:y="10.5945in" svg:width="0.6866in" svg:height="0.6189in" draw:z-index="43"><draw:image xlink:href="Pictures/10000001000000840000007752069C51.png" xlink:type="simple" xlink:show="embed" xlink:actuate="onLoad" draw:mime-type="image/png"/></draw:frame><draw:frame draw:style-name="Mfr2" draw:name="Image66" text:anchor-type="char" svg:x="0.7736in" svg:y="10.8752in" svg:width="1.9181in" svg:height="0.128in" draw:z-index="371"><draw:image xlink:href="Pictures/10000001000000B80000000C00EA2F60.png" xlink:type="simple" xlink:show="embed" xlink:actuate="onLoad" draw:mime-type="image/png"/></draw:frame><draw:frame draw:style-name="Mfr2" draw:name="Image67" text:anchor-type="char" svg:x="7.3252in" svg:y="10.8752in" svg:width="0.1291in" svg:height="0.128in" draw:z-index="348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8" style:page-layout-name="Mpm5" draw:style-name="Mdp1">
      <style:header>
        <text:p text:style-name="MP1"><draw:frame draw:style-name="Mfr2" draw:name="Image69" text:anchor-type="char" svg:x="0.4925in" svg:y="0in" svg:width="7.7756in" svg:height="1.3874in" draw:z-index="387"><draw:image xlink:href="Pictures/10000001000002EA00000085A3334DB7.png" xlink:type="simple" xlink:show="embed" xlink:actuate="onLoad" draw:mime-type="image/png"/></draw:frame><draw:frame draw:style-name="Mfr2" draw:name="Image70" text:anchor-type="char" svg:x="1.6811in" svg:y="0.5965in" svg:width="1.5984in" svg:height="0.4035in" draw:z-index="385"><draw:image xlink:href="Pictures/100000010000009900000026A14CA22C.png" xlink:type="simple" xlink:show="embed" xlink:actuate="onLoad" draw:mime-type="image/png"/></draw:frame><draw:frame draw:style-name="Mfr2" draw:name="Image115" text:anchor-type="char" svg:x="5.5709in" svg:y="0.7409in" svg:width="1.9236in" svg:height="0.2028in" draw:z-index="391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120 Copy 1" text:anchor-type="char" svg:x="3.7902in" svg:y="10.5945in" svg:width="0.6866in" svg:height="0.6189in" draw:z-index="198"><draw:image xlink:href="Pictures/10000001000000840000007752069C51.png" xlink:type="simple" xlink:show="embed" xlink:actuate="onLoad" draw:mime-type="image/png"/></draw:frame><draw:frame draw:style-name="Mfr2" draw:name="Image133" text:anchor-type="char" svg:x="0.7736in" svg:y="10.8752in" svg:width="1.9181in" svg:height="0.128in" draw:z-index="390"><draw:image xlink:href="Pictures/10000001000000B80000000C00EA2F60.png" xlink:type="simple" xlink:show="embed" xlink:actuate="onLoad" draw:mime-type="image/png"/></draw:frame><draw:frame draw:style-name="Mfr2" draw:name="Image134" text:anchor-type="char" svg:x="7.3252in" svg:y="10.8752in" svg:width="0.1291in" svg:height="0.128in" draw:z-index="389"><draw:image xlink:href="Pictures/100000010000000C0000000C43EC18F3.png" xlink:type="simple" xlink:show="embed" xlink:actuate="onLoad" draw:mime-type="image/png"/></draw:frame></text:p>
      </style:footer>
      <style:footer-left>
        <text:p text:style-name="MP1"><draw:frame draw:style-name="Mfr1" draw:name="Image 117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" text:anchor-type="char" svg:x="7.3252in" svg:y="10.8752in" svg:width="0.1307in" svg:height="0.1283in"><draw:text-box><text:p text:style-name="MP4">08</text:p></draw:text-box></draw:frame><draw:frame draw:style-name="Mfr3" draw:name="Frame39" text:anchor-type="char" svg:x="7.3252in" svg:y="10.8752in" svg:width="0.1307in" svg:height="0.1283in"><draw:text-box><text:p text:style-name="MP4">08</text:p></draw:text-box></draw:frame><draw:frame draw:style-name="Mfr3" draw:name="Frame391" text:anchor-type="char" svg:x="7.3252in" svg:y="10.8752in" svg:width="0.1307in" svg:height="0.1283in"><draw:text-box><text:p text:style-name="MP4">08</text:p></draw:text-box></draw:frame><draw:frame draw:style-name="Mfr4" draw:name="Frame41" text:anchor-type="char" svg:x="7.3252in" svg:y="10.8752in" svg:width="0.1307in" svg:height="0.1283in"><draw:text-box><text:p text:style-name="MP4">08</text:p></draw:text-box></draw:frame><draw:frame draw:style-name="Mfr2" draw:name="Image13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40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-left>
    </style:master-page>
    <style:master-page style:name="Converted9" style:page-layout-name="Mpm7" draw:style-name="Mdp1">
      <style:header>
        <text:p text:style-name="MP1"><draw:frame draw:style-name="Mfr3" draw:name="Frame4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42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4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43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43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4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4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4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120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4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45" text:anchor-type="char" svg:x="7.3252in" svg:y="10.8752in" svg:width="0.1307in" svg:height="0.1283in"><draw:text-box><text:p text:style-name="MP4">09</text:p></draw:text-box></draw:frame><draw:frame draw:style-name="Mfr3" draw:name="Frame451" text:anchor-type="char" svg:x="7.3252in" svg:y="10.8752in" svg:width="0.1307in" svg:height="0.1283in"><draw:text-box><text:p text:style-name="MP4">09</text:p></draw:text-box></draw:frame><draw:frame draw:style-name="Mfr3" draw:name="Frame4511" text:anchor-type="char" svg:x="7.3252in" svg:y="10.8752in" svg:width="0.1307in" svg:height="0.1283in"><draw:text-box><text:p text:style-name="MP4">09</text:p></draw:text-box></draw:frame><draw:frame draw:style-name="Mfr4" draw:name="Frame45111" text:anchor-type="char" svg:x="7.3252in" svg:y="10.8752in" svg:width="0.1307in" svg:height="0.1283in"><draw:text-box><text:p text:style-name="MP4">09</text:p></draw:text-box></draw:frame><draw:frame draw:style-name="Mfr2" draw:name="Image14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45" text:anchor-type="char" svg:x="7.3252in" svg:y="10.8752in" svg:width="0.1291in" svg:height="0.128in"><draw:image xlink:href="Pictures/100000010000000C0000000C43EC18F3.png" xlink:type="simple" xlink:show="embed" xlink:actuate="onLoad" draw:mime-type="image/png"/></draw:frame></text:p>
      </style:footer>
      <style:footer-left>
        <text:p text:style-name="MP2"/>
      </style:footer-left>
    </style:master-page>
    <style:master-page style:name="Converted10" style:page-layout-name="Mpm7" draw:style-name="Mdp1">
      <style:header>
        <text:p text:style-name="MP2"/>
      </style:header>
      <style:header-left>
        <text:p text:style-name="MP2"/>
      </style:header-left>
      <style:footer>
        <text:p text:style-name="MP2"/>
      </style:footer>
      <style:footer-left>
        <text:p text:style-name="MP2"/>
      </style:footer-left>
    </style:master-page>
    <style:master-page style:name="Converted11" style:page-layout-name="Mpm8" draw:style-name="Mdp1">
      <style:header>
        <text:p text:style-name="MP1"><draw:frame draw:style-name="Mfr4" draw:name="Frame4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46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4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4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4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47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7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1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14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71" text:anchor-type="char" svg:x="0.4925in" svg:y="0in" svg:width="7.7756in" svg:height="1.3874in" draw:z-index="274"><draw:image xlink:href="Pictures/10000001000002EA00000085A3334DB7.png" xlink:type="simple" xlink:show="embed" xlink:actuate="onLoad" draw:mime-type="image/png"/></draw:frame><draw:frame draw:style-name="Mfr2" draw:name="Image72" text:anchor-type="char" svg:x="1.6811in" svg:y="0.5965in" svg:width="1.5984in" svg:height="0.4035in" draw:z-index="276"><draw:image xlink:href="Pictures/100000010000009900000026A14CA22C.png" xlink:type="simple" xlink:show="embed" xlink:actuate="onLoad" draw:mime-type="image/png"/></draw:frame><draw:frame draw:style-name="Mfr2" draw:name="Image73" text:anchor-type="char" svg:x="5.5709in" svg:y="0.7409in" svg:width="1.9236in" svg:height="0.2028in" draw:z-index="28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5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5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531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52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54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3" draw:name="Frame541" text:anchor-type="char" svg:x="7.2972in" svg:y="10.8752in" svg:width="0.2in" svg:height="0.1283in"><draw:text-box><text:p text:style-name="MP7"><text:page-number text:select-page="current">13</text:page-number></text:p></draw:text-box></draw:frame><draw:frame draw:style-name="Mfr2" draw:name="Image11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11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" text:anchor-type="char" svg:x="3.7902in" svg:y="10.5945in" svg:width="0.6866in" svg:height="0.6189in" draw:z-index="120"><draw:image xlink:href="Pictures/10000001000000840000007752069C51.png" xlink:type="simple" xlink:show="embed" xlink:actuate="onLoad" draw:mime-type="image/png"/></draw:frame><draw:frame draw:style-name="Mfr2" draw:name="Image75" text:anchor-type="char" svg:x="0.7736in" svg:y="10.8752in" svg:width="1.9181in" svg:height="0.128in" draw:z-index="287"><draw:image xlink:href="Pictures/10000001000000B80000000C00EA2F60.png" xlink:type="simple" xlink:show="embed" xlink:actuate="onLoad" draw:mime-type="image/png"/></draw:frame><draw:frame draw:style-name="Mfr2" draw:name="Image76" text:anchor-type="char" svg:x="7.2972in" svg:y="10.8752in" svg:width="0.1984in" svg:height="0.128in" draw:z-index="29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2" style:page-layout-name="Mpm8" draw:style-name="Mdp1">
      <style:header>
        <text:p text:style-name="MP1"><draw:frame draw:style-name="Mfr2" draw:name="Image146" text:anchor-type="char" svg:x="0.4925in" svg:y="0in" svg:width="7.7756in" svg:height="1.3874in" draw:z-index="282"><draw:image xlink:href="Pictures/10000001000002EA00000085A3334DB7.png" xlink:type="simple" xlink:show="embed" xlink:actuate="onLoad" draw:mime-type="image/png"/></draw:frame><draw:frame draw:style-name="Mfr2" draw:name="Image147" text:anchor-type="char" svg:x="1.6811in" svg:y="0.5965in" svg:width="1.5984in" svg:height="0.4035in" draw:z-index="281"><draw:image xlink:href="Pictures/100000010000009900000026A14CA22C.png" xlink:type="simple" xlink:show="embed" xlink:actuate="onLoad" draw:mime-type="image/png"/></draw:frame><draw:frame draw:style-name="Mfr2" draw:name="Image148" text:anchor-type="char" svg:x="5.5709in" svg:y="0.7409in" svg:width="1.9236in" svg:height="0.2028in" draw:z-index="280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5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5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5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5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5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6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6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5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4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5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5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" text:anchor-type="char" svg:x="3.7902in" svg:y="10.5945in" svg:width="0.6866in" svg:height="0.6189in" draw:z-index="161"><draw:image xlink:href="Pictures/10000001000000840000007752069C51.png" xlink:type="simple" xlink:show="embed" xlink:actuate="onLoad" draw:mime-type="image/png"/></draw:frame><draw:frame draw:style-name="Mfr2" draw:name="Image153" text:anchor-type="char" svg:x="0.7736in" svg:y="10.8752in" svg:width="1.9181in" svg:height="0.128in" draw:z-index="284"><draw:image xlink:href="Pictures/10000001000000B80000000C00EA2F60.png" xlink:type="simple" xlink:show="embed" xlink:actuate="onLoad" draw:mime-type="image/png"/></draw:frame><draw:frame draw:style-name="Mfr2" draw:name="Image155" text:anchor-type="char" svg:x="7.2972in" svg:y="10.8752in" svg:width="0.1984in" svg:height="0.128in" draw:z-index="28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6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5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3" draw:name="Frame65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3" draw:name="Frame641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4" draw:name="Frame611" text:anchor-type="char" svg:x="7.2972in" svg:y="10.8752in" svg:width="0.2in" svg:height="0.1283in"><draw:text-box><text:p text:style-name="MP7"><text:page-number text:select-page="current">14</text:page-number></text:p></draw:text-box></draw:frame><draw:frame draw:style-name="Mfr2" draw:name="Image15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59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3" style:page-layout-name="Mpm8" draw:style-name="Mdp1">
      <style:header>
        <text:p text:style-name="MP1"><draw:frame draw:style-name="Mfr3" draw:name="Frame6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5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6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6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66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63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6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61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62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63" text:anchor-type="char" svg:x="0.4925in" svg:y="0in" svg:width="7.7756in" svg:height="1.3874in" draw:z-index="292"><draw:image xlink:href="Pictures/10000001000002EA00000085A3334DB7.png" xlink:type="simple" xlink:show="embed" xlink:actuate="onLoad" draw:mime-type="image/png"/></draw:frame><draw:frame draw:style-name="Mfr2" draw:name="Image164" text:anchor-type="char" svg:x="1.6811in" svg:y="0.5965in" svg:width="1.5984in" svg:height="0.4035in" draw:z-index="290"><draw:image xlink:href="Pictures/100000010000009900000026A14CA22C.png" xlink:type="simple" xlink:show="embed" xlink:actuate="onLoad" draw:mime-type="image/png"/></draw:frame><draw:frame draw:style-name="Mfr2" draw:name="Image165" text:anchor-type="char" svg:x="5.5709in" svg:y="0.7409in" svg:width="1.9236in" svg:height="0.2028in" draw:z-index="291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6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6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3" draw:name="Frame71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3" draw:name="Frame701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4" draw:name="Frame6711" text:anchor-type="char" svg:x="7.2972in" svg:y="10.8752in" svg:width="0.2in" svg:height="0.1283in"><draw:text-box><text:p text:style-name="MP7"><text:page-number text:select-page="current">15</text:page-number></text:p></draw:text-box></draw:frame><draw:frame draw:style-name="Mfr2" draw:name="Image166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6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 Copy 1" text:anchor-type="char" svg:x="3.7902in" svg:y="10.5945in" svg:width="0.6866in" svg:height="0.6189in" draw:z-index="162"><draw:image xlink:href="Pictures/10000001000000840000007752069C51.png" xlink:type="simple" xlink:show="embed" xlink:actuate="onLoad" draw:mime-type="image/png"/></draw:frame><draw:frame draw:style-name="Mfr2" draw:name="Image168" text:anchor-type="char" svg:x="0.7736in" svg:y="10.8752in" svg:width="1.9181in" svg:height="0.128in" draw:z-index="297"><draw:image xlink:href="Pictures/10000001000000B80000000C00EA2F60.png" xlink:type="simple" xlink:show="embed" xlink:actuate="onLoad" draw:mime-type="image/png"/></draw:frame><draw:frame draw:style-name="Mfr2" draw:name="Image169" text:anchor-type="char" svg:x="7.2972in" svg:y="10.8752in" svg:width="0.1984in" svg:height="0.128in" draw:z-index="29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4" style:page-layout-name="Mpm8" draw:style-name="Mdp1">
      <style:header>
        <text:p text:style-name="MP1"><draw:frame draw:style-name="Mfr2" draw:name="Image170" text:anchor-type="char" svg:x="0.4925in" svg:y="0in" svg:width="7.7756in" svg:height="1.3874in" draw:z-index="307"><draw:image xlink:href="Pictures/10000001000002EA00000085A3334DB7.png" xlink:type="simple" xlink:show="embed" xlink:actuate="onLoad" draw:mime-type="image/png"/></draw:frame><draw:frame draw:style-name="Mfr2" draw:name="Image172" text:anchor-type="char" svg:x="1.6811in" svg:y="0.5965in" svg:width="1.5984in" svg:height="0.4035in" draw:z-index="306"><draw:image xlink:href="Pictures/100000010000009900000026A14CA22C.png" xlink:type="simple" xlink:show="embed" xlink:actuate="onLoad" draw:mime-type="image/png"/></draw:frame><draw:frame draw:style-name="Mfr2" draw:name="Image173" text:anchor-type="char" svg:x="5.5709in" svg:y="0.7409in" svg:width="1.9236in" svg:height="0.2028in" draw:z-index="305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7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6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77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76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7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75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76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79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 Copy 1 Copy 1" text:anchor-type="char" svg:x="3.7902in" svg:y="10.5945in" svg:width="0.6866in" svg:height="0.6189in" draw:z-index="169"><draw:image xlink:href="Pictures/10000001000000840000007752069C51.png" xlink:type="simple" xlink:show="embed" xlink:actuate="onLoad" draw:mime-type="image/png"/></draw:frame><draw:frame draw:style-name="Mfr2" draw:name="Image180" text:anchor-type="char" svg:x="0.7736in" svg:y="10.8752in" svg:width="1.9181in" svg:height="0.128in" draw:z-index="311"><draw:image xlink:href="Pictures/10000001000000B80000000C00EA2F60.png" xlink:type="simple" xlink:show="embed" xlink:actuate="onLoad" draw:mime-type="image/png"/></draw:frame><draw:frame draw:style-name="Mfr2" draw:name="Image181" text:anchor-type="char" svg:x="7.2972in" svg:y="10.8752in" svg:width="0.1984in" svg:height="0.128in" draw:z-index="31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0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7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3" draw:name="Frame81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3" draw:name="Frame801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4" draw:name="Frame7711" text:anchor-type="char" svg:x="7.2972in" svg:y="10.8752in" svg:width="0.2in" svg:height="0.1283in"><draw:text-box><text:p text:style-name="MP7"><text:page-number text:select-page="current">16</text:page-number></text:p></draw:text-box></draw:frame><draw:frame draw:style-name="Mfr2" draw:name="Image18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8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5" style:page-layout-name="Mpm8" draw:style-name="Mdp1">
      <style:header>
        <text:p text:style-name="MP1"><draw:frame draw:style-name="Mfr3" draw:name="Frame8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7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8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8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8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79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8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8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86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187" text:anchor-type="char" svg:x="0.4925in" svg:y="0in" svg:width="7.7756in" svg:height="1.3874in" draw:z-index="319"><draw:image xlink:href="Pictures/10000001000002EA00000085A3334DB7.png" xlink:type="simple" xlink:show="embed" xlink:actuate="onLoad" draw:mime-type="image/png"/></draw:frame><draw:frame draw:style-name="Mfr2" draw:name="Image188" text:anchor-type="char" svg:x="1.6811in" svg:y="0.5965in" svg:width="1.5984in" svg:height="0.4035in" draw:z-index="318"><draw:image xlink:href="Pictures/100000010000009900000026A14CA22C.png" xlink:type="simple" xlink:show="embed" xlink:actuate="onLoad" draw:mime-type="image/png"/></draw:frame><draw:frame draw:style-name="Mfr2" draw:name="Image189" text:anchor-type="char" svg:x="5.5709in" svg:y="0.7409in" svg:width="1.9236in" svg:height="0.2028in" draw:z-index="31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8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7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3" draw:name="Frame87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3" draw:name="Frame861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4" draw:name="Frame8311" text:anchor-type="char" svg:x="7.2972in" svg:y="10.8752in" svg:width="0.2in" svg:height="0.1283in"><draw:text-box><text:p text:style-name="MP7"><text:page-number text:select-page="current">17</text:page-number></text:p></draw:text-box></draw:frame><draw:frame draw:style-name="Mfr2" draw:name="Image19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92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 Copy 1 Copy 1 Copy 1" text:anchor-type="char" svg:x="3.7902in" svg:y="10.5945in" svg:width="0.6866in" svg:height="0.6189in" draw:z-index="170"><draw:image xlink:href="Pictures/10000001000000840000007752069C51.png" xlink:type="simple" xlink:show="embed" xlink:actuate="onLoad" draw:mime-type="image/png"/></draw:frame><draw:frame draw:style-name="Mfr2" draw:name="Image193" text:anchor-type="char" svg:x="0.7736in" svg:y="10.8752in" svg:width="1.9181in" svg:height="0.128in" draw:z-index="322"><draw:image xlink:href="Pictures/10000001000000B80000000C00EA2F60.png" xlink:type="simple" xlink:show="embed" xlink:actuate="onLoad" draw:mime-type="image/png"/></draw:frame><draw:frame draw:style-name="Mfr2" draw:name="Image195" text:anchor-type="char" svg:x="7.2972in" svg:y="10.8752in" svg:width="0.1984in" svg:height="0.128in" draw:z-index="32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6" style:page-layout-name="Mpm8" draw:style-name="Mdp1">
      <style:header>
        <text:p text:style-name="MP1"><draw:frame draw:style-name="Mfr2" draw:name="Image196" text:anchor-type="char" svg:x="0.4925in" svg:y="0in" svg:width="7.7756in" svg:height="1.3874in" draw:z-index="339"><draw:image xlink:href="Pictures/10000001000002EA00000085A3334DB7.png" xlink:type="simple" xlink:show="embed" xlink:actuate="onLoad" draw:mime-type="image/png"/></draw:frame><draw:frame draw:style-name="Mfr2" draw:name="Image197" text:anchor-type="char" svg:x="1.6811in" svg:y="0.5965in" svg:width="1.5984in" svg:height="0.4035in" draw:z-index="333"><draw:image xlink:href="Pictures/100000010000009900000026A14CA22C.png" xlink:type="simple" xlink:show="embed" xlink:actuate="onLoad" draw:mime-type="image/png"/></draw:frame><draw:frame draw:style-name="Mfr2" draw:name="Image198" text:anchor-type="char" svg:x="5.5709in" svg:y="0.7409in" svg:width="1.9236in" svg:height="0.2028in" draw:z-index="327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9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8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9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9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8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19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0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0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 Copy 1 Copy 1 Copy 1 Copy 1" text:anchor-type="char" svg:x="3.7902in" svg:y="10.5945in" svg:width="0.6866in" svg:height="0.6189in" draw:z-index="186"><draw:image xlink:href="Pictures/10000001000000840000007752069C51.png" xlink:type="simple" xlink:show="embed" xlink:actuate="onLoad" draw:mime-type="image/png"/></draw:frame><draw:frame draw:style-name="Mfr2" draw:name="Image202" text:anchor-type="char" svg:x="0.7736in" svg:y="10.8752in" svg:width="1.9181in" svg:height="0.128in" draw:z-index="341"><draw:image xlink:href="Pictures/10000001000000B80000000C00EA2F60.png" xlink:type="simple" xlink:show="embed" xlink:actuate="onLoad" draw:mime-type="image/png"/></draw:frame><draw:frame draw:style-name="Mfr2" draw:name="Image203" text:anchor-type="char" svg:x="7.2972in" svg:y="10.8752in" svg:width="0.1984in" svg:height="0.128in" draw:z-index="340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9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98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3" draw:name="Frame98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3" draw:name="Frame96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4" draw:name="Frame9311" text:anchor-type="char" svg:x="7.2972in" svg:y="10.8752in" svg:width="0.2in" svg:height="0.1283in"><draw:text-box><text:p text:style-name="MP7"><text:page-number text:select-page="current">18</text:page-number></text:p></draw:text-box></draw:frame><draw:frame draw:style-name="Mfr2" draw:name="Image20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0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7" style:page-layout-name="Mpm8" draw:style-name="Mdp1">
      <style:header>
        <text:p text:style-name="MP1"><draw:frame draw:style-name="Mfr3" draw:name="Frame9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7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9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0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98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95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0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0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0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09" text:anchor-type="char" svg:x="0.4925in" svg:y="0in" svg:width="7.7756in" svg:height="1.3874in" draw:z-index="357"><draw:image xlink:href="Pictures/10000001000002EA00000085A3334DB7.png" xlink:type="simple" xlink:show="embed" xlink:actuate="onLoad" draw:mime-type="image/png"/></draw:frame><draw:frame draw:style-name="Mfr2" draw:name="Image210" text:anchor-type="char" svg:x="1.6811in" svg:y="0.5965in" svg:width="1.5984in" svg:height="0.4035in" draw:z-index="356"><draw:image xlink:href="Pictures/100000010000009900000026A14CA22C.png" xlink:type="simple" xlink:show="embed" xlink:actuate="onLoad" draw:mime-type="image/png"/></draw:frame><draw:frame draw:style-name="Mfr2" draw:name="Image211" text:anchor-type="char" svg:x="5.5709in" svg:y="0.7409in" svg:width="1.9236in" svg:height="0.2028in" draw:z-index="35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9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4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3" draw:name="Frame104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3" draw:name="Frame102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4" draw:name="Frame9911" text:anchor-type="char" svg:x="7.2972in" svg:y="10.8752in" svg:width="0.2in" svg:height="0.1283in"><draw:text-box><text:p text:style-name="MP7"><text:page-number text:select-page="current">19</text:page-number></text:p></draw:text-box></draw:frame><draw:frame draw:style-name="Mfr2" draw:name="Image21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1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 Copy 1 Copy 1 Copy 1 Copy 1 Copy 1" text:anchor-type="char" svg:x="3.7902in" svg:y="10.5945in" svg:width="0.6866in" svg:height="0.6189in" draw:z-index="293"><draw:image xlink:href="Pictures/10000001000000840000007752069C51.png" xlink:type="simple" xlink:show="embed" xlink:actuate="onLoad" draw:mime-type="image/png"/></draw:frame><draw:frame draw:style-name="Mfr2" draw:name="Image214" text:anchor-type="char" svg:x="0.7736in" svg:y="10.8752in" svg:width="1.9181in" svg:height="0.128in" draw:z-index="365"><draw:image xlink:href="Pictures/10000001000000B80000000C00EA2F60.png" xlink:type="simple" xlink:show="embed" xlink:actuate="onLoad" draw:mime-type="image/png"/></draw:frame><draw:frame draw:style-name="Mfr2" draw:name="Image215" text:anchor-type="char" svg:x="7.2972in" svg:y="10.8752in" svg:width="0.1984in" svg:height="0.128in" draw:z-index="364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8" style:page-layout-name="Mpm8" draw:style-name="Mdp1">
      <style:header>
        <text:p text:style-name="MP1"><draw:frame draw:style-name="Mfr2" draw:name="Image216" text:anchor-type="char" svg:x="0.4925in" svg:y="0in" svg:width="7.7756in" svg:height="1.3874in" draw:z-index="381"><draw:image xlink:href="Pictures/10000001000002EA00000085A3334DB7.png" xlink:type="simple" xlink:show="embed" xlink:actuate="onLoad" draw:mime-type="image/png"/></draw:frame><draw:frame draw:style-name="Mfr2" draw:name="Image217" text:anchor-type="char" svg:x="1.6811in" svg:y="0.5965in" svg:width="1.5984in" svg:height="0.4035in" draw:z-index="380"><draw:image xlink:href="Pictures/100000010000009900000026A14CA22C.png" xlink:type="simple" xlink:show="embed" xlink:actuate="onLoad" draw:mime-type="image/png"/></draw:frame><draw:frame draw:style-name="Mfr2" draw:name="Image218" text:anchor-type="char" svg:x="5.5709in" svg:y="0.7409in" svg:width="1.9236in" svg:height="0.2028in" draw:z-index="37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0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0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1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0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0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1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2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2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54 Copy 1 Copy 1 Copy 1 Copy 1 Copy 1 Copy 1 Copy 1" text:anchor-type="char" svg:x="3.7902in" svg:y="10.5945in" svg:width="0.6866in" svg:height="0.6189in" draw:z-index="302"><draw:image xlink:href="Pictures/10000001000000840000007752069C51.png" xlink:type="simple" xlink:show="embed" xlink:actuate="onLoad" draw:mime-type="image/png"/></draw:frame><draw:frame draw:style-name="Mfr2" draw:name="Image222" text:anchor-type="char" svg:x="0.7736in" svg:y="10.8752in" svg:width="1.9181in" svg:height="0.128in" draw:z-index="383"><draw:image xlink:href="Pictures/10000001000000B80000000C00EA2F60.png" xlink:type="simple" xlink:show="embed" xlink:actuate="onLoad" draw:mime-type="image/png"/></draw:frame><draw:frame draw:style-name="Mfr2" draw:name="Image223" text:anchor-type="char" svg:x="7.2972in" svg:y="10.8752in" svg:width="0.1984in" svg:height="0.128in" draw:z-index="382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5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0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5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3" draw:name="Frame114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3" draw:name="Frame112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4" draw:name="Frame10911" text:anchor-type="char" svg:x="7.2972in" svg:y="10.8752in" svg:width="0.2in" svg:height="0.1283in"><draw:text-box><text:p text:style-name="MP7"><text:page-number text:select-page="current">20</text:page-number></text:p></draw:text-box></draw:frame><draw:frame draw:style-name="Mfr2" draw:name="Image22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2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19" style:page-layout-name="Mpm7" draw:style-name="Mdp1">
      <style:header>
        <text:p text:style-name="MP1"><draw:frame draw:style-name="Mfr3" draw:name="Frame11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3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1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1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14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1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2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2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2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2"/>
      </style:header-left>
      <style:footer>
        <text:p text:style-name="MP1"><draw:frame draw:style-name="Mfr1" draw:name="Image 154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1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1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19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3" draw:name="Frame118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3" draw:name="Frame1161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4" draw:name="Frame113111" text:anchor-type="char" svg:x="7.2972in" svg:y="10.8752in" svg:width="0.2in" svg:height="0.1283in"><draw:text-box><text:p text:style-name="MP7"><text:page-number text:select-page="current">21</text:page-number></text:p></draw:text-box></draw:frame><draw:frame draw:style-name="Mfr2" draw:name="Image22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3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  <style:master-page style:name="Converted20" style:page-layout-name="Mpm8" draw:style-name="Mdp1">
      <style:header>
        <text:p text:style-name="MP1"><draw:frame draw:style-name="Mfr2" draw:name="Image77" text:anchor-type="char" svg:x="0.4925in" svg:y="0in" svg:width="7.7756in" svg:height="1.3874in" draw:z-index="298"><draw:image xlink:href="Pictures/10000001000002EA00000085A3334DB7.png" xlink:type="simple" xlink:show="embed" xlink:actuate="onLoad" draw:mime-type="image/png"/></draw:frame><draw:frame draw:style-name="Mfr2" draw:name="Image78" text:anchor-type="char" svg:x="1.6811in" svg:y="0.5965in" svg:width="1.5984in" svg:height="0.4035in" draw:z-index="299"><draw:image xlink:href="Pictures/100000010000009900000026A14CA22C.png" xlink:type="simple" xlink:show="embed" xlink:actuate="onLoad" draw:mime-type="image/png"/></draw:frame><draw:frame draw:style-name="Mfr2" draw:name="Image79" text:anchor-type="char" svg:x="5.5709in" svg:y="0.7409in" svg:width="1.9236in" svg:height="0.2028in" draw:z-index="300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4" draw:name="Frame116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1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17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2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2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80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104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105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" text:anchor-type="char" svg:x="3.7902in" svg:y="10.5945in" svg:width="0.6866in" svg:height="0.6189in" draw:z-index="124"><draw:image xlink:href="Pictures/10000001000000840000007752069C51.png" xlink:type="simple" xlink:show="embed" xlink:actuate="onLoad" draw:mime-type="image/png"/></draw:frame><draw:frame draw:style-name="Mfr2" draw:name="Image81" text:anchor-type="char" svg:x="0.7736in" svg:y="10.8752in" svg:width="1.9181in" svg:height="0.128in" draw:z-index="303"><draw:image xlink:href="Pictures/10000001000000B80000000C00EA2F60.png" xlink:type="simple" xlink:show="embed" xlink:actuate="onLoad" draw:mime-type="image/png"/></draw:frame><draw:frame draw:style-name="Mfr2" draw:name="Image82" text:anchor-type="char" svg:x="7.2972in" svg:y="10.8752in" svg:width="0.1984in" svg:height="0.128in" draw:z-index="30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2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21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3" draw:name="Frame126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3" draw:name="Frame1241" text:anchor-type="char" svg:x="7.2972in" svg:y="10.8752in" svg:width="0.2in" svg:height="0.1283in"><draw:text-box><text:p text:style-name="MP7"><text:page-number text:select-page="current">22</text:page-number></text:p></draw:text-box></draw:frame><draw:frame draw:style-name="Mfr2" draw:name="Image100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10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1" style:page-layout-name="Mpm8" draw:style-name="Mdp1">
      <style:header>
        <text:p text:style-name="MP1"><draw:frame draw:style-name="Mfr3" draw:name="Frame12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2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2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2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2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23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3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3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3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34" text:anchor-type="char" svg:x="0.4925in" svg:y="0in" svg:width="7.7756in" svg:height="1.3874in" draw:z-index="332"><draw:image xlink:href="Pictures/10000001000002EA00000085A3334DB7.png" xlink:type="simple" xlink:show="embed" xlink:actuate="onLoad" draw:mime-type="image/png"/></draw:frame><draw:frame draw:style-name="Mfr2" draw:name="Image235" text:anchor-type="char" svg:x="1.6811in" svg:y="0.5965in" svg:width="1.5984in" svg:height="0.4035in" draw:z-index="331"><draw:image xlink:href="Pictures/100000010000009900000026A14CA22C.png" xlink:type="simple" xlink:show="embed" xlink:actuate="onLoad" draw:mime-type="image/png"/></draw:frame><draw:frame draw:style-name="Mfr2" draw:name="Image236" text:anchor-type="char" svg:x="5.5709in" svg:y="0.7409in" svg:width="1.9236in" svg:height="0.2028in" draw:z-index="32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2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2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3" draw:name="Frame132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3" draw:name="Frame130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4" draw:name="Frame1271" text:anchor-type="char" svg:x="7.2972in" svg:y="10.8752in" svg:width="0.2in" svg:height="0.1283in"><draw:text-box><text:p text:style-name="MP7"><text:page-number text:select-page="current">23</text:page-number></text:p></draw:text-box></draw:frame><draw:frame draw:style-name="Mfr2" draw:name="Image23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3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" text:anchor-type="char" svg:x="3.7902in" svg:y="10.5945in" svg:width="0.6866in" svg:height="0.6189in" draw:z-index="212"><draw:image xlink:href="Pictures/10000001000000840000007752069C51.png" xlink:type="simple" xlink:show="embed" xlink:actuate="onLoad" draw:mime-type="image/png"/></draw:frame><draw:frame draw:style-name="Mfr2" draw:name="Image239" text:anchor-type="char" svg:x="0.7736in" svg:y="10.8752in" svg:width="1.9181in" svg:height="0.128in" draw:z-index="330"><draw:image xlink:href="Pictures/10000001000000B80000000C00EA2F60.png" xlink:type="simple" xlink:show="embed" xlink:actuate="onLoad" draw:mime-type="image/png"/></draw:frame><draw:frame draw:style-name="Mfr2" draw:name="Image240" text:anchor-type="char" svg:x="7.2972in" svg:y="10.8752in" svg:width="0.1984in" svg:height="0.128in" draw:z-index="32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2" style:page-layout-name="Mpm8" draw:style-name="Mdp1">
      <style:header>
        <text:p text:style-name="MP1"><draw:frame draw:style-name="Mfr2" draw:name="Image241" text:anchor-type="char" svg:x="0.4925in" svg:y="0in" svg:width="7.7756in" svg:height="1.3874in" draw:z-index="336"><draw:image xlink:href="Pictures/10000001000002EA00000085A3334DB7.png" xlink:type="simple" xlink:show="embed" xlink:actuate="onLoad" draw:mime-type="image/png"/></draw:frame><draw:frame draw:style-name="Mfr2" draw:name="Image242" text:anchor-type="char" svg:x="1.6811in" svg:y="0.5965in" svg:width="1.5984in" svg:height="0.4035in" draw:z-index="335"><draw:image xlink:href="Pictures/100000010000009900000026A14CA22C.png" xlink:type="simple" xlink:show="embed" xlink:actuate="onLoad" draw:mime-type="image/png"/></draw:frame><draw:frame draw:style-name="Mfr2" draw:name="Image243" text:anchor-type="char" svg:x="5.5709in" svg:y="0.7409in" svg:width="1.9236in" svg:height="0.2028in" draw:z-index="334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3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3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3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3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3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3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4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4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46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 Copy 1" text:anchor-type="char" svg:x="3.7902in" svg:y="10.5945in" svg:width="0.6866in" svg:height="0.6189in" draw:z-index="171"><draw:image xlink:href="Pictures/10000001000000840000007752069C51.png" xlink:type="simple" xlink:show="embed" xlink:actuate="onLoad" draw:mime-type="image/png"/></draw:frame><draw:frame draw:style-name="Mfr2" draw:name="Image247" text:anchor-type="char" svg:x="0.7736in" svg:y="10.8752in" svg:width="1.9181in" svg:height="0.128in" draw:z-index="338"><draw:image xlink:href="Pictures/10000001000000B80000000C00EA2F60.png" xlink:type="simple" xlink:show="embed" xlink:actuate="onLoad" draw:mime-type="image/png"/></draw:frame><draw:frame draw:style-name="Mfr2" draw:name="Image248" text:anchor-type="char" svg:x="7.2972in" svg:y="10.8752in" svg:width="0.1984in" svg:height="0.128in" draw:z-index="33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3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3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2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3" draw:name="Frame142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3" draw:name="Frame140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4" draw:name="Frame13711" text:anchor-type="char" svg:x="7.2972in" svg:y="10.8752in" svg:width="0.2in" svg:height="0.1283in"><draw:text-box><text:p text:style-name="MP7"><text:page-number text:select-page="current">24</text:page-number></text:p></draw:text-box></draw:frame><draw:frame draw:style-name="Mfr2" draw:name="Image24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3" style:page-layout-name="Mpm8" draw:style-name="Mdp1">
      <style:header>
        <text:p text:style-name="MP1"><draw:frame draw:style-name="Mfr3" draw:name="Frame14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3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4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4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39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5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5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5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54" text:anchor-type="char" svg:x="0.4925in" svg:y="0in" svg:width="7.7756in" svg:height="1.3874in" draw:z-index="344"><draw:image xlink:href="Pictures/10000001000002EA00000085A3334DB7.png" xlink:type="simple" xlink:show="embed" xlink:actuate="onLoad" draw:mime-type="image/png"/></draw:frame><draw:frame draw:style-name="Mfr2" draw:name="Image255" text:anchor-type="char" svg:x="1.6811in" svg:y="0.5965in" svg:width="1.5984in" svg:height="0.4035in" draw:z-index="343"><draw:image xlink:href="Pictures/100000010000009900000026A14CA22C.png" xlink:type="simple" xlink:show="embed" xlink:actuate="onLoad" draw:mime-type="image/png"/></draw:frame><draw:frame draw:style-name="Mfr2" draw:name="Image256" text:anchor-type="char" svg:x="5.5709in" svg:y="0.7409in" svg:width="1.9236in" svg:height="0.2028in" draw:z-index="34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4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48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3" draw:name="Frame148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3" draw:name="Frame146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4" draw:name="Frame14311" text:anchor-type="char" svg:x="7.2972in" svg:y="10.8752in" svg:width="0.2in" svg:height="0.1283in"><draw:text-box><text:p text:style-name="MP7"><text:page-number text:select-page="current">25</text:page-number></text:p></draw:text-box></draw:frame><draw:frame draw:style-name="Mfr2" draw:name="Image25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5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 Copy 1 Copy 1" text:anchor-type="char" svg:x="3.7902in" svg:y="10.5945in" svg:width="0.6866in" svg:height="0.6189in" draw:z-index="187"><draw:image xlink:href="Pictures/10000001000000840000007752069C51.png" xlink:type="simple" xlink:show="embed" xlink:actuate="onLoad" draw:mime-type="image/png"/></draw:frame><draw:frame draw:style-name="Mfr2" draw:name="Image259" text:anchor-type="char" svg:x="0.7736in" svg:y="10.8752in" svg:width="1.9181in" svg:height="0.128in" draw:z-index="346"><draw:image xlink:href="Pictures/10000001000000B80000000C00EA2F60.png" xlink:type="simple" xlink:show="embed" xlink:actuate="onLoad" draw:mime-type="image/png"/></draw:frame><draw:frame draw:style-name="Mfr2" draw:name="Image260" text:anchor-type="char" svg:x="7.2972in" svg:y="10.8752in" svg:width="0.1984in" svg:height="0.128in" draw:z-index="345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4" style:page-layout-name="Mpm8" draw:style-name="Mdp1">
      <style:header>
        <text:p text:style-name="MP1"><draw:frame draw:style-name="Mfr2" draw:name="Image261" text:anchor-type="char" svg:x="0.4925in" svg:y="0in" svg:width="7.7756in" svg:height="1.3874in" draw:z-index="352"><draw:image xlink:href="Pictures/10000001000002EA00000085A3334DB7.png" xlink:type="simple" xlink:show="embed" xlink:actuate="onLoad" draw:mime-type="image/png"/></draw:frame><draw:frame draw:style-name="Mfr2" draw:name="Image262" text:anchor-type="char" svg:x="1.6811in" svg:y="0.5965in" svg:width="1.5984in" svg:height="0.4035in" draw:z-index="351"><draw:image xlink:href="Pictures/100000010000009900000026A14CA22C.png" xlink:type="simple" xlink:show="embed" xlink:actuate="onLoad" draw:mime-type="image/png"/></draw:frame><draw:frame draw:style-name="Mfr2" draw:name="Image263" text:anchor-type="char" svg:x="5.5709in" svg:y="0.7409in" svg:width="1.9236in" svg:height="0.2028in" draw:z-index="350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5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4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5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5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4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6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6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66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 Copy 1 Copy 1 Copy 1" text:anchor-type="char" svg:x="3.7902in" svg:y="10.5945in" svg:width="0.6866in" svg:height="0.6189in" draw:z-index="188"><draw:image xlink:href="Pictures/10000001000000840000007752069C51.png" xlink:type="simple" xlink:show="embed" xlink:actuate="onLoad" draw:mime-type="image/png"/></draw:frame><draw:frame draw:style-name="Mfr2" draw:name="Image267" text:anchor-type="char" svg:x="0.7736in" svg:y="10.8752in" svg:width="1.9181in" svg:height="0.128in" draw:z-index="354"><draw:image xlink:href="Pictures/10000001000000B80000000C00EA2F60.png" xlink:type="simple" xlink:show="embed" xlink:actuate="onLoad" draw:mime-type="image/png"/></draw:frame><draw:frame draw:style-name="Mfr2" draw:name="Image268" text:anchor-type="char" svg:x="7.2972in" svg:y="10.8752in" svg:width="0.1984in" svg:height="0.128in" draw:z-index="353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5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8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3" draw:name="Frame158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3" draw:name="Frame156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4" draw:name="Frame15311" text:anchor-type="char" svg:x="7.2972in" svg:y="10.8752in" svg:width="0.2in" svg:height="0.1283in"><draw:text-box><text:p text:style-name="MP7"><text:page-number text:select-page="current">26</text:page-number></text:p></draw:text-box></draw:frame><draw:frame draw:style-name="Mfr2" draw:name="Image26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7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5" style:page-layout-name="Mpm8" draw:style-name="Mdp1">
      <style:header>
        <text:p text:style-name="MP1"><draw:frame draw:style-name="Mfr3" draw:name="Frame15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7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5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6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58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55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7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7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7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74" text:anchor-type="char" svg:x="0.4925in" svg:y="0in" svg:width="7.7756in" svg:height="1.3874in" draw:z-index="361"><draw:image xlink:href="Pictures/10000001000002EA00000085A3334DB7.png" xlink:type="simple" xlink:show="embed" xlink:actuate="onLoad" draw:mime-type="image/png"/></draw:frame><draw:frame draw:style-name="Mfr2" draw:name="Image275" text:anchor-type="char" svg:x="1.6811in" svg:y="0.5965in" svg:width="1.5984in" svg:height="0.4035in" draw:z-index="359"><draw:image xlink:href="Pictures/100000010000009900000026A14CA22C.png" xlink:type="simple" xlink:show="embed" xlink:actuate="onLoad" draw:mime-type="image/png"/></draw:frame><draw:frame draw:style-name="Mfr2" draw:name="Image276" text:anchor-type="char" svg:x="5.5709in" svg:y="0.7409in" svg:width="1.9236in" svg:height="0.2028in" draw:z-index="35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58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4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3" draw:name="Frame164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3" draw:name="Frame162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4" draw:name="Frame15911" text:anchor-type="char" svg:x="7.2972in" svg:y="10.8752in" svg:width="0.2in" svg:height="0.1283in"><draw:text-box><text:p text:style-name="MP7"><text:page-number text:select-page="current">27</text:page-number></text:p></draw:text-box></draw:frame><draw:frame draw:style-name="Mfr2" draw:name="Image27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7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 Copy 1 Copy 1 Copy 1 Copy 1" text:anchor-type="char" svg:x="3.7902in" svg:y="10.5945in" svg:width="0.6866in" svg:height="0.6189in" draw:z-index="191"><draw:image xlink:href="Pictures/10000001000000840000007752069C51.png" xlink:type="simple" xlink:show="embed" xlink:actuate="onLoad" draw:mime-type="image/png"/></draw:frame><draw:frame draw:style-name="Mfr2" draw:name="Image279" text:anchor-type="char" svg:x="0.7736in" svg:y="10.8752in" svg:width="1.9181in" svg:height="0.128in" draw:z-index="363"><draw:image xlink:href="Pictures/10000001000000B80000000C00EA2F60.png" xlink:type="simple" xlink:show="embed" xlink:actuate="onLoad" draw:mime-type="image/png"/></draw:frame><draw:frame draw:style-name="Mfr2" draw:name="Image280" text:anchor-type="char" svg:x="7.2972in" svg:y="10.8752in" svg:width="0.1984in" svg:height="0.128in" draw:z-index="362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6" style:page-layout-name="Mpm8" draw:style-name="Mdp1">
      <style:header>
        <text:p text:style-name="MP1"><draw:frame draw:style-name="Mfr2" draw:name="Image281" text:anchor-type="char" svg:x="0.4925in" svg:y="0in" svg:width="7.7756in" svg:height="1.3874in" draw:z-index="368"><draw:image xlink:href="Pictures/10000001000002EA00000085A3334DB7.png" xlink:type="simple" xlink:show="embed" xlink:actuate="onLoad" draw:mime-type="image/png"/></draw:frame><draw:frame draw:style-name="Mfr2" draw:name="Image282" text:anchor-type="char" svg:x="1.6811in" svg:y="0.5965in" svg:width="1.5984in" svg:height="0.4035in" draw:z-index="367"><draw:image xlink:href="Pictures/100000010000009900000026A14CA22C.png" xlink:type="simple" xlink:show="embed" xlink:actuate="onLoad" draw:mime-type="image/png"/></draw:frame><draw:frame draw:style-name="Mfr2" draw:name="Image283" text:anchor-type="char" svg:x="5.5709in" svg:y="0.7409in" svg:width="1.9236in" svg:height="0.2028in" draw:z-index="366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6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6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6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7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6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6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84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85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86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 Copy 1 Copy 1 Copy 1 Copy 1 Copy 1" text:anchor-type="char" svg:x="3.7902in" svg:y="10.5945in" svg:width="0.6866in" svg:height="0.6189in" draw:z-index="194"><draw:image xlink:href="Pictures/10000001000000840000007752069C51.png" xlink:type="simple" xlink:show="embed" xlink:actuate="onLoad" draw:mime-type="image/png"/></draw:frame><draw:frame draw:style-name="Mfr2" draw:name="Image287" text:anchor-type="char" svg:x="0.7736in" svg:y="10.8752in" svg:width="1.9181in" svg:height="0.128in" draw:z-index="370"><draw:image xlink:href="Pictures/10000001000000B80000000C00EA2F60.png" xlink:type="simple" xlink:show="embed" xlink:actuate="onLoad" draw:mime-type="image/png"/></draw:frame><draw:frame draw:style-name="Mfr2" draw:name="Image288" text:anchor-type="char" svg:x="7.2972in" svg:y="10.8752in" svg:width="0.1984in" svg:height="0.128in" draw:z-index="36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6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4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3" draw:name="Frame174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3" draw:name="Frame172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4" draw:name="Frame16911" text:anchor-type="char" svg:x="7.2972in" svg:y="10.8752in" svg:width="0.2in" svg:height="0.1283in"><draw:text-box><text:p text:style-name="MP7"><text:page-number text:select-page="current">28</text:page-number></text:p></draw:text-box></draw:frame><draw:frame draw:style-name="Mfr2" draw:name="Image289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90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7" style:page-layout-name="Mpm8" draw:style-name="Mdp1">
      <style:header>
        <text:p text:style-name="MP1"><draw:frame draw:style-name="Mfr3" draw:name="Frame17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3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7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7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74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7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29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29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29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294" text:anchor-type="char" svg:x="0.4925in" svg:y="0in" svg:width="7.7756in" svg:height="1.3874in" draw:z-index="376"><draw:image xlink:href="Pictures/10000001000002EA00000085A3334DB7.png" xlink:type="simple" xlink:show="embed" xlink:actuate="onLoad" draw:mime-type="image/png"/></draw:frame><draw:frame draw:style-name="Mfr2" draw:name="Image295" text:anchor-type="char" svg:x="1.6811in" svg:y="0.5965in" svg:width="1.5984in" svg:height="0.4035in" draw:z-index="375"><draw:image xlink:href="Pictures/100000010000009900000026A14CA22C.png" xlink:type="simple" xlink:show="embed" xlink:actuate="onLoad" draw:mime-type="image/png"/></draw:frame><draw:frame draw:style-name="Mfr2" draw:name="Image296" text:anchor-type="char" svg:x="5.5709in" svg:y="0.7409in" svg:width="1.9236in" svg:height="0.2028in" draw:z-index="374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7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7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7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74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0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80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3" draw:name="Frame178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4" draw:name="Frame17511" text:anchor-type="char" svg:x="7.2972in" svg:y="10.8752in" svg:width="0.2in" svg:height="0.1283in"><draw:text-box><text:p text:style-name="MP7"><text:page-number text:select-page="current">29</text:page-number></text:p></draw:text-box></draw:frame><draw:frame draw:style-name="Mfr2" draw:name="Image297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298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74 Copy 1 Copy 1 Copy 1 Copy 1 Copy 1 Copy 1 Copy 1" text:anchor-type="char" svg:x="3.7902in" svg:y="10.5945in" svg:width="0.6866in" svg:height="0.6189in" draw:z-index="195"><draw:image xlink:href="Pictures/10000001000000840000007752069C51.png" xlink:type="simple" xlink:show="embed" xlink:actuate="onLoad" draw:mime-type="image/png"/></draw:frame><draw:frame draw:style-name="Mfr2" draw:name="Image299" text:anchor-type="char" svg:x="0.7736in" svg:y="10.8752in" svg:width="1.9181in" svg:height="0.128in" draw:z-index="379"><draw:image xlink:href="Pictures/10000001000000B80000000C00EA2F60.png" xlink:type="simple" xlink:show="embed" xlink:actuate="onLoad" draw:mime-type="image/png"/></draw:frame><draw:frame draw:style-name="Mfr2" draw:name="Image300" text:anchor-type="char" svg:x="7.2972in" svg:y="10.8752in" svg:width="0.1984in" svg:height="0.128in" draw:z-index="37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8" style:page-layout-name="Mpm7" draw:style-name="Mdp1">
      <style:header>
        <text:p text:style-name="MP2"/>
      </style:header>
      <style:header-left>
        <text:p text:style-name="MP1"><draw:frame draw:style-name="Mfr3" draw:name="Frame18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7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8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8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79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01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02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03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2"/>
      </style:footer>
      <style:footer-left>
        <text:p text:style-name="MP1"><draw:frame draw:style-name="Mfr1" draw:name="Image 174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8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0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6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186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3" draw:name="Frame1841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4" draw:name="Frame18111" text:anchor-type="char" svg:x="7.2972in" svg:y="10.8752in" svg:width="0.2in" svg:height="0.1283in"><draw:text-box><text:p text:style-name="MP7"><text:page-number text:select-page="current">30</text:page-number></text:p></draw:text-box></draw:frame><draw:frame draw:style-name="Mfr2" draw:name="Image30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0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29" style:page-layout-name="Mpm8" draw:style-name="Mdp1">
      <style:header>
        <text:p text:style-name="MP1"><draw:frame draw:style-name="Mfr4" draw:name="Frame184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85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85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8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86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88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98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99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85" text:anchor-type="char" svg:x="0.4925in" svg:y="0in" svg:width="7.7756in" svg:height="1.3874in" draw:z-index="312"><draw:image xlink:href="Pictures/10000001000002EA00000085A3334DB7.png" xlink:type="simple" xlink:show="embed" xlink:actuate="onLoad" draw:mime-type="image/png"/></draw:frame><draw:frame draw:style-name="Mfr2" draw:name="Image86" text:anchor-type="char" svg:x="1.6811in" svg:y="0.5965in" svg:width="1.5984in" svg:height="0.4035in" draw:z-index="313"><draw:image xlink:href="Pictures/100000010000009900000026A14CA22C.png" xlink:type="simple" xlink:show="embed" xlink:actuate="onLoad" draw:mime-type="image/png"/></draw:frame><draw:frame draw:style-name="Mfr2" draw:name="Image87" text:anchor-type="char" svg:x="5.5709in" svg:y="0.7409in" svg:width="1.9236in" svg:height="0.2028in" draw:z-index="314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4" draw:name="Frame18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891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193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3" draw:name="Frame1901" text:anchor-type="char" svg:x="7.2972in" svg:y="10.8752in" svg:width="0.2in" svg:height="0.1283in"><draw:text-box><text:p text:style-name="MP7"><text:page-number text:select-page="current">31</text:page-number></text:p></draw:text-box></draw:frame><draw:frame draw:style-name="Mfr2" draw:name="Image9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97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" text:anchor-type="char" svg:x="3.7902in" svg:y="10.5945in" svg:width="0.6866in" svg:height="0.6189in" draw:z-index="127"><draw:image xlink:href="Pictures/10000001000000840000007752069C51.png" xlink:type="simple" xlink:show="embed" xlink:actuate="onLoad" draw:mime-type="image/png"/></draw:frame><draw:frame draw:style-name="Mfr2" draw:name="Image90" text:anchor-type="char" svg:x="0.7736in" svg:y="10.8752in" svg:width="1.9181in" svg:height="0.128in" draw:z-index="323"><draw:image xlink:href="Pictures/10000001000000B80000000C00EA2F60.png" xlink:type="simple" xlink:show="embed" xlink:actuate="onLoad" draw:mime-type="image/png"/></draw:frame><draw:frame draw:style-name="Mfr2" draw:name="Image91" text:anchor-type="char" svg:x="7.2972in" svg:y="10.8752in" svg:width="0.1984in" svg:height="0.128in" draw:z-index="32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0" style:page-layout-name="Mpm8" draw:style-name="Mdp1">
      <style:header>
        <text:p text:style-name="MP1"><draw:frame draw:style-name="Mfr2" draw:name="Image306" text:anchor-type="char" svg:x="0.4925in" svg:y="0in" svg:width="7.7756in" svg:height="1.3874in" draw:z-index="405"><draw:image xlink:href="Pictures/10000001000002EA00000085A3334DB7.png" xlink:type="simple" xlink:show="embed" xlink:actuate="onLoad" draw:mime-type="image/png"/></draw:frame><draw:frame draw:style-name="Mfr2" draw:name="Image307" text:anchor-type="char" svg:x="1.6811in" svg:y="0.5965in" svg:width="1.5984in" svg:height="0.4035in" draw:z-index="404"><draw:image xlink:href="Pictures/100000010000009900000026A14CA22C.png" xlink:type="simple" xlink:show="embed" xlink:actuate="onLoad" draw:mime-type="image/png"/></draw:frame><draw:frame draw:style-name="Mfr2" draw:name="Image308" text:anchor-type="char" svg:x="5.5709in" svg:y="0.7409in" svg:width="1.9236in" svg:height="0.2028in" draw:z-index="403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9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9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9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19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19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0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1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1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" text:anchor-type="char" svg:x="3.7902in" svg:y="10.5945in" svg:width="0.6866in" svg:height="0.6189in" draw:z-index="402"><draw:image xlink:href="Pictures/10000001000000840000007752069C51.png" xlink:type="simple" xlink:show="embed" xlink:actuate="onLoad" draw:mime-type="image/png"/></draw:frame><draw:frame draw:style-name="Mfr2" draw:name="Image312" text:anchor-type="char" svg:x="0.7736in" svg:y="10.8752in" svg:width="1.9181in" svg:height="0.128in" draw:z-index="407"><draw:image xlink:href="Pictures/10000001000000B80000000C00EA2F60.png" xlink:type="simple" xlink:show="embed" xlink:actuate="onLoad" draw:mime-type="image/png"/></draw:frame><draw:frame draw:style-name="Mfr2" draw:name="Image313" text:anchor-type="char" svg:x="7.2972in" svg:y="10.8752in" svg:width="0.1984in" svg:height="0.128in" draw:z-index="406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9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19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03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3" draw:name="Frame200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4" draw:name="Frame1971" text:anchor-type="char" svg:x="7.2972in" svg:y="10.8752in" svg:width="0.2in" svg:height="0.1283in"><draw:text-box><text:p text:style-name="MP7"><text:page-number text:select-page="current">32</text:page-number></text:p></draw:text-box></draw:frame><draw:frame draw:style-name="Mfr2" draw:name="Image31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1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1" style:page-layout-name="Mpm8" draw:style-name="Mdp1">
      <style:header>
        <text:p text:style-name="MP1"><draw:frame draw:style-name="Mfr3" draw:name="Frame20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199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0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0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0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00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1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1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1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19" text:anchor-type="char" svg:x="0.4925in" svg:y="0in" svg:width="7.7756in" svg:height="1.3874in" draw:z-index="410"><draw:image xlink:href="Pictures/10000001000002EA00000085A3334DB7.png" xlink:type="simple" xlink:show="embed" xlink:actuate="onLoad" draw:mime-type="image/png"/></draw:frame><draw:frame draw:style-name="Mfr2" draw:name="Image320" text:anchor-type="char" svg:x="1.6811in" svg:y="0.5965in" svg:width="1.5984in" svg:height="0.4035in" draw:z-index="409"><draw:image xlink:href="Pictures/100000010000009900000026A14CA22C.png" xlink:type="simple" xlink:show="embed" xlink:actuate="onLoad" draw:mime-type="image/png"/></draw:frame><draw:frame draw:style-name="Mfr2" draw:name="Image321" text:anchor-type="char" svg:x="5.5709in" svg:y="0.7409in" svg:width="1.9236in" svg:height="0.2028in" draw:z-index="40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0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9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09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3" draw:name="Frame206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4" draw:name="Frame20411" text:anchor-type="char" svg:x="7.2972in" svg:y="10.8752in" svg:width="0.2in" svg:height="0.1283in"><draw:text-box><text:p text:style-name="MP7"><text:page-number text:select-page="current">33</text:page-number></text:p></draw:text-box></draw:frame><draw:frame draw:style-name="Mfr2" draw:name="Image32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2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" text:anchor-type="char" svg:x="3.7902in" svg:y="10.5945in" svg:width="0.6866in" svg:height="0.6189in" draw:z-index="325"><draw:image xlink:href="Pictures/10000001000000840000007752069C51.png" xlink:type="simple" xlink:show="embed" xlink:actuate="onLoad" draw:mime-type="image/png"/></draw:frame><draw:frame draw:style-name="Mfr2" draw:name="Image324" text:anchor-type="char" svg:x="0.7736in" svg:y="10.8752in" svg:width="1.9181in" svg:height="0.128in" draw:z-index="412"><draw:image xlink:href="Pictures/10000001000000B80000000C00EA2F60.png" xlink:type="simple" xlink:show="embed" xlink:actuate="onLoad" draw:mime-type="image/png"/></draw:frame><draw:frame draw:style-name="Mfr2" draw:name="Image325" text:anchor-type="char" svg:x="7.2972in" svg:y="10.8752in" svg:width="0.1984in" svg:height="0.128in" draw:z-index="41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2" style:page-layout-name="Mpm8" draw:style-name="Mdp1">
      <style:header>
        <text:p text:style-name="MP1"><draw:frame draw:style-name="Mfr2" draw:name="Image326" text:anchor-type="char" svg:x="0.4925in" svg:y="0in" svg:width="7.7756in" svg:height="1.3874in" draw:z-index="415"><draw:image xlink:href="Pictures/10000001000002EA00000085A3334DB7.png" xlink:type="simple" xlink:show="embed" xlink:actuate="onLoad" draw:mime-type="image/png"/></draw:frame><draw:frame draw:style-name="Mfr2" draw:name="Image327" text:anchor-type="char" svg:x="1.6811in" svg:y="0.5965in" svg:width="1.5984in" svg:height="0.4035in" draw:z-index="414"><draw:image xlink:href="Pictures/100000010000009900000026A14CA22C.png" xlink:type="simple" xlink:show="embed" xlink:actuate="onLoad" draw:mime-type="image/png"/></draw:frame><draw:frame draw:style-name="Mfr2" draw:name="Image328" text:anchor-type="char" svg:x="5.5709in" svg:y="0.7409in" svg:width="1.9236in" svg:height="0.2028in" draw:z-index="413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1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1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1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1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11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2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3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3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" text:anchor-type="char" svg:x="3.7902in" svg:y="10.5945in" svg:width="0.6866in" svg:height="0.6189in" draw:z-index="301"><draw:image xlink:href="Pictures/10000001000000840000007752069C51.png" xlink:type="simple" xlink:show="embed" xlink:actuate="onLoad" draw:mime-type="image/png"/></draw:frame><draw:frame draw:style-name="Mfr2" draw:name="Image332" text:anchor-type="char" svg:x="0.7736in" svg:y="10.8752in" svg:width="1.9181in" svg:height="0.128in" draw:z-index="417"><draw:image xlink:href="Pictures/10000001000000B80000000C00EA2F60.png" xlink:type="simple" xlink:show="embed" xlink:actuate="onLoad" draw:mime-type="image/png"/></draw:frame><draw:frame draw:style-name="Mfr2" draw:name="Image333" text:anchor-type="char" svg:x="7.2972in" svg:y="10.8752in" svg:width="0.1984in" svg:height="0.128in" draw:z-index="416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1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1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1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0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20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3" draw:name="Frame2161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4" draw:name="Frame215111" text:anchor-type="char" svg:x="7.2972in" svg:y="10.8752in" svg:width="0.2in" svg:height="0.1283in"><draw:text-box><text:p text:style-name="MP7"><text:page-number text:select-page="current">34</text:page-number></text:p></draw:text-box></draw:frame><draw:frame draw:style-name="Mfr2" draw:name="Image33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3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3" style:page-layout-name="Mpm8" draw:style-name="Mdp1">
      <style:header>
        <text:p text:style-name="MP1"><draw:frame draw:style-name="Mfr3" draw:name="Frame22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17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23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1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18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3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3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3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39" text:anchor-type="char" svg:x="0.4925in" svg:y="0in" svg:width="7.7756in" svg:height="1.3874in" draw:z-index="420"><draw:image xlink:href="Pictures/10000001000002EA00000085A3334DB7.png" xlink:type="simple" xlink:show="embed" xlink:actuate="onLoad" draw:mime-type="image/png"/></draw:frame><draw:frame draw:style-name="Mfr2" draw:name="Image340" text:anchor-type="char" svg:x="1.6811in" svg:y="0.5965in" svg:width="1.5984in" svg:height="0.4035in" draw:z-index="419"><draw:image xlink:href="Pictures/100000010000009900000026A14CA22C.png" xlink:type="simple" xlink:show="embed" xlink:actuate="onLoad" draw:mime-type="image/png"/></draw:frame><draw:frame draw:style-name="Mfr2" draw:name="Image341" text:anchor-type="char" svg:x="5.5709in" svg:y="0.7409in" svg:width="1.9236in" svg:height="0.2028in" draw:z-index="418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2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7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3" draw:name="Frame2271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3" draw:name="Frame22211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4" draw:name="Frame222111" text:anchor-type="char" svg:x="7.2972in" svg:y="10.8752in" svg:width="0.2in" svg:height="0.1283in"><draw:text-box><text:p text:style-name="MP7"><text:page-number text:select-page="current">35</text:page-number></text:p></draw:text-box></draw:frame><draw:frame draw:style-name="Mfr2" draw:name="Image342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43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" text:anchor-type="char" svg:x="3.7902in" svg:y="10.5945in" svg:width="0.6866in" svg:height="0.6189in" draw:z-index="309"><draw:image xlink:href="Pictures/10000001000000840000007752069C51.png" xlink:type="simple" xlink:show="embed" xlink:actuate="onLoad" draw:mime-type="image/png"/></draw:frame><draw:frame draw:style-name="Mfr2" draw:name="Image344" text:anchor-type="char" svg:x="0.7736in" svg:y="10.8752in" svg:width="1.9181in" svg:height="0.128in" draw:z-index="422"><draw:image xlink:href="Pictures/10000001000000B80000000C00EA2F60.png" xlink:type="simple" xlink:show="embed" xlink:actuate="onLoad" draw:mime-type="image/png"/></draw:frame><draw:frame draw:style-name="Mfr2" draw:name="Image345" text:anchor-type="char" svg:x="7.2972in" svg:y="10.8752in" svg:width="0.1984in" svg:height="0.128in" draw:z-index="421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4" style:page-layout-name="Mpm8" draw:style-name="Mdp1">
      <style:header>
        <text:p text:style-name="MP1"><draw:frame draw:style-name="Mfr2" draw:name="Image346" text:anchor-type="char" svg:x="0.4925in" svg:y="0in" svg:width="7.7756in" svg:height="1.3874in" draw:z-index="426"><draw:image xlink:href="Pictures/10000001000002EA00000085A3334DB7.png" xlink:type="simple" xlink:show="embed" xlink:actuate="onLoad" draw:mime-type="image/png"/></draw:frame><draw:frame draw:style-name="Mfr2" draw:name="Image347" text:anchor-type="char" svg:x="1.6811in" svg:y="0.5965in" svg:width="1.5984in" svg:height="0.4035in" draw:z-index="425"><draw:image xlink:href="Pictures/100000010000009900000026A14CA22C.png" xlink:type="simple" xlink:show="embed" xlink:actuate="onLoad" draw:mime-type="image/png"/></draw:frame><draw:frame draw:style-name="Mfr2" draw:name="Image348" text:anchor-type="char" svg:x="5.5709in" svg:y="0.7409in" svg:width="1.9236in" svg:height="0.2028in" draw:z-index="423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3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27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27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3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2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28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49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50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51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" text:anchor-type="char" svg:x="3.7902in" svg:y="10.5945in" svg:width="0.6866in" svg:height="0.6189in" draw:z-index="424"><draw:image xlink:href="Pictures/10000001000000840000007752069C51.png" xlink:type="simple" xlink:show="embed" xlink:actuate="onLoad" draw:mime-type="image/png"/></draw:frame><draw:frame draw:style-name="Mfr2" draw:name="Image352" text:anchor-type="char" svg:x="0.7736in" svg:y="10.8752in" svg:width="1.9181in" svg:height="0.128in" draw:z-index="428"><draw:image xlink:href="Pictures/10000001000000B80000000C00EA2F60.png" xlink:type="simple" xlink:show="embed" xlink:actuate="onLoad" draw:mime-type="image/png"/></draw:frame><draw:frame draw:style-name="Mfr2" draw:name="Image353" text:anchor-type="char" svg:x="7.2972in" svg:y="10.8752in" svg:width="0.1984in" svg:height="0.128in" draw:z-index="42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3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1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8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38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3" draw:name="Frame232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4" draw:name="Frame23211" text:anchor-type="char" svg:x="7.2972in" svg:y="10.8752in" svg:width="0.2in" svg:height="0.1283in"><draw:text-box><text:p text:style-name="MP7"><text:page-number text:select-page="current">36</text:page-number></text:p></draw:text-box></draw:frame><draw:frame draw:style-name="Mfr2" draw:name="Image354" text:anchor-type="char" svg:x="0.7736in" svg:y="10.8752in" svg:width="1.9181in" svg:height="0.128in"><draw:image xlink:href="Pictures/10000001000000B80000000C00EA2F60.png" xlink:type="simple" xlink:show="embed" xlink:actuate="onLoad" draw:mime-type="image/png"/></draw:frame><draw:frame draw:style-name="Mfr2" draw:name="Image355" text:anchor-type="char" svg:x="7.2972in" svg:y="10.8752in" svg:width="0.1984in" svg:height="0.128in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5" style:page-layout-name="Mpm8" draw:style-name="Mdp1">
      <style:header>
        <text:p text:style-name="MP1"><draw:frame draw:style-name="Mfr3" draw:name="Frame23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3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33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4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4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34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34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56" text:anchor-type="char" svg:x="0.4925in" svg:y="0in" svg:width="7.7756in" svg:height="1.3874in"><draw:image xlink:href="Pictures/10000001000002EA00000085A3334DB7.png" xlink:type="simple" xlink:show="embed" xlink:actuate="onLoad" draw:mime-type="image/png"/></draw:frame><draw:frame draw:style-name="Mfr2" draw:name="Image357" text:anchor-type="char" svg:x="1.6811in" svg:y="0.5965in" svg:width="1.5984in" svg:height="0.4035in"><draw:image xlink:href="Pictures/100000010000009900000026A14CA22C.png" xlink:type="simple" xlink:show="embed" xlink:actuate="onLoad" draw:mime-type="image/png"/></draw:frame><draw:frame draw:style-name="Mfr2" draw:name="Image358" text:anchor-type="char" svg:x="5.5709in" svg:y="0.7409in" svg:width="1.9236in" svg:height="0.2028in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59" text:anchor-type="char" svg:x="0.4925in" svg:y="0in" svg:width="7.7756in" svg:height="1.3874in" draw:z-index="429"><draw:image xlink:href="Pictures/10000001000002EA00000085A3334DB7.png" xlink:type="simple" xlink:show="embed" xlink:actuate="onLoad" draw:mime-type="image/png"/></draw:frame><draw:frame draw:style-name="Mfr2" draw:name="Image360" text:anchor-type="char" svg:x="1.6811in" svg:y="0.5965in" svg:width="1.5984in" svg:height="0.4035in" draw:z-index="436"><draw:image xlink:href="Pictures/100000010000009900000026A14CA22C.png" xlink:type="simple" xlink:show="embed" xlink:actuate="onLoad" draw:mime-type="image/png"/></draw:frame><draw:frame draw:style-name="Mfr2" draw:name="Image361" text:anchor-type="char" svg:x="5.5709in" svg:y="0.7409in" svg:width="1.9236in" svg:height="0.2028in" draw:z-index="43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4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3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37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" text:anchor-type="char" svg:x="7.2972in" svg:y="10.8752in" svg:width="0.2in" svg:height="0.1283in"><draw:text-box><text:p text:style-name="MP8"><text:span text:style-name="MT7"><text:page-number text:select-page="current">37</text:page-number></text:span></text:p></draw:text-box></draw:frame><draw:frame draw:style-name="Mfr3" draw:name="Frame245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3" draw:name="Frame2451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3" draw:name="Frame23811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4" draw:name="Frame238111" text:anchor-type="char" svg:x="7.2972in" svg:y="10.8752in" svg:width="0.2in" svg:height="0.1283in"><draw:text-box><text:p text:style-name="MP7"><text:page-number text:select-page="current">37</text:page-number></text:p></draw:text-box></draw:frame><draw:frame draw:style-name="Mfr2" draw:name="Image362" text:anchor-type="char" svg:x="0.7736in" svg:y="10.8752in" svg:width="1.9181in" svg:height="0.128in" draw:z-index="76"><draw:image xlink:href="Pictures/10000001000000B80000000C00EA2F60.png" xlink:type="simple" xlink:show="embed" xlink:actuate="onLoad" draw:mime-type="image/png"/></draw:frame><draw:frame draw:style-name="Mfr2" draw:name="Image363" text:anchor-type="char" svg:x="7.2972in" svg:y="10.8752in" svg:width="0.1984in" svg:height="0.128in" draw:z-index="77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" text:anchor-type="char" svg:x="3.7902in" svg:y="10.5945in" svg:width="0.6866in" svg:height="0.6189in" draw:z-index="384"><draw:image xlink:href="Pictures/10000001000000840000007752069C51.png" xlink:type="simple" xlink:show="embed" xlink:actuate="onLoad" draw:mime-type="image/png"/></draw:frame><draw:frame draw:style-name="Mfr2" draw:name="Image364" text:anchor-type="char" svg:x="0.7736in" svg:y="10.8752in" svg:width="1.9181in" svg:height="0.128in" draw:z-index="438"><draw:image xlink:href="Pictures/10000001000000B80000000C00EA2F60.png" xlink:type="simple" xlink:show="embed" xlink:actuate="onLoad" draw:mime-type="image/png"/></draw:frame><draw:frame draw:style-name="Mfr2" draw:name="Image365" text:anchor-type="char" svg:x="7.2972in" svg:y="10.8752in" svg:width="0.1984in" svg:height="0.128in" draw:z-index="43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6" style:page-layout-name="Mpm8" draw:style-name="Mdp1">
      <style:header>
        <text:p text:style-name="MP1"><draw:frame draw:style-name="Mfr2" draw:name="Image366" text:anchor-type="char" svg:x="0.4925in" svg:y="0in" svg:width="7.7756in" svg:height="1.3874in" draw:z-index="440"><draw:image xlink:href="Pictures/10000001000002EA00000085A3334DB7.png" xlink:type="simple" xlink:show="embed" xlink:actuate="onLoad" draw:mime-type="image/png"/></draw:frame><draw:frame draw:style-name="Mfr2" draw:name="Image367" text:anchor-type="char" svg:x="1.6811in" svg:y="0.5965in" svg:width="1.5984in" svg:height="0.4035in" draw:z-index="441"><draw:image xlink:href="Pictures/100000010000009900000026A14CA22C.png" xlink:type="simple" xlink:show="embed" xlink:actuate="onLoad" draw:mime-type="image/png"/></draw:frame><draw:frame draw:style-name="Mfr2" draw:name="Image368" text:anchor-type="char" svg:x="5.5709in" svg:y="0.7409in" svg:width="1.9236in" svg:height="0.2028in" draw:z-index="44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6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0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4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4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6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5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5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45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45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69" text:anchor-type="char" svg:x="0.4925in" svg:y="0in" svg:width="7.7756in" svg:height="1.3874in" draw:z-index="1"><draw:image xlink:href="Pictures/10000001000002EA00000085A3334DB7.png" xlink:type="simple" xlink:show="embed" xlink:actuate="onLoad" draw:mime-type="image/png"/></draw:frame><draw:frame draw:style-name="Mfr2" draw:name="Image370" text:anchor-type="char" svg:x="1.6811in" svg:y="0.5965in" svg:width="1.5984in" svg:height="0.4035in" draw:z-index="3"><draw:image xlink:href="Pictures/100000010000009900000026A14CA22C.png" xlink:type="simple" xlink:show="embed" xlink:actuate="onLoad" draw:mime-type="image/png"/></draw:frame><draw:frame draw:style-name="Mfr2" draw:name="Image371" text:anchor-type="char" svg:x="5.5709in" svg:y="0.7409in" svg:width="1.9236in" svg:height="0.2028in" draw:z-index="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" text:anchor-type="char" svg:x="3.7902in" svg:y="10.5945in" svg:width="0.6866in" svg:height="0.6189in" draw:z-index="430"><draw:image xlink:href="Pictures/10000001000000840000007752069C51.png" xlink:type="simple" xlink:show="embed" xlink:actuate="onLoad" draw:mime-type="image/png"/></draw:frame><draw:frame draw:style-name="Mfr2" draw:name="Image372" text:anchor-type="char" svg:x="0.7736in" svg:y="10.8752in" svg:width="1.9181in" svg:height="0.128in" draw:z-index="443"><draw:image xlink:href="Pictures/10000001000000B80000000C00EA2F60.png" xlink:type="simple" xlink:show="embed" xlink:actuate="onLoad" draw:mime-type="image/png"/></draw:frame><draw:frame draw:style-name="Mfr2" draw:name="Image373" text:anchor-type="char" svg:x="7.2972in" svg:y="10.8752in" svg:width="0.1984in" svg:height="0.128in" draw:z-index="44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7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4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73" text:anchor-type="char" svg:x="7.2972in" svg:y="10.8752in" svg:width="0.2in" svg:height="0.1283in"><draw:text-box><text:p text:style-name="MP8"><text:span text:style-name="MT7"><text:page-number text:select-page="current">38</text:page-number></text:span></text:p></draw:text-box></draw:frame><draw:frame draw:style-name="Mfr3" draw:name="Frame256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3" draw:name="Frame256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3" draw:name="Frame249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4" draw:name="Frame24911" text:anchor-type="char" svg:x="7.2972in" svg:y="10.8752in" svg:width="0.2in" svg:height="0.1283in"><draw:text-box><text:p text:style-name="MP7"><text:page-number text:select-page="current">38</text:page-number></text:p></draw:text-box></draw:frame><draw:frame draw:style-name="Mfr2" draw:name="Image374" text:anchor-type="char" svg:x="0.7736in" svg:y="10.8752in" svg:width="1.9181in" svg:height="0.128in" draw:z-index="15"><draw:image xlink:href="Pictures/10000001000000B80000000C00EA2F60.png" xlink:type="simple" xlink:show="embed" xlink:actuate="onLoad" draw:mime-type="image/png"/></draw:frame><draw:frame draw:style-name="Mfr2" draw:name="Image375" text:anchor-type="char" svg:x="7.2972in" svg:y="10.8752in" svg:width="0.1984in" svg:height="0.128in" draw:z-index="1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7" style:page-layout-name="Mpm8" draw:style-name="Mdp1">
      <style:header>
        <text:p text:style-name="MP1"><draw:frame draw:style-name="Mfr3" draw:name="Frame7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0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52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7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5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5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51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55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76" text:anchor-type="char" svg:x="0.4925in" svg:y="0in" svg:width="7.7756in" svg:height="1.3874in" draw:z-index="17"><draw:image xlink:href="Pictures/10000001000002EA00000085A3334DB7.png" xlink:type="simple" xlink:show="embed" xlink:actuate="onLoad" draw:mime-type="image/png"/></draw:frame><draw:frame draw:style-name="Mfr2" draw:name="Image377" text:anchor-type="char" svg:x="1.6811in" svg:y="0.5965in" svg:width="1.5984in" svg:height="0.4035in" draw:z-index="19"><draw:image xlink:href="Pictures/100000010000009900000026A14CA22C.png" xlink:type="simple" xlink:show="embed" xlink:actuate="onLoad" draw:mime-type="image/png"/></draw:frame><draw:frame draw:style-name="Mfr2" draw:name="Image378" text:anchor-type="char" svg:x="5.5709in" svg:y="0.7409in" svg:width="1.9236in" svg:height="0.2028in" draw:z-index="24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2" draw:name="Image379" text:anchor-type="char" svg:x="0.4925in" svg:y="0in" svg:width="7.7756in" svg:height="1.3874in" draw:z-index="445"><draw:image xlink:href="Pictures/10000001000002EA00000085A3334DB7.png" xlink:type="simple" xlink:show="embed" xlink:actuate="onLoad" draw:mime-type="image/png"/></draw:frame><draw:frame draw:style-name="Mfr2" draw:name="Image380" text:anchor-type="char" svg:x="1.6811in" svg:y="0.5965in" svg:width="1.5984in" svg:height="0.4035in" draw:z-index="446"><draw:image xlink:href="Pictures/100000010000009900000026A14CA22C.png" xlink:type="simple" xlink:show="embed" xlink:actuate="onLoad" draw:mime-type="image/png"/></draw:frame><draw:frame draw:style-name="Mfr2" draw:name="Image381" text:anchor-type="char" svg:x="5.5709in" svg:y="0.7409in" svg:width="1.9236in" svg:height="0.2028in" draw:z-index="44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8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5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5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85" text:anchor-type="char" svg:x="7.2972in" svg:y="10.8752in" svg:width="0.2in" svg:height="0.1283in"><draw:text-box><text:p text:style-name="MP8"><text:span text:style-name="MT7"><text:page-number text:select-page="current">39</text:page-number></text:span></text:p></draw:text-box></draw:frame><draw:frame draw:style-name="Mfr3" draw:name="Frame262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62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3" draw:name="Frame2571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4" draw:name="Frame2591" text:anchor-type="char" svg:x="7.2972in" svg:y="10.8752in" svg:width="0.2in" svg:height="0.1283in"><draw:text-box><text:p text:style-name="MP7"><text:page-number text:select-page="current">39</text:page-number></text:p></draw:text-box></draw:frame><draw:frame draw:style-name="Mfr2" draw:name="Image382" text:anchor-type="char" svg:x="0.7736in" svg:y="10.8752in" svg:width="1.9181in" svg:height="0.128in" draw:z-index="37"><draw:image xlink:href="Pictures/10000001000000B80000000C00EA2F60.png" xlink:type="simple" xlink:show="embed" xlink:actuate="onLoad" draw:mime-type="image/png"/></draw:frame><draw:frame draw:style-name="Mfr2" draw:name="Image383" text:anchor-type="char" svg:x="7.2972in" svg:y="10.8752in" svg:width="0.1984in" svg:height="0.128in" draw:z-index="38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" text:anchor-type="char" svg:x="3.7902in" svg:y="10.5945in" svg:width="0.6866in" svg:height="0.6189in" draw:z-index="431"><draw:image xlink:href="Pictures/10000001000000840000007752069C51.png" xlink:type="simple" xlink:show="embed" xlink:actuate="onLoad" draw:mime-type="image/png"/></draw:frame><draw:frame draw:style-name="Mfr2" draw:name="Image384" text:anchor-type="char" svg:x="0.7736in" svg:y="10.8752in" svg:width="1.9181in" svg:height="0.128in" draw:z-index="448"><draw:image xlink:href="Pictures/10000001000000B80000000C00EA2F60.png" xlink:type="simple" xlink:show="embed" xlink:actuate="onLoad" draw:mime-type="image/png"/></draw:frame><draw:frame draw:style-name="Mfr2" draw:name="Image385" text:anchor-type="char" svg:x="7.2972in" svg:y="10.8752in" svg:width="0.1984in" svg:height="0.128in" draw:z-index="44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8" style:page-layout-name="Mpm8" draw:style-name="Mdp1">
      <style:header>
        <text:p text:style-name="MP1"><draw:frame draw:style-name="Mfr2" draw:name="Image386" text:anchor-type="char" svg:x="0.4925in" svg:y="0in" svg:width="7.7756in" svg:height="1.3874in" draw:z-index="450"><draw:image xlink:href="Pictures/10000001000002EA00000085A3334DB7.png" xlink:type="simple" xlink:show="embed" xlink:actuate="onLoad" draw:mime-type="image/png"/></draw:frame><draw:frame draw:style-name="Mfr2" draw:name="Image387" text:anchor-type="char" svg:x="1.6811in" svg:y="0.5965in" svg:width="1.5984in" svg:height="0.4035in" draw:z-index="451"><draw:image xlink:href="Pictures/100000010000009900000026A14CA22C.png" xlink:type="simple" xlink:show="embed" xlink:actuate="onLoad" draw:mime-type="image/png"/></draw:frame><draw:frame draw:style-name="Mfr2" draw:name="Image388" text:anchor-type="char" svg:x="5.5709in" svg:y="0.7409in" svg:width="1.9236in" svg:height="0.2028in" draw:z-index="45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9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6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6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6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9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6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6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6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89" text:anchor-type="char" svg:x="0.4925in" svg:y="0in" svg:width="7.7756in" svg:height="1.3874in" draw:z-index="52"><draw:image xlink:href="Pictures/10000001000002EA00000085A3334DB7.png" xlink:type="simple" xlink:show="embed" xlink:actuate="onLoad" draw:mime-type="image/png"/></draw:frame><draw:frame draw:style-name="Mfr2" draw:name="Image390" text:anchor-type="char" svg:x="1.6811in" svg:y="0.5965in" svg:width="1.5984in" svg:height="0.4035in" draw:z-index="55"><draw:image xlink:href="Pictures/100000010000009900000026A14CA22C.png" xlink:type="simple" xlink:show="embed" xlink:actuate="onLoad" draw:mime-type="image/png"/></draw:frame><draw:frame draw:style-name="Mfr2" draw:name="Image391" text:anchor-type="char" svg:x="5.5709in" svg:y="0.7409in" svg:width="1.9236in" svg:height="0.2028in" draw:z-index="56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" text:anchor-type="char" svg:x="3.7902in" svg:y="10.5945in" svg:width="0.6866in" svg:height="0.6189in" draw:z-index="233"><draw:image xlink:href="Pictures/10000001000000840000007752069C51.png" xlink:type="simple" xlink:show="embed" xlink:actuate="onLoad" draw:mime-type="image/png"/></draw:frame><draw:frame draw:style-name="Mfr2" draw:name="Image392" text:anchor-type="char" svg:x="0.7736in" svg:y="10.8752in" svg:width="1.9181in" svg:height="0.128in" draw:z-index="453"><draw:image xlink:href="Pictures/10000001000000B80000000C00EA2F60.png" xlink:type="simple" xlink:show="embed" xlink:actuate="onLoad" draw:mime-type="image/png"/></draw:frame><draw:frame draw:style-name="Mfr2" draw:name="Image393" text:anchor-type="char" svg:x="7.2972in" svg:y="10.8752in" svg:width="0.1984in" svg:height="0.128in" draw:z-index="45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0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6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06" text:anchor-type="char" svg:x="7.2972in" svg:y="10.8752in" svg:width="0.2in" svg:height="0.1283in"><draw:text-box><text:p text:style-name="MP8"><text:span text:style-name="MT7"><text:page-number text:select-page="current">40</text:page-number></text:span></text:p></draw:text-box></draw:frame><draw:frame draw:style-name="Mfr3" draw:name="Frame272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3" draw:name="Frame272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4" draw:name="Frame2691" text:anchor-type="char" svg:x="7.2972in" svg:y="10.8752in" svg:width="0.2in" svg:height="0.1283in"><draw:text-box><text:p text:style-name="MP7"><text:page-number text:select-page="current">40</text:page-number></text:p></draw:text-box></draw:frame><draw:frame draw:style-name="Mfr2" draw:name="Image394" text:anchor-type="char" svg:x="0.7736in" svg:y="10.8752in" svg:width="1.9181in" svg:height="0.128in" draw:z-index="59"><draw:image xlink:href="Pictures/10000001000000B80000000C00EA2F60.png" xlink:type="simple" xlink:show="embed" xlink:actuate="onLoad" draw:mime-type="image/png"/></draw:frame><draw:frame draw:style-name="Mfr2" draw:name="Image395" text:anchor-type="char" svg:x="7.2972in" svg:y="10.8752in" svg:width="0.1984in" svg:height="0.128in" draw:z-index="63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39" style:page-layout-name="Mpm8" draw:style-name="Mdp1">
      <style:header>
        <text:p text:style-name="MP1"><draw:frame draw:style-name="Mfr3" draw:name="Frame10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7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7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7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0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7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7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7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96" text:anchor-type="char" svg:x="0.4925in" svg:y="0in" svg:width="7.7756in" svg:height="1.3874in" draw:z-index="70"><draw:image xlink:href="Pictures/10000001000002EA00000085A3334DB7.png" xlink:type="simple" xlink:show="embed" xlink:actuate="onLoad" draw:mime-type="image/png"/></draw:frame><draw:frame draw:style-name="Mfr2" draw:name="Image397" text:anchor-type="char" svg:x="1.6811in" svg:y="0.5965in" svg:width="1.5984in" svg:height="0.4035in" draw:z-index="71"><draw:image xlink:href="Pictures/100000010000009900000026A14CA22C.png" xlink:type="simple" xlink:show="embed" xlink:actuate="onLoad" draw:mime-type="image/png"/></draw:frame><draw:frame draw:style-name="Mfr2" draw:name="Image398" text:anchor-type="char" svg:x="5.5709in" svg:y="0.7409in" svg:width="1.9236in" svg:height="0.2028in" draw:z-index="7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7311" text:anchor-type="char" svg:x="1.6811in" svg:y="0.5965in" svg:width="1.6in" svg:height="0.4043in" draw:z-index="433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7411" text:anchor-type="char" svg:x="5.5709in" svg:y="0.7409in" svg:width="1.9252in" svg:height="0.2035in" draw:z-index="316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399" text:anchor-type="char" svg:x="0.4925in" svg:y="0in" svg:width="7.7756in" svg:height="1.3874in" draw:z-index="455"><draw:image xlink:href="Pictures/10000001000002EA00000085A3334DB7.png" xlink:type="simple" xlink:show="embed" xlink:actuate="onLoad" draw:mime-type="image/png"/></draw:frame><draw:frame draw:style-name="Mfr2" draw:name="Image400" text:anchor-type="char" svg:x="1.6811in" svg:y="0.5965in" svg:width="1.5984in" svg:height="0.4035in" draw:z-index="456"><draw:image xlink:href="Pictures/100000010000009900000026A14CA22C.png" xlink:type="simple" xlink:show="embed" xlink:actuate="onLoad" draw:mime-type="image/png"/></draw:frame><draw:frame draw:style-name="Mfr2" draw:name="Image401" text:anchor-type="char" svg:x="5.5709in" svg:y="0.7409in" svg:width="1.9236in" svg:height="0.2028in" draw:z-index="45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24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7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29" text:anchor-type="char" svg:x="7.2972in" svg:y="10.8752in" svg:width="0.2in" svg:height="0.1283in"><draw:text-box><text:p text:style-name="MP8"><text:span text:style-name="MT7"><text:page-number text:select-page="current">41</text:page-number></text:span></text:p></draw:text-box></draw:frame><draw:frame draw:style-name="Mfr3" draw:name="Frame278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3" draw:name="Frame278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4" draw:name="Frame2761" text:anchor-type="char" svg:x="7.2972in" svg:y="10.8752in" svg:width="0.2in" svg:height="0.1283in"><draw:text-box><text:p text:style-name="MP7"><text:page-number text:select-page="current">41</text:page-number></text:p></draw:text-box></draw:frame><draw:frame draw:style-name="Mfr2" draw:name="Image402" text:anchor-type="char" svg:x="0.7736in" svg:y="10.8752in" svg:width="1.9181in" svg:height="0.128in" draw:z-index="78"><draw:image xlink:href="Pictures/10000001000000B80000000C00EA2F60.png" xlink:type="simple" xlink:show="embed" xlink:actuate="onLoad" draw:mime-type="image/png"/></draw:frame><draw:frame draw:style-name="Mfr2" draw:name="Image403" text:anchor-type="char" svg:x="7.2972in" svg:y="10.8752in" svg:width="0.1984in" svg:height="0.128in" draw:z-index="7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" text:anchor-type="char" svg:x="3.7902in" svg:y="10.5945in" svg:width="0.6866in" svg:height="0.6189in" draw:z-index="434"><draw:image xlink:href="Pictures/10000001000000840000007752069C51.png" xlink:type="simple" xlink:show="embed" xlink:actuate="onLoad" draw:mime-type="image/png"/></draw:frame><draw:frame draw:style-name="Mfr3" draw:name="Frame27711" text:anchor-type="char" svg:x="0.7736in" svg:y="10.8752in" svg:width="1.9193in" svg:height="0.1283in" draw:z-index="432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811" text:anchor-type="char" svg:x="7.2972in" svg:y="10.8752in" svg:width="0.2in" svg:height="0.1283in" draw:z-index="320"><draw:text-box><text:p text:style-name="MP7"><text:page-number text:select-page="current">40</text:page-number></text:p></draw:text-box></draw:frame><draw:frame draw:style-name="Mfr2" draw:name="Image404" text:anchor-type="char" svg:x="0.7736in" svg:y="10.8752in" svg:width="1.9181in" svg:height="0.128in" draw:z-index="458"><draw:image xlink:href="Pictures/10000001000000B80000000C00EA2F60.png" xlink:type="simple" xlink:show="embed" xlink:actuate="onLoad" draw:mime-type="image/png"/></draw:frame><draw:frame draw:style-name="Mfr2" draw:name="Image405" text:anchor-type="char" svg:x="7.2972in" svg:y="10.8752in" svg:width="0.1984in" svg:height="0.128in" draw:z-index="45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0" style:page-layout-name="Mpm8" draw:style-name="Mdp1">
      <style:header>
        <text:p text:style-name="MP1"><draw:frame draw:style-name="Mfr3" draw:name="Frame2791" text:anchor-type="char" svg:x="1.6811in" svg:y="0.5965in" svg:width="1.6in" svg:height="0.4043in" draw:z-index="378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01" text:anchor-type="char" svg:x="5.5709in" svg:y="0.7409in" svg:width="1.9252in" svg:height="0.2035in" draw:z-index="273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06" text:anchor-type="char" svg:x="0.4925in" svg:y="0in" svg:width="7.7756in" svg:height="1.3874in" draw:z-index="460"><draw:image xlink:href="Pictures/10000001000002EA00000085A3334DB7.png" xlink:type="simple" xlink:show="embed" xlink:actuate="onLoad" draw:mime-type="image/png"/></draw:frame><draw:frame draw:style-name="Mfr2" draw:name="Image407" text:anchor-type="char" svg:x="1.6811in" svg:y="0.5965in" svg:width="1.5984in" svg:height="0.4035in" draw:z-index="461"><draw:image xlink:href="Pictures/100000010000009900000026A14CA22C.png" xlink:type="simple" xlink:show="embed" xlink:actuate="onLoad" draw:mime-type="image/png"/></draw:frame><draw:frame draw:style-name="Mfr2" draw:name="Image408" text:anchor-type="char" svg:x="5.5709in" svg:y="0.7409in" svg:width="1.9236in" svg:height="0.2028in" draw:z-index="46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3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3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82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4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8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84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83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09" text:anchor-type="char" svg:x="0.4925in" svg:y="0in" svg:width="7.7756in" svg:height="1.3874in" draw:z-index="101"><draw:image xlink:href="Pictures/10000001000002EA00000085A3334DB7.png" xlink:type="simple" xlink:show="embed" xlink:actuate="onLoad" draw:mime-type="image/png"/></draw:frame><draw:frame draw:style-name="Mfr2" draw:name="Image410" text:anchor-type="char" svg:x="1.6811in" svg:y="0.5965in" svg:width="1.5984in" svg:height="0.4035in" draw:z-index="102"><draw:image xlink:href="Pictures/100000010000009900000026A14CA22C.png" xlink:type="simple" xlink:show="embed" xlink:actuate="onLoad" draw:mime-type="image/png"/></draw:frame><draw:frame draw:style-name="Mfr2" draw:name="Image411" text:anchor-type="char" svg:x="5.5709in" svg:y="0.7409in" svg:width="1.9236in" svg:height="0.2028in" draw:z-index="0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" text:anchor-type="char" svg:x="3.7902in" svg:y="10.5945in" svg:width="0.6866in" svg:height="0.6189in" draw:z-index="393"><draw:image xlink:href="Pictures/10000001000000840000007752069C51.png" xlink:type="simple" xlink:show="embed" xlink:actuate="onLoad" draw:mime-type="image/png"/></draw:frame><draw:frame draw:style-name="Mfr3" draw:name="Frame28411" text:anchor-type="char" svg:x="0.7736in" svg:y="10.8752in" svg:width="1.9193in" svg:height="0.1283in" draw:z-index="373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51" text:anchor-type="char" svg:x="7.2972in" svg:y="10.8752in" svg:width="0.2in" svg:height="0.1283in" draw:z-index="263"><draw:text-box><text:p text:style-name="MP7"><text:page-number text:select-page="current">41</text:page-number></text:p></draw:text-box></draw:frame><draw:frame draw:style-name="Mfr2" draw:name="Image412" text:anchor-type="char" svg:x="0.7736in" svg:y="10.8752in" svg:width="1.9181in" svg:height="0.128in" draw:z-index="463"><draw:image xlink:href="Pictures/10000001000000B80000000C00EA2F60.png" xlink:type="simple" xlink:show="embed" xlink:actuate="onLoad" draw:mime-type="image/png"/></draw:frame><draw:frame draw:style-name="Mfr2" draw:name="Image413" text:anchor-type="char" svg:x="7.2972in" svg:y="10.8752in" svg:width="0.1984in" svg:height="0.128in" draw:z-index="46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4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8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8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50" text:anchor-type="char" svg:x="7.2972in" svg:y="10.8752in" svg:width="0.2in" svg:height="0.1283in"><draw:text-box><text:p text:style-name="MP8"><text:span text:style-name="MT7"><text:page-number text:select-page="current">42</text:page-number></text:span></text:p></draw:text-box></draw:frame><draw:frame draw:style-name="Mfr3" draw:name="Frame288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3" draw:name="Frame288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4" draw:name="Frame28711" text:anchor-type="char" svg:x="7.2972in" svg:y="10.8752in" svg:width="0.2in" svg:height="0.1283in"><draw:text-box><text:p text:style-name="MP7"><text:page-number text:select-page="current">42</text:page-number></text:p></draw:text-box></draw:frame><draw:frame draw:style-name="Mfr2" draw:name="Image414" text:anchor-type="char" svg:x="0.7736in" svg:y="10.8752in" svg:width="1.9181in" svg:height="0.128in" draw:z-index="4"><draw:image xlink:href="Pictures/10000001000000B80000000C00EA2F60.png" xlink:type="simple" xlink:show="embed" xlink:actuate="onLoad" draw:mime-type="image/png"/></draw:frame><draw:frame draw:style-name="Mfr2" draw:name="Image415" text:anchor-type="char" svg:x="7.2972in" svg:y="10.8752in" svg:width="0.1984in" svg:height="0.128in" draw:z-index="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1" style:page-layout-name="Mpm8" draw:style-name="Mdp1">
      <style:header>
        <text:p text:style-name="MP1"><draw:frame draw:style-name="Mfr3" draw:name="Frame1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289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5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9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29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290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16" text:anchor-type="char" svg:x="0.4925in" svg:y="0in" svg:width="7.7756in" svg:height="1.3874in" draw:z-index="7"><draw:image xlink:href="Pictures/10000001000002EA00000085A3334DB7.png" xlink:type="simple" xlink:show="embed" xlink:actuate="onLoad" draw:mime-type="image/png"/></draw:frame><draw:frame draw:style-name="Mfr2" draw:name="Image417" text:anchor-type="char" svg:x="1.6811in" svg:y="0.5965in" svg:width="1.5984in" svg:height="0.4035in" draw:z-index="8"><draw:image xlink:href="Pictures/100000010000009900000026A14CA22C.png" xlink:type="simple" xlink:show="embed" xlink:actuate="onLoad" draw:mime-type="image/png"/></draw:frame><draw:frame draw:style-name="Mfr2" draw:name="Image418" text:anchor-type="char" svg:x="5.5709in" svg:y="0.7409in" svg:width="1.9236in" svg:height="0.2028in" draw:z-index="9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911" text:anchor-type="char" svg:x="1.6811in" svg:y="0.5965in" svg:width="1.6in" svg:height="0.4043in" draw:z-index="315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21" text:anchor-type="char" svg:x="5.5709in" svg:y="0.7409in" svg:width="1.9252in" svg:height="0.2035in" draw:z-index="246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19" text:anchor-type="char" svg:x="0.4925in" svg:y="0in" svg:width="7.7756in" svg:height="1.3874in" draw:z-index="465"><draw:image xlink:href="Pictures/10000001000002EA00000085A3334DB7.png" xlink:type="simple" xlink:show="embed" xlink:actuate="onLoad" draw:mime-type="image/png"/></draw:frame><draw:frame draw:style-name="Mfr2" draw:name="Image420" text:anchor-type="char" svg:x="1.6811in" svg:y="0.5965in" svg:width="1.5984in" svg:height="0.4035in" draw:z-index="466"><draw:image xlink:href="Pictures/100000010000009900000026A14CA22C.png" xlink:type="simple" xlink:show="embed" xlink:actuate="onLoad" draw:mime-type="image/png"/></draw:frame><draw:frame draw:style-name="Mfr2" draw:name="Image421" text:anchor-type="char" svg:x="5.5709in" svg:y="0.7409in" svg:width="1.9236in" svg:height="0.2028in" draw:z-index="46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29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62" text:anchor-type="char" svg:x="7.2972in" svg:y="10.8752in" svg:width="0.2in" svg:height="0.1283in"><draw:text-box><text:p text:style-name="MP8"><text:span text:style-name="MT7"><text:page-number text:select-page="current">43</text:page-number></text:span></text:p></draw:text-box></draw:frame><draw:frame draw:style-name="Mfr3" draw:name="Frame294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3" draw:name="Frame294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4" draw:name="Frame29411" text:anchor-type="char" svg:x="7.2972in" svg:y="10.8752in" svg:width="0.2in" svg:height="0.1283in"><draw:text-box><text:p text:style-name="MP7"><text:page-number text:select-page="current">43</text:page-number></text:p></draw:text-box></draw:frame><draw:frame draw:style-name="Mfr2" draw:name="Image422" text:anchor-type="char" svg:x="0.7736in" svg:y="10.8752in" svg:width="1.9181in" svg:height="0.128in" draw:z-index="13"><draw:image xlink:href="Pictures/10000001000000B80000000C00EA2F60.png" xlink:type="simple" xlink:show="embed" xlink:actuate="onLoad" draw:mime-type="image/png"/></draw:frame><draw:frame draw:style-name="Mfr2" draw:name="Image423" text:anchor-type="char" svg:x="7.2972in" svg:y="10.8752in" svg:width="0.1984in" svg:height="0.128in" draw:z-index="1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" text:anchor-type="char" svg:x="3.7902in" svg:y="10.5945in" svg:width="0.6866in" svg:height="0.6189in" draw:z-index="360"><draw:image xlink:href="Pictures/10000001000000840000007752069C51.png" xlink:type="simple" xlink:show="embed" xlink:actuate="onLoad" draw:mime-type="image/png"/></draw:frame><draw:frame draw:style-name="Mfr3" draw:name="Frame2951" text:anchor-type="char" svg:x="0.7736in" svg:y="10.8752in" svg:width="1.9193in" svg:height="0.1283in" draw:z-index="308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61" text:anchor-type="char" svg:x="7.2972in" svg:y="10.8752in" svg:width="0.2in" svg:height="0.1283in" draw:z-index="268"><draw:text-box><text:p text:style-name="MP7"><text:page-number text:select-page="current">42</text:page-number></text:p></draw:text-box></draw:frame><draw:frame draw:style-name="Mfr2" draw:name="Image424" text:anchor-type="char" svg:x="0.7736in" svg:y="10.8752in" svg:width="1.9181in" svg:height="0.128in" draw:z-index="468"><draw:image xlink:href="Pictures/10000001000000B80000000C00EA2F60.png" xlink:type="simple" xlink:show="embed" xlink:actuate="onLoad" draw:mime-type="image/png"/></draw:frame><draw:frame draw:style-name="Mfr2" draw:name="Image425" text:anchor-type="char" svg:x="7.2972in" svg:y="10.8752in" svg:width="0.1984in" svg:height="0.128in" draw:z-index="46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2" style:page-layout-name="Mpm8" draw:style-name="Mdp1">
      <style:header>
        <text:p text:style-name="MP1"><draw:frame draw:style-name="Mfr3" draw:name="Frame2971" text:anchor-type="char" svg:x="1.6811in" svg:y="0.5965in" svg:width="1.6in" svg:height="0.4043in" draw:z-index="279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81" text:anchor-type="char" svg:x="5.5709in" svg:y="0.7409in" svg:width="1.9252in" svg:height="0.2035in" draw:z-index="238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26" text:anchor-type="char" svg:x="0.4925in" svg:y="0in" svg:width="7.7756in" svg:height="1.3874in" draw:z-index="470"><draw:image xlink:href="Pictures/10000001000002EA00000085A3334DB7.png" xlink:type="simple" xlink:show="embed" xlink:actuate="onLoad" draw:mime-type="image/png"/></draw:frame><draw:frame draw:style-name="Mfr2" draw:name="Image427" text:anchor-type="char" svg:x="1.6811in" svg:y="0.5965in" svg:width="1.5984in" svg:height="0.4035in" draw:z-index="471"><draw:image xlink:href="Pictures/100000010000009900000026A14CA22C.png" xlink:type="simple" xlink:show="embed" xlink:actuate="onLoad" draw:mime-type="image/png"/></draw:frame><draw:frame draw:style-name="Mfr2" draw:name="Image428" text:anchor-type="char" svg:x="5.5709in" svg:y="0.7409in" svg:width="1.9236in" svg:height="0.2028in" draw:z-index="47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1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9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02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7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0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00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03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29" text:anchor-type="char" svg:x="0.4925in" svg:y="0in" svg:width="7.7756in" svg:height="1.3874in" draw:z-index="20"><draw:image xlink:href="Pictures/10000001000002EA00000085A3334DB7.png" xlink:type="simple" xlink:show="embed" xlink:actuate="onLoad" draw:mime-type="image/png"/></draw:frame><draw:frame draw:style-name="Mfr2" draw:name="Image430" text:anchor-type="char" svg:x="1.6811in" svg:y="0.5965in" svg:width="1.5984in" svg:height="0.4035in" draw:z-index="21"><draw:image xlink:href="Pictures/100000010000009900000026A14CA22C.png" xlink:type="simple" xlink:show="embed" xlink:actuate="onLoad" draw:mime-type="image/png"/></draw:frame><draw:frame draw:style-name="Mfr2" draw:name="Image431" text:anchor-type="char" svg:x="5.5709in" svg:y="0.7409in" svg:width="1.9236in" svg:height="0.2028in" draw:z-index="2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" text:anchor-type="char" svg:x="3.7902in" svg:y="10.5945in" svg:width="0.6866in" svg:height="0.6189in" draw:z-index="288"><draw:image xlink:href="Pictures/10000001000000840000007752069C51.png" xlink:type="simple" xlink:show="embed" xlink:actuate="onLoad" draw:mime-type="image/png"/></draw:frame><draw:frame draw:style-name="Mfr3" draw:name="Frame3011" text:anchor-type="char" svg:x="0.7736in" svg:y="10.8752in" svg:width="1.9193in" svg:height="0.1283in" draw:z-index="265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41" text:anchor-type="char" svg:x="7.2972in" svg:y="10.8752in" svg:width="0.2in" svg:height="0.1283in" draw:z-index="216"><draw:text-box><text:p text:style-name="MP7"><text:page-number text:select-page="current">43</text:page-number></text:p></draw:text-box></draw:frame><draw:frame draw:style-name="Mfr2" draw:name="Image432" text:anchor-type="char" svg:x="0.7736in" svg:y="10.8752in" svg:width="1.9181in" svg:height="0.128in" draw:z-index="473"><draw:image xlink:href="Pictures/10000001000000B80000000C00EA2F60.png" xlink:type="simple" xlink:show="embed" xlink:actuate="onLoad" draw:mime-type="image/png"/></draw:frame><draw:frame draw:style-name="Mfr2" draw:name="Image433" text:anchor-type="char" svg:x="7.2972in" svg:y="10.8752in" svg:width="0.1984in" svg:height="0.128in" draw:z-index="47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1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0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0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182" text:anchor-type="char" svg:x="7.2972in" svg:y="10.8752in" svg:width="0.2in" svg:height="0.1283in"><draw:text-box><text:p text:style-name="MP8"><text:span text:style-name="MT7"><text:page-number text:select-page="current">44</text:page-number></text:span></text:p></draw:text-box></draw:frame><draw:frame draw:style-name="Mfr3" draw:name="Frame307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3" draw:name="Frame307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4" draw:name="Frame30711" text:anchor-type="char" svg:x="7.2972in" svg:y="10.8752in" svg:width="0.2in" svg:height="0.1283in"><draw:text-box><text:p text:style-name="MP7"><text:page-number text:select-page="current">44</text:page-number></text:p></draw:text-box></draw:frame><draw:frame draw:style-name="Mfr2" draw:name="Image434" text:anchor-type="char" svg:x="0.7736in" svg:y="10.8752in" svg:width="1.9181in" svg:height="0.128in" draw:z-index="25"><draw:image xlink:href="Pictures/10000001000000B80000000C00EA2F60.png" xlink:type="simple" xlink:show="embed" xlink:actuate="onLoad" draw:mime-type="image/png"/></draw:frame><draw:frame draw:style-name="Mfr2" draw:name="Image435" text:anchor-type="char" svg:x="7.2972in" svg:y="10.8752in" svg:width="0.1984in" svg:height="0.128in" draw:z-index="2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3" style:page-layout-name="Mpm8" draw:style-name="Mdp1">
      <style:header>
        <text:p text:style-name="MP1"><draw:frame draw:style-name="Mfr3" draw:name="Frame18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0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0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19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0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0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09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36" text:anchor-type="char" svg:x="0.4925in" svg:y="0in" svg:width="7.7756in" svg:height="1.3874in" draw:z-index="27"><draw:image xlink:href="Pictures/10000001000002EA00000085A3334DB7.png" xlink:type="simple" xlink:show="embed" xlink:actuate="onLoad" draw:mime-type="image/png"/></draw:frame><draw:frame draw:style-name="Mfr2" draw:name="Image437" text:anchor-type="char" svg:x="1.6811in" svg:y="0.5965in" svg:width="1.5984in" svg:height="0.4035in" draw:z-index="28"><draw:image xlink:href="Pictures/100000010000009900000026A14CA22C.png" xlink:type="simple" xlink:show="embed" xlink:actuate="onLoad" draw:mime-type="image/png"/></draw:frame><draw:frame draw:style-name="Mfr2" draw:name="Image438" text:anchor-type="char" svg:x="5.5709in" svg:y="0.7409in" svg:width="1.9236in" svg:height="0.2028in" draw:z-index="29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3101" text:anchor-type="char" svg:x="1.6811in" svg:y="0.5965in" svg:width="1.6in" svg:height="0.4043in" draw:z-index="254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11" text:anchor-type="char" svg:x="5.5709in" svg:y="0.7409in" svg:width="1.9252in" svg:height="0.2035in" draw:z-index="224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39" text:anchor-type="char" svg:x="0.4925in" svg:y="0in" svg:width="7.7756in" svg:height="1.3874in" draw:z-index="475"><draw:image xlink:href="Pictures/10000001000002EA00000085A3334DB7.png" xlink:type="simple" xlink:show="embed" xlink:actuate="onLoad" draw:mime-type="image/png"/></draw:frame><draw:frame draw:style-name="Mfr2" draw:name="Image440" text:anchor-type="char" svg:x="1.6811in" svg:y="0.5965in" svg:width="1.5984in" svg:height="0.4035in" draw:z-index="476"><draw:image xlink:href="Pictures/100000010000009900000026A14CA22C.png" xlink:type="simple" xlink:show="embed" xlink:actuate="onLoad" draw:mime-type="image/png"/></draw:frame><draw:frame draw:style-name="Mfr2" draw:name="Image441" text:anchor-type="char" svg:x="5.5709in" svg:y="0.7409in" svg:width="1.9236in" svg:height="0.2028in" draw:z-index="47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0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1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07" text:anchor-type="char" svg:x="7.2972in" svg:y="10.8752in" svg:width="0.2in" svg:height="0.1283in"><draw:text-box><text:p text:style-name="MP8"><text:span text:style-name="MT7"><text:page-number text:select-page="current">45</text:page-number></text:span></text:p></draw:text-box></draw:frame><draw:frame draw:style-name="Mfr3" draw:name="Frame313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3" draw:name="Frame313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4" draw:name="Frame31311" text:anchor-type="char" svg:x="7.2972in" svg:y="10.8752in" svg:width="0.2in" svg:height="0.1283in"><draw:text-box><text:p text:style-name="MP7"><text:page-number text:select-page="current">45</text:page-number></text:p></draw:text-box></draw:frame><draw:frame draw:style-name="Mfr2" draw:name="Image442" text:anchor-type="char" svg:x="0.7736in" svg:y="10.8752in" svg:width="1.9181in" svg:height="0.128in" draw:z-index="33"><draw:image xlink:href="Pictures/10000001000000B80000000C00EA2F60.png" xlink:type="simple" xlink:show="embed" xlink:actuate="onLoad" draw:mime-type="image/png"/></draw:frame><draw:frame draw:style-name="Mfr2" draw:name="Image443" text:anchor-type="char" svg:x="7.2972in" svg:y="10.8752in" svg:width="0.1984in" svg:height="0.128in" draw:z-index="3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" text:anchor-type="char" svg:x="3.7902in" svg:y="10.5945in" svg:width="0.6866in" svg:height="0.6189in" draw:z-index="324"><draw:image xlink:href="Pictures/10000001000000840000007752069C51.png" xlink:type="simple" xlink:show="embed" xlink:actuate="onLoad" draw:mime-type="image/png"/></draw:frame><draw:frame draw:style-name="Mfr3" draw:name="Frame3141" text:anchor-type="char" svg:x="0.7736in" svg:y="10.8752in" svg:width="1.9193in" svg:height="0.1283in" draw:z-index="237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51" text:anchor-type="char" svg:x="7.2972in" svg:y="10.8752in" svg:width="0.2in" svg:height="0.1283in" draw:z-index="220"><draw:text-box><text:p text:style-name="MP7"><text:page-number text:select-page="current">44</text:page-number></text:p></draw:text-box></draw:frame><draw:frame draw:style-name="Mfr2" draw:name="Image444" text:anchor-type="char" svg:x="0.7736in" svg:y="10.8752in" svg:width="1.9181in" svg:height="0.128in" draw:z-index="478"><draw:image xlink:href="Pictures/10000001000000B80000000C00EA2F60.png" xlink:type="simple" xlink:show="embed" xlink:actuate="onLoad" draw:mime-type="image/png"/></draw:frame><draw:frame draw:style-name="Mfr2" draw:name="Image445" text:anchor-type="char" svg:x="7.2972in" svg:y="10.8752in" svg:width="0.1984in" svg:height="0.128in" draw:z-index="47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4" style:page-layout-name="Mpm8" draw:style-name="Mdp1">
      <style:header>
        <text:p text:style-name="MP1"><draw:frame draw:style-name="Mfr3" draw:name="Frame3161" text:anchor-type="char" svg:x="1.6811in" svg:y="0.5965in" svg:width="1.6in" svg:height="0.4043in" draw:z-index="225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71" text:anchor-type="char" svg:x="5.5709in" svg:y="0.7409in" svg:width="1.9252in" svg:height="0.2035in" draw:z-index="218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46" text:anchor-type="char" svg:x="0.4925in" svg:y="0in" svg:width="7.7756in" svg:height="1.3874in" draw:z-index="480"><draw:image xlink:href="Pictures/10000001000002EA00000085A3334DB7.png" xlink:type="simple" xlink:show="embed" xlink:actuate="onLoad" draw:mime-type="image/png"/></draw:frame><draw:frame draw:style-name="Mfr2" draw:name="Image447" text:anchor-type="char" svg:x="1.6811in" svg:y="0.5965in" svg:width="1.5984in" svg:height="0.4035in" draw:z-index="481"><draw:image xlink:href="Pictures/100000010000009900000026A14CA22C.png" xlink:type="simple" xlink:show="embed" xlink:actuate="onLoad" draw:mime-type="image/png"/></draw:frame><draw:frame draw:style-name="Mfr2" draw:name="Image448" text:anchor-type="char" svg:x="5.5709in" svg:y="0.7409in" svg:width="1.9236in" svg:height="0.2028in" draw:z-index="48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1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8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8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18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1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19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19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19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49" text:anchor-type="char" svg:x="0.4925in" svg:y="0in" svg:width="7.7756in" svg:height="1.3874in" draw:z-index="40"><draw:image xlink:href="Pictures/10000001000002EA00000085A3334DB7.png" xlink:type="simple" xlink:show="embed" xlink:actuate="onLoad" draw:mime-type="image/png"/></draw:frame><draw:frame draw:style-name="Mfr2" draw:name="Image450" text:anchor-type="char" svg:x="1.6811in" svg:y="0.5965in" svg:width="1.5984in" svg:height="0.4035in" draw:z-index="41"><draw:image xlink:href="Pictures/100000010000009900000026A14CA22C.png" xlink:type="simple" xlink:show="embed" xlink:actuate="onLoad" draw:mime-type="image/png"/></draw:frame><draw:frame draw:style-name="Mfr2" draw:name="Image451" text:anchor-type="char" svg:x="5.5709in" svg:y="0.7409in" svg:width="1.9236in" svg:height="0.2028in" draw:z-index="4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 Copy 1" text:anchor-type="char" svg:x="3.7902in" svg:y="10.5945in" svg:width="0.6866in" svg:height="0.6189in" draw:z-index="289"><draw:image xlink:href="Pictures/10000001000000840000007752069C51.png" xlink:type="simple" xlink:show="embed" xlink:actuate="onLoad" draw:mime-type="image/png"/></draw:frame><draw:frame draw:style-name="Mfr3" draw:name="Frame3201" text:anchor-type="char" svg:x="0.7736in" svg:y="10.8752in" svg:width="1.9193in" svg:height="0.1283in" draw:z-index="221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11" text:anchor-type="char" svg:x="7.2972in" svg:y="10.8752in" svg:width="0.2in" svg:height="0.1283in" draw:z-index="215"><draw:text-box><text:p text:style-name="MP7"><text:page-number text:select-page="current">45</text:page-number></text:p></draw:text-box></draw:frame><draw:frame draw:style-name="Mfr2" draw:name="Image452" text:anchor-type="char" svg:x="0.7736in" svg:y="10.8752in" svg:width="1.9181in" svg:height="0.128in" draw:z-index="483"><draw:image xlink:href="Pictures/10000001000000B80000000C00EA2F60.png" xlink:type="simple" xlink:show="embed" xlink:actuate="onLoad" draw:mime-type="image/png"/></draw:frame><draw:frame draw:style-name="Mfr2" draw:name="Image453" text:anchor-type="char" svg:x="7.2972in" svg:y="10.8752in" svg:width="0.1984in" svg:height="0.128in" draw:z-index="48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2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22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29" text:anchor-type="char" svg:x="7.2972in" svg:y="10.8752in" svg:width="0.2in" svg:height="0.1283in"><draw:text-box><text:p text:style-name="MP8"><text:span text:style-name="MT7"><text:page-number text:select-page="current">46</text:page-number></text:span></text:p></draw:text-box></draw:frame><draw:frame draw:style-name="Mfr3" draw:name="Frame323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3" draw:name="Frame323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4" draw:name="Frame32311" text:anchor-type="char" svg:x="7.2972in" svg:y="10.8752in" svg:width="0.2in" svg:height="0.1283in"><draw:text-box><text:p text:style-name="MP7"><text:page-number text:select-page="current">46</text:page-number></text:p></draw:text-box></draw:frame><draw:frame draw:style-name="Mfr2" draw:name="Image454" text:anchor-type="char" svg:x="0.7736in" svg:y="10.8752in" svg:width="1.9181in" svg:height="0.128in" draw:z-index="45"><draw:image xlink:href="Pictures/10000001000000B80000000C00EA2F60.png" xlink:type="simple" xlink:show="embed" xlink:actuate="onLoad" draw:mime-type="image/png"/></draw:frame><draw:frame draw:style-name="Mfr2" draw:name="Image456" text:anchor-type="char" svg:x="7.2972in" svg:y="10.8752in" svg:width="0.1984in" svg:height="0.128in" draw:z-index="4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5" style:page-layout-name="Mpm8" draw:style-name="Mdp1">
      <style:header>
        <text:p text:style-name="MP1"><draw:frame draw:style-name="Mfr3" draw:name="Frame230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2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3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25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25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25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57" text:anchor-type="char" svg:x="0.4925in" svg:y="0in" svg:width="7.7756in" svg:height="1.3874in" draw:z-index="47"><draw:image xlink:href="Pictures/10000001000002EA00000085A3334DB7.png" xlink:type="simple" xlink:show="embed" xlink:actuate="onLoad" draw:mime-type="image/png"/></draw:frame><draw:frame draw:style-name="Mfr2" draw:name="Image458" text:anchor-type="char" svg:x="1.6811in" svg:y="0.5965in" svg:width="1.5984in" svg:height="0.4035in" draw:z-index="48"><draw:image xlink:href="Pictures/100000010000009900000026A14CA22C.png" xlink:type="simple" xlink:show="embed" xlink:actuate="onLoad" draw:mime-type="image/png"/></draw:frame><draw:frame draw:style-name="Mfr2" draw:name="Image460" text:anchor-type="char" svg:x="5.5709in" svg:y="0.7409in" svg:width="1.9236in" svg:height="0.2028in" draw:z-index="49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3261" text:anchor-type="char" svg:x="1.6811in" svg:y="0.5965in" svg:width="1.6in" svg:height="0.4043in" draw:z-index="275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271" text:anchor-type="char" svg:x="5.5709in" svg:y="0.7409in" svg:width="1.9252in" svg:height="0.2035in" draw:z-index="214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61" text:anchor-type="char" svg:x="0.4925in" svg:y="0in" svg:width="7.7756in" svg:height="1.3874in" draw:z-index="485"><draw:image xlink:href="Pictures/10000001000002EA00000085A3334DB7.png" xlink:type="simple" xlink:show="embed" xlink:actuate="onLoad" draw:mime-type="image/png"/></draw:frame><draw:frame draw:style-name="Mfr2" draw:name="Image462" text:anchor-type="char" svg:x="1.6811in" svg:y="0.5965in" svg:width="1.5984in" svg:height="0.4035in" draw:z-index="486"><draw:image xlink:href="Pictures/100000010000009900000026A14CA22C.png" xlink:type="simple" xlink:show="embed" xlink:actuate="onLoad" draw:mime-type="image/png"/></draw:frame><draw:frame draw:style-name="Mfr2" draw:name="Image463" text:anchor-type="char" svg:x="5.5709in" svg:y="0.7409in" svg:width="1.9236in" svg:height="0.2028in" draw:z-index="48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42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8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8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28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43" text:anchor-type="char" svg:x="7.2972in" svg:y="10.8752in" svg:width="0.2in" svg:height="0.1283in"><draw:text-box><text:p text:style-name="MP8"><text:span text:style-name="MT7"><text:page-number text:select-page="current">47</text:page-number></text:span></text:p></draw:text-box></draw:frame><draw:frame draw:style-name="Mfr3" draw:name="Frame329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3" draw:name="Frame329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4" draw:name="Frame32911" text:anchor-type="char" svg:x="7.2972in" svg:y="10.8752in" svg:width="0.2in" svg:height="0.1283in"><draw:text-box><text:p text:style-name="MP7"><text:page-number text:select-page="current">47</text:page-number></text:p></draw:text-box></draw:frame><draw:frame draw:style-name="Mfr2" draw:name="Image464" text:anchor-type="char" svg:x="0.7736in" svg:y="10.8752in" svg:width="1.9181in" svg:height="0.128in" draw:z-index="53"><draw:image xlink:href="Pictures/10000001000000B80000000C00EA2F60.png" xlink:type="simple" xlink:show="embed" xlink:actuate="onLoad" draw:mime-type="image/png"/></draw:frame><draw:frame draw:style-name="Mfr2" draw:name="Image465" text:anchor-type="char" svg:x="7.2972in" svg:y="10.8752in" svg:width="0.1984in" svg:height="0.128in" draw:z-index="5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 Copy 1" text:anchor-type="char" svg:x="3.7902in" svg:y="10.5945in" svg:width="0.6866in" svg:height="0.6189in" draw:z-index="278"><draw:image xlink:href="Pictures/10000001000000840000007752069C51.png" xlink:type="simple" xlink:show="embed" xlink:actuate="onLoad" draw:mime-type="image/png"/></draw:frame><draw:frame draw:style-name="Mfr3" draw:name="Frame3301" text:anchor-type="char" svg:x="0.7736in" svg:y="10.8752in" svg:width="1.9193in" svg:height="0.1283in" draw:z-index="269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11" text:anchor-type="char" svg:x="7.2972in" svg:y="10.8752in" svg:width="0.2in" svg:height="0.1283in" draw:z-index="247"><draw:text-box><text:p text:style-name="MP7"><text:page-number text:select-page="current">46</text:page-number></text:p></draw:text-box></draw:frame><draw:frame draw:style-name="Mfr2" draw:name="Image466" text:anchor-type="char" svg:x="0.7736in" svg:y="10.8752in" svg:width="1.9181in" svg:height="0.128in" draw:z-index="488"><draw:image xlink:href="Pictures/10000001000000B80000000C00EA2F60.png" xlink:type="simple" xlink:show="embed" xlink:actuate="onLoad" draw:mime-type="image/png"/></draw:frame><draw:frame draw:style-name="Mfr2" draw:name="Image467" text:anchor-type="char" svg:x="7.2972in" svg:y="10.8752in" svg:width="0.1984in" svg:height="0.128in" draw:z-index="48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6" style:page-layout-name="Mpm8" draw:style-name="Mdp1">
      <style:header>
        <text:p text:style-name="MP1"><draw:frame draw:style-name="Mfr3" draw:name="Frame3321" text:anchor-type="char" svg:x="1.6811in" svg:y="0.5965in" svg:width="1.6in" svg:height="0.4043in" draw:z-index="277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331" text:anchor-type="char" svg:x="5.5709in" svg:y="0.7409in" svg:width="1.9252in" svg:height="0.2035in" draw:z-index="244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68" text:anchor-type="char" svg:x="0.4925in" svg:y="0in" svg:width="7.7756in" svg:height="1.3874in" draw:z-index="490"><draw:image xlink:href="Pictures/10000001000002EA00000085A3334DB7.png" xlink:type="simple" xlink:show="embed" xlink:actuate="onLoad" draw:mime-type="image/png"/></draw:frame><draw:frame draw:style-name="Mfr2" draw:name="Image469" text:anchor-type="char" svg:x="1.6811in" svg:y="0.5965in" svg:width="1.5984in" svg:height="0.4035in" draw:z-index="491"><draw:image xlink:href="Pictures/100000010000009900000026A14CA22C.png" xlink:type="simple" xlink:show="embed" xlink:actuate="onLoad" draw:mime-type="image/png"/></draw:frame><draw:frame draw:style-name="Mfr2" draw:name="Image470" text:anchor-type="char" svg:x="5.5709in" svg:y="0.7409in" svg:width="1.9236in" svg:height="0.2028in" draw:z-index="49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53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34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3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3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54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3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3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36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71" text:anchor-type="char" svg:x="0.4925in" svg:y="0in" svg:width="7.7756in" svg:height="1.3874in" draw:z-index="60"><draw:image xlink:href="Pictures/10000001000002EA00000085A3334DB7.png" xlink:type="simple" xlink:show="embed" xlink:actuate="onLoad" draw:mime-type="image/png"/></draw:frame><draw:frame draw:style-name="Mfr2" draw:name="Image472" text:anchor-type="char" svg:x="1.6811in" svg:y="0.5965in" svg:width="1.5984in" svg:height="0.4035in" draw:z-index="61"><draw:image xlink:href="Pictures/100000010000009900000026A14CA22C.png" xlink:type="simple" xlink:show="embed" xlink:actuate="onLoad" draw:mime-type="image/png"/></draw:frame><draw:frame draw:style-name="Mfr2" draw:name="Image473" text:anchor-type="char" svg:x="5.5709in" svg:y="0.7409in" svg:width="1.9236in" svg:height="0.2028in" draw:z-index="62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 Copy 1 Copy 1 Copy 1" text:anchor-type="char" svg:x="3.7902in" svg:y="10.5945in" svg:width="0.6866in" svg:height="0.6189in" draw:z-index="271"><draw:image xlink:href="Pictures/10000001000000840000007752069C51.png" xlink:type="simple" xlink:show="embed" xlink:actuate="onLoad" draw:mime-type="image/png"/></draw:frame><draw:frame draw:style-name="Mfr3" draw:name="Frame3371" text:anchor-type="char" svg:x="0.7736in" svg:y="10.8752in" svg:width="1.9193in" svg:height="0.1283in" draw:z-index="266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81" text:anchor-type="char" svg:x="7.2972in" svg:y="10.8752in" svg:width="0.2in" svg:height="0.1283in" draw:z-index="256"><draw:text-box><text:p text:style-name="MP7"><text:page-number text:select-page="current">47</text:page-number></text:p></draw:text-box></draw:frame><draw:frame draw:style-name="Mfr2" draw:name="Image474" text:anchor-type="char" svg:x="0.7736in" svg:y="10.8752in" svg:width="1.9181in" svg:height="0.128in" draw:z-index="493"><draw:image xlink:href="Pictures/10000001000000B80000000C00EA2F60.png" xlink:type="simple" xlink:show="embed" xlink:actuate="onLoad" draw:mime-type="image/png"/></draw:frame><draw:frame draw:style-name="Mfr2" draw:name="Image475" text:anchor-type="char" svg:x="7.2972in" svg:y="10.8752in" svg:width="0.1984in" svg:height="0.128in" draw:z-index="49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6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9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39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39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64" text:anchor-type="char" svg:x="7.2972in" svg:y="10.8752in" svg:width="0.2in" svg:height="0.1283in"><draw:text-box><text:p text:style-name="MP8"><text:span text:style-name="MT7"><text:page-number text:select-page="current">48</text:page-number></text:span></text:p></draw:text-box></draw:frame><draw:frame draw:style-name="Mfr3" draw:name="Frame340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3" draw:name="Frame340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4" draw:name="Frame34011" text:anchor-type="char" svg:x="7.2972in" svg:y="10.8752in" svg:width="0.2in" svg:height="0.1283in"><draw:text-box><text:p text:style-name="MP7"><text:page-number text:select-page="current">48</text:page-number></text:p></draw:text-box></draw:frame><draw:frame draw:style-name="Mfr2" draw:name="Image476" text:anchor-type="char" svg:x="0.7736in" svg:y="10.8752in" svg:width="1.9181in" svg:height="0.128in" draw:z-index="65"><draw:image xlink:href="Pictures/10000001000000B80000000C00EA2F60.png" xlink:type="simple" xlink:show="embed" xlink:actuate="onLoad" draw:mime-type="image/png"/></draw:frame><draw:frame draw:style-name="Mfr2" draw:name="Image477" text:anchor-type="char" svg:x="7.2972in" svg:y="10.8752in" svg:width="0.1984in" svg:height="0.128in" draw:z-index="66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7" style:page-layout-name="Mpm8" draw:style-name="Mdp1">
      <style:header>
        <text:p text:style-name="MP1"><draw:frame draw:style-name="Mfr3" draw:name="Frame26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4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4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4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6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4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4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4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78" text:anchor-type="char" svg:x="0.4925in" svg:y="0in" svg:width="7.7756in" svg:height="1.3874in" draw:z-index="67"><draw:image xlink:href="Pictures/10000001000002EA00000085A3334DB7.png" xlink:type="simple" xlink:show="embed" xlink:actuate="onLoad" draw:mime-type="image/png"/></draw:frame><draw:frame draw:style-name="Mfr2" draw:name="Image479" text:anchor-type="char" svg:x="1.6811in" svg:y="0.5965in" svg:width="1.5984in" svg:height="0.4035in" draw:z-index="68"><draw:image xlink:href="Pictures/100000010000009900000026A14CA22C.png" xlink:type="simple" xlink:show="embed" xlink:actuate="onLoad" draw:mime-type="image/png"/></draw:frame><draw:frame draw:style-name="Mfr2" draw:name="Image482" text:anchor-type="char" svg:x="5.5709in" svg:y="0.7409in" svg:width="1.9236in" svg:height="0.2028in" draw:z-index="69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3431" text:anchor-type="char" svg:x="1.6811in" svg:y="0.5965in" svg:width="1.6in" svg:height="0.4043in" draw:z-index="261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441" text:anchor-type="char" svg:x="5.5709in" svg:y="0.7409in" svg:width="1.9252in" svg:height="0.2035in" draw:z-index="249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83" text:anchor-type="char" svg:x="0.4925in" svg:y="0in" svg:width="7.7756in" svg:height="1.3874in" draw:z-index="495"><draw:image xlink:href="Pictures/10000001000002EA00000085A3334DB7.png" xlink:type="simple" xlink:show="embed" xlink:actuate="onLoad" draw:mime-type="image/png"/></draw:frame><draw:frame draw:style-name="Mfr2" draw:name="Image484" text:anchor-type="char" svg:x="1.6811in" svg:y="0.5965in" svg:width="1.5984in" svg:height="0.4035in" draw:z-index="496"><draw:image xlink:href="Pictures/100000010000009900000026A14CA22C.png" xlink:type="simple" xlink:show="embed" xlink:actuate="onLoad" draw:mime-type="image/png"/></draw:frame><draw:frame draw:style-name="Mfr2" draw:name="Image485" text:anchor-type="char" svg:x="5.5709in" svg:y="0.7409in" svg:width="1.9236in" svg:height="0.2028in" draw:z-index="49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7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4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4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4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76" text:anchor-type="char" svg:x="7.2972in" svg:y="10.8752in" svg:width="0.2in" svg:height="0.1283in"><draw:text-box><text:p text:style-name="MP8"><text:span text:style-name="MT7"><text:page-number text:select-page="current">49</text:page-number></text:span></text:p></draw:text-box></draw:frame><draw:frame draw:style-name="Mfr3" draw:name="Frame346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3" draw:name="Frame346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4" draw:name="Frame34611" text:anchor-type="char" svg:x="7.2972in" svg:y="10.8752in" svg:width="0.2in" svg:height="0.1283in"><draw:text-box><text:p text:style-name="MP7"><text:page-number text:select-page="current">49</text:page-number></text:p></draw:text-box></draw:frame><draw:frame draw:style-name="Mfr2" draw:name="Image486" text:anchor-type="char" svg:x="0.7736in" svg:y="10.8752in" svg:width="1.9181in" svg:height="0.128in" draw:z-index="73"><draw:image xlink:href="Pictures/10000001000000B80000000C00EA2F60.png" xlink:type="simple" xlink:show="embed" xlink:actuate="onLoad" draw:mime-type="image/png"/></draw:frame><draw:frame draw:style-name="Mfr2" draw:name="Image487" text:anchor-type="char" svg:x="7.2972in" svg:y="10.8752in" svg:width="0.1984in" svg:height="0.128in" draw:z-index="7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 Copy 1 Copy 1 Copy 1" text:anchor-type="char" svg:x="3.7902in" svg:y="10.5945in" svg:width="0.6866in" svg:height="0.6189in" draw:z-index="260"><draw:image xlink:href="Pictures/10000001000000840000007752069C51.png" xlink:type="simple" xlink:show="embed" xlink:actuate="onLoad" draw:mime-type="image/png"/></draw:frame><draw:frame draw:style-name="Mfr3" draw:name="Frame3471" text:anchor-type="char" svg:x="0.7736in" svg:y="10.8752in" svg:width="1.9193in" svg:height="0.1283in" draw:z-index="255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481" text:anchor-type="char" svg:x="7.2972in" svg:y="10.8752in" svg:width="0.2in" svg:height="0.1283in" draw:z-index="245"><draw:text-box><text:p text:style-name="MP7"><text:page-number text:select-page="current">48</text:page-number></text:p></draw:text-box></draw:frame><draw:frame draw:style-name="Mfr2" draw:name="Image488" text:anchor-type="char" svg:x="0.7736in" svg:y="10.8752in" svg:width="1.9181in" svg:height="0.128in" draw:z-index="498"><draw:image xlink:href="Pictures/10000001000000B80000000C00EA2F60.png" xlink:type="simple" xlink:show="embed" xlink:actuate="onLoad" draw:mime-type="image/png"/></draw:frame><draw:frame draw:style-name="Mfr2" draw:name="Image489" text:anchor-type="char" svg:x="7.2972in" svg:y="10.8752in" svg:width="0.1984in" svg:height="0.128in" draw:z-index="49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8" style:page-layout-name="Mpm8" draw:style-name="Mdp1">
      <style:header>
        <text:p text:style-name="MP1"><draw:frame draw:style-name="Mfr3" draw:name="Frame3491" text:anchor-type="char" svg:x="1.6811in" svg:y="0.5965in" svg:width="1.6in" svg:height="0.4043in" draw:z-index="248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501" text:anchor-type="char" svg:x="5.5709in" svg:y="0.7409in" svg:width="1.9252in" svg:height="0.2035in" draw:z-index="229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90" text:anchor-type="char" svg:x="0.4925in" svg:y="0in" svg:width="7.7756in" svg:height="1.3874in" draw:z-index="500"><draw:image xlink:href="Pictures/10000001000002EA00000085A3334DB7.png" xlink:type="simple" xlink:show="embed" xlink:actuate="onLoad" draw:mime-type="image/png"/></draw:frame><draw:frame draw:style-name="Mfr2" draw:name="Image491" text:anchor-type="char" svg:x="1.6811in" svg:y="0.5965in" svg:width="1.5984in" svg:height="0.4035in" draw:z-index="501"><draw:image xlink:href="Pictures/100000010000009900000026A14CA22C.png" xlink:type="simple" xlink:show="embed" xlink:actuate="onLoad" draw:mime-type="image/png"/></draw:frame><draw:frame draw:style-name="Mfr2" draw:name="Image492" text:anchor-type="char" svg:x="5.5709in" svg:y="0.7409in" svg:width="1.9236in" svg:height="0.2028in" draw:z-index="502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28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5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51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8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52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52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52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493" text:anchor-type="char" svg:x="0.4925in" svg:y="0in" svg:width="7.7756in" svg:height="1.3874in" draw:z-index="80"><draw:image xlink:href="Pictures/10000001000002EA00000085A3334DB7.png" xlink:type="simple" xlink:show="embed" xlink:actuate="onLoad" draw:mime-type="image/png"/></draw:frame><draw:frame draw:style-name="Mfr2" draw:name="Image494" text:anchor-type="char" svg:x="1.6811in" svg:y="0.5965in" svg:width="1.5984in" svg:height="0.4035in" draw:z-index="82"><draw:image xlink:href="Pictures/100000010000009900000026A14CA22C.png" xlink:type="simple" xlink:show="embed" xlink:actuate="onLoad" draw:mime-type="image/png"/></draw:frame><draw:frame draw:style-name="Mfr2" draw:name="Image496" text:anchor-type="char" svg:x="5.5709in" svg:y="0.7409in" svg:width="1.9236in" svg:height="0.2028in" draw:z-index="83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 Copy 1 Copy 1 Copy 1 Copy 1 Copy 1" text:anchor-type="char" svg:x="3.7902in" svg:y="10.5945in" svg:width="0.6866in" svg:height="0.6189in" draw:z-index="250"><draw:image xlink:href="Pictures/10000001000000840000007752069C51.png" xlink:type="simple" xlink:show="embed" xlink:actuate="onLoad" draw:mime-type="image/png"/></draw:frame><draw:frame draw:style-name="Mfr3" draw:name="Frame3531" text:anchor-type="char" svg:x="0.7736in" svg:y="10.8752in" svg:width="1.9193in" svg:height="0.1283in" draw:z-index="243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41" text:anchor-type="char" svg:x="7.2972in" svg:y="10.8752in" svg:width="0.2in" svg:height="0.1283in" draw:z-index="234"><draw:text-box><text:p text:style-name="MP7"><text:page-number text:select-page="current">49</text:page-number></text:p></draw:text-box></draw:frame><draw:frame draw:style-name="Mfr2" draw:name="Image497" text:anchor-type="char" svg:x="0.7736in" svg:y="10.8752in" svg:width="1.9181in" svg:height="0.128in" draw:z-index="503"><draw:image xlink:href="Pictures/10000001000000B80000000C00EA2F60.png" xlink:type="simple" xlink:show="embed" xlink:actuate="onLoad" draw:mime-type="image/png"/></draw:frame><draw:frame draw:style-name="Mfr2" draw:name="Image499" text:anchor-type="char" svg:x="7.2972in" svg:y="10.8752in" svg:width="0.1984in" svg:height="0.128in" draw:z-index="504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29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55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55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296" text:anchor-type="char" svg:x="7.2972in" svg:y="10.8752in" svg:width="0.2in" svg:height="0.1283in"><draw:text-box><text:p text:style-name="MP8"><text:span text:style-name="MT7"><text:page-number text:select-page="current">50</text:page-number></text:span></text:p></draw:text-box></draw:frame><draw:frame draw:style-name="Mfr3" draw:name="Frame356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3" draw:name="Frame356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4" draw:name="Frame35611" text:anchor-type="char" svg:x="7.2972in" svg:y="10.8752in" svg:width="0.2in" svg:height="0.1283in"><draw:text-box><text:p text:style-name="MP7"><text:page-number text:select-page="current">50</text:page-number></text:p></draw:text-box></draw:frame><draw:frame draw:style-name="Mfr2" draw:name="Image500" text:anchor-type="char" svg:x="0.7736in" svg:y="10.8752in" svg:width="1.9181in" svg:height="0.128in" draw:z-index="87"><draw:image xlink:href="Pictures/10000001000000B80000000C00EA2F60.png" xlink:type="simple" xlink:show="embed" xlink:actuate="onLoad" draw:mime-type="image/png"/></draw:frame><draw:frame draw:style-name="Mfr2" draw:name="Image501" text:anchor-type="char" svg:x="7.2972in" svg:y="10.8752in" svg:width="0.1984in" svg:height="0.128in" draw:z-index="88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49" style:page-layout-name="Mpm8" draw:style-name="Mdp1">
      <style:header>
        <text:p text:style-name="MP1"><draw:frame draw:style-name="Mfr3" draw:name="Frame29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57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57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57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29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58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58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58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02" text:anchor-type="char" svg:x="0.4925in" svg:y="0in" svg:width="7.7756in" svg:height="1.3874in" draw:z-index="89"><draw:image xlink:href="Pictures/10000001000002EA00000085A3334DB7.png" xlink:type="simple" xlink:show="embed" xlink:actuate="onLoad" draw:mime-type="image/png"/></draw:frame><draw:frame draw:style-name="Mfr2" draw:name="Image503" text:anchor-type="char" svg:x="1.6811in" svg:y="0.5965in" svg:width="1.5984in" svg:height="0.4035in" draw:z-index="90"><draw:image xlink:href="Pictures/100000010000009900000026A14CA22C.png" xlink:type="simple" xlink:show="embed" xlink:actuate="onLoad" draw:mime-type="image/png"/></draw:frame><draw:frame draw:style-name="Mfr2" draw:name="Image504" text:anchor-type="char" svg:x="5.5709in" svg:y="0.7409in" svg:width="1.9236in" svg:height="0.2028in" draw:z-index="91"><draw:image xlink:href="Pictures/10000001000000B800000013402D6D80.png" xlink:type="simple" xlink:show="embed" xlink:actuate="onLoad" draw:mime-type="image/png"/></draw:frame></text:p>
      </style:header>
      <style:header-left>
        <text:p text:style-name="MP1"><draw:frame draw:style-name="Mfr3" draw:name="Frame3591" text:anchor-type="char" svg:x="1.6811in" svg:y="0.5965in" svg:width="1.6in" svg:height="0.4043in" draw:z-index="241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601" text:anchor-type="char" svg:x="5.5709in" svg:y="0.7409in" svg:width="1.9252in" svg:height="0.2035in" draw:z-index="230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05" text:anchor-type="char" svg:x="0.4925in" svg:y="0in" svg:width="7.7756in" svg:height="1.3874in" draw:z-index="505"><draw:image xlink:href="Pictures/10000001000002EA00000085A3334DB7.png" xlink:type="simple" xlink:show="embed" xlink:actuate="onLoad" draw:mime-type="image/png"/></draw:frame><draw:frame draw:style-name="Mfr2" draw:name="Image506" text:anchor-type="char" svg:x="1.6811in" svg:y="0.5965in" svg:width="1.5984in" svg:height="0.4035in" draw:z-index="506"><draw:image xlink:href="Pictures/100000010000009900000026A14CA22C.png" xlink:type="simple" xlink:show="embed" xlink:actuate="onLoad" draw:mime-type="image/png"/></draw:frame><draw:frame draw:style-name="Mfr2" draw:name="Image507" text:anchor-type="char" svg:x="5.5709in" svg:y="0.7409in" svg:width="1.9236in" svg:height="0.2028in" draw:z-index="507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194 Copy 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1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6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11" text:anchor-type="char" svg:x="7.2972in" svg:y="10.8752in" svg:width="0.2in" svg:height="0.1283in"><draw:text-box><text:p text:style-name="MP8"><text:span text:style-name="MT7"><text:page-number text:select-page="current">51</text:page-number></text:span></text:p></draw:text-box></draw:frame><draw:frame draw:style-name="Mfr3" draw:name="Frame362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3" draw:name="Frame362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4" draw:name="Frame36211" text:anchor-type="char" svg:x="7.2972in" svg:y="10.8752in" svg:width="0.2in" svg:height="0.1283in"><draw:text-box><text:p text:style-name="MP7"><text:page-number text:select-page="current">51</text:page-number></text:p></draw:text-box></draw:frame><draw:frame draw:style-name="Mfr2" draw:name="Image508" text:anchor-type="char" svg:x="0.7736in" svg:y="10.8752in" svg:width="1.9181in" svg:height="0.128in" draw:z-index="98"><draw:image xlink:href="Pictures/10000001000000B80000000C00EA2F60.png" xlink:type="simple" xlink:show="embed" xlink:actuate="onLoad" draw:mime-type="image/png"/></draw:frame><draw:frame draw:style-name="Mfr2" draw:name="Image509" text:anchor-type="char" svg:x="7.2972in" svg:y="10.8752in" svg:width="0.1984in" svg:height="0.128in" draw:z-index="9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 Copy 1 Copy 1 Copy 1 Copy 1 Copy 1" text:anchor-type="char" svg:x="3.7902in" svg:y="10.5945in" svg:width="0.6866in" svg:height="0.6189in" draw:z-index="240"><draw:image xlink:href="Pictures/10000001000000840000007752069C51.png" xlink:type="simple" xlink:show="embed" xlink:actuate="onLoad" draw:mime-type="image/png"/></draw:frame><draw:frame draw:style-name="Mfr3" draw:name="Frame3631" text:anchor-type="char" svg:x="0.7736in" svg:y="10.8752in" svg:width="1.9193in" svg:height="0.1283in" draw:z-index="236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41" text:anchor-type="char" svg:x="7.2972in" svg:y="10.8752in" svg:width="0.2in" svg:height="0.1283in" draw:z-index="232"><draw:text-box><text:p text:style-name="MP7"><text:page-number text:select-page="current">50</text:page-number></text:p></draw:text-box></draw:frame><draw:frame draw:style-name="Mfr2" draw:name="Image510" text:anchor-type="char" svg:x="0.7736in" svg:y="10.8752in" svg:width="1.9181in" svg:height="0.128in" draw:z-index="508"><draw:image xlink:href="Pictures/10000001000000B80000000C00EA2F60.png" xlink:type="simple" xlink:show="embed" xlink:actuate="onLoad" draw:mime-type="image/png"/></draw:frame><draw:frame draw:style-name="Mfr2" draw:name="Image511" text:anchor-type="char" svg:x="7.2972in" svg:y="10.8752in" svg:width="0.1984in" svg:height="0.128in" draw:z-index="509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0" style:page-layout-name="Mpm6" draw:style-name="Mdp1">
      <style:header>
        <text:p text:style-name="MP2"/>
      </style:header>
      <style:header-left>
        <text:p text:style-name="MP1"><draw:frame draw:style-name="Mfr3" draw:name="Frame316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65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65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6511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4" draw:name="Frame369" text:anchor-type="char" svg:x="1.6811in" svg:y="0.5965in" svg:width="1.6in" svg:height="0.4043in"><draw:text-box><text:p text:style-name="MP5"><text:span text:style-name="MT8">ATOS</text:span><text:span text:style-name="MT9"> </text:span><text:span text:style-name="MT8">DO</text:span><text:span text:style-name="MT10"> </text:span><text:span text:style-name="MT11">PODER</text:span></text:p><text:p text:style-name="MP6"><text:span text:style-name="MT8">EXECUTIVO</text:span><text:span text:style-name="MT12"> </text:span><text:span text:style-name="MT11">MUNICIPAL</text:span></text:p></draw:text-box></draw:frame><draw:frame draw:style-name="Mfr3" draw:name="Frame317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66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66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3" draw:name="Frame36611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4" draw:name="Frame370" text:anchor-type="char" svg:x="5.5709in" svg:y="0.7409in" svg:width="1.9252in" svg:height="0.2035in"><draw:text-box><text:p text:style-name="MP3"><text:span text:style-name="MT13">DOM</text:span><text:span text:style-name="MT14"> </text:span><text:span text:style-name="MT13">7658</text:span><text:span text:style-name="MT14"> </text:span><text:span text:style-name="MT13">-</text:span><text:span text:style-name="MT14"> </text:span><text:span text:style-name="MT13">28 de</text:span><text:span text:style-name="MT14"> </text:span><text:span text:style-name="MT13">Agosto</text:span><text:span text:style-name="MT14"> </text:span><text:span text:style-name="MT13">de </text:span><text:span text:style-name="MT15">2026</text:span></text:p></draw:text-box></draw:frame><draw:frame draw:style-name="Mfr2" draw:name="Image512" text:anchor-type="char" svg:x="0.4925in" svg:y="0in" svg:width="7.7756in" svg:height="1.3874in" draw:z-index="103"><draw:image xlink:href="Pictures/10000001000002EA00000085A3334DB7.png" xlink:type="simple" xlink:show="embed" xlink:actuate="onLoad" draw:mime-type="image/png"/></draw:frame><draw:frame draw:style-name="Mfr2" draw:name="Image513" text:anchor-type="char" svg:x="1.6811in" svg:y="0.5965in" svg:width="1.5984in" svg:height="0.4035in" draw:z-index="104"><draw:image xlink:href="Pictures/100000010000009900000026A14CA22C.png" xlink:type="simple" xlink:show="embed" xlink:actuate="onLoad" draw:mime-type="image/png"/></draw:frame><draw:frame draw:style-name="Mfr2" draw:name="Image514" text:anchor-type="char" svg:x="5.5709in" svg:y="0.7409in" svg:width="1.9236in" svg:height="0.2028in" draw:z-index="105"><draw:image xlink:href="Pictures/10000001000000B800000013402D6D80.png" xlink:type="simple" xlink:show="embed" xlink:actuate="onLoad" draw:mime-type="image/png"/></draw:frame></text:p>
      </style:header-left>
      <style:footer>
        <text:p text:style-name="MP1"><draw:frame draw:style-name="Mfr1" draw:name="Image 498" text:anchor-type="char" svg:x="3.7902in" svg:y="10.5945in" svg:width="0.6866in" svg:height="0.6189in" draw:z-index="172"><draw:image xlink:href="Pictures/10000001000000840000007752069C51.png" xlink:type="simple" xlink:show="embed" xlink:actuate="onLoad" draw:mime-type="image/png"/></draw:frame><draw:frame draw:style-name="Mfr2" draw:name="Image95" text:anchor-type="char" svg:x="0.7736in" svg:y="10.8752in" svg:width="1.9181in" svg:height="0.128in" draw:z-index="347"><draw:image xlink:href="Pictures/10000001000000B80000000C00EA2F60.png" xlink:type="simple" xlink:show="embed" xlink:actuate="onLoad" draw:mime-type="image/png"/></draw:frame><draw:frame draw:style-name="Mfr2" draw:name="Image96" text:anchor-type="char" svg:x="7.2972in" svg:y="10.8752in" svg:width="0.1984in" svg:height="0.128in" draw:z-index="349"><draw:image xlink:href="Pictures/10000001000000130000000C5161F074.png" xlink:type="simple" xlink:show="embed" xlink:actuate="onLoad" draw:mime-type="image/png"/></draw:frame></text:p>
      </style:footer>
      <style:footer-left>
        <text:p text:style-name="MP1"><draw:frame draw:style-name="Mfr1" draw:name="Image 191 Copy 1 Copy 1 Copy 1 Copy 1 Copy 1 Copy 1 Copy 1 Copy 1 Copy 1 Copy 1 Copy 1 Copy 1 Copy 1 Copy 1 Copy 1 Copy 1 Copy 1 Copy 1 Copy 1 Copy 1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20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67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71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1" text:anchor-type="char" svg:x="7.2972in" svg:y="10.8752in" svg:width="0.2in" svg:height="0.1283in"><draw:text-box><text:p text:style-name="MP8"><text:span text:style-name="MT7"><text:page-number text:select-page="current">52</text:page-number></text:span></text:p></draw:text-box></draw:frame><draw:frame draw:style-name="Mfr3" draw:name="Frame368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72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3" draw:name="Frame372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4" draw:name="Frame37211" text:anchor-type="char" svg:x="7.2972in" svg:y="10.8752in" svg:width="0.2in" svg:height="0.1283in"><draw:text-box><text:p text:style-name="MP7"><text:page-number text:select-page="current">52</text:page-number></text:p></draw:text-box></draw:frame><draw:frame draw:style-name="Mfr2" draw:name="Image515" text:anchor-type="char" svg:x="0.7736in" svg:y="10.8752in" svg:width="1.9181in" svg:height="0.128in" draw:z-index="106"><draw:image xlink:href="Pictures/10000001000000B80000000C00EA2F60.png" xlink:type="simple" xlink:show="embed" xlink:actuate="onLoad" draw:mime-type="image/png"/></draw:frame><draw:frame draw:style-name="Mfr2" draw:name="Image516" text:anchor-type="char" svg:x="7.2972in" svg:y="10.8752in" svg:width="0.1984in" svg:height="0.128in" draw:z-index="107"><draw:image xlink:href="Pictures/10000001000000130000000C5161F074.png" xlink:type="simple" xlink:show="embed" xlink:actuate="onLoad" draw:mime-type="image/png"/></draw:frame></text:p>
      </style:footer-left>
    </style:master-page>
    <style:master-page style:name="Converted51" style:page-layout-name="Mpm9" draw:style-name="Mdp1">
      <style:header>
        <text:p text:style-name="MP2"/>
      </style:header>
      <style:header-left>
        <text:p text:style-name="MP2"/>
      </style:header-left>
      <style:footer>
        <text:p text:style-name="MP1"><draw:frame draw:style-name="Mfr1" draw:name="Image 498 Copy 1" text:anchor-type="char" svg:x="3.7902in" svg:y="10.5945in" svg:width="0.6866in" svg:height="0.6189in"><draw:image xlink:href="Pictures/10000001000000840000007752069C51.png" xlink:type="simple" xlink:show="embed" xlink:actuate="onLoad" draw:mime-type="image/png"/></draw:frame><draw:frame draw:style-name="Mfr3" draw:name="Frame326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3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3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7311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4" draw:name="Frame375" text:anchor-type="char" svg:x="0.7736in" svg:y="10.8752in" svg:width="1.9193in" svg:height="0.1283in"><draw:text-box><text:p text:style-name="MP3"><text:span text:style-name="MT1">D.O.</text:span><text:span text:style-name="MT2"> </text:span><text:span text:style-name="MT1">PREFEITURA</text:span><text:span text:style-name="MT3"> </text:span><text:span text:style-name="MT1">MUNICIPAL</text:span><text:span text:style-name="MT4"> </text:span><text:span text:style-name="MT1">DE</text:span><text:span text:style-name="MT5"> </text:span><text:span text:style-name="MT6">CACHOEIRO</text:span></text:p></draw:text-box></draw:frame><draw:frame draw:style-name="Mfr3" draw:name="Frame327" text:anchor-type="char" svg:x="7.2972in" svg:y="10.8752in" svg:width="0.2in" svg:height="0.1283in"><draw:text-box><text:p text:style-name="MP8"><text:span text:style-name="MT7"><text:page-number text:select-page="current">53</text:page-number></text:span></text:p></draw:text-box></draw:frame><draw:frame draw:style-name="Mfr3" draw:name="Frame374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3" draw:name="Frame374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3" draw:name="Frame37411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4" draw:name="Frame376" text:anchor-type="char" svg:x="7.2972in" svg:y="10.8752in" svg:width="0.2in" svg:height="0.1283in"><draw:text-box><text:p text:style-name="MP7"><text:page-number text:select-page="current">53</text:page-number></text:p></draw:text-box></draw:frame><draw:frame draw:style-name="Mfr2" draw:name="Image517" text:anchor-type="char" svg:x="0.7736in" svg:y="10.8752in" svg:width="1.9181in" svg:height="0.128in" draw:z-index="108"><draw:image xlink:href="Pictures/10000001000000B80000000C00EA2F60.png" xlink:type="simple" xlink:show="embed" xlink:actuate="onLoad" draw:mime-type="image/png"/></draw:frame><draw:frame draw:style-name="Mfr2" draw:name="Image518" text:anchor-type="char" svg:x="7.2972in" svg:y="10.8752in" svg:width="0.1984in" svg:height="0.128in" draw:z-index="109"><draw:image xlink:href="Pictures/10000001000000130000000C5161F074.png" xlink:type="simple" xlink:show="embed" xlink:actuate="onLoad" draw:mime-type="image/png"/></draw:frame></text:p>
      </style:footer>
      <style:footer-left>
        <text:p text:style-name="MP2"/>
      </style:footer-lef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1T13:30:57</meta:creation-date>
    <dc:date>2026-09-01T17:13:20.894511638</dc:date>
    <meta:editing-duration>PT7S</meta:editing-duration>
    <meta:generator>LibreOffice/26.2.5.2$Linux_AARCH64 LibreOffice_project/620$Build-2</meta:generator>
    <meta:editing-cycles>5</meta:editing-cycles>
    <meta:document-statistic meta:table-count="18" meta:image-count="597" meta:object-count="0" meta:page-count="52" meta:paragraph-count="2096" meta:word-count="13112" meta:character-count="84305" meta:non-whitespace-character-count="73054"/>
    <meta:user-defined meta:name="AppVersion">12.0000</meta:user-defined>
    <meta:user-defined meta:name="Created" meta:value-type="date">2026-08-27T00:00:00</meta:user-defined>
    <meta:user-defined meta:name="Creator">Adobe InDesign 18.0 (Windows)</meta:user-defined>
    <meta:user-defined meta:name="LastSaved" meta:value-type="date">2026-09-01T00:00:00</meta:user-defined>
    <meta:user-defined meta:name="Producer" meta:value-type="string">Adobe PDF Library 17.0</meta:user-defined>
    <meta:template xlink:type="simple" xlink:actuate="onRequest" xlink:title="Normal" xlink:href=""/>
  </office:meta>
</office:document-meta>
</file>