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89800000D079E997DF2.png" manifest:media-type="image/png"/>
  <manifest:file-entry manifest:full-path="Pictures/100000010000004F0000000C8F36EF7D.png" manifest:media-type="image/png"/>
  <manifest:file-entry manifest:full-path="Pictures/100000010000001B00000005A925BE53.png" manifest:media-type="image/png"/>
  <manifest:file-entry manifest:full-path="Pictures/10000001000000D30000000AC3160F1E.png" manifest:media-type="image/png"/>
  <manifest:file-entry manifest:full-path="Pictures/100000010000001B0000000DA728BBEE.png" manifest:media-type="image/png"/>
  <manifest:file-entry manifest:full-path="Pictures/100000010000001C0000000593C33E83.png" manifest:media-type="image/png"/>
  <manifest:file-entry manifest:full-path="Pictures/10000001000000900000000ACACD34C6.png" manifest:media-type="image/png"/>
  <manifest:file-entry manifest:full-path="Pictures/10000001000000520000000DD1A9A6D6.png" manifest:media-type="image/png"/>
  <manifest:file-entry manifest:full-path="Pictures/100000010000001B0000000569C37B59.png" manifest:media-type="image/png"/>
  <manifest:file-entry manifest:full-path="Pictures/100000010000001200000005460CA382.png" manifest:media-type="image/png"/>
  <manifest:file-entry manifest:full-path="Pictures/100000010000004F0000000C3E45C711.png" manifest:media-type="image/png"/>
  <manifest:file-entry manifest:full-path="Pictures/10000001000000C10000000ECEA3A643.png" manifest:media-type="image/png"/>
  <manifest:file-entry manifest:full-path="Pictures/10000001000000AB00000010B3992F26.png" manifest:media-type="image/png"/>
  <manifest:file-entry manifest:full-path="Pictures/100000010000004F0000000C9F95AF56.png" manifest:media-type="image/png"/>
  <manifest:file-entry manifest:full-path="Pictures/100000010000001700000005DCA349C5.png" manifest:media-type="image/png"/>
  <manifest:file-entry manifest:full-path="Pictures/10000001000000740000000EA175BD45.png" manifest:media-type="image/png"/>
  <manifest:file-entry manifest:full-path="Pictures/10000001000000520000000C6B9F51F6.png" manifest:media-type="image/png"/>
  <manifest:file-entry manifest:full-path="Pictures/100000010000004F0000000C3F9E4F92.png" manifest:media-type="image/png"/>
  <manifest:file-entry manifest:full-path="Pictures/100000010000001B0000000580806F25.png" manifest:media-type="image/png"/>
  <manifest:file-entry manifest:full-path="Pictures/10000001000000520000000DEB9CF9AF.png" manifest:media-type="image/png"/>
  <manifest:file-entry manifest:full-path="Pictures/100000010000004F0000001D3C79C386.png" manifest:media-type="image/png"/>
  <manifest:file-entry manifest:full-path="Pictures/10000001000000120000000529717F14.png" manifest:media-type="image/png"/>
  <manifest:file-entry manifest:full-path="Pictures/10000001000000750000000587BCD17F.png" manifest:media-type="image/png"/>
  <manifest:file-entry manifest:full-path="Pictures/10000001000000520000000DF91BD505.png" manifest:media-type="image/png"/>
  <manifest:file-entry manifest:full-path="Pictures/100000010000001B0000000505510DEB.png" manifest:media-type="image/png"/>
  <manifest:file-entry manifest:full-path="Pictures/10000001000001000000000A04A2CB5B.png" manifest:media-type="image/png"/>
  <manifest:file-entry manifest:full-path="Pictures/100000010000004F0000001DE7E186F7.png" manifest:media-type="image/png"/>
  <manifest:file-entry manifest:full-path="Pictures/10000001000000520000000C56DDD371.png" manifest:media-type="image/png"/>
  <manifest:file-entry manifest:full-path="Pictures/10000001000000D20000001A285EE888.png" manifest:media-type="image/png"/>
  <manifest:file-entry manifest:full-path="Pictures/100000010000004F0000000C6E23B3EC.png" manifest:media-type="image/png"/>
  <manifest:file-entry manifest:full-path="Pictures/100000010000001B00000005F9CFC519.png" manifest:media-type="image/png"/>
  <manifest:file-entry manifest:full-path="Pictures/100000010000001700000005FA49FDA2.png" manifest:media-type="image/png"/>
  <manifest:file-entry manifest:full-path="Pictures/1000000100000319000004628A933593.png" manifest:media-type="image/png"/>
  <manifest:file-entry manifest:full-path="Pictures/10000001000000840000000D331C80A7.png" manifest:media-type="image/png"/>
  <manifest:file-entry manifest:full-path="Pictures/100000010000001200000005E46D3A01.png" manifest:media-type="image/png"/>
  <manifest:file-entry manifest:full-path="Pictures/100000010000002700000005DD3CCF7D.png" manifest:media-type="image/png"/>
  <manifest:file-entry manifest:full-path="Pictures/100000010000006000000005ACBD68B5.png" manifest:media-type="image/png"/>
  <manifest:file-entry manifest:full-path="Pictures/100000010000004F0000000CA331E417.png" manifest:media-type="image/png"/>
  <manifest:file-entry manifest:full-path="Pictures/10000001000000AA0000000BAD72C8C8.png" manifest:media-type="image/png"/>
  <manifest:file-entry manifest:full-path="Pictures/10000001000000270000000545DE5485.png" manifest:media-type="image/png"/>
  <manifest:file-entry manifest:full-path="Pictures/10000001000000A400000026C2B2B740.png" manifest:media-type="image/png"/>
  <manifest:file-entry manifest:full-path="Pictures/100000010000002000000006A2844832.png" manifest:media-type="image/png"/>
  <manifest:file-entry manifest:full-path="Pictures/100000010000001B0000000585B096A8.png" manifest:media-type="image/png"/>
  <manifest:file-entry manifest:full-path="Pictures/1000000100000019000000058B57C5D2.png" manifest:media-type="image/png"/>
  <manifest:file-entry manifest:full-path="Pictures/100000010000004F0000000D88991F9A.png" manifest:media-type="image/png"/>
  <manifest:file-entry manifest:full-path="Pictures/100000000000042A0000001269F6A9E8.png" manifest:media-type="image/png"/>
  <manifest:file-entry manifest:full-path="Pictures/10000001000000C4000000902B12653D.png" manifest:media-type="image/png"/>
  <manifest:file-entry manifest:full-path="Pictures/10000001000006320000001ABD4BD047.png" manifest:media-type="image/png"/>
  <manifest:file-entry manifest:full-path="Pictures/100000010000002800000005DA201553.png" manifest:media-type="image/png"/>
  <manifest:file-entry manifest:full-path="Pictures/100000010000001A0000000EB00B8723.png" manifest:media-type="image/png"/>
  <manifest:file-entry manifest:full-path="Pictures/10000001000000520000000CEA7A6D13.png" manifest:media-type="image/png"/>
  <manifest:file-entry manifest:full-path="Pictures/10000001000000B70000000B07D9C1C2.png" manifest:media-type="image/png"/>
  <manifest:file-entry manifest:full-path="Pictures/100000010000004F0000000C9BD8724F.png" manifest:media-type="image/png"/>
  <manifest:file-entry manifest:full-path="Pictures/100000000000061200000010AFB52BC8.png" manifest:media-type="image/png"/>
  <manifest:file-entry manifest:full-path="Pictures/100000010000004F0000000C1BC54D1E.png" manifest:media-type="image/png"/>
  <manifest:file-entry manifest:full-path="Pictures/10000000000006120000001108B7920B.png" manifest:media-type="image/png"/>
  <manifest:file-entry manifest:full-path="Pictures/10000001000000520000000C3EAF93F9.png" manifest:media-type="image/png"/>
  <manifest:file-entry manifest:full-path="Pictures/100000000000039200000006DC428EEA.png" manifest:media-type="image/png"/>
  <manifest:file-entry manifest:full-path="Pictures/100000010000031900000462B29EC630.png" manifest:media-type="image/png"/>
  <manifest:file-entry manifest:full-path="Pictures/10000001000001B10000002949E61E7E.png" manifest:media-type="image/png"/>
  <manifest:file-entry manifest:full-path="Pictures/1000000100000046000000055DC6DD29.png" manifest:media-type="image/png"/>
  <manifest:file-entry manifest:full-path="Pictures/100000010000028200000009B6819ED2.png" manifest:media-type="image/png"/>
  <manifest:file-entry manifest:full-path="Pictures/100000010000061F0000001C76B46784.png" manifest:media-type="image/png"/>
  <manifest:file-entry manifest:full-path="Pictures/10000001000000610000000D93778831.png" manifest:media-type="image/png"/>
  <manifest:file-entry manifest:full-path="Pictures/10000001000000EE0000000A8CB6188A.png" manifest:media-type="image/png"/>
  <manifest:file-entry manifest:full-path="Pictures/10000001000006230000001DF2D79020.png" manifest:media-type="image/png"/>
  <manifest:file-entry manifest:full-path="Pictures/10000001000000520000001DE603B80E.png" manifest:media-type="image/png"/>
  <manifest:file-entry manifest:full-path="Pictures/10000001000000270000000596FBF306.png" manifest:media-type="image/png"/>
  <manifest:file-entry manifest:full-path="Pictures/10000001000000520000000C4FB328C9.png" manifest:media-type="image/png"/>
  <manifest:file-entry manifest:full-path="Pictures/100000010000001700000005589BC2BD.png" manifest:media-type="image/png"/>
  <manifest:file-entry manifest:full-path="Pictures/100000000000061200000012D937FC95.png" manifest:media-type="image/png"/>
  <manifest:file-entry manifest:full-path="Pictures/100000010000062A0000002CBE9BE9DE.png" manifest:media-type="image/png"/>
  <manifest:file-entry manifest:full-path="Pictures/10000000000009180000019B2F5AA03B.png" manifest:media-type="image/png"/>
  <manifest:file-entry manifest:full-path="Pictures/100000010000012B0000000DD5FA2813.png" manifest:media-type="image/png"/>
  <manifest:file-entry manifest:full-path="Pictures/100000010000004F0000000C31D5D599.png" manifest:media-type="image/png"/>
  <manifest:file-entry manifest:full-path="Pictures/10000001000000100000000E850BF984.png" manifest:media-type="image/png"/>
  <manifest:file-entry manifest:full-path="Pictures/100000010000062E0000001F2CAE87AB.png" manifest:media-type="image/png"/>
  <manifest:file-entry manifest:full-path="Pictures/10000001000000D10000001BEFDBCC15.png" manifest:media-type="image/png"/>
  <manifest:file-entry manifest:full-path="Pictures/1000000000000392000000083C8EA717.png" manifest:media-type="image/png"/>
  <manifest:file-entry manifest:full-path="Pictures/10000001000002EA00000085A3334DB7.png" manifest:media-type="image/png"/>
  <manifest:file-entry manifest:full-path="Pictures/100000010000004F0000000DD8F2038F.png" manifest:media-type="image/png"/>
  <manifest:file-entry manifest:full-path="Pictures/100000000000062E0000000D82C4A71F.png" manifest:media-type="image/png"/>
  <manifest:file-entry manifest:full-path="Pictures/10000001000000F80000000A3CAF6B83.png" manifest:media-type="image/png"/>
  <manifest:file-entry manifest:full-path="Pictures/100000010000001B000000051D481CD6.png" manifest:media-type="image/png"/>
  <manifest:file-entry manifest:full-path="Pictures/10000001000000B800000013402D6D80.png" manifest:media-type="image/png"/>
  <manifest:file-entry manifest:full-path="Pictures/10000001000000890000007C1AA9694F.png" manifest:media-type="image/png"/>
  <manifest:file-entry manifest:full-path="Pictures/10000001000000E10000000A092407C7.png" manifest:media-type="image/png"/>
  <manifest:file-entry manifest:full-path="Pictures/10000000000006230000000A243F8A64.png" manifest:media-type="image/png"/>
  <manifest:file-entry manifest:full-path="Pictures/1000000100000282000003E47812FE38.png" manifest:media-type="image/png"/>
  <manifest:file-entry manifest:full-path="Pictures/10000001000000130000000C5161F074.png" manifest:media-type="image/png"/>
  <manifest:file-entry manifest:full-path="Pictures/100000010000002C00000005E47E97B0.png" manifest:media-type="image/png"/>
  <manifest:file-entry manifest:full-path="Pictures/100000010000061B000000157DE468D0.png" manifest:media-type="image/png"/>
  <manifest:file-entry manifest:full-path="Pictures/100000010000001C0000000504671C72.png" manifest:media-type="image/png"/>
  <manifest:file-entry manifest:full-path="Pictures/10000001000000A20000000A75AD3FC5.png" manifest:media-type="image/png"/>
  <manifest:file-entry manifest:full-path="Pictures/100000010000022B0000002474849A47.png" manifest:media-type="image/png"/>
  <manifest:file-entry manifest:full-path="Pictures/100000010000009900000026A14CA22C.png" manifest:media-type="image/png"/>
  <manifest:file-entry manifest:full-path="Pictures/100000010000028200000025D5979FC0.png" manifest:media-type="image/png"/>
  <manifest:file-entry manifest:full-path="Pictures/10000001000000DE0000001E2C4575B3.png" manifest:media-type="image/png"/>
  <manifest:file-entry manifest:full-path="Pictures/100000010000004F0000000D3F564DB1.png" manifest:media-type="image/png"/>
  <manifest:file-entry manifest:full-path="Pictures/100000010000031900000231828AFD9C.png" manifest:media-type="image/png"/>
  <manifest:file-entry manifest:full-path="Pictures/100000010000001700000005AB853992.png" manifest:media-type="image/png"/>
  <manifest:file-entry manifest:full-path="Pictures/10000001000000B80000000C00EA2F60.png" manifest:media-type="image/png"/>
  <manifest:file-entry manifest:full-path="Pictures/100000010000004F0000000D8672AC2B.png" manifest:media-type="image/png"/>
  <manifest:file-entry manifest:full-path="Pictures/100000010000004F0000000D06D8E2C3.png" manifest:media-type="image/png"/>
  <manifest:file-entry manifest:full-path="Pictures/10000001000000520000000CB634D9D3.png" manifest:media-type="image/png"/>
  <manifest:file-entry manifest:full-path="Pictures/10000001000002EA00000085BD7DF84F.png" manifest:media-type="image/png"/>
  <manifest:file-entry manifest:full-path="Pictures/10000001000002EA0000008525714CD2.png" manifest:media-type="image/png"/>
  <manifest:file-entry manifest:full-path="Pictures/10000001000000D90000000A36DF12B2.png" manifest:media-type="image/png"/>
  <manifest:file-entry manifest:full-path="Pictures/10000001000000220000000510623E50.png" manifest:media-type="image/png"/>
  <manifest:file-entry manifest:full-path="Pictures/1000000100000012000000058B10E697.png" manifest:media-type="image/png"/>
  <manifest:file-entry manifest:full-path="Pictures/100000010000027F0000008534431986.png" manifest:media-type="image/png"/>
  <manifest:file-entry manifest:full-path="Pictures/10000001000001080000001B253AD08A.png" manifest:media-type="image/png"/>
  <manifest:file-entry manifest:full-path="Pictures/100000010000027F000000856835DBF8.png" manifest:media-type="image/png"/>
  <manifest:file-entry manifest:full-path="Pictures/100000010000063000000013475D76C9.png" manifest:media-type="image/png"/>
  <manifest:file-entry manifest:full-path="Pictures/100000010000002700000005803B9837.png" manifest:media-type="image/png"/>
  <manifest:file-entry manifest:full-path="Pictures/100000010000031900000462B93D9A9C.png" manifest:media-type="image/png"/>
  <manifest:file-entry manifest:full-path="Pictures/100000010000002700000005D5246ECD.png" manifest:media-type="image/png"/>
  <manifest:file-entry manifest:full-path="Pictures/10000001000000520000000CA582E8E3.png" manifest:media-type="image/png"/>
  <manifest:file-entry manifest:full-path="Pictures/10000001000000AB0000001013633CE0.png" manifest:media-type="image/png"/>
  <manifest:file-entry manifest:full-path="Pictures/100000010000027F000000857E66E3FC.png" manifest:media-type="image/png"/>
  <manifest:file-entry manifest:full-path="Pictures/100000010000001B0000000544F03F42.png" manifest:media-type="image/png"/>
  <manifest:file-entry manifest:full-path="Pictures/10000001000000EB000000D463A43EBB.png" manifest:media-type="image/png"/>
  <manifest:file-entry manifest:full-path="Pictures/100000010000001B000000053CD373CE.png" manifest:media-type="image/png"/>
  <manifest:file-entry manifest:full-path="Pictures/10000001000000520000000CDEAFE9B2.png" manifest:media-type="image/png"/>
  <manifest:file-entry manifest:full-path="Pictures/10000001000000840000007752069C51.png" manifest:media-type="image/png"/>
  <manifest:file-entry manifest:full-path="Pictures/10000001000003190000046256AC5AF4.png" manifest:media-type="image/png"/>
  <manifest:file-entry manifest:full-path="Pictures/100000010000001200000005414FFD20.png" manifest:media-type="image/png"/>
  <manifest:file-entry manifest:full-path="Pictures/100000000000061A0000001CE97A1113.png" manifest:media-type="image/png"/>
  <manifest:file-entry manifest:full-path="Pictures/10000001000000650000000E60EF9458.png" manifest:media-type="image/png"/>
  <manifest:file-entry manifest:full-path="Pictures/100000010000001200000005AA46072C.png" manifest:media-type="image/png"/>
  <manifest:file-entry manifest:full-path="Pictures/1000000100000017000000051762D873.png" manifest:media-type="image/png"/>
  <manifest:file-entry manifest:full-path="Pictures/10000001000000520000000C33B75EE1.png" manifest:media-type="image/png"/>
  <manifest:file-entry manifest:full-path="Pictures/100000010000001B00000005A54BFC7A.png" manifest:media-type="image/png"/>
  <manifest:file-entry manifest:full-path="Pictures/100000010000004F0000000C44DD8058.png" manifest:media-type="image/png"/>
  <manifest:file-entry manifest:full-path="Pictures/100000010000003700000005D1DBB362.png" manifest:media-type="image/png"/>
  <manifest:file-entry manifest:full-path="Pictures/100000010000001700000005D4AEC333.png" manifest:media-type="image/png"/>
  <manifest:file-entry manifest:full-path="Pictures/10000001000000C90000000A6357639C.png" manifest:media-type="image/png"/>
  <manifest:file-entry manifest:full-path="Pictures/100000010000061B0000001BE377EDCF.png" manifest:media-type="image/png"/>
  <manifest:file-entry manifest:full-path="Pictures/100000010000004F0000000C8909D97D.png" manifest:media-type="image/png"/>
  <manifest:file-entry manifest:full-path="Pictures/10000001000000B40000000A9C398794.png" manifest:media-type="image/png"/>
  <manifest:file-entry manifest:full-path="Pictures/10000001000000890000007B65EB5E14.png" manifest:media-type="image/png"/>
  <manifest:file-entry manifest:full-path="Pictures/10000001000000520000000C5DAE0D00.png" manifest:media-type="image/png"/>
  <manifest:file-entry manifest:full-path="Pictures/10000001000000520000000D98E9A6E3.png" manifest:media-type="image/png"/>
  <manifest:file-entry manifest:full-path="Pictures/10000001000000520000000C1391DC8D.png" manifest:media-type="image/png"/>
  <manifest:file-entry manifest:full-path="Pictures/100000010000008B0000000E390E91AF.png" manifest:media-type="image/png"/>
  <manifest:file-entry manifest:full-path="Pictures/10000000000003920000000748886609.png" manifest:media-type="image/png"/>
  <manifest:file-entry manifest:full-path="Pictures/100000010000001700000005FEAED3FC.png" manifest:media-type="image/png"/>
  <manifest:file-entry manifest:full-path="Pictures/1000000100000028000000058D046901.png" manifest:media-type="image/png"/>
  <manifest:file-entry manifest:full-path="Pictures/10000001000000520000000D34041E63.png" manifest:media-type="image/png"/>
  <manifest:file-entry manifest:full-path="Pictures/10000001000000C20000000A864BEFC4.png" manifest:media-type="image/png"/>
  <manifest:file-entry manifest:full-path="Pictures/10000001000000310000000588B65BA5.png" manifest:media-type="image/png"/>
  <manifest:file-entry manifest:full-path="Pictures/10000001000000520000001DE7EC6E8C.png" manifest:media-type="image/png"/>
  <manifest:file-entry manifest:full-path="Pictures/10000001000000520000000DC258C0EE.png" manifest:media-type="image/png"/>
  <manifest:file-entry manifest:full-path="Pictures/10000001000000500000001D9DBC3378.png" manifest:media-type="image/png"/>
  <manifest:file-entry manifest:full-path="Pictures/100000010000004F0000000DDAF034F7.png" manifest:media-type="image/png"/>
  <manifest:file-entry manifest:full-path="Pictures/100000010000002700000005C4159BCC.png" manifest:media-type="image/png"/>
  <manifest:file-entry manifest:full-path="Pictures/100000010000004F0000000C7E994BB3.png" manifest:media-type="image/png"/>
  <manifest:file-entry manifest:full-path="Pictures/10000001000000250000000504245598.png" manifest:media-type="image/png"/>
  <manifest:file-entry manifest:full-path="Pictures/100000010000007200000006DA92E1DB.png" manifest:media-type="image/png"/>
  <manifest:file-entry manifest:full-path="Pictures/10000001000000520000000C9BA4DAB8.png" manifest:media-type="image/png"/>
  <manifest:file-entry manifest:full-path="Pictures/10000001000000BA0000000E2971DFD8.png" manifest:media-type="image/png"/>
  <manifest:file-entry manifest:full-path="Pictures/10000001000002820000000116CD4120.png" manifest:media-type="image/png"/>
  <manifest:file-entry manifest:full-path="Pictures/100000010000001200000005F1F0E5D8.png" manifest:media-type="image/png"/>
  <manifest:file-entry manifest:full-path="Pictures/10000001000003990000005F5908CEC9.png" manifest:media-type="image/png"/>
  <manifest:file-entry manifest:full-path="Pictures/1000000100000027000000059293C8C6.png" manifest:media-type="image/png"/>
  <manifest:file-entry manifest:full-path="Pictures/100000010000001B0000000557943E63.png" manifest:media-type="image/png"/>
  <manifest:file-entry manifest:full-path="Pictures/1000000100000012000000058909B060.png" manifest:media-type="image/png"/>
  <manifest:file-entry manifest:full-path="Pictures/10000001000000CF0000000A80046DCF.png" manifest:media-type="image/png"/>
  <manifest:file-entry manifest:full-path="Pictures/100000010000002800000005EEA52FB1.png" manifest:media-type="image/png"/>
  <manifest:file-entry manifest:full-path="Pictures/100000010000000C0000000C43EC18F3.png" manifest:media-type="image/png"/>
  <manifest:file-entry manifest:full-path="Pictures/10000000000000D0000000B830B1DD11.jpg" manifest:media-type="image/jpeg"/>
  <manifest:file-entry manifest:full-path="Pictures/100000010000001B0000000516C7B039.png" manifest:media-type="image/png"/>
  <manifest:file-entry manifest:full-path="Pictures/100000010000001B00000005B9DB2533.png" manifest:media-type="image/png"/>
  <manifest:file-entry manifest:full-path="Pictures/10000001000000FE0000000A3871BB94.png" manifest:media-type="image/png"/>
  <manifest:file-entry manifest:full-path="Pictures/10000001000000520000000C15852D50.png" manifest:media-type="image/png"/>
  <manifest:file-entry manifest:full-path="Pictures/100000010000004F0000000D5684FEBA.png" manifest:media-type="image/png"/>
  <manifest:file-entry manifest:full-path="Pictures/10000001000000170000000DBFBACEC1.png" manifest:media-type="image/png"/>
  <manifest:file-entry manifest:full-path="Pictures/10000001000000B90000000A956D9A06.png" manifest:media-type="image/png"/>
  <manifest:file-entry manifest:full-path="Pictures/1000000000000701000000104E3F14BC.png" manifest:media-type="image/png"/>
  <manifest:file-entry manifest:full-path="Pictures/10000001000000170000000D1867BEAF.png" manifest:media-type="image/png"/>
  <manifest:file-entry manifest:full-path="Pictures/1000000000000612000000165C4C218D.png" manifest:media-type="image/png"/>
  <manifest:file-entry manifest:full-path="Pictures/1000000100000017000000053728E2BB.png" manifest:media-type="image/png"/>
  <manifest:file-entry manifest:full-path="Pictures/100000010000004F0000000CCFBCD300.png" manifest:media-type="image/png"/>
  <manifest:file-entry manifest:full-path="Pictures/10000001000000520000001DBCD2056C.png" manifest:media-type="image/png"/>
  <manifest:file-entry manifest:full-path="Pictures/100000010000004F0000001D72A04F32.png" manifest:media-type="image/png"/>
  <manifest:file-entry manifest:full-path="Pictures/10000001000000520000000D0EDF7C0D.png" manifest:media-type="image/png"/>
  <manifest:file-entry manifest:full-path="Pictures/10000001000000520000001D8103EC89.png" manifest:media-type="image/png"/>
  <manifest:file-entry manifest:full-path="Pictures/100000010000002700000005FD6C59F6.png" manifest:media-type="image/png"/>
  <manifest:file-entry manifest:full-path="Pictures/10000001000000170000000549370B2A.png" manifest:media-type="image/png"/>
  <manifest:file-entry manifest:full-path="Pictures/10000001000000520000000CE96DAE64.png" manifest:media-type="image/png"/>
  <manifest:file-entry manifest:full-path="Pictures/10000001000000ED0000000A6895632F.png" manifest:media-type="image/png"/>
  <manifest:file-entry manifest:full-path="Pictures/10000001000000C20000000AB94EF502.png" manifest:media-type="image/png"/>
  <manifest:file-entry manifest:full-path="Pictures/100000010000004F0000000C3A263F74.png" manifest:media-type="image/png"/>
  <manifest:file-entry manifest:full-path="Pictures/1000000100000046000000107629B9FF.png" manifest:media-type="image/png"/>
  <manifest:file-entry manifest:full-path="Pictures/10000001000000170000000589B3A26F.png" manifest:media-type="image/pn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swiss"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le1" style:family="table">
      <style:table-properties style:width="5.4035in" fo:margin-left="1.0229in" fo:margin-top="0in" fo:margin-bottom="0in" table:align="left" style:writing-mode="page"/>
    </style:style>
    <style:style style:name="Table1.A" style:family="table-column">
      <style:table-column-properties style:column-width="1.6674in"/>
    </style:style>
    <style:style style:name="Table1.B" style:family="table-column">
      <style:table-column-properties style:column-width="1.866in"/>
    </style:style>
    <style:style style:name="Table1.C" style:family="table-column">
      <style:table-column-properties style:column-width="0.5771in"/>
    </style:style>
    <style:style style:name="Table1.D" style:family="table-column">
      <style:table-column-properties style:column-width="0.6111in"/>
    </style:style>
    <style:style style:name="Table1.E" style:family="table-column">
      <style:table-column-properties style:column-width="0.6819in"/>
    </style:style>
    <style:style style:name="Table1.1" style:family="table-row">
      <style:table-row-properties style:min-row-height="0.1674in" fo:keep-together="auto"/>
    </style:style>
    <style:style style:name="Table1.A1" style:family="table-cell">
      <style:table-cell-properties fo:padding-left="0.0035in" fo:padding-right="0.0035in" fo:padding-top="0in" fo:padding-bottom="0in" fo:border="0.5pt solid #000000"/>
    </style:style>
    <style:style style:name="Table1.2" style:family="table-row">
      <style:table-row-properties style:min-row-height="0.2486in" fo:keep-together="auto"/>
    </style:style>
    <style:style style:name="Table2" style:family="table">
      <style:table-properties style:width="5.4049in" fo:margin-left="1.0229in" fo:margin-top="0in" fo:margin-bottom="0in" table:align="left" style:writing-mode="page"/>
    </style:style>
    <style:style style:name="Table2.A" style:family="table-column">
      <style:table-column-properties style:column-width="1.6674in"/>
    </style:style>
    <style:style style:name="Table2.B" style:family="table-column">
      <style:table-column-properties style:column-width="1.8722in"/>
    </style:style>
    <style:style style:name="Table2.C" style:family="table-column">
      <style:table-column-properties style:column-width="0.5653in"/>
    </style:style>
    <style:style style:name="Table2.D" style:family="table-column">
      <style:table-column-properties style:column-width="0.6174in"/>
    </style:style>
    <style:style style:name="Table2.E" style:family="table-column">
      <style:table-column-properties style:column-width="0.6826in"/>
    </style:style>
    <style:style style:name="Table2.1" style:family="table-row">
      <style:table-row-properties style:min-row-height="0.1674in" fo:keep-together="auto"/>
    </style:style>
    <style:style style:name="Table2.A1" style:family="table-cell">
      <style:table-cell-properties fo:padding-left="0.0035in" fo:padding-right="0.0035in" fo:padding-top="0in" fo:padding-bottom="0in" fo:border="0.5pt solid #000000"/>
    </style:style>
    <style:style style:name="Table2.2" style:family="table-row">
      <style:table-row-properties style:min-row-height="0.2486in" fo:keep-together="auto"/>
    </style:style>
    <style:style style:name="Table3" style:family="table">
      <style:table-properties style:width="4.8931in" fo:margin-left="1.3299in" fo:margin-top="0in" fo:margin-bottom="0in" table:align="left" style:writing-mode="page"/>
    </style:style>
    <style:style style:name="Table3.A" style:family="table-column">
      <style:table-column-properties style:column-width="1.9986in"/>
    </style:style>
    <style:style style:name="Table3.B" style:family="table-column">
      <style:table-column-properties style:column-width="1.9597in"/>
    </style:style>
    <style:style style:name="Table3.C" style:family="table-column">
      <style:table-column-properties style:column-width="0.9347in"/>
    </style:style>
    <style:style style:name="Table3.1" style:family="table-row">
      <style:table-row-properties style:min-row-height="0.2042in" fo:keep-together="auto"/>
    </style:style>
    <style:style style:name="Table3.A1" style:family="table-cell">
      <style:table-cell-properties fo:padding-left="0.0035in" fo:padding-right="0.0035in" fo:padding-top="0in" fo:padding-bottom="0in" fo:border="0.5pt solid #000000"/>
    </style:style>
    <style:style style:name="Table3.2" style:family="table-row">
      <style:table-row-properties style:min-row-height="0.2104in" fo:keep-together="auto"/>
    </style:style>
    <style:style style:name="Table4" style:family="table">
      <style:table-properties style:width="4.1326in" fo:margin-left="1.6368in" fo:margin-top="0in" fo:margin-bottom="0in" table:align="left" style:writing-mode="page"/>
    </style:style>
    <style:style style:name="Table4.A" style:family="table-column">
      <style:table-column-properties style:column-width="1.3215in"/>
    </style:style>
    <style:style style:name="Table4.B" style:family="table-column">
      <style:table-column-properties style:column-width="0.7368in"/>
    </style:style>
    <style:style style:name="Table4.C" style:family="table-column">
      <style:table-column-properties style:column-width="0.4785in"/>
    </style:style>
    <style:style style:name="Table4.D" style:family="table-column">
      <style:table-column-properties style:column-width="0.4472in"/>
    </style:style>
    <style:style style:name="Table4.E" style:family="table-column">
      <style:table-column-properties style:column-width="0.5368in"/>
    </style:style>
    <style:style style:name="Table4.F" style:family="table-column">
      <style:table-column-properties style:column-width="0.6118in"/>
    </style:style>
    <style:style style:name="Table4.1" style:family="table-row">
      <style:table-row-properties style:min-row-height="0.2194in" fo:keep-together="auto"/>
    </style:style>
    <style:style style:name="Table4.A1" style:family="table-cell">
      <style:table-cell-properties fo:padding-left="0.0014in" fo:padding-right="0.0014in" fo:padding-top="0in" fo:padding-bottom="0in" fo:border="0.25pt solid #000000"/>
    </style:style>
    <style:style style:name="Table4.2" style:family="table-row">
      <style:table-row-properties style:min-row-height="0.4424in" fo:keep-together="auto"/>
    </style:style>
    <style:style style:name="Table5" style:family="table">
      <style:table-properties style:width="2.6188in" fo:margin-left="3.2132in" fo:margin-top="0in" fo:margin-bottom="0in" table:align="left" style:writing-mode="page"/>
    </style:style>
    <style:style style:name="Table5.A" style:family="table-column">
      <style:table-column-properties style:column-width="1.2576in"/>
    </style:style>
    <style:style style:name="Table5.B" style:family="table-column">
      <style:table-column-properties style:column-width="1.0632in"/>
    </style:style>
    <style:style style:name="Table5.C" style:family="table-column">
      <style:table-column-properties style:column-width="0.2979in"/>
    </style:style>
    <style:style style:name="Table5.1" style:family="table-row">
      <style:table-row-properties style:min-row-height="0.1458in" fo:keep-together="auto"/>
    </style:style>
    <style:style style:name="Table5.A1" style:family="table-cell">
      <style:table-cell-properties fo:padding="0in" fo:border="none"/>
    </style:style>
    <style:style style:name="Table6" style:family="table">
      <style:table-properties style:width="4.9479in" fo:margin-left="1.266in" fo:margin-top="0in" fo:margin-bottom="0in" table:align="left" style:writing-mode="page"/>
    </style:style>
    <style:style style:name="Table6.A" style:family="table-column">
      <style:table-column-properties style:column-width="1.5208in"/>
    </style:style>
    <style:style style:name="Table6.B" style:family="table-column">
      <style:table-column-properties style:column-width="1.2396in"/>
    </style:style>
    <style:style style:name="Table6.C" style:family="table-column">
      <style:table-column-properties style:column-width="0.516in"/>
    </style:style>
    <style:style style:name="Table6.D" style:family="table-column">
      <style:table-column-properties style:column-width="0.4333in"/>
    </style:style>
    <style:style style:name="Table6.E" style:family="table-column">
      <style:table-column-properties style:column-width="0.5389in"/>
    </style:style>
    <style:style style:name="Table6.F" style:family="table-column">
      <style:table-column-properties style:column-width="0.6993in"/>
    </style:style>
    <style:style style:name="Table6.1" style:family="table-row">
      <style:table-row-properties style:min-row-height="0.1632in" fo:keep-together="auto"/>
    </style:style>
    <style:style style:name="Table6.A1" style:family="table-cell">
      <style:table-cell-properties fo:padding-left="0.0035in" fo:padding-right="0.0035in" fo:padding-top="0in" fo:padding-bottom="0in" fo:border="0.5pt solid #000000"/>
    </style:style>
    <style:style style:name="Table6.2" style:family="table-row">
      <style:table-row-properties style:min-row-height="0.1938in" fo:keep-together="auto"/>
    </style:style>
    <style:style style:name="Table6.3" style:family="table-row">
      <style:table-row-properties style:min-row-height="0.1944in" fo:keep-together="auto"/>
    </style:style>
    <style:style style:name="Table6.5" style:family="table-row">
      <style:table-row-properties style:min-row-height="0.225in" fo:keep-together="auto"/>
    </style:style>
    <style:style style:name="Table6.8" style:family="table-row">
      <style:table-row-properties style:min-row-height="0.2264in" fo:keep-together="auto"/>
    </style:style>
    <style:style style:name="Table7" style:family="table">
      <style:table-properties style:width="4.2924in" fo:margin-left="1.6493in" fo:margin-top="0in" fo:margin-bottom="0in" table:align="left" style:writing-mode="page"/>
    </style:style>
    <style:style style:name="Table7.A" style:family="table-column">
      <style:table-column-properties style:column-width="0.6146in"/>
    </style:style>
    <style:style style:name="Table7.B" style:family="table-column">
      <style:table-column-properties style:column-width="1.4646in"/>
    </style:style>
    <style:style style:name="Table7.C" style:family="table-column">
      <style:table-column-properties style:column-width="1.6944in"/>
    </style:style>
    <style:style style:name="Table7.D" style:family="table-column">
      <style:table-column-properties style:column-width="0.5188in"/>
    </style:style>
    <style:style style:name="Table7.1" style:family="table-row">
      <style:table-row-properties style:min-row-height="0.1632in" fo:keep-together="auto"/>
    </style:style>
    <style:style style:name="Table7.A1" style:family="table-cell">
      <style:table-cell-properties fo:padding-left="0.0035in" fo:padding-right="0.0035in" fo:padding-top="0in" fo:padding-bottom="0in" fo:border="0.5pt solid #000000"/>
    </style:style>
    <style:style style:name="Table7.2" style:family="table-row">
      <style:table-row-properties style:min-row-height="0.4222in" fo:keep-together="auto"/>
    </style:style>
    <style:style style:name="Table8" style:family="table">
      <style:table-properties style:width="4.2035in" fo:margin-left="1.5847in" fo:margin-top="0in" fo:margin-bottom="0in" table:align="left" style:writing-mode="page"/>
    </style:style>
    <style:style style:name="Table8.A" style:family="table-column">
      <style:table-column-properties style:column-width="1.9611in"/>
    </style:style>
    <style:style style:name="Table8.B" style:family="table-column">
      <style:table-column-properties style:column-width="0.5597in"/>
    </style:style>
    <style:style style:name="Table8.C" style:family="table-column">
      <style:table-column-properties style:column-width="0.4618in"/>
    </style:style>
    <style:style style:name="Table8.D" style:family="table-column">
      <style:table-column-properties style:column-width="0.5521in"/>
    </style:style>
    <style:style style:name="Table8.E" style:family="table-column">
      <style:table-column-properties style:column-width="0.6688in"/>
    </style:style>
    <style:style style:name="Table8.1" style:family="table-row">
      <style:table-row-properties style:min-row-height="0.1896in" fo:keep-together="auto"/>
    </style:style>
    <style:style style:name="Table8.A1" style:family="table-cell">
      <style:table-cell-properties fo:padding-left="0.0035in" fo:padding-right="0.0035in" fo:padding-top="0in" fo:padding-bottom="0in" fo:border="0.5pt solid #000000"/>
    </style:style>
    <style:style style:name="Table8.2" style:family="table-row">
      <style:table-row-properties style:min-row-height="0.2444in" fo:keep-together="auto"/>
    </style:style>
    <style:style style:name="Table8.3" style:family="table-row">
      <style:table-row-properties style:min-row-height="0.1882in" fo:keep-together="auto"/>
    </style:style>
    <style:style style:name="Table9" style:family="table">
      <style:table-properties style:width="4.3722in" fo:margin-left="1.5389in" fo:margin-top="0in" fo:margin-bottom="0in" table:align="left" style:writing-mode="page"/>
    </style:style>
    <style:style style:name="Table9.A" style:family="table-column">
      <style:table-column-properties style:column-width="2.2069in"/>
    </style:style>
    <style:style style:name="Table9.B" style:family="table-column">
      <style:table-column-properties style:column-width="0.5535in"/>
    </style:style>
    <style:style style:name="Table9.C" style:family="table-column">
      <style:table-column-properties style:column-width="0.7958in"/>
    </style:style>
    <style:style style:name="Table9.D" style:family="table-column">
      <style:table-column-properties style:column-width="0.816in"/>
    </style:style>
    <style:style style:name="Table9.1" style:family="table-row">
      <style:table-row-properties style:min-row-height="0.1965in" fo:keep-together="auto"/>
    </style:style>
    <style:style style:name="Table9.A1" style:family="table-cell">
      <style:table-cell-properties fo:padding-left="0.0014in" fo:padding-right="0.0014in" fo:padding-top="0in" fo:padding-bottom="0in" fo:border="0.25pt solid #000000"/>
    </style:style>
    <style:style style:name="Table9.2" style:family="table-row">
      <style:table-row-properties style:min-row-height="0.3097in" fo:keep-together="auto"/>
    </style:style>
    <style:style style:name="Table10" style:family="table">
      <style:table-properties style:width="4.1889in" fo:margin-left="1.6701in" fo:margin-top="0in" fo:margin-bottom="0in" table:align="left" style:writing-mode="page"/>
    </style:style>
    <style:style style:name="Table10.A" style:family="table-column">
      <style:table-column-properties style:column-width="1.9313in"/>
    </style:style>
    <style:style style:name="Table10.B" style:family="table-column">
      <style:table-column-properties style:column-width="0.6632in"/>
    </style:style>
    <style:style style:name="Table10.C" style:family="table-column">
      <style:table-column-properties style:column-width="0.909in"/>
    </style:style>
    <style:style style:name="Table10.D" style:family="table-column">
      <style:table-column-properties style:column-width="0.6854in"/>
    </style:style>
    <style:style style:name="Table10.1" style:family="table-row">
      <style:table-row-properties style:min-row-height="0.2194in" fo:keep-together="auto"/>
    </style:style>
    <style:style style:name="Table10.A1" style:family="table-cell">
      <style:table-cell-properties fo:padding-left="0.0014in" fo:padding-right="0.0014in" fo:padding-top="0in" fo:padding-bottom="0in" fo:border="0.25pt solid #000000"/>
    </style:style>
    <style:style style:name="Table10.2" style:family="table-row">
      <style:table-row-properties style:min-row-height="0.3792in" fo:keep-together="auto"/>
    </style:style>
    <style:style style:name="Table11" style:family="table">
      <style:table-properties style:width="4.3319in" fo:margin-left="1.6708in" fo:margin-top="0in" fo:margin-bottom="0in" table:align="left" style:writing-mode="page"/>
    </style:style>
    <style:style style:name="Table11.A" style:family="table-column">
      <style:table-column-properties style:column-width="1.059in"/>
    </style:style>
    <style:style style:name="Table11.B" style:family="table-column">
      <style:table-column-properties style:column-width="0.9444in"/>
    </style:style>
    <style:style style:name="Table11.C" style:family="table-column">
      <style:table-column-properties style:column-width="0.4778in"/>
    </style:style>
    <style:style style:name="Table11.D" style:family="table-column">
      <style:table-column-properties style:column-width="0.6681in"/>
    </style:style>
    <style:style style:name="Table11.E" style:family="table-column">
      <style:table-column-properties style:column-width="0.616in"/>
    </style:style>
    <style:style style:name="Table11.F" style:family="table-column">
      <style:table-column-properties style:column-width="0.5667in"/>
    </style:style>
    <style:style style:name="Table11.1" style:family="table-row">
      <style:table-row-properties style:min-row-height="0.1563in" fo:keep-together="auto"/>
    </style:style>
    <style:style style:name="Table11.A1" style:family="table-cell">
      <style:table-cell-properties fo:padding-left="0.0035in" fo:padding-right="0.0035in" fo:padding-top="0in" fo:padding-bottom="0in" fo:border="0.5pt solid #000000"/>
    </style:style>
    <style:style style:name="Table11.2" style:family="table-row">
      <style:table-row-properties style:min-row-height="0.2722in" fo:keep-together="auto"/>
    </style:style>
    <style:style style:name="Table11.A2" style:family="table-cell">
      <style:table-cell-properties fo:padding-left="0.0035in" fo:padding-right="0.0035in" fo:padding-top="0in" fo:padding-bottom="0in" fo:border-left="0.5pt solid #000000" fo:border-right="0.5pt solid #000000" fo:border-top="none" fo:border-bottom="0.5pt solid #000000"/>
    </style:style>
    <style:style style:name="Table11.3" style:family="table-row">
      <style:table-row-properties style:min-row-height="0.3861in" fo:keep-together="auto"/>
    </style:style>
    <style:style style:name="Table11.4" style:family="table-row">
      <style:table-row-properties style:min-row-height="0.2438in" fo:keep-together="auto"/>
    </style:style>
    <style:style style:name="Table12" style:family="table">
      <style:table-properties style:width="4.5431in" fo:margin-left="1.4535in" fo:margin-top="0in" fo:margin-bottom="0in" table:align="left" style:writing-mode="page"/>
    </style:style>
    <style:style style:name="Table12.A" style:family="table-column">
      <style:table-column-properties style:column-width="0.4292in"/>
    </style:style>
    <style:style style:name="Table12.B" style:family="table-column">
      <style:table-column-properties style:column-width="0.8188in"/>
    </style:style>
    <style:style style:name="Table12.C" style:family="table-column">
      <style:table-column-properties style:column-width="0.4889in"/>
    </style:style>
    <style:style style:name="Table12.D" style:family="table-column">
      <style:table-column-properties style:column-width="0.6222in"/>
    </style:style>
    <style:style style:name="Table12.E" style:family="table-column">
      <style:table-column-properties style:column-width="0.4208in"/>
    </style:style>
    <style:style style:name="Table12.F" style:family="table-column">
      <style:table-column-properties style:column-width="0.3674in"/>
    </style:style>
    <style:style style:name="Table12.G" style:family="table-column">
      <style:table-column-properties style:column-width="0.7438in"/>
    </style:style>
    <style:style style:name="Table12.H" style:family="table-column">
      <style:table-column-properties style:column-width="0.6521in"/>
    </style:style>
    <style:style style:name="Table12.1" style:family="table-row">
      <style:table-row-properties style:min-row-height="0.2764in" fo:keep-together="auto"/>
    </style:style>
    <style:style style:name="Table12.A1" style:family="table-cell">
      <style:table-cell-properties fo:padding-left="0.0035in" fo:padding-right="0.0035in" fo:padding-top="0in" fo:padding-bottom="0in" fo:border="0.5pt solid #000000"/>
    </style:style>
    <style:style style:name="Table12.2" style:family="table-row">
      <style:table-row-properties style:min-row-height="0.2771in" fo:keep-together="auto"/>
    </style:style>
    <style:style style:name="Table13" style:family="table">
      <style:table-properties style:width="4.5569in" fo:margin-left="1.4736in" fo:margin-top="0in" fo:margin-bottom="0in" table:align="left" style:writing-mode="page"/>
    </style:style>
    <style:style style:name="Table13.A" style:family="table-column">
      <style:table-column-properties style:column-width="0.9778in"/>
    </style:style>
    <style:style style:name="Table13.B" style:family="table-column">
      <style:table-column-properties style:column-width="0.516in"/>
    </style:style>
    <style:style style:name="Table13.C" style:family="table-column">
      <style:table-column-properties style:column-width="0.5694in"/>
    </style:style>
    <style:style style:name="Table13.E" style:family="table-column">
      <style:table-column-properties style:column-width="0.3792in"/>
    </style:style>
    <style:style style:name="Table13.F" style:family="table-column">
      <style:table-column-properties style:column-width="0.5153in"/>
    </style:style>
    <style:style style:name="Table13.H" style:family="table-column">
      <style:table-column-properties style:column-width="0.5674in"/>
    </style:style>
    <style:style style:name="Table13.1" style:family="table-row">
      <style:table-row-properties style:min-row-height="0.3049in" fo:keep-together="auto"/>
    </style:style>
    <style:style style:name="Table13.A1" style:family="table-cell">
      <style:table-cell-properties fo:padding-left="0.0035in" fo:padding-right="0.0035in" fo:padding-top="0in" fo:padding-bottom="0in" fo:border="0.5pt solid #000000"/>
    </style:style>
    <style:style style:name="Table13.2" style:family="table-row">
      <style:table-row-properties style:min-row-height="0.3403in" fo:keep-together="auto"/>
    </style:style>
    <style:style style:name="Table14" style:family="table">
      <style:table-properties style:width="4.5514in" fo:margin-left="1.4736in" fo:margin-top="0in" fo:margin-bottom="0in" table:align="left" style:writing-mode="page"/>
    </style:style>
    <style:style style:name="Table14.A" style:family="table-column">
      <style:table-column-properties style:column-width="0.9715in"/>
    </style:style>
    <style:style style:name="Table14.B" style:family="table-column">
      <style:table-column-properties style:column-width="0.5167in"/>
    </style:style>
    <style:style style:name="Table14.C" style:family="table-column">
      <style:table-column-properties style:column-width="0.5743in"/>
    </style:style>
    <style:style style:name="Table14.D" style:family="table-column">
      <style:table-column-properties style:column-width="0.5153in"/>
    </style:style>
    <style:style style:name="Table14.E" style:family="table-column">
      <style:table-column-properties style:column-width="0.3792in"/>
    </style:style>
    <style:style style:name="Table14.G" style:family="table-column">
      <style:table-column-properties style:column-width="0.566in"/>
    </style:style>
    <style:style style:name="Table14.H" style:family="table-column">
      <style:table-column-properties style:column-width="0.5118in"/>
    </style:style>
    <style:style style:name="Table14.1" style:family="table-row">
      <style:table-row-properties style:min-row-height="0.3042in" fo:keep-together="auto"/>
    </style:style>
    <style:style style:name="Table14.A1" style:family="table-cell">
      <style:table-cell-properties fo:padding-left="0.0035in" fo:padding-right="0.0035in" fo:padding-top="0in" fo:padding-bottom="0in" fo:border="0.5pt solid #000000"/>
    </style:style>
    <style:style style:name="Table14.2" style:family="table-row">
      <style:table-row-properties style:min-row-height="0.3403in" fo:keep-together="auto"/>
    </style:style>
    <style:style style:name="Table15" style:family="table">
      <style:table-properties style:width="4.2354in" fo:margin-left="1.575in" fo:margin-top="0in" fo:margin-bottom="0in" table:align="left" style:writing-mode="page"/>
    </style:style>
    <style:style style:name="Table15.A" style:family="table-column">
      <style:table-column-properties style:column-width="1.6611in"/>
    </style:style>
    <style:style style:name="Table15.B" style:family="table-column">
      <style:table-column-properties style:column-width="0.5979in"/>
    </style:style>
    <style:style style:name="Table15.C" style:family="table-column">
      <style:table-column-properties style:column-width="0.6222in"/>
    </style:style>
    <style:style style:name="Table15.D" style:family="table-column">
      <style:table-column-properties style:column-width="0.7056in"/>
    </style:style>
    <style:style style:name="Table15.E" style:family="table-column">
      <style:table-column-properties style:column-width="0.6486in"/>
    </style:style>
    <style:style style:name="Table15.1" style:family="table-row">
      <style:table-row-properties style:min-row-height="0.4424in" fo:keep-together="auto"/>
    </style:style>
    <style:style style:name="Table15.A1" style:family="table-cell">
      <style:table-cell-properties fo:padding-left="0.0014in" fo:padding-right="0.0014in" fo:padding-top="0in" fo:padding-bottom="0in" fo:border="0.25pt solid #000000"/>
    </style:style>
    <style:style style:name="Table15.2" style:family="table-row">
      <style:table-row-properties style:min-row-height="0.4604in" fo:keep-together="auto"/>
    </style:style>
    <style:style style:name="Table16" style:family="table">
      <style:table-properties style:width="4.3167in" fo:margin-left="1.5229in" fo:margin-top="0in" fo:margin-bottom="0in" table:align="left" style:writing-mode="page"/>
    </style:style>
    <style:style style:name="Table16.A" style:family="table-column">
      <style:table-column-properties style:column-width="1.3083in"/>
    </style:style>
    <style:style style:name="Table16.B" style:family="table-column">
      <style:table-column-properties style:column-width="0.8076in"/>
    </style:style>
    <style:style style:name="Table16.C" style:family="table-column">
      <style:table-column-properties style:column-width="0.4847in"/>
    </style:style>
    <style:style style:name="Table16.D" style:family="table-column">
      <style:table-column-properties style:column-width="0.5438in"/>
    </style:style>
    <style:style style:name="Table16.E" style:family="table-column">
      <style:table-column-properties style:column-width="0.5444in"/>
    </style:style>
    <style:style style:name="Table16.F" style:family="table-column">
      <style:table-column-properties style:column-width="0.6278in"/>
    </style:style>
    <style:style style:name="Table16.1" style:family="table-row">
      <style:table-row-properties style:min-row-height="0.3042in" fo:keep-together="auto"/>
    </style:style>
    <style:style style:name="Table16.A1" style:family="table-cell">
      <style:table-cell-properties fo:padding-left="0.0035in" fo:padding-right="0.0035in" fo:padding-top="0in" fo:padding-bottom="0in" fo:border="0.5pt solid #000000"/>
    </style:style>
    <style:style style:name="Table16.2" style:family="table-row">
      <style:table-row-properties style:min-row-height="0.2368in" fo:keep-together="auto"/>
    </style:style>
    <style:style style:name="Table17" style:family="table">
      <style:table-properties style:width="4.4931in" fo:margin-left="1.5611in" fo:margin-top="0in" fo:margin-bottom="0in" table:align="left" style:writing-mode="page"/>
    </style:style>
    <style:style style:name="Table17.A" style:family="table-column">
      <style:table-column-properties style:column-width="1.5222in"/>
    </style:style>
    <style:style style:name="Table17.B" style:family="table-column">
      <style:table-column-properties style:column-width="0.8819in"/>
    </style:style>
    <style:style style:name="Table17.C" style:family="table-column">
      <style:table-column-properties style:column-width="0.4757in"/>
    </style:style>
    <style:style style:name="Table17.D" style:family="table-column">
      <style:table-column-properties style:column-width="0.4903in"/>
    </style:style>
    <style:style style:name="Table17.E" style:family="table-column">
      <style:table-column-properties style:column-width="0.5458in"/>
    </style:style>
    <style:style style:name="Table17.F" style:family="table-column">
      <style:table-column-properties style:column-width="0.5771in"/>
    </style:style>
    <style:style style:name="Table17.1" style:family="table-row">
      <style:table-row-properties style:min-row-height="0.2486in" fo:keep-together="auto"/>
    </style:style>
    <style:style style:name="Table17.A1" style:family="table-cell">
      <style:table-cell-properties fo:padding-left="0.0035in" fo:padding-right="0.0035in" fo:padding-top="0in" fo:padding-bottom="0in" fo:border="0.5pt solid #000001"/>
    </style:style>
    <style:style style:name="Table17.2" style:family="table-row">
      <style:table-row-properties style:min-row-height="0.1924in" fo:keep-together="auto"/>
    </style:style>
    <style:style style:name="Table17.3" style:family="table-row">
      <style:table-row-properties style:min-row-height="0.191in" fo:keep-together="auto"/>
    </style:style>
    <style:style style:name="Table17.4" style:family="table-row">
      <style:table-row-properties style:min-row-height="0.2229in" fo:keep-together="auto"/>
    </style:style>
    <style:style style:name="Table17.6" style:family="table-row">
      <style:table-row-properties style:min-row-height="0.3083in" fo:keep-together="auto"/>
    </style:style>
    <style:style style:name="P1" style:family="paragraph" style:parent-style-name="Standard" style:master-page-name="Standard">
      <style:paragraph-properties fo:margin-left="2.328in" fo:margin-right="0in" fo:margin-top="0.0598in" fo:margin-bottom="0in" style:contextual-spacing="false" fo:text-align="left" style:justify-single-word="false" fo:text-indent="0in" style:auto-text-indent="false" style:page-number="auto"/>
    </style:style>
    <style:style style:name="P2" style:family="paragraph" style:parent-style-name="Text_20_body">
      <style:paragraph-properties fo:margin-top="0.1717in" fo:margin-bottom="0in" style:contextual-spacing="false"/>
      <style:text-properties style:font-name="Source Sans Pro" fo:font-size="20.5pt" style:font-size-asian="20.5pt"/>
    </style:style>
    <style:style style:name="P3" style:family="paragraph" style:parent-style-name="Heading_20_1">
      <style:paragraph-properties fo:margin-left="0.5398in" fo:margin-right="0.8898in"/>
    </style:style>
    <style:style style:name="P4" style:family="paragraph" style:parent-style-name="Standard">
      <style:paragraph-properties fo:margin-left="0.5201in" fo:margin-right="0.8898in" fo:margin-top="0.2193in" fo:margin-bottom="0in" style:contextual-spacing="false" fo:line-height="0.1953in" fo:text-align="center" style:justify-single-word="false" fo:text-indent="0in" style:auto-text-indent="false"/>
    </style:style>
    <style:style style:name="P5" style:family="paragraph" style:parent-style-name="Standard">
      <style:paragraph-properties fo:margin-left="0.5201in" fo:margin-right="0.8898in" fo:margin-top="0in" fo:margin-bottom="0in" style:contextual-spacing="false" fo:line-height="0.1953in" fo:text-align="center" style:justify-single-word="false" fo:text-indent="0in" style:auto-text-indent="false"/>
    </style:style>
    <style:style style:name="P6" style:family="paragraph" style:parent-style-name="Text_20_body" style:master-page-name="Converted1">
      <style:paragraph-properties style:page-number="auto"/>
      <style:text-properties style:font-name="Source Sans Pro" fo:font-size="10pt" style:font-size-asian="10pt"/>
    </style:style>
    <style:style style:name="P7" style:family="paragraph" style:parent-style-name="Text_20_body">
      <style:text-properties style:font-name="Source Sans Pro" fo:font-size="10pt" style:font-size-asian="10pt"/>
    </style:style>
    <style:style style:name="P8" style:family="paragraph" style:parent-style-name="Text_20_body">
      <style:paragraph-properties fo:margin-top="0.1626in" fo:margin-bottom="0in" style:contextual-spacing="false"/>
      <style:text-properties style:font-name="Source Sans Pro" fo:font-size="10pt" style:font-size-asian="10pt"/>
    </style:style>
    <style:style style:name="P9" style:family="paragraph" style:parent-style-name="Standard">
      <style:paragraph-properties fo:margin-left="0.3937in" fo:margin-right="0in" fo:line-height="100%" fo:text-indent="0in" style:auto-text-indent="false"/>
    </style:style>
    <style:style style:name="P10" style:family="paragraph" style:parent-style-name="Text_20_body">
      <style:paragraph-properties fo:margin-top="0.0291in" fo:margin-bottom="0in" style:contextual-spacing="false"/>
      <style:text-properties style:font-name="Source Sans Pro" fo:font-size="10pt" style:font-size-asian="10pt"/>
    </style:style>
    <style:style style:name="P11" style:family="paragraph" style:parent-style-name="Heading_20_4">
      <style:paragraph-properties fo:margin-left="0.7484in" fo:margin-right="0in"/>
    </style:style>
    <style:style style:name="P12"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3" style:family="paragraph" style:parent-style-name="Heading_20_4">
      <style:paragraph-properties fo:margin-left="0in" fo:margin-right="0.4681in" fo:break-before="column"/>
    </style:style>
    <style:style style:name="P14"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5" style:family="paragraph" style:parent-style-name="Text_20_body">
      <style:text-properties style:font-name="Source Sans Pro" fo:font-size="12pt" style:font-size-asian="12pt"/>
    </style:style>
    <style:style style:name="P16" style:family="paragraph" style:parent-style-name="Text_20_body">
      <style:paragraph-properties fo:margin-top="0.0063in" fo:margin-bottom="0in" style:contextual-spacing="false"/>
      <style:text-properties style:font-name="Source Sans Pro" fo:font-size="12pt" style:font-size-asian="12pt"/>
    </style:style>
    <style:style style:name="P17" style:family="paragraph" style:parent-style-name="Heading_20_4">
      <style:paragraph-properties fo:margin-left="0.5146in" fo:margin-right="0.8898in" fo:margin-top="0in" fo:margin-bottom="0in" style:contextual-spacing="false"/>
    </style:style>
    <style:style style:name="P18"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9" style:family="paragraph" style:parent-style-name="Text_20_body">
      <style:paragraph-properties fo:margin-top="0.1681in" fo:margin-bottom="0in" style:contextual-spacing="false"/>
      <style:text-properties style:font-name="Source Sans Pro Semibold" fo:font-size="10pt" fo:font-weight="bold" style:font-size-asian="10pt" style:font-weight-asian="bold"/>
    </style:style>
    <style:style style:name="P20" style:family="paragraph" style:parent-style-name="Heading_20_6">
      <style:paragraph-properties fo:margin-left="0.9965in" fo:margin-right="0in" fo:margin-top="0.0701in" fo:margin-bottom="0in" style:contextual-spacing="false"/>
    </style:style>
    <style:style style:name="P21" style:family="paragraph" style:parent-style-name="Standard">
      <style:paragraph-properties fo:margin-left="0.9965in" fo:margin-right="0in" fo:margin-top="0in" fo:margin-bottom="0in" style:contextual-spacing="false" fo:line-height="0.1709in" fo:text-align="center" style:justify-single-word="false" fo:text-indent="0in" style:auto-text-indent="false"/>
    </style:style>
    <style:style style:name="P22" style:family="paragraph" style:parent-style-name="Heading_20_6">
      <style:paragraph-properties fo:margin-left="0.9965in" fo:margin-right="0in" fo:margin-top="0.1583in" fo:margin-bottom="0in" style:contextual-spacing="false"/>
    </style:style>
    <style:style style:name="P23" style:family="paragraph" style:parent-style-name="Heading_20_6">
      <style:paragraph-properties fo:margin-left="0in" fo:margin-right="0.672in" fo:margin-top="0.0701in" fo:margin-bottom="0in" style:contextual-spacing="false" fo:break-before="column"/>
    </style:style>
    <style:style style:name="P24" style:family="paragraph" style:parent-style-name="Standard">
      <style:paragraph-properties fo:margin-left="0in" fo:margin-right="0.672in" fo:margin-top="0in" fo:margin-bottom="0in" style:contextual-spacing="false" fo:line-height="0.1709in" fo:text-align="center" style:justify-single-word="false" fo:text-indent="0in" style:auto-text-indent="false"/>
    </style:style>
    <style:style style:name="P25" style:family="paragraph" style:parent-style-name="Heading_20_6">
      <style:paragraph-properties fo:margin-left="0in" fo:margin-right="0.672in" fo:margin-top="0.1583in" fo:margin-bottom="0in" style:contextual-spacing="false"/>
    </style:style>
    <style:style style:name="P26" style:family="paragraph" style:parent-style-name="Text_20_body" style:master-page-name="Converted2">
      <style:paragraph-properties fo:margin-top="0.2756in" fo:margin-bottom="0in" style:contextual-spacing="false" style:page-number="auto"/>
      <style:text-properties style:font-name="Source Sans Pro" fo:font-size="19pt" style:font-size-asian="19pt"/>
    </style:style>
    <style:style style:name="P27" style:family="paragraph" style:parent-style-name="Heading_20_3">
      <style:paragraph-properties fo:margin-left="3.6717in" fo:margin-right="1.7382in" fo:line-height="95%"/>
    </style:style>
    <style:style style:name="P28"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29" style:family="paragraph" style:parent-style-name="Text_20_body" style:master-page-name="Converted3">
      <style:paragraph-properties style:page-number="auto"/>
      <style:text-properties style:font-name="Source Sans Pro" fo:font-size="10pt" style:font-size-asian="10pt"/>
    </style:style>
    <style:style style:name="P30" style:family="paragraph" style:parent-style-name="Text_20_body">
      <style:paragraph-properties fo:margin-top="0.1598in" fo:margin-bottom="0in" style:contextual-spacing="false"/>
      <style:text-properties style:font-name="Source Sans Pro" fo:font-size="10pt" style:font-size-asian="10pt"/>
    </style:style>
    <style:style style:name="P31" style:family="paragraph" style:parent-style-name="Text_20_body">
      <style:paragraph-properties fo:margin-top="0.0063in" fo:margin-bottom="0in" style:contextual-spacing="false"/>
      <style:text-properties style:font-name="Source Sans Pro" fo:font-size="9.5pt" style:font-size-asian="9.5pt"/>
    </style:style>
    <style:style style:name="P32" style:family="paragraph" style:parent-style-name="Heading_20_5">
      <style:paragraph-properties fo:margin-left="0.3937in" fo:margin-right="0in" fo:margin-top="0.0693in" fo:margin-bottom="0in" style:contextual-spacing="false"/>
    </style:style>
    <style:style style:name="P33" style:family="paragraph" style:parent-style-name="Standard">
      <style:paragraph-properties fo:margin-left="0.3937in" fo:margin-right="0in" fo:margin-top="0in" fo:margin-bottom="0in" style:contextual-spacing="false" fo:line-height="0.1689in" fo:text-align="left" style:justify-single-word="false" fo:text-indent="0in" style:auto-text-indent="false"/>
    </style:style>
    <style:style style:name="P34" style:family="paragraph" style:parent-style-name="Text_20_body">
      <style:paragraph-properties fo:margin-top="0.1366in" fo:margin-bottom="0in" style:contextual-spacing="false"/>
      <style:text-properties style:font-name="Source Sans Pro" fo:font-size="10pt" style:font-size-asian="10pt"/>
    </style:style>
    <style:style style:name="P35" style:family="paragraph" style:parent-style-name="Heading_20_5">
      <style:paragraph-properties fo:margin-left="0.3937in" fo:margin-right="0in"/>
    </style:style>
    <style:style style:name="P36" style:family="paragraph" style:parent-style-name="Text_20_body">
      <style:paragraph-properties fo:margin-top="0.1374in" fo:margin-bottom="0in" style:contextual-spacing="false"/>
      <style:text-properties style:font-name="Source Sans Pro" fo:font-size="10pt" style:font-size-asian="10pt"/>
    </style:style>
    <style:style style:name="P37" style:family="paragraph" style:parent-style-name="Heading_20_5">
      <style:paragraph-properties fo:margin-left="0.3937in" fo:margin-right="0in" fo:margin-top="0.0008in" fo:margin-bottom="0in" style:contextual-spacing="false"/>
    </style:style>
    <style:style style:name="P38" style:family="paragraph" style:parent-style-name="Standard">
      <style:paragraph-properties fo:margin-left="0.3937in" fo:margin-right="0in" fo:margin-top="0.0008in" fo:margin-bottom="0in" style:contextual-spacing="false" fo:line-height="95%" fo:text-align="left" style:justify-single-word="false" fo:text-indent="0in" style:auto-text-indent="false"/>
    </style:style>
    <style:style style:name="P39" style:family="paragraph" style:parent-style-name="Text_20_body">
      <style:paragraph-properties fo:margin-top="0.1535in" fo:margin-bottom="0in" style:contextual-spacing="false"/>
      <style:text-properties style:font-name="Source Sans Pro" fo:font-size="10pt" style:font-size-asian="10pt"/>
    </style:style>
    <style:style style:name="P40" style:family="paragraph" style:parent-style-name="Heading_20_6">
      <style:paragraph-properties fo:margin-left="0.3937in" fo:margin-right="0in" fo:text-align="left" style:justify-single-word="false"/>
    </style:style>
    <style:style style:name="P41" style:family="paragraph" style:parent-style-name="Standard">
      <style:paragraph-properties fo:margin-left="0.3937in" fo:margin-right="0in" fo:margin-top="0.0028in" fo:margin-bottom="0in" style:contextual-spacing="false" fo:line-height="95%" fo:text-align="left" style:justify-single-word="false" fo:text-indent="0in" style:auto-text-indent="false"/>
    </style:style>
    <style:style style:name="P42" style:family="paragraph" style:parent-style-name="Text_20_body">
      <style:paragraph-properties fo:margin-top="0.1398in" fo:margin-bottom="0in" style:contextual-spacing="false"/>
      <style:text-properties style:font-name="Source Sans Pro" fo:font-size="10pt" style:font-size-asian="10pt"/>
    </style:style>
    <style:style style:name="P43" style:family="paragraph" style:parent-style-name="Heading_20_5">
      <style:paragraph-properties fo:margin-left="0.3654in" fo:margin-right="0in" fo:margin-top="0.0693in" fo:margin-bottom="0in" style:contextual-spacing="false" fo:break-before="column"/>
    </style:style>
    <style:style style:name="P44" style:family="paragraph" style:parent-style-name="Standard">
      <style:paragraph-properties fo:margin-left="0.3654in" fo:margin-right="0in" fo:margin-top="0in" fo:margin-bottom="0in" style:contextual-spacing="false" fo:line-height="0.1689in" fo:text-align="left" style:justify-single-word="false" fo:text-indent="0in" style:auto-text-indent="false"/>
    </style:style>
    <style:style style:name="P45" style:family="paragraph" style:parent-style-name="Heading_20_5">
      <style:paragraph-properties fo:margin-left="0.3654in" fo:margin-right="0in"/>
    </style:style>
    <style:style style:name="P46" style:family="paragraph" style:parent-style-name="Standard">
      <style:paragraph-properties fo:margin-left="0.3654in" fo:margin-right="0.6654in" fo:margin-top="0.0016in" fo:margin-bottom="0in" style:contextual-spacing="false" fo:line-height="95%" fo:text-align="left" style:justify-single-word="false" fo:text-indent="0in" style:auto-text-indent="false"/>
    </style:style>
    <style:style style:name="P47" style:family="paragraph" style:parent-style-name="Standard">
      <style:paragraph-properties fo:margin-left="0.3654in" fo:margin-right="0in" fo:margin-top="0in" fo:margin-bottom="0in" style:contextual-spacing="false" fo:line-height="0.1693in" fo:text-align="left" style:justify-single-word="false" fo:text-indent="0in" style:auto-text-indent="false"/>
    </style:style>
    <style:style style:name="P48" style:family="paragraph" style:parent-style-name="Heading_20_5">
      <style:paragraph-properties fo:margin-left="0.3654in" fo:margin-right="0in" fo:margin-top="0.0008in" fo:margin-bottom="0in" style:contextual-spacing="false"/>
    </style:style>
    <style:style style:name="P49" style:family="paragraph" style:parent-style-name="Standard">
      <style:paragraph-properties fo:margin-left="0.3654in" fo:margin-right="1.0543in" fo:margin-top="0.0016in" fo:margin-bottom="0in" style:contextual-spacing="false" fo:line-height="95%" fo:text-align="left" style:justify-single-word="false" fo:text-indent="0in" style:auto-text-indent="false"/>
    </style:style>
    <style:style style:name="P50" style:family="paragraph" style:parent-style-name="Text_20_body" style:master-page-name="Converted4">
      <style:paragraph-properties style:page-number="auto"/>
      <style:text-properties style:font-name="Source Sans Pro" fo:font-size="19pt" style:font-size-asian="19pt"/>
    </style:style>
    <style:style style:name="P51" style:family="paragraph" style:parent-style-name="Text_20_body">
      <style:text-properties style:font-name="Source Sans Pro" fo:font-size="19pt" style:font-size-asian="19pt"/>
    </style:style>
    <style:style style:name="P52" style:family="paragraph" style:parent-style-name="Text_20_body">
      <style:paragraph-properties fo:margin-top="0.2457in" fo:margin-bottom="0in" style:contextual-spacing="false"/>
      <style:text-properties style:font-name="Source Sans Pro" fo:font-size="19pt" style:font-size-asian="19pt"/>
    </style:style>
    <style:style style:name="P53" style:family="paragraph" style:parent-style-name="Heading_20_3">
      <style:paragraph-properties fo:margin-left="1.5945in" fo:margin-right="3.6575in" fo:line-height="95%"/>
    </style:style>
    <style:style style:name="P54" style:family="paragraph" style:parent-style-name="Standard">
      <style:paragraph-properties fo:margin-left="1.5945in" fo:margin-right="3.1835in" fo:margin-top="0.0047in" fo:margin-bottom="0in" style:contextual-spacing="false" fo:line-height="95%" fo:text-align="left" style:justify-single-word="false" fo:text-indent="0in" style:auto-text-indent="false"/>
    </style:style>
    <style:style style:name="P55" style:family="paragraph" style:parent-style-name="Standard">
      <style:paragraph-properties fo:margin-left="0.1339in" fo:margin-right="0.8898in" fo:margin-top="0.0854in" fo:margin-bottom="0in" style:contextual-spacing="false" fo:text-align="center" style:justify-single-word="false" fo:text-indent="0in" style:auto-text-indent="false"/>
    </style:style>
    <style:style style:name="P56" style:family="paragraph" style:parent-style-name="Text_20_body">
      <style:text-properties style:font-name="Source Sans Pro" fo:font-size="6pt" style:font-size-asian="6pt"/>
    </style:style>
    <style:style style:name="P57" style:family="paragraph" style:parent-style-name="Text_20_body">
      <style:paragraph-properties fo:margin-top="0.0181in" fo:margin-bottom="0in" style:contextual-spacing="false"/>
      <style:text-properties style:font-name="Source Sans Pro" fo:font-size="6pt" style:font-size-asian="6pt"/>
    </style:style>
    <style:style style:name="P58"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59" style:family="paragraph" style:parent-style-name="Text_20_body" style:master-page-name="Converted5">
      <style:paragraph-properties style:page-number="auto"/>
      <style:text-properties style:font-name="Lato Black" fo:font-size="10pt" fo:font-weight="bold" style:font-size-asian="10pt" style:font-weight-asian="bold"/>
    </style:style>
    <style:style style:name="P60" style:family="paragraph" style:parent-style-name="Text_20_body">
      <style:text-properties style:font-name="Lato Black" fo:font-size="10pt" fo:font-weight="bold" style:font-size-asian="10pt" style:font-weight-asian="bold"/>
    </style:style>
    <style:style style:name="P61" style:family="paragraph" style:parent-style-name="Text_20_body">
      <style:paragraph-properties fo:margin-top="0.0165in" fo:margin-bottom="0in" style:contextual-spacing="false"/>
      <style:text-properties style:font-name="Lato Black" fo:font-size="10pt" fo:font-weight="bold" style:font-size-asian="10pt" style:font-weight-asian="bold"/>
    </style:style>
    <style:style style:name="P62" style:family="paragraph" style:parent-style-name="Text_20_body">
      <style:text-properties style:font-name="Source Sans Pro" fo:font-size="6pt" fo:font-weight="bold" style:font-size-asian="6pt" style:font-weight-asian="bold"/>
    </style:style>
    <style:style style:name="P63" style:family="paragraph" style:parent-style-name="Heading_20_5">
      <style:paragraph-properties fo:margin-left="2.4799in" fo:margin-right="0in" fo:margin-top="0.1728in" fo:margin-bottom="0in" style:contextual-spacing="false" fo:line-height="100%"/>
    </style:style>
    <style:style style:name="P64" style:family="paragraph" style:parent-style-name="Text_20_body">
      <style:text-properties style:font-name="Source Sans Pro" fo:font-size="10pt" fo:font-weight="bold" style:font-size-asian="10pt" style:font-weight-asian="bold"/>
    </style:style>
    <style:style style:name="P65" style:family="paragraph" style:parent-style-name="Text_20_body">
      <style:paragraph-properties fo:margin-top="0.1319in" fo:margin-bottom="0in" style:contextual-spacing="false"/>
      <style:text-properties style:font-name="Source Sans Pro" fo:font-size="10pt" fo:font-weight="bold" style:font-size-asian="10pt" style:font-weight-asian="bold"/>
    </style:style>
    <style:style style:name="P66" style:family="paragraph" style:parent-style-name="Standard">
      <style:paragraph-properties fo:margin-left="1.022in" fo:margin-right="0in" fo:margin-top="0in" fo:margin-bottom="0in" style:contextual-spacing="false" fo:text-align="left" style:justify-single-word="false" fo:text-indent="0in" style:auto-text-indent="false"/>
    </style:style>
    <style:style style:name="P67" style:family="paragraph" style:parent-style-name="Text_20_body">
      <style:paragraph-properties fo:margin-top="0.1008in" fo:margin-bottom="0in" style:contextual-spacing="false"/>
      <style:text-properties style:font-name="Verdana" fo:font-size="8pt" fo:font-weight="bold" style:font-size-asian="8pt" style:font-weight-asian="bold"/>
    </style:style>
    <style:style style:name="P68" style:family="paragraph" style:parent-style-name="Heading_20_9">
      <style:paragraph-properties fo:margin-left="3.002in" fo:margin-right="0in"/>
    </style:style>
    <style:style style:name="P69" style:family="paragraph" style:parent-style-name="Standard">
      <style:paragraph-properties fo:margin-left="3.002in" fo:margin-right="1.4335in" fo:margin-top="0.0071in" fo:margin-bottom="0in" style:contextual-spacing="false" fo:line-height="104%" fo:text-align="justify" style:justify-single-word="false" fo:text-indent="-0.0008in" style:auto-text-indent="false"/>
    </style:style>
    <style:style style:name="P70" style:family="paragraph" style:parent-style-name="Text_20_body">
      <style:text-properties style:font-name="Verdana" fo:font-size="8pt" style:font-size-asian="8pt"/>
    </style:style>
    <style:style style:name="P71" style:family="paragraph" style:parent-style-name="Text_20_body">
      <style:paragraph-properties fo:margin-top="0.011in" fo:margin-bottom="0in" style:contextual-spacing="false"/>
      <style:text-properties style:font-name="Verdana" fo:font-size="8pt" style:font-size-asian="8pt"/>
    </style:style>
    <style:style style:name="P72" style:family="paragraph" style:parent-style-name="Heading_20_9">
      <style:paragraph-properties fo:margin-left="3.002in" fo:margin-right="0in"/>
      <style:text-properties fo:letter-spacing="-0.0016in" style:text-scale="105%"/>
    </style:style>
    <style:style style:name="P73" style:family="paragraph" style:parent-style-name="Text_20_body">
      <style:text-properties style:font-name="Verdana" fo:font-size="8pt" fo:font-weight="bold" style:font-size-asian="8pt" style:font-weight-asian="bold"/>
    </style:style>
    <style:style style:name="P74" style:family="paragraph" style:parent-style-name="Text_20_body">
      <style:paragraph-properties fo:margin-top="0.0165in" fo:margin-bottom="0in" style:contextual-spacing="false"/>
      <style:text-properties style:font-name="Verdana" fo:font-size="8pt" fo:font-weight="bold" style:font-size-asian="8pt" style:font-weight-asian="bold"/>
    </style:style>
    <style:style style:name="P75" style:family="paragraph" style:parent-style-name="Standard">
      <style:paragraph-properties fo:margin-left="1.022in" fo:margin-right="1.4339in" fo:margin-top="0.0008in" fo:margin-bottom="0.039in" style:contextual-spacing="false" fo:line-height="104%" fo:text-align="justify" style:justify-single-word="false" fo:text-indent="0.5563in" style:auto-text-indent="false"/>
    </style:style>
    <style:style style:name="P76" style:family="paragraph" style:parent-style-name="Table_20_Paragraph">
      <style:paragraph-properties fo:margin-left="0.0035in" fo:margin-right="0in" fo:margin-top="0.0339in" fo:margin-bottom="0in" style:contextual-spacing="false" fo:text-align="center" style:justify-single-word="false"/>
    </style:style>
    <style:style style:name="P77" style:family="paragraph" style:parent-style-name="Table_20_Paragraph">
      <style:paragraph-properties fo:margin-left="0.3945in" fo:margin-right="0in" fo:margin-top="0.0339in" fo:margin-bottom="0in" style:contextual-spacing="false"/>
    </style:style>
    <style:style style:name="P78" style:family="paragraph" style:parent-style-name="Table_20_Paragraph">
      <style:paragraph-properties fo:margin-left="0.0091in" fo:margin-right="0.0063in" fo:margin-top="0.0339in" fo:margin-bottom="0in" style:contextual-spacing="false" fo:text-align="center" style:justify-single-word="false"/>
    </style:style>
    <style:style style:name="P79" style:family="paragraph" style:parent-style-name="Table_20_Paragraph">
      <style:paragraph-properties fo:margin-left="0.0047in" fo:margin-right="0.002in" fo:margin-top="0.0339in" fo:margin-bottom="0in" style:contextual-spacing="false" fo:text-align="center" style:justify-single-word="false"/>
    </style:style>
    <style:style style:name="P80" style:family="paragraph" style:parent-style-name="Table_20_Paragraph">
      <style:paragraph-properties fo:margin-left="0.2055in" fo:margin-right="0in" fo:margin-top="0.0339in" fo:margin-bottom="0in" style:contextual-spacing="false"/>
    </style:style>
    <style:style style:name="P81" style:family="paragraph" style:parent-style-name="Table_20_Paragraph">
      <style:paragraph-properties fo:margin-left="0.0799in" fo:margin-right="0in" fo:margin-top="0.0634in" fo:margin-bottom="0in" style:contextual-spacing="false"/>
    </style:style>
    <style:style style:name="P82" style:family="paragraph" style:parent-style-name="Table_20_Paragraph">
      <style:paragraph-properties fo:margin-left="0.0791in" fo:margin-right="0in" fo:margin-top="0.0366in" fo:margin-bottom="0in" style:contextual-spacing="false" fo:line-height="77%"/>
    </style:style>
    <style:style style:name="P83" style:family="paragraph" style:parent-style-name="Table_20_Paragraph">
      <style:paragraph-properties fo:margin-left="0.0091in" fo:margin-right="0in" fo:margin-top="0.0634in" fo:margin-bottom="0in" style:contextual-spacing="false" fo:text-align="center" style:justify-single-word="false"/>
    </style:style>
    <style:style style:name="P84" style:family="paragraph" style:parent-style-name="Table_20_Paragraph">
      <style:paragraph-properties fo:margin-left="0.0047in" fo:margin-right="0in" fo:margin-top="0.0689in" fo:margin-bottom="0in" style:contextual-spacing="false" fo:text-align="center" style:justify-single-word="false"/>
    </style:style>
    <style:style style:name="P85" style:family="paragraph" style:parent-style-name="Table_20_Paragraph">
      <style:paragraph-properties fo:margin-left="0.0791in" fo:margin-right="0.0752in" fo:margin-top="0.0217in" fo:margin-bottom="0in" style:contextual-spacing="false" fo:line-height="104%" fo:text-indent="0.0272in" style:auto-text-indent="false"/>
    </style:style>
    <style:style style:name="P86" style:family="paragraph" style:parent-style-name="Text_20_body">
      <style:paragraph-properties fo:margin-top="0.0083in" fo:margin-bottom="0in" style:contextual-spacing="false"/>
      <style:text-properties style:font-name="Verdana" fo:font-size="8pt" style:font-size-asian="8pt"/>
    </style:style>
    <style:style style:name="P87" style:family="paragraph" style:parent-style-name="Standard">
      <style:paragraph-properties fo:margin-left="1.022in" fo:margin-right="1.4339in" fo:margin-top="0in" fo:margin-bottom="0.0398in" style:contextual-spacing="false" fo:line-height="104%" fo:text-align="justify" style:justify-single-word="false" fo:text-indent="0.5555in" style:auto-text-indent="false"/>
    </style:style>
    <style:style style:name="P88" style:family="paragraph" style:parent-style-name="Table_20_Paragraph">
      <style:paragraph-properties fo:margin-left="0.0035in" fo:margin-right="0in" fo:margin-top="0.0327in" fo:margin-bottom="0in" style:contextual-spacing="false" fo:text-align="center" style:justify-single-word="false"/>
    </style:style>
    <style:style style:name="P89" style:family="paragraph" style:parent-style-name="Table_20_Paragraph">
      <style:paragraph-properties fo:margin-left="0.3984in" fo:margin-right="0in" fo:margin-top="0.0327in" fo:margin-bottom="0in" style:contextual-spacing="false"/>
    </style:style>
    <style:style style:name="P90" style:family="paragraph" style:parent-style-name="Table_20_Paragraph">
      <style:paragraph-properties fo:margin-left="0.0083in" fo:margin-right="0.0063in" fo:margin-top="0.0327in" fo:margin-bottom="0in" style:contextual-spacing="false" fo:text-align="center" style:justify-single-word="false"/>
    </style:style>
    <style:style style:name="P91" style:family="paragraph" style:parent-style-name="Table_20_Paragraph">
      <style:paragraph-properties fo:margin-left="0.0043in" fo:margin-right="0.002in" fo:margin-top="0.0327in" fo:margin-bottom="0in" style:contextual-spacing="false" fo:text-align="center" style:justify-single-word="false"/>
    </style:style>
    <style:style style:name="P92" style:family="paragraph" style:parent-style-name="Table_20_Paragraph">
      <style:paragraph-properties fo:margin-left="0.2047in" fo:margin-right="0in" fo:margin-top="0.0327in" fo:margin-bottom="0in" style:contextual-spacing="false"/>
    </style:style>
    <style:style style:name="P93" style:family="paragraph" style:parent-style-name="Table_20_Paragraph">
      <style:paragraph-properties fo:margin-left="0.0799in" fo:margin-right="0in" fo:margin-top="0.0638in" fo:margin-bottom="0in" style:contextual-spacing="false"/>
    </style:style>
    <style:style style:name="P94" style:family="paragraph" style:parent-style-name="Table_20_Paragraph">
      <style:paragraph-properties fo:margin-left="0.0791in" fo:margin-right="0in" fo:margin-top="0.0382in" fo:margin-bottom="0in" style:contextual-spacing="false" fo:line-height="76%"/>
    </style:style>
    <style:style style:name="P95" style:family="paragraph" style:parent-style-name="Table_20_Paragraph">
      <style:paragraph-properties fo:margin-left="0.0083in" fo:margin-right="0in" fo:margin-top="0.0638in" fo:margin-bottom="0in" style:contextual-spacing="false" fo:text-align="center" style:justify-single-word="false"/>
    </style:style>
    <style:style style:name="P96" style:family="paragraph" style:parent-style-name="Table_20_Paragraph">
      <style:paragraph-properties fo:margin-left="0.0043in" fo:margin-right="0in" fo:margin-top="0.0693in" fo:margin-bottom="0in" style:contextual-spacing="false" fo:text-align="center" style:justify-single-word="false"/>
    </style:style>
    <style:style style:name="P97" style:family="paragraph" style:parent-style-name="Table_20_Paragraph">
      <style:paragraph-properties fo:margin-left="0.0783in" fo:margin-right="0in" fo:margin-top="0.022in" fo:margin-bottom="0in" style:contextual-spacing="false" fo:line-height="103%" fo:text-indent="0.0272in" style:auto-text-indent="false"/>
    </style:style>
    <style:style style:name="P98" style:family="paragraph" style:parent-style-name="Standard">
      <style:paragraph-properties fo:margin-left="1.578in" fo:margin-right="0in" fo:margin-top="0.1299in" fo:margin-bottom="0in" style:contextual-spacing="false" fo:text-align="left" style:justify-single-word="false" fo:text-indent="0in" style:auto-text-indent="false"/>
    </style:style>
    <style:style style:name="P99" style:family="paragraph" style:parent-style-name="Text_20_body">
      <style:paragraph-properties fo:margin-top="0.0173in" fo:margin-bottom="0in" style:contextual-spacing="false"/>
      <style:text-properties style:font-name="Verdana" fo:font-size="8pt" style:font-size-asian="8pt"/>
    </style:style>
    <style:style style:name="P100" style:family="paragraph" style:parent-style-name="Standard">
      <style:paragraph-properties fo:margin-left="0.3264in" fo:margin-right="0.8898in" fo:margin-top="0in" fo:margin-bottom="0in" style:contextual-spacing="false" fo:text-align="center" style:justify-single-word="false" fo:text-indent="0in" style:auto-text-indent="false"/>
    </style:style>
    <style:style style:name="P101" style:family="paragraph" style:parent-style-name="Text_20_body">
      <style:paragraph-properties fo:margin-top="0.022in" fo:margin-bottom="0in" style:contextual-spacing="false"/>
      <style:text-properties style:font-name="Verdana" fo:font-size="8pt" style:font-size-asian="8pt"/>
    </style:style>
    <style:style style:name="P102" style:family="paragraph" style:parent-style-name="Heading_20_9">
      <style:paragraph-properties fo:margin-left="0.3256in" fo:margin-right="0.8898in" fo:text-align="center" style:justify-single-word="false"/>
    </style:style>
    <style:style style:name="P103" style:family="paragraph" style:parent-style-name="Standard">
      <style:paragraph-properties fo:margin-left="0.3252in" fo:margin-right="0.8898in" fo:margin-top="0.0047in" fo:margin-bottom="0in" style:contextual-spacing="false" fo:text-align="center" style:justify-single-word="false" fo:text-indent="0in" style:auto-text-indent="false"/>
    </style:style>
    <style:style style:name="P104" style:family="paragraph" style:parent-style-name="Text_20_body">
      <style:text-properties style:font-name="Verdana" fo:font-size="10pt" fo:font-weight="bold" style:font-size-asian="10pt" style:font-weight-asian="bold"/>
    </style:style>
    <style:style style:name="P105" style:family="paragraph" style:parent-style-name="Text_20_body">
      <style:paragraph-properties fo:margin-top="0.0827in" fo:margin-bottom="0in" style:contextual-spacing="false"/>
      <style:text-properties style:font-name="Verdana" fo:font-size="10pt" fo:font-weight="bold" style:font-size-asian="10pt" style:font-weight-asian="bold"/>
    </style:style>
    <style:style style:name="P106" style:family="paragraph" style:parent-style-name="Text_20_body" style:master-page-name="Converted6">
      <style:paragraph-properties style:page-number="auto"/>
      <style:text-properties style:font-name="Verdana" fo:font-size="9pt" fo:font-weight="bold" style:font-size-asian="9pt" style:font-weight-asian="bold"/>
    </style:style>
    <style:style style:name="P107" style:family="paragraph" style:parent-style-name="Text_20_body">
      <style:text-properties style:font-name="Verdana" fo:font-size="9pt" fo:font-weight="bold" style:font-size-asian="9pt" style:font-weight-asian="bold"/>
    </style:style>
    <style:style style:name="P108" style:family="paragraph" style:parent-style-name="Text_20_body">
      <style:paragraph-properties fo:margin-top="0.1043in" fo:margin-bottom="0in" style:contextual-spacing="false"/>
      <style:text-properties style:font-name="Verdana" fo:font-size="9pt" fo:font-weight="bold" style:font-size-asian="9pt" style:font-weight-asian="bold"/>
    </style:style>
    <style:style style:name="P109" style:family="paragraph" style:parent-style-name="Heading_20_7">
      <style:paragraph-properties fo:margin-top="0.0008in" fo:margin-bottom="0in" style:contextual-spacing="false"/>
    </style:style>
    <style:style style:name="P110" style:family="paragraph" style:parent-style-name="Standard">
      <style:paragraph-properties fo:margin-left="2.7264in" fo:margin-right="1.6382in" fo:margin-top="0.1283in" fo:margin-bottom="0in" style:contextual-spacing="false" fo:line-height="103%" fo:text-align="justify" style:justify-single-word="false" fo:text-indent="0in" style:auto-text-indent="false"/>
    </style:style>
    <style:style style:name="P111" style:family="paragraph" style:parent-style-name="Text_20_body">
      <style:paragraph-properties fo:margin-top="0.0055in" fo:margin-bottom="0in" style:contextual-spacing="false"/>
      <style:text-properties style:font-name="Verdana" fo:font-weight="bold" style:font-weight-asian="bold"/>
    </style:style>
    <style:style style:name="P112" style:family="paragraph" style:parent-style-name="Standard">
      <style:paragraph-properties fo:margin-left="2.7264in" fo:margin-right="0in" fo:margin-top="0in" fo:margin-bottom="0in" style:contextual-spacing="false" fo:text-align="justify" style:justify-single-word="false" fo:text-indent="0in" style:auto-text-indent="false"/>
    </style:style>
    <style:style style:name="P113" style:family="paragraph" style:parent-style-name="Text_20_body">
      <style:paragraph-properties fo:margin-left="2.7256in" fo:margin-right="1.6346in" fo:margin-top="0.0043in" fo:margin-bottom="0in" style:contextual-spacing="false" fo:line-height="104%" fo:text-align="justify" style:justify-single-word="false"/>
    </style:style>
    <style:style style:name="P114" style:family="paragraph" style:parent-style-name="Text_20_body">
      <style:paragraph-properties fo:margin-top="0.0016in" fo:margin-bottom="0in" style:contextual-spacing="false"/>
      <style:text-properties style:font-name="Verdana"/>
    </style:style>
    <style:style style:name="P115" style:family="paragraph" style:parent-style-name="Text_20_body">
      <style:paragraph-properties fo:margin-left="1.3043in" fo:margin-right="1.6366in" fo:line-height="104%" fo:text-align="justify" style:justify-single-word="false" fo:text-indent="1.4209in" style:auto-text-indent="false"/>
    </style:style>
    <style:style style:name="P116" style:family="paragraph" style:parent-style-name="Text_20_body">
      <style:paragraph-properties fo:margin-top="0.0028in" fo:margin-bottom="0in" style:contextual-spacing="false"/>
      <style:text-properties style:font-name="Verdana"/>
    </style:style>
    <style:style style:name="P117" style:family="paragraph" style:parent-style-name="Text_20_body">
      <style:paragraph-properties fo:margin-left="1.3047in" fo:margin-right="1.6374in" fo:line-height="103%" fo:text-align="justify" style:justify-single-word="false" fo:text-indent="1.4209in" style:auto-text-indent="false"/>
    </style:style>
    <style:style style:name="P118" style:family="paragraph" style:parent-style-name="Text_20_body">
      <style:paragraph-properties fo:margin-top="0.0055in" fo:margin-bottom="0in" style:contextual-spacing="false"/>
      <style:text-properties style:font-name="Verdana"/>
    </style:style>
    <style:style style:name="P119" style:family="paragraph" style:parent-style-name="Text_20_body">
      <style:paragraph-properties fo:margin-left="1.3047in" fo:margin-right="1.6362in" fo:line-height="103%" fo:text-align="justify" style:justify-single-word="false" fo:text-indent="1.4217in" style:auto-text-indent="false"/>
    </style:style>
    <style:style style:name="P120" style:family="paragraph" style:parent-style-name="Standard">
      <style:paragraph-properties fo:margin-left="2.7256in" fo:margin-right="0in" fo:margin-top="0.0008in" fo:margin-bottom="0in" style:contextual-spacing="false" fo:text-align="left" style:justify-single-word="false" fo:text-indent="0in" style:auto-text-indent="false"/>
    </style:style>
    <style:style style:name="P121" style:family="paragraph" style:parent-style-name="Text_20_body">
      <style:paragraph-properties fo:margin-top="0.0091in" fo:margin-bottom="0in" style:contextual-spacing="false"/>
      <style:text-properties style:font-name="Verdana" fo:font-weight="bold" style:font-weight-asian="bold"/>
    </style:style>
    <style:style style:name="P122" style:family="paragraph" style:parent-style-name="Standard">
      <style:paragraph-properties fo:margin-left="1.3047in" fo:margin-right="1.6366in" fo:margin-top="0in" fo:margin-bottom="0in" style:contextual-spacing="false" fo:line-height="104%" fo:text-align="justify" style:justify-single-word="false" fo:text-indent="0.5437in" style:auto-text-indent="false"/>
    </style:style>
    <style:style style:name="P123" style:family="paragraph" style:parent-style-name="Text_20_body">
      <style:paragraph-properties fo:margin-top="0.0035in" fo:margin-bottom="0in" style:contextual-spacing="false"/>
      <style:text-properties style:font-name="Verdana" fo:font-size="2.5pt" style:font-size-asian="2.5pt"/>
    </style:style>
    <style:style style:name="P124" style:family="paragraph" style:parent-style-name="Table_20_Paragraph">
      <style:paragraph-properties fo:margin-left="0.052in" fo:margin-right="0in" fo:margin-top="0.0575in" fo:margin-bottom="0in" style:contextual-spacing="false"/>
    </style:style>
    <style:style style:name="P125" style:family="paragraph" style:parent-style-name="Table_20_Paragraph">
      <style:paragraph-properties fo:margin-left="0.0516in" fo:margin-right="0in" fo:margin-top="0.0575in" fo:margin-bottom="0in" style:contextual-spacing="false"/>
    </style:style>
    <style:style style:name="P126" style:family="paragraph" style:parent-style-name="Table_20_Paragraph">
      <style:paragraph-properties fo:margin-left="0.0193in" fo:margin-right="0in" fo:margin-top="0.0547in" fo:margin-bottom="0in" style:contextual-spacing="false"/>
    </style:style>
    <style:style style:name="P127" style:family="paragraph" style:parent-style-name="Table_20_Paragraph">
      <style:paragraph-properties fo:margin-left="0.0516in" fo:margin-right="0in" fo:margin-top="0.0547in" fo:margin-bottom="0in" style:contextual-spacing="false"/>
    </style:style>
    <style:style style:name="P128" style:family="paragraph" style:parent-style-name="Table_20_Paragraph">
      <style:paragraph-properties fo:margin-left="0.0047in" fo:margin-right="0in" fo:margin-top="0.0547in" fo:margin-bottom="0in" style:contextual-spacing="false" fo:text-align="center" style:justify-single-word="false"/>
    </style:style>
    <style:style style:name="P129" style:family="paragraph" style:parent-style-name="Text_20_body">
      <style:paragraph-properties fo:margin-left="1.8484in" fo:margin-right="0in" fo:margin-top="0.0937in" fo:margin-bottom="0in" style:contextual-spacing="false"/>
    </style:style>
    <style:style style:name="P130" style:family="paragraph" style:parent-style-name="Text_20_body">
      <style:paragraph-properties fo:margin-top="0.0091in" fo:margin-bottom="0in" style:contextual-spacing="false"/>
      <style:text-properties style:font-name="Verdana"/>
    </style:style>
    <style:style style:name="P131" style:family="paragraph" style:parent-style-name="Text_20_body">
      <style:paragraph-properties fo:margin-left="0.5575in" fo:margin-right="0.8898in" fo:margin-top="0.0008in" fo:margin-bottom="0in" style:contextual-spacing="false" fo:text-align="center" style:justify-single-word="false"/>
    </style:style>
    <style:style style:name="P132" style:family="paragraph" style:parent-style-name="Text_20_body">
      <style:text-properties style:font-name="Verdana"/>
    </style:style>
    <style:style style:name="P133" style:family="paragraph" style:parent-style-name="Text_20_body">
      <style:paragraph-properties fo:margin-top="0.0165in" fo:margin-bottom="0in" style:contextual-spacing="false"/>
      <style:text-properties style:font-name="Verdana"/>
    </style:style>
    <style:style style:name="P134" style:family="paragraph" style:parent-style-name="Standard">
      <style:paragraph-properties fo:margin-left="2.7535in" fo:margin-right="0in" fo:margin-top="0in" fo:margin-bottom="0in" style:contextual-spacing="false" fo:text-align="left" style:justify-single-word="false" fo:text-indent="0in" style:auto-text-indent="false"/>
    </style:style>
    <style:style style:name="P135" style:family="paragraph" style:parent-style-name="Standard">
      <style:paragraph-properties fo:margin-left="0.5571in" fo:margin-right="0.8898in" fo:margin-top="0.0035in" fo:margin-bottom="0in" style:contextual-spacing="false" fo:text-align="center" style:justify-single-word="false" fo:text-indent="0in" style:auto-text-indent="false"/>
    </style:style>
    <style:style style:name="P136" style:family="paragraph" style:parent-style-name="Text_20_body">
      <style:paragraph-properties fo:margin-top="0.0118in" fo:margin-bottom="0in" style:contextual-spacing="false"/>
      <style:text-properties style:font-name="Verdana" fo:font-size="10pt" fo:font-weight="bold" style:font-size-asian="10pt" style:font-weight-asian="bold"/>
    </style:style>
    <style:style style:name="P137" style:family="paragraph" style:parent-style-name="Text_20_body">
      <style:text-properties style:font-name="Verdana" fo:font-size="6pt" fo:font-weight="bold" style:font-size-asian="6pt" style:font-weight-asian="bold"/>
    </style:style>
    <style:style style:name="P138" style:family="paragraph" style:parent-style-name="Text_20_body">
      <style:paragraph-properties fo:margin-top="0.0193in" fo:margin-bottom="0in" style:contextual-spacing="false"/>
      <style:text-properties style:font-name="Verdana" fo:font-size="6pt" fo:font-weight="bold" style:font-size-asian="6pt" style:font-weight-asian="bold"/>
    </style:style>
    <style:style style:name="P139"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140" style:family="paragraph" style:parent-style-name="Text_20_body" style:master-page-name="Converted7">
      <style:paragraph-properties style:page-number="auto"/>
      <style:text-properties style:font-name="Lato Black" fo:font-size="9pt" fo:font-weight="bold" style:font-size-asian="9pt" style:font-weight-asian="bold"/>
    </style:style>
    <style:style style:name="P141" style:family="paragraph" style:parent-style-name="Text_20_body">
      <style:text-properties style:font-name="Lato Black" fo:font-size="9pt" fo:font-weight="bold" style:font-size-asian="9pt" style:font-weight-asian="bold"/>
    </style:style>
    <style:style style:name="P142" style:family="paragraph" style:parent-style-name="Text_20_body">
      <style:paragraph-properties fo:margin-top="0.0236in" fo:margin-bottom="0in" style:contextual-spacing="false"/>
      <style:text-properties style:font-name="Lato Black" fo:font-size="9pt" fo:font-weight="bold" style:font-size-asian="9pt" style:font-weight-asian="bold"/>
    </style:style>
    <style:style style:name="P143" style:family="paragraph" style:parent-style-name="Standard">
      <style:paragraph-properties fo:margin-left="1.4547in" fo:margin-right="0in" fo:margin-top="0in" fo:margin-bottom="0in" style:contextual-spacing="false" fo:text-align="left" style:justify-single-word="false" fo:text-indent="0in" style:auto-text-indent="false"/>
    </style:style>
    <style:style style:name="P144" style:family="paragraph" style:parent-style-name="Text_20_body">
      <style:paragraph-properties fo:margin-top="0.0016in" fo:margin-bottom="0in" style:contextual-spacing="false"/>
      <style:text-properties style:font-name="Verdana" fo:font-size="8pt" fo:font-weight="bold" style:font-size-asian="8pt" style:font-weight-asian="bold"/>
    </style:style>
    <style:style style:name="P145" style:family="paragraph" style:parent-style-name="Heading_20_9">
      <style:paragraph-properties fo:margin-left="3.2398in" fo:margin-right="1.9047in" fo:line-height="101%" fo:text-align="justify" style:justify-single-word="false"/>
    </style:style>
    <style:style style:name="P146" style:family="paragraph" style:parent-style-name="Standard">
      <style:paragraph-properties fo:margin-left="3.239in" fo:margin-right="1.9047in" fo:margin-top="0.1327in" fo:margin-bottom="0in" style:contextual-spacing="false" fo:line-height="100%" fo:text-align="justify" style:justify-single-word="false" fo:text-indent="0.0008in" style:auto-text-indent="false"/>
    </style:style>
    <style:style style:name="P147" style:family="paragraph" style:parent-style-name="Text_20_body">
      <style:paragraph-properties fo:margin-top="0.0035in" fo:margin-bottom="0in" style:contextual-spacing="false"/>
      <style:text-properties style:font-name="Verdana" fo:font-size="8pt" style:font-size-asian="8pt"/>
    </style:style>
    <style:style style:name="P148" style:family="paragraph" style:parent-style-name="Heading_20_9">
      <style:paragraph-properties fo:margin-left="1.9075in" fo:margin-right="2.6811in" fo:text-align="center" style:justify-single-word="false"/>
      <style:text-properties fo:letter-spacing="-0.0016in"/>
    </style:style>
    <style:style style:name="P149" style:family="paragraph" style:parent-style-name="Standard">
      <style:paragraph-properties fo:margin-left="1.4543in" fo:margin-right="1.9035in" fo:margin-top="0in" fo:margin-bottom="0in" style:contextual-spacing="false" fo:line-height="101%" fo:text-align="justify" style:justify-single-word="false" fo:text-indent="0.5098in" style:auto-text-indent="false"/>
    </style:style>
    <style:style style:name="P150" style:family="paragraph" style:parent-style-name="Standard">
      <style:paragraph-properties fo:margin-left="1.4563in" fo:margin-right="1.9028in" fo:margin-top="0.1319in" fo:margin-bottom="0in" style:contextual-spacing="false" fo:line-height="101%" fo:text-align="justify" style:justify-single-word="false" fo:text-indent="0.5098in" style:auto-text-indent="false"/>
    </style:style>
    <style:style style:name="P151" style:family="paragraph" style:parent-style-name="Text_20_body">
      <style:paragraph-properties fo:margin-top="0.1339in" fo:margin-bottom="0in" style:contextual-spacing="false"/>
      <style:text-properties style:font-name="Verdana" fo:font-size="8pt" style:font-size-asian="8pt"/>
    </style:style>
    <style:style style:name="P152" style:family="paragraph" style:parent-style-name="Standard">
      <style:paragraph-properties fo:margin-left="0.4429in" fo:margin-right="0.8898in" fo:margin-top="0in" fo:margin-bottom="0in" style:contextual-spacing="false" fo:text-align="center" style:justify-single-word="false" fo:text-indent="0in" style:auto-text-indent="false"/>
    </style:style>
    <style:style style:name="P153" style:family="paragraph" style:parent-style-name="Heading_20_9">
      <style:paragraph-properties fo:margin-left="0.4429in" fo:margin-right="0.8898in" fo:text-align="center" style:justify-single-word="false"/>
    </style:style>
    <style:style style:name="P154" style:family="paragraph" style:parent-style-name="Standard">
      <style:paragraph-properties fo:margin-left="0.4437in" fo:margin-right="0.8898in" fo:margin-top="0in" fo:margin-bottom="0in" style:contextual-spacing="false" fo:text-align="center" style:justify-single-word="false" fo:text-indent="0in" style:auto-text-indent="false"/>
    </style:style>
    <style:style style:name="P155" style:family="paragraph" style:parent-style-name="Text_20_body" style:master-page-name="Converted8">
      <style:paragraph-properties style:page-number="auto"/>
      <style:text-properties style:font-name="Verdana" fo:font-size="10pt" fo:font-weight="bold" style:font-size-asian="10pt" style:font-weight-asian="bold"/>
    </style:style>
    <style:style style:name="P156" style:family="paragraph" style:parent-style-name="Text_20_body">
      <style:paragraph-properties fo:margin-top="0.0953in" fo:margin-bottom="0in" style:contextual-spacing="false"/>
      <style:text-properties style:font-name="Verdana" fo:font-size="10pt" fo:font-weight="bold" style:font-size-asian="10pt" style:font-weight-asian="bold"/>
    </style:style>
    <style:style style:name="P157" style:family="paragraph" style:parent-style-name="Standard">
      <style:paragraph-properties fo:margin-left="1.1126in" fo:margin-right="0in" fo:line-height="0.0689in" fo:text-indent="0in" style:auto-text-indent="false"/>
    </style:style>
    <style:style style:name="P158" style:family="paragraph" style:parent-style-name="Standard">
      <style:paragraph-properties fo:margin-left="1.9075in" fo:margin-right="2.3453in" fo:margin-top="0.0043in" fo:margin-bottom="0in" style:contextual-spacing="false" fo:line-height="110%" fo:text-align="center" style:justify-single-word="false" fo:text-indent="0in" style:auto-text-indent="false"/>
    </style:style>
    <style:style style:name="P159" style:family="paragraph" style:parent-style-name="Text_20_body">
      <style:text-properties fo:font-size="7pt" fo:font-weight="bold" style:font-size-asian="7pt" style:font-weight-asian="bold"/>
    </style:style>
    <style:style style:name="P160" style:family="paragraph" style:parent-style-name="Text_20_body">
      <style:paragraph-properties fo:margin-top="0.0118in" fo:margin-bottom="0in" style:contextual-spacing="false"/>
      <style:text-properties fo:font-size="7pt" fo:font-weight="bold" style:font-size-asian="7pt" style:font-weight-asian="bold"/>
    </style:style>
    <style:style style:name="P161" style:family="paragraph" style:parent-style-name="Standard">
      <style:paragraph-properties fo:margin-left="0.448in" fo:margin-right="0.8898in" fo:margin-top="0in" fo:margin-bottom="0in" style:contextual-spacing="false" fo:text-align="center" style:justify-single-word="false" fo:text-indent="0in" style:auto-text-indent="false"/>
    </style:style>
    <style:style style:name="P162" style:family="paragraph" style:parent-style-name="Text_20_body">
      <style:paragraph-properties fo:margin-top="0.0134in" fo:margin-bottom="0in" style:contextual-spacing="false"/>
      <style:text-properties fo:font-size="7pt" fo:font-weight="bold" style:font-size-asian="7pt" style:font-weight-asian="bold"/>
    </style:style>
    <style:style style:name="P163" style:family="paragraph" style:parent-style-name="Text_20_body">
      <style:paragraph-properties fo:margin-left="1.4575in" fo:margin-right="1.8965in" fo:line-height="118%" fo:text-align="justify" style:justify-single-word="false" fo:text-indent="0.0016in" style:auto-text-indent="false"/>
    </style:style>
    <style:style style:name="P164" style:family="paragraph" style:parent-style-name="Text_20_body">
      <style:paragraph-properties fo:margin-left="1.4583in" fo:margin-right="1.8984in" fo:margin-top="0.1055in" fo:margin-bottom="0in" style:contextual-spacing="false" fo:line-height="118%" fo:text-align="justify" style:justify-single-word="false" fo:text-indent="0.0016in" style:auto-text-indent="false"/>
    </style:style>
    <style:style style:name="P165" style:family="paragraph" style:parent-style-name="Standard">
      <style:paragraph-properties fo:margin-left="1.4929in" fo:margin-right="3.4102in" fo:margin-top="0.1134in" fo:margin-bottom="0in" style:contextual-spacing="false" fo:line-height="215%" fo:text-align="justify" style:justify-single-word="false" fo:text-indent="1.4756in" style:auto-text-indent="false"/>
    </style:style>
    <style:style style:name="P166" style:family="paragraph" style:parent-style-name="List_20_Paragraph" style:list-style-name="WWNum1">
      <style:paragraph-properties fo:margin-left="1.5465in" fo:margin-right="0in" fo:margin-top="0in" fo:margin-bottom="0in" style:contextual-spacing="false" fo:line-height="0.1091in" fo:text-align="justify" style:justify-single-word="false" fo:text-indent="-0.0929in" style:auto-text-indent="false">
        <style:tab-stops>
          <style:tab-stop style:position="1.5465in"/>
        </style:tab-stops>
      </style:paragraph-properties>
    </style:style>
    <style:style style:name="P167" style:family="paragraph" style:parent-style-name="Text_20_body">
      <style:paragraph-properties fo:margin-left="1.4598in" fo:margin-right="0in" fo:margin-top="0.0236in" fo:margin-bottom="0in" style:contextual-spacing="false" fo:text-align="justify" style:justify-single-word="false"/>
    </style:style>
    <style:style style:name="P168" style:family="paragraph" style:parent-style-name="Text_20_body">
      <style:paragraph-properties fo:margin-top="0.0043in" fo:margin-bottom="0in" style:contextual-spacing="false"/>
    </style:style>
    <style:style style:name="P169" style:family="paragraph" style:parent-style-name="List_20_Paragraph" style:list-style-name="WWNum1">
      <style:paragraph-properties fo:margin-left="1.5791in" fo:margin-right="0in" fo:margin-top="0in" fo:margin-bottom="0in" style:contextual-spacing="false" fo:line-height="100%" fo:text-align="justify" style:justify-single-word="false" fo:text-indent="-0.1256in" style:auto-text-indent="false">
        <style:tab-stops>
          <style:tab-stop style:position="1.5791in"/>
        </style:tab-stops>
      </style:paragraph-properties>
    </style:style>
    <style:style style:name="P170" style:family="paragraph" style:parent-style-name="Text_20_body">
      <style:paragraph-properties fo:margin-top="0.0071in" fo:margin-bottom="0in" style:contextual-spacing="false"/>
    </style:style>
    <style:style style:name="P171" style:family="paragraph" style:parent-style-name="List_20_Paragraph" style:list-style-name="WWNum1">
      <style:paragraph-properties fo:margin-left="1.4591in" fo:margin-right="1.9035in" fo:margin-top="0in" fo:margin-bottom="0in" style:contextual-spacing="false" fo:line-height="120%" fo:text-align="justify" style:justify-single-word="false" fo:text-indent="-0.0063in" style:auto-text-indent="false">
        <style:tab-stops>
          <style:tab-stop style:position="1.4591in"/>
          <style:tab-stop style:position="1.6244in"/>
        </style:tab-stops>
      </style:paragraph-properties>
    </style:style>
    <style:style style:name="P172" style:family="paragraph" style:parent-style-name="List_20_Paragraph" style:list-style-name="WWNum1">
      <style:paragraph-properties fo:margin-left="1.4598in" fo:margin-right="1.8984in" fo:margin-top="0.1071in" fo:margin-bottom="0in" style:contextual-spacing="false" fo:line-height="117%" fo:text-align="justify" style:justify-single-word="false" fo:text-indent="-0.0071in" style:auto-text-indent="false">
        <style:tab-stops>
          <style:tab-stop style:position="1.4598in"/>
          <style:tab-stop style:position="1.6547in"/>
        </style:tab-stops>
      </style:paragraph-properties>
    </style:style>
    <style:style style:name="P173" style:family="paragraph" style:parent-style-name="List_20_Paragraph" style:list-style-name="WWNum1">
      <style:paragraph-properties fo:margin-left="1.4598in" fo:margin-right="1.8984in" fo:margin-top="0.1035in" fo:margin-bottom="0in" style:contextual-spacing="false" fo:line-height="120%" fo:text-align="justify" style:justify-single-word="false" fo:text-indent="-0.0008in" style:auto-text-indent="false">
        <style:tab-stops>
          <style:tab-stop style:position="1.4598in"/>
          <style:tab-stop style:position="1.5925in"/>
        </style:tab-stops>
      </style:paragraph-properties>
    </style:style>
    <style:style style:name="P174" style:family="paragraph" style:parent-style-name="List_20_Paragraph" style:list-style-name="WWNum1">
      <style:paragraph-properties fo:margin-left="1.4598in" fo:margin-right="1.8957in" fo:margin-top="0.1063in" fo:margin-bottom="0in" style:contextual-spacing="false" fo:line-height="117%" fo:text-align="justify" style:justify-single-word="false" fo:text-indent="-0.0008in" style:auto-text-indent="false">
        <style:tab-stops>
          <style:tab-stop style:position="1.4598in"/>
          <style:tab-stop style:position="1.6555in"/>
        </style:tab-stops>
      </style:paragraph-properties>
    </style:style>
    <style:style style:name="P175" style:family="paragraph" style:parent-style-name="List_20_Paragraph" style:list-style-name="WWNum1">
      <style:paragraph-properties fo:margin-left="1.4598in" fo:margin-right="1.8992in" fo:margin-top="0.1063in" fo:margin-bottom="0in" style:contextual-spacing="false" fo:line-height="120%" fo:text-align="justify" style:justify-single-word="false" fo:text-indent="-0.0008in" style:auto-text-indent="false">
        <style:tab-stops>
          <style:tab-stop style:position="1.4598in"/>
          <style:tab-stop style:position="1.6547in"/>
        </style:tab-stops>
      </style:paragraph-properties>
    </style:style>
    <style:style style:name="P176" style:family="paragraph" style:parent-style-name="List_20_Paragraph" style:list-style-name="WWNum1">
      <style:paragraph-properties fo:margin-left="1.6898in" fo:margin-right="0in" fo:margin-top="0.0937in" fo:margin-bottom="0in" style:contextual-spacing="false" fo:line-height="100%" fo:text-align="justify" style:justify-single-word="false" fo:text-indent="-0.2307in" style:auto-text-indent="false">
        <style:tab-stops>
          <style:tab-stop style:position="1.6898in"/>
        </style:tab-stops>
      </style:paragraph-properties>
    </style:style>
    <style:style style:name="P177" style:family="paragraph" style:parent-style-name="Text_20_body">
      <style:paragraph-properties fo:margin-top="0.0028in" fo:margin-bottom="0in" style:contextual-spacing="false"/>
    </style:style>
    <style:style style:name="P178" style:family="paragraph" style:parent-style-name="List_20_Paragraph" style:list-style-name="WWNum1">
      <style:paragraph-properties fo:margin-left="1.4591in" fo:margin-right="1.8925in" fo:margin-top="0in" fo:margin-bottom="0in" style:contextual-spacing="false" fo:line-height="113%" fo:text-align="justify" style:justify-single-word="false" fo:text-indent="0.0016in" style:auto-text-indent="false">
        <style:tab-stops>
          <style:tab-stop style:position="1.7035in"/>
        </style:tab-stops>
      </style:paragraph-properties>
    </style:style>
    <style:style style:name="P179" style:family="paragraph" style:parent-style-name="Text_20_body">
      <style:paragraph-properties fo:margin-top="0.1098in" fo:margin-bottom="0in" style:contextual-spacing="false"/>
      <style:text-properties fo:font-size="10pt" style:font-size-asian="10pt"/>
    </style:style>
    <style:style style:name="P180" style:family="paragraph" style:parent-style-name="Text_20_body" style:master-page-name="Converted9">
      <style:paragraph-properties style:page-number="10"/>
      <style:text-properties fo:font-size="10pt" style:font-size-asian="10pt"/>
    </style:style>
    <style:style style:name="P181" style:family="paragraph" style:parent-style-name="Text_20_body">
      <style:paragraph-properties fo:margin-top="0.0839in" fo:margin-bottom="0in" style:contextual-spacing="false"/>
      <style:text-properties fo:font-size="10pt" style:font-size-asian="10pt"/>
    </style:style>
    <style:style style:name="P182" style:family="paragraph" style:parent-style-name="Standard">
      <style:paragraph-properties fo:margin-left="3.3382in" fo:margin-right="0in" fo:line-height="0.0256in" fo:text-indent="0in" style:auto-text-indent="false"/>
    </style:style>
    <style:style style:name="P183" style:family="paragraph" style:parent-style-name="List_20_Paragraph" style:list-style-name="WWNum1">
      <style:paragraph-properties fo:margin-left="1.461in" fo:margin-right="1.898in" fo:margin-top="0.0665in" fo:margin-bottom="0in" style:contextual-spacing="false" fo:line-height="120%" fo:text-align="justify" style:justify-single-word="false" fo:text-indent="0.0043in" style:auto-text-indent="false">
        <style:tab-stops>
          <style:tab-stop style:position="1.5917in"/>
        </style:tab-stops>
      </style:paragraph-properties>
    </style:style>
    <style:style style:name="P184" style:family="paragraph" style:parent-style-name="List_20_Paragraph" style:list-style-name="WWNum1">
      <style:paragraph-properties fo:margin-left="1.6075in" fo:margin-right="0in" fo:margin-top="0.0972in" fo:margin-bottom="0in" style:contextual-spacing="false" fo:line-height="100%" fo:text-align="justify" style:justify-single-word="false" fo:text-indent="-0.1417in" style:auto-text-indent="false">
        <style:tab-stops>
          <style:tab-stop style:position="1.6075in"/>
        </style:tab-stops>
      </style:paragraph-properties>
    </style:style>
    <style:style style:name="P185" style:family="paragraph" style:parent-style-name="List_20_Paragraph" style:list-style-name="WWNum1">
      <style:paragraph-properties fo:margin-left="1.4634in" fo:margin-right="1.8945in" fo:margin-top="0.1193in" fo:margin-bottom="0in" style:contextual-spacing="false" fo:line-height="110%" fo:text-align="justify" style:justify-single-word="false" fo:text-indent="0.002in" style:auto-text-indent="false">
        <style:tab-stops>
          <style:tab-stop style:position="1.6634in"/>
        </style:tab-stops>
      </style:paragraph-properties>
    </style:style>
    <style:style style:name="P186" style:family="paragraph" style:parent-style-name="List_20_Paragraph" style:list-style-name="WWNum1">
      <style:paragraph-properties fo:margin-left="1.6898in" fo:margin-right="0in" fo:margin-top="0.1055in" fo:margin-bottom="0in" style:contextual-spacing="false" fo:line-height="100%" fo:text-align="justify" style:justify-single-word="false" fo:text-indent="-0.2236in" style:auto-text-indent="false">
        <style:tab-stops>
          <style:tab-stop style:position="1.6898in"/>
        </style:tab-stops>
      </style:paragraph-properties>
    </style:style>
    <style:style style:name="P187" style:family="paragraph" style:parent-style-name="List_20_Paragraph" style:list-style-name="WWNum1">
      <style:paragraph-properties fo:margin-left="1.4634in" fo:margin-right="1.8984in" fo:margin-top="0.1193in" fo:margin-bottom="0in" style:contextual-spacing="false" fo:line-height="117%" fo:text-align="justify" style:justify-single-word="false" fo:text-indent="0.002in" style:auto-text-indent="false">
        <style:tab-stops>
          <style:tab-stop style:position="1.6898in"/>
        </style:tab-stops>
      </style:paragraph-properties>
    </style:style>
    <style:style style:name="P188" style:family="paragraph" style:parent-style-name="List_20_Paragraph" style:list-style-name="WWNum1">
      <style:paragraph-properties fo:margin-left="1.4626in" fo:margin-right="1.9035in" fo:margin-top="0.1008in" fo:margin-bottom="0in" style:contextual-spacing="false" fo:line-height="114%" fo:text-align="justify" style:justify-single-word="false" fo:text-indent="0.0028in" style:auto-text-indent="false">
        <style:tab-stops>
          <style:tab-stop style:position="1.6437in"/>
        </style:tab-stops>
      </style:paragraph-properties>
    </style:style>
    <style:style style:name="P189" style:family="paragraph" style:parent-style-name="List_20_Paragraph" style:list-style-name="WWNum1">
      <style:paragraph-properties fo:margin-left="1.4634in" fo:margin-right="1.8957in" fo:margin-top="0.1047in" fo:margin-bottom="0in" style:contextual-spacing="false" fo:line-height="117%" fo:text-align="justify" style:justify-single-word="false" fo:text-indent="0.002in" style:auto-text-indent="false">
        <style:tab-stops>
          <style:tab-stop style:position="1.6764in"/>
        </style:tab-stops>
      </style:paragraph-properties>
    </style:style>
    <style:style style:name="P190" style:family="paragraph" style:parent-style-name="List_20_Paragraph" style:list-style-name="WWNum1">
      <style:paragraph-properties fo:margin-left="1.4626in" fo:margin-right="1.8957in" fo:margin-top="0.1008in" fo:margin-bottom="0in" style:contextual-spacing="false" fo:line-height="117%" fo:text-align="justify" style:justify-single-word="false" fo:text-indent="0.0028in" style:auto-text-indent="false">
        <style:tab-stops>
          <style:tab-stop style:position="1.7327in"/>
        </style:tab-stops>
      </style:paragraph-properties>
    </style:style>
    <style:style style:name="P191" style:family="paragraph" style:parent-style-name="List_20_Paragraph" style:list-style-name="WWNum1">
      <style:paragraph-properties fo:margin-left="1.4634in" fo:margin-right="1.8992in" fo:margin-top="0.1035in" fo:margin-bottom="0in" style:contextual-spacing="false" fo:line-height="120%" fo:text-align="justify" style:justify-single-word="false" fo:text-indent="0.0028in" style:auto-text-indent="false">
        <style:tab-stops>
          <style:tab-stop style:position="1.8102in"/>
        </style:tab-stops>
      </style:paragraph-properties>
    </style:style>
    <style:style style:name="P192" style:family="paragraph" style:parent-style-name="Standard">
      <style:paragraph-properties fo:margin-left="0in" fo:margin-right="3.2335in" fo:margin-top="0.1in" fo:margin-bottom="0in" style:contextual-spacing="false" fo:text-align="right" style:justify-single-word="false" fo:text-indent="0in" style:auto-text-indent="false"/>
    </style:style>
    <style:style style:name="P193" style:family="paragraph" style:parent-style-name="Text_20_body">
      <style:paragraph-properties fo:margin-top="0.0102in" fo:margin-bottom="0in" style:contextual-spacing="false"/>
      <style:text-properties fo:font-weight="bold" style:font-weight-asian="bold"/>
    </style:style>
    <style:style style:name="P194" style:family="paragraph" style:parent-style-name="Text_20_body">
      <style:paragraph-properties fo:margin-left="1.4626in" fo:margin-right="1.8965in" fo:line-height="118%" fo:text-align="justify" style:justify-single-word="false" fo:text-indent="0.0008in" style:auto-text-indent="false"/>
    </style:style>
    <style:style style:name="P195" style:family="paragraph" style:parent-style-name="Text_20_body">
      <style:paragraph-properties fo:margin-left="0in" fo:margin-right="3.2091in" fo:margin-top="0.1035in" fo:margin-bottom="0in" style:contextual-spacing="false" fo:text-align="right" style:justify-single-word="false"/>
    </style:style>
    <style:style style:name="P196" style:family="paragraph" style:parent-style-name="List_20_Paragraph" style:list-style-name="WWNum2">
      <style:paragraph-properties fo:margin-left="1.4634in" fo:margin-right="1.9043in" fo:margin-top="0in" fo:margin-bottom="0in" style:contextual-spacing="false" fo:line-height="120%" fo:text-align="justify" style:justify-single-word="false" fo:text-indent="-0.0071in" style:auto-text-indent="false">
        <style:tab-stops>
          <style:tab-stop style:position="1.4634in"/>
          <style:tab-stop style:position="1.5457in"/>
        </style:tab-stops>
      </style:paragraph-properties>
    </style:style>
    <style:style style:name="P197" style:family="paragraph" style:parent-style-name="List_20_Paragraph" style:list-style-name="WWNum2">
      <style:paragraph-properties fo:margin-left="1.4626in" fo:margin-right="1.8992in" fo:margin-top="0.1035in" fo:margin-bottom="0in" style:contextual-spacing="false" fo:line-height="118%" fo:text-align="justify" style:justify-single-word="false" fo:text-indent="-0.0055in" style:auto-text-indent="false">
        <style:tab-stops>
          <style:tab-stop style:position="1.4626in"/>
          <style:tab-stop style:position="1.6055in"/>
        </style:tab-stops>
      </style:paragraph-properties>
    </style:style>
    <style:style style:name="P198" style:family="paragraph" style:parent-style-name="Text_20_body">
      <style:paragraph-properties fo:margin-left="1.4634in" fo:margin-right="1.8957in" fo:margin-top="0.1in" fo:margin-bottom="0in" style:contextual-spacing="false" fo:line-height="116%" fo:text-align="justify" style:justify-single-word="false"/>
    </style:style>
    <style:style style:name="P199" style:family="paragraph" style:parent-style-name="Text_20_body">
      <style:paragraph-properties fo:margin-top="0.0693in" fo:margin-bottom="0in" style:contextual-spacing="false"/>
      <style:text-properties fo:font-size="10pt" style:font-size-asian="10pt"/>
    </style:style>
    <style:style style:name="P200" style:family="paragraph" style:parent-style-name="Text_20_body" style:master-page-name="Converted10">
      <style:paragraph-properties style:page-number="auto"/>
      <style:text-properties fo:font-size="10pt" style:font-size-asian="10pt"/>
    </style:style>
    <style:style style:name="P201" style:family="paragraph" style:parent-style-name="Text_20_body">
      <style:paragraph-properties fo:margin-left="1.4626in" fo:margin-right="1.8945in" fo:margin-top="0.0665in" fo:margin-bottom="0in" style:contextual-spacing="false" fo:line-height="116%" fo:text-align="justify" style:justify-single-word="false" fo:text-indent="0.0008in" style:auto-text-indent="false"/>
    </style:style>
    <style:style style:name="P202" style:family="paragraph" style:parent-style-name="List_20_Paragraph" style:list-style-name="WWNum3">
      <style:paragraph-properties fo:margin-left="1.461in" fo:margin-right="1.8957in" fo:margin-top="0.1047in" fo:margin-bottom="0in" style:contextual-spacing="false" fo:line-height="118%" fo:text-align="justify" style:justify-single-word="false" fo:text-indent="-0.0047in" style:auto-text-indent="false">
        <style:tab-stops>
          <style:tab-stop style:position="1.461in"/>
          <style:tab-stop style:position="1.572in"/>
        </style:tab-stops>
      </style:paragraph-properties>
    </style:style>
    <style:style style:name="P203" style:family="paragraph" style:parent-style-name="List_20_Paragraph" style:list-style-name="WWNum3">
      <style:paragraph-properties fo:margin-left="1.4626in" fo:margin-right="1.8992in" fo:margin-top="0.1055in" fo:margin-bottom="0in" style:contextual-spacing="false" fo:line-height="118%" fo:text-align="justify" style:justify-single-word="false" fo:text-indent="-0.0063in" style:auto-text-indent="false">
        <style:tab-stops>
          <style:tab-stop style:position="1.4626in"/>
          <style:tab-stop style:position="1.5819in"/>
        </style:tab-stops>
      </style:paragraph-properties>
    </style:style>
    <style:style style:name="P204" style:family="paragraph" style:parent-style-name="List_20_Paragraph" style:list-style-name="WWNum3">
      <style:paragraph-properties fo:margin-left="1.4626in" fo:margin-right="1.9047in" fo:margin-top="0.1063in" fo:margin-bottom="0in" style:contextual-spacing="false" fo:line-height="112%" fo:text-align="justify" style:justify-single-word="false" fo:text-indent="-0.0063in" style:auto-text-indent="false">
        <style:tab-stops>
          <style:tab-stop style:position="1.4626in"/>
          <style:tab-stop style:position="1.6575in"/>
        </style:tab-stops>
      </style:paragraph-properties>
    </style:style>
    <style:style style:name="P205" style:family="paragraph" style:parent-style-name="List_20_Paragraph" style:list-style-name="WWNum3">
      <style:paragraph-properties fo:margin-left="1.4618in" fo:margin-right="1.902in" fo:margin-top="0.1098in" fo:margin-bottom="0in" style:contextual-spacing="false" fo:line-height="118%" fo:text-align="justify" style:justify-single-word="false" fo:text-indent="-0.0055in" style:auto-text-indent="false">
        <style:tab-stops>
          <style:tab-stop style:position="1.4618in"/>
          <style:tab-stop style:position="1.6618in"/>
        </style:tab-stops>
      </style:paragraph-properties>
    </style:style>
    <style:style style:name="P206" style:family="paragraph" style:parent-style-name="List_20_Paragraph" style:list-style-name="WWNum3">
      <style:paragraph-properties fo:margin-left="1.4618in" fo:margin-right="1.8945in" fo:margin-top="0.1in" fo:margin-bottom="0in" style:contextual-spacing="false" fo:line-height="115%" fo:text-align="justify" style:justify-single-word="false" fo:text-indent="0.0008in" style:auto-text-indent="false">
        <style:tab-stops>
          <style:tab-stop style:position="1.5654in"/>
        </style:tab-stops>
      </style:paragraph-properties>
    </style:style>
    <style:style style:name="P207" style:family="paragraph" style:parent-style-name="Text_20_body">
      <style:paragraph-properties fo:margin-left="1.4626in" fo:margin-right="1.9008in" fo:margin-top="0.1028in" fo:margin-bottom="0in" style:contextual-spacing="false" fo:line-height="117%" fo:text-align="justify" style:justify-single-word="false" fo:text-indent="0.0028in" style:auto-text-indent="false"/>
    </style:style>
    <style:style style:name="P208" style:family="paragraph" style:parent-style-name="List_20_Paragraph" style:list-style-name="WWNum3">
      <style:paragraph-properties fo:margin-left="1.6016in" fo:margin-right="0in" fo:margin-top="0.1071in" fo:margin-bottom="0in" style:contextual-spacing="false" fo:line-height="100%" fo:text-align="left" style:justify-single-word="false" fo:text-indent="-0.139in" style:auto-text-indent="false">
        <style:tab-stops>
          <style:tab-stop style:position="1.6016in"/>
        </style:tab-stops>
      </style:paragraph-properties>
    </style:style>
    <style:style style:name="P209" style:family="paragraph" style:parent-style-name="Text_20_body">
      <style:paragraph-properties fo:margin-top="0.0075in" fo:margin-bottom="0in" style:contextual-spacing="false"/>
    </style:style>
    <style:style style:name="P210" style:family="paragraph" style:parent-style-name="List_20_Paragraph" style:list-style-name="WWNum3">
      <style:paragraph-properties fo:margin-left="1.6043in" fo:margin-right="0in" fo:margin-top="0in" fo:margin-bottom="0in" style:contextual-spacing="false" fo:line-height="100%" fo:text-align="left" style:justify-single-word="false" fo:text-indent="-0.1409in" style:auto-text-indent="false">
        <style:tab-stops>
          <style:tab-stop style:position="1.6043in"/>
        </style:tab-stops>
      </style:paragraph-properties>
    </style:style>
    <style:style style:name="P211" style:family="paragraph" style:parent-style-name="List_20_Paragraph" style:list-style-name="WWNum3">
      <style:paragraph-properties fo:margin-left="1.5945in" fo:margin-right="0in" fo:margin-top="0in" fo:margin-bottom="0in" style:contextual-spacing="false" fo:line-height="100%" fo:text-align="left" style:justify-single-word="false" fo:text-indent="-0.1319in" style:auto-text-indent="false">
        <style:tab-stops>
          <style:tab-stop style:position="1.5945in"/>
        </style:tab-stops>
      </style:paragraph-properties>
    </style:style>
    <style:style style:name="P212" style:family="paragraph" style:parent-style-name="Text_20_body">
      <style:paragraph-properties fo:margin-left="1.4661in" fo:margin-right="0in" fo:margin-top="0.1154in" fo:margin-bottom="0in" style:contextual-spacing="false" fo:text-align="justify" style:justify-single-word="false"/>
    </style:style>
    <style:style style:name="P213" style:family="paragraph" style:parent-style-name="Text_20_body">
      <style:paragraph-properties fo:margin-left="1.4626in" fo:margin-right="0in" fo:margin-top="0.0201in" fo:margin-bottom="0in" style:contextual-spacing="false" fo:text-align="justify" style:justify-single-word="false"/>
    </style:style>
    <style:style style:name="P214" style:family="paragraph" style:parent-style-name="Text_20_body">
      <style:paragraph-properties fo:margin-left="1.4626in" fo:margin-right="1.9043in" fo:margin-top="0.1173in" fo:margin-bottom="0in" style:contextual-spacing="false" fo:line-height="117%" fo:text-align="justify" style:justify-single-word="false" fo:text-indent="0.0008in" style:auto-text-indent="false"/>
    </style:style>
    <style:style style:name="P215" style:family="paragraph" style:parent-style-name="Text_20_body">
      <style:paragraph-properties fo:margin-left="1.4626in" fo:margin-right="1.9028in" fo:margin-top="0.1071in" fo:margin-bottom="0in" style:contextual-spacing="false" fo:line-height="117%" fo:text-align="justify" style:justify-single-word="false" fo:text-indent="0.0008in" style:auto-text-indent="false"/>
    </style:style>
    <style:style style:name="P216" style:family="paragraph" style:parent-style-name="Standard">
      <style:paragraph-properties fo:margin-left="0.4465in" fo:margin-right="0.8898in" fo:margin-top="0.1071in" fo:margin-bottom="0in" style:contextual-spacing="false" fo:text-align="center" style:justify-single-word="false" fo:text-indent="0in" style:auto-text-indent="false"/>
    </style:style>
    <style:style style:name="P217" style:family="paragraph" style:parent-style-name="Text_20_body">
      <style:paragraph-properties fo:margin-top="0.0071in" fo:margin-bottom="0in" style:contextual-spacing="false"/>
      <style:text-properties fo:font-weight="bold" style:font-weight-asian="bold"/>
    </style:style>
    <style:style style:name="P218" style:family="paragraph" style:parent-style-name="Text_20_body">
      <style:paragraph-properties fo:margin-left="1.4571in" fo:margin-right="2.6626in" fo:margin-top="0.0008in" fo:margin-bottom="0in" style:contextual-spacing="false" fo:line-height="206%" fo:text-indent="0.0063in" style:auto-text-indent="false"/>
    </style:style>
    <style:style style:name="P219" style:family="paragraph" style:parent-style-name="Text_20_body" style:master-page-name="Converted11">
      <style:paragraph-properties style:page-number="auto"/>
      <style:text-properties fo:font-size="10pt" style:font-size-asian="10pt"/>
    </style:style>
    <style:style style:name="P220" style:family="paragraph" style:parent-style-name="Standard">
      <style:paragraph-properties fo:margin-left="3.339in" fo:margin-right="0in" fo:line-height="0.0228in" fo:text-indent="0in" style:auto-text-indent="false"/>
    </style:style>
    <style:style style:name="P221" style:family="paragraph" style:parent-style-name="List_20_Paragraph" style:list-style-name="WWNum4">
      <style:paragraph-properties fo:margin-left="1.5882in" fo:margin-right="0in" fo:margin-top="0.0693in" fo:margin-bottom="0in" style:contextual-spacing="false" fo:line-height="100%" fo:text-align="left" style:justify-single-word="false" fo:text-indent="-0.1252in" style:auto-text-indent="false">
        <style:tab-stops>
          <style:tab-stop style:position="1.5882in"/>
        </style:tab-stops>
      </style:paragraph-properties>
    </style:style>
    <style:style style:name="P222" style:family="paragraph" style:parent-style-name="List_20_Paragraph" style:list-style-name="WWNum4">
      <style:paragraph-properties fo:margin-left="1.628in" fo:margin-right="0in" fo:margin-top="0in" fo:margin-bottom="0in" style:contextual-spacing="false" fo:line-height="100%" fo:text-align="left" style:justify-single-word="false" fo:text-indent="-0.1646in" style:auto-text-indent="false">
        <style:tab-stops>
          <style:tab-stop style:position="1.628in"/>
        </style:tab-stops>
      </style:paragraph-properties>
    </style:style>
    <style:style style:name="P223" style:family="paragraph" style:parent-style-name="List_20_Paragraph" style:list-style-name="WWNum4">
      <style:paragraph-properties fo:margin-left="1.6154in" fo:margin-right="0in" fo:margin-top="0in" fo:margin-bottom="0in" style:contextual-spacing="false" fo:line-height="100%" fo:text-align="left" style:justify-single-word="false" fo:text-indent="-0.152in" style:auto-text-indent="false">
        <style:tab-stops>
          <style:tab-stop style:position="1.6154in"/>
        </style:tab-stops>
      </style:paragraph-properties>
    </style:style>
    <style:style style:name="P224" style:family="paragraph" style:parent-style-name="Text_20_body">
      <style:paragraph-properties fo:margin-top="0.0102in" fo:margin-bottom="0in" style:contextual-spacing="false"/>
    </style:style>
    <style:style style:name="P225" style:family="paragraph" style:parent-style-name="Text_20_body">
      <style:paragraph-properties fo:margin-left="1.4693in" fo:margin-right="1.9035in" fo:line-height="117%" fo:text-align="justify" style:justify-single-word="false"/>
    </style:style>
    <style:style style:name="P226" style:family="paragraph" style:parent-style-name="Text_20_body">
      <style:paragraph-properties fo:margin-left="1.4661in" fo:margin-right="1.9055in" fo:margin-top="0.1071in" fo:margin-bottom="0in" style:contextual-spacing="false" fo:line-height="118%" fo:text-align="justify" style:justify-single-word="false" fo:text-indent="0.0035in" style:auto-text-indent="false"/>
    </style:style>
    <style:style style:name="P227" style:family="paragraph" style:parent-style-name="Text_20_body">
      <style:paragraph-properties fo:margin-left="1.4693in" fo:margin-right="1.9055in" fo:margin-top="0.102in" fo:margin-bottom="0in" style:contextual-spacing="false" fo:line-height="118%" fo:text-align="justify" style:justify-single-word="false"/>
    </style:style>
    <style:style style:name="P228" style:family="paragraph" style:parent-style-name="Text_20_body">
      <style:paragraph-properties fo:margin-left="1.4701in" fo:margin-right="0in" fo:margin-top="0.1063in" fo:margin-bottom="0in" style:contextual-spacing="false"/>
    </style:style>
    <style:style style:name="P229" style:family="paragraph" style:parent-style-name="Text_20_body">
      <style:paragraph-properties fo:margin-left="1.4689in" fo:margin-right="1.9008in" fo:line-height="117%" fo:text-align="justify" style:justify-single-word="false" fo:text-indent="0.0008in" style:auto-text-indent="false"/>
    </style:style>
    <style:style style:name="P230" style:family="paragraph" style:parent-style-name="Text_20_body">
      <style:paragraph-properties fo:margin-left="1.4689in" fo:margin-right="1.9055in" fo:margin-top="0.1071in" fo:margin-bottom="0in" style:contextual-spacing="false" fo:line-height="117%" fo:text-align="justify" style:justify-single-word="false" fo:text-indent="0.0008in" style:auto-text-indent="false"/>
    </style:style>
    <style:style style:name="P231" style:family="paragraph" style:parent-style-name="Text_20_body">
      <style:paragraph-properties fo:margin-left="1.4689in" fo:margin-right="1.9047in" fo:margin-top="0.1071in" fo:margin-bottom="0in" style:contextual-spacing="false" fo:line-height="114%" fo:text-align="justify" style:justify-single-word="false" fo:text-indent="0.0008in" style:auto-text-indent="false"/>
    </style:style>
    <style:style style:name="P232" style:family="paragraph" style:parent-style-name="Text_20_body">
      <style:paragraph-properties fo:margin-left="1.4693in" fo:margin-right="1.9071in" fo:margin-top="0.1083in" fo:margin-bottom="0in" style:contextual-spacing="false" fo:line-height="117%" fo:text-align="justify" style:justify-single-word="false"/>
    </style:style>
    <style:style style:name="P233" style:family="paragraph" style:parent-style-name="Text_20_body">
      <style:paragraph-properties fo:margin-left="1.4701in" fo:margin-right="0in" fo:margin-top="0.1071in" fo:margin-bottom="0in" style:contextual-spacing="false"/>
    </style:style>
    <style:style style:name="P234" style:family="paragraph" style:parent-style-name="Text_20_body">
      <style:paragraph-properties fo:margin-top="0.0008in" fo:margin-bottom="0in" style:contextual-spacing="false"/>
    </style:style>
    <style:style style:name="P235" style:family="paragraph" style:parent-style-name="Standard">
      <style:paragraph-properties fo:margin-left="0.4465in" fo:margin-right="0.8898in" fo:margin-top="0in" fo:margin-bottom="0in" style:contextual-spacing="false" fo:text-align="center" style:justify-single-word="false" fo:text-indent="0in" style:auto-text-indent="false"/>
    </style:style>
    <style:style style:name="P236" style:family="paragraph" style:parent-style-name="Standard">
      <style:paragraph-properties fo:margin-left="1.4701in" fo:margin-right="0in" fo:margin-top="0.1256in" fo:margin-bottom="0in" style:contextual-spacing="false" fo:text-align="left" style:justify-single-word="false" fo:text-indent="0in" style:auto-text-indent="false"/>
    </style:style>
    <style:style style:name="P237" style:family="paragraph" style:parent-style-name="List_20_Paragraph" style:list-style-name="WWNum5">
      <style:paragraph-properties fo:margin-left="1.5457in" fo:margin-right="0in" fo:margin-top="0.0008in" fo:margin-bottom="0in" style:contextual-spacing="false" fo:line-height="100%" fo:text-align="left" style:justify-single-word="false" fo:text-indent="-0.0827in" style:auto-text-indent="false">
        <style:tab-stops>
          <style:tab-stop style:position="1.5457in"/>
        </style:tab-stops>
      </style:paragraph-properties>
    </style:style>
    <style:style style:name="P238" style:family="paragraph" style:parent-style-name="List_20_Paragraph" style:list-style-name="WWNum5">
      <style:paragraph-properties fo:margin-left="1.4681in" fo:margin-right="1.902in" fo:margin-top="0in" fo:margin-bottom="0in" style:contextual-spacing="false" fo:line-height="114%" fo:text-align="justify" style:justify-single-word="false" fo:text-indent="-0.0047in" style:auto-text-indent="false">
        <style:tab-stops>
          <style:tab-stop style:position="1.4681in"/>
          <style:tab-stop style:position="1.5917in"/>
        </style:tab-stops>
      </style:paragraph-properties>
    </style:style>
    <style:style style:name="P239" style:family="paragraph" style:parent-style-name="Text_20_body" style:master-page-name="Converted12">
      <style:paragraph-properties style:page-number="auto"/>
      <style:text-properties fo:font-size="10pt" fo:font-weight="bold" style:font-size-asian="10pt" style:font-weight-asian="bold"/>
    </style:style>
    <style:style style:name="P240" style:family="paragraph" style:parent-style-name="Text_20_body">
      <style:paragraph-properties fo:margin-top="0.0839in" fo:margin-bottom="0in" style:contextual-spacing="false"/>
      <style:text-properties fo:font-size="10pt" fo:font-weight="bold" style:font-size-asian="10pt" style:font-weight-asian="bold"/>
    </style:style>
    <style:style style:name="P241" style:family="paragraph" style:parent-style-name="Standard">
      <style:paragraph-properties fo:margin-left="1.122in" fo:margin-right="0in" fo:line-height="0.0575in" fo:text-indent="0in" style:auto-text-indent="false"/>
    </style:style>
    <style:style style:name="P242" style:family="paragraph" style:parent-style-name="List_20_Paragraph" style:list-style-name="WWNum5">
      <style:paragraph-properties fo:margin-left="1.4689in" fo:margin-right="1.9055in" fo:margin-top="0in" fo:margin-bottom="0in" style:contextual-spacing="false" fo:line-height="120%" fo:text-align="justify" style:justify-single-word="false" fo:text-indent="-0.0055in" style:auto-text-indent="false">
        <style:tab-stops>
          <style:tab-stop style:position="1.4689in"/>
          <style:tab-stop style:position="1.661in"/>
        </style:tab-stops>
      </style:paragraph-properties>
    </style:style>
    <style:style style:name="P243" style:family="paragraph" style:parent-style-name="List_20_Paragraph" style:list-style-name="WWNum5">
      <style:paragraph-properties fo:margin-left="1.6154in" fo:margin-right="0in" fo:margin-top="0.0945in" fo:margin-bottom="0in" style:contextual-spacing="false" fo:line-height="100%" fo:text-align="left" style:justify-single-word="false" fo:text-indent="-0.152in" style:auto-text-indent="false">
        <style:tab-stops>
          <style:tab-stop style:position="1.6154in"/>
        </style:tab-stops>
      </style:paragraph-properties>
    </style:style>
    <style:style style:name="P244" style:family="paragraph" style:parent-style-name="List_20_Paragraph" style:list-style-name="WWNum5">
      <style:paragraph-properties fo:margin-left="1.4681in" fo:margin-right="1.9035in" fo:margin-top="0in" fo:margin-bottom="0in" style:contextual-spacing="false" fo:line-height="115%" fo:text-align="justify" style:justify-single-word="false" fo:text-indent="0.0008in" style:auto-text-indent="false">
        <style:tab-stops>
          <style:tab-stop style:position="1.602in"/>
        </style:tab-stops>
      </style:paragraph-properties>
    </style:style>
    <style:style style:name="P245" style:family="paragraph" style:parent-style-name="List_20_Paragraph" style:list-style-name="WWNum5">
      <style:paragraph-properties fo:margin-left="1.4693in" fo:margin-right="1.902in" fo:margin-top="0.1091in" fo:margin-bottom="0in" style:contextual-spacing="false" fo:line-height="120%" fo:text-align="justify" style:justify-single-word="false" fo:text-indent="-0.0008in" style:auto-text-indent="false">
        <style:tab-stops>
          <style:tab-stop style:position="1.4693in"/>
          <style:tab-stop style:position="1.6154in"/>
        </style:tab-stops>
      </style:paragraph-properties>
    </style:style>
    <style:style style:name="P246" style:family="paragraph" style:parent-style-name="List_20_Paragraph" style:list-style-name="WWNum5">
      <style:paragraph-properties fo:margin-left="1.6547in" fo:margin-right="0in" fo:margin-top="0.1in" fo:margin-bottom="0in" style:contextual-spacing="false" fo:line-height="100%" fo:text-align="left" style:justify-single-word="false" fo:text-indent="-0.1854in" style:auto-text-indent="false">
        <style:tab-stops>
          <style:tab-stop style:position="1.6547in"/>
        </style:tab-stops>
      </style:paragraph-properties>
    </style:style>
    <style:style style:name="P247" style:family="paragraph" style:parent-style-name="List_20_Paragraph" style:list-style-name="WWNum5">
      <style:paragraph-properties fo:margin-left="1.4689in" fo:margin-right="1.9083in" fo:margin-top="0in" fo:margin-bottom="0in" style:contextual-spacing="false" fo:line-height="117%" fo:text-align="justify" style:justify-single-word="false" fo:text-indent="0in" style:auto-text-indent="false">
        <style:tab-stops>
          <style:tab-stop style:position="1.7638in"/>
        </style:tab-stops>
      </style:paragraph-properties>
    </style:style>
    <style:style style:name="P248" style:family="paragraph" style:parent-style-name="List_20_Paragraph" style:list-style-name="WWNum5">
      <style:paragraph-properties fo:margin-left="1.4646in" fo:margin-right="1.9035in" fo:margin-top="0.1008in" fo:margin-bottom="0in" style:contextual-spacing="false" fo:line-height="114%" fo:text-align="justify" style:justify-single-word="false" fo:text-indent="0.0063in" style:auto-text-indent="false">
        <style:tab-stops>
          <style:tab-stop style:position="1.6307in"/>
        </style:tab-stops>
      </style:paragraph-properties>
    </style:style>
    <style:style style:name="P249" style:family="paragraph" style:parent-style-name="List_20_Paragraph" style:list-style-name="WWNum5">
      <style:paragraph-properties fo:margin-left="1.572in" fo:margin-right="0in" fo:margin-top="0.1091in" fo:margin-bottom="0in" style:contextual-spacing="false" fo:line-height="100%" fo:text-align="left" style:justify-single-word="false" fo:text-indent="-0.0992in" style:auto-text-indent="false">
        <style:tab-stops>
          <style:tab-stop style:position="1.572in"/>
        </style:tab-stops>
      </style:paragraph-properties>
    </style:style>
    <style:style style:name="P250" style:family="paragraph" style:parent-style-name="Text_20_body">
      <style:paragraph-properties fo:margin-top="0.0016in" fo:margin-bottom="0in" style:contextual-spacing="false"/>
    </style:style>
    <style:style style:name="P251" style:family="paragraph" style:parent-style-name="List_20_Paragraph" style:list-style-name="WWNum5">
      <style:paragraph-properties fo:margin-left="1.4681in" fo:margin-right="1.9028in" fo:margin-top="0in" fo:margin-bottom="0in" style:contextual-spacing="false" fo:line-height="117%" fo:text-align="justify" style:justify-single-word="false" fo:text-indent="0.0043in" style:auto-text-indent="false">
        <style:tab-stops>
          <style:tab-stop style:position="1.6339in"/>
        </style:tab-stops>
      </style:paragraph-properties>
    </style:style>
    <style:style style:name="P252" style:family="paragraph" style:parent-style-name="List_20_Paragraph" style:list-style-name="WWNum5">
      <style:paragraph-properties fo:margin-left="1.4693in" fo:margin-right="1.9134in" fo:margin-top="0.098in" fo:margin-bottom="0in" style:contextual-spacing="false" fo:line-height="117%" fo:text-align="justify" style:justify-single-word="false" fo:text-indent="0.0028in" style:auto-text-indent="false">
        <style:tab-stops>
          <style:tab-stop style:position="1.6866in"/>
        </style:tab-stops>
      </style:paragraph-properties>
    </style:style>
    <style:style style:name="P253" style:family="paragraph" style:parent-style-name="List_20_Paragraph" style:list-style-name="WWNum5">
      <style:paragraph-properties fo:margin-left="1.6957in" fo:margin-right="0in" fo:margin-top="0.1008in" fo:margin-bottom="0in" style:contextual-spacing="false" fo:line-height="100%" fo:text-align="left" style:justify-single-word="false" fo:text-indent="-0.2236in" style:auto-text-indent="false">
        <style:tab-stops>
          <style:tab-stop style:position="1.6957in"/>
        </style:tab-stops>
      </style:paragraph-properties>
    </style:style>
    <style:style style:name="P254" style:family="paragraph" style:parent-style-name="List_20_Paragraph" style:list-style-name="WWNum5">
      <style:paragraph-properties fo:margin-left="1.6799in" fo:margin-right="0in" fo:margin-top="0.1161in" fo:margin-bottom="0in" style:contextual-spacing="false" fo:line-height="100%" fo:text-align="left" style:justify-single-word="false" fo:text-indent="-0.2075in" style:auto-text-indent="false">
        <style:tab-stops>
          <style:tab-stop style:position="1.6799in"/>
        </style:tab-stops>
      </style:paragraph-properties>
    </style:style>
    <style:style style:name="P255" style:family="paragraph" style:parent-style-name="List_20_Paragraph" style:list-style-name="WWNum5">
      <style:paragraph-properties fo:margin-left="1.4681in" fo:margin-right="1.9043in" fo:margin-top="0.1189in" fo:margin-bottom="0in" style:contextual-spacing="false" fo:line-height="112%" fo:text-align="justify" style:justify-single-word="false" fo:text-indent="0.0035in" style:auto-text-indent="false">
        <style:tab-stops>
          <style:tab-stop style:position="1.6807in"/>
        </style:tab-stops>
      </style:paragraph-properties>
    </style:style>
    <style:style style:name="P256" style:family="paragraph" style:parent-style-name="List_20_Paragraph" style:list-style-name="WWNum5">
      <style:paragraph-properties fo:margin-left="1.6799in" fo:margin-right="0in" fo:margin-top="0.1008in" fo:margin-bottom="0in" style:contextual-spacing="false" fo:line-height="100%" fo:text-align="left" style:justify-single-word="false" fo:text-indent="-0.2075in" style:auto-text-indent="false">
        <style:tab-stops>
          <style:tab-stop style:position="1.6799in"/>
        </style:tab-stops>
      </style:paragraph-properties>
    </style:style>
    <style:style style:name="P257" style:family="paragraph" style:parent-style-name="Text_20_body">
      <style:paragraph-properties fo:margin-top="0.002in" fo:margin-bottom="0in" style:contextual-spacing="false"/>
    </style:style>
    <style:style style:name="P258" style:family="paragraph" style:parent-style-name="Standard">
      <style:paragraph-properties fo:margin-left="1.4701in" fo:margin-right="0in" fo:margin-top="0in" fo:margin-bottom="0in" style:contextual-spacing="false" fo:text-align="left" style:justify-single-word="false" fo:text-indent="0in" style:auto-text-indent="false"/>
    </style:style>
    <style:style style:name="P259" style:family="paragraph" style:parent-style-name="List_20_Paragraph" style:list-style-name="WWNum6">
      <style:paragraph-properties fo:margin-left="1.4661in" fo:margin-right="1.9035in" fo:margin-top="0in" fo:margin-bottom="0in" style:contextual-spacing="false" fo:line-height="118%" fo:text-align="justify" style:justify-single-word="false" fo:text-indent="-0.0028in" style:auto-text-indent="false">
        <style:tab-stops>
          <style:tab-stop style:position="1.4661in"/>
          <style:tab-stop style:position="1.5693in"/>
        </style:tab-stops>
      </style:paragraph-properties>
    </style:style>
    <style:style style:name="P260" style:family="paragraph" style:parent-style-name="List_20_Paragraph" style:list-style-name="WWNum6">
      <style:paragraph-properties fo:margin-left="1.5882in" fo:margin-right="0in" fo:margin-top="0.1063in" fo:margin-bottom="0in" style:contextual-spacing="false" fo:line-height="100%" fo:text-align="justify" style:justify-single-word="false" fo:text-indent="-0.1252in" style:auto-text-indent="false">
        <style:tab-stops>
          <style:tab-stop style:position="1.5882in"/>
        </style:tab-stops>
      </style:paragraph-properties>
    </style:style>
    <style:style style:name="P261" style:family="paragraph" style:parent-style-name="List_20_Paragraph" style:list-style-name="WWNum6">
      <style:paragraph-properties fo:margin-left="1.628in" fo:margin-right="0in" fo:margin-top="0in" fo:margin-bottom="0in" style:contextual-spacing="false" fo:line-height="100%" fo:text-align="justify" style:justify-single-word="false" fo:text-indent="-0.1646in" style:auto-text-indent="false">
        <style:tab-stops>
          <style:tab-stop style:position="1.628in"/>
        </style:tab-stops>
      </style:paragraph-properties>
    </style:style>
    <style:style style:name="P262" style:family="paragraph" style:parent-style-name="Text_20_body">
      <style:paragraph-properties fo:margin-top="0.0008in" fo:margin-bottom="0in" style:contextual-spacing="false"/>
      <style:text-properties fo:font-size="4.5pt" style:font-size-asian="4.5pt"/>
    </style:style>
    <style:style style:name="P263" style:family="paragraph" style:parent-style-name="Text_20_body" style:master-page-name="Converted13">
      <style:paragraph-properties style:page-number="auto"/>
      <style:text-properties fo:font-size="10pt" style:font-size-asian="10pt"/>
    </style:style>
    <style:style style:name="P264" style:family="paragraph" style:parent-style-name="Text_20_body">
      <style:text-properties fo:font-size="10pt" style:font-size-asian="10pt"/>
    </style:style>
    <style:style style:name="P265" style:family="paragraph" style:parent-style-name="Text_20_body">
      <style:paragraph-properties fo:margin-top="0.0028in" fo:margin-bottom="0in" style:contextual-spacing="false"/>
      <style:text-properties fo:font-size="10pt" style:font-size-asian="10pt"/>
    </style:style>
    <style:style style:name="P266" style:family="paragraph" style:parent-style-name="Standard">
      <style:paragraph-properties fo:margin-left="1.1417in" fo:margin-right="0in" fo:line-height="0.0709in" fo:text-indent="0in" style:auto-text-indent="false"/>
    </style:style>
    <style:style style:name="P267" style:family="paragraph" style:parent-style-name="List_20_Paragraph" style:list-style-name="WWNum6">
      <style:paragraph-properties fo:margin-left="1.6272in" fo:margin-right="0in" fo:margin-top="0in" fo:margin-bottom="0in" style:contextual-spacing="false" fo:line-height="100%" fo:text-align="left" style:justify-single-word="false" fo:text-indent="-0.1398in" style:auto-text-indent="false">
        <style:tab-stops>
          <style:tab-stop style:position="1.6272in"/>
        </style:tab-stops>
      </style:paragraph-properties>
    </style:style>
    <style:style style:name="P268" style:family="paragraph" style:parent-style-name="List_20_Paragraph" style:list-style-name="WWNum6">
      <style:paragraph-properties fo:margin-left="1.4846in" fo:margin-right="1.9311in" fo:margin-top="0.1126in" fo:margin-bottom="0in" style:contextual-spacing="false" fo:line-height="117%" fo:text-align="left" style:justify-single-word="false" fo:text-indent="0.0016in" style:auto-text-indent="false">
        <style:tab-stops>
          <style:tab-stop style:position="1.5957in"/>
        </style:tab-stops>
      </style:paragraph-properties>
    </style:style>
    <style:style style:name="P269" style:family="paragraph" style:parent-style-name="List_20_Paragraph" style:list-style-name="WWNum6">
      <style:paragraph-properties fo:margin-left="1.4862in" fo:margin-right="1.9201in" fo:margin-top="0.0972in" fo:margin-bottom="0in" style:contextual-spacing="false" fo:line-height="114%" fo:text-align="left" style:justify-single-word="false" fo:text-indent="-0.0016in" style:auto-text-indent="false">
        <style:tab-stops>
          <style:tab-stop style:position="1.4862in"/>
          <style:tab-stop style:position="1.6366in"/>
        </style:tab-stops>
      </style:paragraph-properties>
    </style:style>
    <style:style style:name="P270" style:family="paragraph" style:parent-style-name="List_20_Paragraph" style:list-style-name="WWNum6">
      <style:paragraph-properties fo:margin-left="1.6701in" fo:margin-right="0in" fo:margin-top="0.1075in" fo:margin-bottom="0in" style:contextual-spacing="false" fo:line-height="100%" fo:text-align="left" style:justify-single-word="false" fo:text-indent="-0.1846in" style:auto-text-indent="false">
        <style:tab-stops>
          <style:tab-stop style:position="1.6701in"/>
        </style:tab-stops>
      </style:paragraph-properties>
    </style:style>
    <style:style style:name="P271" style:family="paragraph" style:parent-style-name="List_20_Paragraph" style:list-style-name="WWNum6">
      <style:paragraph-properties fo:margin-left="1.7098in" fo:margin-right="0in" fo:margin-top="0in" fo:margin-bottom="0in" style:contextual-spacing="false" fo:line-height="100%" fo:text-align="left" style:justify-single-word="false" fo:text-indent="-0.2244in" style:auto-text-indent="false">
        <style:tab-stops>
          <style:tab-stop style:position="1.7098in"/>
        </style:tab-stops>
      </style:paragraph-properties>
    </style:style>
    <style:style style:name="P272" style:family="paragraph" style:parent-style-name="List_20_Paragraph" style:list-style-name="WWNum6">
      <style:paragraph-properties fo:margin-left="1.4862in" fo:margin-right="1.9181in" fo:margin-top="0.1161in" fo:margin-bottom="0in" style:contextual-spacing="false" fo:line-height="114%" fo:text-align="left" style:justify-single-word="false" fo:text-indent="0.0016in" style:auto-text-indent="false">
        <style:tab-stops>
          <style:tab-stop style:position="1.6472in"/>
        </style:tab-stops>
      </style:paragraph-properties>
    </style:style>
    <style:style style:name="P273" style:family="paragraph" style:parent-style-name="List_20_Paragraph" style:list-style-name="WWNum6">
      <style:paragraph-properties fo:margin-left="1.4854in" fo:margin-right="1.9252in" fo:margin-top="0.1075in" fo:margin-bottom="0in" style:contextual-spacing="false" fo:line-height="117%" fo:text-align="left" style:justify-single-word="false" fo:text-indent="0.0035in" style:auto-text-indent="false">
        <style:tab-stops>
          <style:tab-stop style:position="1.6252in"/>
        </style:tab-stops>
      </style:paragraph-properties>
    </style:style>
    <style:style style:name="P274" style:family="paragraph" style:parent-style-name="List_20_Paragraph" style:list-style-name="WWNum6">
      <style:paragraph-properties fo:margin-left="1.628in" fo:margin-right="0in" fo:margin-top="0.1008in" fo:margin-bottom="0in" style:contextual-spacing="false" fo:line-height="100%" fo:text-align="left" style:justify-single-word="false" fo:text-indent="-0.139in" style:auto-text-indent="false">
        <style:tab-stops>
          <style:tab-stop style:position="1.628in"/>
        </style:tab-stops>
      </style:paragraph-properties>
    </style:style>
    <style:style style:name="P275" style:family="paragraph" style:parent-style-name="List_20_Paragraph" style:list-style-name="WWNum6">
      <style:paragraph-properties fo:margin-left="1.4846in" fo:margin-right="1.9189in" fo:margin-top="0in" fo:margin-bottom="0in" style:contextual-spacing="false" fo:line-height="117%" fo:text-align="left" style:justify-single-word="false" fo:text-indent="0.0043in" style:auto-text-indent="false">
        <style:tab-stops>
          <style:tab-stop style:position="1.6772in"/>
        </style:tab-stops>
      </style:paragraph-properties>
    </style:style>
    <style:style style:name="P276" style:family="paragraph" style:parent-style-name="List_20_Paragraph" style:list-style-name="WWNum6">
      <style:paragraph-properties fo:margin-left="1.4799in" fo:margin-right="1.928in" fo:margin-top="0.0972in" fo:margin-bottom="0in" style:contextual-spacing="false" fo:line-height="117%" fo:text-align="left" style:justify-single-word="false" fo:text-indent="0.0083in" style:auto-text-indent="false">
        <style:tab-stops>
          <style:tab-stop style:position="1.7319in"/>
        </style:tab-stops>
      </style:paragraph-properties>
    </style:style>
    <style:style style:name="P277" style:family="paragraph" style:parent-style-name="Text_20_body">
      <style:paragraph-properties fo:margin-left="1.4866in" fo:margin-right="0in" fo:margin-top="0.1035in" fo:margin-bottom="0in" style:contextual-spacing="false"/>
    </style:style>
    <style:style style:name="P278" style:family="paragraph" style:parent-style-name="Text_20_body">
      <style:paragraph-properties fo:margin-top="0.0035in" fo:margin-bottom="0in" style:contextual-spacing="false"/>
    </style:style>
    <style:style style:name="P279" style:family="paragraph" style:parent-style-name="List_20_Paragraph" style:list-style-name="WWNum7">
      <style:paragraph-properties fo:margin-left="1.5626in" fo:margin-right="0in" fo:margin-top="0.0008in" fo:margin-bottom="0in" style:contextual-spacing="false" fo:line-height="100%" fo:text-align="left" style:justify-single-word="false" fo:text-indent="-0.0827in" style:auto-text-indent="false">
        <style:tab-stops>
          <style:tab-stop style:position="1.5626in"/>
        </style:tab-stops>
      </style:paragraph-properties>
    </style:style>
    <style:style style:name="P280" style:family="paragraph" style:parent-style-name="List_20_Paragraph" style:list-style-name="WWNum7">
      <style:paragraph-properties fo:margin-left="1.6055in" fo:margin-right="0in" fo:margin-top="0in" fo:margin-bottom="0in" style:contextual-spacing="false" fo:line-height="100%" fo:text-align="left" style:justify-single-word="false" fo:text-indent="-0.1256in" style:auto-text-indent="false">
        <style:tab-stops>
          <style:tab-stop style:position="1.6055in"/>
        </style:tab-stops>
      </style:paragraph-properties>
    </style:style>
    <style:style style:name="P281" style:family="paragraph" style:parent-style-name="List_20_Paragraph" style:list-style-name="WWNum7">
      <style:paragraph-properties fo:margin-left="1.4862in" fo:margin-right="1.9193in" fo:margin-top="0in" fo:margin-bottom="0in" style:contextual-spacing="false" fo:line-height="117%" fo:text-align="left" style:justify-single-word="false" fo:text-indent="-0.0063in" style:auto-text-indent="false">
        <style:tab-stops>
          <style:tab-stop style:position="1.4862in"/>
          <style:tab-stop style:position="1.6945in"/>
        </style:tab-stops>
      </style:paragraph-properties>
    </style:style>
    <style:style style:name="P282" style:family="paragraph" style:parent-style-name="List_20_Paragraph" style:list-style-name="WWNum7">
      <style:paragraph-properties fo:margin-left="1.4862in" fo:margin-right="1.9193in" fo:margin-top="0.0937in" fo:margin-bottom="0in" style:contextual-spacing="false" fo:line-height="117%" fo:text-align="left" style:justify-single-word="false" fo:text-indent="0.0008in" style:auto-text-indent="false">
        <style:tab-stops>
          <style:tab-stop style:position="1.6335in"/>
        </style:tab-stops>
      </style:paragraph-properties>
    </style:style>
    <style:style style:name="P283" style:family="paragraph" style:parent-style-name="List_20_Paragraph" style:list-style-name="WWNum7">
      <style:paragraph-properties fo:margin-left="1.4854in" fo:margin-right="1.9283in" fo:margin-top="0.1035in" fo:margin-bottom="0in" style:contextual-spacing="false" fo:line-height="117%" fo:text-align="left" style:justify-single-word="false" fo:text-indent="0.0008in" style:auto-text-indent="false">
        <style:tab-stops>
          <style:tab-stop style:position="1.5898in"/>
        </style:tab-stops>
      </style:paragraph-properties>
    </style:style>
    <style:style style:name="P284" style:family="paragraph" style:parent-style-name="List_20_Paragraph" style:list-style-name="WWNum7">
      <style:paragraph-properties fo:margin-left="1.4862in" fo:margin-right="1.9209in" fo:margin-top="0.1035in" fo:margin-bottom="0in" style:contextual-spacing="false" fo:line-height="117%" fo:text-align="left" style:justify-single-word="false" fo:text-indent="-0.0008in" style:auto-text-indent="false">
        <style:tab-stops>
          <style:tab-stop style:position="1.4862in"/>
          <style:tab-stop style:position="1.6417in"/>
        </style:tab-stops>
      </style:paragraph-properties>
    </style:style>
    <style:style style:name="P285" style:family="paragraph" style:parent-style-name="List_20_Paragraph" style:list-style-name="WWNum7">
      <style:paragraph-properties fo:margin-left="1.4862in" fo:margin-right="1.9201in" fo:margin-top="0.1071in" fo:margin-bottom="0in" style:contextual-spacing="false" fo:line-height="117%" fo:text-align="left" style:justify-single-word="false" fo:text-indent="-0.0008in" style:auto-text-indent="false">
        <style:tab-stops>
          <style:tab-stop style:position="1.4862in"/>
          <style:tab-stop style:position="1.7071in"/>
        </style:tab-stops>
      </style:paragraph-properties>
    </style:style>
    <style:style style:name="P286" style:family="paragraph" style:parent-style-name="Text_20_body">
      <style:paragraph-properties fo:margin-top="0.0264in" fo:margin-bottom="0in" style:contextual-spacing="false"/>
      <style:text-properties fo:font-size="10pt" style:font-size-asian="10pt"/>
    </style:style>
    <style:style style:name="P287" style:family="paragraph" style:parent-style-name="Text_20_body" style:master-page-name="Converted14">
      <style:paragraph-properties style:page-number="auto"/>
      <style:text-properties fo:font-size="10pt" style:font-size-asian="10pt"/>
    </style:style>
    <style:style style:name="P288" style:family="paragraph" style:parent-style-name="Standard">
      <style:paragraph-properties fo:margin-left="3.3417in" fo:margin-right="0in" fo:line-height="0.0189in" fo:text-indent="0in" style:auto-text-indent="false"/>
    </style:style>
    <style:style style:name="P289" style:family="paragraph" style:parent-style-name="List_20_Paragraph" style:list-style-name="WWNum7">
      <style:paragraph-properties fo:margin-left="1.4862in" fo:margin-right="1.9201in" fo:margin-top="0.0626in" fo:margin-bottom="0in" style:contextual-spacing="false" fo:line-height="114%" fo:text-align="left" style:justify-single-word="false" fo:text-indent="-0.0016in" style:auto-text-indent="false">
        <style:tab-stops>
          <style:tab-stop style:position="1.4862in"/>
          <style:tab-stop style:position="1.7484in"/>
        </style:tab-stops>
      </style:paragraph-properties>
    </style:style>
    <style:style style:name="P290" style:family="paragraph" style:parent-style-name="List_20_Paragraph" style:list-style-name="WWNum7">
      <style:paragraph-properties fo:margin-left="1.628in" fo:margin-right="0in" fo:margin-top="0.1075in" fo:margin-bottom="0in" style:contextual-spacing="false" fo:line-height="100%" fo:text-align="justify" style:justify-single-word="false" fo:text-indent="-0.1402in" style:auto-text-indent="false">
        <style:tab-stops>
          <style:tab-stop style:position="1.628in"/>
        </style:tab-stops>
      </style:paragraph-properties>
    </style:style>
    <style:style style:name="P291" style:family="paragraph" style:parent-style-name="List_20_Paragraph" style:list-style-name="WWNum7">
      <style:paragraph-properties fo:margin-left="1.4846in" fo:margin-right="1.9201in" fo:margin-top="0in" fo:margin-bottom="0in" style:contextual-spacing="false" fo:line-height="117%" fo:text-align="left" style:justify-single-word="false" fo:text-indent="0.0047in" style:auto-text-indent="false">
        <style:tab-stops>
          <style:tab-stop style:position="1.6126in"/>
        </style:tab-stops>
      </style:paragraph-properties>
    </style:style>
    <style:style style:name="P292" style:family="paragraph" style:parent-style-name="Text_20_body">
      <style:paragraph-properties fo:margin-left="1.4862in" fo:margin-right="1.9217in" fo:margin-top="0.1071in" fo:margin-bottom="0in" style:contextual-spacing="false" fo:line-height="116%" fo:text-align="justify" style:justify-single-word="false" fo:text-indent="-0.0016in" style:auto-text-indent="false"/>
    </style:style>
    <style:style style:name="P293" style:family="paragraph" style:parent-style-name="Text_20_body">
      <style:paragraph-properties fo:margin-top="0.0008in" fo:margin-bottom="0in" style:contextual-spacing="false"/>
      <style:text-properties fo:font-weight="bold" style:font-weight-asian="bold"/>
    </style:style>
    <style:style style:name="P294" style:family="paragraph" style:parent-style-name="Text_20_body">
      <style:paragraph-properties fo:margin-left="1.4866in" fo:margin-right="1.9256in" fo:line-height="120%" fo:text-align="justify" style:justify-single-word="false" fo:text-indent="-0.0008in" style:auto-text-indent="false"/>
    </style:style>
    <style:style style:name="P295" style:family="paragraph" style:parent-style-name="Text_20_body">
      <style:paragraph-properties fo:margin-left="1.4866in" fo:margin-right="1.9189in" fo:margin-top="0.1in" fo:margin-bottom="0in" style:contextual-spacing="false" fo:line-height="117%" fo:text-align="justify" style:justify-single-word="false" fo:text-indent="-0.0008in" style:auto-text-indent="false"/>
    </style:style>
    <style:style style:name="P296" style:family="paragraph" style:parent-style-name="Text_20_body">
      <style:paragraph-properties fo:margin-left="1.4862in" fo:margin-right="1.9236in" fo:margin-top="0.1063in" fo:margin-bottom="0in" style:contextual-spacing="false" fo:line-height="116%" fo:text-align="justify" style:justify-single-word="false"/>
    </style:style>
    <style:style style:name="P297" style:family="paragraph" style:parent-style-name="Text_20_body">
      <style:paragraph-properties fo:margin-left="1.4862in" fo:margin-right="1.9228in" fo:margin-top="0.1075in" fo:margin-bottom="0in" style:contextual-spacing="false" fo:line-height="117%" fo:text-align="justify" style:justify-single-word="false"/>
    </style:style>
    <style:style style:name="P298" style:family="paragraph" style:parent-style-name="Text_20_body">
      <style:paragraph-properties fo:margin-left="1.4862in" fo:margin-right="1.9264in" fo:margin-top="0.1035in" fo:margin-bottom="0in" style:contextual-spacing="false" fo:line-height="117%" fo:text-align="justify" style:justify-single-word="false"/>
    </style:style>
    <style:style style:name="P299" style:family="paragraph" style:parent-style-name="Text_20_body">
      <style:paragraph-properties fo:margin-left="1.4854in" fo:margin-right="1.9181in" fo:margin-top="0.1035in" fo:margin-bottom="0in" style:contextual-spacing="false" fo:line-height="117%" fo:text-align="justify" style:justify-single-word="false"/>
    </style:style>
    <style:style style:name="P300" style:family="paragraph" style:parent-style-name="Text_20_body">
      <style:paragraph-properties fo:margin-left="1.4862in" fo:margin-right="1.928in" fo:margin-top="0.1028in" fo:margin-bottom="0in" style:contextual-spacing="false" fo:line-height="117%" fo:text-align="justify" style:justify-single-word="false"/>
    </style:style>
    <style:style style:name="P301" style:family="paragraph" style:parent-style-name="Text_20_body">
      <style:paragraph-properties fo:margin-left="1.4862in" fo:margin-right="1.9256in" fo:margin-top="0.1071in" fo:margin-bottom="0in" style:contextual-spacing="false" fo:line-height="114%" fo:text-align="justify" style:justify-single-word="false"/>
    </style:style>
    <style:style style:name="P302" style:family="paragraph" style:parent-style-name="Text_20_body">
      <style:paragraph-properties fo:margin-left="1.4862in" fo:margin-right="1.9244in" fo:margin-top="0.111in" fo:margin-bottom="0in" style:contextual-spacing="false" fo:line-height="117%" fo:text-align="justify" style:justify-single-word="false"/>
    </style:style>
    <style:style style:name="P303" style:family="paragraph" style:parent-style-name="Text_20_body">
      <style:paragraph-properties fo:margin-left="1.4862in" fo:margin-right="1.9244in" fo:margin-top="0.1035in" fo:margin-bottom="0in" style:contextual-spacing="false" fo:line-height="112%" fo:text-align="justify" style:justify-single-word="false"/>
    </style:style>
    <style:style style:name="P304" style:family="paragraph" style:parent-style-name="Text_20_body" style:master-page-name="Converted15">
      <style:paragraph-properties style:page-number="auto"/>
      <style:text-properties fo:font-size="10pt" style:font-size-asian="10pt"/>
    </style:style>
    <style:style style:name="P305" style:family="paragraph" style:parent-style-name="Text_20_body">
      <style:paragraph-properties fo:margin-top="0.1228in" fo:margin-bottom="0in" style:contextual-spacing="false"/>
      <style:text-properties fo:font-size="10pt" style:font-size-asian="10pt"/>
    </style:style>
    <style:style style:name="P306" style:family="paragraph" style:parent-style-name="Standard">
      <style:paragraph-properties fo:margin-left="3.3165in" fo:margin-right="0in" fo:line-height="0.0398in" fo:text-indent="0in" style:auto-text-indent="false"/>
    </style:style>
    <style:style style:name="P307" style:family="paragraph" style:parent-style-name="Text_20_body">
      <style:paragraph-properties fo:margin-left="1.4799in" fo:margin-right="1.9138in" fo:margin-top="0.0701in" fo:margin-bottom="0in" style:contextual-spacing="false" fo:line-height="116%" fo:text-align="justify" style:justify-single-word="false"/>
    </style:style>
    <style:style style:name="P308" style:family="paragraph" style:parent-style-name="Text_20_body">
      <style:paragraph-properties fo:margin-left="1.4799in" fo:margin-right="1.9138in" fo:margin-top="0.1075in" fo:margin-bottom="0in" style:contextual-spacing="false" fo:line-height="117%" fo:text-align="justify" style:justify-single-word="false" fo:text-indent="-0.0008in" style:auto-text-indent="false"/>
    </style:style>
    <style:style style:name="P309" style:family="paragraph" style:parent-style-name="Text_20_body">
      <style:paragraph-properties fo:margin-left="1.4799in" fo:margin-right="1.9252in" fo:margin-top="0.1063in" fo:margin-bottom="0in" style:contextual-spacing="false" fo:line-height="117%" fo:text-align="justify" style:justify-single-word="false"/>
    </style:style>
    <style:style style:name="P310" style:family="paragraph" style:parent-style-name="Text_20_body">
      <style:paragraph-properties fo:margin-left="1.4783in" fo:margin-right="1.9193in" fo:margin-top="0.098in" fo:margin-bottom="0in" style:contextual-spacing="false" fo:line-height="114%" fo:text-align="justify" style:justify-single-word="false"/>
    </style:style>
    <style:style style:name="P311" style:family="paragraph" style:parent-style-name="Text_20_body">
      <style:paragraph-properties fo:margin-left="1.478in" fo:margin-right="1.9154in" fo:margin-top="0.1075in" fo:margin-bottom="0in" style:contextual-spacing="false" fo:line-height="118%" fo:text-align="justify" style:justify-single-word="false" fo:text-indent="0.0016in" style:auto-text-indent="false"/>
    </style:style>
    <style:style style:name="P312" style:family="paragraph" style:parent-style-name="Standard">
      <style:paragraph-properties fo:margin-left="0.4492in" fo:margin-right="0.8898in" fo:margin-top="0.0992in" fo:margin-bottom="0in" style:contextual-spacing="false" fo:text-align="center" style:justify-single-word="false" fo:text-indent="0in" style:auto-text-indent="false"/>
    </style:style>
    <style:style style:name="P313" style:family="paragraph" style:parent-style-name="Text_20_body">
      <style:paragraph-properties fo:margin-top="0.011in" fo:margin-bottom="0in" style:contextual-spacing="false"/>
      <style:text-properties fo:font-weight="bold" style:font-weight-asian="bold"/>
    </style:style>
    <style:style style:name="P314" style:family="paragraph" style:parent-style-name="Text_20_body">
      <style:paragraph-properties fo:margin-left="1.4791in" fo:margin-right="1.9217in" fo:line-height="117%" fo:text-align="justify" style:justify-single-word="false"/>
    </style:style>
    <style:style style:name="P315" style:family="paragraph" style:parent-style-name="Text_20_body">
      <style:paragraph-properties fo:margin-left="1.4791in" fo:margin-right="1.8898in" fo:margin-top="0.1035in" fo:margin-bottom="0in" style:contextual-spacing="false" fo:line-height="117%" fo:text-align="justify" style:justify-single-word="false" fo:text-indent="-0.0008in" style:auto-text-indent="false"/>
    </style:style>
    <style:style style:name="P316" style:family="paragraph" style:parent-style-name="Text_20_body">
      <style:paragraph-properties fo:margin-left="1.4799in" fo:margin-right="1.9161in" fo:margin-top="0.1035in" fo:margin-bottom="0in" style:contextual-spacing="false" fo:line-height="117%" fo:text-align="justify" style:justify-single-word="false" fo:text-indent="-0.0008in" style:auto-text-indent="false"/>
    </style:style>
    <style:style style:name="P317" style:family="paragraph" style:parent-style-name="Text_20_body">
      <style:paragraph-properties fo:margin-left="1.4799in" fo:margin-right="1.9138in" fo:margin-top="0.1071in" fo:margin-bottom="0in" style:contextual-spacing="false" fo:line-height="117%" fo:text-align="justify" style:justify-single-word="false" fo:text-indent="-0.0016in" style:auto-text-indent="false"/>
    </style:style>
    <style:style style:name="P318" style:family="paragraph" style:parent-style-name="Text_20_body">
      <style:paragraph-properties fo:margin-left="1.4799in" fo:margin-right="1.9146in" fo:margin-top="0.1063in" fo:margin-bottom="0in" style:contextual-spacing="false" fo:line-height="116%" fo:text-align="justify" style:justify-single-word="false"/>
    </style:style>
    <style:style style:name="P319" style:family="paragraph" style:parent-style-name="Text_20_body">
      <style:paragraph-properties fo:margin-left="1.4819in" fo:margin-right="1.9201in" fo:margin-top="0.1083in" fo:margin-bottom="0in" style:contextual-spacing="false" fo:line-height="117%" fo:text-align="justify" style:justify-single-word="false" fo:text-indent="-0.0035in" style:auto-text-indent="false"/>
    </style:style>
    <style:style style:name="P320" style:family="paragraph" style:parent-style-name="Text_20_body">
      <style:paragraph-properties fo:margin-left="1.4791in" fo:margin-right="1.9165in" fo:margin-top="0.1035in" fo:margin-bottom="0in" style:contextual-spacing="false" fo:line-height="117%" fo:text-align="justify" style:justify-single-word="false"/>
    </style:style>
    <style:style style:name="P321" style:family="paragraph" style:parent-style-name="Text_20_body" style:master-page-name="Converted16">
      <style:paragraph-properties style:page-number="auto"/>
      <style:text-properties fo:font-size="10pt" style:font-size-asian="10pt"/>
    </style:style>
    <style:style style:name="P322" style:family="paragraph" style:parent-style-name="Standard">
      <style:paragraph-properties fo:margin-left="1.1346in" fo:margin-right="0in" fo:line-height="0.0528in" fo:text-indent="0in" style:auto-text-indent="false"/>
    </style:style>
    <style:style style:name="P323" style:family="paragraph" style:parent-style-name="Text_20_body">
      <style:paragraph-properties fo:margin-left="1.4799in" fo:margin-right="1.9126in" fo:line-height="116%" fo:text-align="justify" style:justify-single-word="false" fo:text-indent="0.0028in" style:auto-text-indent="false"/>
    </style:style>
    <style:style style:name="P324" style:family="paragraph" style:parent-style-name="Text_20_body">
      <style:paragraph-properties fo:margin-left="1.4799in" fo:margin-right="1.9161in" fo:margin-top="0.0957in" fo:margin-bottom="0in" style:contextual-spacing="false" fo:line-height="117%" fo:text-align="justify" style:justify-single-word="false" fo:text-indent="0.0028in" style:auto-text-indent="false"/>
    </style:style>
    <style:style style:name="P325" style:family="paragraph" style:parent-style-name="Text_20_body">
      <style:paragraph-properties fo:margin-left="1.4799in" fo:margin-right="1.9138in" fo:margin-top="0.1008in" fo:margin-bottom="0in" style:contextual-spacing="false" fo:line-height="114%" fo:text-align="justify" style:justify-single-word="false" fo:text-indent="0.002in" style:auto-text-indent="false"/>
    </style:style>
    <style:style style:name="P326" style:family="paragraph" style:parent-style-name="Text_20_body">
      <style:paragraph-properties fo:margin-left="1.4783in" fo:margin-right="1.9126in" fo:margin-top="0.1075in" fo:margin-bottom="0in" style:contextual-spacing="false" fo:line-height="117%" fo:text-align="justify" style:justify-single-word="false" fo:text-indent="0.0008in" style:auto-text-indent="false"/>
    </style:style>
    <style:style style:name="P327" style:family="paragraph" style:parent-style-name="Text_20_body">
      <style:paragraph-properties fo:margin-left="1.4791in" fo:margin-right="1.9126in" fo:margin-top="0.1071in" fo:margin-bottom="0in" style:contextual-spacing="false" fo:line-height="117%" fo:text-align="justify" style:justify-single-word="false" fo:text-indent="0.0008in" style:auto-text-indent="false"/>
    </style:style>
    <style:style style:name="P328" style:family="paragraph" style:parent-style-name="Text_20_body">
      <style:paragraph-properties fo:margin-left="1.4783in" fo:margin-right="1.9146in" fo:margin-top="0.1035in" fo:margin-bottom="0in" style:contextual-spacing="false" fo:line-height="112%" fo:text-align="justify" style:justify-single-word="false" fo:text-indent="0.0008in" style:auto-text-indent="false"/>
    </style:style>
    <style:style style:name="P329" style:family="paragraph" style:parent-style-name="Text_20_body">
      <style:paragraph-properties fo:margin-left="1.4791in" fo:margin-right="1.9193in" fo:margin-top="0.1126in" fo:margin-bottom="0in" style:contextual-spacing="false" fo:line-height="117%" fo:text-align="justify" style:justify-single-word="false" fo:text-indent="0.0008in" style:auto-text-indent="false"/>
    </style:style>
    <style:style style:name="P330" style:family="paragraph" style:parent-style-name="Text_20_body">
      <style:paragraph-properties fo:margin-left="1.4791in" fo:margin-right="1.9201in" fo:margin-top="0.0972in" fo:margin-bottom="0in" style:contextual-spacing="false" fo:line-height="121%" fo:text-align="justify" style:justify-single-word="false" fo:text-indent="0.0008in" style:auto-text-indent="false"/>
    </style:style>
    <style:style style:name="P331" style:family="paragraph" style:parent-style-name="Text_20_body">
      <style:paragraph-properties fo:margin-left="1.4799in" fo:margin-right="1.9118in" fo:margin-top="0.1055in" fo:margin-bottom="0in" style:contextual-spacing="false" fo:line-height="119%" fo:text-align="justify" style:justify-single-word="false" fo:text-indent="-0.0016in" style:auto-text-indent="false"/>
    </style:style>
    <style:style style:name="P332" style:family="paragraph" style:parent-style-name="Text_20_body">
      <style:paragraph-properties fo:margin-left="1.4791in" fo:margin-right="1.9138in" fo:margin-top="0.111in" fo:margin-bottom="0in" style:contextual-spacing="false" fo:line-height="116%" fo:text-align="justify" style:justify-single-word="false"/>
    </style:style>
    <style:style style:name="P333" style:family="paragraph" style:parent-style-name="Text_20_body">
      <style:paragraph-properties fo:margin-left="1.4791in" fo:margin-right="1.9228in" fo:margin-top="0.1035in" fo:margin-bottom="0in" style:contextual-spacing="false" fo:line-height="114%" fo:text-align="justify" style:justify-single-word="false" fo:text-indent="0.0028in" style:auto-text-indent="false"/>
    </style:style>
    <style:style style:name="P334" style:family="paragraph" style:parent-style-name="Text_20_body">
      <style:paragraph-properties fo:margin-top="0.0008in" fo:margin-bottom="0in" style:contextual-spacing="false"/>
      <style:text-properties fo:font-size="3pt" style:font-size-asian="3pt"/>
    </style:style>
    <style:style style:name="P335" style:family="paragraph" style:parent-style-name="Text_20_body" style:master-page-name="Converted17">
      <style:paragraph-properties style:page-number="auto"/>
      <style:text-properties fo:font-size="10pt" style:font-size-asian="10pt"/>
    </style:style>
    <style:style style:name="P336" style:family="paragraph" style:parent-style-name="Text_20_body">
      <style:paragraph-properties fo:margin-top="0.0425in" fo:margin-bottom="0in" style:contextual-spacing="false"/>
      <style:text-properties fo:font-size="10pt" style:font-size-asian="10pt"/>
    </style:style>
    <style:style style:name="P337" style:family="paragraph" style:parent-style-name="Standard">
      <style:paragraph-properties fo:margin-left="1.148in" fo:margin-right="0in" fo:line-height="0.05in" fo:text-indent="0in" style:auto-text-indent="false"/>
    </style:style>
    <style:style style:name="P338" style:family="paragraph" style:parent-style-name="Text_20_body">
      <style:paragraph-properties fo:margin-left="1.489in" fo:margin-right="1.9228in" fo:line-height="114%" fo:text-align="justify" style:justify-single-word="false" fo:text-indent="0.0035in" style:auto-text-indent="false"/>
    </style:style>
    <style:style style:name="P339" style:family="paragraph" style:parent-style-name="Text_20_body">
      <style:paragraph-properties fo:margin-left="1.4917in" fo:margin-right="1.9283in" fo:margin-top="0.0957in" fo:margin-bottom="0in" style:contextual-spacing="false" fo:line-height="117%" fo:text-align="justify" style:justify-single-word="false" fo:text-indent="0.0016in" style:auto-text-indent="false"/>
    </style:style>
    <style:style style:name="P340" style:family="paragraph" style:parent-style-name="Text_20_body">
      <style:paragraph-properties fo:margin-left="1.4898in" fo:margin-right="1.9228in" fo:margin-top="0.098in" fo:margin-bottom="0in" style:contextual-spacing="false" fo:line-height="114%" fo:text-align="justify" style:justify-single-word="false" fo:text-indent="0.0028in" style:auto-text-indent="false"/>
    </style:style>
    <style:style style:name="P341" style:family="paragraph" style:parent-style-name="Text_20_body">
      <style:paragraph-properties fo:margin-left="1.4898in" fo:margin-right="1.9319in" fo:margin-top="0.1016in" fo:margin-bottom="0in" style:contextual-spacing="false" fo:line-height="115%" fo:text-indent="0.0028in" style:auto-text-indent="false">
        <style:tab-stops>
          <style:tab-stop style:position="4.598in"/>
        </style:tab-stops>
      </style:paragraph-properties>
    </style:style>
    <style:style style:name="P342" style:family="paragraph" style:parent-style-name="Text_20_body">
      <style:paragraph-properties fo:margin-left="1.4917in" fo:margin-right="1.7382in" fo:margin-top="0.1063in" fo:margin-bottom="0in" style:contextual-spacing="false" fo:line-height="117%" fo:text-indent="0.0016in" style:auto-text-indent="false"/>
    </style:style>
    <style:style style:name="P343" style:family="paragraph" style:parent-style-name="Text_20_body">
      <style:paragraph-properties fo:margin-left="1.4898in" fo:margin-right="1.7382in" fo:margin-top="0.1035in" fo:margin-bottom="0in" style:contextual-spacing="false" fo:line-height="117%" fo:text-indent="0.0035in" style:auto-text-indent="false"/>
    </style:style>
    <style:style style:name="P344" style:family="paragraph" style:parent-style-name="Text_20_body">
      <style:paragraph-properties fo:margin-left="1.4898in" fo:margin-right="1.9252in" fo:margin-top="0.1035in" fo:margin-bottom="0in" style:contextual-spacing="false" fo:line-height="117%" fo:text-align="justify" style:justify-single-word="false" fo:text-indent="0.0028in" style:auto-text-indent="false"/>
    </style:style>
    <style:style style:name="P345" style:family="paragraph" style:parent-style-name="Text_20_body">
      <style:paragraph-properties fo:margin-left="1.489in" fo:margin-right="1.9256in" fo:margin-top="0.1035in" fo:margin-bottom="0in" style:contextual-spacing="false" fo:line-height="116%" fo:text-align="justify" style:justify-single-word="false" fo:text-indent="-0.0008in" style:auto-text-indent="false"/>
    </style:style>
    <style:style style:name="P346" style:family="paragraph" style:parent-style-name="Text_20_body">
      <style:paragraph-properties fo:margin-left="1.4929in" fo:margin-right="0in" fo:margin-top="0.1063in" fo:margin-bottom="0in" style:contextual-spacing="false"/>
    </style:style>
    <style:style style:name="P347" style:family="paragraph" style:parent-style-name="List_20_Paragraph" style:list-style-name="WWNum8">
      <style:paragraph-properties fo:margin-left="1.4898in" fo:margin-right="1.9272in" fo:margin-top="0in" fo:margin-bottom="0in" style:contextual-spacing="false" fo:line-height="117%" fo:text-align="left" style:justify-single-word="false" fo:text-indent="-0.0035in" style:auto-text-indent="false">
        <style:tab-stops>
          <style:tab-stop style:position="1.4898in"/>
          <style:tab-stop style:position="1.5854in"/>
        </style:tab-stops>
      </style:paragraph-properties>
    </style:style>
    <style:style style:name="P348" style:family="paragraph" style:parent-style-name="List_20_Paragraph" style:list-style-name="WWNum8">
      <style:paragraph-properties fo:margin-left="1.4898in" fo:margin-right="1.9299in" fo:margin-top="0.1in" fo:margin-bottom="0in" style:contextual-spacing="false" fo:line-height="117%" fo:text-align="left" style:justify-single-word="false" fo:text-indent="-0.0035in" style:auto-text-indent="false">
        <style:tab-stops>
          <style:tab-stop style:position="1.4898in"/>
          <style:tab-stop style:position="1.6252in"/>
        </style:tab-stops>
      </style:paragraph-properties>
    </style:style>
    <style:style style:name="P349" style:family="paragraph" style:parent-style-name="Text_20_body">
      <style:paragraph-properties fo:margin-left="1.4898in" fo:margin-right="1.928in" fo:margin-top="0.1071in" fo:margin-bottom="0in" style:contextual-spacing="false" fo:line-height="116%" fo:text-align="justify" style:justify-single-word="false" fo:text-indent="0.0035in" style:auto-text-indent="false"/>
    </style:style>
    <style:style style:name="P350" style:family="paragraph" style:parent-style-name="Text_20_body">
      <style:paragraph-properties fo:margin-top="0.0819in" fo:margin-bottom="0in" style:contextual-spacing="false"/>
      <style:text-properties fo:font-size="10pt" style:font-size-asian="10pt"/>
    </style:style>
    <style:style style:name="P351" style:family="paragraph" style:parent-style-name="Text_20_body" style:master-page-name="Converted18">
      <style:paragraph-properties style:page-number="auto"/>
      <style:text-properties fo:font-size="10pt" style:font-size-asian="10pt"/>
    </style:style>
    <style:style style:name="P352" style:family="paragraph" style:parent-style-name="Standard">
      <style:paragraph-properties fo:margin-left="1.148in" fo:margin-right="0in" fo:line-height="0.0709in" fo:text-indent="0in" style:auto-text-indent="false"/>
    </style:style>
    <style:style style:name="P353" style:family="paragraph" style:parent-style-name="Text_20_body">
      <style:paragraph-properties fo:margin-left="1.4882in" fo:margin-right="1.928in" fo:line-height="116%" fo:text-align="justify" style:justify-single-word="false" fo:text-indent="0.0043in" style:auto-text-indent="false"/>
    </style:style>
    <style:style style:name="P354" style:family="paragraph" style:parent-style-name="Text_20_body">
      <style:paragraph-properties fo:margin-left="1.4898in" fo:margin-right="1.9244in" fo:margin-top="0.0854in" fo:margin-bottom="0in" style:contextual-spacing="false" fo:line-height="114%" fo:text-align="justify" style:justify-single-word="false" fo:text-indent="0.0028in" style:auto-text-indent="false"/>
    </style:style>
    <style:style style:name="P355" style:family="paragraph" style:parent-style-name="Text_20_body">
      <style:paragraph-properties fo:margin-left="1.4898in" fo:margin-right="1.9272in" fo:margin-top="0.1055in" fo:margin-bottom="0in" style:contextual-spacing="false" fo:line-height="115%" fo:text-align="justify" style:justify-single-word="false" fo:text-indent="0.0028in" style:auto-text-indent="false"/>
    </style:style>
    <style:style style:name="P356" style:family="paragraph" style:parent-style-name="Text_20_body">
      <style:paragraph-properties fo:margin-left="1.4898in" fo:margin-right="1.9335in" fo:margin-top="0.1in" fo:margin-bottom="0in" style:contextual-spacing="false" fo:line-height="113%" fo:text-align="justify" style:justify-single-word="false" fo:text-indent="0.0028in" style:auto-text-indent="false"/>
    </style:style>
    <style:style style:name="P357" style:family="paragraph" style:parent-style-name="Text_20_body">
      <style:paragraph-properties fo:margin-left="1.4898in" fo:margin-right="1.9291in" fo:margin-top="0.1063in" fo:margin-bottom="0in" style:contextual-spacing="false" fo:line-height="114%" fo:text-align="justify" style:justify-single-word="false" fo:text-indent="0.0028in" style:auto-text-indent="false"/>
    </style:style>
    <style:style style:name="P358" style:family="paragraph" style:parent-style-name="Text_20_body">
      <style:paragraph-properties fo:margin-left="1.4898in" fo:margin-right="1.9311in" fo:margin-top="0.1071in" fo:margin-bottom="0in" style:contextual-spacing="false" fo:line-height="117%" fo:text-align="justify" style:justify-single-word="false" fo:text-indent="0.0028in" style:auto-text-indent="false"/>
    </style:style>
    <style:style style:name="P359" style:family="paragraph" style:parent-style-name="List_20_Paragraph" style:list-style-name="WWNum9">
      <style:paragraph-properties fo:margin-left="1.5693in" fo:margin-right="0in" fo:margin-top="0in" fo:margin-bottom="0in" style:contextual-spacing="false" fo:line-height="100%" fo:text-align="left" style:justify-single-word="false" fo:text-indent="-0.0827in" style:auto-text-indent="false">
        <style:tab-stops>
          <style:tab-stop style:position="1.5693in"/>
        </style:tab-stops>
      </style:paragraph-properties>
    </style:style>
    <style:style style:name="P360" style:family="paragraph" style:parent-style-name="List_20_Paragraph" style:list-style-name="WWNum9">
      <style:paragraph-properties fo:margin-left="1.6091in" fo:margin-right="0in" fo:margin-top="0in" fo:margin-bottom="0in" style:contextual-spacing="false" fo:line-height="100%" fo:text-align="left" style:justify-single-word="false" fo:text-indent="-0.122in" style:auto-text-indent="false">
        <style:tab-stops>
          <style:tab-stop style:position="1.6091in"/>
        </style:tab-stops>
      </style:paragraph-properties>
    </style:style>
    <style:style style:name="P361" style:family="paragraph" style:parent-style-name="List_20_Paragraph" style:list-style-name="WWNum9">
      <style:paragraph-properties fo:margin-left="1.6484in" fo:margin-right="0in" fo:margin-top="0in" fo:margin-bottom="0in" style:contextual-spacing="false" fo:line-height="100%" fo:text-align="left" style:justify-single-word="false" fo:text-indent="-0.1618in" style:auto-text-indent="false">
        <style:tab-stops>
          <style:tab-stop style:position="1.6484in"/>
        </style:tab-stops>
      </style:paragraph-properties>
    </style:style>
    <style:style style:name="P362" style:family="paragraph" style:parent-style-name="Text_20_body">
      <style:paragraph-properties fo:margin-left="1.4929in" fo:margin-right="0in"/>
    </style:style>
    <style:style style:name="P363" style:family="paragraph" style:parent-style-name="Text_20_body">
      <style:paragraph-properties fo:margin-left="1.4898in" fo:margin-right="1.9256in" fo:line-height="117%" fo:text-align="justify" style:justify-single-word="false" fo:text-indent="0.0035in" style:auto-text-indent="false"/>
    </style:style>
    <style:style style:name="P364" style:family="paragraph" style:parent-style-name="Text_20_body">
      <style:paragraph-properties fo:margin-left="1.4898in" fo:margin-right="1.9311in" fo:margin-top="0.1071in" fo:margin-bottom="0in" style:contextual-spacing="false" fo:line-height="114%" fo:text-align="justify" style:justify-single-word="false" fo:text-indent="0.0035in" style:auto-text-indent="false"/>
    </style:style>
    <style:style style:name="P365" style:family="paragraph" style:parent-style-name="Text_20_body">
      <style:paragraph-properties fo:margin-left="1.4898in" fo:margin-right="1.9244in" fo:margin-top="0.1071in" fo:margin-bottom="0in" style:contextual-spacing="false" fo:line-height="114%" fo:text-align="justify" style:justify-single-word="false" fo:text-indent="0.0028in" style:auto-text-indent="false"/>
    </style:style>
    <style:style style:name="P366" style:family="paragraph" style:parent-style-name="Text_20_body">
      <style:paragraph-properties fo:margin-left="1.4902in" fo:margin-right="1.9256in" fo:margin-top="0.1028in" fo:margin-bottom="0in" style:contextual-spacing="false" fo:line-height="114%" fo:text-align="justify" style:justify-single-word="false" fo:text-indent="0.002in" style:auto-text-indent="false"/>
    </style:style>
    <style:style style:name="P367" style:family="paragraph" style:parent-style-name="Text_20_body">
      <style:paragraph-properties fo:margin-top="0.0063in" fo:margin-bottom="0in" style:contextual-spacing="false"/>
      <style:text-properties fo:font-size="5pt" style:font-size-asian="5pt"/>
    </style:style>
    <style:style style:name="P368" style:family="paragraph" style:parent-style-name="Text_20_body" style:master-page-name="Converted19">
      <style:paragraph-properties style:page-number="auto"/>
    </style:style>
    <style:style style:name="P369" style:family="paragraph" style:parent-style-name="Text_20_body">
      <style:paragraph-properties fo:margin-left="1.4563in" fo:margin-right="1.8945in" fo:line-height="120%" fo:text-align="justify" style:justify-single-word="false"/>
    </style:style>
    <style:style style:name="P370" style:family="paragraph" style:parent-style-name="Text_20_body">
      <style:paragraph-properties fo:margin-left="1.4563in" fo:margin-right="1.8925in" fo:margin-top="0.0972in" fo:margin-bottom="0in" style:contextual-spacing="false" fo:line-height="114%" fo:text-align="justify" style:justify-single-word="false" fo:text-indent="0.0028in" style:auto-text-indent="false"/>
    </style:style>
    <style:style style:name="P371" style:family="paragraph" style:parent-style-name="Text_20_body">
      <style:paragraph-properties fo:margin-left="1.4563in" fo:margin-right="1.8929in" fo:margin-top="0.1083in" fo:margin-bottom="0in" style:contextual-spacing="false" fo:line-height="117%" fo:text-align="justify" style:justify-single-word="false" fo:text-indent="0.0028in" style:auto-text-indent="false"/>
    </style:style>
    <style:style style:name="P372" style:family="paragraph" style:parent-style-name="Text_20_body">
      <style:paragraph-properties fo:margin-left="1.4563in" fo:margin-right="1.8909in" fo:margin-top="0.1008in" fo:margin-bottom="0in" style:contextual-spacing="false" fo:line-height="117%" fo:text-align="justify" style:justify-single-word="false" fo:text-indent="0.0028in" style:auto-text-indent="false"/>
    </style:style>
    <style:style style:name="P373" style:family="paragraph" style:parent-style-name="Text_20_body">
      <style:paragraph-properties fo:margin-left="1.4547in" fo:margin-right="1.8909in" fo:margin-top="0.1008in" fo:margin-bottom="0in" style:contextual-spacing="false" fo:line-height="114%" fo:text-align="justify" style:justify-single-word="false" fo:text-indent="0.0043in" style:auto-text-indent="false"/>
    </style:style>
    <style:style style:name="P374" style:family="paragraph" style:parent-style-name="Text_20_body">
      <style:paragraph-properties fo:margin-left="1.4563in" fo:margin-right="1.8945in" fo:margin-top="0.111in" fo:margin-bottom="0in" style:contextual-spacing="false" fo:line-height="120%" fo:text-align="justify" style:justify-single-word="false"/>
    </style:style>
    <style:style style:name="P375" style:family="paragraph" style:parent-style-name="Text_20_body">
      <style:paragraph-properties fo:margin-left="1.4563in" fo:margin-right="1.8909in" fo:margin-top="0.1028in" fo:margin-bottom="0in" style:contextual-spacing="false" fo:line-height="116%" fo:text-align="justify" style:justify-single-word="false"/>
    </style:style>
    <style:style style:name="P376" style:family="paragraph" style:parent-style-name="Standard">
      <style:paragraph-properties fo:margin-left="0.4508in" fo:margin-right="0.8898in" fo:margin-top="0.1071in" fo:margin-bottom="0in" style:contextual-spacing="false" fo:text-align="center" style:justify-single-word="false" fo:text-indent="0in" style:auto-text-indent="false"/>
    </style:style>
    <style:style style:name="P377" style:family="paragraph" style:parent-style-name="Text_20_body">
      <style:paragraph-properties fo:margin-left="1.4563in" fo:margin-right="1.898in" fo:line-height="118%" fo:text-align="justify" style:justify-single-word="false"/>
    </style:style>
    <style:style style:name="P378" style:family="paragraph" style:parent-style-name="Text_20_body">
      <style:paragraph-properties fo:margin-left="1.4563in" fo:margin-right="1.8929in" fo:margin-top="0.1071in" fo:margin-bottom="0in" style:contextual-spacing="false" fo:line-height="120%" fo:text-align="justify" style:justify-single-word="false"/>
    </style:style>
    <style:style style:name="P379" style:family="paragraph" style:parent-style-name="Text_20_body">
      <style:paragraph-properties fo:margin-top="0.0063in" fo:margin-bottom="0in" style:contextual-spacing="false"/>
      <style:text-properties fo:font-size="10pt" style:font-size-asian="10pt"/>
    </style:style>
    <style:style style:name="P380" style:family="paragraph" style:parent-style-name="Text_20_body" style:master-page-name="Converted20">
      <style:paragraph-properties fo:margin-top="0.1264in" fo:margin-bottom="0in" style:contextual-spacing="false" style:page-number="21"/>
      <style:text-properties fo:font-size="11pt" style:font-size-asian="11pt"/>
    </style:style>
    <style:style style:name="P381" style:family="paragraph" style:parent-style-name="Heading_20_5">
      <style:paragraph-properties fo:margin-left="2.2555in" fo:margin-right="0in" fo:line-height="100%"/>
    </style:style>
    <style:style style:name="P382" style:family="paragraph" style:parent-style-name="Text_20_body">
      <style:paragraph-properties fo:margin-top="0.1835in" fo:margin-bottom="0in" style:contextual-spacing="false"/>
      <style:text-properties style:font-name="Source Sans Pro" fo:font-size="11pt" fo:font-weight="bold" style:font-size-asian="11pt" style:font-weight-asian="bold"/>
    </style:style>
    <style:style style:name="P383" style:family="paragraph" style:parent-style-name="Standard">
      <style:paragraph-properties fo:margin-left="1.5902in" fo:margin-right="0in" fo:margin-top="0in" fo:margin-bottom="0in" style:contextual-spacing="false" fo:text-align="left" style:justify-single-word="false" fo:text-indent="0in" style:auto-text-indent="false"/>
    </style:style>
    <style:style style:name="P384" style:family="paragraph" style:parent-style-name="Text_20_body">
      <style:paragraph-properties fo:margin-top="0.0028in" fo:margin-bottom="0in" style:contextual-spacing="false"/>
      <style:text-properties style:font-name="Verdana" fo:font-size="8.5pt" fo:font-weight="bold" style:font-size-asian="8.5pt" style:font-weight-asian="bold"/>
    </style:style>
    <style:style style:name="P385" style:family="paragraph" style:parent-style-name="Heading_20_8">
      <style:paragraph-properties fo:margin-left="3.2752in" fo:margin-right="2.1252in" fo:text-align="justify" style:justify-single-word="false" fo:text-indent="0.0055in" style:auto-text-indent="false"/>
    </style:style>
    <style:style style:name="P386" style:family="paragraph" style:parent-style-name="Text_20_body">
      <style:paragraph-properties fo:margin-top="0.0035in" fo:margin-bottom="0in" style:contextual-spacing="false"/>
      <style:text-properties style:font-name="Verdana" fo:font-size="8.5pt" fo:font-weight="bold" style:font-size-asian="8.5pt" style:font-weight-asian="bold"/>
    </style:style>
    <style:style style:name="P387" style:family="paragraph" style:parent-style-name="Standard">
      <style:paragraph-properties fo:margin-left="3.2866in" fo:margin-right="0in" fo:margin-top="0in" fo:margin-bottom="0in" style:contextual-spacing="false" fo:text-align="justify" style:justify-single-word="false" fo:text-indent="0in" style:auto-text-indent="false"/>
    </style:style>
    <style:style style:name="P388" style:family="paragraph" style:parent-style-name="Standard">
      <style:paragraph-properties fo:margin-left="3.2866in" fo:margin-right="2.1252in" fo:margin-top="0.0016in" fo:margin-bottom="0in" style:contextual-spacing="false" fo:text-align="justify" style:justify-single-word="false" fo:text-indent="0in" style:auto-text-indent="false"/>
    </style:style>
    <style:style style:name="P389" style:family="paragraph" style:parent-style-name="Text_20_body">
      <style:paragraph-properties fo:margin-top="0.0035in" fo:margin-bottom="0in" style:contextual-spacing="false"/>
      <style:text-properties style:font-name="Verdana" fo:font-size="8.5pt" style:font-size-asian="8.5pt"/>
    </style:style>
    <style:style style:name="P390" style:family="paragraph" style:parent-style-name="Heading_20_8">
      <style:paragraph-properties fo:margin-left="0.2457in" fo:margin-right="0.8898in"/>
      <style:text-properties fo:letter-spacing="-0.0016in"/>
    </style:style>
    <style:style style:name="P391" style:family="paragraph" style:parent-style-name="Standard">
      <style:paragraph-properties fo:margin-left="1.5902in" fo:margin-right="2.1256in" fo:margin-top="0in" fo:margin-bottom="0in" style:contextual-spacing="false" fo:text-align="justify" style:justify-single-word="false" fo:text-indent="1.6866in" style:auto-text-indent="false"/>
    </style:style>
    <style:style style:name="P392" style:family="paragraph" style:parent-style-name="Text_20_body">
      <style:paragraph-properties fo:margin-top="0.0071in" fo:margin-bottom="0in" style:contextual-spacing="false"/>
      <style:text-properties style:font-name="Verdana" fo:font-size="6pt" style:font-size-asian="6pt"/>
    </style:style>
    <style:style style:name="P393" style:family="paragraph" style:parent-style-name="Table_20_Paragraph">
      <style:paragraph-properties fo:margin-left="0.4272in" fo:margin-right="0in" fo:margin-top="0.0673in" fo:margin-bottom="0in" style:contextual-spacing="false"/>
    </style:style>
    <style:style style:name="P394" style:family="paragraph" style:parent-style-name="Table_20_Paragraph">
      <style:paragraph-properties fo:margin-left="0.0028in" fo:margin-right="0.002in" fo:margin-top="0.0673in" fo:margin-bottom="0in" style:contextual-spacing="false" fo:text-align="center" style:justify-single-word="false"/>
    </style:style>
    <style:style style:name="P395" style:family="paragraph" style:parent-style-name="Table_20_Paragraph">
      <style:paragraph-properties fo:margin-left="0.002in" fo:margin-right="0in" fo:margin-top="0.0673in" fo:margin-bottom="0in" style:contextual-spacing="false" fo:text-align="center" style:justify-single-word="false"/>
    </style:style>
    <style:style style:name="P396" style:family="paragraph" style:parent-style-name="Table_20_Paragraph">
      <style:paragraph-properties fo:margin-left="0.2154in" fo:margin-right="0.0709in" fo:margin-top="0.0256in" fo:margin-bottom="0in" style:contextual-spacing="false" fo:text-indent="-0.1362in" style:auto-text-indent="false"/>
    </style:style>
    <style:style style:name="P397" style:family="paragraph" style:parent-style-name="Table_20_Paragraph">
      <style:paragraph-properties fo:margin-left="0.1228in" fo:margin-right="0in" fo:margin-top="0.0673in" fo:margin-bottom="0in" style:contextual-spacing="false"/>
    </style:style>
    <style:style style:name="P398" style:family="paragraph" style:parent-style-name="Table_20_Paragraph">
      <style:paragraph-properties fo:margin-top="0.0354in" fo:margin-bottom="0in" style:contextual-spacing="false"/>
      <style:text-properties fo:font-size="5.5pt" style:font-size-asian="5.5pt"/>
    </style:style>
    <style:style style:name="P399" style:family="paragraph" style:parent-style-name="Table_20_Paragraph">
      <style:paragraph-properties fo:margin-left="0.439in" fo:margin-right="0in" fo:line-height="104%" fo:text-indent="-0.3634in" style:auto-text-indent="false"/>
    </style:style>
    <style:style style:name="P400" style:family="paragraph" style:parent-style-name="Table_20_Paragraph">
      <style:text-properties fo:font-size="5pt" style:font-size-asian="5pt"/>
    </style:style>
    <style:style style:name="P401" style:family="paragraph" style:parent-style-name="Table_20_Paragraph">
      <style:paragraph-properties fo:margin-top="0.0102in" fo:margin-bottom="0in" style:contextual-spacing="false"/>
      <style:text-properties fo:font-size="5pt" style:font-size-asian="5pt"/>
    </style:style>
    <style:style style:name="P402" style:family="paragraph" style:parent-style-name="Table_20_Paragraph">
      <style:paragraph-properties fo:margin-left="0.0028in" fo:margin-right="0in" fo:margin-top="0.0008in" fo:margin-bottom="0in" style:contextual-spacing="false" fo:text-align="center" style:justify-single-word="false"/>
    </style:style>
    <style:style style:name="P403" style:family="paragraph" style:parent-style-name="Table_20_Paragraph">
      <style:paragraph-properties fo:margin-left="0.002in" fo:margin-right="0in" fo:margin-top="0.0008in" fo:margin-bottom="0in" style:contextual-spacing="false" fo:text-align="center" style:justify-single-word="false"/>
    </style:style>
    <style:style style:name="P404" style:family="paragraph" style:parent-style-name="Table_20_Paragraph">
      <style:paragraph-properties fo:margin-left="0.0591in" fo:margin-right="0in" fo:margin-top="0.0008in" fo:margin-bottom="0in" style:contextual-spacing="false"/>
    </style:style>
    <style:style style:name="P405" style:family="paragraph" style:parent-style-name="Table_20_Paragraph">
      <style:paragraph-properties fo:margin-top="0.0528in" fo:margin-bottom="0in" style:contextual-spacing="false"/>
      <style:text-properties fo:font-size="5pt" style:font-size-asian="5pt"/>
    </style:style>
    <style:style style:name="P406" style:family="paragraph" style:parent-style-name="Table_20_Paragraph">
      <style:paragraph-properties fo:margin-left="0.0583in" fo:margin-right="0in"/>
    </style:style>
    <style:style style:name="P407" style:family="paragraph" style:parent-style-name="Table_20_Paragraph">
      <style:paragraph-properties fo:margin-left="0.0902in" fo:margin-right="0in"/>
    </style:style>
    <style:style style:name="P408" style:family="paragraph" style:parent-style-name="Standard">
      <style:paragraph-properties fo:margin-left="3.3055in" fo:margin-right="0in" fo:margin-top="0.1382in" fo:margin-bottom="0in" style:contextual-spacing="false" fo:text-align="left" style:justify-single-word="false" fo:text-indent="0in" style:auto-text-indent="false"/>
    </style:style>
    <style:style style:name="P409" style:family="paragraph" style:parent-style-name="Standard">
      <style:paragraph-properties fo:margin-left="1.5909in" fo:margin-right="0in" fo:margin-top="0.0016in" fo:margin-bottom="0in" style:contextual-spacing="false" fo:text-align="left" style:justify-single-word="false" fo:text-indent="0in" style:auto-text-indent="false"/>
    </style:style>
    <style:style style:name="P410" style:family="paragraph" style:parent-style-name="Text_20_body">
      <style:text-properties style:font-name="Verdana" fo:font-size="8.5pt" style:font-size-asian="8.5pt"/>
    </style:style>
    <style:style style:name="P411" style:family="paragraph" style:parent-style-name="Text_20_body">
      <style:paragraph-properties fo:margin-top="0.0043in" fo:margin-bottom="0in" style:contextual-spacing="false"/>
      <style:text-properties style:font-name="Verdana" fo:font-size="8.5pt" style:font-size-asian="8.5pt"/>
    </style:style>
    <style:style style:name="P412" style:family="paragraph" style:parent-style-name="Standard">
      <style:paragraph-properties fo:margin-left="0.3535in" fo:margin-right="0.8898in" fo:margin-top="0in" fo:margin-bottom="0in" style:contextual-spacing="false" fo:text-align="center" style:justify-single-word="false" fo:text-indent="0in" style:auto-text-indent="false"/>
    </style:style>
    <style:style style:name="P413" style:family="paragraph" style:parent-style-name="Heading_20_8">
      <style:paragraph-properties fo:margin-left="0.3563in" fo:margin-right="0.8898in" fo:margin-top="0.0008in" fo:margin-bottom="0in" style:contextual-spacing="false"/>
    </style:style>
    <style:style style:name="P414" style:family="paragraph" style:parent-style-name="Standard">
      <style:paragraph-properties fo:margin-left="0.3547in" fo:margin-right="0.8898in" fo:margin-top="0.0016in" fo:margin-bottom="0in" style:contextual-spacing="false" fo:text-align="center" style:justify-single-word="false" fo:text-indent="0in" style:auto-text-indent="false"/>
    </style:style>
    <style:style style:name="P415" style:family="paragraph" style:parent-style-name="Text_20_body" style:master-page-name="Converted21">
      <style:paragraph-properties style:page-number="auto"/>
      <style:text-properties style:font-name="Verdana" fo:font-size="8.5pt" fo:font-weight="bold" style:font-size-asian="8.5pt" style:font-weight-asian="bold"/>
    </style:style>
    <style:style style:name="P416" style:family="paragraph" style:parent-style-name="Text_20_body">
      <style:text-properties style:font-name="Verdana" fo:font-size="8.5pt" fo:font-weight="bold" style:font-size-asian="8.5pt" style:font-weight-asian="bold"/>
    </style:style>
    <style:style style:name="P417" style:family="paragraph" style:parent-style-name="Text_20_body">
      <style:paragraph-properties fo:margin-top="0.0543in" fo:margin-bottom="0in" style:contextual-spacing="false"/>
      <style:text-properties style:font-name="Verdana" fo:font-size="8.5pt" fo:font-weight="bold" style:font-size-asian="8.5pt" style:font-weight-asian="bold"/>
    </style:style>
    <style:style style:name="P418" style:family="paragraph" style:parent-style-name="Standard">
      <style:paragraph-properties fo:margin-left="1.5425in" fo:margin-right="0in" fo:margin-top="0in" fo:margin-bottom="0in" style:contextual-spacing="false" fo:text-align="left" style:justify-single-word="false" fo:text-indent="0in" style:auto-text-indent="false"/>
    </style:style>
    <style:style style:name="P419" style:family="paragraph" style:parent-style-name="Text_20_body">
      <style:paragraph-properties fo:margin-top="0.1236in" fo:margin-bottom="0in" style:contextual-spacing="false"/>
      <style:text-properties style:font-name="Verdana" fo:font-size="10pt" fo:font-weight="bold" style:font-size-asian="10pt" style:font-weight-asian="bold"/>
    </style:style>
    <style:style style:name="P420" style:family="paragraph" style:parent-style-name="Table_20_Paragraph">
      <style:paragraph-properties fo:margin-left="0.0346in" fo:margin-right="0in" fo:margin-top="0.0016in" fo:margin-bottom="0in" style:contextual-spacing="false" fo:line-height="0.1299in">
        <style:tab-stops>
          <style:tab-stop style:position="0.7453in"/>
        </style:tab-stops>
      </style:paragraph-properties>
    </style:style>
    <style:style style:name="P421" style:family="paragraph" style:parent-style-name="Table_20_Paragraph">
      <style:paragraph-properties fo:margin-left="0.0417in" fo:margin-right="0.0201in" fo:margin-top="0.0016in" fo:margin-bottom="0in" style:contextual-spacing="false" fo:line-height="0.1299in" fo:text-align="center" style:justify-single-word="false"/>
    </style:style>
    <style:style style:name="P422" style:family="paragraph" style:parent-style-name="Table_20_Paragraph">
      <style:paragraph-properties fo:margin-left="0.0453in" fo:margin-right="0in" fo:margin-top="0.0016in" fo:margin-bottom="0in" style:contextual-spacing="false" fo:line-height="0.1299in" fo:text-align="center" style:justify-single-word="false"/>
    </style:style>
    <style:style style:name="P423" style:family="paragraph" style:parent-style-name="Table_20_Paragraph">
      <style:paragraph-properties fo:margin-left="0.0346in" fo:margin-right="0in" fo:margin-top="0.002in" fo:margin-bottom="0in" style:contextual-spacing="false" fo:line-height="0.1299in">
        <style:tab-stops>
          <style:tab-stop style:position="0.7874in"/>
        </style:tab-stops>
      </style:paragraph-properties>
    </style:style>
    <style:style style:name="P424" style:family="paragraph" style:parent-style-name="Table_20_Paragraph">
      <style:paragraph-properties fo:margin-left="0.0217in" fo:margin-right="0.0417in" fo:margin-top="0.002in" fo:margin-bottom="0in" style:contextual-spacing="false" fo:line-height="0.1299in" fo:text-align="center" style:justify-single-word="false"/>
    </style:style>
    <style:style style:name="P425" style:family="paragraph" style:parent-style-name="Table_20_Paragraph">
      <style:paragraph-properties fo:margin-left="0.0453in" fo:margin-right="0.0008in" fo:margin-top="0.002in" fo:margin-bottom="0in" style:contextual-spacing="false" fo:line-height="0.1299in" fo:text-align="center" style:justify-single-word="false"/>
    </style:style>
    <style:style style:name="P426" style:family="paragraph" style:parent-style-name="Table_20_Paragraph">
      <style:paragraph-properties fo:margin-left="0.0346in" fo:margin-right="0in" fo:margin-top="0.002in" fo:margin-bottom="0in" style:contextual-spacing="false" fo:line-height="0.1299in"/>
    </style:style>
    <style:style style:name="P427" style:family="paragraph" style:parent-style-name="Table_20_Paragraph">
      <style:text-properties style:font-name="Times New Roman" fo:font-size="7pt" style:font-size-asian="7pt"/>
    </style:style>
    <style:style style:name="P428" style:family="paragraph" style:parent-style-name="Text_20_body">
      <style:paragraph-properties fo:margin-top="0.0047in" fo:margin-bottom="0in" style:contextual-spacing="false"/>
      <style:text-properties style:font-name="Verdana" fo:font-size="8.5pt" fo:font-weight="bold" style:font-size-asian="8.5pt" style:font-weight-asian="bold"/>
    </style:style>
    <style:style style:name="P429" style:family="paragraph" style:parent-style-name="Heading_20_8">
      <style:paragraph-properties fo:margin-left="3.2429in" fo:margin-right="0in" fo:text-align="justify" style:justify-single-word="false"/>
    </style:style>
    <style:style style:name="P430" style:family="paragraph" style:parent-style-name="Standard">
      <style:paragraph-properties fo:margin-left="3.2429in" fo:margin-right="2.0799in" fo:margin-top="0.002in" fo:margin-bottom="0in" style:contextual-spacing="false" fo:line-height="102%" fo:text-align="justify" style:justify-single-word="false" fo:text-indent="0in" style:auto-text-indent="false"/>
    </style:style>
    <style:style style:name="P431" style:family="paragraph" style:parent-style-name="Text_20_body">
      <style:paragraph-properties fo:margin-top="0.0008in" fo:margin-bottom="0in" style:contextual-spacing="false"/>
      <style:text-properties style:font-name="Verdana" fo:font-size="8.5pt" style:font-size-asian="8.5pt"/>
    </style:style>
    <style:style style:name="P432" style:family="paragraph" style:parent-style-name="Heading_20_8">
      <style:paragraph-properties fo:margin-left="0.1638in" fo:margin-right="0.8898in"/>
      <style:text-properties fo:letter-spacing="-0.0016in"/>
    </style:style>
    <style:style style:name="P433" style:family="paragraph" style:parent-style-name="Standard">
      <style:paragraph-properties fo:margin-left="1.5425in" fo:margin-right="2.0799in" fo:margin-top="0in" fo:margin-bottom="0in" style:contextual-spacing="false" fo:line-height="102%" fo:text-align="justify" style:justify-single-word="false" fo:text-indent="1.7in" style:auto-text-indent="false"/>
    </style:style>
    <style:style style:name="P434" style:family="paragraph" style:parent-style-name="Standard">
      <style:paragraph-properties fo:margin-left="3.2429in" fo:margin-right="0in" fo:margin-top="0in" fo:margin-bottom="0in" style:contextual-spacing="false" fo:text-align="left" style:justify-single-word="false" fo:text-indent="0in" style:auto-text-indent="false"/>
    </style:style>
    <style:style style:name="P435" style:family="paragraph" style:parent-style-name="Standard">
      <style:paragraph-properties fo:margin-left="1.5425in" fo:margin-right="0in" fo:margin-top="0.0028in" fo:margin-bottom="0in" style:contextual-spacing="false" fo:text-align="left" style:justify-single-word="false" fo:text-indent="0in" style:auto-text-indent="false"/>
    </style:style>
    <style:style style:name="P436" style:family="paragraph" style:parent-style-name="Text_20_body">
      <style:paragraph-properties fo:margin-top="0.0075in" fo:margin-bottom="0in" style:contextual-spacing="false"/>
      <style:text-properties style:font-name="Verdana" fo:font-size="8.5pt" style:font-size-asian="8.5pt"/>
    </style:style>
    <style:style style:name="P437" style:family="paragraph" style:parent-style-name="Standard">
      <style:paragraph-properties fo:margin-left="0.3516in" fo:margin-right="0.8898in" fo:margin-top="0in" fo:margin-bottom="0in" style:contextual-spacing="false" fo:text-align="center" style:justify-single-word="false" fo:text-indent="0in" style:auto-text-indent="false"/>
    </style:style>
    <style:style style:name="P438" style:family="paragraph" style:parent-style-name="Text_20_body">
      <style:paragraph-properties fo:margin-top="0.0071in" fo:margin-bottom="0in" style:contextual-spacing="false"/>
      <style:text-properties style:font-name="Verdana" fo:font-size="8.5pt" style:font-size-asian="8.5pt"/>
    </style:style>
    <style:style style:name="P439" style:family="paragraph" style:parent-style-name="Heading_20_8">
      <style:paragraph-properties fo:margin-left="0.3528in" fo:margin-right="0.8898in" fo:margin-top="0.0008in" fo:margin-bottom="0in" style:contextual-spacing="false"/>
    </style:style>
    <style:style style:name="P440" style:family="paragraph" style:parent-style-name="Standard">
      <style:paragraph-properties fo:margin-left="0.352in" fo:margin-right="0.8898in" fo:margin-top="0.002in" fo:margin-bottom="0in" style:contextual-spacing="false" fo:text-align="center" style:justify-single-word="false" fo:text-indent="0in" style:auto-text-indent="false"/>
    </style:style>
    <style:style style:name="P441" style:family="paragraph" style:parent-style-name="Text_20_body" style:master-page-name="Converted22">
      <style:paragraph-properties style:page-number="auto"/>
      <style:text-properties style:font-name="Verdana" fo:font-size="10pt" fo:font-weight="bold" style:font-size-asian="10pt" style:font-weight-asian="bold"/>
    </style:style>
    <style:style style:name="P442" style:family="paragraph" style:parent-style-name="Text_20_body">
      <style:paragraph-properties fo:margin-top="0.0028in" fo:margin-bottom="0in" style:contextual-spacing="false"/>
      <style:text-properties style:font-name="Verdana" fo:font-size="10pt" fo:font-weight="bold" style:font-size-asian="10pt" style:font-weight-asian="bold"/>
    </style:style>
    <style:style style:name="P443" style:family="paragraph" style:parent-style-name="Standard">
      <style:paragraph-properties fo:margin-left="2.3083in" fo:margin-right="0in" fo:line-height="0.1429in" fo:text-indent="0in" style:auto-text-indent="false"/>
    </style:style>
    <style:style style:name="P444" style:family="paragraph" style:parent-style-name="Text_20_body">
      <style:paragraph-properties fo:margin-top="0.039in" fo:margin-bottom="0in" style:contextual-spacing="false"/>
      <style:text-properties style:font-name="Verdana" fo:font-size="10pt" fo:font-weight="bold" style:font-size-asian="10pt" style:font-weight-asian="bold"/>
    </style:style>
    <style:style style:name="P445" style:family="paragraph" style:parent-style-name="Table_20_Paragraph">
      <style:paragraph-properties fo:margin-top="0.0063in" fo:margin-bottom="0in" style:contextual-spacing="false"/>
      <style:text-properties fo:font-size="3pt" fo:font-weight="bold" style:font-size-asian="3pt" style:font-weight-asian="bold"/>
    </style:style>
    <style:style style:name="P446" style:family="paragraph" style:parent-style-name="Table_20_Paragraph">
      <style:paragraph-properties fo:margin-left="0.4898in" fo:margin-right="0in" fo:line-height="0.0535in"/>
    </style:style>
    <style:style style:name="P447" style:family="paragraph" style:parent-style-name="Table_20_Paragraph">
      <style:paragraph-properties fo:margin-left="0.4701in" fo:margin-right="0in" fo:line-height="0.0535in"/>
    </style:style>
    <style:style style:name="P448" style:family="paragraph" style:parent-style-name="Table_20_Paragraph">
      <style:paragraph-properties fo:margin-top="0.0075in" fo:margin-bottom="0in" style:contextual-spacing="false"/>
      <style:text-properties fo:font-size="2pt" fo:font-weight="bold" style:font-size-asian="2pt" style:font-weight-asian="bold"/>
    </style:style>
    <style:style style:name="P449" style:family="paragraph" style:parent-style-name="Table_20_Paragraph">
      <style:paragraph-properties fo:margin-left="0.0783in" fo:margin-right="0in" fo:line-height="0.0835in"/>
    </style:style>
    <style:style style:name="P450" style:family="paragraph" style:parent-style-name="Table_20_Paragraph">
      <style:paragraph-properties fo:margin-left="0.3035in" fo:margin-right="0in" fo:line-height="0.0665in"/>
    </style:style>
    <style:style style:name="P451" style:family="paragraph" style:parent-style-name="Table_20_Paragraph">
      <style:paragraph-properties fo:margin-left="0.1575in" fo:margin-right="0in" fo:line-height="0.0535in"/>
    </style:style>
    <style:style style:name="P452" style:family="paragraph" style:parent-style-name="Table_20_Paragraph">
      <style:paragraph-properties fo:margin-top="0.0043in" fo:margin-bottom="0in" style:contextual-spacing="false"/>
      <style:text-properties fo:font-size="4pt" fo:font-weight="bold" style:font-size-asian="4pt" style:font-weight-asian="bold"/>
    </style:style>
    <style:style style:name="P453" style:family="paragraph" style:parent-style-name="Table_20_Paragraph">
      <style:paragraph-properties fo:margin-left="0.3165in" fo:margin-right="0in" fo:line-height="0.0535in"/>
    </style:style>
    <style:style style:name="P454" style:family="paragraph" style:parent-style-name="Table_20_Paragraph">
      <style:paragraph-properties fo:margin-left="0.4165in" fo:margin-right="0in" fo:line-height="0.0535in"/>
    </style:style>
    <style:style style:name="P455" style:family="paragraph" style:parent-style-name="Table_20_Paragraph">
      <style:paragraph-properties fo:margin-left="0.1646in" fo:margin-right="0in" fo:line-height="0.0535in"/>
    </style:style>
    <style:style style:name="P456" style:family="paragraph" style:parent-style-name="Table_20_Paragraph">
      <style:paragraph-properties fo:margin-left="0.0783in" fo:margin-right="0in" fo:line-height="0.0535in"/>
    </style:style>
    <style:style style:name="P457" style:family="paragraph" style:parent-style-name="Table_20_Paragraph">
      <style:paragraph-properties fo:margin-top="0.0028in" fo:margin-bottom="0in" style:contextual-spacing="false"/>
      <style:text-properties fo:font-size="4pt" fo:font-weight="bold" style:font-size-asian="4pt" style:font-weight-asian="bold"/>
    </style:style>
    <style:style style:name="P458" style:family="paragraph" style:parent-style-name="Table_20_Paragraph">
      <style:paragraph-properties fo:margin-left="0.0693in" fo:margin-right="0in" fo:line-height="0.0646in"/>
    </style:style>
    <style:style style:name="P459" style:family="paragraph" style:parent-style-name="Table_20_Paragraph">
      <style:paragraph-properties fo:margin-left="0.1382in" fo:margin-right="0in" fo:line-height="0.0646in"/>
    </style:style>
    <style:style style:name="P460" style:family="paragraph" style:parent-style-name="Table_20_Paragraph">
      <style:paragraph-properties fo:margin-top="0.0055in" fo:margin-bottom="0in" style:contextual-spacing="false"/>
      <style:text-properties fo:font-size="4pt" fo:font-weight="bold" style:font-size-asian="4pt" style:font-weight-asian="bold"/>
    </style:style>
    <style:style style:name="P461" style:family="paragraph" style:parent-style-name="Table_20_Paragraph">
      <style:paragraph-properties fo:margin-left="0.1161in" fo:margin-right="0in" fo:line-height="0.0528in"/>
    </style:style>
    <style:style style:name="P462" style:family="paragraph" style:parent-style-name="Table_20_Paragraph">
      <style:paragraph-properties fo:margin-left="0.3362in" fo:margin-right="0in" fo:line-height="0.0535in"/>
    </style:style>
    <style:style style:name="P463" style:family="paragraph" style:parent-style-name="Table_20_Paragraph">
      <style:paragraph-properties fo:margin-left="0.1382in" fo:margin-right="0in" fo:line-height="0.0535in"/>
    </style:style>
    <style:style style:name="P464" style:family="paragraph" style:parent-style-name="Table_20_Paragraph">
      <style:paragraph-properties fo:margin-left="0.098in" fo:margin-right="0in" fo:line-height="0.0535in"/>
    </style:style>
    <style:style style:name="P465" style:family="paragraph" style:parent-style-name="Table_20_Paragraph">
      <style:paragraph-properties fo:margin-left="0.0661in" fo:margin-right="0in" fo:line-height="0.0646in"/>
    </style:style>
    <style:style style:name="P466" style:family="paragraph" style:parent-style-name="Table_20_Paragraph">
      <style:paragraph-properties fo:margin-left="0.1354in" fo:margin-right="0in" fo:line-height="0.0646in"/>
    </style:style>
    <style:style style:name="P467" style:family="paragraph" style:parent-style-name="Table_20_Paragraph">
      <style:paragraph-properties fo:margin-left="0.2374in" fo:margin-right="0in" fo:line-height="0.0528in"/>
    </style:style>
    <style:style style:name="P468" style:family="paragraph" style:parent-style-name="Table_20_Paragraph">
      <style:paragraph-properties fo:margin-top="0.0016in" fo:margin-bottom="0in" style:contextual-spacing="false"/>
      <style:text-properties fo:font-size="3pt" fo:font-weight="bold" style:font-size-asian="3pt" style:font-weight-asian="bold"/>
    </style:style>
    <style:style style:name="P469" style:family="paragraph" style:parent-style-name="Table_20_Paragraph">
      <style:paragraph-properties fo:margin-left="0.2571in" fo:margin-right="0in" fo:line-height="0.0728in"/>
    </style:style>
    <style:style style:name="P470" style:family="paragraph" style:parent-style-name="Table_20_Paragraph">
      <style:paragraph-properties fo:margin-left="0.1354in" fo:margin-right="0in" fo:line-height="0.0535in"/>
    </style:style>
    <style:style style:name="P471" style:family="paragraph" style:parent-style-name="Table_20_Paragraph">
      <style:paragraph-properties fo:margin-top="0.0028in" fo:margin-bottom="0in" style:contextual-spacing="false"/>
      <style:text-properties fo:font-size="2.5pt" fo:font-weight="bold" style:font-size-asian="2.5pt" style:font-weight-asian="bold"/>
    </style:style>
    <style:style style:name="P472" style:family="paragraph" style:parent-style-name="Table_20_Paragraph">
      <style:paragraph-properties fo:margin-left="0.2161in" fo:margin-right="0in" fo:line-height="0.1402in"/>
    </style:style>
    <style:style style:name="P473" style:family="paragraph" style:parent-style-name="Table_20_Paragraph">
      <style:paragraph-properties fo:margin-top="0.0043in" fo:margin-bottom="0in" style:contextual-spacing="false"/>
      <style:text-properties fo:font-size="5pt" fo:font-weight="bold" style:font-size-asian="5pt" style:font-weight-asian="bold"/>
    </style:style>
    <style:style style:name="P474" style:family="paragraph" style:parent-style-name="Table_20_Paragraph">
      <style:paragraph-properties fo:margin-left="0.4126in" fo:margin-right="0in" fo:line-height="0.0535in"/>
    </style:style>
    <style:style style:name="P475" style:family="paragraph" style:parent-style-name="Table_20_Paragraph">
      <style:paragraph-properties fo:margin-top="0.0028in" fo:margin-bottom="0.0008in" style:contextual-spacing="false"/>
      <style:text-properties fo:font-size="5pt" fo:font-weight="bold" style:font-size-asian="5pt" style:font-weight-asian="bold"/>
    </style:style>
    <style:style style:name="P476" style:family="paragraph" style:parent-style-name="Table_20_Paragraph">
      <style:paragraph-properties fo:margin-left="0.178in" fo:margin-right="0in" fo:line-height="0.0528in"/>
    </style:style>
    <style:style style:name="P477" style:family="paragraph" style:parent-style-name="Table_20_Paragraph">
      <style:paragraph-properties fo:margin-left="0.3945in" fo:margin-right="0in" fo:line-height="0.0535in"/>
    </style:style>
    <style:style style:name="P478" style:family="paragraph" style:parent-style-name="Table_20_Paragraph">
      <style:paragraph-properties fo:margin-left="0.1319in" fo:margin-right="0in" fo:line-height="0.0728in"/>
    </style:style>
    <style:style style:name="P479" style:family="paragraph" style:parent-style-name="Table_20_Paragraph">
      <style:paragraph-properties fo:margin-left="0.0736in" fo:margin-right="0in" fo:line-height="0.0535in"/>
    </style:style>
    <style:style style:name="P480" style:family="paragraph" style:parent-style-name="Table_20_Paragraph">
      <style:paragraph-properties fo:margin-top="0.0055in" fo:margin-bottom="0in" style:contextual-spacing="false"/>
      <style:text-properties fo:font-size="5pt" fo:font-weight="bold" style:font-size-asian="5pt" style:font-weight-asian="bold"/>
    </style:style>
    <style:style style:name="P481" style:family="paragraph" style:parent-style-name="Table_20_Paragraph">
      <style:paragraph-properties fo:margin-left="0.1984in" fo:margin-right="0in" fo:line-height="0.0528in"/>
    </style:style>
    <style:style style:name="P482" style:family="paragraph" style:parent-style-name="Table_20_Paragraph">
      <style:paragraph-properties fo:margin-top="0.0043in" fo:margin-bottom="0in" style:contextual-spacing="false"/>
      <style:text-properties fo:font-size="2.5pt" fo:font-weight="bold" style:font-size-asian="2.5pt" style:font-weight-asian="bold"/>
    </style:style>
    <style:style style:name="P483" style:family="paragraph" style:parent-style-name="Table_20_Paragraph">
      <style:paragraph-properties fo:margin-left="0.1098in" fo:margin-right="0in" fo:line-height="0.1398in"/>
    </style:style>
    <style:style style:name="P484" style:family="paragraph" style:parent-style-name="Table_20_Paragraph">
      <style:paragraph-properties fo:margin-left="0.339in" fo:margin-right="0in" fo:line-height="0.0528in"/>
    </style:style>
    <style:style style:name="P485" style:family="paragraph" style:parent-style-name="Table_20_Paragraph">
      <style:paragraph-properties fo:margin-left="0.4138in" fo:margin-right="0in" fo:line-height="0.0535in"/>
    </style:style>
    <style:style style:name="P486" style:family="paragraph" style:parent-style-name="Table_20_Paragraph">
      <style:paragraph-properties fo:margin-left="0.1138in" fo:margin-right="0in" fo:line-height="0.0535in"/>
    </style:style>
    <style:style style:name="P487" style:family="paragraph" style:parent-style-name="Table_20_Paragraph">
      <style:paragraph-properties fo:margin-left="0.1417in" fo:margin-right="0in" fo:line-height="0.0528in"/>
    </style:style>
    <style:style style:name="P488" style:family="paragraph" style:parent-style-name="Table_20_Paragraph">
      <style:paragraph-properties fo:margin-left="0.4154in" fo:margin-right="0in" fo:line-height="0.0535in"/>
    </style:style>
    <style:style style:name="P489" style:family="paragraph" style:parent-style-name="Table_20_Paragraph">
      <style:paragraph-properties fo:margin-left="0.098in" fo:margin-right="0in" fo:line-height="0.1398in"/>
    </style:style>
    <style:style style:name="P490" style:family="paragraph" style:parent-style-name="Table_20_Paragraph">
      <style:paragraph-properties fo:margin-top="0.0016in" fo:margin-bottom="0in" style:contextual-spacing="false"/>
      <style:text-properties fo:font-size="2.5pt" fo:font-weight="bold" style:font-size-asian="2.5pt" style:font-weight-asian="bold"/>
    </style:style>
    <style:style style:name="P491" style:family="paragraph" style:parent-style-name="Table_20_Paragraph">
      <style:paragraph-properties fo:margin-left="0.0646in" fo:margin-right="0in" fo:line-height="0.1508in"/>
    </style:style>
    <style:style style:name="P492" style:family="paragraph" style:parent-style-name="Table_20_Paragraph">
      <style:paragraph-properties fo:margin-left="0.1382in" fo:margin-right="0in" fo:line-height="0.1508in"/>
    </style:style>
    <style:style style:name="P493" style:family="paragraph" style:parent-style-name="Table_20_Paragraph">
      <style:paragraph-properties fo:margin-left="0.2839in" fo:margin-right="0in" fo:line-height="0.0528in"/>
    </style:style>
    <style:style style:name="P494" style:family="paragraph" style:parent-style-name="Table_20_Paragraph">
      <style:paragraph-properties fo:margin-left="0.172in" fo:margin-right="0in" fo:line-height="0.0835in"/>
    </style:style>
    <style:style style:name="P495" style:family="paragraph" style:parent-style-name="Table_20_Paragraph">
      <style:paragraph-properties fo:margin-left="0.0693in" fo:margin-right="0in" fo:line-height="0.1508in"/>
    </style:style>
    <style:style style:name="P496" style:family="paragraph" style:parent-style-name="Table_20_Paragraph">
      <style:paragraph-properties fo:margin-left="0.0992in" fo:margin-right="0in" fo:line-height="0.0528in"/>
    </style:style>
    <style:style style:name="P497" style:family="paragraph" style:parent-style-name="Table_20_Paragraph">
      <style:paragraph-properties fo:margin-left="0.4272in" fo:margin-right="0in" fo:line-height="0.0535in"/>
    </style:style>
    <style:style style:name="P498" style:family="paragraph" style:parent-style-name="Table_20_Paragraph">
      <style:paragraph-properties fo:margin-left="0.2547in" fo:margin-right="0in" fo:line-height="0.0528in"/>
    </style:style>
    <style:style style:name="P499" style:family="paragraph" style:parent-style-name="Table_20_Paragraph">
      <style:paragraph-properties fo:margin-left="0.0902in" fo:margin-right="0in" fo:line-height="0.152in"/>
    </style:style>
    <style:style style:name="P500" style:family="paragraph" style:parent-style-name="Table_20_Paragraph">
      <style:paragraph-properties fo:margin-left="0.2181in" fo:margin-right="0in" fo:line-height="0.0528in"/>
    </style:style>
    <style:style style:name="P501" style:family="paragraph" style:parent-style-name="Table_20_Paragraph">
      <style:paragraph-properties fo:margin-left="0.1173in" fo:margin-right="0in" fo:line-height="0.0528in"/>
    </style:style>
    <style:style style:name="P502" style:family="paragraph" style:parent-style-name="Table_20_Paragraph">
      <style:paragraph-properties fo:margin-left="0.2571in" fo:margin-right="0in" fo:line-height="0.0535in"/>
    </style:style>
    <style:style style:name="P503" style:family="paragraph" style:parent-style-name="Table_20_Paragraph">
      <style:paragraph-properties fo:margin-left="0.0752in" fo:margin-right="0in" fo:line-height="0.1382in"/>
    </style:style>
    <style:style style:name="P504" style:family="paragraph" style:parent-style-name="Table_20_Paragraph">
      <style:paragraph-properties fo:margin-left="0.3909in" fo:margin-right="0in" fo:line-height="0.0535in"/>
    </style:style>
    <style:style style:name="P505" style:family="paragraph" style:parent-style-name="Table_20_Paragraph">
      <style:paragraph-properties fo:margin-left="0.2165in" fo:margin-right="0in" fo:line-height="0.1374in"/>
    </style:style>
    <style:style style:name="P506" style:family="paragraph" style:parent-style-name="Table_20_Paragraph">
      <style:paragraph-properties fo:margin-left="0.098in" fo:margin-right="0in" fo:line-height="0.0528in"/>
    </style:style>
    <style:style style:name="P507" style:family="paragraph" style:parent-style-name="Table_20_Paragraph">
      <style:paragraph-properties fo:margin-left="0.148in" fo:margin-right="0in" fo:line-height="0.0535in"/>
    </style:style>
    <style:style style:name="P508" style:family="paragraph" style:parent-style-name="Table_20_Paragraph">
      <style:paragraph-properties fo:margin-left="0.1453in" fo:margin-right="0in" fo:line-height="0.0528in"/>
    </style:style>
    <style:style style:name="P509" style:family="paragraph" style:parent-style-name="Table_20_Paragraph">
      <style:paragraph-properties fo:margin-left="0.1535in" fo:margin-right="0in" fo:line-height="0.1528in"/>
    </style:style>
    <style:style style:name="P510" style:family="paragraph" style:parent-style-name="Table_20_Paragraph">
      <style:paragraph-properties fo:margin-left="0.0752in" fo:margin-right="0in" fo:line-height="0.1374in"/>
    </style:style>
    <style:style style:name="P511" style:family="paragraph" style:parent-style-name="Table_20_Paragraph">
      <style:paragraph-properties fo:margin-left="0.1398in" fo:margin-right="0in" fo:line-height="0.0646in"/>
    </style:style>
    <style:style style:name="P512" style:family="paragraph" style:parent-style-name="Table_20_Paragraph">
      <style:paragraph-properties fo:margin-left="0.2937in" fo:margin-right="0in" fo:line-height="0.0528in"/>
    </style:style>
    <style:style style:name="P513" style:family="paragraph" style:parent-style-name="Table_20_Paragraph">
      <style:paragraph-properties fo:margin-top="0.0028in" fo:margin-bottom="0in" style:contextual-spacing="false"/>
      <style:text-properties fo:font-size="3pt" fo:font-weight="bold" style:font-size-asian="3pt" style:font-weight-asian="bold"/>
    </style:style>
    <style:style style:name="P514" style:family="paragraph" style:parent-style-name="Table_20_Paragraph">
      <style:paragraph-properties fo:margin-left="0.1181in" fo:margin-right="0in" fo:line-height="0.0728in"/>
    </style:style>
    <style:style style:name="P515" style:family="paragraph" style:parent-style-name="Table_20_Paragraph">
      <style:paragraph-properties fo:margin-left="0.1646in" fo:margin-right="0in" fo:line-height="0.0654in"/>
    </style:style>
    <style:style style:name="P516" style:family="paragraph" style:parent-style-name="Table_20_Paragraph">
      <style:paragraph-properties fo:margin-left="0.1854in" fo:margin-right="0in" fo:line-height="0.1528in"/>
    </style:style>
    <style:style style:name="P517" style:family="paragraph" style:parent-style-name="Table_20_Paragraph">
      <style:paragraph-properties fo:margin-left="0.2472in" fo:margin-right="0in" fo:line-height="0.0528in"/>
    </style:style>
    <style:style style:name="P518" style:family="paragraph" style:parent-style-name="Table_20_Paragraph">
      <style:paragraph-properties fo:margin-left="0.0736in" fo:margin-right="0in" fo:line-height="0.1398in"/>
    </style:style>
    <style:style style:name="P519" style:family="paragraph" style:parent-style-name="Table_20_Paragraph">
      <style:paragraph-properties fo:margin-left="0.2118in" fo:margin-right="0in" fo:line-height="0.0528in"/>
    </style:style>
    <style:style style:name="P520" style:family="paragraph" style:parent-style-name="Text_20_body" style:master-page-name="Converted23">
      <style:paragraph-properties style:page-number="auto"/>
      <style:text-properties style:font-name="Verdana" fo:font-size="7pt" fo:font-weight="bold" style:font-size-asian="7pt" style:font-weight-asian="bold"/>
    </style:style>
    <style:style style:name="P521" style:family="paragraph" style:parent-style-name="Text_20_body">
      <style:text-properties style:font-name="Verdana" fo:font-size="7pt" fo:font-weight="bold" style:font-size-asian="7pt" style:font-weight-asian="bold"/>
    </style:style>
    <style:style style:name="P522" style:family="paragraph" style:parent-style-name="Text_20_body">
      <style:paragraph-properties fo:margin-top="0.1071in" fo:margin-bottom="0in" style:contextual-spacing="false"/>
      <style:text-properties style:font-name="Verdana" fo:font-size="7pt" fo:font-weight="bold" style:font-size-asian="7pt" style:font-weight-asian="bold"/>
    </style:style>
    <style:style style:name="P523" style:family="paragraph" style:parent-style-name="Standard">
      <style:paragraph-properties fo:margin-left="1.6492in" fo:margin-right="0in" fo:margin-top="0in" fo:margin-bottom="0in" style:contextual-spacing="false" fo:text-align="left" style:justify-single-word="false" fo:text-indent="0in" style:auto-text-indent="false"/>
    </style:style>
    <style:style style:name="P524" style:family="paragraph" style:parent-style-name="Text_20_body">
      <style:paragraph-properties fo:margin-top="0.0035in" fo:margin-bottom="0in" style:contextual-spacing="false"/>
      <style:text-properties style:font-name="Verdana" fo:font-size="7pt" fo:font-weight="bold" style:font-size-asian="7pt" style:font-weight-asian="bold"/>
    </style:style>
    <style:style style:name="P525" style:family="paragraph" style:parent-style-name="Standard">
      <style:paragraph-properties fo:margin-left="3.3366in" fo:margin-right="1.998in" fo:margin-top="0in" fo:margin-bottom="0in" style:contextual-spacing="false" fo:line-height="101%" fo:text-align="justify" style:justify-single-word="false" fo:text-indent="0in" style:auto-text-indent="false">
        <style:tab-stops>
          <style:tab-stop style:position="4.4173in"/>
          <style:tab-stop style:position="5.5717in"/>
        </style:tab-stops>
      </style:paragraph-properties>
    </style:style>
    <style:style style:name="P526" style:family="paragraph" style:parent-style-name="Standard">
      <style:paragraph-properties fo:margin-left="3.3366in" fo:margin-right="0in" fo:margin-top="0.1161in" fo:margin-bottom="0in" style:contextual-spacing="false" fo:text-align="justify" style:justify-single-word="false" fo:text-indent="0in" style:auto-text-indent="false"/>
    </style:style>
    <style:style style:name="P527" style:family="paragraph" style:parent-style-name="Standard">
      <style:paragraph-properties fo:margin-left="3.3366in" fo:margin-right="1.9972in" fo:margin-top="0.002in" fo:margin-bottom="0in" style:contextual-spacing="false" fo:line-height="101%" fo:text-align="justify" style:justify-single-word="false" fo:text-indent="0in" style:auto-text-indent="false"/>
    </style:style>
    <style:style style:name="P528" style:family="paragraph" style:parent-style-name="Standard">
      <style:paragraph-properties fo:margin-left="3.328in" fo:margin-right="0in" fo:margin-top="0.1161in" fo:margin-bottom="0in" style:contextual-spacing="false" fo:text-align="justify" style:justify-single-word="false" fo:text-indent="0in" style:auto-text-indent="false"/>
    </style:style>
    <style:style style:name="P529" style:family="paragraph" style:parent-style-name="Standard">
      <style:paragraph-properties fo:margin-left="1.6492in" fo:margin-right="2.0161in" fo:margin-top="0.002in" fo:margin-bottom="0in" style:contextual-spacing="false" fo:line-height="101%" fo:text-align="left" style:justify-single-word="false" fo:text-indent="0in" style:auto-text-indent="false"/>
    </style:style>
    <style:style style:name="P530" style:family="paragraph" style:parent-style-name="Table_20_Paragraph">
      <style:paragraph-properties fo:margin-left="0.0929in" fo:margin-right="0in" fo:margin-top="0.039in" fo:margin-bottom="0in" style:contextual-spacing="false"/>
    </style:style>
    <style:style style:name="P531" style:family="paragraph" style:parent-style-name="Table_20_Paragraph">
      <style:paragraph-properties fo:margin-left="0.0055in" fo:margin-right="0.0071in" fo:margin-top="0.039in" fo:margin-bottom="0in" style:contextual-spacing="false" fo:text-align="center" style:justify-single-word="false"/>
    </style:style>
    <style:style style:name="P532" style:family="paragraph" style:parent-style-name="Table_20_Paragraph">
      <style:paragraph-properties fo:margin-left="0.0445in" fo:margin-right="0.0228in" fo:margin-top="0.039in" fo:margin-bottom="0in" style:contextual-spacing="false" fo:text-align="center" style:justify-single-word="false"/>
    </style:style>
    <style:style style:name="P533" style:family="paragraph" style:parent-style-name="Table_20_Paragraph">
      <style:paragraph-properties fo:margin-left="0.0201in" fo:margin-right="0.0209in" fo:margin-top="0.039in" fo:margin-bottom="0in" style:contextual-spacing="false" fo:text-align="center" style:justify-single-word="false"/>
    </style:style>
    <style:style style:name="P534" style:family="paragraph" style:parent-style-name="Table_20_Paragraph">
      <style:paragraph-properties fo:margin-top="0.0417in" fo:margin-bottom="0in" style:contextual-spacing="false"/>
      <style:text-properties fo:font-size="5pt" style:font-size-asian="5pt"/>
    </style:style>
    <style:style style:name="P535" style:family="paragraph" style:parent-style-name="Table_20_Paragraph">
      <style:paragraph-properties fo:margin-left="0.0626in" fo:margin-right="0in" fo:text-indent="-0.0138in" style:auto-text-indent="false"/>
    </style:style>
    <style:style style:name="P536" style:family="paragraph" style:parent-style-name="Table_20_Paragraph">
      <style:paragraph-properties fo:margin-top="0.0839in" fo:margin-bottom="0in" style:contextual-spacing="false"/>
      <style:text-properties fo:font-size="5pt" style:font-size-asian="5pt"/>
    </style:style>
    <style:style style:name="P537" style:family="paragraph" style:parent-style-name="Table_20_Paragraph">
      <style:paragraph-properties fo:margin-left="0.0071in" fo:margin-right="0.0016in" fo:text-align="center" style:justify-single-word="false"/>
    </style:style>
    <style:style style:name="P538" style:family="paragraph" style:parent-style-name="Table_20_Paragraph">
      <style:paragraph-properties fo:margin-left="0.0299in" fo:margin-right="0.0228in" fo:text-align="center" style:justify-single-word="false"/>
    </style:style>
    <style:style style:name="P539" style:family="paragraph" style:parent-style-name="Table_20_Paragraph">
      <style:paragraph-properties fo:margin-left="-0.0008in" fo:margin-right="0.0209in" fo:text-align="center" style:justify-single-word="false"/>
    </style:style>
    <style:style style:name="P540" style:family="paragraph" style:parent-style-name="Text_20_body">
      <style:paragraph-properties fo:margin-top="0.0173in" fo:margin-bottom="0in" style:contextual-spacing="false"/>
      <style:text-properties style:font-name="Verdana" fo:font-size="7pt" style:font-size-asian="7pt"/>
    </style:style>
    <style:style style:name="P541" style:family="paragraph" style:parent-style-name="Standard">
      <style:paragraph-properties fo:margin-left="1.6673in" fo:margin-right="2.0028in" fo:margin-top="0in" fo:margin-bottom="0in" style:contextual-spacing="false" fo:line-height="116%" fo:text-align="justify" style:justify-single-word="false" fo:text-indent="1.6693in" style:auto-text-indent="false"/>
    </style:style>
    <style:style style:name="P542" style:family="paragraph" style:parent-style-name="List_20_Paragraph" style:list-style-name="WWNum10">
      <style:paragraph-properties fo:margin-left="1.8626in" fo:margin-right="2.0047in" fo:margin-top="0.0016in" fo:margin-bottom="0in" style:contextual-spacing="false" fo:line-height="116%" fo:text-align="justify" style:justify-single-word="false" fo:text-indent="0.839in" style:auto-text-indent="false">
        <style:tab-stops>
          <style:tab-stop style:position="2.7945in"/>
        </style:tab-stops>
      </style:paragraph-properties>
    </style:style>
    <style:style style:name="P543" style:family="paragraph" style:parent-style-name="List_20_Paragraph" style:list-style-name="WWNum10">
      <style:paragraph-properties fo:margin-left="1.8626in" fo:margin-right="2.002in" fo:margin-top="0.0008in" fo:margin-bottom="0in" style:contextual-spacing="false" fo:line-height="116%" fo:text-align="justify" style:justify-single-word="false" fo:text-indent="0.839in" style:auto-text-indent="false">
        <style:tab-stops>
          <style:tab-stop style:position="2.8228in"/>
        </style:tab-stops>
      </style:paragraph-properties>
    </style:style>
    <style:style style:name="P544" style:family="paragraph" style:parent-style-name="List_20_Paragraph" style:list-style-name="WWNum10">
      <style:paragraph-properties fo:margin-left="1.8626in" fo:margin-right="2.0035in" fo:margin-top="0.002in" fo:margin-bottom="0in" style:contextual-spacing="false" fo:line-height="116%" fo:text-align="justify" style:justify-single-word="false" fo:text-indent="0.839in" style:auto-text-indent="false">
        <style:tab-stops>
          <style:tab-stop style:position="2.8953in"/>
        </style:tab-stops>
      </style:paragraph-properties>
    </style:style>
    <style:style style:name="P545" style:family="paragraph" style:parent-style-name="List_20_Paragraph" style:list-style-name="WWNum10">
      <style:paragraph-properties fo:margin-left="1.8626in" fo:margin-right="2.0016in" fo:margin-top="0.0016in" fo:margin-bottom="0in" style:contextual-spacing="false" fo:line-height="116%" fo:text-align="justify" style:justify-single-word="false" fo:text-indent="0.839in" style:auto-text-indent="false">
        <style:tab-stops>
          <style:tab-stop style:position="2.8457in"/>
        </style:tab-stops>
      </style:paragraph-properties>
    </style:style>
    <style:style style:name="P546" style:family="paragraph" style:parent-style-name="List_20_Paragraph" style:list-style-name="WWNum10">
      <style:paragraph-properties fo:margin-left="1.8626in" fo:margin-right="2.0035in" fo:margin-top="0.0028in" fo:margin-bottom="0in" style:contextual-spacing="false" fo:line-height="116%" fo:text-align="justify" style:justify-single-word="false" fo:text-indent="0.839in" style:auto-text-indent="false">
        <style:tab-stops>
          <style:tab-stop style:position="2.8102in"/>
        </style:tab-stops>
      </style:paragraph-properties>
    </style:style>
    <style:style style:name="P547" style:family="paragraph" style:parent-style-name="Text_20_body">
      <style:paragraph-properties fo:margin-top="0.0209in" fo:margin-bottom="0in" style:contextual-spacing="false"/>
      <style:text-properties style:font-name="Verdana" fo:font-size="7pt" style:font-size-asian="7pt"/>
    </style:style>
    <style:style style:name="P548" style:family="paragraph" style:parent-style-name="List_20_Paragraph" style:list-style-name="WWNum10">
      <style:paragraph-properties fo:margin-left="1.8626in" fo:margin-right="2.002in" fo:margin-top="0.0008in" fo:margin-bottom="0in" style:contextual-spacing="false" fo:line-height="116%" fo:text-align="justify" style:justify-single-word="false" fo:text-indent="0.839in" style:auto-text-indent="false">
        <style:tab-stops>
          <style:tab-stop style:position="2.8984in"/>
        </style:tab-stops>
      </style:paragraph-properties>
    </style:style>
    <style:style style:name="P549" style:family="paragraph" style:parent-style-name="List_20_Paragraph" style:list-style-name="WWNum10">
      <style:paragraph-properties fo:margin-left="1.8626in" fo:margin-right="2.0047in" fo:margin-top="0.0028in" fo:margin-bottom="0in" style:contextual-spacing="false" fo:line-height="116%" fo:text-align="justify" style:justify-single-word="false" fo:text-indent="0.839in" style:auto-text-indent="false">
        <style:tab-stops>
          <style:tab-stop style:position="2.9138in"/>
        </style:tab-stops>
      </style:paragraph-properties>
    </style:style>
    <style:style style:name="P550" style:family="paragraph" style:parent-style-name="Text_20_body" style:master-page-name="Converted24">
      <style:paragraph-properties style:page-number="auto"/>
      <style:text-properties style:font-name="Verdana"/>
    </style:style>
    <style:style style:name="P551" style:family="paragraph" style:parent-style-name="Text_20_body">
      <style:paragraph-properties fo:margin-top="0.1228in" fo:margin-bottom="0in" style:contextual-spacing="false"/>
      <style:text-properties style:font-name="Verdana"/>
    </style:style>
    <style:style style:name="P552" style:family="paragraph" style:parent-style-name="List_20_Paragraph" style:list-style-name="WWNum10">
      <style:paragraph-properties fo:margin-left="1.8571in" fo:margin-right="1.9181in" fo:margin-top="0in" fo:margin-bottom="0in" style:contextual-spacing="false" fo:line-height="118%" fo:text-align="justify" style:justify-single-word="false" fo:text-indent="0.8571in" style:auto-text-indent="false">
        <style:tab-stops>
          <style:tab-stop style:position="2.952in"/>
        </style:tab-stops>
      </style:paragraph-properties>
    </style:style>
    <style:style style:name="P553" style:family="paragraph" style:parent-style-name="List_20_Paragraph" style:list-style-name="WWNum10">
      <style:paragraph-properties fo:margin-left="1.8563in" fo:margin-right="1.9217in" fo:margin-top="0in" fo:margin-bottom="0in" style:contextual-spacing="false" fo:line-height="119%" fo:text-align="justify" style:justify-single-word="false" fo:text-indent="0.852in" style:auto-text-indent="false">
        <style:tab-stops>
          <style:tab-stop style:position="2.9201in"/>
        </style:tab-stops>
      </style:paragraph-properties>
    </style:style>
    <style:style style:name="P554" style:family="paragraph" style:parent-style-name="List_20_Paragraph" style:list-style-name="WWNum10">
      <style:paragraph-properties fo:margin-left="1.8571in" fo:margin-right="1.922in" fo:margin-top="0in" fo:margin-bottom="0in" style:contextual-spacing="false" fo:line-height="120%" fo:text-align="justify" style:justify-single-word="false" fo:text-indent="0.861in" style:auto-text-indent="false">
        <style:tab-stops>
          <style:tab-stop style:position="2.8445in"/>
        </style:tab-stops>
      </style:paragraph-properties>
    </style:style>
    <style:style style:name="P555" style:family="paragraph" style:parent-style-name="Text_20_body">
      <style:paragraph-properties fo:margin-left="1.8563in" fo:margin-right="1.9165in" fo:margin-top="0.1098in" fo:margin-bottom="0in" style:contextual-spacing="false" fo:line-height="102%" fo:text-align="justify" style:justify-single-word="false" fo:text-indent="1.7165in" style:auto-text-indent="false"/>
    </style:style>
    <style:style style:name="P556" style:family="paragraph" style:parent-style-name="Text_20_body">
      <style:paragraph-properties fo:margin-top="0.0055in" fo:margin-bottom="0in" style:contextual-spacing="false"/>
    </style:style>
    <style:style style:name="P557" style:family="paragraph" style:parent-style-name="Text_20_body">
      <style:paragraph-properties fo:margin-left="1.8555in" fo:margin-right="1.9118in" fo:line-height="102%" fo:text-align="justify" style:justify-single-word="false" fo:text-indent="1.7217in" style:auto-text-indent="false"/>
    </style:style>
    <style:style style:name="P558" style:family="paragraph" style:parent-style-name="Text_20_body">
      <style:paragraph-properties fo:margin-top="0.0047in" fo:margin-bottom="0in" style:contextual-spacing="false"/>
    </style:style>
    <style:style style:name="P559" style:family="paragraph" style:parent-style-name="Text_20_body">
      <style:paragraph-properties fo:margin-left="1.8571in" fo:margin-right="1.9193in" fo:line-height="103%" fo:text-align="justify" style:justify-single-word="false" fo:text-indent="1.7161in" style:auto-text-indent="false"/>
    </style:style>
    <style:style style:name="P560" style:family="paragraph" style:parent-style-name="Text_20_body">
      <style:paragraph-properties fo:margin-left="0.6102in" fo:margin-right="0.8898in" fo:text-align="center" style:justify-single-word="false"/>
    </style:style>
    <style:style style:name="P561" style:family="paragraph" style:parent-style-name="Text_20_body">
      <style:paragraph-properties fo:margin-top="0.011in" fo:margin-bottom="0in" style:contextual-spacing="false"/>
    </style:style>
    <style:style style:name="P562" style:family="paragraph" style:parent-style-name="Standard">
      <style:paragraph-properties fo:margin-left="0.6102in" fo:margin-right="0.8898in" fo:margin-top="0.0008in" fo:margin-bottom="0in" style:contextual-spacing="false" fo:text-align="center" style:justify-single-word="false" fo:text-indent="0in" style:auto-text-indent="false"/>
    </style:style>
    <style:style style:name="P563" style:family="paragraph" style:parent-style-name="Standard">
      <style:paragraph-properties fo:margin-left="0.6146in" fo:margin-right="0.8898in" fo:margin-top="0.0035in" fo:margin-bottom="0in" style:contextual-spacing="false" fo:text-align="center" style:justify-single-word="false" fo:text-indent="0in" style:auto-text-indent="false"/>
    </style:style>
    <style:style style:name="P564" style:family="paragraph" style:parent-style-name="Text_20_body">
      <style:text-properties fo:font-size="6pt" fo:font-weight="bold" style:font-size-asian="6pt" style:font-weight-asian="bold"/>
    </style:style>
    <style:style style:name="P565" style:family="paragraph" style:parent-style-name="Text_20_body">
      <style:paragraph-properties fo:margin-top="0.0035in" fo:margin-bottom="0in" style:contextual-spacing="false"/>
      <style:text-properties fo:font-size="6pt" fo:font-weight="bold" style:font-size-asian="6pt" style:font-weight-asian="bold"/>
    </style:style>
    <style:style style:name="P566" style:family="paragraph" style:parent-style-name="Standard">
      <style:paragraph-properties fo:margin-left="0.3953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567" style:family="paragraph" style:parent-style-name="Standard" style:master-page-name="Converted25">
      <style:paragraph-properties fo:margin-left="1.6465in" fo:margin-right="0in" fo:margin-top="0.6055in" fo:margin-bottom="0in" style:contextual-spacing="false" fo:text-align="left" style:justify-single-word="false" fo:text-indent="0in" style:auto-text-indent="false" style:page-number="26"/>
    </style:style>
    <style:style style:name="P568" style:family="paragraph" style:parent-style-name="Text_20_body">
      <style:paragraph-properties fo:margin-top="0.0126in" fo:margin-bottom="0in" style:contextual-spacing="false"/>
      <style:text-properties style:font-name="Verdana" fo:font-size="8pt" fo:font-weight="bold" style:font-size-asian="8pt" style:font-weight-asian="bold"/>
    </style:style>
    <style:style style:name="P569" style:family="paragraph" style:parent-style-name="Heading_20_9">
      <style:paragraph-properties fo:margin-left="3.2909in" fo:margin-right="2.1161in" fo:line-height="105%">
        <style:tab-stops>
          <style:tab-stop style:position="3.9783in"/>
          <style:tab-stop style:position="4.6008in"/>
          <style:tab-stop style:position="5.5811in"/>
        </style:tab-stops>
      </style:paragraph-properties>
    </style:style>
    <style:style style:name="P570" style:family="paragraph" style:parent-style-name="Text_20_body">
      <style:paragraph-properties fo:margin-top="0.0047in" fo:margin-bottom="0in" style:contextual-spacing="false"/>
      <style:text-properties style:font-name="Verdana" fo:font-size="8pt" fo:font-weight="bold" style:font-size-asian="8pt" style:font-weight-asian="bold"/>
    </style:style>
    <style:style style:name="P571" style:family="paragraph" style:parent-style-name="Standard">
      <style:paragraph-properties fo:margin-left="3.2909in" fo:margin-right="0in" fo:margin-top="0in" fo:margin-bottom="0in" style:contextual-spacing="false" fo:text-align="left" style:justify-single-word="false" fo:text-indent="0in" style:auto-text-indent="false">
        <style:tab-stops>
          <style:tab-stop style:position="3.5827in"/>
          <style:tab-stop style:position="4.6189in"/>
          <style:tab-stop style:position="5.5791in"/>
        </style:tab-stops>
      </style:paragraph-properties>
    </style:style>
    <style:style style:name="P572" style:family="paragraph" style:parent-style-name="Standard">
      <style:paragraph-properties fo:margin-left="3.2909in" fo:margin-right="2.1165in" fo:margin-top="0.0063in" fo:margin-bottom="0in" style:contextual-spacing="false" fo:line-height="105%" fo:text-align="left" style:justify-single-word="false" fo:text-indent="-0.0008in" style:auto-text-indent="false">
        <style:tab-stops>
          <style:tab-stop style:position="3.6535in"/>
          <style:tab-stop style:position="3.9535in"/>
          <style:tab-stop style:position="4.3756in"/>
          <style:tab-stop style:position="4.5835in"/>
          <style:tab-stop style:position="4.8819in"/>
          <style:tab-stop style:position="5.1673in"/>
          <style:tab-stop style:position="5.6146in"/>
        </style:tab-stops>
      </style:paragraph-properties>
    </style:style>
    <style:style style:name="P573" style:family="paragraph" style:parent-style-name="Text_20_body">
      <style:paragraph-properties fo:margin-top="0.002in" fo:margin-bottom="0in" style:contextual-spacing="false"/>
      <style:text-properties style:font-name="Verdana" fo:font-size="8pt" fo:font-weight="bold" style:font-size-asian="8pt" style:font-weight-asian="bold"/>
    </style:style>
    <style:style style:name="P574" style:family="paragraph" style:parent-style-name="Heading_20_9">
      <style:text-properties fo:letter-spacing="-0.0016in" style:text-scale="105%"/>
    </style:style>
    <style:style style:name="P575" style:family="paragraph" style:parent-style-name="Text_20_body">
      <style:paragraph-properties fo:margin-top="0.0118in" fo:margin-bottom="0in" style:contextual-spacing="false"/>
      <style:text-properties style:font-name="Verdana" fo:font-size="8pt" fo:font-weight="bold" style:font-size-asian="8pt" style:font-weight-asian="bold"/>
    </style:style>
    <style:style style:name="P576" style:family="paragraph" style:parent-style-name="Standard">
      <style:paragraph-properties fo:margin-left="1.6465in" fo:margin-right="2.1161in" fo:margin-top="0in" fo:margin-bottom="0in" style:contextual-spacing="false" fo:line-height="105%" fo:text-align="justify" style:justify-single-word="false" fo:text-indent="1.6437in" style:auto-text-indent="false"/>
    </style:style>
    <style:style style:name="P577" style:family="paragraph" style:parent-style-name="Text_20_body">
      <style:paragraph-properties fo:margin-top="0.0035in" fo:margin-bottom="0in" style:contextual-spacing="false"/>
      <style:text-properties style:font-name="Verdana" fo:font-size="8pt" fo:font-weight="bold" style:font-size-asian="8pt" style:font-weight-asian="bold"/>
    </style:style>
    <style:style style:name="P578" style:family="paragraph" style:parent-style-name="Standard">
      <style:paragraph-properties fo:margin-left="1.6465in" fo:margin-right="2.1173in" fo:margin-top="0in" fo:margin-bottom="0in" style:contextual-spacing="false" fo:line-height="105%" fo:text-align="justify" style:justify-single-word="false" fo:text-indent="1.6437in" style:auto-text-indent="false"/>
    </style:style>
    <style:style style:name="P579" style:family="paragraph" style:parent-style-name="Standard">
      <style:paragraph-properties fo:margin-left="0.4181in" fo:margin-right="0.8898in" fo:margin-top="0in" fo:margin-bottom="0in" style:contextual-spacing="false" fo:text-align="center" style:justify-single-word="false" fo:text-indent="0in" style:auto-text-indent="false"/>
    </style:style>
    <style:style style:name="P580" style:family="paragraph" style:parent-style-name="Text_20_body">
      <style:paragraph-properties fo:margin-top="0.0181in" fo:margin-bottom="0in" style:contextual-spacing="false"/>
      <style:text-properties style:font-name="Verdana" fo:font-size="8pt" style:font-size-asian="8pt"/>
    </style:style>
    <style:style style:name="P581" style:family="paragraph" style:parent-style-name="Heading_20_9">
      <style:paragraph-properties fo:margin-left="0.4201in" fo:margin-right="0.8898in" fo:text-align="center" style:justify-single-word="false"/>
    </style:style>
    <style:style style:name="P582" style:family="paragraph" style:parent-style-name="Standard">
      <style:paragraph-properties fo:margin-left="0.4209in" fo:margin-right="0.8898in" fo:margin-top="0.0063in" fo:margin-bottom="0in" style:contextual-spacing="false" fo:text-align="center" style:justify-single-word="false" fo:text-indent="0in" style:auto-text-indent="false"/>
    </style:style>
    <style:style style:name="P583" style:family="paragraph" style:parent-style-name="Text_20_body" style:master-page-name="Converted26">
      <style:paragraph-properties style:page-number="auto"/>
      <style:text-properties style:font-name="Verdana" fo:font-size="10pt" fo:font-weight="bold" style:font-size-asian="10pt" style:font-weight-asian="bold"/>
    </style:style>
    <style:style style:name="P584" style:family="paragraph" style:parent-style-name="Text_20_body">
      <style:paragraph-properties fo:margin-top="0.1209in" fo:margin-bottom="0in" style:contextual-spacing="false"/>
      <style:text-properties style:font-name="Verdana" fo:font-size="10pt" fo:font-weight="bold" style:font-size-asian="10pt" style:font-weight-asian="bold"/>
    </style:style>
    <style:style style:name="P585" style:family="paragraph" style:parent-style-name="Standard">
      <style:paragraph-properties fo:margin-left="1.5756in" fo:margin-right="0in" fo:margin-top="0.0693in" fo:margin-bottom="0in" style:contextual-spacing="false" fo:text-align="left" style:justify-single-word="false" fo:text-indent="0in" style:auto-text-indent="false"/>
    </style:style>
    <style:style style:name="P586" style:family="paragraph" style:parent-style-name="Text_20_body">
      <style:paragraph-properties fo:break-before="column"/>
      <style:text-properties style:font-name="Verdana" fo:font-weight="bold" style:font-weight-asian="bold"/>
    </style:style>
    <style:style style:name="P587" style:family="paragraph" style:parent-style-name="Text_20_body">
      <style:paragraph-properties fo:margin-top="0.0681in" fo:margin-bottom="0in" style:contextual-spacing="false"/>
      <style:text-properties style:font-name="Verdana" fo:font-weight="bold" style:font-weight-asian="bold"/>
    </style:style>
    <style:style style:name="P588" style:family="paragraph" style:parent-style-name="Standard">
      <style:paragraph-properties fo:margin-left="0.1173in" fo:margin-right="2.0965in" fo:margin-top="0in" fo:margin-bottom="0in" style:contextual-spacing="false" fo:text-align="justify" style:justify-single-word="false" fo:text-indent="0in" style:auto-text-indent="false"/>
    </style:style>
    <style:style style:name="P589" style:family="paragraph" style:parent-style-name="Standard">
      <style:paragraph-properties fo:margin-left="0.1201in" fo:margin-right="0in" fo:margin-top="0.1244in" fo:margin-bottom="0in" style:contextual-spacing="false" fo:text-align="justify" style:justify-single-word="false" fo:text-indent="0in" style:auto-text-indent="false"/>
    </style:style>
    <style:style style:name="P590" style:family="paragraph" style:parent-style-name="Text_20_body">
      <style:paragraph-properties fo:margin-left="0.1201in" fo:margin-right="2.0957in" fo:text-align="justify" style:justify-single-word="false"/>
    </style:style>
    <style:style style:name="P591" style:family="paragraph" style:parent-style-name="Standard">
      <style:paragraph-properties fo:margin-left="0.1201in" fo:margin-right="0in" fo:margin-top="0.1236in" fo:margin-bottom="0in" style:contextual-spacing="false" fo:line-height="0.1256in" fo:text-align="justify" style:justify-single-word="false" fo:text-indent="0in" style:auto-text-indent="false"/>
    </style:style>
    <style:style style:name="P592" style:family="paragraph" style:parent-style-name="Text_20_body">
      <style:paragraph-properties fo:margin-left="1.5756in" fo:margin-right="2.0953in" fo:text-align="justify" style:justify-single-word="false"/>
    </style:style>
    <style:style style:name="P593" style:family="paragraph" style:parent-style-name="Text_20_body">
      <style:paragraph-properties fo:margin-top="0.0063in" fo:margin-bottom="0.0008in" style:contextual-spacing="false"/>
      <style:text-properties style:font-name="Verdana"/>
    </style:style>
    <style:style style:name="P594" style:family="paragraph" style:parent-style-name="Table_20_Paragraph">
      <style:paragraph-properties fo:margin-left="0.0063in" fo:margin-right="0in" fo:margin-top="0.0575in" fo:margin-bottom="0in" style:contextual-spacing="false" fo:text-align="center" style:justify-single-word="false"/>
    </style:style>
    <style:style style:name="P595" style:family="paragraph" style:parent-style-name="Table_20_Paragraph">
      <style:paragraph-properties fo:margin-left="0.0055in" fo:margin-right="0in" fo:margin-top="0.0575in" fo:margin-bottom="0in" style:contextual-spacing="false" fo:text-align="center" style:justify-single-word="false"/>
    </style:style>
    <style:style style:name="P596" style:family="paragraph" style:parent-style-name="Table_20_Paragraph">
      <style:paragraph-properties fo:margin-left="0.0047in" fo:margin-right="0in" fo:margin-top="0.0575in" fo:margin-bottom="0in" style:contextual-spacing="false" fo:text-align="center" style:justify-single-word="false"/>
    </style:style>
    <style:style style:name="P597" style:family="paragraph" style:parent-style-name="Table_20_Paragraph">
      <style:paragraph-properties fo:margin-left="0.0028in" fo:margin-right="0in" fo:margin-top="0.0575in" fo:margin-bottom="0in" style:contextual-spacing="false" fo:text-align="center" style:justify-single-word="false"/>
    </style:style>
    <style:style style:name="P598" style:family="paragraph" style:parent-style-name="Table_20_Paragraph">
      <style:paragraph-properties fo:margin-left="0.461in" fo:margin-right="0.3752in" fo:margin-top="0.0283in" fo:margin-bottom="0in" style:contextual-spacing="false" fo:line-height="103%" fo:text-indent="-0.0783in" style:auto-text-indent="false"/>
    </style:style>
    <style:style style:name="P599" style:family="paragraph" style:parent-style-name="Table_20_Paragraph">
      <style:paragraph-properties fo:margin-left="0.0063in" fo:margin-right="0.0016in" fo:margin-top="0.0764in" fo:margin-bottom="0in" style:contextual-spacing="false" fo:text-align="center" style:justify-single-word="false"/>
    </style:style>
    <style:style style:name="P600" style:family="paragraph" style:parent-style-name="Table_20_Paragraph">
      <style:paragraph-properties fo:margin-left="0.0055in" fo:margin-right="0in" fo:margin-top="0.0764in" fo:margin-bottom="0in" style:contextual-spacing="false" fo:text-align="center" style:justify-single-word="false"/>
    </style:style>
    <style:style style:name="P601" style:family="paragraph" style:parent-style-name="Table_20_Paragraph">
      <style:paragraph-properties fo:margin-left="0.0047in" fo:margin-right="0.0008in" fo:margin-top="0.0764in" fo:margin-bottom="0in" style:contextual-spacing="false" fo:text-align="center" style:justify-single-word="false"/>
    </style:style>
    <style:style style:name="P602" style:family="paragraph" style:parent-style-name="Table_20_Paragraph">
      <style:paragraph-properties fo:margin-left="0.0035in" fo:margin-right="0in" fo:margin-top="0.0764in" fo:margin-bottom="0in" style:contextual-spacing="false" fo:text-align="center" style:justify-single-word="false"/>
    </style:style>
    <style:style style:name="P603" style:family="paragraph" style:parent-style-name="Table_20_Paragraph">
      <style:paragraph-properties fo:margin-left="0.0063in" fo:margin-right="0.0016in" fo:margin-top="0.0484in" fo:margin-bottom="0in" style:contextual-spacing="false" fo:text-align="center" style:justify-single-word="false"/>
    </style:style>
    <style:style style:name="P604" style:family="paragraph" style:parent-style-name="Table_20_Paragraph">
      <style:paragraph-properties fo:margin-left="0.0063in" fo:margin-right="0.002in" fo:margin-top="0.0484in" fo:margin-bottom="0in" style:contextual-spacing="false" fo:text-align="center" style:justify-single-word="false"/>
    </style:style>
    <style:style style:name="P605" style:family="paragraph" style:parent-style-name="Table_20_Paragraph">
      <style:paragraph-properties fo:margin-left="0.0055in" fo:margin-right="0in" fo:margin-top="0.0484in" fo:margin-bottom="0in" style:contextual-spacing="false" fo:text-align="center" style:justify-single-word="false"/>
    </style:style>
    <style:style style:name="P606" style:family="paragraph" style:parent-style-name="Table_20_Paragraph">
      <style:paragraph-properties fo:margin-left="0.0047in" fo:margin-right="0.0016in" fo:margin-top="0.0484in" fo:margin-bottom="0in" style:contextual-spacing="false" fo:text-align="center" style:justify-single-word="false"/>
    </style:style>
    <style:style style:name="P607" style:family="paragraph" style:parent-style-name="Table_20_Paragraph">
      <style:paragraph-properties fo:margin-left="0.0299in" fo:margin-right="0in" fo:margin-top="0.0484in" fo:margin-bottom="0in" style:contextual-spacing="false" fo:text-align="center" style:justify-single-word="false"/>
    </style:style>
    <style:style style:name="P608" style:family="paragraph" style:parent-style-name="Table_20_Paragraph">
      <style:paragraph-properties fo:margin-left="0.0063in" fo:margin-right="0.0016in" fo:margin-top="0.0492in" fo:margin-bottom="0in" style:contextual-spacing="false" fo:text-align="center" style:justify-single-word="false"/>
    </style:style>
    <style:style style:name="P609" style:family="paragraph" style:parent-style-name="Table_20_Paragraph">
      <style:paragraph-properties fo:margin-left="0.0063in" fo:margin-right="0.002in" fo:margin-top="0.0492in" fo:margin-bottom="0in" style:contextual-spacing="false" fo:text-align="center" style:justify-single-word="false"/>
    </style:style>
    <style:style style:name="P610" style:family="paragraph" style:parent-style-name="Table_20_Paragraph">
      <style:paragraph-properties fo:margin-left="0.0055in" fo:margin-right="0in" fo:margin-top="0.0492in" fo:margin-bottom="0in" style:contextual-spacing="false" fo:text-align="center" style:justify-single-word="false"/>
    </style:style>
    <style:style style:name="P611" style:family="paragraph" style:parent-style-name="Table_20_Paragraph">
      <style:paragraph-properties fo:margin-left="0.0047in" fo:margin-right="0.0016in" fo:margin-top="0.0492in" fo:margin-bottom="0in" style:contextual-spacing="false" fo:text-align="center" style:justify-single-word="false"/>
    </style:style>
    <style:style style:name="P612" style:family="paragraph" style:parent-style-name="Table_20_Paragraph">
      <style:paragraph-properties fo:margin-left="0.0028in" fo:margin-right="0in" fo:margin-top="0.0492in" fo:margin-bottom="0in" style:contextual-spacing="false" fo:text-align="center" style:justify-single-word="false"/>
    </style:style>
    <style:style style:name="P613" style:family="paragraph" style:parent-style-name="Table_20_Paragraph">
      <style:paragraph-properties fo:margin-left="0.0063in" fo:margin-right="0.0028in" fo:margin-top="0.0484in" fo:margin-bottom="0in" style:contextual-spacing="false" fo:text-align="center" style:justify-single-word="false"/>
    </style:style>
    <style:style style:name="P614" style:family="paragraph" style:parent-style-name="Table_20_Paragraph">
      <style:paragraph-properties fo:margin-left="0.0028in" fo:margin-right="0in" fo:margin-top="0.0484in" fo:margin-bottom="0in" style:contextual-spacing="false" fo:text-align="center" style:justify-single-word="false"/>
    </style:style>
    <style:style style:name="P615" style:family="paragraph" style:parent-style-name="Table_20_Paragraph">
      <style:paragraph-properties fo:margin-left="0.0063in" fo:margin-right="0.0008in" fo:margin-top="0.0492in" fo:margin-bottom="0in" style:contextual-spacing="false" fo:text-align="center" style:justify-single-word="false"/>
    </style:style>
    <style:style style:name="P616" style:family="paragraph" style:parent-style-name="Table_20_Paragraph">
      <style:paragraph-properties fo:margin-left="0.0055in" fo:margin-right="0.0008in" fo:margin-top="0.0492in" fo:margin-bottom="0in" style:contextual-spacing="false" fo:text-align="center" style:justify-single-word="false"/>
    </style:style>
    <style:style style:name="P617" style:family="paragraph" style:parent-style-name="Table_20_Paragraph">
      <style:paragraph-properties fo:margin-left="0.0055in" fo:margin-right="0.0008in" fo:margin-top="0.0484in" fo:margin-bottom="0in" style:contextual-spacing="false" fo:text-align="center" style:justify-single-word="false"/>
    </style:style>
    <style:style style:name="P618" style:family="paragraph" style:parent-style-name="Table_20_Paragraph">
      <style:paragraph-properties fo:margin-left="0.5563in" fo:margin-right="0.2091in" fo:margin-top="0.0283in" fo:margin-bottom="0in" style:contextual-spacing="false" fo:line-height="104%" fo:text-indent="-0.1374in" style:auto-text-indent="false"/>
    </style:style>
    <style:style style:name="P619" style:family="paragraph" style:parent-style-name="Table_20_Paragraph">
      <style:paragraph-properties fo:margin-left="0.0063in" fo:margin-right="0.0028in" fo:margin-top="0.0772in" fo:margin-bottom="0in" style:contextual-spacing="false" fo:text-align="center" style:justify-single-word="false"/>
    </style:style>
    <style:style style:name="P620" style:family="paragraph" style:parent-style-name="Table_20_Paragraph">
      <style:paragraph-properties fo:margin-left="0.0055in" fo:margin-right="0.0008in" fo:margin-top="0.0772in" fo:margin-bottom="0in" style:contextual-spacing="false" fo:text-align="center" style:justify-single-word="false"/>
    </style:style>
    <style:style style:name="P621" style:family="paragraph" style:parent-style-name="Table_20_Paragraph">
      <style:paragraph-properties fo:margin-left="0.0047in" fo:margin-right="0.002in" fo:margin-top="0.0772in" fo:margin-bottom="0in" style:contextual-spacing="false" fo:text-align="center" style:justify-single-word="false"/>
    </style:style>
    <style:style style:name="P622" style:family="paragraph" style:parent-style-name="Table_20_Paragraph">
      <style:paragraph-properties fo:margin-left="0.002in" fo:margin-right="0in" fo:margin-top="0.0772in" fo:margin-bottom="0in" style:contextual-spacing="false" fo:text-align="center" style:justify-single-word="false"/>
    </style:style>
    <style:style style:name="P623" style:family="paragraph" style:parent-style-name="Table_20_Paragraph">
      <style:paragraph-properties fo:margin-left="0.0063in" fo:margin-right="0.0028in" fo:margin-top="0.0492in" fo:margin-bottom="0in" style:contextual-spacing="false" fo:text-align="center" style:justify-single-word="false"/>
    </style:style>
    <style:style style:name="P624" style:family="paragraph" style:parent-style-name="Table_20_Paragraph">
      <style:paragraph-properties fo:margin-left="0.0055in" fo:margin-right="0.0016in" fo:margin-top="0.0492in" fo:margin-bottom="0in" style:contextual-spacing="false" fo:text-align="center" style:justify-single-word="false"/>
    </style:style>
    <style:style style:name="P625" style:family="paragraph" style:parent-style-name="Table_20_Paragraph">
      <style:paragraph-properties fo:margin-left="0.0047in" fo:margin-right="0.002in" fo:margin-top="0.0492in" fo:margin-bottom="0in" style:contextual-spacing="false" fo:text-align="center" style:justify-single-word="false"/>
    </style:style>
    <style:style style:name="P626" style:family="paragraph" style:parent-style-name="Table_20_Paragraph">
      <style:paragraph-properties fo:margin-left="0.002in" fo:margin-right="0in" fo:margin-top="0.0492in" fo:margin-bottom="0in" style:contextual-spacing="false" fo:text-align="center" style:justify-single-word="false"/>
    </style:style>
    <style:style style:name="P627" style:family="paragraph" style:parent-style-name="Table_20_Paragraph">
      <style:paragraph-properties fo:margin-left="0.0055in" fo:margin-right="0.0016in" fo:margin-top="0.0484in" fo:margin-bottom="0in" style:contextual-spacing="false" fo:text-align="center" style:justify-single-word="false"/>
    </style:style>
    <style:style style:name="P628" style:family="paragraph" style:parent-style-name="Table_20_Paragraph">
      <style:paragraph-properties fo:margin-left="0.0047in" fo:margin-right="0.002in" fo:margin-top="0.0484in" fo:margin-bottom="0in" style:contextual-spacing="false" fo:text-align="center" style:justify-single-word="false"/>
    </style:style>
    <style:style style:name="P629" style:family="paragraph" style:parent-style-name="Table_20_Paragraph">
      <style:paragraph-properties fo:margin-left="0.002in" fo:margin-right="0in" fo:margin-top="0.0484in" fo:margin-bottom="0in" style:contextual-spacing="false" fo:text-align="center" style:justify-single-word="false"/>
    </style:style>
    <style:style style:name="P630" style:family="paragraph" style:parent-style-name="Text_20_body">
      <style:paragraph-properties fo:margin-top="0.0193in" fo:margin-bottom="0in" style:contextual-spacing="false"/>
      <style:text-properties style:font-name="Verdana"/>
    </style:style>
    <style:style style:name="P631" style:family="paragraph" style:parent-style-name="Text_20_body">
      <style:paragraph-properties fo:margin-left="3.2571in" fo:margin-right="0in" fo:margin-top="0.0008in" fo:margin-bottom="0in" style:contextual-spacing="false" fo:line-height="0.1264in"/>
    </style:style>
    <style:style style:name="P632" style:family="paragraph" style:parent-style-name="Text_20_body">
      <style:paragraph-properties fo:margin-left="1.5756in" fo:margin-right="0in" fo:line-height="0.1264in"/>
    </style:style>
    <style:style style:name="P633" style:family="paragraph" style:parent-style-name="Text_20_body">
      <style:paragraph-properties fo:margin-top="0.1252in" fo:margin-bottom="0in" style:contextual-spacing="false"/>
      <style:text-properties style:font-name="Verdana"/>
    </style:style>
    <style:style style:name="P634" style:family="paragraph" style:parent-style-name="Text_20_body">
      <style:paragraph-properties fo:margin-left="0.3681in" fo:margin-right="0.8898in" fo:text-align="center" style:justify-single-word="false"/>
    </style:style>
    <style:style style:name="P635" style:family="paragraph" style:parent-style-name="Text_20_body">
      <style:paragraph-properties fo:margin-top="0.1244in" fo:margin-bottom="0in" style:contextual-spacing="false"/>
      <style:text-properties style:font-name="Verdana"/>
    </style:style>
    <style:style style:name="P636" style:family="paragraph" style:parent-style-name="Standard">
      <style:paragraph-properties fo:margin-left="0.3701in" fo:margin-right="0.8898in" fo:margin-top="0in" fo:margin-bottom="0in" style:contextual-spacing="false" fo:text-align="center" style:justify-single-word="false" fo:text-indent="0in" style:auto-text-indent="false"/>
    </style:style>
    <style:style style:name="P637" style:family="paragraph" style:parent-style-name="Standard">
      <style:paragraph-properties fo:margin-left="0.3693in" fo:margin-right="0.8898in" fo:margin-top="0in" fo:margin-bottom="0in" style:contextual-spacing="false" fo:text-align="center" style:justify-single-word="false" fo:text-indent="0in" style:auto-text-indent="false"/>
    </style:style>
    <style:style style:name="P638" style:family="paragraph" style:parent-style-name="Text_20_body" style:master-page-name="Converted27">
      <style:paragraph-properties style:page-number="auto"/>
      <style:text-properties style:font-name="Verdana" fo:font-size="8.5pt" fo:font-weight="bold" style:font-size-asian="8.5pt" style:font-weight-asian="bold"/>
    </style:style>
    <style:style style:name="P639" style:family="paragraph" style:parent-style-name="Text_20_body">
      <style:paragraph-properties fo:margin-top="0.0654in" fo:margin-bottom="0in" style:contextual-spacing="false"/>
      <style:text-properties style:font-name="Verdana" fo:font-size="8.5pt" fo:font-weight="bold" style:font-size-asian="8.5pt" style:font-weight-asian="bold"/>
    </style:style>
    <style:style style:name="P640" style:family="paragraph" style:parent-style-name="Standard">
      <style:paragraph-properties fo:margin-left="1.5354in" fo:margin-right="0in" fo:margin-top="0in" fo:margin-bottom="0in" style:contextual-spacing="false" fo:text-align="left" style:justify-single-word="false" fo:text-indent="0in" style:auto-text-indent="false"/>
    </style:style>
    <style:style style:name="P641" style:family="paragraph" style:parent-style-name="Text_20_body">
      <style:paragraph-properties fo:margin-top="0.0043in" fo:margin-bottom="0in" style:contextual-spacing="false"/>
      <style:text-properties style:font-name="Verdana" fo:font-size="8.5pt" fo:font-weight="bold" style:font-size-asian="8.5pt" style:font-weight-asian="bold"/>
    </style:style>
    <style:style style:name="P642" style:family="paragraph" style:parent-style-name="Heading_20_8">
      <style:paragraph-properties fo:margin-left="3.2492in" fo:margin-right="2.0134in" fo:line-height="103%" fo:text-align="justify" style:justify-single-word="false"/>
    </style:style>
    <style:style style:name="P643" style:family="paragraph" style:parent-style-name="Standard">
      <style:paragraph-properties fo:margin-left="3.2492in" fo:margin-right="0in" fo:margin-top="0.0008in" fo:margin-bottom="0in" style:contextual-spacing="false" fo:text-align="justify" style:justify-single-word="false" fo:text-indent="0in" style:auto-text-indent="false"/>
    </style:style>
    <style:style style:name="P644" style:family="paragraph" style:parent-style-name="Standard">
      <style:paragraph-properties fo:margin-left="3.2492in" fo:margin-right="2.0134in" fo:margin-top="0.0043in" fo:margin-bottom="0in" style:contextual-spacing="false" fo:line-height="103%" fo:text-align="justify" style:justify-single-word="false" fo:text-indent="0in" style:auto-text-indent="false"/>
    </style:style>
    <style:style style:name="P645" style:family="paragraph" style:parent-style-name="Text_20_body">
      <style:paragraph-properties fo:margin-top="0.0028in" fo:margin-bottom="0in" style:contextual-spacing="false"/>
      <style:text-properties style:font-name="Verdana" fo:font-size="8.5pt" style:font-size-asian="8.5pt"/>
    </style:style>
    <style:style style:name="P646" style:family="paragraph" style:parent-style-name="Heading_20_8">
      <style:paragraph-properties fo:margin-left="0.1846in" fo:margin-right="0.8898in"/>
      <style:text-properties fo:letter-spacing="-0.0016in"/>
    </style:style>
    <style:style style:name="P647" style:family="paragraph" style:parent-style-name="Text_20_body">
      <style:paragraph-properties fo:margin-top="0.0083in" fo:margin-bottom="0in" style:contextual-spacing="false"/>
      <style:text-properties style:font-name="Verdana" fo:font-size="8.5pt" fo:font-weight="bold" style:font-size-asian="8.5pt" style:font-weight-asian="bold"/>
    </style:style>
    <style:style style:name="P648" style:family="paragraph" style:parent-style-name="Standard">
      <style:paragraph-properties fo:margin-left="1.5583in" fo:margin-right="2.0138in" fo:margin-top="0in" fo:margin-bottom="0in" style:contextual-spacing="false" fo:line-height="103%" fo:text-align="justify" style:justify-single-word="false" fo:text-indent="1.6909in" style:auto-text-indent="false"/>
    </style:style>
    <style:style style:name="P649" style:family="paragraph" style:parent-style-name="Text_20_body">
      <style:paragraph-properties fo:margin-top="0.0465in" fo:margin-bottom="0in" style:contextual-spacing="false"/>
      <style:text-properties style:font-name="Verdana" fo:font-size="10pt" style:font-size-asian="10pt"/>
    </style:style>
    <style:style style:name="P650" style:family="paragraph" style:parent-style-name="Table_20_Paragraph">
      <style:paragraph-properties fo:margin-left="0.0035in" fo:margin-right="0.0008in" fo:margin-top="0.0528in" fo:margin-bottom="0in" style:contextual-spacing="false" fo:text-align="center" style:justify-single-word="false"/>
    </style:style>
    <style:style style:name="P651" style:family="paragraph" style:parent-style-name="Table_20_Paragraph">
      <style:paragraph-properties fo:margin-left="0.0028in" fo:margin-right="0in" fo:margin-top="0.0528in" fo:margin-bottom="0in" style:contextual-spacing="false" fo:text-align="center" style:justify-single-word="false"/>
    </style:style>
    <style:style style:name="P652" style:family="paragraph" style:parent-style-name="Table_20_Paragraph">
      <style:paragraph-properties fo:margin-left="0.0256in" fo:margin-right="0in" fo:margin-top="0.0528in" fo:margin-bottom="0in" style:contextual-spacing="false" fo:text-align="center" style:justify-single-word="false"/>
    </style:style>
    <style:style style:name="P653" style:family="paragraph" style:parent-style-name="Table_20_Paragraph">
      <style:paragraph-properties fo:margin-left="0.0173in" fo:margin-right="0.0161in" fo:margin-top="0.0528in" fo:margin-bottom="0in" style:contextual-spacing="false" fo:text-align="center" style:justify-single-word="false"/>
    </style:style>
    <style:style style:name="P654" style:family="paragraph" style:parent-style-name="Table_20_Paragraph">
      <style:paragraph-properties fo:margin-top="0.0165in" fo:margin-bottom="0in" style:contextual-spacing="false"/>
      <style:text-properties fo:font-size="5.5pt" style:font-size-asian="5.5pt"/>
    </style:style>
    <style:style style:name="P655" style:family="paragraph" style:parent-style-name="Table_20_Paragraph">
      <style:paragraph-properties fo:margin-left="0.0035in" fo:margin-right="0.0008in" fo:text-align="center" style:justify-single-word="false"/>
    </style:style>
    <style:style style:name="P656" style:family="paragraph" style:parent-style-name="Table_20_Paragraph">
      <style:paragraph-properties fo:margin-left="0.0028in" fo:margin-right="0in" fo:text-align="center" style:justify-single-word="false"/>
    </style:style>
    <style:style style:name="P657" style:family="paragraph" style:parent-style-name="Table_20_Paragraph">
      <style:paragraph-properties fo:margin-left="0.0256in" fo:margin-right="0.0244in" fo:text-align="center" style:justify-single-word="false"/>
    </style:style>
    <style:style style:name="P658" style:family="paragraph" style:parent-style-name="Table_20_Paragraph">
      <style:paragraph-properties fo:margin-top="0.0098in" fo:margin-bottom="0in" style:contextual-spacing="false"/>
      <style:text-properties fo:font-size="5.5pt" style:font-size-asian="5.5pt"/>
    </style:style>
    <style:style style:name="P659" style:family="paragraph" style:parent-style-name="Table_20_Paragraph">
      <style:paragraph-properties fo:margin-left="0.0173in" fo:margin-right="0.0161in" fo:text-align="center" style:justify-single-word="false"/>
    </style:style>
    <style:style style:name="P660" style:family="paragraph" style:parent-style-name="Table_20_Paragraph">
      <style:paragraph-properties fo:margin-left="0.0035in" fo:margin-right="0in" fo:text-align="center" style:justify-single-word="false"/>
    </style:style>
    <style:style style:name="P661" style:family="paragraph" style:parent-style-name="Text_20_body">
      <style:paragraph-properties fo:margin-top="0.0063in" fo:margin-bottom="0in" style:contextual-spacing="false"/>
      <style:text-properties style:font-name="Verdana" fo:font-size="8.5pt" style:font-size-asian="8.5pt"/>
    </style:style>
    <style:style style:name="P662" style:family="paragraph" style:parent-style-name="Standard">
      <style:paragraph-properties fo:margin-left="3.2492in" fo:margin-right="0in" fo:margin-top="0.0008in" fo:margin-bottom="0in" style:contextual-spacing="false" fo:text-align="left" style:justify-single-word="false" fo:text-indent="0in" style:auto-text-indent="false"/>
    </style:style>
    <style:style style:name="P663" style:family="paragraph" style:parent-style-name="Standard">
      <style:paragraph-properties fo:margin-left="1.5291in" fo:margin-right="0in" fo:margin-top="0.0043in" fo:margin-bottom="0in" style:contextual-spacing="false" fo:text-align="left" style:justify-single-word="false" fo:text-indent="0in" style:auto-text-indent="false"/>
    </style:style>
    <style:style style:name="P664" style:family="paragraph" style:parent-style-name="Standard">
      <style:paragraph-properties fo:margin-left="0.4035in" fo:margin-right="0.8898in" fo:margin-top="0in" fo:margin-bottom="0in" style:contextual-spacing="false" fo:text-align="center" style:justify-single-word="false" fo:text-indent="0in" style:auto-text-indent="false"/>
    </style:style>
    <style:style style:name="P665" style:family="paragraph" style:parent-style-name="Text_20_body">
      <style:paragraph-properties fo:margin-top="0.0126in" fo:margin-bottom="0in" style:contextual-spacing="false"/>
      <style:text-properties style:font-name="Verdana" fo:font-size="8.5pt" style:font-size-asian="8.5pt"/>
    </style:style>
    <style:style style:name="P666" style:family="paragraph" style:parent-style-name="Heading_20_8">
      <style:paragraph-properties fo:margin-left="0.4071in" fo:margin-right="0.8898in"/>
    </style:style>
    <style:style style:name="P667" style:family="paragraph" style:parent-style-name="Standard">
      <style:paragraph-properties fo:margin-left="0.4071in" fo:margin-right="0.8898in" fo:margin-top="0.0043in" fo:margin-bottom="0in" style:contextual-spacing="false" fo:text-align="center" style:justify-single-word="false" fo:text-indent="0in" style:auto-text-indent="false"/>
    </style:style>
    <style:style style:name="P668" style:family="paragraph" style:parent-style-name="Text_20_body" style:master-page-name="Converted28">
      <style:paragraph-properties style:page-number="auto"/>
      <style:text-properties style:font-name="Verdana" fo:font-size="8.5pt" fo:font-weight="bold" style:font-size-asian="8.5pt" style:font-weight-asian="bold"/>
    </style:style>
    <style:style style:name="P669" style:family="paragraph" style:parent-style-name="Text_20_body">
      <style:paragraph-properties fo:margin-top="0.0291in" fo:margin-bottom="0in" style:contextual-spacing="false"/>
      <style:text-properties style:font-name="Verdana" fo:font-size="8.5pt" fo:font-weight="bold" style:font-size-asian="8.5pt" style:font-weight-asian="bold"/>
    </style:style>
    <style:style style:name="P670" style:family="paragraph" style:parent-style-name="Standard">
      <style:paragraph-properties fo:margin-left="1.65in" fo:margin-right="0in" fo:margin-top="0.0008in" fo:margin-bottom="0in" style:contextual-spacing="false" fo:text-align="left" style:justify-single-word="false" fo:text-indent="0in" style:auto-text-indent="false"/>
    </style:style>
    <style:style style:name="P671" style:family="paragraph" style:parent-style-name="Heading_20_8">
      <style:paragraph-properties fo:margin-left="3.3154in" fo:margin-right="2.0236in" fo:margin-top="0.1429in" fo:margin-bottom="0in" style:contextual-spacing="false" fo:text-align="justify" style:justify-single-word="false"/>
    </style:style>
    <style:style style:name="P672" style:family="paragraph" style:parent-style-name="Standard">
      <style:paragraph-properties fo:margin-left="3.3154in" fo:margin-right="0in" fo:margin-top="0in" fo:margin-bottom="0in" style:contextual-spacing="false" fo:text-align="justify" style:justify-single-word="false" fo:text-indent="0in" style:auto-text-indent="false"/>
    </style:style>
    <style:style style:name="P673" style:family="paragraph" style:parent-style-name="Standard">
      <style:paragraph-properties fo:margin-left="3.3154in" fo:margin-right="2.0228in" fo:margin-top="0in" fo:margin-bottom="0in" style:contextual-spacing="false" fo:text-align="justify" style:justify-single-word="false" fo:text-indent="-0.0008in" style:auto-text-indent="false"/>
    </style:style>
    <style:style style:name="P674" style:family="paragraph" style:parent-style-name="Heading_20_8">
      <style:paragraph-properties fo:margin-left="0.298in" fo:margin-right="0.8898in" fo:margin-top="0.1134in" fo:margin-bottom="0in" style:contextual-spacing="false"/>
      <style:text-properties fo:letter-spacing="-0.0016in"/>
    </style:style>
    <style:style style:name="P675" style:family="paragraph" style:parent-style-name="Standard">
      <style:paragraph-properties fo:margin-left="1.6445in" fo:margin-right="2.0252in" fo:margin-top="0.1429in" fo:margin-bottom="0in" style:contextual-spacing="false" fo:text-align="justify" style:justify-single-word="false" fo:text-indent="1.6709in" style:auto-text-indent="false"/>
    </style:style>
    <style:style style:name="P676" style:family="paragraph" style:parent-style-name="Table_20_Paragraph">
      <style:paragraph-properties fo:margin-left="0.0035in" fo:margin-right="0in" fo:margin-top="0.0638in" fo:margin-bottom="0in" style:contextual-spacing="false" fo:text-align="center" style:justify-single-word="false"/>
    </style:style>
    <style:style style:name="P677" style:family="paragraph" style:parent-style-name="Table_20_Paragraph">
      <style:paragraph-properties fo:margin-left="0.0043in" fo:margin-right="0in" fo:margin-top="0.0638in" fo:margin-bottom="0in" style:contextual-spacing="false" fo:text-align="center" style:justify-single-word="false"/>
    </style:style>
    <style:style style:name="P678" style:family="paragraph" style:parent-style-name="Table_20_Paragraph">
      <style:paragraph-properties fo:margin-left="0.002in" fo:margin-right="0in" fo:margin-top="0.0638in" fo:margin-bottom="0in" style:contextual-spacing="false" fo:text-align="center" style:justify-single-word="false"/>
    </style:style>
    <style:style style:name="P679" style:family="paragraph" style:parent-style-name="Table_20_Paragraph">
      <style:paragraph-properties fo:margin-top="0.0028in" fo:margin-bottom="0in" style:contextual-spacing="false"/>
      <style:text-properties fo:font-size="5.5pt" style:font-size-asian="5.5pt"/>
    </style:style>
    <style:style style:name="P680" style:family="paragraph" style:parent-style-name="Table_20_Paragraph">
      <style:paragraph-properties fo:margin-left="0.5429in" fo:margin-right="0.2925in" fo:line-height="103%" fo:text-indent="-0.0154in" style:auto-text-indent="false"/>
    </style:style>
    <style:style style:name="P681" style:family="paragraph" style:parent-style-name="Table_20_Paragraph">
      <style:paragraph-properties fo:margin-top="0.0508in" fo:margin-bottom="0in" style:contextual-spacing="false"/>
      <style:text-properties fo:font-size="5.5pt" style:font-size-asian="5.5pt"/>
    </style:style>
    <style:style style:name="P682" style:family="paragraph" style:parent-style-name="Table_20_Paragraph">
      <style:paragraph-properties fo:margin-left="0.0043in" fo:margin-right="0in" fo:text-align="center" style:justify-single-word="false"/>
    </style:style>
    <style:style style:name="P683" style:family="paragraph" style:parent-style-name="Table_20_Paragraph">
      <style:paragraph-properties fo:margin-left="0.002in" fo:margin-right="0in" fo:text-align="center" style:justify-single-word="false"/>
    </style:style>
    <style:style style:name="P684" style:family="paragraph" style:parent-style-name="Standard">
      <style:paragraph-properties fo:margin-left="3.2035in" fo:margin-right="0in" fo:margin-top="0.1417in" fo:margin-bottom="0in" style:contextual-spacing="false" fo:text-align="left" style:justify-single-word="false" fo:text-indent="0in" style:auto-text-indent="false"/>
    </style:style>
    <style:style style:name="P685" style:family="paragraph" style:parent-style-name="Standard">
      <style:paragraph-properties fo:margin-left="1.6445in" fo:margin-right="0in" fo:margin-top="0in" fo:margin-bottom="0in" style:contextual-spacing="false" fo:text-align="left" style:justify-single-word="false" fo:text-indent="0in" style:auto-text-indent="false"/>
    </style:style>
    <style:style style:name="P686" style:family="paragraph" style:parent-style-name="Standard">
      <style:paragraph-properties fo:margin-left="0.5091in" fo:margin-right="0.8898in" fo:margin-top="0in" fo:margin-bottom="0in" style:contextual-spacing="false" fo:text-align="center" style:justify-single-word="false" fo:text-indent="0in" style:auto-text-indent="false"/>
    </style:style>
    <style:style style:name="P687" style:family="paragraph" style:parent-style-name="Text_20_body">
      <style:paragraph-properties fo:margin-top="0.1429in" fo:margin-bottom="0in" style:contextual-spacing="false"/>
      <style:text-properties style:font-name="Verdana" fo:font-size="8.5pt" style:font-size-asian="8.5pt"/>
    </style:style>
    <style:style style:name="P688" style:family="paragraph" style:parent-style-name="Heading_20_8">
      <style:paragraph-properties fo:margin-left="0.5126in" fo:margin-right="0.8898in"/>
    </style:style>
    <style:style style:name="P689" style:family="paragraph" style:parent-style-name="Standard">
      <style:paragraph-properties fo:margin-left="0.5126in" fo:margin-right="0.8898in" fo:margin-top="0in" fo:margin-bottom="0in" style:contextual-spacing="false" fo:text-align="center" style:justify-single-word="false" fo:text-indent="0in" style:auto-text-indent="false"/>
    </style:style>
    <style:style style:name="P690" style:family="paragraph" style:parent-style-name="Text_20_body" style:master-page-name="Converted29">
      <style:paragraph-properties style:page-number="auto"/>
      <style:text-properties style:font-name="Verdana" fo:font-size="10pt" fo:font-weight="bold" style:font-size-asian="10pt" style:font-weight-asian="bold"/>
    </style:style>
    <style:style style:name="P691" style:family="paragraph" style:parent-style-name="Text_20_body">
      <style:paragraph-properties fo:margin-top="0.1047in" fo:margin-bottom="0in" style:contextual-spacing="false"/>
      <style:text-properties style:font-name="Verdana" fo:font-size="10pt" fo:font-weight="bold" style:font-size-asian="10pt" style:font-weight-asian="bold"/>
    </style:style>
    <style:style style:name="P692" style:family="paragraph" style:parent-style-name="Standard">
      <style:paragraph-properties fo:margin-left="1.6827in" fo:margin-right="0in" fo:margin-top="0.0736in" fo:margin-bottom="0in" style:contextual-spacing="false" fo:text-align="left" style:justify-single-word="false" fo:text-indent="0in" style:auto-text-indent="false"/>
    </style:style>
    <style:style style:name="P693" style:family="paragraph" style:parent-style-name="Text_20_body">
      <style:paragraph-properties fo:margin-top="0.0835in" fo:margin-bottom="0in" style:contextual-spacing="false"/>
      <style:text-properties style:font-name="Verdana" fo:font-weight="bold" style:font-weight-asian="bold"/>
    </style:style>
    <style:style style:name="P694" style:family="paragraph" style:parent-style-name="Standard">
      <style:paragraph-properties fo:margin-left="0.0457in" fo:margin-right="1.9575in" fo:margin-top="0in" fo:margin-bottom="0in" style:contextual-spacing="false" fo:line-height="104%" fo:text-align="justify" style:justify-single-word="false" fo:text-indent="0in" style:auto-text-indent="false"/>
    </style:style>
    <style:style style:name="P695" style:family="paragraph" style:parent-style-name="Text_20_body">
      <style:paragraph-properties fo:margin-top="0.0043in" fo:margin-bottom="0in" style:contextual-spacing="false"/>
      <style:text-properties style:font-name="Verdana" fo:font-weight="bold" style:font-weight-asian="bold"/>
    </style:style>
    <style:style style:name="P696" style:family="paragraph" style:parent-style-name="Standard">
      <style:paragraph-properties fo:margin-left="0.0457in" fo:margin-right="0in" fo:margin-top="0in" fo:margin-bottom="0in" style:contextual-spacing="false" fo:text-align="justify" style:justify-single-word="false" fo:text-indent="0in" style:auto-text-indent="false"/>
    </style:style>
    <style:style style:name="P697" style:family="paragraph" style:parent-style-name="Text_20_body">
      <style:paragraph-properties fo:margin-left="0.0457in" fo:margin-right="1.9575in" fo:margin-top="0.0047in" fo:margin-bottom="0in" style:contextual-spacing="false" fo:line-height="104%" fo:text-align="justify" style:justify-single-word="false"/>
    </style:style>
    <style:style style:name="P698" style:family="paragraph" style:parent-style-name="Text_20_body">
      <style:paragraph-properties fo:margin-top="0.002in" fo:margin-bottom="0in" style:contextual-spacing="false"/>
      <style:text-properties style:font-name="Verdana" fo:font-weight="bold" style:font-weight-asian="bold"/>
    </style:style>
    <style:style style:name="P699" style:family="paragraph" style:parent-style-name="Standard">
      <style:paragraph-properties fo:margin-left="0.0457in" fo:margin-right="0in" fo:margin-top="0.0008in" fo:margin-bottom="0in" style:contextual-spacing="false" fo:text-align="justify" style:justify-single-word="false" fo:text-indent="0in" style:auto-text-indent="false"/>
    </style:style>
    <style:style style:name="P700" style:family="paragraph" style:parent-style-name="Text_20_body">
      <style:paragraph-properties fo:margin-left="1.6827in" fo:margin-right="1.7382in" fo:margin-top="0.0047in" fo:margin-bottom="0in" style:contextual-spacing="false" fo:line-height="103%"/>
    </style:style>
    <style:style style:name="P701" style:family="paragraph" style:parent-style-name="Text_20_body">
      <style:paragraph-properties fo:margin-top="0.0075in" fo:margin-bottom="0in" style:contextual-spacing="false"/>
      <style:text-properties style:font-name="Verdana" fo:font-size="6.5pt" style:font-size-asian="6.5pt"/>
    </style:style>
    <style:style style:name="P702" style:family="paragraph" style:parent-style-name="Table_20_Paragraph">
      <style:paragraph-properties fo:margin-top="0.0063in" fo:margin-bottom="0in" style:contextual-spacing="false"/>
      <style:text-properties fo:font-size="5pt" style:font-size-asian="5pt"/>
    </style:style>
    <style:style style:name="P703" style:family="paragraph" style:parent-style-name="Table_20_Paragraph">
      <style:paragraph-properties fo:margin-left="0.2772in" fo:margin-right="0in"/>
    </style:style>
    <style:style style:name="P704" style:family="paragraph" style:parent-style-name="Table_20_Paragraph">
      <style:paragraph-properties fo:margin-left="0.0071in" fo:margin-right="0in" fo:text-align="center" style:justify-single-word="false"/>
    </style:style>
    <style:style style:name="P705" style:family="paragraph" style:parent-style-name="Table_20_Paragraph">
      <style:paragraph-properties fo:margin-left="0.0571in" fo:margin-right="0in"/>
    </style:style>
    <style:style style:name="P706" style:family="paragraph" style:parent-style-name="Table_20_Paragraph">
      <style:paragraph-properties fo:margin-left="0.1063in" fo:margin-right="0in" fo:margin-top="0.0354in" fo:margin-bottom="0in" style:contextual-spacing="false"/>
    </style:style>
    <style:style style:name="P707" style:family="paragraph" style:parent-style-name="Table_20_Paragraph">
      <style:paragraph-properties fo:margin-left="0.1543in" fo:margin-right="0in" fo:margin-top="0.0354in" fo:margin-bottom="0in" style:contextual-spacing="false"/>
    </style:style>
    <style:style style:name="P708" style:family="paragraph" style:parent-style-name="Table_20_Paragraph">
      <style:paragraph-properties fo:margin-left="0.1043in" fo:margin-right="0in"/>
    </style:style>
    <style:style style:name="P709" style:family="paragraph" style:parent-style-name="Table_20_Paragraph">
      <style:paragraph-properties fo:margin-left="0.1909in" fo:margin-right="0in" fo:margin-top="0.052in" fo:margin-bottom="0in" style:contextual-spacing="false" fo:text-indent="-0.1028in" style:auto-text-indent="false"/>
    </style:style>
    <style:style style:name="P710" style:family="paragraph" style:parent-style-name="Table_20_Paragraph">
      <style:paragraph-properties fo:margin-left="0.1661in" fo:margin-right="0in" fo:margin-top="0.052in" fo:margin-bottom="0in" style:contextual-spacing="false" fo:text-indent="-0.1028in" style:auto-text-indent="false"/>
    </style:style>
    <style:style style:name="P711" style:family="paragraph" style:parent-style-name="Table_20_Paragraph">
      <style:paragraph-properties fo:margin-top="0.0244in" fo:margin-bottom="0in" style:contextual-spacing="false"/>
      <style:text-properties fo:font-size="5pt" style:font-size-asian="5pt"/>
    </style:style>
    <style:style style:name="P712" style:family="paragraph" style:parent-style-name="Table_20_Paragraph">
      <style:paragraph-properties fo:margin-left="0.3472in" fo:margin-right="0in" fo:text-indent="-0.2409in" style:auto-text-indent="false"/>
    </style:style>
    <style:style style:name="P713" style:family="paragraph" style:parent-style-name="Table_20_Paragraph">
      <style:paragraph-properties fo:margin-left="0.1626in" fo:margin-right="0.1508in" fo:text-indent="0.1425in" style:auto-text-indent="false"/>
    </style:style>
    <style:style style:name="P714" style:family="paragraph" style:parent-style-name="Table_20_Paragraph">
      <style:paragraph-properties fo:margin-top="0.0661in" fo:margin-bottom="0in" style:contextual-spacing="false"/>
      <style:text-properties fo:font-size="5pt" style:font-size-asian="5pt"/>
    </style:style>
    <style:style style:name="P715" style:family="paragraph" style:parent-style-name="Table_20_Paragraph">
      <style:paragraph-properties fo:margin-left="0.0075in" fo:margin-right="0.0035in" fo:text-align="center" style:justify-single-word="false"/>
    </style:style>
    <style:style style:name="P716" style:family="paragraph" style:parent-style-name="Table_20_Paragraph">
      <style:paragraph-properties fo:margin-left="0.0957in" fo:margin-right="0in" fo:margin-top="0.0252in" fo:margin-bottom="0in" style:contextual-spacing="false" fo:line-height="0.0839in"/>
    </style:style>
    <style:style style:name="P717" style:family="paragraph" style:parent-style-name="Table_20_Paragraph">
      <style:paragraph-properties fo:margin-left="0.0957in" fo:margin-right="0in" fo:line-height="0.0835in"/>
    </style:style>
    <style:style style:name="P718" style:family="paragraph" style:parent-style-name="Table_20_Paragraph">
      <style:paragraph-properties fo:margin-left="0.128in" fo:margin-right="0in" fo:line-height="0.0839in"/>
    </style:style>
    <style:style style:name="P719" style:family="paragraph" style:parent-style-name="Table_20_Paragraph">
      <style:paragraph-properties fo:margin-left="0.1138in" fo:margin-right="0in" fo:line-height="0.0839in"/>
    </style:style>
    <style:style style:name="P720" style:family="paragraph" style:parent-style-name="Table_20_Paragraph">
      <style:paragraph-properties fo:margin-left="0.1457in" fo:margin-right="0in" fo:line-height="0.0839in"/>
    </style:style>
    <style:style style:name="P721" style:family="paragraph" style:parent-style-name="Table_20_Paragraph">
      <style:paragraph-properties fo:margin-top="0.0654in" fo:margin-bottom="0in" style:contextual-spacing="false"/>
      <style:text-properties fo:font-size="5pt" style:font-size-asian="5pt"/>
    </style:style>
    <style:style style:name="P722" style:family="paragraph" style:parent-style-name="Table_20_Paragraph">
      <style:paragraph-properties fo:margin-left="0.0083in" fo:margin-right="0in" fo:margin-top="0.0008in" fo:margin-bottom="0in" style:contextual-spacing="false" fo:text-align="center" style:justify-single-word="false"/>
    </style:style>
    <style:style style:name="P723" style:family="paragraph" style:parent-style-name="Table_20_Paragraph">
      <style:paragraph-properties fo:margin-left="0.3953in" fo:margin-right="0in" fo:margin-top="0.0366in" fo:margin-bottom="0in" style:contextual-spacing="false" fo:text-indent="-0.2618in" style:auto-text-indent="false"/>
    </style:style>
    <style:style style:name="P724" style:family="paragraph" style:parent-style-name="Table_20_Paragraph">
      <style:paragraph-properties fo:margin-left="0.0071in" fo:margin-right="0.0008in" fo:margin-top="0.072in" fo:margin-bottom="0in" style:contextual-spacing="false" fo:text-align="center" style:justify-single-word="false"/>
    </style:style>
    <style:style style:name="P725" style:family="paragraph" style:parent-style-name="Table_20_Paragraph">
      <style:paragraph-properties fo:margin-left="0.0075in" fo:margin-right="0.0008in" fo:margin-top="0.0791in" fo:margin-bottom="0in" style:contextual-spacing="false" fo:text-align="center" style:justify-single-word="false"/>
    </style:style>
    <style:style style:name="P726" style:family="paragraph" style:parent-style-name="Table_20_Paragraph">
      <style:paragraph-properties fo:margin-left="0.139in" fo:margin-right="0in" fo:margin-top="0.0374in" fo:margin-bottom="0in" style:contextual-spacing="false" fo:line-height="0.0839in"/>
    </style:style>
    <style:style style:name="P727" style:family="paragraph" style:parent-style-name="Table_20_Paragraph">
      <style:paragraph-properties fo:margin-left="0.1492in" fo:margin-right="0in" fo:line-height="0.0839in"/>
    </style:style>
    <style:style style:name="P728" style:family="paragraph" style:parent-style-name="Table_20_Paragraph">
      <style:paragraph-properties fo:margin-left="0.0917in" fo:margin-right="0in" fo:margin-top="0.0374in" fo:margin-bottom="0in" style:contextual-spacing="false" fo:line-height="0.0839in"/>
    </style:style>
    <style:style style:name="P729" style:family="paragraph" style:parent-style-name="Table_20_Paragraph">
      <style:paragraph-properties fo:margin-left="0.0083in" fo:margin-right="0in" fo:margin-top="0.0791in" fo:margin-bottom="0in" style:contextual-spacing="false" fo:text-align="center" style:justify-single-word="false"/>
    </style:style>
    <style:style style:name="P730" style:family="paragraph" style:parent-style-name="Table_20_Paragraph">
      <style:paragraph-properties fo:margin-left="0.2453in" fo:margin-right="0in" fo:margin-top="0.0374in" fo:margin-bottom="0in" style:contextual-spacing="false" fo:text-indent="-0.0772in" style:auto-text-indent="false"/>
    </style:style>
    <style:style style:name="P731" style:family="paragraph" style:parent-style-name="Table_20_Paragraph">
      <style:paragraph-properties fo:margin-left="0.0071in" fo:margin-right="0in" fo:margin-top="0.0791in" fo:margin-bottom="0in" style:contextual-spacing="false" fo:text-align="center" style:justify-single-word="false"/>
    </style:style>
    <style:style style:name="P732" style:family="paragraph" style:parent-style-name="Table_20_Paragraph">
      <style:paragraph-properties fo:margin-left="0.0953in" fo:margin-right="0in" fo:margin-top="0.0374in" fo:margin-bottom="0in" style:contextual-spacing="false" fo:line-height="0.0839in"/>
    </style:style>
    <style:style style:name="P733" style:family="paragraph" style:parent-style-name="Table_20_Paragraph">
      <style:paragraph-properties fo:margin-left="0.0701in" fo:margin-right="0in" fo:margin-top="0.0374in" fo:margin-bottom="0in" style:contextual-spacing="false" fo:line-height="0.0839in"/>
    </style:style>
    <style:style style:name="P734" style:family="paragraph" style:parent-style-name="Table_20_Paragraph">
      <style:paragraph-properties fo:margin-left="0.1028in" fo:margin-right="0in" fo:line-height="0.0839in"/>
    </style:style>
    <style:style style:name="P735" style:family="paragraph" style:parent-style-name="Table_20_Paragraph">
      <style:paragraph-properties fo:margin-left="0.4102in" fo:margin-right="0in" fo:margin-top="0.0374in" fo:margin-bottom="0in" style:contextual-spacing="false" fo:text-indent="-0.3189in" style:auto-text-indent="false"/>
    </style:style>
    <style:style style:name="P736" style:family="paragraph" style:parent-style-name="Table_20_Paragraph">
      <style:paragraph-properties fo:margin-left="0.2307in" fo:margin-right="0in" fo:margin-top="0.0374in" fo:margin-bottom="0in" style:contextual-spacing="false" fo:text-indent="-0.1882in" style:auto-text-indent="false"/>
    </style:style>
    <style:style style:name="P737" style:family="paragraph" style:parent-style-name="Table_20_Paragraph">
      <style:paragraph-properties fo:margin-left="0.0075in" fo:margin-right="0in" fo:margin-top="0.0791in" fo:margin-bottom="0in" style:contextual-spacing="false" fo:text-align="center" style:justify-single-word="false"/>
    </style:style>
    <style:style style:name="P738" style:family="paragraph" style:parent-style-name="Table_20_Paragraph">
      <style:paragraph-properties fo:margin-left="0.1134in" fo:margin-right="0in" fo:margin-top="0.0374in" fo:margin-bottom="0in" style:contextual-spacing="false" fo:line-height="0.0839in"/>
    </style:style>
    <style:style style:name="P739" style:family="paragraph" style:parent-style-name="Table_20_Paragraph">
      <style:paragraph-properties fo:margin-left="0.0063in" fo:margin-right="0.0016in" fo:text-align="center" style:justify-single-word="false"/>
    </style:style>
    <style:style style:name="P740" style:family="paragraph" style:parent-style-name="Table_20_Paragraph">
      <style:paragraph-properties fo:margin-left="0.0071in" fo:margin-right="0.0008in" fo:text-align="center" style:justify-single-word="false"/>
    </style:style>
    <style:style style:name="P741" style:family="paragraph" style:parent-style-name="Table_20_Paragraph">
      <style:paragraph-properties fo:margin-left="0.0075in" fo:margin-right="0.002in" fo:text-align="center" style:justify-single-word="false"/>
    </style:style>
    <style:style style:name="P742" style:family="paragraph" style:parent-style-name="Table_20_Paragraph">
      <style:paragraph-properties fo:margin-left="0.0953in" fo:margin-right="0in" fo:margin-top="0.0256in" fo:margin-bottom="0in" style:contextual-spacing="false" fo:line-height="0.0839in"/>
    </style:style>
    <style:style style:name="P743" style:family="paragraph" style:parent-style-name="Table_20_Paragraph">
      <style:paragraph-properties fo:margin-left="0.0953in" fo:margin-right="0in" fo:line-height="0.0835in"/>
    </style:style>
    <style:style style:name="P744" style:family="paragraph" style:parent-style-name="Table_20_Paragraph">
      <style:paragraph-properties fo:margin-left="0.0917in" fo:margin-right="0in" fo:line-height="0.0839in"/>
    </style:style>
    <style:style style:name="P745" style:family="paragraph" style:parent-style-name="Table_20_Paragraph">
      <style:paragraph-properties fo:margin-left="0.1244in" fo:margin-right="0in" fo:line-height="0.0839in"/>
    </style:style>
    <style:style style:name="P746" style:family="paragraph" style:parent-style-name="Table_20_Paragraph">
      <style:paragraph-properties fo:margin-left="0.0083in" fo:margin-right="0in" fo:text-align="center" style:justify-single-word="false"/>
    </style:style>
    <style:style style:name="P747" style:family="paragraph" style:parent-style-name="Table_20_Paragraph">
      <style:paragraph-properties fo:margin-left="0.0063in" fo:margin-right="0in" fo:margin-top="0.0791in" fo:margin-bottom="0in" style:contextual-spacing="false" fo:text-align="center" style:justify-single-word="false"/>
    </style:style>
    <style:style style:name="P748" style:family="paragraph" style:parent-style-name="Table_20_Paragraph">
      <style:paragraph-properties fo:margin-left="0.2917in" fo:margin-right="0in" fo:margin-top="0.0366in" fo:margin-bottom="0in" style:contextual-spacing="false" fo:text-indent="-0.2283in" style:auto-text-indent="false"/>
    </style:style>
    <style:style style:name="P749" style:family="paragraph" style:parent-style-name="Table_20_Paragraph">
      <style:paragraph-properties fo:margin-left="0.0075in" fo:margin-right="0.0016in" fo:margin-top="0.0791in" fo:margin-bottom="0in" style:contextual-spacing="false" fo:text-align="center" style:justify-single-word="false"/>
    </style:style>
    <style:style style:name="P750" style:family="paragraph" style:parent-style-name="Table_20_Paragraph">
      <style:paragraph-properties fo:margin-left="0.1071in" fo:margin-right="0in" fo:margin-top="0.0366in" fo:margin-bottom="0in" style:contextual-spacing="false" fo:line-height="0.0839in"/>
    </style:style>
    <style:style style:name="P751" style:family="paragraph" style:parent-style-name="Table_20_Paragraph">
      <style:paragraph-properties fo:margin-left="0.1134in" fo:margin-right="0in" fo:margin-top="0.0366in" fo:margin-bottom="0in" style:contextual-spacing="false" fo:line-height="0.0839in"/>
    </style:style>
    <style:style style:name="P752" style:family="paragraph" style:parent-style-name="Table_20_Paragraph">
      <style:paragraph-properties fo:margin-left="0.1453in" fo:margin-right="0in" fo:text-indent="-0.0772in" style:auto-text-indent="false"/>
    </style:style>
    <style:style style:name="P753" style:family="paragraph" style:parent-style-name="Table_20_Paragraph">
      <style:paragraph-properties fo:margin-left="0.2402in" fo:margin-right="0in" fo:text-indent="-0.1264in" style:auto-text-indent="false"/>
    </style:style>
    <style:style style:name="P754" style:family="paragraph" style:parent-style-name="Table_20_Paragraph">
      <style:paragraph-properties fo:margin-left="0.0075in" fo:margin-right="0in" fo:text-align="center" style:justify-single-word="false"/>
    </style:style>
    <style:style style:name="P755" style:family="paragraph" style:parent-style-name="Table_20_Paragraph">
      <style:paragraph-properties fo:margin-left="0.0953in" fo:margin-right="0in" fo:line-height="0.0839in"/>
    </style:style>
    <style:style style:name="P756" style:family="paragraph" style:parent-style-name="Table_20_Paragraph">
      <style:paragraph-properties fo:margin-left="0.0917in" fo:margin-right="0in" fo:margin-top="0.0252in" fo:margin-bottom="0in" style:contextual-spacing="false" fo:line-height="0.0839in"/>
    </style:style>
    <style:style style:name="P757" style:family="paragraph" style:parent-style-name="Table_20_Paragraph">
      <style:paragraph-properties fo:margin-left="0.0701in" fo:margin-right="0in" fo:line-height="0.0835in"/>
    </style:style>
    <style:style style:name="P758" style:family="paragraph" style:parent-style-name="Table_20_Paragraph">
      <style:paragraph-properties fo:margin-left="0.0898in" fo:margin-right="0in" fo:line-height="0.0839in"/>
    </style:style>
    <style:style style:name="P759" style:family="paragraph" style:parent-style-name="Text_20_body">
      <style:paragraph-properties fo:margin-top="0.0146in" fo:margin-bottom="0in" style:contextual-spacing="false"/>
      <style:text-properties style:font-name="Verdana"/>
    </style:style>
    <style:style style:name="P760" style:family="paragraph" style:parent-style-name="Text_20_body">
      <style:paragraph-properties fo:margin-left="3.3555in" fo:margin-right="0in"/>
    </style:style>
    <style:style style:name="P761" style:family="paragraph" style:parent-style-name="Text_20_body">
      <style:paragraph-properties fo:margin-left="1.6827in" fo:margin-right="0in" fo:margin-top="0.0047in" fo:margin-bottom="0in" style:contextual-spacing="false"/>
    </style:style>
    <style:style style:name="P762" style:family="paragraph" style:parent-style-name="Text_20_body">
      <style:paragraph-properties fo:margin-top="0.0138in" fo:margin-bottom="0in" style:contextual-spacing="false"/>
      <style:text-properties style:font-name="Verdana"/>
    </style:style>
    <style:style style:name="P763" style:family="paragraph" style:parent-style-name="Text_20_body">
      <style:paragraph-properties fo:margin-left="0.6138in" fo:margin-right="0.8898in" fo:text-align="center" style:justify-single-word="false"/>
    </style:style>
    <style:style style:name="P764" style:family="paragraph" style:parent-style-name="Text_20_body">
      <style:paragraph-properties fo:margin-top="0.0098in" fo:margin-bottom="0in" style:contextual-spacing="false"/>
      <style:text-properties style:font-name="Verdana"/>
    </style:style>
    <style:style style:name="P765" style:family="paragraph" style:parent-style-name="Standard">
      <style:paragraph-properties fo:margin-left="0.6154in" fo:margin-right="0.8898in" fo:margin-top="0in" fo:margin-bottom="0in" style:contextual-spacing="false" fo:text-align="center" style:justify-single-word="false" fo:text-indent="0in" style:auto-text-indent="false"/>
    </style:style>
    <style:style style:name="P766" style:family="paragraph" style:parent-style-name="Standard">
      <style:paragraph-properties fo:margin-left="0.6146in" fo:margin-right="0.8898in" fo:margin-top="0.0043in" fo:margin-bottom="0in" style:contextual-spacing="false" fo:text-align="center" style:justify-single-word="false" fo:text-indent="0in" style:auto-text-indent="false"/>
    </style:style>
    <style:style style:name="P767" style:family="paragraph" style:parent-style-name="Text_20_body" style:master-page-name="Converted30">
      <style:paragraph-properties style:page-number="auto"/>
      <style:text-properties style:font-name="Verdana" fo:font-size="8.5pt" fo:font-weight="bold" style:font-size-asian="8.5pt" style:font-weight-asian="bold"/>
    </style:style>
    <style:style style:name="P768" style:family="paragraph" style:parent-style-name="Text_20_body">
      <style:paragraph-properties fo:margin-top="0.1189in" fo:margin-bottom="0in" style:contextual-spacing="false"/>
      <style:text-properties style:font-name="Verdana" fo:font-size="8.5pt" fo:font-weight="bold" style:font-size-asian="8.5pt" style:font-weight-asian="bold"/>
    </style:style>
    <style:style style:name="P769" style:family="paragraph" style:parent-style-name="Standard">
      <style:paragraph-properties fo:margin-left="1.5638in" fo:margin-right="0in" fo:margin-top="0in" fo:margin-bottom="0in" style:contextual-spacing="false" fo:text-align="left" style:justify-single-word="false" fo:text-indent="0in" style:auto-text-indent="false"/>
    </style:style>
    <style:style style:name="P770" style:family="paragraph" style:parent-style-name="Text_20_body">
      <style:paragraph-properties fo:margin-top="0.0055in" fo:margin-bottom="0in" style:contextual-spacing="false"/>
      <style:text-properties style:font-name="Verdana" fo:font-size="8.5pt" fo:font-weight="bold" style:font-size-asian="8.5pt" style:font-weight-asian="bold"/>
    </style:style>
    <style:style style:name="P771" style:family="paragraph" style:parent-style-name="Heading_20_8">
      <style:paragraph-properties fo:margin-left="3.2634in" fo:margin-right="2.1138in" fo:line-height="102%" fo:text-align="justify" style:justify-single-word="false" fo:text-indent="0.0055in" style:auto-text-indent="false"/>
    </style:style>
    <style:style style:name="P772" style:family="paragraph" style:parent-style-name="Text_20_body">
      <style:paragraph-properties fo:margin-top="0.002in" fo:margin-bottom="0in" style:contextual-spacing="false"/>
      <style:text-properties style:font-name="Verdana" fo:font-size="8.5pt" fo:font-weight="bold" style:font-size-asian="8.5pt" style:font-weight-asian="bold"/>
    </style:style>
    <style:style style:name="P773" style:family="paragraph" style:parent-style-name="Standard">
      <style:paragraph-properties fo:margin-left="3.2752in" fo:margin-right="0in" fo:margin-top="0in" fo:margin-bottom="0in" style:contextual-spacing="false" fo:text-align="justify" style:justify-single-word="false" fo:text-indent="0in" style:auto-text-indent="false"/>
    </style:style>
    <style:style style:name="P774" style:family="paragraph" style:parent-style-name="Standard">
      <style:paragraph-properties fo:margin-left="3.2752in" fo:margin-right="2.1138in" fo:margin-top="0.0028in" fo:margin-bottom="0in" style:contextual-spacing="false" fo:line-height="102%" fo:text-align="justify" style:justify-single-word="false" fo:text-indent="0in" style:auto-text-indent="false"/>
    </style:style>
    <style:style style:name="P775" style:family="paragraph" style:parent-style-name="Heading_20_8">
      <style:paragraph-properties fo:margin-left="0.2291in" fo:margin-right="0.8898in" fo:margin-top="0.1398in" fo:margin-bottom="0in" style:contextual-spacing="false"/>
      <style:text-properties fo:letter-spacing="-0.0016in"/>
    </style:style>
    <style:style style:name="P776" style:family="paragraph" style:parent-style-name="Standard">
      <style:paragraph-properties fo:margin-left="1.5638in" fo:margin-right="2.1146in" fo:margin-top="0.0008in" fo:margin-bottom="0in" style:contextual-spacing="false" fo:line-height="102%" fo:text-align="justify" style:justify-single-word="false" fo:text-indent="1.702in" style:auto-text-indent="false"/>
    </style:style>
    <style:style style:name="P777" style:family="paragraph" style:parent-style-name="Standard">
      <style:paragraph-properties fo:margin-left="1.5638in" fo:margin-right="2.1201in" fo:margin-top="0in" fo:margin-bottom="0in" style:contextual-spacing="false" fo:line-height="102%" fo:text-align="justify" style:justify-single-word="false" fo:text-indent="0in" style:auto-text-indent="false"/>
    </style:style>
    <style:style style:name="P778" style:family="paragraph" style:parent-style-name="Standard">
      <style:paragraph-properties fo:margin-left="3.2945in" fo:margin-right="0in" fo:margin-top="0.098in" fo:margin-bottom="0in" style:contextual-spacing="false" fo:text-align="left" style:justify-single-word="false" fo:text-indent="0in" style:auto-text-indent="false"/>
    </style:style>
    <style:style style:name="P779" style:family="paragraph" style:parent-style-name="Standard">
      <style:paragraph-properties fo:margin-left="1.5638in" fo:margin-right="0in" fo:margin-top="0.0028in" fo:margin-bottom="0in" style:contextual-spacing="false" fo:text-align="left" style:justify-single-word="false" fo:text-indent="0in" style:auto-text-indent="false"/>
    </style:style>
    <style:style style:name="P780" style:family="paragraph" style:parent-style-name="Standard">
      <style:paragraph-properties fo:margin-left="0.3374in" fo:margin-right="0.8898in" fo:margin-top="0in" fo:margin-bottom="0in" style:contextual-spacing="false" fo:text-align="center" style:justify-single-word="false" fo:text-indent="0in" style:auto-text-indent="false"/>
    </style:style>
    <style:style style:name="P781" style:family="paragraph" style:parent-style-name="Text_20_body">
      <style:paragraph-properties fo:margin-top="0.0083in" fo:margin-bottom="0in" style:contextual-spacing="false"/>
      <style:text-properties style:font-name="Verdana" fo:font-size="8.5pt" style:font-size-asian="8.5pt"/>
    </style:style>
    <style:style style:name="P782" style:family="paragraph" style:parent-style-name="Heading_20_8">
      <style:paragraph-properties fo:margin-left="0.3402in" fo:margin-right="0.8898in"/>
    </style:style>
    <style:style style:name="P783" style:family="paragraph" style:parent-style-name="Standard">
      <style:paragraph-properties fo:margin-left="0.339in" fo:margin-right="0.8898in" fo:margin-top="0.0028in" fo:margin-bottom="0in" style:contextual-spacing="false" fo:text-align="center" style:justify-single-word="false" fo:text-indent="0in" style:auto-text-indent="false"/>
    </style:style>
    <style:style style:name="P784" style:family="paragraph" style:parent-style-name="Text_20_body" style:master-page-name="Converted31">
      <style:paragraph-properties style:page-number="auto"/>
      <style:text-properties style:font-name="Verdana" fo:font-size="8.5pt" fo:font-weight="bold" style:font-size-asian="8.5pt" style:font-weight-asian="bold"/>
    </style:style>
    <style:style style:name="P785" style:family="paragraph" style:parent-style-name="Text_20_body">
      <style:paragraph-properties fo:margin-top="0.1307in" fo:margin-bottom="0in" style:contextual-spacing="false"/>
      <style:text-properties style:font-name="Verdana" fo:font-size="8.5pt" fo:font-weight="bold" style:font-size-asian="8.5pt" style:font-weight-asian="bold"/>
    </style:style>
    <style:style style:name="P786" style:family="paragraph" style:parent-style-name="Standard">
      <style:paragraph-properties fo:margin-left="1.4925in" fo:margin-right="0in" fo:margin-top="0.0008in" fo:margin-bottom="0in" style:contextual-spacing="false" fo:text-align="left" style:justify-single-word="false" fo:text-indent="0in" style:auto-text-indent="false"/>
    </style:style>
    <style:style style:name="P787" style:family="paragraph" style:parent-style-name="Heading_20_8">
      <style:paragraph-properties fo:margin-left="3.1972in" fo:margin-right="2.0626in" fo:line-height="102%" fo:text-align="left" style:justify-single-word="false">
        <style:tab-stops>
          <style:tab-stop style:position="3.8752in"/>
          <style:tab-stop style:position="4.4854in"/>
          <style:tab-stop style:position="5.628in"/>
        </style:tab-stops>
      </style:paragraph-properties>
    </style:style>
    <style:style style:name="P788" style:family="paragraph" style:parent-style-name="Standard">
      <style:paragraph-properties fo:margin-left="3.1972in" fo:margin-right="0in" fo:margin-top="0in" fo:margin-bottom="0in" style:contextual-spacing="false" fo:text-align="justify" style:justify-single-word="false" fo:text-indent="0in" style:auto-text-indent="false"/>
    </style:style>
    <style:style style:name="P789" style:family="paragraph" style:parent-style-name="Standard">
      <style:paragraph-properties fo:margin-left="3.1972in" fo:margin-right="1.9783in" fo:margin-top="0.0028in" fo:margin-bottom="0in" style:contextual-spacing="false" fo:line-height="102%" fo:text-align="justify" style:justify-single-word="false" fo:text-indent="0in" style:auto-text-indent="false"/>
    </style:style>
    <style:style style:name="P790" style:family="paragraph" style:parent-style-name="Heading_20_8">
      <style:paragraph-properties fo:margin-left="3.1972in" fo:margin-right="0in" fo:margin-top="0.1382in" fo:margin-bottom="0in" style:contextual-spacing="false" fo:text-align="left" style:justify-single-word="false"/>
      <style:text-properties fo:letter-spacing="-0.0016in"/>
    </style:style>
    <style:style style:name="P791" style:family="paragraph" style:parent-style-name="Standard">
      <style:paragraph-properties fo:margin-left="1.4925in" fo:margin-right="1.9492in" fo:margin-top="0.0008in" fo:margin-bottom="0in" style:contextual-spacing="false" fo:line-height="102%" fo:text-align="justify" style:justify-single-word="false" fo:text-indent="1.7043in" style:auto-text-indent="false"/>
    </style:style>
    <style:style style:name="P792" style:family="paragraph" style:parent-style-name="Text_20_body">
      <style:paragraph-properties fo:margin-top="0.0008in" fo:margin-bottom="0.0008in" style:contextual-spacing="false"/>
      <style:text-properties style:font-name="Verdana" fo:font-size="8pt" style:font-size-asian="8pt"/>
    </style:style>
    <style:style style:name="P793" style:family="paragraph" style:parent-style-name="Table_20_Paragraph">
      <style:paragraph-properties fo:margin-top="0.011in" fo:margin-bottom="0in" style:contextual-spacing="false"/>
      <style:text-properties fo:font-size="5pt" style:font-size-asian="5pt"/>
    </style:style>
    <style:style style:name="P794" style:family="paragraph" style:parent-style-name="Table_20_Paragraph">
      <style:paragraph-properties fo:margin-left="0.0201in" fo:margin-right="0.0146in" fo:margin-top="0.0008in" fo:margin-bottom="0in" style:contextual-spacing="false" fo:text-align="center" style:justify-single-word="false"/>
    </style:style>
    <style:style style:name="P795" style:family="paragraph" style:parent-style-name="Table_20_Paragraph">
      <style:paragraph-properties fo:margin-left="0.022in" fo:margin-right="0.0161in" fo:margin-top="0.0008in" fo:margin-bottom="0in" style:contextual-spacing="false" fo:text-align="center" style:justify-single-word="false"/>
    </style:style>
    <style:style style:name="P796" style:family="paragraph" style:parent-style-name="Table_20_Paragraph">
      <style:paragraph-properties fo:margin-left="0.0217in" fo:margin-right="0.0146in" fo:margin-top="0.0008in" fo:margin-bottom="0in" style:contextual-spacing="false" fo:text-align="center" style:justify-single-word="false"/>
    </style:style>
    <style:style style:name="P797" style:family="paragraph" style:parent-style-name="Table_20_Paragraph">
      <style:paragraph-properties fo:margin-left="0.2083in" fo:margin-right="0in" fo:margin-top="0.0008in" fo:margin-bottom="0in" style:contextual-spacing="false"/>
    </style:style>
    <style:style style:name="P798" style:family="paragraph" style:parent-style-name="Table_20_Paragraph">
      <style:paragraph-properties fo:margin-left="0.0209in" fo:margin-right="0.0118in" fo:margin-top="0.0008in" fo:margin-bottom="0in" style:contextual-spacing="false" fo:text-align="center" style:justify-single-word="false"/>
    </style:style>
    <style:style style:name="P799" style:family="paragraph" style:parent-style-name="Table_20_Paragraph">
      <style:paragraph-properties fo:margin-left="0.0193in" fo:margin-right="0.0102in" fo:margin-top="0.0008in" fo:margin-bottom="0in" style:contextual-spacing="false" fo:text-align="center" style:justify-single-word="false"/>
    </style:style>
    <style:style style:name="P800" style:family="paragraph" style:parent-style-name="Table_20_Paragraph">
      <style:paragraph-properties fo:margin-left="0.1091in" fo:margin-right="0in" fo:margin-top="0.0535in" fo:margin-bottom="0in" style:contextual-spacing="false" fo:text-indent="-0.0709in" style:auto-text-indent="false"/>
    </style:style>
    <style:style style:name="P801" style:family="paragraph" style:parent-style-name="Table_20_Paragraph">
      <style:paragraph-properties fo:margin-left="0.1402in" fo:margin-right="0in" fo:margin-top="0.0535in" fo:margin-bottom="0in" style:contextual-spacing="false" fo:text-indent="-0.072in" style:auto-text-indent="false"/>
    </style:style>
    <style:style style:name="P802" style:family="paragraph" style:parent-style-name="Table_20_Paragraph">
      <style:paragraph-properties fo:margin-top="0.039in" fo:margin-bottom="0in" style:contextual-spacing="false"/>
      <style:text-properties fo:font-size="4pt" style:font-size-asian="4pt"/>
    </style:style>
    <style:style style:name="P803" style:family="paragraph" style:parent-style-name="Table_20_Paragraph">
      <style:paragraph-properties fo:margin-left="0.0055in" fo:margin-right="0.0201in" fo:text-align="center" style:justify-single-word="false"/>
    </style:style>
    <style:style style:name="P804" style:family="paragraph" style:parent-style-name="Table_20_Paragraph">
      <style:paragraph-properties fo:margin-left="0.0063in" fo:margin-right="0.022in" fo:text-align="center" style:justify-single-word="false"/>
    </style:style>
    <style:style style:name="P805" style:family="paragraph" style:parent-style-name="Table_20_Paragraph">
      <style:paragraph-properties fo:margin-left="0.0071in" fo:margin-right="0.0217in" fo:text-align="center" style:justify-single-word="false"/>
    </style:style>
    <style:style style:name="P806" style:family="paragraph" style:parent-style-name="Table_20_Paragraph">
      <style:paragraph-properties fo:margin-left="0.0201in" fo:margin-right="0.0339in" fo:margin-top="0.0335in" fo:margin-bottom="0in" style:contextual-spacing="false" fo:line-height="108%" fo:text-align="center" style:justify-single-word="false"/>
    </style:style>
    <style:style style:name="P807" style:family="paragraph" style:parent-style-name="Table_20_Paragraph">
      <style:paragraph-properties fo:margin-left="0.0091in" fo:margin-right="0.0209in" fo:text-align="center" style:justify-single-word="false"/>
    </style:style>
    <style:style style:name="P808" style:family="paragraph" style:parent-style-name="Table_20_Paragraph">
      <style:paragraph-properties fo:margin-left="0in" fo:margin-right="0.0102in" fo:text-align="center" style:justify-single-word="false"/>
    </style:style>
    <style:style style:name="P809" style:family="paragraph" style:parent-style-name="Table_20_Paragraph">
      <style:paragraph-properties fo:margin-top="0.002in" fo:margin-bottom="0in" style:contextual-spacing="false"/>
      <style:text-properties fo:font-size="4pt" style:font-size-asian="4pt"/>
    </style:style>
    <style:style style:name="P810" style:family="paragraph" style:parent-style-name="Table_20_Paragraph">
      <style:paragraph-properties fo:margin-left="0.1535in" fo:margin-right="0in"/>
    </style:style>
    <style:style style:name="P811" style:family="paragraph" style:parent-style-name="Table_20_Paragraph">
      <style:paragraph-properties fo:margin-left="0.1819in" fo:margin-right="0in" fo:margin-top="0.0055in" fo:margin-bottom="0in" style:contextual-spacing="false"/>
    </style:style>
    <style:style style:name="P812" style:family="paragraph" style:parent-style-name="Table_20_Paragraph">
      <style:paragraph-properties fo:margin-left="0.1091in" fo:margin-right="0in"/>
    </style:style>
    <style:style style:name="P813" style:family="paragraph" style:parent-style-name="Table_20_Paragraph">
      <style:paragraph-properties fo:margin-left="0.1374in" fo:margin-right="0in" fo:margin-top="0.0055in" fo:margin-bottom="0in" style:contextual-spacing="false"/>
    </style:style>
    <style:style style:name="P814" style:family="paragraph" style:parent-style-name="Standard">
      <style:paragraph-properties fo:margin-left="3.1972in" fo:margin-right="0in" fo:margin-top="0.139in" fo:margin-bottom="0in" style:contextual-spacing="false" fo:text-align="left" style:justify-single-word="false" fo:text-indent="0in" style:auto-text-indent="false"/>
    </style:style>
    <style:style style:name="P815" style:family="paragraph" style:parent-style-name="Standard">
      <style:paragraph-properties fo:margin-left="1.4925in" fo:margin-right="0in" fo:margin-top="0.0028in" fo:margin-bottom="0in" style:contextual-spacing="false" fo:text-align="left" style:justify-single-word="false" fo:text-indent="0in" style:auto-text-indent="false"/>
    </style:style>
    <style:style style:name="P816" style:family="paragraph" style:parent-style-name="Standard">
      <style:paragraph-properties fo:margin-left="0.3161in" fo:margin-right="0.8898in" fo:margin-top="0.0008in" fo:margin-bottom="0in" style:contextual-spacing="false" fo:text-align="center" style:justify-single-word="false" fo:text-indent="0in" style:auto-text-indent="false"/>
    </style:style>
    <style:style style:name="P817" style:family="paragraph" style:parent-style-name="Text_20_body">
      <style:paragraph-properties fo:margin-top="0.011in" fo:margin-bottom="0in" style:contextual-spacing="false"/>
      <style:text-properties style:font-name="Verdana" fo:font-size="8.5pt" style:font-size-asian="8.5pt"/>
    </style:style>
    <style:style style:name="P818" style:family="paragraph" style:parent-style-name="Heading_20_8">
      <style:paragraph-properties fo:margin-left="0.3201in" fo:margin-right="0.8898in"/>
    </style:style>
    <style:style style:name="P819" style:family="paragraph" style:parent-style-name="Standard">
      <style:paragraph-properties fo:margin-left="0.3193in" fo:margin-right="0.8898in" fo:margin-top="0.0028in" fo:margin-bottom="0in" style:contextual-spacing="false" fo:text-align="center" style:justify-single-word="false" fo:text-indent="0in" style:auto-text-indent="false"/>
    </style:style>
    <style:style style:name="P820" style:family="paragraph" style:parent-style-name="Text_20_body" style:master-page-name="Converted32">
      <style:paragraph-properties style:page-number="auto"/>
      <style:text-properties style:font-name="Verdana" fo:font-size="8pt" fo:font-weight="bold" style:font-size-asian="8pt" style:font-weight-asian="bold"/>
    </style:style>
    <style:style style:name="P821" style:family="paragraph" style:parent-style-name="Text_20_body">
      <style:paragraph-properties fo:margin-top="0.0193in" fo:margin-bottom="0in" style:contextual-spacing="false"/>
      <style:text-properties style:font-name="Verdana" fo:font-size="8pt" fo:font-weight="bold" style:font-size-asian="8pt" style:font-weight-asian="bold"/>
    </style:style>
    <style:style style:name="P822" style:family="paragraph" style:parent-style-name="Standard">
      <style:paragraph-properties fo:margin-left="1.4736in" fo:margin-right="0in" fo:margin-top="0in" fo:margin-bottom="0in" style:contextual-spacing="false" fo:text-align="left" style:justify-single-word="false" fo:text-indent="0in" style:auto-text-indent="false"/>
    </style:style>
    <style:style style:name="P823" style:family="paragraph" style:parent-style-name="Standard">
      <style:paragraph-properties fo:margin-left="3.1929in" fo:margin-right="2.0453in" fo:margin-top="0.1346in" fo:margin-bottom="0in" style:contextual-spacing="false" fo:text-align="justify" style:justify-single-word="false" fo:text-indent="0in" style:auto-text-indent="false"/>
    </style:style>
    <style:style style:name="P824" style:family="paragraph" style:parent-style-name="Heading_20_9">
      <style:paragraph-properties fo:margin-left="3.1929in" fo:margin-right="0in" fo:margin-top="0.1346in" fo:margin-bottom="0in" style:contextual-spacing="false" fo:text-align="justify" style:justify-single-word="false"/>
    </style:style>
    <style:style style:name="P825" style:family="paragraph" style:parent-style-name="Standard">
      <style:paragraph-properties fo:margin-left="3.1929in" fo:margin-right="1.9602in" fo:margin-top="0in" fo:margin-bottom="0in" style:contextual-spacing="false" fo:text-align="justify" style:justify-single-word="false" fo:text-indent="-0.0008in" style:auto-text-indent="false"/>
    </style:style>
    <style:style style:name="P826" style:family="paragraph" style:parent-style-name="Standard">
      <style:paragraph-properties fo:margin-left="3.1929in" fo:margin-right="0in" fo:margin-top="0.1346in" fo:margin-bottom="0in" style:contextual-spacing="false" fo:text-align="justify" style:justify-single-word="false" fo:text-indent="0in" style:auto-text-indent="false"/>
    </style:style>
    <style:style style:name="P827" style:family="paragraph" style:parent-style-name="Standard">
      <style:paragraph-properties fo:margin-left="1.4736in" fo:margin-right="1.9354in" fo:margin-top="0in" fo:margin-bottom="0in" style:contextual-spacing="false" fo:text-align="justify" style:justify-single-word="false" fo:text-indent="0in" style:auto-text-indent="false"/>
    </style:style>
    <style:style style:name="P828" style:family="paragraph" style:parent-style-name="Text_20_body">
      <style:paragraph-properties fo:margin-top="0.0071in" fo:margin-bottom="0in" style:contextual-spacing="false"/>
      <style:text-properties style:font-name="Verdana"/>
    </style:style>
    <style:style style:name="P829" style:family="paragraph" style:parent-style-name="Table_20_Paragraph">
      <style:paragraph-properties fo:margin-top="0.0256in" fo:margin-bottom="0in" style:contextual-spacing="false"/>
      <style:text-properties fo:font-size="5pt" style:font-size-asian="5pt"/>
    </style:style>
    <style:style style:name="P830" style:family="paragraph" style:parent-style-name="Table_20_Paragraph">
      <style:paragraph-properties fo:margin-left="0.0217in" fo:margin-right="0.0154in" fo:margin-top="0.0008in" fo:margin-bottom="0in" style:contextual-spacing="false" fo:text-align="center" style:justify-single-word="false"/>
    </style:style>
    <style:style style:name="P831" style:family="paragraph" style:parent-style-name="Table_20_Paragraph">
      <style:paragraph-properties fo:margin-left="0.0055in" fo:margin-right="0in" fo:margin-top="0.0008in" fo:margin-bottom="0in" style:contextual-spacing="false" fo:text-align="center" style:justify-single-word="false"/>
    </style:style>
    <style:style style:name="P832" style:family="paragraph" style:parent-style-name="Table_20_Paragraph">
      <style:paragraph-properties fo:margin-left="0.0453in" fo:margin-right="0.0165in" fo:margin-top="0.0008in" fo:margin-bottom="0in" style:contextual-spacing="false" fo:text-align="center" style:justify-single-word="false"/>
    </style:style>
    <style:style style:name="P833" style:family="paragraph" style:parent-style-name="Table_20_Paragraph">
      <style:paragraph-properties fo:margin-left="0.0217in" fo:margin-right="0.0189in" fo:margin-top="0.0008in" fo:margin-bottom="0in" style:contextual-spacing="false" fo:text-align="center" style:justify-single-word="false"/>
    </style:style>
    <style:style style:name="P834" style:family="paragraph" style:parent-style-name="Table_20_Paragraph">
      <style:paragraph-properties fo:margin-left="0.0209in" fo:margin-right="0.0189in" fo:margin-top="0.0008in" fo:margin-bottom="0in" style:contextual-spacing="false" fo:text-align="center" style:justify-single-word="false"/>
    </style:style>
    <style:style style:name="P835" style:family="paragraph" style:parent-style-name="Table_20_Paragraph">
      <style:paragraph-properties fo:margin-left="0.061in" fo:margin-right="0in" fo:margin-top="0.0673in" fo:margin-bottom="0in" style:contextual-spacing="false" fo:line-height="102%" fo:text-indent="0.0417in" style:auto-text-indent="false"/>
    </style:style>
    <style:style style:name="P836" style:family="paragraph" style:parent-style-name="Table_20_Paragraph">
      <style:paragraph-properties fo:margin-left="0.1425in" fo:margin-right="0in" fo:margin-top="0.0673in" fo:margin-bottom="0in" style:contextual-spacing="false" fo:line-height="102%" fo:text-indent="-0.1008in" style:auto-text-indent="false"/>
    </style:style>
    <style:style style:name="P837" style:family="paragraph" style:parent-style-name="Table_20_Paragraph">
      <style:paragraph-properties fo:margin-left="0.178in" fo:margin-right="0in" fo:margin-top="0.0008in" fo:margin-bottom="0in" style:contextual-spacing="false"/>
    </style:style>
    <style:style style:name="P838" style:family="paragraph" style:parent-style-name="Table_20_Paragraph">
      <style:text-properties fo:font-size="4pt" style:font-size-asian="4pt"/>
    </style:style>
    <style:style style:name="P839" style:family="paragraph" style:parent-style-name="Table_20_Paragraph">
      <style:paragraph-properties fo:margin-top="0.0028in" fo:margin-bottom="0in" style:contextual-spacing="false"/>
      <style:text-properties fo:font-size="4pt" style:font-size-asian="4pt"/>
    </style:style>
    <style:style style:name="P840" style:family="paragraph" style:parent-style-name="Table_20_Paragraph">
      <style:paragraph-properties fo:margin-left="0.0063in" fo:margin-right="0.0217in" fo:text-align="center" style:justify-single-word="false"/>
    </style:style>
    <style:style style:name="P841" style:family="paragraph" style:parent-style-name="Table_20_Paragraph">
      <style:paragraph-properties fo:margin-left="0.0055in" fo:margin-right="0.0209in" fo:text-align="center" style:justify-single-word="false"/>
    </style:style>
    <style:style style:name="P842" style:family="paragraph" style:parent-style-name="Table_20_Paragraph">
      <style:paragraph-properties fo:margin-left="0in" fo:margin-right="0.0165in" fo:text-align="center" style:justify-single-word="false"/>
    </style:style>
    <style:style style:name="P843" style:family="paragraph" style:parent-style-name="Table_20_Paragraph">
      <style:paragraph-properties fo:margin-left="0.0055in" fo:margin-right="0.0236in" fo:text-align="center" style:justify-single-word="false"/>
    </style:style>
    <style:style style:name="P844" style:family="paragraph" style:parent-style-name="Table_20_Paragraph">
      <style:paragraph-properties fo:margin-left="0.0035in" fo:margin-right="0.022in" fo:text-align="center" style:justify-single-word="false"/>
    </style:style>
    <style:style style:name="P845" style:family="paragraph" style:parent-style-name="Table_20_Paragraph">
      <style:paragraph-properties fo:margin-left="0.0055in" fo:margin-right="0.0244in" fo:margin-top="0.0646in" fo:margin-bottom="0in" style:contextual-spacing="false" fo:text-align="center" style:justify-single-word="false"/>
    </style:style>
    <style:style style:name="P846" style:family="paragraph" style:parent-style-name="Table_20_Paragraph">
      <style:paragraph-properties fo:margin-left="0.0299in" fo:margin-right="0.0492in" fo:margin-top="0.0063in" fo:margin-bottom="0in" style:contextual-spacing="false" fo:line-height="109%" fo:text-align="center" style:justify-single-word="false" fo:text-indent="0.0008in" style:auto-text-indent="false"/>
    </style:style>
    <style:style style:name="P847" style:family="paragraph" style:parent-style-name="Table_20_Paragraph">
      <style:paragraph-properties fo:margin-top="0.0335in" fo:margin-bottom="0in" style:contextual-spacing="false"/>
      <style:text-properties fo:font-size="4pt" style:font-size-asian="4pt"/>
    </style:style>
    <style:style style:name="P848" style:family="paragraph" style:parent-style-name="Table_20_Paragraph">
      <style:paragraph-properties fo:margin-left="0.0335in" fo:margin-right="0in" fo:margin-top="0.0008in" fo:margin-bottom="0in" style:contextual-spacing="false"/>
    </style:style>
    <style:style style:name="P849" style:family="paragraph" style:parent-style-name="Table_20_Paragraph">
      <style:paragraph-properties fo:margin-left="0.0618in" fo:margin-right="0in" fo:margin-top="0.0063in" fo:margin-bottom="0in" style:contextual-spacing="false"/>
    </style:style>
    <style:style style:name="P850" style:family="paragraph" style:parent-style-name="Table_20_Paragraph">
      <style:paragraph-properties fo:margin-left="0.0535in" fo:margin-right="0in" fo:margin-top="0.0008in" fo:margin-bottom="0in" style:contextual-spacing="false"/>
    </style:style>
    <style:style style:name="P851" style:family="paragraph" style:parent-style-name="Table_20_Paragraph">
      <style:paragraph-properties fo:margin-left="0.0811in" fo:margin-right="0in" fo:margin-top="0.0063in" fo:margin-bottom="0in" style:contextual-spacing="false"/>
    </style:style>
    <style:style style:name="P852" style:family="paragraph" style:parent-style-name="Text_20_body">
      <style:paragraph-properties fo:margin-top="0.0063in" fo:margin-bottom="0in" style:contextual-spacing="false"/>
      <style:text-properties style:font-name="Verdana" fo:font-size="8pt" style:font-size-asian="8pt"/>
    </style:style>
    <style:style style:name="P853" style:family="paragraph" style:parent-style-name="Standard">
      <style:paragraph-properties fo:margin-left="1.4728in" fo:margin-right="1.9335in" fo:margin-top="0in" fo:margin-bottom="0in" style:contextual-spacing="false" fo:line-height="103%" fo:text-align="justify" style:justify-single-word="false" fo:text-indent="1.7193in" style:auto-text-indent="false"/>
    </style:style>
    <style:style style:name="P854" style:family="paragraph" style:parent-style-name="Text_20_body">
      <style:paragraph-properties fo:margin-top="0.0008in" fo:margin-bottom="0in" style:contextual-spacing="false"/>
      <style:text-properties style:font-name="Verdana" fo:font-size="8pt" style:font-size-asian="8pt"/>
    </style:style>
    <style:style style:name="P855" style:family="paragraph" style:parent-style-name="Table_20_Paragraph">
      <style:paragraph-properties fo:margin-left="0.0217in" fo:margin-right="0.0154in" fo:text-align="center" style:justify-single-word="false"/>
    </style:style>
    <style:style style:name="P856" style:family="paragraph" style:parent-style-name="Table_20_Paragraph">
      <style:paragraph-properties fo:margin-left="0.0209in" fo:margin-right="0.0146in" fo:text-align="center" style:justify-single-word="false"/>
    </style:style>
    <style:style style:name="P857" style:family="paragraph" style:parent-style-name="Table_20_Paragraph">
      <style:paragraph-properties fo:margin-left="0.0445in" fo:margin-right="0.0154in" fo:text-align="center" style:justify-single-word="false"/>
    </style:style>
    <style:style style:name="P858" style:family="paragraph" style:parent-style-name="Table_20_Paragraph">
      <style:paragraph-properties fo:margin-left="0.022in" fo:margin-right="0.0189in" fo:text-align="center" style:justify-single-word="false"/>
    </style:style>
    <style:style style:name="P859" style:family="paragraph" style:parent-style-name="Table_20_Paragraph">
      <style:paragraph-properties fo:margin-left="0.0618in" fo:margin-right="0in" fo:margin-top="0.0673in" fo:margin-bottom="0in" style:contextual-spacing="false" fo:line-height="102%" fo:text-indent="0.0417in" style:auto-text-indent="false"/>
    </style:style>
    <style:style style:name="P860" style:family="paragraph" style:parent-style-name="Table_20_Paragraph">
      <style:paragraph-properties fo:margin-left="0.1689in" fo:margin-right="0in" fo:margin-top="0.0673in" fo:margin-bottom="0in" style:contextual-spacing="false" fo:line-height="102%" fo:text-indent="-0.1008in" style:auto-text-indent="false"/>
    </style:style>
    <style:style style:name="P861" style:family="paragraph" style:parent-style-name="Table_20_Paragraph">
      <style:paragraph-properties fo:margin-left="0.1516in" fo:margin-right="0in"/>
    </style:style>
    <style:style style:name="P862" style:family="paragraph" style:parent-style-name="Table_20_Paragraph">
      <style:paragraph-properties fo:margin-top="0.0035in" fo:margin-bottom="0in" style:contextual-spacing="false"/>
      <style:text-properties fo:font-size="4pt" style:font-size-asian="4pt"/>
    </style:style>
    <style:style style:name="P863" style:family="paragraph" style:parent-style-name="Table_20_Paragraph">
      <style:paragraph-properties fo:margin-left="0.0063in" fo:margin-right="0.0209in" fo:text-align="center" style:justify-single-word="false"/>
    </style:style>
    <style:style style:name="P864" style:family="paragraph" style:parent-style-name="Table_20_Paragraph">
      <style:paragraph-properties fo:margin-left="0in" fo:margin-right="0.0154in" fo:text-align="center" style:justify-single-word="false"/>
    </style:style>
    <style:style style:name="P865" style:family="paragraph" style:parent-style-name="Table_20_Paragraph">
      <style:paragraph-properties fo:margin-left="0.0055in" fo:margin-right="0.0217in" fo:text-align="center" style:justify-single-word="false"/>
    </style:style>
    <style:style style:name="P866" style:family="paragraph" style:parent-style-name="Table_20_Paragraph">
      <style:paragraph-properties fo:margin-left="0.0035in" fo:margin-right="0.0201in" fo:text-align="center" style:justify-single-word="false"/>
    </style:style>
    <style:style style:name="P867" style:family="paragraph" style:parent-style-name="Table_20_Paragraph">
      <style:paragraph-properties fo:margin-left="0.0055in" fo:margin-right="0.0228in" fo:margin-top="0.0646in" fo:margin-bottom="0in" style:contextual-spacing="false" fo:text-align="center" style:justify-single-word="false"/>
    </style:style>
    <style:style style:name="P868" style:family="paragraph" style:parent-style-name="Table_20_Paragraph">
      <style:paragraph-properties fo:margin-left="0.0307in" fo:margin-right="0.048in" fo:margin-top="0.0063in" fo:margin-bottom="0in" style:contextual-spacing="false" fo:line-height="109%" fo:text-align="center" style:justify-single-word="false" fo:text-indent="0.0008in" style:auto-text-indent="false"/>
    </style:style>
    <style:style style:name="P869" style:family="paragraph" style:parent-style-name="Table_20_Paragraph">
      <style:paragraph-properties fo:margin-top="0.0339in" fo:margin-bottom="0in" style:contextual-spacing="false"/>
      <style:text-properties fo:font-size="4pt" style:font-size-asian="4pt"/>
    </style:style>
    <style:style style:name="P870" style:family="paragraph" style:parent-style-name="Table_20_Paragraph">
      <style:paragraph-properties fo:margin-left="0.0693in" fo:margin-right="0in"/>
    </style:style>
    <style:style style:name="P871" style:family="paragraph" style:parent-style-name="Table_20_Paragraph">
      <style:paragraph-properties fo:margin-left="0.0882in" fo:margin-right="0in" fo:margin-top="0.0063in" fo:margin-bottom="0in" style:contextual-spacing="false"/>
    </style:style>
    <style:style style:name="P872" style:family="paragraph" style:parent-style-name="Table_20_Paragraph">
      <style:paragraph-properties fo:margin-left="0.0264in" fo:margin-right="0in"/>
    </style:style>
    <style:style style:name="P873" style:family="paragraph" style:parent-style-name="Table_20_Paragraph">
      <style:paragraph-properties fo:margin-left="0.0543in" fo:margin-right="0in" fo:margin-top="0.0063in" fo:margin-bottom="0in" style:contextual-spacing="false"/>
    </style:style>
    <style:style style:name="P874" style:family="paragraph" style:parent-style-name="Text_20_body">
      <style:paragraph-properties fo:margin-top="0.0028in" fo:margin-bottom="0in" style:contextual-spacing="false"/>
      <style:text-properties style:font-name="Verdana" fo:font-size="8pt" style:font-size-asian="8pt"/>
    </style:style>
    <style:style style:name="P875" style:family="paragraph" style:parent-style-name="Standard">
      <style:paragraph-properties fo:margin-left="3.1929in" fo:margin-right="0in" fo:margin-top="0in" fo:margin-bottom="0in" style:contextual-spacing="false" fo:text-align="left" style:justify-single-word="false" fo:text-indent="0in" style:auto-text-indent="false"/>
    </style:style>
    <style:style style:name="P876" style:family="paragraph" style:parent-style-name="Standard">
      <style:paragraph-properties fo:margin-left="0.3161in" fo:margin-right="0.8898in" fo:margin-top="0.128in" fo:margin-bottom="0in" style:contextual-spacing="false" fo:text-align="center" style:justify-single-word="false" fo:text-indent="0in" style:auto-text-indent="false"/>
    </style:style>
    <style:style style:name="P877" style:family="paragraph" style:parent-style-name="Heading_20_9">
      <style:paragraph-properties fo:margin-left="0.3181in" fo:margin-right="0.8898in" fo:text-align="center" style:justify-single-word="false"/>
    </style:style>
    <style:style style:name="P878" style:family="paragraph" style:parent-style-name="Standard">
      <style:paragraph-properties fo:margin-left="0.3189in" fo:margin-right="0.8898in" fo:margin-top="0in" fo:margin-bottom="0in" style:contextual-spacing="false" fo:text-align="center" style:justify-single-word="false" fo:text-indent="0in" style:auto-text-indent="false"/>
    </style:style>
    <style:style style:name="P879" style:family="paragraph" style:parent-style-name="Text_20_body" style:master-page-name="Converted33">
      <style:paragraph-properties style:page-number="auto"/>
      <style:text-properties style:font-name="Verdana" fo:font-size="8.5pt" fo:font-weight="bold" style:font-size-asian="8.5pt" style:font-weight-asian="bold"/>
    </style:style>
    <style:style style:name="P880" style:family="paragraph" style:parent-style-name="Text_20_body">
      <style:paragraph-properties fo:margin-top="0.0272in" fo:margin-bottom="0in" style:contextual-spacing="false"/>
      <style:text-properties style:font-name="Verdana" fo:font-size="8.5pt" fo:font-weight="bold" style:font-size-asian="8.5pt" style:font-weight-asian="bold"/>
    </style:style>
    <style:style style:name="P881" style:family="paragraph" style:parent-style-name="Standard">
      <style:paragraph-properties fo:margin-left="1.5252in" fo:margin-right="0in" fo:margin-top="0in" fo:margin-bottom="0in" style:contextual-spacing="false" fo:text-align="left" style:justify-single-word="false" fo:text-indent="0in" style:auto-text-indent="false"/>
    </style:style>
    <style:style style:name="P882" style:family="paragraph" style:parent-style-name="Text_20_body">
      <style:paragraph-properties fo:margin-top="0.0063in" fo:margin-bottom="0in" style:contextual-spacing="false"/>
      <style:text-properties style:font-name="Verdana" fo:font-size="8.5pt" fo:font-weight="bold" style:font-size-asian="8.5pt" style:font-weight-asian="bold"/>
    </style:style>
    <style:style style:name="P883" style:family="paragraph" style:parent-style-name="Heading_20_8">
      <style:paragraph-properties fo:margin-left="3.248in" fo:margin-right="2.0472in" fo:line-height="101%" fo:text-align="justify" style:justify-single-word="false"/>
      <style:text-properties fo:color="#000009"/>
    </style:style>
    <style:style style:name="P884" style:family="paragraph" style:parent-style-name="Standard">
      <style:paragraph-properties fo:margin-left="3.248in" fo:margin-right="0in" fo:margin-top="0.0008in" fo:margin-bottom="0in" style:contextual-spacing="false" fo:text-align="justify" style:justify-single-word="false" fo:text-indent="0in" style:auto-text-indent="false"/>
    </style:style>
    <style:style style:name="P885" style:family="paragraph" style:parent-style-name="Standard">
      <style:paragraph-properties fo:margin-left="3.248in" fo:margin-right="2.048in" fo:margin-top="0.0016in" fo:margin-bottom="0in" style:contextual-spacing="false" fo:line-height="101%" fo:text-align="justify" style:justify-single-word="false" fo:text-indent="-0.0008in" style:auto-text-indent="false"/>
    </style:style>
    <style:style style:name="P886" style:family="paragraph" style:parent-style-name="Heading_20_8">
      <style:paragraph-properties fo:margin-left="0.1728in" fo:margin-right="0.8898in"/>
      <style:text-properties fo:letter-spacing="-0.0016in"/>
    </style:style>
    <style:style style:name="P887" style:family="paragraph" style:parent-style-name="Standard">
      <style:paragraph-properties fo:margin-left="1.5535in" fo:margin-right="2.048in" fo:margin-top="0in" fo:margin-bottom="0in" style:contextual-spacing="false" fo:line-height="101%" fo:text-align="justify" style:justify-single-word="false" fo:text-indent="1.6945in" style:auto-text-indent="false"/>
    </style:style>
    <style:style style:name="P888" style:family="paragraph" style:parent-style-name="Text_20_body">
      <style:paragraph-properties fo:margin-top="0.0028in" fo:margin-bottom="0in" style:contextual-spacing="false"/>
      <style:text-properties style:font-name="Verdana" fo:font-size="8.5pt" fo:font-style="italic" style:font-size-asian="8.5pt" style:font-style-asian="italic"/>
    </style:style>
    <style:style style:name="P889" style:family="paragraph" style:parent-style-name="Table_20_Paragraph">
      <style:paragraph-properties fo:margin-top="0.0827in" fo:margin-bottom="0in" style:contextual-spacing="false"/>
      <style:text-properties fo:font-size="5.5pt" fo:font-style="italic" style:font-size-asian="5.5pt" style:font-style-asian="italic"/>
    </style:style>
    <style:style style:name="P890" style:family="paragraph" style:parent-style-name="Table_20_Paragraph">
      <style:paragraph-properties fo:margin-left="0.0028in" fo:margin-right="0.0008in" fo:margin-top="0.0008in" fo:margin-bottom="0in" style:contextual-spacing="false" fo:text-align="center" style:justify-single-word="false"/>
    </style:style>
    <style:style style:name="P891" style:family="paragraph" style:parent-style-name="Table_20_Paragraph">
      <style:paragraph-properties fo:margin-left="0.0016in" fo:margin-right="0in" fo:margin-top="0.0008in" fo:margin-bottom="0in" style:contextual-spacing="false" fo:text-align="center" style:justify-single-word="false"/>
    </style:style>
    <style:style style:name="P892" style:family="paragraph" style:parent-style-name="Table_20_Paragraph">
      <style:paragraph-properties fo:margin-left="0.0992in" fo:margin-right="0.0957in" fo:margin-top="0.0291in" fo:margin-bottom="0in" style:contextual-spacing="false" fo:line-height="105%" fo:text-align="center" style:justify-single-word="false"/>
    </style:style>
    <style:style style:name="P893" style:family="paragraph" style:parent-style-name="Table_20_Paragraph">
      <style:paragraph-properties fo:margin-left="0.1465in" fo:margin-right="0in" fo:margin-top="0.0772in" fo:margin-bottom="0in" style:contextual-spacing="false" fo:line-height="105%" fo:text-indent="-0.0799in" style:auto-text-indent="false"/>
    </style:style>
    <style:style style:name="P894" style:family="paragraph" style:parent-style-name="Table_20_Paragraph">
      <style:paragraph-properties fo:margin-left="0.0016in" fo:margin-right="0.0008in" fo:margin-top="0.0008in" fo:margin-bottom="0in" style:contextual-spacing="false" fo:text-align="center" style:justify-single-word="false"/>
    </style:style>
    <style:style style:name="P895" style:family="paragraph" style:parent-style-name="Table_20_Paragraph">
      <style:paragraph-properties fo:margin-top="0.0917in" fo:margin-bottom="0in" style:contextual-spacing="false"/>
      <style:text-properties fo:font-size="5.5pt" fo:font-style="italic" style:font-size-asian="5.5pt" style:font-style-asian="italic"/>
    </style:style>
    <style:style style:name="P896" style:family="paragraph" style:parent-style-name="Table_20_Paragraph">
      <style:paragraph-properties fo:margin-left="0.1673in" fo:margin-right="0in" fo:margin-top="0.0008in" fo:margin-bottom="0in" style:contextual-spacing="false"/>
    </style:style>
    <style:style style:name="P897" style:family="paragraph" style:parent-style-name="Table_20_Paragraph">
      <style:paragraph-properties fo:margin-left="0.2311in" fo:margin-right="0in" fo:margin-top="0.0008in" fo:margin-bottom="0in" style:contextual-spacing="false"/>
    </style:style>
    <style:style style:name="P898" style:family="paragraph" style:parent-style-name="Text_20_body">
      <style:paragraph-properties fo:margin-top="0.0008in" fo:margin-bottom="0in" style:contextual-spacing="false"/>
      <style:text-properties style:font-name="Verdana" fo:font-size="8.5pt" fo:font-style="italic" style:font-size-asian="8.5pt" style:font-style-asian="italic"/>
    </style:style>
    <style:style style:name="P899" style:family="paragraph" style:parent-style-name="Standard">
      <style:paragraph-properties fo:margin-left="3.3465in" fo:margin-right="0in" fo:margin-top="0.0008in" fo:margin-bottom="0in" style:contextual-spacing="false" fo:text-align="left" style:justify-single-word="false" fo:text-indent="0in" style:auto-text-indent="false"/>
    </style:style>
    <style:style style:name="P900" style:family="paragraph" style:parent-style-name="Standard">
      <style:paragraph-properties fo:margin-left="1.5535in" fo:margin-right="0in" fo:margin-top="0.002in" fo:margin-bottom="0in" style:contextual-spacing="false" fo:text-align="left" style:justify-single-word="false" fo:text-indent="0in" style:auto-text-indent="false"/>
    </style:style>
    <style:style style:name="P901" style:family="paragraph" style:parent-style-name="Text_20_body">
      <style:paragraph-properties fo:margin-top="0.0055in" fo:margin-bottom="0in" style:contextual-spacing="false"/>
      <style:text-properties style:font-name="Verdana" fo:font-size="8.5pt" style:font-size-asian="8.5pt"/>
    </style:style>
    <style:style style:name="P902" style:family="paragraph" style:parent-style-name="Standard">
      <style:paragraph-properties fo:margin-left="0.3953in" fo:margin-right="0.8898in" fo:margin-top="0in" fo:margin-bottom="0in" style:contextual-spacing="false" fo:text-align="center" style:justify-single-word="false" fo:text-indent="0in" style:auto-text-indent="false"/>
    </style:style>
    <style:style style:name="P903" style:family="paragraph" style:parent-style-name="Heading_20_8">
      <style:paragraph-properties fo:margin-left="0.3972in" fo:margin-right="0.8898in"/>
    </style:style>
    <style:style style:name="P904" style:family="paragraph" style:parent-style-name="Standard">
      <style:paragraph-properties fo:margin-left="0.3965in" fo:margin-right="0.8898in" fo:margin-top="0.002in" fo:margin-bottom="0in" style:contextual-spacing="false" fo:text-align="center" style:justify-single-word="false" fo:text-indent="0in" style:auto-text-indent="false"/>
    </style:style>
    <style:style style:name="P905" style:family="paragraph" style:parent-style-name="Text_20_body" style:master-page-name="Converted34">
      <style:paragraph-properties style:page-number="auto"/>
      <style:text-properties style:font-name="Verdana" fo:font-size="8.5pt" fo:font-weight="bold" style:font-size-asian="8.5pt" style:font-weight-asian="bold"/>
    </style:style>
    <style:style style:name="P906" style:family="paragraph" style:parent-style-name="Text_20_body">
      <style:paragraph-properties fo:margin-top="0.0429in" fo:margin-bottom="0in" style:contextual-spacing="false"/>
      <style:text-properties style:font-name="Verdana" fo:font-size="8.5pt" fo:font-weight="bold" style:font-size-asian="8.5pt" style:font-weight-asian="bold"/>
    </style:style>
    <style:style style:name="P907" style:family="paragraph" style:parent-style-name="Standard">
      <style:paragraph-properties fo:margin-left="1.5283in" fo:margin-right="0in" fo:margin-top="0in" fo:margin-bottom="0in" style:contextual-spacing="false" fo:text-align="left" style:justify-single-word="false" fo:text-indent="0in" style:auto-text-indent="false"/>
    </style:style>
    <style:style style:name="P908" style:family="paragraph" style:parent-style-name="Text_20_body">
      <style:paragraph-properties fo:margin-top="0.0075in" fo:margin-bottom="0in" style:contextual-spacing="false"/>
      <style:text-properties style:font-name="Verdana" fo:font-size="8.5pt" fo:font-weight="bold" style:font-size-asian="8.5pt" style:font-weight-asian="bold"/>
    </style:style>
    <style:style style:name="P909" style:family="paragraph" style:parent-style-name="Heading_20_8">
      <style:paragraph-properties fo:margin-left="3.2417in" fo:margin-right="2.1138in" fo:line-height="103%" fo:text-align="justify" style:justify-single-word="false"/>
      <style:text-properties fo:color="#000009"/>
    </style:style>
    <style:style style:name="P910" style:family="paragraph" style:parent-style-name="Standard">
      <style:paragraph-properties fo:margin-left="3.2417in" fo:margin-right="0in" fo:margin-top="0in" fo:margin-bottom="0in" style:contextual-spacing="false" fo:text-align="justify" style:justify-single-word="false" fo:text-indent="0in" style:auto-text-indent="false"/>
    </style:style>
    <style:style style:name="P911" style:family="paragraph" style:parent-style-name="Standard">
      <style:paragraph-properties fo:margin-left="3.2417in" fo:margin-right="2.1146in" fo:margin-top="0.0035in" fo:margin-bottom="0in" style:contextual-spacing="false" fo:line-height="103%" fo:text-align="justify" style:justify-single-word="false" fo:text-indent="0in" style:auto-text-indent="false"/>
    </style:style>
    <style:style style:name="P912" style:family="paragraph" style:parent-style-name="Heading_20_8">
      <style:paragraph-properties fo:margin-left="0.1681in" fo:margin-right="0.8898in" fo:margin-top="0.1382in" fo:margin-bottom="0in" style:contextual-spacing="false"/>
      <style:text-properties fo:letter-spacing="-0.0016in"/>
    </style:style>
    <style:style style:name="P913" style:family="paragraph" style:parent-style-name="Text_20_body">
      <style:paragraph-properties fo:margin-top="0.0071in" fo:margin-bottom="0in" style:contextual-spacing="false"/>
      <style:text-properties style:font-name="Verdana" fo:font-size="8.5pt" fo:font-weight="bold" style:font-size-asian="8.5pt" style:font-weight-asian="bold"/>
    </style:style>
    <style:style style:name="P914" style:family="paragraph" style:parent-style-name="Standard">
      <style:paragraph-properties fo:margin-left="1.5283in" fo:margin-right="2.1126in" fo:margin-top="0.0008in" fo:margin-bottom="0in" style:contextual-spacing="false" fo:line-height="103%" fo:text-align="justify" style:justify-single-word="false" fo:text-indent="1.7134in" style:auto-text-indent="false"/>
    </style:style>
    <style:style style:name="P915" style:family="paragraph" style:parent-style-name="Table_20_Paragraph">
      <style:paragraph-properties fo:margin-top="0.0118in" fo:margin-bottom="0in" style:contextual-spacing="false"/>
      <style:text-properties fo:font-size="5.5pt" style:font-size-asian="5.5pt"/>
    </style:style>
    <style:style style:name="P916" style:family="paragraph" style:parent-style-name="Table_20_Paragraph">
      <style:paragraph-properties fo:margin-left="0.4291in" fo:margin-right="0in"/>
    </style:style>
    <style:style style:name="P917" style:family="paragraph" style:parent-style-name="Table_20_Paragraph">
      <style:paragraph-properties fo:margin-left="0.0047in" fo:margin-right="0.0008in" fo:text-align="center" style:justify-single-word="false"/>
    </style:style>
    <style:style style:name="P918" style:family="paragraph" style:parent-style-name="Table_20_Paragraph">
      <style:paragraph-properties fo:margin-left="0.2252in" fo:margin-right="0.0598in" fo:margin-top="0.0591in" fo:margin-bottom="0in" style:contextual-spacing="false" fo:text-indent="-0.1602in" style:auto-text-indent="false"/>
    </style:style>
    <style:style style:name="P919" style:family="paragraph" style:parent-style-name="Table_20_Paragraph">
      <style:paragraph-properties fo:margin-left="0.0016in" fo:margin-right="0in" fo:text-align="center" style:justify-single-word="false"/>
    </style:style>
    <style:style style:name="P920" style:family="paragraph" style:parent-style-name="Table_20_Paragraph">
      <style:paragraph-properties fo:margin-left="0.2362in" fo:margin-right="0in" fo:margin-top="0.0252in" fo:margin-bottom="0in" style:contextual-spacing="false" fo:text-indent="0.0854in" style:auto-text-indent="false"/>
    </style:style>
    <style:style style:name="P921" style:family="paragraph" style:parent-style-name="Table_20_Paragraph">
      <style:paragraph-properties fo:margin-left="0.0047in" fo:margin-right="0in" fo:margin-top="0.0709in" fo:margin-bottom="0in" style:contextual-spacing="false" fo:text-align="center" style:justify-single-word="false"/>
    </style:style>
    <style:style style:name="P922" style:family="paragraph" style:parent-style-name="Table_20_Paragraph">
      <style:paragraph-properties fo:margin-left="0.0035in" fo:margin-right="0in" fo:margin-top="0.0709in" fo:margin-bottom="0in" style:contextual-spacing="false" fo:text-align="center" style:justify-single-word="false"/>
    </style:style>
    <style:style style:name="P923" style:family="paragraph" style:parent-style-name="Table_20_Paragraph">
      <style:paragraph-properties fo:margin-left="0.0028in" fo:margin-right="0.0008in" fo:margin-top="0.0709in" fo:margin-bottom="0in" style:contextual-spacing="false" fo:text-align="center" style:justify-single-word="false"/>
    </style:style>
    <style:style style:name="P924" style:family="paragraph" style:parent-style-name="Table_20_Paragraph">
      <style:paragraph-properties fo:margin-left="0.0429in" fo:margin-right="0in" fo:margin-top="0.0709in" fo:margin-bottom="0in" style:contextual-spacing="false"/>
    </style:style>
    <style:style style:name="P925" style:family="paragraph" style:parent-style-name="Table_20_Paragraph">
      <style:paragraph-properties fo:margin-left="0.0016in" fo:margin-right="0.0008in" fo:margin-top="0.0709in" fo:margin-bottom="0in" style:contextual-spacing="false" fo:text-align="center" style:justify-single-word="false"/>
    </style:style>
    <style:style style:name="P926" style:family="paragraph" style:parent-style-name="Standard">
      <style:paragraph-properties fo:margin-left="3.2417in" fo:margin-right="0in" fo:margin-top="0.1228in" fo:margin-bottom="0in" style:contextual-spacing="false" fo:text-align="left" style:justify-single-word="false" fo:text-indent="0in" style:auto-text-indent="false"/>
    </style:style>
    <style:style style:name="P927" style:family="paragraph" style:parent-style-name="Standard">
      <style:paragraph-properties fo:margin-left="1.5283in" fo:margin-right="0in" fo:margin-top="0.0035in" fo:margin-bottom="0in" style:contextual-spacing="false" fo:text-align="left" style:justify-single-word="false" fo:text-indent="0in" style:auto-text-indent="false"/>
    </style:style>
    <style:style style:name="P928" style:family="paragraph" style:parent-style-name="Text_20_body">
      <style:paragraph-properties fo:margin-top="0.0102in" fo:margin-bottom="0in" style:contextual-spacing="false"/>
      <style:text-properties style:font-name="Verdana" fo:font-size="8.5pt" style:font-size-asian="8.5pt"/>
    </style:style>
    <style:style style:name="P929" style:family="paragraph" style:parent-style-name="Standard">
      <style:paragraph-properties fo:margin-left="0.3035in" fo:margin-right="0.8898in" fo:margin-top="0.0008in" fo:margin-bottom="0in" style:contextual-spacing="false" fo:text-align="center" style:justify-single-word="false" fo:text-indent="0in" style:auto-text-indent="false"/>
    </style:style>
    <style:style style:name="P930" style:family="paragraph" style:parent-style-name="Heading_20_8">
      <style:paragraph-properties fo:margin-left="0.3047in" fo:margin-right="0.8898in"/>
    </style:style>
    <style:style style:name="P931" style:family="paragraph" style:parent-style-name="Standard">
      <style:paragraph-properties fo:margin-left="0.3043in" fo:margin-right="0.8898in" fo:margin-top="0.0043in" fo:margin-bottom="0in" style:contextual-spacing="false" fo:text-align="center" style:justify-single-word="false" fo:text-indent="0in" style:auto-text-indent="false"/>
    </style:style>
    <style:style style:name="P932" style:family="paragraph" style:parent-style-name="Text_20_body" style:master-page-name="Converted35">
      <style:paragraph-properties style:page-number="auto"/>
      <style:text-properties style:font-name="Verdana" fo:font-size="8.5pt" fo:font-weight="bold" style:font-size-asian="8.5pt" style:font-weight-asian="bold"/>
    </style:style>
    <style:style style:name="P933" style:family="paragraph" style:parent-style-name="Text_20_body">
      <style:paragraph-properties fo:margin-top="0.0929in" fo:margin-bottom="0in" style:contextual-spacing="false"/>
      <style:text-properties style:font-name="Verdana" fo:font-size="8.5pt" fo:font-weight="bold" style:font-size-asian="8.5pt" style:font-weight-asian="bold"/>
    </style:style>
    <style:style style:name="P934" style:family="paragraph" style:parent-style-name="Standard">
      <style:paragraph-properties fo:margin-left="1.5701in" fo:margin-right="0in" fo:margin-top="0in" fo:margin-bottom="0in" style:contextual-spacing="false" fo:text-align="left" style:justify-single-word="false" fo:text-indent="0in" style:auto-text-indent="false"/>
    </style:style>
    <style:style style:name="P935" style:family="paragraph" style:parent-style-name="Heading_20_8">
      <style:paragraph-properties fo:margin-left="3.2744in" fo:margin-right="2.0661in" fo:line-height="102%" fo:text-align="justify" style:justify-single-word="false"/>
    </style:style>
    <style:style style:name="P936" style:family="paragraph" style:parent-style-name="Standard">
      <style:paragraph-properties fo:margin-left="3.2744in" fo:margin-right="0in" fo:margin-top="0in" fo:margin-bottom="0in" style:contextual-spacing="false" fo:text-align="justify" style:justify-single-word="false" fo:text-indent="0in" style:auto-text-indent="false"/>
    </style:style>
    <style:style style:name="P937" style:family="paragraph" style:parent-style-name="Standard">
      <style:paragraph-properties fo:margin-left="3.2752in" fo:margin-right="2.0665in" fo:margin-top="0.0028in" fo:margin-bottom="0in" style:contextual-spacing="false" fo:line-height="102%" fo:text-align="justify" style:justify-single-word="false" fo:text-indent="-0.0008in" style:auto-text-indent="false"/>
    </style:style>
    <style:style style:name="P938" style:family="paragraph" style:parent-style-name="Heading_20_8">
      <style:paragraph-properties fo:margin-left="3.2752in" fo:margin-right="0in" fo:text-align="left" style:justify-single-word="false"/>
      <style:text-properties fo:color="#000009" fo:letter-spacing="-0.0016in"/>
    </style:style>
    <style:style style:name="P939" style:family="paragraph" style:parent-style-name="Standard">
      <style:paragraph-properties fo:margin-left="3.2752in" fo:margin-right="0in" fo:margin-top="0in" fo:margin-bottom="0in" style:contextual-spacing="false" fo:text-align="left" style:justify-single-word="false" fo:text-indent="0in" style:auto-text-indent="false"/>
    </style:style>
    <style:style style:name="P940" style:family="paragraph" style:parent-style-name="Standard">
      <style:paragraph-properties fo:margin-left="1.5701in" fo:margin-right="2.0646in" fo:margin-top="0.0028in" fo:margin-bottom="0in" style:contextual-spacing="false" fo:line-height="102%" fo:text-align="justify" style:justify-single-word="false" fo:text-indent="0in" style:auto-text-indent="false"/>
    </style:style>
    <style:style style:name="P941" style:family="paragraph" style:parent-style-name="Table_20_Paragraph">
      <style:paragraph-properties fo:margin-left="0.0016in" fo:margin-right="0.0236in" fo:margin-top="0.0827in" fo:margin-bottom="0in" style:contextual-spacing="false" fo:text-align="center" style:justify-single-word="false"/>
    </style:style>
    <style:style style:name="P942" style:family="paragraph" style:parent-style-name="Table_20_Paragraph">
      <style:paragraph-properties fo:margin-left="0.0055in" fo:margin-right="0.0272in" fo:margin-top="0.0827in" fo:margin-bottom="0in" style:contextual-spacing="false" fo:text-align="center" style:justify-single-word="false"/>
    </style:style>
    <style:style style:name="P943" style:family="paragraph" style:parent-style-name="Table_20_Paragraph">
      <style:paragraph-properties fo:margin-left="0.0047in" fo:margin-right="0.0264in" fo:margin-top="0.0827in" fo:margin-bottom="0in" style:contextual-spacing="false" fo:text-align="center" style:justify-single-word="false"/>
    </style:style>
    <style:style style:name="P944" style:family="paragraph" style:parent-style-name="Table_20_Paragraph">
      <style:paragraph-properties fo:margin-left="0.0008in" fo:margin-right="0.022in" fo:margin-top="0.0827in" fo:margin-bottom="0in" style:contextual-spacing="false" fo:text-align="center" style:justify-single-word="false"/>
    </style:style>
    <style:style style:name="P945" style:family="paragraph" style:parent-style-name="Table_20_Paragraph">
      <style:paragraph-properties fo:margin-left="0in" fo:margin-right="0.022in" fo:margin-top="0.0827in" fo:margin-bottom="0in" style:contextual-spacing="false" fo:text-align="center" style:justify-single-word="false"/>
    </style:style>
    <style:style style:name="P946" style:family="paragraph" style:parent-style-name="Table_20_Paragraph">
      <style:paragraph-properties fo:margin-left="0.0008in" fo:margin-right="0.0236in" fo:margin-top="0.0827in" fo:margin-bottom="0in" style:contextual-spacing="false" fo:text-align="center" style:justify-single-word="false"/>
    </style:style>
    <style:style style:name="P947" style:family="paragraph" style:parent-style-name="Table_20_Paragraph">
      <style:paragraph-properties fo:margin-left="0.0016in" fo:margin-right="0.0236in" fo:margin-top="0.0535in" fo:margin-bottom="0in" style:contextual-spacing="false" fo:text-align="center" style:justify-single-word="false"/>
    </style:style>
    <style:style style:name="P948" style:family="paragraph" style:parent-style-name="Table_20_Paragraph">
      <style:paragraph-properties fo:margin-left="0.0272in" fo:margin-right="0.0217in" fo:margin-top="0.0535in" fo:margin-bottom="0in" style:contextual-spacing="false" fo:text-align="center" style:justify-single-word="false"/>
    </style:style>
    <style:style style:name="P949" style:family="paragraph" style:parent-style-name="Table_20_Paragraph">
      <style:paragraph-properties fo:margin-left="0.0264in" fo:margin-right="0.0217in" fo:margin-top="0.0535in" fo:margin-bottom="0in" style:contextual-spacing="false" fo:text-align="center" style:justify-single-word="false"/>
    </style:style>
    <style:style style:name="P950" style:family="paragraph" style:parent-style-name="Table_20_Paragraph">
      <style:paragraph-properties fo:margin-left="0.0008in" fo:margin-right="0.022in" fo:margin-top="0.0535in" fo:margin-bottom="0in" style:contextual-spacing="false" fo:text-align="center" style:justify-single-word="false"/>
    </style:style>
    <style:style style:name="P951" style:family="paragraph" style:parent-style-name="Table_20_Paragraph">
      <style:paragraph-properties fo:margin-left="0in" fo:margin-right="0.0236in" fo:margin-top="0.0535in" fo:margin-bottom="0in" style:contextual-spacing="false" fo:text-align="center" style:justify-single-word="false"/>
    </style:style>
    <style:style style:name="P952" style:family="paragraph" style:parent-style-name="Table_20_Paragraph">
      <style:paragraph-properties fo:margin-left="0in" fo:margin-right="0.022in" fo:margin-top="0.0535in" fo:margin-bottom="0in" style:contextual-spacing="false" fo:text-align="center" style:justify-single-word="false"/>
    </style:style>
    <style:style style:name="P953" style:family="paragraph" style:parent-style-name="Table_20_Paragraph">
      <style:paragraph-properties fo:margin-left="0.0016in" fo:margin-right="0.0236in" fo:margin-top="0.0701in" fo:margin-bottom="0in" style:contextual-spacing="false" fo:text-align="center" style:justify-single-word="false"/>
    </style:style>
    <style:style style:name="P954" style:family="paragraph" style:parent-style-name="Table_20_Paragraph">
      <style:paragraph-properties fo:margin-left="0.1874in" fo:margin-right="0in" fo:margin-top="0.0272in" fo:margin-bottom="0in" style:contextual-spacing="false" fo:text-indent="0.0193in" style:auto-text-indent="false"/>
    </style:style>
    <style:style style:name="P955" style:family="paragraph" style:parent-style-name="Table_20_Paragraph">
      <style:paragraph-properties fo:margin-left="0.0264in" fo:margin-right="0.0217in" fo:margin-top="0.0701in" fo:margin-bottom="0in" style:contextual-spacing="false" fo:text-align="center" style:justify-single-word="false"/>
    </style:style>
    <style:style style:name="P956" style:family="paragraph" style:parent-style-name="Table_20_Paragraph">
      <style:paragraph-properties fo:margin-left="0in" fo:margin-right="0.022in" fo:margin-top="0.0701in" fo:margin-bottom="0in" style:contextual-spacing="false" fo:text-align="center" style:justify-single-word="false"/>
    </style:style>
    <style:style style:name="P957" style:family="paragraph" style:parent-style-name="Table_20_Paragraph">
      <style:paragraph-properties fo:margin-left="0.0008in" fo:margin-right="0.022in" fo:margin-top="0.0701in" fo:margin-bottom="0in" style:contextual-spacing="false" fo:text-align="center" style:justify-single-word="false"/>
    </style:style>
    <style:style style:name="P958" style:family="paragraph" style:parent-style-name="Table_20_Paragraph">
      <style:paragraph-properties fo:margin-left="0in" fo:margin-right="0.0236in" fo:margin-top="0.0701in" fo:margin-bottom="0in" style:contextual-spacing="false" fo:text-align="center" style:justify-single-word="false"/>
    </style:style>
    <style:style style:name="P959" style:family="paragraph" style:parent-style-name="Table_20_Paragraph">
      <style:paragraph-properties fo:margin-left="0.2409in" fo:margin-right="0in" fo:margin-top="0.0272in" fo:margin-bottom="0in" style:contextual-spacing="false" fo:text-indent="-0.1256in" style:auto-text-indent="false"/>
    </style:style>
    <style:style style:name="P960" style:family="paragraph" style:parent-style-name="Table_20_Paragraph">
      <style:paragraph-properties fo:margin-top="0.028in" fo:margin-bottom="0in" style:contextual-spacing="false"/>
      <style:text-properties fo:font-size="5pt" style:font-size-asian="5pt"/>
    </style:style>
    <style:style style:name="P961" style:family="paragraph" style:parent-style-name="Table_20_Paragraph">
      <style:paragraph-properties fo:margin-left="0.0016in" fo:margin-right="0.0236in" fo:text-align="center" style:justify-single-word="false"/>
    </style:style>
    <style:style style:name="P962" style:family="paragraph" style:parent-style-name="Table_20_Paragraph">
      <style:paragraph-properties fo:margin-left="0.0661in" fo:margin-right="0in" fo:margin-top="0.0272in" fo:margin-bottom="0in" style:contextual-spacing="false" fo:text-indent="0.1409in" style:auto-text-indent="false"/>
    </style:style>
    <style:style style:name="P963" style:family="paragraph" style:parent-style-name="Table_20_Paragraph">
      <style:paragraph-properties fo:margin-left="0.0264in" fo:margin-right="0.0217in" fo:text-align="center" style:justify-single-word="false"/>
    </style:style>
    <style:style style:name="P964" style:family="paragraph" style:parent-style-name="Table_20_Paragraph">
      <style:paragraph-properties fo:margin-left="0in" fo:margin-right="0.022in" fo:text-align="center" style:justify-single-word="false"/>
    </style:style>
    <style:style style:name="P965" style:family="paragraph" style:parent-style-name="Table_20_Paragraph">
      <style:paragraph-properties fo:margin-left="0.0008in" fo:margin-right="0.022in" fo:text-align="center" style:justify-single-word="false"/>
    </style:style>
    <style:style style:name="P966" style:family="paragraph" style:parent-style-name="Table_20_Paragraph">
      <style:paragraph-properties fo:margin-left="0in" fo:margin-right="0.0236in" fo:text-align="center" style:justify-single-word="false"/>
    </style:style>
    <style:style style:name="P967" style:family="paragraph" style:parent-style-name="Standard">
      <style:paragraph-properties fo:margin-left="3.2744in" fo:margin-right="0in" fo:margin-top="0.1409in" fo:margin-bottom="0in" style:contextual-spacing="false" fo:text-align="left" style:justify-single-word="false" fo:text-indent="0in" style:auto-text-indent="false"/>
    </style:style>
    <style:style style:name="P968" style:family="paragraph" style:parent-style-name="Standard">
      <style:paragraph-properties fo:margin-left="1.5701in" fo:margin-right="0in" fo:margin-top="0.0028in" fo:margin-bottom="0in" style:contextual-spacing="false" fo:text-align="left" style:justify-single-word="false" fo:text-indent="0in" style:auto-text-indent="false"/>
    </style:style>
    <style:style style:name="P969" style:family="paragraph" style:parent-style-name="Standard">
      <style:paragraph-properties fo:margin-left="0.3925in" fo:margin-right="0.8898in" fo:margin-top="0in" fo:margin-bottom="0in" style:contextual-spacing="false" fo:text-align="center" style:justify-single-word="false" fo:text-indent="0in" style:auto-text-indent="false"/>
    </style:style>
    <style:style style:name="P970" style:family="paragraph" style:parent-style-name="Heading_20_8">
      <style:paragraph-properties fo:margin-left="0.3929in" fo:margin-right="0.8898in"/>
    </style:style>
    <style:style style:name="P971" style:family="paragraph" style:parent-style-name="Standard">
      <style:paragraph-properties fo:margin-left="0.3937in" fo:margin-right="0.8898in" fo:margin-top="0.0028in" fo:margin-bottom="0in" style:contextual-spacing="false" fo:text-align="center" style:justify-single-word="false" fo:text-indent="0in" style:auto-text-indent="false"/>
    </style:style>
    <style:style style:name="P972" style:family="paragraph" style:parent-style-name="Text_20_body" style:master-page-name="Converted36">
      <style:paragraph-properties style:page-number="auto"/>
      <style:text-properties style:font-name="Verdana" fo:font-size="8.5pt" fo:font-weight="bold" style:font-size-asian="8.5pt" style:font-weight-asian="bold"/>
    </style:style>
    <style:style style:name="P973" style:family="paragraph" style:parent-style-name="Text_20_body">
      <style:paragraph-properties fo:margin-top="0.0535in" fo:margin-bottom="0in" style:contextual-spacing="false"/>
      <style:text-properties style:font-name="Verdana" fo:font-size="8.5pt" fo:font-weight="bold" style:font-size-asian="8.5pt" style:font-weight-asian="bold"/>
    </style:style>
    <style:style style:name="P974" style:family="paragraph" style:parent-style-name="Standard">
      <style:paragraph-properties fo:margin-left="0.5008in" fo:margin-right="0.8898in" fo:margin-top="0.0008in" fo:margin-bottom="0in" style:contextual-spacing="false" fo:text-align="center" style:justify-single-word="false" fo:text-indent="0in" style:auto-text-indent="false"/>
    </style:style>
    <style:style style:name="P975" style:family="paragraph" style:parent-style-name="Text_20_body">
      <style:paragraph-properties fo:margin-top="0.1354in" fo:margin-bottom="0in" style:contextual-spacing="false"/>
      <style:text-properties fo:font-size="8.5pt" style:font-size-asian="8.5pt"/>
    </style:style>
    <style:style style:name="P976" style:family="paragraph" style:parent-style-name="Standard">
      <style:paragraph-properties fo:margin-left="0.9465in" fo:margin-right="1.3362in" fo:margin-top="0in" fo:margin-bottom="0in" style:contextual-spacing="false" fo:text-align="center" style:justify-single-word="false" fo:text-indent="0in" style:auto-text-indent="false"/>
    </style:style>
    <style:style style:name="P977" style:family="paragraph" style:parent-style-name="Standard">
      <style:paragraph-properties fo:margin-left="1.1563in" fo:margin-right="1.5453in" fo:margin-top="0in" fo:margin-bottom="0in" style:contextual-spacing="false" fo:text-align="justify" style:justify-single-word="false" fo:text-indent="0in" style:auto-text-indent="false"/>
    </style:style>
    <style:style style:name="P978" style:family="paragraph" style:parent-style-name="Text_20_body">
      <style:text-properties fo:font-size="8.5pt" style:font-size-asian="8.5pt"/>
    </style:style>
    <style:style style:name="P979" style:family="paragraph" style:parent-style-name="Standard">
      <style:paragraph-properties fo:margin-left="1.1563in" fo:margin-right="0in" fo:margin-top="0in" fo:margin-bottom="0in" style:contextual-spacing="false" fo:text-align="justify" style:justify-single-word="false" fo:text-indent="0in" style:auto-text-indent="false"/>
    </style:style>
    <style:style style:name="P980" style:family="paragraph" style:parent-style-name="Standard">
      <style:paragraph-properties fo:margin-left="0.4728in" fo:margin-right="0.8898in" fo:margin-top="0in" fo:margin-bottom="0in" style:contextual-spacing="false" fo:text-align="center" style:justify-single-word="false" fo:text-indent="0in" style:auto-text-indent="false"/>
    </style:style>
    <style:style style:name="P981" style:family="paragraph" style:parent-style-name="Standard">
      <style:paragraph-properties fo:margin-left="0.4673in" fo:margin-right="0.8898in" fo:margin-top="0in" fo:margin-bottom="0in" style:contextual-spacing="false" fo:text-align="center" style:justify-single-word="false" fo:text-indent="0in" style:auto-text-indent="false"/>
    </style:style>
    <style:style style:name="P982" style:family="paragraph" style:parent-style-name="Text_20_body">
      <style:paragraph-properties fo:margin-top="0.0811in" fo:margin-bottom="0in" style:contextual-spacing="false"/>
      <style:text-properties fo:font-size="8.5pt" style:font-size-asian="8.5pt"/>
    </style:style>
    <style:style style:name="P983" style:family="paragraph" style:parent-style-name="Standard">
      <style:paragraph-properties fo:margin-left="0.5402in" fo:margin-right="0.8898in" fo:margin-top="0in" fo:margin-bottom="0in" style:contextual-spacing="false" fo:text-align="center" style:justify-single-word="false" fo:text-indent="0in" style:auto-text-indent="false"/>
    </style:style>
    <style:style style:name="P984" style:family="paragraph" style:parent-style-name="Standard">
      <style:paragraph-properties fo:margin-left="1.1756in" fo:margin-right="1.5256in" fo:margin-top="0in" fo:margin-bottom="0in" style:contextual-spacing="false" fo:text-align="justify" style:justify-single-word="false" fo:text-indent="0in" style:auto-text-indent="false"/>
    </style:style>
    <style:style style:name="P985" style:family="paragraph" style:parent-style-name="Standard">
      <style:paragraph-properties fo:margin-left="1.1756in" fo:margin-right="0in" fo:margin-top="0.1354in" fo:margin-bottom="0in" style:contextual-spacing="false" fo:text-align="justify" style:justify-single-word="false" fo:text-indent="0in" style:auto-text-indent="false"/>
    </style:style>
    <style:style style:name="P986" style:family="paragraph" style:parent-style-name="Standard">
      <style:paragraph-properties fo:margin-left="0.5063in" fo:margin-right="0.8898in" fo:margin-top="0in" fo:margin-bottom="0in" style:contextual-spacing="false" fo:text-align="center" style:justify-single-word="false" fo:text-indent="0in" style:auto-text-indent="false"/>
    </style:style>
    <style:style style:name="P987" style:family="paragraph" style:parent-style-name="Text_20_body" style:master-page-name="Converted37">
      <style:paragraph-properties style:page-number="auto"/>
      <style:text-properties fo:font-size="8.5pt" style:font-size-asian="8.5pt"/>
    </style:style>
    <style:style style:name="P988" style:family="paragraph" style:parent-style-name="Text_20_body">
      <style:paragraph-properties fo:margin-top="0.1244in" fo:margin-bottom="0in" style:contextual-spacing="false"/>
      <style:text-properties fo:font-size="8.5pt" style:font-size-asian="8.5pt"/>
    </style:style>
    <style:style style:name="P989" style:family="paragraph" style:parent-style-name="Standard">
      <style:paragraph-properties fo:margin-left="0.9437in" fo:margin-right="4.0874in" fo:margin-top="0in" fo:margin-bottom="0in" style:contextual-spacing="false" style:line-height-at-least="0.2638in" fo:text-align="left" style:justify-single-word="false" fo:text-indent="0in" style:auto-text-indent="false"/>
    </style:style>
    <style:style style:name="P990" style:family="paragraph" style:parent-style-name="Standard">
      <style:paragraph-properties fo:margin-left="0.9437in" fo:margin-right="1.7382in" fo:margin-top="0.0047in" fo:margin-bottom="0in" style:contextual-spacing="false" fo:line-height="99%" fo:text-align="left" style:justify-single-word="false" fo:text-indent="0in" style:auto-text-indent="false"/>
    </style:style>
    <style:style style:name="P991" style:family="paragraph" style:parent-style-name="Standard">
      <style:paragraph-properties fo:margin-left="0.9437in" fo:margin-right="1.8126in" fo:margin-top="0in" fo:margin-bottom="0in" style:contextual-spacing="false" fo:line-height="99%" fo:text-align="justify" style:justify-single-word="false" fo:text-indent="0in" style:auto-text-indent="false"/>
    </style:style>
    <style:style style:name="P992" style:family="paragraph" style:parent-style-name="Standard">
      <style:paragraph-properties fo:margin-left="0.9437in" fo:margin-right="0in" fo:margin-top="0in" fo:margin-bottom="0in" style:contextual-spacing="false" fo:line-height="0.1339in" fo:text-align="left" style:justify-single-word="false" fo:text-indent="0in" style:auto-text-indent="false"/>
    </style:style>
    <style:style style:name="P993" style:family="paragraph" style:parent-style-name="Standard">
      <style:paragraph-properties fo:margin-left="0.9437in" fo:margin-right="1.8138in" fo:margin-top="0in" fo:margin-bottom="0in" style:contextual-spacing="false" fo:line-height="99%" fo:text-align="justify" style:justify-single-word="false" fo:text-indent="0in" style:auto-text-indent="false"/>
    </style:style>
    <style:style style:name="P994" style:family="paragraph" style:parent-style-name="Standard">
      <style:paragraph-properties fo:margin-left="0.9437in" fo:margin-right="0in" fo:margin-top="0in" fo:margin-bottom="0in" style:contextual-spacing="false" fo:line-height="0.1346in" fo:text-align="left" style:justify-single-word="false" fo:text-indent="0in" style:auto-text-indent="false"/>
    </style:style>
    <style:style style:name="P995" style:family="paragraph" style:parent-style-name="Text_20_body" style:master-page-name="Converted38">
      <style:paragraph-properties fo:margin-top="0.172in" fo:margin-bottom="0in" style:contextual-spacing="false" style:page-number="auto"/>
      <style:text-properties fo:font-size="11pt" style:font-size-asian="11pt"/>
    </style:style>
    <style:style style:name="P996" style:family="paragraph" style:parent-style-name="Heading_20_5">
      <style:paragraph-properties fo:margin-left="2.5882in" fo:margin-right="0in" fo:margin-top="0.0008in" fo:margin-bottom="0in" style:contextual-spacing="false" fo:line-height="100%"/>
    </style:style>
    <style:style style:name="P997" style:family="paragraph" style:parent-style-name="Text_20_body">
      <style:text-properties style:font-name="Source Sans Pro" fo:font-size="6.5pt" fo:font-weight="bold" style:font-size-asian="6.5pt" style:font-weight-asian="bold"/>
    </style:style>
    <style:style style:name="P998" style:family="paragraph" style:parent-style-name="Text_20_body">
      <style:paragraph-properties fo:margin-top="0.0752in" fo:margin-bottom="0in" style:contextual-spacing="false"/>
      <style:text-properties style:font-name="Source Sans Pro" fo:font-size="6.5pt" fo:font-weight="bold" style:font-size-asian="6.5pt" style:font-weight-asian="bold"/>
    </style:style>
    <style:style style:name="P999" style:family="paragraph" style:parent-style-name="Standard">
      <style:paragraph-properties fo:margin-left="1.3839in" fo:margin-right="3.35in" fo:margin-top="0in" fo:margin-bottom="0in" style:contextual-spacing="false" fo:line-height="106%" fo:text-align="left" style:justify-single-word="false" fo:text-indent="0in" style:auto-text-indent="false"/>
    </style:style>
    <style:style style:name="P1000" style:family="paragraph" style:parent-style-name="Standard">
      <style:paragraph-properties fo:margin-left="1.3839in" fo:margin-right="0in" fo:margin-top="0in" fo:margin-bottom="0in" style:contextual-spacing="false" fo:line-height="0.0972in" fo:text-align="left" style:justify-single-word="false" fo:text-indent="0in" style:auto-text-indent="false"/>
    </style:style>
    <style:style style:name="P1001" style:family="paragraph" style:parent-style-name="Standard">
      <style:paragraph-properties fo:margin-left="1.3839in" fo:margin-right="0in" fo:margin-top="0in" fo:margin-bottom="0in" style:contextual-spacing="false" fo:line-height="0.1035in" fo:text-align="left" style:justify-single-word="false" fo:text-indent="0in" style:auto-text-indent="false"/>
    </style:style>
    <style:style style:name="P1002" style:family="paragraph" style:parent-style-name="Standard">
      <style:paragraph-properties fo:margin-left="1.3839in" fo:margin-right="1.7382in" fo:margin-top="0.102in" fo:margin-bottom="0in" style:contextual-spacing="false" fo:line-height="114%" fo:text-align="left" style:justify-single-word="false" fo:text-indent="0in" style:auto-text-indent="false"/>
    </style:style>
    <style:style style:name="P1003" style:family="paragraph" style:parent-style-name="Standard">
      <style:paragraph-properties fo:margin-left="1.3839in" fo:margin-right="0in" fo:margin-top="0.0528in" fo:margin-bottom="0in" style:contextual-spacing="false" fo:text-align="left" style:justify-single-word="false" fo:text-indent="0in" style:auto-text-indent="false"/>
    </style:style>
    <style:style style:name="P1004" style:family="paragraph" style:parent-style-name="Standard">
      <style:paragraph-properties fo:margin-left="1.3839in" fo:margin-right="2.1252in" fo:margin-top="0.0681in" fo:margin-bottom="0in" style:contextual-spacing="false" fo:line-height="114%" fo:text-align="left" style:justify-single-word="false" fo:text-indent="0in" style:auto-text-indent="false"/>
    </style:style>
    <style:style style:name="P1005" style:family="paragraph" style:parent-style-name="Text_20_body">
      <style:paragraph-properties fo:margin-top="0.0134in" fo:margin-bottom="0in" style:contextual-spacing="false"/>
      <style:text-properties fo:font-size="6.5pt" style:font-size-asian="6.5pt"/>
    </style:style>
    <style:style style:name="P1006" style:family="paragraph" style:parent-style-name="Standard">
      <style:paragraph-properties fo:margin-left="1.3839in" fo:margin-right="2.1165in" fo:margin-top="0in" fo:margin-bottom="0in" style:contextual-spacing="false" fo:text-align="left" style:justify-single-word="false" fo:text-indent="0in" style:auto-text-indent="false"/>
    </style:style>
    <style:style style:name="P1007" style:family="paragraph" style:parent-style-name="Standard">
      <style:paragraph-properties fo:margin-left="1.3839in" fo:margin-right="2.1165in" fo:margin-top="0.1008in" fo:margin-bottom="0in" style:contextual-spacing="false" fo:text-align="left" style:justify-single-word="false" fo:text-indent="0in" style:auto-text-indent="false"/>
    </style:style>
    <style:style style:name="P1008" style:family="paragraph" style:parent-style-name="Standard">
      <style:paragraph-properties fo:margin-left="0in" fo:margin-right="0.7929in" fo:margin-top="0in" fo:margin-bottom="0in" style:contextual-spacing="false" fo:line-height="0.102in" fo:text-align="center" style:justify-single-word="false" fo:text-indent="0in" style:auto-text-indent="false"/>
    </style:style>
    <style:style style:name="P1009" style:family="paragraph" style:parent-style-name="Standard">
      <style:paragraph-properties fo:margin-left="0.0957in" fo:margin-right="0.8898in" fo:margin-top="0.0244in" fo:margin-bottom="0in" style:contextual-spacing="false" fo:line-height="0.1035in" fo:text-align="center" style:justify-single-word="false" fo:text-indent="0in" style:auto-text-indent="false"/>
    </style:style>
    <style:style style:name="P1010" style:family="paragraph" style:parent-style-name="Standard">
      <style:paragraph-properties fo:margin-left="0.0957in" fo:margin-right="0.8898in" fo:margin-top="0in" fo:margin-bottom="0in" style:contextual-spacing="false" fo:line-height="0.1028in" fo:text-align="center" style:justify-single-word="false" fo:text-indent="0in" style:auto-text-indent="false"/>
    </style:style>
    <style:style style:name="P1011" style:family="paragraph" style:parent-style-name="Standard">
      <style:paragraph-properties fo:margin-left="0in" fo:margin-right="0.7945in" fo:margin-top="0in" fo:margin-bottom="0in" style:contextual-spacing="false" fo:line-height="0.1028in" fo:text-align="center" style:justify-single-word="false" fo:text-indent="0in" style:auto-text-indent="false"/>
    </style:style>
    <style:style style:name="P1012" style:family="paragraph" style:parent-style-name="Standard">
      <style:paragraph-properties fo:margin-left="0in" fo:margin-right="0.7929in" fo:margin-top="0in" fo:margin-bottom="0in" style:contextual-spacing="false" fo:line-height="0.1035in" fo:text-align="center" style:justify-single-word="false" fo:text-indent="0in" style:auto-text-indent="false"/>
    </style:style>
    <style:style style:name="P1013" style:family="paragraph" style:parent-style-name="Text_20_body">
      <style:paragraph-properties fo:margin-top="0.0236in" fo:margin-bottom="0in" style:contextual-spacing="false"/>
      <style:text-properties fo:font-size="6.5pt" fo:font-weight="bold" style:font-size-asian="6.5pt" style:font-weight-asian="bold"/>
    </style:style>
    <style:style style:name="P1014" style:family="paragraph" style:parent-style-name="Standard">
      <style:paragraph-properties fo:margin-left="1.3839in" fo:margin-right="2.2098in" fo:margin-top="0in" fo:margin-bottom="0in" style:contextual-spacing="false" fo:text-align="left" style:justify-single-word="false" fo:text-indent="0in" style:auto-text-indent="false"/>
    </style:style>
    <style:style style:name="P1015" style:family="paragraph" style:parent-style-name="Standard">
      <style:paragraph-properties fo:margin-left="1.3839in" fo:margin-right="2.1165in" fo:margin-top="0.1016in" fo:margin-bottom="0in" style:contextual-spacing="false" fo:line-height="114%" fo:text-align="left" style:justify-single-word="false" fo:text-indent="0in" style:auto-text-indent="false"/>
    </style:style>
    <style:style style:name="P1016" style:family="paragraph" style:parent-style-name="Standard">
      <style:paragraph-properties fo:margin-left="1.3839in" fo:margin-right="0in" fo:margin-top="0.102in" fo:margin-bottom="0in" style:contextual-spacing="false" fo:line-height="0.1035in" fo:text-align="left" style:justify-single-word="false" fo:text-indent="0in" style:auto-text-indent="false"/>
    </style:style>
    <style:style style:name="P1017" style:family="paragraph" style:parent-style-name="Standard">
      <style:paragraph-properties fo:margin-left="1.3839in" fo:margin-right="4.0874in" fo:margin-top="0in" fo:margin-bottom="0in" style:contextual-spacing="false" fo:text-align="left" style:justify-single-word="false" fo:text-indent="0in" style:auto-text-indent="false"/>
    </style:style>
    <style:style style:name="P1018" style:family="paragraph" style:parent-style-name="Standard">
      <style:paragraph-properties fo:margin-left="1.3839in" fo:margin-right="4.6465in" fo:margin-top="0in" fo:margin-bottom="0in" style:contextual-spacing="false" fo:line-height="99%" fo:text-align="left" style:justify-single-word="false" fo:text-indent="0in" style:auto-text-indent="false"/>
    </style:style>
    <style:style style:name="P1019" style:family="paragraph" style:parent-style-name="Standard">
      <style:paragraph-properties fo:margin-left="1.3839in" fo:margin-right="3.7472in" fo:margin-top="0in" fo:margin-bottom="0in" style:contextual-spacing="false" fo:text-align="left" style:justify-single-word="false" fo:text-indent="0in" style:auto-text-indent="false"/>
    </style:style>
    <style:style style:name="P1020" style:family="paragraph" style:parent-style-name="Standard">
      <style:paragraph-properties fo:margin-left="1.3839in" fo:margin-right="0in" fo:margin-top="0in" fo:margin-bottom="0in" style:contextual-spacing="false" fo:line-height="0.102in" fo:text-align="left" style:justify-single-word="false" fo:text-indent="0in" style:auto-text-indent="false"/>
    </style:style>
    <style:style style:name="P1021" style:family="paragraph" style:parent-style-name="Standard">
      <style:paragraph-properties fo:margin-left="1.4091in" fo:margin-right="0in" fo:margin-top="0.1in" fo:margin-bottom="0in" style:contextual-spacing="false" fo:text-align="left" style:justify-single-word="false" fo:text-indent="0in" style:auto-text-indent="false"/>
    </style:style>
    <style:style style:name="P1022" style:family="paragraph" style:parent-style-name="Standard">
      <style:paragraph-properties fo:margin-left="1.3839in" fo:margin-right="2.1252in" fo:margin-top="0in" fo:margin-bottom="0in" style:contextual-spacing="false" fo:line-height="114%" fo:text-align="left" style:justify-single-word="false" fo:text-indent="0in" style:auto-text-indent="false"/>
    </style:style>
    <style:style style:name="P1023" style:family="paragraph" style:parent-style-name="Text_20_body" style:master-page-name="Converted39">
      <style:paragraph-properties fo:margin-top="0.0937in" fo:margin-bottom="0in" style:contextual-spacing="false" style:page-number="auto"/>
      <style:text-properties fo:font-size="11pt" style:font-size-asian="11pt"/>
    </style:style>
    <style:style style:name="P1024" style:family="paragraph" style:parent-style-name="Heading_20_5">
      <style:paragraph-properties fo:margin-left="1.9882in" fo:margin-right="0in" fo:line-height="100%"/>
    </style:style>
    <style:style style:name="P1025" style:family="paragraph" style:parent-style-name="Text_20_body">
      <style:paragraph-properties fo:margin-top="0.0165in" fo:margin-bottom="0in" style:contextual-spacing="false"/>
      <style:text-properties style:font-name="Source Sans Pro" fo:font-size="10pt" fo:font-weight="bold" style:font-size-asian="10pt" style:font-weight-asian="bold"/>
    </style:style>
    <style:style style:name="P1026" style:family="paragraph" style:parent-style-name="Text_20_body" style:master-page-name="Converted40">
      <style:paragraph-properties fo:margin-top="0.1681in" fo:margin-bottom="0in" style:contextual-spacing="false" style:page-number="auto"/>
      <style:text-properties style:font-name="Source Sans Pro" fo:font-size="11pt" fo:font-weight="bold" style:font-size-asian="11pt" style:font-weight-asian="bold"/>
    </style:style>
    <style:style style:name="P1027" style:family="paragraph" style:parent-style-name="Heading_20_5">
      <style:paragraph-properties fo:margin-left="0.4972in" fo:margin-right="0.8898in" fo:line-height="100%" fo:text-align="center" style:justify-single-word="false"/>
    </style:style>
    <style:style style:name="P1028" style:family="paragraph" style:parent-style-name="Text_20_body">
      <style:paragraph-properties fo:margin-top="0.0035in" fo:margin-bottom="0in" style:contextual-spacing="false"/>
      <style:text-properties style:font-name="Source Sans Pro" fo:font-size="9.5pt" fo:font-weight="bold" style:font-size-asian="9.5pt" style:font-weight-asian="bold"/>
    </style:style>
    <style:style style:name="P1029" style:family="paragraph" style:parent-style-name="Standard">
      <style:paragraph-properties fo:margin-left="0.5299in" fo:margin-right="0.8898in" fo:margin-top="0.0154in" fo:margin-bottom="0in" style:contextual-spacing="false" fo:text-align="center" style:justify-single-word="false" fo:text-indent="0in" style:auto-text-indent="false"/>
    </style:style>
    <style:style style:name="P1030" style:family="paragraph" style:parent-style-name="Text_20_body">
      <style:paragraph-properties fo:margin-top="0.0882in" fo:margin-bottom="0in" style:contextual-spacing="false"/>
      <style:text-properties style:font-name="Times New Roman" fo:font-size="7pt" fo:font-weight="bold" style:font-size-asian="7pt" style:font-weight-asian="bold"/>
    </style:style>
    <style:style style:name="P1031" style:family="paragraph" style:parent-style-name="Standard">
      <style:paragraph-properties fo:margin-left="1.5752in" fo:margin-right="1.9319in" fo:margin-top="0in" fo:margin-bottom="0in" style:contextual-spacing="false" fo:line-height="120%" fo:text-align="left" style:justify-single-word="false" fo:text-indent="0in" style:auto-text-indent="false"/>
    </style:style>
    <style:style style:name="P1032" style:family="paragraph" style:parent-style-name="Text_20_body">
      <style:paragraph-properties fo:margin-top="0.0161in" fo:margin-bottom="0in" style:contextual-spacing="false"/>
      <style:text-properties style:font-name="Times New Roman" fo:font-size="7pt" fo:font-weight="bold" style:font-size-asian="7pt" style:font-weight-asian="bold"/>
    </style:style>
    <style:style style:name="P1033" style:family="paragraph" style:parent-style-name="Standard">
      <style:paragraph-properties fo:margin-left="1.5744in" fo:margin-right="1.9382in" fo:margin-top="0in" fo:margin-bottom="0in" style:contextual-spacing="false" fo:text-align="justify" style:justify-single-word="false" fo:text-indent="0in" style:auto-text-indent="false"/>
    </style:style>
    <style:style style:name="P1034" style:family="paragraph" style:parent-style-name="Standard">
      <style:paragraph-properties fo:margin-left="1.5744in" fo:margin-right="1.9346in" fo:margin-top="0.0799in" fo:margin-bottom="0in" style:contextual-spacing="false" fo:line-height="120%" fo:text-align="justify" style:justify-single-word="false" fo:text-indent="0in" style:auto-text-indent="false"/>
    </style:style>
    <style:style style:name="P1035" style:family="paragraph" style:parent-style-name="Text_20_body">
      <style:paragraph-properties fo:margin-top="0.0201in" fo:margin-bottom="0in" style:contextual-spacing="false"/>
      <style:text-properties style:font-name="Times New Roman" fo:font-size="7pt" style:font-size-asian="7pt"/>
    </style:style>
    <style:style style:name="P1036" style:family="paragraph" style:parent-style-name="Standard">
      <style:paragraph-properties fo:margin-left="1.5744in" fo:margin-right="1.9374in" fo:margin-top="0.0008in" fo:margin-bottom="0in" style:contextual-spacing="false" fo:line-height="120%" fo:text-align="justify" style:justify-single-word="false" fo:text-indent="0in" style:auto-text-indent="false"/>
    </style:style>
    <style:style style:name="P1037" style:family="paragraph" style:parent-style-name="Text_20_body">
      <style:paragraph-properties fo:margin-top="0.0201in" fo:margin-bottom="0in" style:contextual-spacing="false"/>
      <style:text-properties style:font-name="Times New Roman" fo:font-size="7pt" fo:font-weight="bold" style:font-size-asian="7pt" style:font-weight-asian="bold"/>
    </style:style>
    <style:style style:name="P1038" style:family="paragraph" style:parent-style-name="Standard">
      <style:paragraph-properties fo:margin-left="1.5744in" fo:margin-right="1.9366in" fo:margin-top="0in" fo:margin-bottom="0in" style:contextual-spacing="false" fo:line-height="120%" fo:text-align="justify" style:justify-single-word="false" fo:text-indent="0in" style:auto-text-indent="false"/>
    </style:style>
    <style:style style:name="P1039" style:family="paragraph" style:parent-style-name="Text_20_body">
      <style:paragraph-properties fo:margin-top="0.0118in" fo:margin-bottom="0in" style:contextual-spacing="false"/>
      <style:text-properties style:font-name="Times New Roman" fo:font-size="7pt" style:font-size-asian="7pt"/>
    </style:style>
    <style:style style:name="P1040" style:family="paragraph" style:parent-style-name="Standard">
      <style:paragraph-properties fo:margin-left="1.5744in" fo:margin-right="1.8909in" fo:margin-top="0in" fo:margin-bottom="0in" style:contextual-spacing="false" fo:line-height="115%" fo:text-align="justify" style:justify-single-word="false" fo:text-indent="0in" style:auto-text-indent="false"/>
    </style:style>
    <style:style style:name="P1041" style:family="paragraph" style:parent-style-name="Text_20_body">
      <style:paragraph-properties fo:margin-top="0.0075in" fo:margin-bottom="0in" style:contextual-spacing="false"/>
      <style:text-properties style:font-name="Times New Roman" fo:font-size="8pt" style:font-size-asian="8pt"/>
    </style:style>
    <style:style style:name="P1042" style:family="paragraph" style:parent-style-name="Standard">
      <style:paragraph-properties fo:margin-left="1.5744in" fo:margin-right="3.6575in" fo:margin-top="0in" fo:margin-bottom="0in" style:contextual-spacing="false" fo:line-height="238%" fo:text-align="left" style:justify-single-word="false" fo:text-indent="0in" style:auto-text-indent="false"/>
    </style:style>
    <style:style style:name="P1043" style:family="paragraph" style:parent-style-name="Text_20_body">
      <style:text-properties style:font-name="Times New Roman" fo:font-size="7pt" style:font-size-asian="7pt"/>
    </style:style>
    <style:style style:name="P1044" style:family="paragraph" style:parent-style-name="Text_20_body">
      <style:paragraph-properties fo:margin-top="0.0236in" fo:margin-bottom="0in" style:contextual-spacing="false"/>
      <style:text-properties style:font-name="Times New Roman" fo:font-size="7pt" style:font-size-asian="7pt"/>
    </style:style>
    <style:style style:name="P1045" style:family="paragraph" style:parent-style-name="Standard">
      <style:paragraph-properties fo:margin-left="2.9547in" fo:margin-right="3.1835in" fo:margin-top="0in" fo:margin-bottom="0in" style:contextual-spacing="false" fo:line-height="196%" fo:text-align="left" style:justify-single-word="false" fo:text-indent="-0.1118in" style:auto-text-indent="false"/>
    </style:style>
    <style:style style:name="P1046" style:family="paragraph" style:parent-style-name="Text_20_body" style:master-page-name="Converted41">
      <style:paragraph-properties style:page-number="42"/>
      <style:text-properties style:font-name="Times New Roman" fo:font-size="11pt" fo:font-weight="bold" style:font-size-asian="11pt" style:font-weight-asian="bold"/>
    </style:style>
    <style:style style:name="P1047" style:family="paragraph" style:parent-style-name="Text_20_body">
      <style:paragraph-properties fo:margin-top="0.0528in" fo:margin-bottom="0in" style:contextual-spacing="false"/>
      <style:text-properties style:font-name="Times New Roman" fo:font-size="11pt" fo:font-weight="bold" style:font-size-asian="11pt" style:font-weight-asian="bold"/>
    </style:style>
    <style:style style:name="P1048" style:family="paragraph" style:parent-style-name="Heading_20_5">
      <style:paragraph-properties fo:margin-left="0.498in" fo:margin-right="0.8898in" fo:line-height="100%" fo:text-align="center" style:justify-single-word="false"/>
    </style:style>
    <style:style style:name="P1049" style:family="paragraph" style:parent-style-name="Text_20_body">
      <style:text-properties style:font-name="Source Sans Pro" fo:font-size="7pt" fo:font-weight="bold" style:font-size-asian="7pt" style:font-weight-asian="bold"/>
    </style:style>
    <style:style style:name="P1050" style:family="paragraph" style:parent-style-name="Text_20_body">
      <style:paragraph-properties fo:margin-top="0.0354in" fo:margin-bottom="0in" style:contextual-spacing="false"/>
      <style:text-properties style:font-name="Source Sans Pro" fo:font-size="7pt" fo:font-weight="bold" style:font-size-asian="7pt" style:font-weight-asian="bold"/>
    </style:style>
    <style:style style:name="P1051" style:family="paragraph" style:parent-style-name="Standard">
      <style:paragraph-properties fo:margin-left="1.3374in" fo:margin-right="0in" fo:margin-top="0.0008in" fo:margin-bottom="0in" style:contextual-spacing="false" fo:text-align="left" style:justify-single-word="false" fo:text-indent="0in" style:auto-text-indent="false"/>
    </style:style>
    <style:style style:name="P1052" style:family="paragraph" style:parent-style-name="Text_20_body">
      <style:text-properties style:font-name="Courier New" fo:font-size="7pt" fo:font-weight="bold" style:font-size-asian="7pt" style:font-weight-asian="bold"/>
    </style:style>
    <style:style style:name="P1053" style:family="paragraph" style:parent-style-name="Text_20_body">
      <style:paragraph-properties fo:margin-top="0.0701in" fo:margin-bottom="0in" style:contextual-spacing="false"/>
      <style:text-properties style:font-name="Courier New" fo:font-size="7pt" fo:font-weight="bold" style:font-size-asian="7pt" style:font-weight-asian="bold"/>
    </style:style>
    <style:style style:name="P1054" style:family="paragraph" style:parent-style-name="Standard">
      <style:paragraph-properties fo:margin-left="3.0835in" fo:margin-right="0in" fo:margin-top="0in" fo:margin-bottom="0in" style:contextual-spacing="false" fo:text-align="left" style:justify-single-word="false" fo:text-indent="0in" style:auto-text-indent="false"/>
    </style:style>
    <style:style style:name="P1055" style:family="paragraph" style:parent-style-name="Text_20_body">
      <style:paragraph-properties fo:margin-top="0.0028in" fo:margin-bottom="0in" style:contextual-spacing="false"/>
      <style:text-properties style:font-name="Courier New" fo:font-size="7pt" fo:font-weight="bold" style:font-size-asian="7pt" style:font-weight-asian="bold"/>
    </style:style>
    <style:style style:name="P1056" style:family="paragraph" style:parent-style-name="Standard">
      <style:paragraph-properties fo:margin-left="1.3374in" fo:margin-right="2.1728in" fo:margin-top="0in" fo:margin-bottom="0in" style:contextual-spacing="false" fo:text-align="justify" style:justify-single-word="false" fo:text-indent="0in" style:auto-text-indent="false"/>
    </style:style>
    <style:style style:name="P1057" style:family="paragraph" style:parent-style-name="Text_20_body">
      <style:paragraph-properties fo:margin-top="0.0035in" fo:margin-bottom="0in" style:contextual-spacing="false"/>
      <style:text-properties style:font-name="Courier New" fo:font-size="7pt" style:font-size-asian="7pt"/>
    </style:style>
    <style:style style:name="P1058" style:family="paragraph" style:parent-style-name="Standard">
      <style:paragraph-properties fo:margin-left="1.3374in" fo:margin-right="2.1689in" fo:margin-top="0.0008in" fo:margin-bottom="0in" style:contextual-spacing="false" fo:text-align="justify" style:justify-single-word="false" fo:text-indent="0.3307in" style:auto-text-indent="false"/>
    </style:style>
    <style:style style:name="P1059" style:family="paragraph" style:parent-style-name="Text_20_body">
      <style:paragraph-properties fo:margin-top="0.0043in" fo:margin-bottom="0in" style:contextual-spacing="false"/>
      <style:text-properties style:font-name="Courier New" fo:font-size="7pt" style:font-size-asian="7pt"/>
    </style:style>
    <style:style style:name="P1060" style:family="paragraph" style:parent-style-name="Standard">
      <style:paragraph-properties fo:margin-left="1.3374in" fo:margin-right="2.1709in" fo:margin-top="0in" fo:margin-bottom="0in" style:contextual-spacing="false" fo:text-align="justify" style:justify-single-word="false" fo:text-indent="0.3299in" style:auto-text-indent="false"/>
    </style:style>
    <style:style style:name="P1061" style:family="paragraph" style:parent-style-name="Text_20_body">
      <style:text-properties style:font-name="Courier New" fo:font-size="7pt" style:font-size-asian="7pt"/>
    </style:style>
    <style:style style:name="P1062" style:family="paragraph" style:parent-style-name="Text_20_body">
      <style:paragraph-properties fo:margin-top="0.0047in" fo:margin-bottom="0in" style:contextual-spacing="false"/>
      <style:text-properties style:font-name="Courier New" fo:font-size="7pt" style:font-size-asian="7pt"/>
    </style:style>
    <style:style style:name="P1063" style:family="paragraph" style:parent-style-name="Standard">
      <style:paragraph-properties fo:margin-left="0in" fo:margin-right="0.8898in" fo:margin-top="0in" fo:margin-bottom="0in" style:contextual-spacing="false" fo:text-align="center" style:justify-single-word="false" fo:text-indent="0in" style:auto-text-indent="false"/>
    </style:style>
    <style:style style:name="P1064" style:family="paragraph" style:parent-style-name="Text_20_body">
      <style:paragraph-properties fo:margin-top="0.0028in" fo:margin-bottom="0in" style:contextual-spacing="false"/>
      <style:text-properties style:font-name="Courier New" fo:font-size="7pt" style:font-size-asian="7pt"/>
    </style:style>
    <style:style style:name="P1065" style:family="paragraph" style:parent-style-name="Standard">
      <style:paragraph-properties fo:margin-left="0.0591in" fo:margin-right="0.8898in" fo:margin-top="0in" fo:margin-bottom="0in" style:contextual-spacing="false" fo:text-align="center" style:justify-single-word="false" fo:text-indent="0in" style:auto-text-indent="false"/>
    </style:style>
    <style:style style:name="P1066" style:family="paragraph" style:parent-style-name="Standard">
      <style:paragraph-properties fo:margin-left="0.0591in" fo:margin-right="0.8898in" fo:margin-top="0.0016in" fo:margin-bottom="0in" style:contextual-spacing="false" fo:text-align="center" style:justify-single-word="false" fo:text-indent="0in" style:auto-text-indent="false"/>
    </style:style>
    <style:style style:name="P1067" style:family="paragraph" style:parent-style-name="Text_20_body" style:master-page-name="Converted42">
      <style:paragraph-properties style:page-number="auto"/>
      <style:text-properties style:font-name="Courier New" fo:font-size="11pt" fo:font-weight="bold" style:font-size-asian="11pt" style:font-weight-asian="bold"/>
    </style:style>
    <style:style style:name="P1068" style:family="paragraph" style:parent-style-name="Text_20_body">
      <style:paragraph-properties fo:margin-top="0.0638in" fo:margin-bottom="0in" style:contextual-spacing="false"/>
      <style:text-properties style:font-name="Courier New" fo:font-size="11pt" fo:font-weight="bold" style:font-size-asian="11pt" style:font-weight-asian="bold"/>
    </style:style>
    <style:style style:name="P1069" style:family="paragraph" style:parent-style-name="Heading_20_5">
      <style:paragraph-properties fo:margin-left="0.4984in" fo:margin-right="0.8898in" fo:line-height="100%" fo:text-align="center" style:justify-single-word="false"/>
    </style:style>
    <style:style style:name="P1070" style:family="paragraph" style:parent-style-name="Standard">
      <style:paragraph-properties fo:margin-left="0.3937in" fo:margin-right="0.7854in" fo:margin-top="0.1638in" fo:margin-bottom="0in" style:contextual-spacing="false" fo:line-height="95%" fo:text-align="justify" style:justify-single-word="false" fo:text-indent="0in" style:auto-text-indent="false"/>
    </style:style>
    <style:style style:name="P1071" style:family="paragraph" style:parent-style-name="Standard">
      <style:paragraph-properties fo:margin-left="0.3937in" fo:margin-right="0in" fo:margin-top="0in" fo:margin-bottom="0in" style:contextual-spacing="false" fo:line-height="0.1898in" fo:text-align="justify" style:justify-single-word="false" fo:text-indent="0in" style:auto-text-indent="false"/>
    </style:style>
    <style:style style:name="P1072" style:family="paragraph" style:parent-style-name="Text_20_body">
      <style:paragraph-properties fo:margin-top="0.1736in" fo:margin-bottom="0in" style:contextual-spacing="false"/>
      <style:text-properties style:font-name="Source Sans Pro" fo:font-size="11pt" style:font-size-asian="11pt"/>
    </style:style>
    <style:style style:name="P1073" style:family="paragraph" style:parent-style-name="Standard">
      <style:paragraph-properties fo:margin-left="0.3937in" fo:margin-right="0.7862in" fo:margin-top="0in" fo:margin-bottom="0in" style:contextual-spacing="false" fo:line-height="95%" fo:text-align="justify" style:justify-single-word="false" fo:text-indent="0in" style:auto-text-indent="false"/>
    </style:style>
    <style:style style:name="P1074" style:family="paragraph" style:parent-style-name="Standard">
      <style:paragraph-properties fo:margin-left="0.3937in" fo:margin-right="0in" fo:margin-top="0.0008in" fo:margin-bottom="0in" style:contextual-spacing="false" fo:text-align="justify" style:justify-single-word="false" fo:text-indent="0in" style:auto-text-indent="false"/>
    </style:style>
    <style:style style:name="P1075" style:family="paragraph" style:parent-style-name="Text_20_body">
      <style:paragraph-properties fo:margin-top="0.1728in" fo:margin-bottom="0in" style:contextual-spacing="false"/>
      <style:text-properties style:font-name="Source Sans Pro" fo:font-size="11pt" style:font-size-asian="11pt"/>
    </style:style>
    <style:style style:name="P1076" style:family="paragraph" style:parent-style-name="Standard">
      <style:paragraph-properties fo:margin-left="0.3937in" fo:margin-right="0.7854in" fo:margin-top="0in" fo:margin-bottom="0in" style:contextual-spacing="false" fo:line-height="95%" fo:text-align="justify" style:justify-single-word="false" fo:text-indent="0in" style:auto-text-indent="false"/>
    </style:style>
    <style:style style:name="P1077" style:family="paragraph" style:parent-style-name="Standard">
      <style:paragraph-properties fo:margin-left="0.3937in" fo:margin-right="0in" fo:margin-top="0in" fo:margin-bottom="0in" style:contextual-spacing="false" fo:line-height="0.1909in" fo:text-align="justify" style:justify-single-word="false" fo:text-indent="0in" style:auto-text-indent="false"/>
    </style:style>
    <style:style style:name="P1078" style:family="paragraph" style:parent-style-name="Text_20_body" style:master-page-name="Converted43">
      <style:paragraph-properties style:page-number="44"/>
      <style:text-properties style:font-name="Source Sans Pro" fo:font-size="11pt" style:font-size-asian="11pt"/>
    </style:style>
    <style:style style:name="P1079" style:family="paragraph" style:parent-style-name="Text_20_body">
      <style:text-properties style:font-name="Source Sans Pro" fo:font-size="11pt" style:font-size-asian="11pt"/>
    </style:style>
    <style:style style:name="P1080" style:family="paragraph" style:parent-style-name="Text_20_body">
      <style:paragraph-properties fo:margin-top="0.1354in" fo:margin-bottom="0in" style:contextual-spacing="false"/>
      <style:text-properties style:font-name="Source Sans Pro" fo:font-size="11pt" style:font-size-asian="11pt"/>
    </style:style>
    <style:style style:name="P1081" style:family="paragraph" style:parent-style-name="Text_20_body">
      <style:paragraph-properties fo:margin-top="0.1661in" fo:margin-bottom="0in" style:contextual-spacing="false"/>
      <style:text-properties style:font-name="Source Sans Pro" fo:font-size="11pt" style:font-size-asian="11pt"/>
    </style:style>
    <style:style style:name="P1082" style:family="paragraph" style:parent-style-name="Standard">
      <style:paragraph-properties fo:margin-left="0.3937in" fo:margin-right="0in" fo:margin-top="0in" fo:margin-bottom="0in" style:contextual-spacing="false" fo:line-height="0.1874in" fo:text-align="justify" style:justify-single-word="false" fo:text-indent="0in" style:auto-text-indent="false"/>
    </style:style>
    <style:style style:name="P1083" style:family="paragraph" style:parent-style-name="Standard">
      <style:paragraph-properties fo:margin-left="0.3937in" fo:margin-right="0.7854in" fo:margin-top="0.0035in" fo:margin-bottom="0in" style:contextual-spacing="false" fo:line-height="95%" fo:text-align="justify" style:justify-single-word="false" fo:text-indent="0in" style:auto-text-indent="false"/>
    </style:style>
    <style:style style:name="P1084" style:family="paragraph" style:parent-style-name="Heading_20_1" style:master-page-name="Converted44">
      <style:paragraph-properties fo:margin-top="0.0591in" fo:margin-bottom="0in" style:contextual-spacing="false" style:page-number="auto"/>
    </style:style>
    <style:style style:name="P1085" style:family="paragraph" style:parent-style-name="Standard">
      <style:paragraph-properties fo:margin-left="0.5228in" fo:margin-right="0.8898in" fo:margin-top="0.2193in" fo:margin-bottom="0in" style:contextual-spacing="false" fo:line-height="0.1953in" fo:text-align="center" style:justify-single-word="false" fo:text-indent="0in" style:auto-text-indent="false"/>
    </style:style>
    <style:style style:name="P1086" style:family="paragraph" style:parent-style-name="Standard">
      <style:paragraph-properties fo:margin-left="0.5228in" fo:margin-right="0.8898in" fo:margin-top="0in" fo:margin-bottom="0in" style:contextual-spacing="false" fo:line-height="0.1953in" fo:text-align="center" style:justify-single-word="false" fo:text-indent="0in" style:auto-text-indent="false"/>
    </style:style>
    <style:style style:name="P1087" style:family="paragraph" style:parent-style-name="Text_20_body">
      <style:paragraph-properties fo:margin-top="0.0862in" fo:margin-bottom="0in" style:contextual-spacing="false"/>
      <style:text-properties style:font-name="Source Sans Pro" fo:font-size="10pt" style:font-size-asian="10pt"/>
    </style:style>
    <style:style style:name="P1088" style:family="paragraph" style:parent-style-name="Standard">
      <style:paragraph-properties fo:margin-left="0.3937in" fo:margin-right="5.8898in" fo:margin-top="0.0008in" fo:margin-bottom="0in" style:contextual-spacing="false" fo:line-height="111%" fo:text-align="left" style:justify-single-word="false" fo:text-indent="0in" style:auto-text-indent="false"/>
    </style:style>
    <style:style style:name="P1089" style:family="paragraph" style:parent-style-name="Text_20_body">
      <style:paragraph-properties fo:margin-top="0.1244in" fo:margin-bottom="0in" style:contextual-spacing="false"/>
      <style:text-properties style:font-name="Source Sans Pro" fo:font-size="10pt" style:font-size-asian="10pt"/>
    </style:style>
    <style:style style:name="P1090" style:family="paragraph" style:parent-style-name="Standard">
      <style:paragraph-properties fo:margin-left="0in" fo:margin-right="0.9083in" fo:margin-top="0.0008in" fo:margin-bottom="0in" style:contextual-spacing="false" fo:text-align="right" style:justify-single-word="false" fo:text-indent="0in" style:auto-text-indent="false"/>
    </style:style>
    <style:style style:name="P1091"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1092"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P1093"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P1094"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P1095"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P1096"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T1" style:family="text">
      <style:text-properties fo:color="#40586f" style:font-name="Source Sans Pro" fo:font-size="8pt" fo:letter-spacing="0.0098in" style:font-size-asian="8pt"/>
    </style:style>
    <style:style style:name="T2" style:family="text">
      <style:text-properties fo:color="#40586f" style:font-name="Source Sans Pro" fo:font-size="8pt" fo:letter-spacing="0.028in" style:font-size-asian="8pt"/>
    </style:style>
    <style:style style:name="T3" style:family="text">
      <style:text-properties fo:color="#40586f" style:font-name="Source Sans Pro" fo:font-size="8pt" style:font-size-asian="8pt"/>
    </style:style>
    <style:style style:name="T4" style:family="text">
      <style:text-properties fo:color="#40586f" style:font-name="Source Sans Pro" fo:font-size="8pt" fo:letter-spacing="0.0283in" style:font-size-asian="8pt"/>
    </style:style>
    <style:style style:name="T5" style:family="text">
      <style:text-properties fo:color="#40586f" style:font-name="Source Sans Pro" fo:font-size="8pt" fo:letter-spacing="0.0071in" style:font-size-asian="8pt"/>
    </style:style>
    <style:style style:name="T6" style:family="text">
      <style:text-properties fo:color="#40586f" style:font-name="Source Sans Pro" fo:font-size="8pt" fo:letter-spacing="0.0091in" style:font-size-asian="8pt"/>
    </style:style>
    <style:style style:name="T7" style:family="text">
      <style:text-properties fo:color="#40586f" style:font-name="Source Sans Pro" fo:font-size="8pt" fo:letter-spacing="0.0055in" style:font-size-asian="8pt"/>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style:font-name="Source Sans Pro" fo:font-size="12pt" fo:letter-spacing="0.0083in" style:font-size-asian="12pt"/>
    </style:style>
    <style:style style:name="T12" style:family="text">
      <style:text-properties fo:color="#40586f" style:font-name="Source Sans Pro" fo:font-size="12pt" fo:letter-spacing="0.0335in" style:font-size-asian="12pt"/>
    </style:style>
    <style:style style:name="T13" style:family="text">
      <style:text-properties fo:color="#40586f" style:font-name="Source Sans Pro" fo:font-size="12pt" fo:letter-spacing="0.0146in" style:font-size-asian="12pt"/>
    </style:style>
    <style:style style:name="T14" style:family="text">
      <style:text-properties fo:color="#40586f" style:font-name="Source Sans Pro" fo:font-size="12pt" fo:letter-spacing="0.0339in" style:font-size-asian="12pt"/>
    </style:style>
    <style:style style:name="T15" style:family="text">
      <style:text-properties fo:color="#40586f" style:font-name="Source Sans Pro" fo:font-size="12pt" fo:letter-spacing="0.0047in" style:font-size-asian="12pt"/>
    </style:style>
    <style:style style:name="T16" style:family="text">
      <style:text-properties fo:color="#40586f" style:font-name="Source Sans Pro" fo:font-size="12pt" fo:letter-spacing="0.0327in" style:font-size-asian="12pt"/>
    </style:style>
    <style:style style:name="T17" style:family="text">
      <style:text-properties fo:color="#40586f" style:font-name="Source Sans Pro" fo:font-size="12pt" fo:letter-spacing="0.0126in" style:font-size-asian="12pt"/>
    </style:style>
    <style:style style:name="T18" style:family="text">
      <style:text-properties fo:color="#231f20" style:font-name="Source Sans Pro"/>
    </style:style>
    <style:style style:name="T19" style:family="text">
      <style:text-properties fo:color="#231f20" style:font-name="Source Sans Pro" fo:letter-spacing="-0.0035in"/>
    </style:style>
    <style:style style:name="T20" style:family="text">
      <style:text-properties fo:color="#231f20" style:font-name="Source Sans Pro" fo:letter-spacing="-0.0028in"/>
    </style:style>
    <style:style style:name="T21" style:family="text">
      <style:text-properties fo:color="#231f20" style:font-name="Source Sans Pro" fo:letter-spacing="-0.0016in"/>
    </style:style>
    <style:style style:name="T22" style:family="text">
      <style:text-properties fo:color="#0f6bab" style:font-name="Source Sans Pro" fo:font-size="12pt" fo:letter-spacing="-0.0016in" style:font-size-asian="12pt"/>
    </style:style>
    <style:style style:name="T23" style:family="text">
      <style:text-properties fo:color="#231f20" fo:letter-spacing="0.0134in" fo:font-weight="bold" style:font-weight-asian="bold"/>
    </style:style>
    <style:style style:name="T24" style:family="text">
      <style:text-properties fo:color="#231f20" fo:letter-spacing="0.0311in" fo:font-weight="bold" style:font-weight-asian="bold"/>
    </style:style>
    <style:style style:name="T25" style:family="text">
      <style:text-properties fo:color="#231f20" fo:letter-spacing="0.0138in" fo:font-weight="bold" style:font-weight-asian="bold"/>
    </style:style>
    <style:style style:name="T26" style:family="text">
      <style:text-properties fo:color="#231f20" fo:letter-spacing="0.0335in" fo:font-weight="bold" style:font-weight-asian="bold"/>
    </style:style>
    <style:style style:name="T27" style:family="text">
      <style:text-properties fo:color="#231f20" fo:letter-spacing="0.0083in" fo:font-weight="bold" style:font-weight-asian="bold"/>
    </style:style>
    <style:style style:name="T28" style:family="text">
      <style:text-properties fo:color="#231f20" fo:letter-spacing="0.0327in" fo:font-weight="bold" style:font-weight-asian="bold"/>
    </style:style>
    <style:style style:name="T29" style:family="text">
      <style:text-properties fo:color="#231f20" fo:letter-spacing="0.0146in" fo:font-weight="bold" style:font-weight-asian="bold"/>
    </style:style>
    <style:style style:name="T30" style:family="text">
      <style:text-properties fo:color="#231f20" fo:letter-spacing="0.0126in" fo:font-weight="bold" style:font-weight-asian="bold"/>
    </style:style>
    <style:style style:name="T31" style:family="text">
      <style:text-properties fo:color="#231f20"/>
    </style:style>
    <style:style style:name="T32" style:family="text">
      <style:text-properties fo:color="#231f20" fo:letter-spacing="-0.0055in"/>
    </style:style>
    <style:style style:name="T33" style:family="text">
      <style:text-properties fo:color="#231f20" fo:letter-spacing="-0.0047in"/>
    </style:style>
    <style:style style:name="T34" style:family="text">
      <style:text-properties fo:color="#231f20" fo:letter-spacing="-0.0016in"/>
    </style:style>
    <style:style style:name="T35" style:family="text">
      <style:text-properties fo:color="#0f6bab" style:font-name="Source Sans Pro" fo:font-size="10pt" fo:letter-spacing="-0.0016in" style:font-size-asian="10pt"/>
    </style:style>
    <style:style style:name="T36" style:family="text">
      <style:text-properties fo:color="#231f20" fo:letter-spacing="-0.0028in"/>
    </style:style>
    <style:style style:name="T37" style:family="text">
      <style:text-properties fo:color="#231f20" fo:letter-spacing="-0.002in"/>
    </style:style>
    <style:style style:name="T38" style:family="text">
      <style:text-properties fo:color="#0f6bab" style:font-name="Source Sans Pro" fo:font-size="10pt" style:font-size-asian="10pt"/>
    </style:style>
    <style:style style:name="T39" style:family="text">
      <style:text-properties fo:color="#231f20" fo:letter-spacing="-0.0035in"/>
    </style:style>
    <style:style style:name="T40" style:family="text">
      <style:text-properties fo:color="#231f20" fo:letter-spacing="-0.0134in"/>
    </style:style>
    <style:style style:name="T41" style:family="text">
      <style:text-properties fo:color="#231f20" style:font-name="Source Sans Pro" fo:font-size="12pt" style:font-size-asian="12pt"/>
    </style:style>
    <style:style style:name="T42" style:family="text">
      <style:text-properties fo:color="#231f20" style:font-name="Source Sans Pro" fo:font-size="12pt" fo:letter-spacing="-0.0063in" style:font-size-asian="12pt"/>
    </style:style>
    <style:style style:name="T43" style:family="text">
      <style:text-properties fo:color="#231f20" style:font-name="Source Sans Pro" fo:font-size="12pt" fo:letter-spacing="-0.0016in" style:font-size-asian="12pt"/>
    </style:style>
    <style:style style:name="T44" style:family="text">
      <style:text-properties fo:color="#25408f" fo:font-weight="bold" style:font-weight-asian="bold"/>
    </style:style>
    <style:style style:name="T45" style:family="text">
      <style:text-properties fo:color="#25408f" fo:letter-spacing="-0.0047in" fo:font-weight="bold" style:font-weight-asian="bold"/>
    </style:style>
    <style:style style:name="T46" style:family="text">
      <style:text-properties fo:color="#25408f" fo:letter-spacing="-0.0028in" fo:font-weight="bold" style:font-weight-asian="bold"/>
    </style:style>
    <style:style style:name="T47" style:family="text">
      <style:text-properties fo:color="#25408f" fo:letter-spacing="-0.0016in" fo:font-weight="bold" style:font-weight-asian="bold"/>
    </style:style>
    <style:style style:name="T48" style:family="text">
      <style:text-properties fo:color="#231f20" style:font-name="Source Sans Pro" fo:font-size="10pt" style:font-size-asian="10pt"/>
    </style:style>
    <style:style style:name="T49" style:family="text">
      <style:text-properties fo:color="#231f20" style:font-name="Source Sans Pro" fo:font-size="10pt" fo:letter-spacing="-0.0028in" style:font-size-asian="10pt"/>
    </style:style>
    <style:style style:name="T50" style:family="text">
      <style:text-properties fo:color="#231f20" style:font-name="Source Sans Pro" fo:font-size="10pt" fo:letter-spacing="-0.002in" style:font-size-asian="10pt"/>
    </style:style>
    <style:style style:name="T51" style:family="text">
      <style:text-properties fo:color="#231f20" style:font-name="Source Sans Pro" fo:font-size="10pt" fo:letter-spacing="-0.0016in" style:font-size-asian="10pt"/>
    </style:style>
    <style:style style:name="T52" style:family="text">
      <style:text-properties fo:color="#25408f" fo:letter-spacing="-0.0043in" fo:font-weight="bold" style:font-weight-asian="bold"/>
    </style:style>
    <style:style style:name="T53" style:family="text">
      <style:text-properties fo:color="#25408f" fo:letter-spacing="-0.0035in" fo:font-weight="bold" style:font-weight-asian="bold"/>
    </style:style>
    <style:style style:name="T54" style:family="text">
      <style:text-properties fo:color="#231f20" style:font-name="Source Sans Pro" fo:font-size="10pt" fo:letter-spacing="-0.0035in" style:font-size-asian="10pt"/>
    </style:style>
    <style:style style:name="T55" style:family="text">
      <style:text-properties fo:color="#25408f" fo:letter-spacing="-0.002in" fo:font-weight="bold" style:font-weight-asian="bold"/>
    </style:style>
    <style:style style:name="T56" style:family="text">
      <style:text-properties fo:color="#25408f" style:font-name="Source Sans Pro Semibold" fo:letter-spacing="-0.0016in" fo:font-weight="bold" style:font-weight-asian="bold"/>
    </style:style>
    <style:style style:name="T57" style:family="text">
      <style:text-properties fo:color="#25408f" style:font-name="Source Sans Pro Semibold" fo:letter-spacing="-0.0043in" fo:font-weight="bold" style:font-weight-asian="bold"/>
    </style:style>
    <style:style style:name="T58" style:family="text">
      <style:text-properties fo:color="#231f20" style:font-name="Source Sans Pro" fo:font-size="10pt" fo:letter-spacing="-0.0047in" style:font-size-asian="10pt"/>
    </style:style>
    <style:style style:name="T59" style:family="text">
      <style:text-properties fo:color="#25408f" fo:letter-spacing="-0.0083in" fo:font-weight="bold" style:font-weight-asian="bold"/>
    </style:style>
    <style:style style:name="T60" style:family="text">
      <style:text-properties fo:color="#25408f" fo:letter-spacing="-0.0071in" fo:font-weight="bold" style:font-weight-asian="bold"/>
    </style:style>
    <style:style style:name="T61" style:family="text">
      <style:text-properties fo:color="#231f20" style:font-name="Source Sans Pro" fo:font-size="10pt" fo:letter-spacing="0.0228in" style:font-size-asian="10pt"/>
    </style:style>
    <style:style style:name="T62" style:family="text">
      <style:text-properties fo:color="#25408f" fo:letter-spacing="-0.0063in" fo:font-weight="bold" style:font-weight-asian="bold"/>
    </style:style>
    <style:style style:name="T63" style:family="text">
      <style:text-properties fo:color="#25408f" fo:letter-spacing="-0.0055in" fo:font-weight="bold" style:font-weight-asian="bold"/>
    </style:style>
    <style:style style:name="T64" style:family="text">
      <style:text-properties fo:color="#25408f" fo:letter-spacing="-0.0008in" fo:font-weight="bold" style:font-weight-asian="bold"/>
    </style:style>
    <style:style style:name="T65" style:family="text">
      <style:text-properties fo:color="#25408f" fo:letter-spacing="-0.0075in" fo:font-weight="bold" style:font-weight-asian="bold"/>
    </style:style>
    <style:style style:name="T66" style:family="text">
      <style:text-properties fo:color="#25408f" fo:letter-spacing="0.0008in" fo:font-weight="bold" style:font-weight-asian="bold"/>
    </style:style>
    <style:style style:name="T67" style:family="text">
      <style:text-properties fo:color="#25408f" fo:letter-spacing="0.002in" fo:font-weight="bold" style:font-weight-asian="bold"/>
    </style:style>
    <style:style style:name="T68" style:family="text">
      <style:text-properties fo:color="#231f20" style:font-name="Source Sans Pro" fo:font-size="10pt" fo:letter-spacing="-0.0043in" style:font-size-asian="10pt"/>
    </style:style>
    <style:style style:name="T69" style:family="text">
      <style:text-properties fo:color="#231f20" fo:letter-spacing="-0.0118in"/>
    </style:style>
    <style:style style:name="T70" style:family="text">
      <style:text-properties fo:color="#231f20" style:font-name="Source Sans Pro" fo:font-size="19pt" style:font-size-asian="19pt"/>
    </style:style>
    <style:style style:name="T71" style:family="text">
      <style:text-properties fo:color="#231f20" style:font-name="Source Sans Pro" fo:font-size="19pt" fo:letter-spacing="-0.0138in" style:font-size-asian="19pt"/>
    </style:style>
    <style:style style:name="T72" style:family="text">
      <style:text-properties fo:color="#231f20" style:font-name="Source Sans Pro" fo:font-size="19pt" fo:letter-spacing="-0.0134in" style:font-size-asian="19pt"/>
    </style:style>
    <style:style style:name="T73" style:family="text">
      <style:text-properties fo:color="#231f20" style:font-name="Source Sans Pro" fo:font-size="12pt" fo:letter-spacing="-0.0075in" style:font-size-asian="12pt"/>
    </style:style>
    <style:style style:name="T74" style:family="text">
      <style:text-properties fo:color="#ffffff" style:font-name="Lato Black" fo:font-size="6pt" fo:font-weight="bold" style:font-size-asian="6pt" style:font-weight-asian="bold"/>
    </style:style>
    <style:style style:name="T75" style:family="text">
      <style:text-properties fo:color="#ffffff" style:font-name="Lato Black" fo:font-size="6pt" fo:letter-spacing="0.0134in" fo:font-weight="bold" style:font-size-asian="6pt" style:font-weight-asian="bold"/>
    </style:style>
    <style:style style:name="T76" style:family="text">
      <style:text-properties fo:color="#ffffff" style:font-name="Lato Black" fo:font-size="6pt" fo:letter-spacing="0.0083in" fo:font-weight="bold" style:font-size-asian="6pt" style:font-weight-asian="bold"/>
    </style:style>
    <style:style style:name="T77" style:family="text">
      <style:text-properties fo:color="#ffffff" style:font-name="Lato Black" fo:font-size="6pt" fo:letter-spacing="0.0098in" fo:font-weight="bold" style:font-size-asian="6pt" style:font-weight-asian="bold"/>
    </style:style>
    <style:style style:name="T78" style:family="text">
      <style:text-properties fo:color="#ffffff" style:font-name="Lato Black" fo:font-size="6pt" fo:letter-spacing="0.0138in" fo:font-weight="bold" style:font-size-asian="6pt" style:font-weight-asian="bold"/>
    </style:style>
    <style:style style:name="T79" style:family="text">
      <style:text-properties fo:color="#ffffff" style:font-name="Lato Black" fo:font-size="6pt" fo:letter-spacing="-0.0016in" fo:font-weight="bold" style:font-size-asian="6pt" style:font-weight-asian="bold"/>
    </style:style>
    <style:style style:name="T80" style:family="text">
      <style:text-properties fo:color="#ffffff" style:font-name="Lato Black" fo:font-size="6pt" fo:letter-spacing="-0.0035in" fo:font-weight="bold" style:font-size-asian="6pt" style:font-weight-asian="bold"/>
    </style:style>
    <style:style style:name="T81" style:family="text">
      <style:text-properties fo:color="#231f20" fo:letter-spacing="0.0417in"/>
    </style:style>
    <style:style style:name="T82" style:family="text">
      <style:text-properties fo:color="#231f20" style:font-name="Source Sans Pro" fo:letter-spacing="-0.0047in"/>
    </style:style>
    <style:style style:name="T83" style:family="text">
      <style:text-properties style:font-name="Verdana" fo:font-size="10pt" style:text-underline-style="solid" style:text-underline-width="auto" style:text-underline-color="font-color" fo:font-weight="bold" style:font-size-asian="10pt" style:font-weight-asian="bold"/>
    </style:style>
    <style:style style:name="T84" style:family="text">
      <style:text-properties style:font-name="Verdana" fo:font-size="10pt" fo:letter-spacing="-0.002in" style:text-underline-style="solid" style:text-underline-width="auto" style:text-underline-color="font-color" fo:font-weight="bold" style:font-size-asian="10pt" style:font-weight-asian="bold"/>
    </style:style>
    <style:style style:name="T85" style:family="text">
      <style:text-properties style:font-name="Verdana" fo:font-size="10pt" fo:letter-spacing="-0.0016in" style:text-underline-style="solid" style:text-underline-width="auto" style:text-underline-color="font-color" fo:font-weight="bold" style:font-size-asian="10pt" style:font-weight-asian="bold"/>
    </style:style>
    <style:style style:name="T86" style:family="text">
      <style:text-properties style:text-scale="105%"/>
    </style:style>
    <style:style style:name="T87" style:family="text">
      <style:text-properties fo:letter-spacing="0.0516in" style:text-scale="105%"/>
    </style:style>
    <style:style style:name="T88" style:family="text">
      <style:text-properties fo:letter-spacing="0.0535in" style:text-scale="105%"/>
    </style:style>
    <style:style style:name="T89" style:family="text">
      <style:text-properties fo:letter-spacing="0.052in" style:text-scale="105%"/>
    </style:style>
    <style:style style:name="T90" style:family="text">
      <style:text-properties fo:letter-spacing="0.0528in" style:text-scale="105%"/>
    </style:style>
    <style:style style:name="T91" style:family="text">
      <style:text-properties fo:letter-spacing="-0.0035in" style:text-scale="105%"/>
    </style:style>
    <style:style style:name="T92" style:family="text">
      <style:text-properties style:font-name="Verdana" fo:font-size="8pt" fo:font-weight="bold" style:font-size-asian="8pt" style:font-weight-asian="bold" style:text-scale="105%"/>
    </style:style>
    <style:style style:name="T93" style:family="text">
      <style:text-properties style:font-name="Verdana" fo:font-size="8pt" style:font-size-asian="8pt" style:text-scale="105%"/>
    </style:style>
    <style:style style:name="T94" style:family="text">
      <style:text-properties style:font-name="Verdana" fo:font-size="8pt" fo:font-style="italic" style:font-size-asian="8pt" style:font-style-asian="italic" style:text-scale="105%"/>
    </style:style>
    <style:style style:name="T95" style:family="text">
      <style:text-properties fo:font-size="6pt" fo:letter-spacing="-0.0016in" fo:font-weight="bold" style:font-size-asian="6pt" style:font-weight-asian="bold" style:text-scale="105%"/>
    </style:style>
    <style:style style:name="T96" style:family="text">
      <style:text-properties fo:font-size="6pt" fo:font-weight="bold" style:font-size-asian="6pt" style:font-weight-asian="bold" style:text-scale="105%"/>
    </style:style>
    <style:style style:name="T97" style:family="text">
      <style:text-properties fo:font-size="6pt" fo:letter-spacing="-0.0047in" fo:font-weight="bold" style:font-size-asian="6pt" style:font-weight-asian="bold" style:text-scale="105%"/>
    </style:style>
    <style:style style:name="T98" style:family="text">
      <style:text-properties fo:font-size="6pt" fo:letter-spacing="-0.0043in" fo:font-weight="bold" style:font-size-asian="6pt" style:font-weight-asian="bold" style:text-scale="105%"/>
    </style:style>
    <style:style style:name="T99" style:family="text">
      <style:text-properties fo:font-size="6pt" fo:letter-spacing="-0.0028in" fo:font-weight="bold" style:font-size-asian="6pt" style:font-weight-asian="bold" style:text-scale="105%"/>
    </style:style>
    <style:style style:name="T100" style:family="text">
      <style:text-properties fo:font-size="6.5pt" fo:letter-spacing="-0.0016in" fo:font-weight="bold" style:font-size-asian="6.5pt" style:font-weight-asian="bold" style:text-scale="105%"/>
    </style:style>
    <style:style style:name="T101" style:family="text">
      <style:text-properties fo:font-size="6.5pt" fo:letter-spacing="-0.0035in" fo:font-weight="bold" style:font-size-asian="6.5pt" style:font-weight-asian="bold" style:text-scale="105%"/>
    </style:style>
    <style:style style:name="T102" style:family="text">
      <style:text-properties fo:font-size="6.5pt" fo:letter-spacing="-0.0016in" style:font-size-asian="6.5pt" style:text-scale="105%"/>
    </style:style>
    <style:style style:name="T103" style:family="text">
      <style:text-properties fo:font-size="6.5pt" fo:letter-spacing="-0.0071in" style:font-size-asian="6.5pt" style:text-scale="105%"/>
    </style:style>
    <style:style style:name="T104" style:family="text">
      <style:text-properties fo:font-size="6.5pt" style:font-size-asian="6.5pt" style:text-scale="105%"/>
    </style:style>
    <style:style style:name="T105" style:family="text">
      <style:text-properties fo:font-size="6.5pt" fo:letter-spacing="-0.0008in" style:font-size-asian="6.5pt" style:text-scale="105%"/>
    </style:style>
    <style:style style:name="T106" style:family="text">
      <style:text-properties fo:font-size="6.5pt" fo:letter-spacing="-0.0075in" style:font-size-asian="6.5pt" style:text-scale="105%"/>
    </style:style>
    <style:style style:name="T107" style:family="text">
      <style:text-properties fo:font-size="6.5pt" fo:letter-spacing="-0.0035in" style:font-size-asian="6.5pt" style:text-scale="105%"/>
    </style:style>
    <style:style style:name="T108" style:family="text">
      <style:text-properties fo:font-size="6pt" style:font-size-asian="6pt" style:text-scale="105%"/>
    </style:style>
    <style:style style:name="T109" style:family="text">
      <style:text-properties fo:font-size="6pt" fo:letter-spacing="-0.0008in" style:font-size-asian="6pt" style:text-scale="105%"/>
    </style:style>
    <style:style style:name="T110" style:family="text">
      <style:text-properties fo:font-size="6pt" fo:letter-spacing="-0.002in" style:font-size-asian="6pt" style:text-scale="105%"/>
    </style:style>
    <style:style style:name="T111" style:family="text">
      <style:text-properties fo:font-size="6pt" fo:letter-spacing="-0.0016in" style:font-size-asian="6pt"/>
    </style:style>
    <style:style style:name="T112" style:family="text">
      <style:text-properties style:font-name="Verdana" fo:font-size="8pt" fo:letter-spacing="-0.0008in" style:font-size-asian="8pt" style:text-scale="105%"/>
    </style:style>
    <style:style style:name="T113" style:family="text">
      <style:text-properties style:font-name="Verdana" fo:font-size="8pt" fo:letter-spacing="-0.0008in" fo:font-style="italic" style:font-size-asian="8pt" style:font-style-asian="italic" style:text-scale="105%"/>
    </style:style>
    <style:style style:name="T114" style:family="text">
      <style:text-properties fo:font-size="6pt" fo:letter-spacing="-0.0055in" fo:font-weight="bold" style:font-size-asian="6pt" style:font-weight-asian="bold" style:text-scale="105%"/>
    </style:style>
    <style:style style:name="T115" style:family="text">
      <style:text-properties fo:font-size="6.5pt" fo:font-weight="bold" style:font-size-asian="6.5pt" style:font-weight-asian="bold"/>
    </style:style>
    <style:style style:name="T116" style:family="text">
      <style:text-properties fo:font-size="6.5pt" fo:letter-spacing="0.0063in" fo:font-weight="bold" style:font-size-asian="6.5pt" style:font-weight-asian="bold"/>
    </style:style>
    <style:style style:name="T117" style:family="text">
      <style:text-properties fo:font-size="6.5pt" fo:letter-spacing="0.0071in" fo:font-weight="bold" style:font-size-asian="6.5pt" style:font-weight-asian="bold"/>
    </style:style>
    <style:style style:name="T118" style:family="text">
      <style:text-properties fo:font-size="6.5pt" fo:letter-spacing="-0.0016in" fo:font-weight="bold" style:font-size-asian="6.5pt" style:font-weight-asian="bold"/>
    </style:style>
    <style:style style:name="T119" style:family="text">
      <style:text-properties style:font-name="Verdana" fo:font-size="8pt" fo:letter-spacing="-0.0075in" fo:font-weight="bold" style:font-size-asian="8pt" style:font-weight-asian="bold" style:text-scale="105%"/>
    </style:style>
    <style:style style:name="T120" style:family="text">
      <style:text-properties style:font-name="Verdana" fo:font-size="8pt" fo:letter-spacing="-0.0071in" fo:font-weight="bold" style:font-size-asian="8pt" style:font-weight-asian="bold" style:text-scale="105%"/>
    </style:style>
    <style:style style:name="T121" style:family="text">
      <style:text-properties style:font-name="Verdana" fo:font-size="8pt" fo:letter-spacing="-0.0063in" style:font-size-asian="8pt" style:text-scale="105%"/>
    </style:style>
    <style:style style:name="T122" style:family="text">
      <style:text-properties style:font-name="Verdana" fo:font-size="8pt" fo:letter-spacing="-0.0083in" style:font-size-asian="8pt" style:text-scale="105%"/>
    </style:style>
    <style:style style:name="T123" style:family="text">
      <style:text-properties style:font-name="Verdana" fo:font-size="8pt" fo:letter-spacing="-0.0071in" style:font-size-asian="8pt" style:text-scale="105%"/>
    </style:style>
    <style:style style:name="T124" style:family="text">
      <style:text-properties style:font-name="Verdana" fo:font-size="8pt" fo:letter-spacing="-0.0016in" style:font-size-asian="8pt" style:text-scale="105%"/>
    </style:style>
    <style:style style:name="T125" style:family="text">
      <style:text-properties style:font-name="Verdana" fo:font-size="8pt" fo:letter-spacing="-0.0055in" style:font-size-asian="8pt" style:text-scale="105%"/>
    </style:style>
    <style:style style:name="T126" style:family="text">
      <style:text-properties style:font-name="Verdana" fo:font-size="8pt" fo:letter-spacing="-0.0075in" style:font-size-asian="8pt" style:text-scale="105%"/>
    </style:style>
    <style:style style:name="T127" style:family="text">
      <style:text-properties style:font-name="Verdana" fo:font-size="8pt" fo:letter-spacing="-0.0028in" style:font-size-asian="8pt" style:text-scale="105%"/>
    </style:style>
    <style:style style:name="T128" style:family="text">
      <style:text-properties fo:letter-spacing="-0.0102in" style:text-scale="105%"/>
    </style:style>
    <style:style style:name="T129" style:family="text">
      <style:text-properties fo:letter-spacing="-0.0091in" style:text-scale="105%"/>
    </style:style>
    <style:style style:name="T130" style:family="text">
      <style:text-properties fo:letter-spacing="-0.0016in" style:text-scale="105%"/>
    </style:style>
    <style:style style:name="T131" style:family="text">
      <style:text-properties style:font-name="Verdana" fo:font-size="8pt" fo:font-weight="bold" style:font-size-asian="8pt" style:font-weight-asian="bold"/>
    </style:style>
    <style:style style:name="T132" style:family="text">
      <style:text-properties style:font-name="Verdana" fo:font-size="8pt" fo:letter-spacing="0.0146in" fo:font-weight="bold" style:font-size-asian="8pt" style:font-weight-asian="bold"/>
    </style:style>
    <style:style style:name="T133" style:family="text">
      <style:text-properties style:font-name="Verdana" fo:font-size="8pt" fo:letter-spacing="-0.0016in" fo:font-weight="bold" style:font-size-asian="8pt" style:font-weight-asian="bold"/>
    </style:style>
    <style:style style:name="T134" style:family="text">
      <style:text-properties fo:letter-spacing="-0.0016in" style:text-underline-style="solid" style:text-underline-width="auto" style:text-underline-color="font-color" style:text-scale="105%"/>
    </style:style>
    <style:style style:name="T135" style:family="text">
      <style:text-properties fo:letter-spacing="-0.0055in" style:text-underline-style="solid" style:text-underline-width="auto" style:text-underline-color="font-color" style:text-scale="105%"/>
    </style:style>
    <style:style style:name="T136" style:family="text">
      <style:text-properties style:font-name="Verdana" fo:font-size="7.5pt" fo:font-weight="bold" style:font-size-asian="7.5pt" style:font-weight-asian="bold"/>
    </style:style>
    <style:style style:name="T137" style:family="text">
      <style:text-properties style:font-name="Verdana" fo:font-size="7.5pt" fo:letter-spacing="0.028in" fo:font-weight="bold" style:font-size-asian="7.5pt" style:font-weight-asian="bold"/>
    </style:style>
    <style:style style:name="T138" style:family="text">
      <style:text-properties style:font-name="Verdana" fo:font-size="7.5pt" style:font-size-asian="7.5pt"/>
    </style:style>
    <style:style style:name="T139" style:family="text">
      <style:text-properties style:font-name="Verdana" fo:font-size="7.5pt" fo:letter-spacing="0.0134in" style:font-size-asian="7.5pt"/>
    </style:style>
    <style:style style:name="T140" style:family="text">
      <style:text-properties style:font-name="Verdana" fo:font-size="7.5pt" fo:letter-spacing="0.0138in" fo:font-weight="bold" style:font-size-asian="7.5pt" style:font-weight-asian="bold"/>
    </style:style>
    <style:style style:name="T141" style:family="text">
      <style:text-properties style:font-name="Verdana" fo:font-size="7.5pt" fo:letter-spacing="0.0134in" fo:font-weight="bold" style:font-size-asian="7.5pt" style:font-weight-asian="bold"/>
    </style:style>
    <style:style style:name="T142" style:family="text">
      <style:text-properties style:font-name="Verdana" fo:font-size="7.5pt" fo:letter-spacing="0.0126in" fo:font-weight="bold" style:font-size-asian="7.5pt" style:font-weight-asian="bold"/>
    </style:style>
    <style:style style:name="T143" style:family="text">
      <style:text-properties style:font-name="Verdana" fo:font-size="7.5pt" fo:letter-spacing="0.0146in" fo:font-weight="bold" style:font-size-asian="7.5pt" style:font-weight-asian="bold"/>
    </style:style>
    <style:style style:name="T144" style:family="text">
      <style:text-properties style:font-name="Verdana" fo:font-size="7.5pt" fo:letter-spacing="-0.0016in" fo:font-weight="bold" style:font-size-asian="7.5pt" style:font-weight-asian="bold"/>
    </style:style>
    <style:style style:name="T145" style:family="text">
      <style:text-properties style:font-name="Verdana" fo:font-size="7.5pt" fo:letter-spacing="-0.0016in" style:font-size-asian="7.5pt"/>
    </style:style>
    <style:style style:name="T146" style:family="text">
      <style:text-properties style:font-name="Verdana"/>
    </style:style>
    <style:style style:name="T147" style:family="text">
      <style:text-properties style:font-name="Verdana" fo:letter-spacing="0.0055in"/>
    </style:style>
    <style:style style:name="T148" style:family="text">
      <style:text-properties style:font-name="Verdana" fo:letter-spacing="0.0063in"/>
    </style:style>
    <style:style style:name="T149" style:family="text">
      <style:text-properties style:font-name="Verdana" fo:letter-spacing="0.0047in"/>
    </style:style>
    <style:style style:name="T150" style:family="text">
      <style:text-properties style:font-name="Verdana" fo:letter-spacing="0.0043in"/>
    </style:style>
    <style:style style:name="T151" style:family="text">
      <style:text-properties style:font-name="Verdana" fo:letter-spacing="0.0075in"/>
    </style:style>
    <style:style style:name="T152" style:family="text">
      <style:text-properties style:font-name="Verdana" fo:letter-spacing="-0.0016in"/>
    </style:style>
    <style:style style:name="T153" style:family="text">
      <style:text-properties fo:color="#212121" style:font-name="Verdana" fo:font-weight="bold" style:font-weight-asian="bold"/>
    </style:style>
    <style:style style:name="T154" style:family="text">
      <style:text-properties fo:color="#212121" style:font-name="Verdana" fo:letter-spacing="0.0165in" fo:font-weight="bold" style:font-weight-asian="bold"/>
    </style:style>
    <style:style style:name="T155" style:family="text">
      <style:text-properties fo:color="#212121" style:font-name="Verdana"/>
    </style:style>
    <style:style style:name="T156" style:family="text">
      <style:text-properties fo:color="#212121" style:font-name="Verdana" fo:letter-spacing="0.028in"/>
    </style:style>
    <style:style style:name="T157" style:family="text">
      <style:text-properties fo:color="#212121" style:font-name="Verdana" fo:letter-spacing="0.0173in"/>
    </style:style>
    <style:style style:name="T158" style:family="text">
      <style:text-properties style:font-name="Verdana" fo:letter-spacing="0.028in"/>
    </style:style>
    <style:style style:name="T159" style:family="text">
      <style:text-properties fo:color="#212121" style:font-name="Verdana" fo:font-size="7.5pt" fo:letter-spacing="-0.0016in" fo:font-weight="bold" style:font-size-asian="7.5pt" style:font-weight-asian="bold"/>
    </style:style>
    <style:style style:name="T160" style:family="text">
      <style:text-properties fo:color="#212121" style:font-name="Verdana" fo:font-size="7.5pt" fo:font-weight="bold" style:font-size-asian="7.5pt" style:font-weight-asian="bold"/>
    </style:style>
    <style:style style:name="T161" style:family="text">
      <style:text-properties fo:color="#212121" style:font-name="Verdana" fo:font-size="7.5pt" fo:letter-spacing="0.0165in" fo:font-weight="bold" style:font-size-asian="7.5pt" style:font-weight-asian="bold"/>
    </style:style>
    <style:style style:name="T162" style:family="text">
      <style:text-properties fo:color="#212121" style:font-name="Verdana" fo:font-size="7.5pt" fo:letter-spacing="0.0189in" fo:font-weight="bold" style:font-size-asian="7.5pt" style:font-weight-asian="bold"/>
    </style:style>
    <style:style style:name="T163" style:family="text">
      <style:text-properties fo:color="#212121" style:font-name="Verdana" fo:font-size="7.5pt" style:font-size-asian="7.5pt"/>
    </style:style>
    <style:style style:name="T164" style:family="text">
      <style:text-properties fo:color="#212121" style:font-name="Verdana" fo:font-size="7.5pt" fo:letter-spacing="0.0181in" style:font-size-asian="7.5pt"/>
    </style:style>
    <style:style style:name="T165" style:family="text">
      <style:text-properties fo:color="#212121" style:font-name="Verdana" fo:font-size="7.5pt" fo:letter-spacing="0.0173in" style:font-size-asian="7.5pt"/>
    </style:style>
    <style:style style:name="T166" style:family="text">
      <style:text-properties fo:color="#212121" style:font-name="Verdana" fo:font-size="7.5pt" fo:letter-spacing="0.0165in" style:font-size-asian="7.5pt"/>
    </style:style>
    <style:style style:name="T167" style:family="text">
      <style:text-properties fo:color="#212121" style:font-name="Verdana" fo:font-size="7.5pt" fo:font-style="italic" fo:font-weight="bold" style:font-size-asian="7.5pt" style:font-style-asian="italic" style:font-weight-asian="bold"/>
    </style:style>
    <style:style style:name="T168" style:family="text">
      <style:text-properties fo:color="#212121" style:font-name="Verdana" fo:font-size="7.5pt" fo:letter-spacing="0.028in" fo:font-style="italic" fo:font-weight="bold" style:font-size-asian="7.5pt" style:font-style-asian="italic" style:font-weight-asian="bold"/>
    </style:style>
    <style:style style:name="T169" style:family="text">
      <style:text-properties fo:color="#212121" fo:font-size="5.5pt" fo:letter-spacing="-0.0016in" fo:font-weight="bold" style:font-size-asian="5.5pt" style:font-weight-asian="bold" style:text-scale="105%"/>
    </style:style>
    <style:style style:name="T170" style:family="text">
      <style:text-properties fo:color="#212121" fo:font-size="5.5pt" fo:font-weight="bold" style:font-size-asian="5.5pt" style:font-weight-asian="bold" style:text-scale="105%"/>
    </style:style>
    <style:style style:name="T171" style:family="text">
      <style:text-properties fo:color="#212121" fo:font-size="5.5pt" fo:letter-spacing="-0.0008in" fo:font-weight="bold" style:font-size-asian="5.5pt" style:font-weight-asian="bold" style:text-scale="105%"/>
    </style:style>
    <style:style style:name="T172" style:family="text">
      <style:text-properties fo:color="#212121" fo:font-size="5.5pt" fo:letter-spacing="0.0008in" fo:font-weight="bold" style:font-size-asian="5.5pt" style:font-weight-asian="bold" style:text-scale="105%"/>
    </style:style>
    <style:style style:name="T173" style:family="text">
      <style:text-properties fo:font-size="6pt" fo:letter-spacing="-0.0016in" style:font-size-asian="6pt" style:text-scale="105%"/>
    </style:style>
    <style:style style:name="T174" style:family="text">
      <style:text-properties fo:font-size="6pt" fo:letter-spacing="-0.0035in" style:font-size-asian="6pt" style:text-scale="105%"/>
    </style:style>
    <style:style style:name="T175" style:family="text">
      <style:text-properties fo:font-size="6pt" fo:letter-spacing="-0.0055in" style:font-size-asian="6pt" style:text-scale="105%"/>
    </style:style>
    <style:style style:name="T176" style:family="text">
      <style:text-properties fo:font-size="6pt" fo:letter-spacing="-0.0063in" style:font-size-asian="6pt" style:text-scale="105%"/>
    </style:style>
    <style:style style:name="T177" style:family="text">
      <style:text-properties fo:font-size="6pt" fo:letter-spacing="-0.0071in" style:font-size-asian="6pt" style:text-scale="105%"/>
    </style:style>
    <style:style style:name="T178" style:family="text">
      <style:text-properties fo:color="#212121" fo:font-size="6pt" fo:letter-spacing="-0.0035in" style:font-size-asian="6pt" style:text-scale="105%"/>
    </style:style>
    <style:style style:name="T179" style:family="text">
      <style:text-properties fo:color="#212121" style:font-name="Verdana" fo:letter-spacing="0.0063in" fo:font-weight="bold" style:font-weight-asian="bold"/>
    </style:style>
    <style:style style:name="T180" style:family="text">
      <style:text-properties fo:color="#212121" style:font-name="Verdana" fo:letter-spacing="0.0071in" fo:font-weight="bold" style:font-weight-asian="bold"/>
    </style:style>
    <style:style style:name="T181" style:family="text">
      <style:text-properties fo:color="#212121" style:font-name="Verdana" fo:letter-spacing="0.0071in"/>
    </style:style>
    <style:style style:name="T182" style:family="text">
      <style:text-properties fo:color="#212121" style:font-name="Verdana" fo:letter-spacing="0.0063in"/>
    </style:style>
    <style:style style:name="T183" style:family="text">
      <style:text-properties fo:color="#212121" style:font-name="Verdana" fo:letter-spacing="0.0075in"/>
    </style:style>
    <style:style style:name="T184" style:family="text">
      <style:text-properties fo:color="#212121" style:font-name="Verdana" fo:letter-spacing="-0.0016in"/>
    </style:style>
    <style:style style:name="T185" style:family="text">
      <style:text-properties fo:color="#212121" style:font-name="Verdana" fo:letter-spacing="0.0055in"/>
    </style:style>
    <style:style style:name="T186" style:family="text">
      <style:text-properties fo:color="#212121" style:font-name="Verdana" fo:letter-spacing="0.0091in"/>
    </style:style>
    <style:style style:name="T187" style:family="text">
      <style:text-properties style:font-name="Verdana" fo:font-size="7.5pt" fo:letter-spacing="0.0102in" fo:font-weight="bold" style:font-size-asian="7.5pt" style:font-weight-asian="bold"/>
    </style:style>
    <style:style style:name="T188" style:family="text">
      <style:text-properties style:font-name="Verdana" fo:font-size="7.5pt" fo:letter-spacing="0.0091in" fo:font-weight="bold" style:font-size-asian="7.5pt" style:font-weight-asian="bold"/>
    </style:style>
    <style:style style:name="T189" style:family="text">
      <style:text-properties style:font-name="Verdana" fo:font-size="7.5pt" fo:letter-spacing="0.011in" fo:font-weight="bold" style:font-size-asian="7.5pt" style:font-weight-asian="bold"/>
    </style:style>
    <style:style style:name="T190" style:family="text">
      <style:text-properties fo:color="#40586f" style:font-name="Lato Black" fo:font-size="6pt" fo:font-weight="bold" style:font-size-asian="6pt" style:font-weight-asian="bold"/>
    </style:style>
    <style:style style:name="T191" style:family="text">
      <style:text-properties fo:color="#40586f" style:font-name="Lato Black" fo:font-size="6pt" fo:letter-spacing="0.0134in" fo:font-weight="bold" style:font-size-asian="6pt" style:font-weight-asian="bold"/>
    </style:style>
    <style:style style:name="T192" style:family="text">
      <style:text-properties fo:color="#40586f" style:font-name="Lato Black" fo:font-size="6pt" fo:letter-spacing="0.0083in" fo:font-weight="bold" style:font-size-asian="6pt" style:font-weight-asian="bold"/>
    </style:style>
    <style:style style:name="T193" style:family="text">
      <style:text-properties fo:color="#40586f" style:font-name="Lato Black" fo:font-size="6pt" fo:letter-spacing="0.0098in" fo:font-weight="bold" style:font-size-asian="6pt" style:font-weight-asian="bold"/>
    </style:style>
    <style:style style:name="T194" style:family="text">
      <style:text-properties fo:color="#40586f" style:font-name="Lato Black" fo:font-size="6pt" fo:letter-spacing="0.0138in" fo:font-weight="bold" style:font-size-asian="6pt" style:font-weight-asian="bold"/>
    </style:style>
    <style:style style:name="T195" style:family="text">
      <style:text-properties fo:color="#40586f" style:font-name="Lato Black" fo:font-size="6pt" fo:letter-spacing="-0.0016in" fo:font-weight="bold" style:font-size-asian="6pt" style:font-weight-asian="bold"/>
    </style:style>
    <style:style style:name="T196" style:family="text">
      <style:text-properties fo:color="#40586f" style:font-name="Lato Black" fo:font-size="6pt" fo:letter-spacing="-0.0035in" fo:font-weight="bold" style:font-size-asian="6pt" style:font-weight-asian="bold"/>
    </style:style>
    <style:style style:name="T197" style:family="text">
      <style:text-properties style:font-name="Verdana" fo:font-size="9pt" style:text-underline-style="solid" style:text-underline-width="auto" style:text-underline-color="font-color" fo:font-weight="bold" style:font-size-asian="9pt" style:font-weight-asian="bold"/>
    </style:style>
    <style:style style:name="T198" style:family="text">
      <style:text-properties style:font-name="Verdana" fo:font-size="9pt" fo:letter-spacing="0.0063in" style:text-underline-style="solid" style:text-underline-width="auto" style:text-underline-color="font-color" fo:font-weight="bold" style:font-size-asian="9pt" style:font-weight-asian="bold"/>
    </style:style>
    <style:style style:name="T199" style:family="text">
      <style:text-properties style:font-name="Verdana" fo:font-size="9pt" fo:letter-spacing="0.0083in" style:text-underline-style="solid" style:text-underline-width="auto" style:text-underline-color="font-color" fo:font-weight="bold" style:font-size-asian="9pt" style:font-weight-asian="bold"/>
    </style:style>
    <style:style style:name="T200" style:family="text">
      <style:text-properties style:font-name="Verdana" fo:font-size="9pt" fo:letter-spacing="-0.0016in" style:text-underline-style="solid" style:text-underline-width="auto" style:text-underline-color="font-color" fo:font-weight="bold" style:font-size-asian="9pt" style:font-weight-asian="bold"/>
    </style:style>
    <style:style style:name="T201" style:family="text">
      <style:text-properties style:font-name="Verdana" fo:font-size="8pt" style:font-size-asian="8pt"/>
    </style:style>
    <style:style style:name="T202" style:family="text">
      <style:text-properties style:font-name="Verdana" fo:font-size="8pt" fo:letter-spacing="-0.0008in" style:font-size-asian="8pt"/>
    </style:style>
    <style:style style:name="T203" style:family="text">
      <style:text-properties style:font-name="Verdana" fo:font-size="8pt" fo:letter-spacing="0.028in" style:font-size-asian="8pt"/>
    </style:style>
    <style:style style:name="T204" style:family="text">
      <style:text-properties style:font-name="Verdana" fo:font-size="8pt" fo:letter-spacing="0.0016in" style:font-size-asian="8pt"/>
    </style:style>
    <style:style style:name="T205" style:family="text">
      <style:text-properties style:font-name="Verdana" fo:font-size="8pt" fo:letter-spacing="0.0008in" style:font-size-asian="8pt"/>
    </style:style>
    <style:style style:name="T206" style:family="text">
      <style:text-properties style:font-name="Verdana" fo:font-size="8pt" fo:letter-spacing="-0.0028in" style:font-size-asian="8pt"/>
    </style:style>
    <style:style style:name="T207" style:family="text">
      <style:text-properties fo:letter-spacing="-0.0016in"/>
    </style:style>
    <style:style style:name="T208" style:family="text">
      <style:text-properties style:font-name="Verdana" fo:font-size="8pt" fo:letter-spacing="-0.0008in" fo:font-weight="bold" style:font-size-asian="8pt" style:font-weight-asian="bold"/>
    </style:style>
    <style:style style:name="T209" style:family="text">
      <style:text-properties fo:color="#0a0a0a" fo:font-size="7pt" fo:font-weight="bold" style:font-size-asian="7pt" style:font-weight-asian="bold" style:text-scale="115%"/>
    </style:style>
    <style:style style:name="T210" style:family="text">
      <style:text-properties fo:color="#0a0a0a" fo:font-size="7pt" fo:font-weight="bold" style:font-size-asian="7pt" style:font-weight-asian="bold" style:text-scale="120%"/>
    </style:style>
    <style:style style:name="T211" style:family="text">
      <style:text-properties fo:color="#0a0a0a" fo:font-size="7pt" fo:letter-spacing="0.002in" fo:font-weight="bold" style:font-size-asian="7pt" style:font-weight-asian="bold" style:text-scale="120%"/>
    </style:style>
    <style:style style:name="T212" style:family="text">
      <style:text-properties fo:color="#0a0a0a" style:font-name="Times New Roman" fo:font-size="8pt" style:font-size-asian="8pt" style:text-scale="120%"/>
    </style:style>
    <style:style style:name="T213" style:family="text">
      <style:text-properties fo:color="#0a0a0a" style:font-name="Times New Roman" fo:font-size="8pt" fo:letter-spacing="0.0028in" style:font-size-asian="8pt" style:text-scale="120%"/>
    </style:style>
    <style:style style:name="T214" style:family="text">
      <style:text-properties fo:color="#0a0a0a" style:font-name="Times New Roman" fo:font-size="8pt" fo:letter-spacing="0.0016in" style:font-size-asian="8pt" style:text-scale="120%"/>
    </style:style>
    <style:style style:name="T215" style:family="text">
      <style:text-properties fo:color="#0a0a0a" fo:font-size="7pt" fo:letter-spacing="-0.0016in" fo:font-weight="bold" style:font-size-asian="7pt" style:font-weight-asian="bold" style:text-scale="120%"/>
    </style:style>
    <style:style style:name="T216" style:family="text">
      <style:text-properties fo:color="#0a0a0a" fo:font-size="7pt" fo:font-weight="bold" style:font-size-asian="7pt" style:font-weight-asian="bold" style:text-scale="110%"/>
    </style:style>
    <style:style style:name="T217" style:family="text">
      <style:text-properties fo:color="#0a0a0a" style:text-scale="110%"/>
    </style:style>
    <style:style style:name="T218" style:family="text">
      <style:text-properties fo:color="#0a0a0a" fo:letter-spacing="-0.0008in" style:text-scale="110%"/>
    </style:style>
    <style:style style:name="T219" style:family="text">
      <style:text-properties fo:color="#0a0a0a" fo:letter-spacing="-0.002in" style:text-scale="110%"/>
    </style:style>
    <style:style style:name="T220" style:family="text">
      <style:text-properties fo:color="#0a0a0a" fo:font-size="7pt" style:font-size-asian="7pt" style:text-scale="110%"/>
    </style:style>
    <style:style style:name="T221" style:family="text">
      <style:text-properties fo:color="#0a0a0a" fo:letter-spacing="-0.0075in" style:text-scale="110%"/>
    </style:style>
    <style:style style:name="T222" style:family="text">
      <style:text-properties fo:color="#0a0a0a" fo:letter-spacing="-0.0083in" style:text-scale="110%"/>
    </style:style>
    <style:style style:name="T223" style:family="text">
      <style:text-properties fo:color="#0a0a0a" fo:letter-spacing="-0.0071in" style:text-scale="110%"/>
    </style:style>
    <style:style style:name="T224" style:family="text">
      <style:text-properties fo:color="#0a0a0a" fo:letter-spacing="-0.0047in" style:text-scale="110%"/>
    </style:style>
    <style:style style:name="T225" style:family="text">
      <style:text-properties fo:color="#0a0a0a" fo:letter-spacing="-0.0043in" style:text-scale="110%"/>
    </style:style>
    <style:style style:name="T226" style:family="text">
      <style:text-properties fo:color="#0a0a0a" fo:font-size="7pt" style:font-size-asian="7pt" style:text-scale="115%"/>
    </style:style>
    <style:style style:name="T227" style:family="text">
      <style:text-properties fo:color="#0a0a0a" fo:font-size="7pt" fo:letter-spacing="0.028in" style:font-size-asian="7pt" style:text-scale="115%"/>
    </style:style>
    <style:style style:name="T228" style:family="text">
      <style:text-properties fo:color="#0a0a0a" fo:font-size="7pt" fo:letter-spacing="0.0252in" fo:font-weight="bold" style:font-size-asian="7pt" style:font-weight-asian="bold" style:text-scale="115%"/>
    </style:style>
    <style:style style:name="T229" style:family="text">
      <style:text-properties fo:color="#0a0a0a" fo:font-size="7.5pt" style:font-size-asian="7.5pt" style:text-scale="115%"/>
    </style:style>
    <style:style style:name="T230" style:family="text">
      <style:text-properties fo:color="#0a0a0a" fo:font-size="7.5pt" style:font-size-asian="7.5pt" style:text-scale="105%"/>
    </style:style>
    <style:style style:name="T231" style:family="text">
      <style:text-properties fo:color="#0a0a0a" fo:font-size="7.5pt" fo:letter-spacing="0.0236in" style:font-size-asian="7.5pt" style:text-scale="105%"/>
    </style:style>
    <style:style style:name="T232" style:family="text">
      <style:text-properties fo:color="#0a0a0a" fo:font-size="7.5pt" fo:letter-spacing="0.0256in" style:font-size-asian="7.5pt" style:text-scale="105%"/>
    </style:style>
    <style:style style:name="T233" style:family="text">
      <style:text-properties fo:color="#0a0a0a" fo:font-size="7.5pt" fo:letter-spacing="0.0193in" style:font-size-asian="7.5pt" style:text-scale="105%"/>
    </style:style>
    <style:style style:name="T234" style:family="text">
      <style:text-properties fo:color="#0a0a0a" fo:font-size="7.5pt" fo:letter-spacing="0.0228in" style:font-size-asian="7.5pt" style:text-scale="105%"/>
    </style:style>
    <style:style style:name="T235" style:family="text">
      <style:text-properties fo:color="#0a0a0a" fo:font-size="7.5pt" fo:letter-spacing="0.0134in" style:font-size-asian="7.5pt" style:text-scale="105%"/>
    </style:style>
    <style:style style:name="T236" style:family="text">
      <style:text-properties fo:color="#0a0a0a" fo:font-size="7.5pt" fo:letter-spacing="0.0173in" style:font-size-asian="7.5pt" style:text-scale="105%"/>
    </style:style>
    <style:style style:name="T237" style:family="text">
      <style:text-properties fo:color="#0a0a0a" fo:font-size="7.5pt" fo:letter-spacing="0.0161in" style:font-size-asian="7.5pt" style:text-scale="105%"/>
    </style:style>
    <style:style style:name="T238" style:family="text">
      <style:text-properties fo:color="#0a0a0a" fo:font-size="7.5pt" fo:letter-spacing="0.022in" style:font-size-asian="7.5pt" style:text-scale="105%"/>
    </style:style>
    <style:style style:name="T239" style:family="text">
      <style:text-properties fo:color="#0a0a0a" fo:font-size="7.5pt" fo:letter-spacing="-0.0071in" style:font-size-asian="7.5pt" style:text-scale="105%"/>
    </style:style>
    <style:style style:name="T240" style:family="text">
      <style:text-properties fo:color="#0a0a0a" fo:letter-spacing="-0.0035in" style:text-scale="110%"/>
    </style:style>
    <style:style style:name="T241" style:family="text">
      <style:text-properties fo:color="#0a0a0a" fo:letter-spacing="0.002in" style:text-scale="110%"/>
    </style:style>
    <style:style style:name="T242" style:family="text">
      <style:text-properties fo:color="#0a0a0a" fo:letter-spacing="-0.0016in" style:text-scale="110%"/>
    </style:style>
    <style:style style:name="T243" style:family="text">
      <style:text-properties fo:color="#0a0a0a" fo:font-size="7.5pt" fo:letter-spacing="0.0138in" style:font-size-asian="7.5pt" style:text-scale="105%"/>
    </style:style>
    <style:style style:name="T244" style:family="text">
      <style:text-properties fo:color="#0a0a0a" fo:font-size="7.5pt" fo:letter-spacing="0.0181in" style:font-size-asian="7.5pt" style:text-scale="105%"/>
    </style:style>
    <style:style style:name="T245" style:family="text">
      <style:text-properties fo:color="#0a0a0a" fo:font-size="7.5pt" fo:letter-spacing="0.011in" style:font-size-asian="7.5pt" style:text-scale="105%"/>
    </style:style>
    <style:style style:name="T246" style:family="text">
      <style:text-properties fo:color="#0a0a0a" fo:font-size="7.5pt" fo:letter-spacing="0.0126in" style:font-size-asian="7.5pt" style:text-scale="105%"/>
    </style:style>
    <style:style style:name="T247" style:family="text">
      <style:text-properties fo:color="#0a0a0a" fo:font-size="7.5pt" fo:letter-spacing="0.0118in" style:font-size-asian="7.5pt" style:text-scale="105%"/>
    </style:style>
    <style:style style:name="T248" style:family="text">
      <style:text-properties fo:color="#0a0a0a" fo:font-size="7.5pt" fo:letter-spacing="0.0102in" style:font-size-asian="7.5pt" style:text-scale="105%"/>
    </style:style>
    <style:style style:name="T249" style:family="text">
      <style:text-properties fo:color="#0a0a0a" fo:font-size="7.5pt" fo:letter-spacing="-0.0016in" style:font-size-asian="7.5pt" style:text-scale="105%"/>
    </style:style>
    <style:style style:name="T250" style:family="text">
      <style:text-properties fo:color="#0a0a0a" fo:font-size="7.5pt" fo:letter-spacing="0.028in" style:font-size-asian="7.5pt" style:text-scale="105%"/>
    </style:style>
    <style:style style:name="T251" style:family="text">
      <style:text-properties fo:color="#0a0a0a" fo:font-size="7.5pt" style:font-size-asian="7.5pt" style:text-scale="110%"/>
    </style:style>
    <style:style style:name="T252" style:family="text">
      <style:text-properties fo:color="#0a0a0a" fo:font-size="7.5pt" fo:letter-spacing="0.028in" style:font-size-asian="7.5pt" style:text-scale="110%"/>
    </style:style>
    <style:style style:name="T253" style:family="text">
      <style:text-properties fo:color="#1f1f1f" fo:font-size="7.5pt" style:font-size-asian="7.5pt" style:text-scale="105%"/>
    </style:style>
    <style:style style:name="T254" style:family="text">
      <style:text-properties fo:color="#1f1f1f" fo:font-size="7.5pt" fo:letter-spacing="0.028in" style:font-size-asian="7.5pt" style:text-scale="105%"/>
    </style:style>
    <style:style style:name="T255" style:family="text">
      <style:text-properties fo:color="#0a0a0a" fo:font-size="7.5pt" fo:letter-spacing="0.0555in" style:font-size-asian="7.5pt" style:text-scale="105%"/>
    </style:style>
    <style:style style:name="T256" style:family="text">
      <style:text-properties fo:color="#0a0a0a" style:font-name="Times New Roman" fo:font-size="8pt" style:font-size-asian="8pt" style:text-scale="105%"/>
    </style:style>
    <style:style style:name="T257" style:family="text">
      <style:text-properties fo:color="#0a0a0a" style:font-name="Times New Roman" fo:font-size="8pt" fo:letter-spacing="0.0146in" style:font-size-asian="8pt" style:text-scale="105%"/>
    </style:style>
    <style:style style:name="T258" style:family="text">
      <style:text-properties fo:color="#0a0a0a" fo:font-size="7.5pt" fo:letter-spacing="0.0083in" style:font-size-asian="7.5pt" style:text-scale="105%"/>
    </style:style>
    <style:style style:name="T259" style:family="text">
      <style:text-properties fo:color="#0a0a0a" fo:font-size="7.5pt" fo:letter-spacing="0.0146in" style:font-size-asian="7.5pt" style:text-scale="105%"/>
    </style:style>
    <style:style style:name="T260" style:family="text">
      <style:text-properties fo:color="#0a0a0a" fo:font-size="7.5pt" fo:letter-spacing="0.0047in" style:font-size-asian="7.5pt" style:text-scale="105%"/>
    </style:style>
    <style:style style:name="T261" style:family="text">
      <style:text-properties fo:color="#0a0a0a" fo:font-size="7.5pt" fo:letter-spacing="0.0075in" style:font-size-asian="7.5pt" style:text-scale="105%"/>
    </style:style>
    <style:style style:name="T262" style:family="text">
      <style:text-properties fo:color="#0a0a0a" fo:font-size="7.5pt" fo:letter-spacing="-0.0035in" style:font-size-asian="7.5pt" style:text-scale="105%"/>
    </style:style>
    <style:style style:name="T263" style:family="text">
      <style:text-properties fo:color="#0a0a0a" style:font-name="Times New Roman" fo:font-size="8pt" fo:letter-spacing="0.028in" style:font-size-asian="8pt" style:text-scale="105%"/>
    </style:style>
    <style:style style:name="T264" style:family="text">
      <style:text-properties fo:color="#0a0a0a" style:font-name="Times New Roman" fo:font-size="8pt" fo:font-weight="bold" style:font-size-asian="8pt" style:font-weight-asian="bold" style:text-scale="105%"/>
    </style:style>
    <style:style style:name="T265" style:family="text">
      <style:text-properties fo:color="#0a0a0a" fo:font-size="7.5pt" fo:letter-spacing="0.0264in" style:font-size-asian="7.5pt" style:text-scale="105%"/>
    </style:style>
    <style:style style:name="T266" style:family="text">
      <style:text-properties fo:color="#0a0a0a" fo:font-size="7.5pt" fo:letter-spacing="0.0244in" style:font-size-asian="7.5pt" style:text-scale="105%"/>
    </style:style>
    <style:style style:name="T267" style:family="text">
      <style:text-properties fo:color="#0a0a0a" fo:font-size="7.5pt" fo:letter-spacing="0.0272in" style:font-size-asian="7.5pt" style:text-scale="105%"/>
    </style:style>
    <style:style style:name="T268" style:family="text">
      <style:text-properties fo:color="#0a0a0a" style:font-name="Times New Roman" fo:font-size="8pt" fo:letter-spacing="0.0181in" style:font-size-asian="8pt" style:text-scale="105%"/>
    </style:style>
    <style:style style:name="T269" style:family="text">
      <style:text-properties fo:color="#0a0a0a" fo:font-size="7.5pt" fo:letter-spacing="0.0055in" style:font-size-asian="7.5pt" style:text-scale="105%"/>
    </style:style>
    <style:style style:name="T270" style:family="text">
      <style:text-properties fo:color="#0a0a0a" fo:font-size="7.5pt" fo:letter-spacing="0.0098in" style:font-size-asian="7.5pt" style:text-scale="105%"/>
    </style:style>
    <style:style style:name="T271" style:family="text">
      <style:text-properties fo:color="#0a0a0a" fo:font-size="7.5pt" fo:letter-spacing="0.0165in" style:font-size-asian="7.5pt" style:text-scale="105%"/>
    </style:style>
    <style:style style:name="T272" style:family="text">
      <style:text-properties fo:color="#0a0a0a" fo:font-size="7.5pt" fo:letter-spacing="0.0217in" style:font-size-asian="7.5pt" style:text-scale="105%"/>
    </style:style>
    <style:style style:name="T273" style:family="text">
      <style:text-properties fo:color="#0a0a0a" fo:font-size="7.5pt" fo:letter-spacing="0.0209in" style:font-size-asian="7.5pt" style:text-scale="105%"/>
    </style:style>
    <style:style style:name="T274" style:family="text">
      <style:text-properties fo:color="#0a0a0a" style:font-name="Times New Roman" fo:font-size="8pt" fo:letter-spacing="0.028in" fo:font-weight="bold" style:font-size-asian="8pt" style:font-weight-asian="bold" style:text-scale="105%"/>
    </style:style>
    <style:style style:name="T275" style:family="text">
      <style:text-properties fo:color="#0a0a0a" style:font-name="Times New Roman" fo:font-size="8pt" fo:letter-spacing="0.0193in" style:font-size-asian="8pt" style:text-scale="105%"/>
    </style:style>
    <style:style style:name="T276" style:family="text">
      <style:text-properties fo:color="#0a0a0a" fo:font-size="7.5pt" fo:letter-spacing="0.0063in" style:font-size-asian="7.5pt" style:text-scale="105%"/>
    </style:style>
    <style:style style:name="T277" style:family="text">
      <style:text-properties fo:color="#0a0a0a" style:font-name="Times New Roman" fo:font-size="8pt" style:font-size-asian="8pt" style:text-scale="110%"/>
    </style:style>
    <style:style style:name="T278" style:family="text">
      <style:text-properties fo:color="#0a0a0a" fo:font-size="7.5pt" fo:letter-spacing="-0.0016in" style:font-size-asian="7.5pt" style:text-scale="110%"/>
    </style:style>
    <style:style style:name="T279" style:family="text">
      <style:text-properties fo:color="#0a0a0a" fo:font-size="7.5pt" fo:font-weight="bold" style:font-size-asian="7.5pt" style:font-weight-asian="bold" style:text-scale="110%"/>
    </style:style>
    <style:style style:name="T280" style:family="text">
      <style:text-properties fo:color="#0a0a0a" fo:font-size="7.5pt" fo:letter-spacing="0.0028in" fo:font-weight="bold" style:font-size-asian="7.5pt" style:font-weight-asian="bold" style:text-scale="110%"/>
    </style:style>
    <style:style style:name="T281" style:family="text">
      <style:text-properties fo:color="#0a0a0a" fo:font-size="7.5pt" fo:letter-spacing="0.0173in" fo:font-weight="bold" style:font-size-asian="7.5pt" style:font-weight-asian="bold" style:text-scale="110%"/>
    </style:style>
    <style:style style:name="T282" style:family="text">
      <style:text-properties fo:color="#0a0a0a" fo:font-size="7.5pt" fo:letter-spacing="0.0299in" fo:font-weight="bold" style:font-size-asian="7.5pt" style:font-weight-asian="bold" style:text-scale="110%"/>
    </style:style>
    <style:style style:name="T283" style:family="text">
      <style:text-properties fo:color="#0a0a0a" fo:font-size="7.5pt" fo:letter-spacing="-0.0016in" fo:font-weight="bold" style:font-size-asian="7.5pt" style:font-weight-asian="bold" style:text-scale="110%"/>
    </style:style>
    <style:style style:name="T284" style:family="text">
      <style:text-properties fo:color="#0a0a0a" fo:font-weight="bold" style:font-weight-asian="bold" style:text-scale="110%"/>
    </style:style>
    <style:style style:name="T285" style:family="text">
      <style:text-properties fo:color="#0a0a0a" fo:letter-spacing="0.028in" fo:font-weight="bold" style:font-weight-asian="bold" style:text-scale="110%"/>
    </style:style>
    <style:style style:name="T286" style:family="text">
      <style:text-properties fo:color="#494949" style:text-scale="110%"/>
    </style:style>
    <style:style style:name="T287" style:family="text">
      <style:text-properties fo:color="#0a0a0a" fo:letter-spacing="0.0008in" fo:font-weight="bold" style:font-weight-asian="bold" style:text-scale="110%"/>
    </style:style>
    <style:style style:name="T288" style:family="text">
      <style:text-properties fo:color="#0a0a0a" fo:letter-spacing="0.0154in" fo:font-weight="bold" style:font-weight-asian="bold" style:text-scale="110%"/>
    </style:style>
    <style:style style:name="T289" style:family="text">
      <style:text-properties fo:color="#0a0a0a" fo:letter-spacing="0.0055in" style:text-scale="110%"/>
    </style:style>
    <style:style style:name="T290" style:family="text">
      <style:text-properties fo:color="#0a0a0a" fo:letter-spacing="-0.0028in" style:text-scale="110%"/>
    </style:style>
    <style:style style:name="T291" style:family="text">
      <style:text-properties fo:color="#0a0a0a" fo:letter-spacing="0.0028in" style:text-scale="110%"/>
    </style:style>
    <style:style style:name="T292" style:family="text">
      <style:text-properties fo:color="#0a0a0a" fo:letter-spacing="0.0035in" style:text-scale="110%"/>
    </style:style>
    <style:style style:name="T293" style:family="text">
      <style:text-properties fo:color="#0a0a0a" fo:font-size="7.5pt" fo:letter-spacing="-0.002in" style:font-size-asian="7.5pt" style:text-scale="110%"/>
    </style:style>
    <style:style style:name="T294" style:family="text">
      <style:text-properties fo:color="#0a0a0a" fo:font-size="8pt" style:font-size-asian="8pt" style:text-scale="110%"/>
    </style:style>
    <style:style style:name="T295" style:family="text">
      <style:text-properties fo:color="#0a0a0a" fo:font-weight="bold" style:font-weight-asian="bold" style:text-scale="105%"/>
    </style:style>
    <style:style style:name="T296" style:family="text">
      <style:text-properties fo:color="#0a0a0a" fo:letter-spacing="0.028in" fo:font-weight="bold" style:font-weight-asian="bold" style:text-scale="105%"/>
    </style:style>
    <style:style style:name="T297" style:family="text">
      <style:text-properties fo:color="#0a0a0a" style:text-scale="105%"/>
    </style:style>
    <style:style style:name="T298" style:family="text">
      <style:text-properties fo:color="#0a0a0a" fo:font-size="8pt" style:font-size-asian="8pt" style:text-scale="105%"/>
    </style:style>
    <style:style style:name="T299" style:family="text">
      <style:text-properties fo:color="#0a0a0a" fo:font-size="7.5pt" fo:letter-spacing="-0.0008in" style:font-size-asian="7.5pt" style:text-scale="110%"/>
    </style:style>
    <style:style style:name="T300" style:family="text">
      <style:text-properties fo:color="#0a0a0a" fo:font-size="7.5pt" fo:letter-spacing="-0.0047in" style:font-size-asian="7.5pt" style:text-scale="110%"/>
    </style:style>
    <style:style style:name="T301" style:family="text">
      <style:text-properties fo:color="#1c1c1c" fo:font-size="7.5pt" style:font-size-asian="7.5pt" style:text-scale="110%"/>
    </style:style>
    <style:style style:name="T302" style:family="text">
      <style:text-properties fo:color="#0a0a0a" fo:font-size="7.5pt" fo:letter-spacing="0.0201in" style:font-size-asian="7.5pt" style:text-scale="105%"/>
    </style:style>
    <style:style style:name="T303" style:family="text">
      <style:text-properties fo:color="#1c1c1c" fo:font-size="7.5pt" style:font-size-asian="7.5pt" style:text-scale="105%"/>
    </style:style>
    <style:style style:name="T304" style:family="text">
      <style:text-properties fo:color="#1c1c1c" fo:font-size="7.5pt" fo:letter-spacing="0.0209in" style:font-size-asian="7.5pt" style:text-scale="105%"/>
    </style:style>
    <style:style style:name="T305" style:family="text">
      <style:text-properties fo:color="#0a0a0a" fo:font-size="7pt" style:font-size-asian="7pt" style:text-scale="105%"/>
    </style:style>
    <style:style style:name="T306" style:family="text">
      <style:text-properties fo:color="#0a0a0a" fo:letter-spacing="0.028in" style:text-scale="105%"/>
    </style:style>
    <style:style style:name="T307" style:family="text">
      <style:text-properties fo:color="#0a0a0a" fo:letter-spacing="0.0256in" style:text-scale="105%"/>
    </style:style>
    <style:style style:name="T308" style:family="text">
      <style:text-properties fo:color="#0a0a0a" fo:font-size="7.5pt" fo:letter-spacing="0.0071in" style:font-size-asian="7.5pt" style:text-scale="105%"/>
    </style:style>
    <style:style style:name="T309" style:family="text">
      <style:text-properties fo:color="#0a0a0a" fo:font-size="7.5pt" fo:letter-spacing="0.0091in" style:font-size-asian="7.5pt" style:text-scale="105%"/>
    </style:style>
    <style:style style:name="T310" style:family="text">
      <style:text-properties fo:color="#0a0a0a" fo:font-size="7.5pt" fo:letter-spacing="0.0028in" style:font-size-asian="7.5pt" style:text-scale="105%"/>
    </style:style>
    <style:style style:name="T311" style:family="text">
      <style:text-properties fo:color="#0a0a0a" fo:font-size="7.5pt" fo:letter-spacing="-0.0008in" style:font-size-asian="7.5pt" style:text-scale="105%"/>
    </style:style>
    <style:style style:name="T312" style:family="text">
      <style:text-properties fo:color="#0a0a0a" fo:font-size="7pt" fo:letter-spacing="0.0193in" style:font-size-asian="7pt" style:text-scale="105%"/>
    </style:style>
    <style:style style:name="T313" style:family="text">
      <style:text-properties fo:color="#0a0a0a" style:font-name="Times New Roman" fo:font-size="8pt" fo:letter-spacing="0.0307in" fo:font-weight="bold" style:font-size-asian="8pt" style:font-weight-asian="bold" style:text-scale="105%"/>
    </style:style>
    <style:style style:name="T314" style:family="text">
      <style:text-properties fo:color="#0a0a0a" fo:letter-spacing="0.0134in" style:text-scale="105%"/>
    </style:style>
    <style:style style:name="T315" style:family="text">
      <style:text-properties fo:color="#0a0a0a" fo:letter-spacing="0.0146in" style:text-scale="105%"/>
    </style:style>
    <style:style style:name="T316" style:family="text">
      <style:text-properties fo:color="#0a0a0a" fo:letter-spacing="0.0189in" style:text-scale="105%"/>
    </style:style>
    <style:style style:name="T317" style:family="text">
      <style:text-properties fo:color="#0a0a0a" fo:letter-spacing="0.0102in" style:text-scale="105%"/>
    </style:style>
    <style:style style:name="T318" style:family="text">
      <style:text-properties fo:color="#0a0a0a" fo:letter-spacing="0.0091in" style:text-scale="105%"/>
    </style:style>
    <style:style style:name="T319" style:family="text">
      <style:text-properties fo:color="#0a0a0a" fo:letter-spacing="0.0181in" style:text-scale="105%"/>
    </style:style>
    <style:style style:name="T320" style:family="text">
      <style:text-properties fo:color="#0a0a0a" fo:letter-spacing="0.0098in" style:text-scale="105%"/>
    </style:style>
    <style:style style:name="T321" style:family="text">
      <style:text-properties fo:color="#0a0a0a" fo:letter-spacing="0.0138in" style:text-scale="105%"/>
    </style:style>
    <style:style style:name="T322" style:family="text">
      <style:text-properties fo:color="#0a0a0a" fo:letter-spacing="0.0083in" style:text-scale="105%"/>
    </style:style>
    <style:style style:name="T323" style:family="text">
      <style:text-properties fo:color="#0a0a0a" fo:letter-spacing="0.0161in" style:text-scale="105%"/>
    </style:style>
    <style:style style:name="T324" style:family="text">
      <style:text-properties fo:color="#0a0a0a" style:font-name="Times New Roman" fo:font-size="8.5pt" fo:letter-spacing="-0.0071in" style:font-size-asian="8.5pt" style:text-scale="105%"/>
    </style:style>
    <style:style style:name="T325" style:family="text">
      <style:text-properties fo:color="#0a0a0a" fo:letter-spacing="0.0272in" style:text-scale="105%"/>
    </style:style>
    <style:style style:name="T326" style:family="text">
      <style:text-properties fo:color="#0a0a0a" fo:letter-spacing="0.0118in" style:text-scale="105%"/>
    </style:style>
    <style:style style:name="T327" style:family="text">
      <style:text-properties fo:color="#0a0a0a" fo:letter-spacing="0.0126in" style:text-scale="105%"/>
    </style:style>
    <style:style style:name="T328" style:family="text">
      <style:text-properties fo:color="#0a0a0a" fo:letter-spacing="0.011in" style:text-scale="105%"/>
    </style:style>
    <style:style style:name="T329" style:family="text">
      <style:text-properties fo:color="#0a0a0a" fo:letter-spacing="-0.0016in" style:text-scale="105%"/>
    </style:style>
    <style:style style:name="T330" style:family="text">
      <style:text-properties fo:color="#0a0a0a" fo:letter-spacing="0.0201in" fo:font-weight="bold" style:font-weight-asian="bold" style:text-scale="110%"/>
    </style:style>
    <style:style style:name="T331" style:family="text">
      <style:text-properties fo:color="#414141" style:text-scale="110%"/>
    </style:style>
    <style:style style:name="T332" style:family="text">
      <style:text-properties fo:color="#0a0a0a" fo:font-size="7.5pt" fo:letter-spacing="0.028in" fo:font-weight="bold" style:font-size-asian="7.5pt" style:font-weight-asian="bold" style:text-scale="110%"/>
    </style:style>
    <style:style style:name="T333" style:family="text">
      <style:text-properties fo:color="#0a0a0a" fo:font-size="7.5pt" fo:letter-spacing="0.0291in" fo:font-weight="bold" style:font-size-asian="7.5pt" style:font-weight-asian="bold" style:text-scale="110%"/>
    </style:style>
    <style:style style:name="T334" style:family="text">
      <style:text-properties fo:color="#0a0a0a" fo:font-size="7.5pt" fo:letter-spacing="0.002in" fo:font-weight="bold" style:font-size-asian="7.5pt" style:font-weight-asian="bold" style:text-scale="110%"/>
    </style:style>
    <style:style style:name="T335" style:family="text">
      <style:text-properties fo:color="#0a0a0a" fo:letter-spacing="0.028in" style:text-scale="110%"/>
    </style:style>
    <style:style style:name="T336" style:family="text">
      <style:text-properties fo:color="#0a0a0a" fo:font-size="7.5pt" style:font-size-asian="7.5pt"/>
    </style:style>
    <style:style style:name="T337" style:family="text">
      <style:text-properties fo:color="#0a0a0a" fo:font-size="7.5pt" fo:letter-spacing="0.0307in" style:font-size-asian="7.5pt"/>
    </style:style>
    <style:style style:name="T338" style:family="text">
      <style:text-properties fo:color="#0a0a0a" fo:font-size="7.5pt" fo:letter-spacing="-0.0016in" style:font-size-asian="7.5pt"/>
    </style:style>
    <style:style style:name="T339" style:family="text">
      <style:text-properties fo:color="#0a0a0a" fo:font-size="7.5pt" fo:letter-spacing="0.0189in" style:font-size-asian="7.5pt" style:text-scale="105%"/>
    </style:style>
    <style:style style:name="T340" style:family="text">
      <style:text-properties fo:color="#0a0a0a" fo:font-size="7.5pt" fo:letter-spacing="0.0016in" style:font-size-asian="7.5pt" style:text-scale="105%"/>
    </style:style>
    <style:style style:name="T341" style:family="text">
      <style:text-properties fo:color="#0a0a0a" fo:font-size="7pt" fo:font-weight="bold" style:font-size-asian="7pt" style:font-weight-asian="bold" style:text-scale="105%"/>
    </style:style>
    <style:style style:name="T342" style:family="text">
      <style:text-properties fo:color="#0a0a0a" fo:font-size="7pt" fo:letter-spacing="0.028in" fo:font-weight="bold" style:font-size-asian="7pt" style:font-weight-asian="bold" style:text-scale="105%"/>
    </style:style>
    <style:style style:name="T343" style:family="text">
      <style:text-properties fo:color="#1c1c1c" style:text-scale="105%"/>
    </style:style>
    <style:style style:name="T344" style:family="text">
      <style:text-properties fo:color="#1c1c1c" fo:letter-spacing="0.028in" style:text-scale="105%"/>
    </style:style>
    <style:style style:name="T345" style:family="text">
      <style:text-properties fo:color="#0a0a0a" fo:font-size="7pt" fo:letter-spacing="-0.0008in" fo:font-weight="bold" style:font-size-asian="7pt" style:font-weight-asian="bold" style:text-scale="110%"/>
    </style:style>
    <style:style style:name="T346" style:family="text">
      <style:text-properties fo:color="#0a0a0a" fo:font-size="7pt" fo:letter-spacing="0.0016in" fo:font-weight="bold" style:font-size-asian="7pt" style:font-weight-asian="bold" style:text-scale="110%"/>
    </style:style>
    <style:style style:name="T347" style:family="text">
      <style:text-properties fo:color="#0a0a0a" fo:letter-spacing="-0.0063in" style:text-scale="110%"/>
    </style:style>
    <style:style style:name="T348" style:family="text">
      <style:text-properties fo:color="#0a0a0a" fo:font-size="7pt" fo:letter-spacing="0.0008in" fo:font-weight="bold" style:font-size-asian="7pt" style:font-weight-asian="bold" style:text-scale="110%"/>
    </style:style>
    <style:style style:name="T349" style:family="text">
      <style:text-properties fo:color="#0a0a0a" fo:font-size="7pt" fo:letter-spacing="0.0047in" fo:font-weight="bold" style:font-size-asian="7pt" style:font-weight-asian="bold" style:text-scale="110%"/>
    </style:style>
    <style:style style:name="T350" style:family="text">
      <style:text-properties fo:color="#0a0a0a" fo:letter-spacing="0.0016in" style:text-scale="110%"/>
    </style:style>
    <style:style style:name="T351" style:family="text">
      <style:text-properties fo:color="#0a0a0a" fo:letter-spacing="0.0075in" style:text-scale="110%"/>
    </style:style>
    <style:style style:name="T352" style:family="text">
      <style:text-properties fo:color="#0a0a0a" fo:font-size="8pt" fo:font-weight="bold" style:font-size-asian="8pt" style:font-weight-asian="bold"/>
    </style:style>
    <style:style style:name="T353" style:family="text">
      <style:text-properties fo:color="#0a0a0a" fo:font-size="8pt" fo:letter-spacing="0.0126in" fo:font-weight="bold" style:font-size-asian="8pt" style:font-weight-asian="bold"/>
    </style:style>
    <style:style style:name="T354" style:family="text">
      <style:text-properties fo:color="#0a0a0a" fo:font-size="8pt" fo:letter-spacing="0.0047in" fo:font-weight="bold" style:font-size-asian="8pt" style:font-weight-asian="bold"/>
    </style:style>
    <style:style style:name="T355" style:family="text">
      <style:text-properties fo:color="#0a0a0a" fo:font-size="8pt" fo:letter-spacing="0.039in" fo:font-weight="bold" style:font-size-asian="8pt" style:font-weight-asian="bold"/>
    </style:style>
    <style:style style:name="T356" style:family="text">
      <style:text-properties fo:color="#0a0a0a" fo:font-size="8pt" fo:letter-spacing="-0.0016in" fo:font-weight="bold" style:font-size-asian="8pt" style:font-weight-asian="bold"/>
    </style:style>
    <style:style style:name="T357" style:family="text">
      <style:text-properties fo:color="#0a0a0a" fo:font-size="7pt" fo:letter-spacing="0.002in" fo:font-weight="bold" style:font-size-asian="7pt" style:font-weight-asian="bold" style:text-scale="110%"/>
    </style:style>
    <style:style style:name="T358" style:family="text">
      <style:text-properties fo:color="#0a0a0a" fo:font-size="7pt" fo:letter-spacing="0.0083in" fo:font-weight="bold" style:font-size-asian="7pt" style:font-weight-asian="bold" style:text-scale="110%"/>
    </style:style>
    <style:style style:name="T359" style:family="text">
      <style:text-properties fo:color="#0a0a0a" fo:font-size="7.5pt" fo:letter-spacing="-0.0028in" style:font-size-asian="7.5pt" style:text-scale="110%"/>
    </style:style>
    <style:style style:name="T360" style:family="text">
      <style:text-properties fo:color="#0a0a0a" fo:font-size="7.5pt" fo:letter-spacing="0.0028in" style:font-size-asian="7.5pt" style:text-scale="110%"/>
    </style:style>
    <style:style style:name="T361" style:family="text">
      <style:text-properties fo:color="#0a0a0a" fo:font-size="7.5pt" fo:letter-spacing="0.0055in" style:font-size-asian="7.5pt" style:text-scale="110%"/>
    </style:style>
    <style:style style:name="T362" style:family="text">
      <style:text-properties fo:color="#1c1c1c" fo:font-size="7.5pt" fo:letter-spacing="-0.0016in" style:font-size-asian="7.5pt" style:text-scale="110%"/>
    </style:style>
    <style:style style:name="T363" style:family="text">
      <style:text-properties fo:color="#0a0a0a" fo:font-size="7.5pt" fo:letter-spacing="0.002in" style:font-size-asian="7.5pt" style:text-scale="105%"/>
    </style:style>
    <style:style style:name="T364" style:family="text">
      <style:text-properties fo:color="#0a0a0a" fo:font-size="8pt" fo:letter-spacing="0.028in" style:font-size-asian="8pt" style:text-scale="105%"/>
    </style:style>
    <style:style style:name="T365" style:family="text">
      <style:text-properties fo:color="#0a0a0a" fo:font-size="7.5pt" fo:letter-spacing="0.0252in" style:font-size-asian="7.5pt" style:text-scale="105%"/>
    </style:style>
    <style:style style:name="T366" style:family="text">
      <style:text-properties fo:color="#0a0a0a" fo:font-size="7.5pt" fo:letter-spacing="0.0035in" style:font-size-asian="7.5pt" style:text-scale="105%"/>
    </style:style>
    <style:style style:name="T367" style:family="text">
      <style:text-properties fo:color="#0a0a0a" fo:font-size="7pt" fo:letter-spacing="0.0201in" style:font-size-asian="7pt" style:text-scale="105%"/>
    </style:style>
    <style:style style:name="T368" style:family="text">
      <style:text-properties fo:color="#1c1c1c" fo:font-size="7.5pt" fo:letter-spacing="0.0102in" style:font-size-asian="7.5pt" style:text-scale="105%"/>
    </style:style>
    <style:style style:name="T369" style:family="text">
      <style:text-properties fo:color="#1c1c1c" fo:font-size="7.5pt" fo:letter-spacing="-0.0016in" style:font-size-asian="7.5pt" style:text-scale="105%"/>
    </style:style>
    <style:style style:name="T370" style:family="text">
      <style:text-properties fo:color="#0a0a0a" style:font-name="Times New Roman" fo:font-size="8pt" fo:letter-spacing="0.0209in" style:font-size-asian="8pt" style:text-scale="105%"/>
    </style:style>
    <style:style style:name="T371" style:family="text">
      <style:text-properties fo:color="#0a0a0a" style:font-name="Times New Roman" fo:font-size="8pt" fo:letter-spacing="0.0201in" style:font-size-asian="8pt" style:text-scale="105%"/>
    </style:style>
    <style:style style:name="T372" style:family="text">
      <style:text-properties fo:color="#0a0a0a" fo:font-size="7pt" fo:letter-spacing="0.0146in" fo:font-weight="bold" style:font-size-asian="7pt" style:font-weight-asian="bold" style:text-scale="110%"/>
    </style:style>
    <style:style style:name="T373" style:family="text">
      <style:text-properties fo:color="#0a0a0a" fo:font-size="8pt" fo:letter-spacing="0.0016in" style:font-size-asian="8pt" style:text-scale="110%"/>
    </style:style>
    <style:style style:name="T374" style:family="text">
      <style:text-properties fo:color="#0a0a0a" fo:font-size="7.5pt" fo:letter-spacing="0.0091in" style:font-size-asian="7.5pt" style:text-scale="110%"/>
    </style:style>
    <style:style style:name="T375" style:family="text">
      <style:text-properties fo:color="#0a0a0a" fo:font-size="7.5pt" fo:letter-spacing="0.0154in" style:font-size-asian="7.5pt" style:text-scale="105%"/>
    </style:style>
    <style:style style:name="T376" style:family="text">
      <style:text-properties fo:color="#0a0a0a" fo:font-size="7pt" fo:letter-spacing="0.022in" style:font-size-asian="7pt" style:text-scale="105%"/>
    </style:style>
    <style:style style:name="T377" style:family="text">
      <style:text-properties fo:color="#1f1f1f" fo:font-size="7.5pt" fo:letter-spacing="0.022in" style:font-size-asian="7.5pt" style:text-scale="105%"/>
    </style:style>
    <style:style style:name="T378" style:family="text">
      <style:text-properties fo:color="#1f1f1f" fo:font-size="7.5pt" fo:letter-spacing="0.0193in" style:font-size-asian="7.5pt" style:text-scale="105%"/>
    </style:style>
    <style:style style:name="T379" style:family="text">
      <style:text-properties fo:color="#1f1f1f" fo:font-size="7.5pt" fo:letter-spacing="0.0217in" style:font-size-asian="7.5pt" style:text-scale="105%"/>
    </style:style>
    <style:style style:name="T380" style:family="text">
      <style:text-properties fo:color="#0a0a0a" style:font-name="Times New Roman" fo:font-size="7.5pt" style:font-size-asian="7.5pt"/>
    </style:style>
    <style:style style:name="T381" style:family="text">
      <style:text-properties fo:color="#0a0a0a" style:font-name="Times New Roman" fo:font-size="7.5pt" fo:letter-spacing="0.028in" style:font-size-asian="7.5pt"/>
    </style:style>
    <style:style style:name="T382" style:family="text">
      <style:text-properties fo:color="#0a0a0a" fo:font-size="7.5pt" fo:letter-spacing="0.0252in" style:font-size-asian="7.5pt"/>
    </style:style>
    <style:style style:name="T383" style:family="text">
      <style:text-properties fo:color="#0a0a0a" fo:font-size="7.5pt" fo:letter-spacing="0.0138in" style:font-size-asian="7.5pt"/>
    </style:style>
    <style:style style:name="T384" style:family="text">
      <style:text-properties fo:color="#0a0a0a" fo:font-size="7.5pt" fo:letter-spacing="0.0228in" style:font-size-asian="7.5pt"/>
    </style:style>
    <style:style style:name="T385" style:family="text">
      <style:text-properties fo:color="#0a0a0a" fo:font-size="7.5pt" fo:letter-spacing="0.0236in" style:font-size-asian="7.5pt"/>
    </style:style>
    <style:style style:name="T386" style:family="text">
      <style:text-properties fo:color="#0a0a0a" fo:font-size="7.5pt" fo:letter-spacing="0.0217in" style:font-size-asian="7.5pt"/>
    </style:style>
    <style:style style:name="T387" style:family="text">
      <style:text-properties fo:color="#0a0a0a" style:font-name="Times New Roman" fo:font-size="8pt" fo:letter-spacing="0.0161in" style:font-size-asian="8pt" style:text-scale="105%"/>
    </style:style>
    <style:style style:name="T388" style:family="text">
      <style:text-properties fo:color="#1f1f1f" style:font-name="Times New Roman" fo:font-size="8pt" style:font-size-asian="8pt" style:text-scale="105%"/>
    </style:style>
    <style:style style:name="T389" style:family="text">
      <style:text-properties fo:color="#1f1f1f" style:font-name="Times New Roman" fo:font-size="8pt" fo:letter-spacing="0.028in" style:font-size-asian="8pt" style:text-scale="105%"/>
    </style:style>
    <style:style style:name="T390" style:family="text">
      <style:text-properties fo:color="#0a0a0a" fo:font-size="7pt" fo:letter-spacing="0.0516in" style:font-size-asian="7pt" style:text-scale="105%"/>
    </style:style>
    <style:style style:name="T391" style:family="text">
      <style:text-properties fo:color="#0a0a0a" style:font-name="Times New Roman" fo:font-size="7.5pt" style:font-size-asian="7.5pt" style:text-scale="105%"/>
    </style:style>
    <style:style style:name="T392" style:family="text">
      <style:text-properties fo:color="#0a0a0a" style:font-name="Times New Roman" fo:font-size="7.5pt" fo:letter-spacing="0.0209in" style:font-size-asian="7.5pt" style:text-scale="105%"/>
    </style:style>
    <style:style style:name="T393" style:family="text">
      <style:text-properties fo:color="#0a0a0a" fo:letter-spacing="0.0043in" style:text-scale="110%"/>
    </style:style>
    <style:style style:name="T394" style:family="text">
      <style:text-properties fo:color="#0a0a0a" fo:font-size="7.5pt" fo:letter-spacing="0.0346in" style:font-size-asian="7.5pt"/>
    </style:style>
    <style:style style:name="T395" style:family="text">
      <style:text-properties fo:color="#0a0a0a" fo:font-size="7.5pt" fo:letter-spacing="0.0311in" style:font-size-asian="7.5pt"/>
    </style:style>
    <style:style style:name="T396" style:family="text">
      <style:text-properties fo:color="#0a0a0a" fo:font-size="7.5pt" fo:letter-spacing="0.0154in" style:font-size-asian="7.5pt"/>
    </style:style>
    <style:style style:name="T397" style:family="text">
      <style:text-properties fo:color="#0a0a0a" fo:font-size="7.5pt" fo:letter-spacing="0.0193in" style:font-size-asian="7.5pt"/>
    </style:style>
    <style:style style:name="T398" style:family="text">
      <style:text-properties fo:color="#0a0a0a" fo:font-size="7.5pt" fo:letter-spacing="0.0409in" style:font-size-asian="7.5pt"/>
    </style:style>
    <style:style style:name="T399" style:family="text">
      <style:text-properties fo:color="#0a0a0a" fo:font-size="7.5pt" fo:letter-spacing="0.0165in" style:font-size-asian="7.5pt"/>
    </style:style>
    <style:style style:name="T400" style:family="text">
      <style:text-properties fo:color="#0a0a0a" style:font-name="Times New Roman" fo:font-size="8pt" fo:letter-spacing="0.0244in" style:font-size-asian="8pt" style:text-scale="105%"/>
    </style:style>
    <style:style style:name="T401" style:family="text">
      <style:text-properties fo:color="#0a0a0a" fo:font-size="7pt" fo:letter-spacing="0.0173in" style:font-size-asian="7pt" style:text-scale="105%"/>
    </style:style>
    <style:style style:name="T402" style:family="text">
      <style:text-properties fo:color="#0a0a0a" style:font-name="Times New Roman" fo:font-size="7.5pt" fo:letter-spacing="0.0555in" style:font-size-asian="7.5pt" style:text-scale="105%"/>
    </style:style>
    <style:style style:name="T403" style:family="text">
      <style:text-properties fo:color="#1f1f1f" fo:font-size="7.5pt" fo:letter-spacing="0.0555in" style:font-size-asian="7.5pt" style:text-scale="105%"/>
    </style:style>
    <style:style style:name="T404" style:family="text">
      <style:text-properties fo:color="#0a0a0a" fo:font-size="7.5pt" fo:letter-spacing="0.0516in" style:font-size-asian="7.5pt" style:text-scale="105%"/>
    </style:style>
    <style:style style:name="T405" style:family="text">
      <style:text-properties fo:color="#0a0a0a" fo:font-size="7.5pt" fo:letter-spacing="0.0547in" style:font-size-asian="7.5pt" style:text-scale="105%"/>
    </style:style>
    <style:style style:name="T406" style:family="text">
      <style:text-properties fo:color="#0a0a0a" fo:font-size="7.5pt" fo:letter-spacing="0.0543in" style:font-size-asian="7.5pt" style:text-scale="105%"/>
    </style:style>
    <style:style style:name="T407" style:family="text">
      <style:text-properties fo:color="#0a0a0a" style:font-name="Times New Roman" fo:font-size="8pt" fo:letter-spacing="0.0555in" style:font-size-asian="8pt" style:text-scale="105%"/>
    </style:style>
    <style:style style:name="T408" style:family="text">
      <style:text-properties fo:color="#0a0a0a" style:font-name="Times New Roman" fo:font-size="7.5pt" fo:letter-spacing="0.0161in" style:font-size-asian="7.5pt" style:text-scale="105%"/>
    </style:style>
    <style:style style:name="T409" style:family="text">
      <style:text-properties fo:color="#0a0a0a" fo:font-size="7.5pt" fo:letter-spacing="0.0043in" style:font-size-asian="7.5pt" style:text-scale="105%"/>
    </style:style>
    <style:style style:name="T410" style:family="text">
      <style:text-properties fo:color="#0a0a0a" fo:font-size="7pt" fo:letter-spacing="0.028in" style:font-size-asian="7pt" style:text-scale="105%"/>
    </style:style>
    <style:style style:name="T411" style:family="text">
      <style:text-properties fo:color="#0a0a0a" fo:letter-spacing="0.0173in" fo:font-weight="bold" style:font-weight-asian="bold" style:text-scale="105%"/>
    </style:style>
    <style:style style:name="T412" style:family="text">
      <style:text-properties fo:color="#0a0a0a" fo:letter-spacing="0.0161in" fo:font-weight="bold" style:font-weight-asian="bold" style:text-scale="105%"/>
    </style:style>
    <style:style style:name="T413" style:family="text">
      <style:text-properties fo:color="#0a0a0a" fo:letter-spacing="0.0209in" style:text-scale="105%"/>
    </style:style>
    <style:style style:name="T414" style:family="text">
      <style:text-properties fo:color="#0a0a0a" fo:letter-spacing="0.0201in" style:text-scale="105%"/>
    </style:style>
    <style:style style:name="T415" style:family="text">
      <style:text-properties fo:color="#0a0a0a" fo:font-size="7.5pt" fo:letter-spacing="0.0181in" fo:font-weight="bold" style:font-size-asian="7.5pt" style:font-weight-asian="bold" style:text-scale="110%"/>
    </style:style>
    <style:style style:name="T416" style:family="text">
      <style:text-properties fo:color="#0a0a0a" fo:font-size="7.5pt" fo:letter-spacing="0.0236in" fo:font-weight="bold" style:font-size-asian="7.5pt" style:font-weight-asian="bold" style:text-scale="110%"/>
    </style:style>
    <style:style style:name="T417" style:family="text">
      <style:text-properties fo:color="#0a0a0a" fo:font-size="7.5pt" fo:letter-spacing="-0.0043in" fo:font-weight="bold" style:font-size-asian="7.5pt" style:font-weight-asian="bold" style:text-scale="110%"/>
    </style:style>
    <style:style style:name="T418" style:family="text">
      <style:text-properties fo:color="#0a0a0a" fo:font-size="7pt" fo:letter-spacing="0.0173in" fo:font-weight="bold" style:font-size-asian="7pt" style:font-weight-asian="bold" style:text-scale="105%"/>
    </style:style>
    <style:style style:name="T419" style:family="text">
      <style:text-properties fo:color="#0a0a0a" fo:font-size="7pt" fo:letter-spacing="0.022in" fo:font-weight="bold" style:font-size-asian="7pt" style:font-weight-asian="bold" style:text-scale="105%"/>
    </style:style>
    <style:style style:name="T420" style:family="text">
      <style:text-properties fo:color="#0a0a0a" fo:letter-spacing="0.0264in" style:text-scale="105%"/>
    </style:style>
    <style:style style:name="T421" style:family="text">
      <style:text-properties fo:color="#0a0a0a" fo:letter-spacing="0.0228in" style:text-scale="105%"/>
    </style:style>
    <style:style style:name="T422" style:family="text">
      <style:text-properties fo:color="#0a0a0a" fo:letter-spacing="0.0236in" style:text-scale="105%"/>
    </style:style>
    <style:style style:name="T423" style:family="text">
      <style:text-properties fo:color="#0a0a0a" fo:font-size="7pt" fo:letter-spacing="0.0555in" fo:font-weight="bold" style:font-size-asian="7pt" style:font-weight-asian="bold" style:text-scale="105%"/>
    </style:style>
    <style:style style:name="T424" style:family="text">
      <style:text-properties fo:color="#0a0a0a" fo:font-size="7pt" fo:letter-spacing="0.0252in" fo:font-weight="bold" style:font-size-asian="7pt" style:font-weight-asian="bold" style:text-scale="105%"/>
    </style:style>
    <style:style style:name="T425" style:family="text">
      <style:text-properties fo:color="#0a0a0a" fo:letter-spacing="0.0244in" style:text-scale="105%"/>
    </style:style>
    <style:style style:name="T426" style:family="text">
      <style:text-properties fo:color="#0a0a0a" fo:letter-spacing="0.0217in" style:text-scale="105%"/>
    </style:style>
    <style:style style:name="T427" style:family="text">
      <style:text-properties fo:color="#1d1d1d" style:text-scale="105%"/>
    </style:style>
    <style:style style:name="T428" style:family="text">
      <style:text-properties fo:color="#0a0a0a" fo:letter-spacing="0.0193in" style:text-scale="105%"/>
    </style:style>
    <style:style style:name="T429" style:family="text">
      <style:text-properties fo:color="#0a0a0a" fo:letter-spacing="0.022in" style:text-scale="105%"/>
    </style:style>
    <style:style style:name="T430" style:family="text">
      <style:text-properties fo:color="#0a0a0a" fo:letter-spacing="0.0252in" style:text-scale="105%"/>
    </style:style>
    <style:style style:name="T431" style:family="text">
      <style:text-properties fo:color="#0a0a0a" fo:font-size="7pt" fo:letter-spacing="0.0189in" fo:font-weight="bold" style:font-size-asian="7pt" style:font-weight-asian="bold" style:text-scale="105%"/>
    </style:style>
    <style:style style:name="T432" style:family="text">
      <style:text-properties fo:color="#0a0a0a" fo:letter-spacing="0.0173in" style:text-scale="105%"/>
    </style:style>
    <style:style style:name="T433" style:family="text">
      <style:text-properties fo:color="#0a0a0a" fo:font-size="7pt" fo:letter-spacing="0.0181in" fo:font-weight="bold" style:font-size-asian="7pt" style:font-weight-asian="bold" style:text-scale="110%"/>
    </style:style>
    <style:style style:name="T434" style:family="text">
      <style:text-properties fo:color="#0a0a0a" fo:font-size="7pt" fo:letter-spacing="0.0217in" fo:font-weight="bold" style:font-size-asian="7pt" style:font-weight-asian="bold" style:text-scale="110%"/>
    </style:style>
    <style:style style:name="T435" style:family="text">
      <style:text-properties fo:color="#0a0a0a" fo:letter-spacing="0.0201in" style:text-scale="110%"/>
    </style:style>
    <style:style style:name="T436" style:family="text">
      <style:text-properties fo:color="#0a0a0a" fo:letter-spacing="0.0209in" style:text-scale="110%"/>
    </style:style>
    <style:style style:name="T437" style:family="text">
      <style:text-properties fo:color="#0a0a0a" fo:letter-spacing="0.0555in" fo:font-weight="bold" style:font-weight-asian="bold" style:text-scale="105%"/>
    </style:style>
    <style:style style:name="T438" style:family="text">
      <style:text-properties fo:color="#0a0a0a" fo:font-size="7.5pt" fo:letter-spacing="0.0457in" fo:font-weight="bold" style:font-size-asian="7.5pt" style:font-weight-asian="bold" style:text-scale="110%"/>
    </style:style>
    <style:style style:name="T439" style:family="text">
      <style:text-properties fo:color="#0a0a0a" fo:font-size="7.5pt" fo:letter-spacing="-0.0008in" fo:font-weight="bold" style:font-size-asian="7.5pt" style:font-weight-asian="bold" style:text-scale="110%"/>
    </style:style>
    <style:style style:name="T440" style:family="text">
      <style:text-properties fo:color="#0a0a0a" fo:font-size="7pt" fo:letter-spacing="0.0138in" fo:font-weight="bold" style:font-size-asian="7pt" style:font-weight-asian="bold" style:text-scale="105%"/>
    </style:style>
    <style:style style:name="T441" style:family="text">
      <style:text-properties fo:color="#0a0a0a" fo:letter-spacing="0.0154in" style:text-scale="105%"/>
    </style:style>
    <style:style style:name="T442" style:family="text">
      <style:text-properties fo:color="#0a0a0a" fo:letter-spacing="0.0165in" style:text-scale="105%"/>
    </style:style>
    <style:style style:name="T443" style:family="text">
      <style:text-properties fo:color="#0a0a0a" fo:letter-spacing="0.0165in" fo:font-weight="bold" style:font-weight-asian="bold" style:text-scale="105%"/>
    </style:style>
    <style:style style:name="T444" style:family="text">
      <style:text-properties fo:color="#0a0a0a" fo:font-size="7pt" fo:letter-spacing="0.0201in" fo:font-weight="bold" style:font-size-asian="7pt" style:font-weight-asian="bold" style:text-scale="105%"/>
    </style:style>
    <style:style style:name="T445" style:family="text">
      <style:text-properties fo:color="#0a0a0a" style:font-name="Times New Roman" fo:font-size="8pt" fo:font-weight="bold" style:font-size-asian="8pt" style:font-weight-asian="bold" style:text-scale="110%"/>
    </style:style>
    <style:style style:name="T446" style:family="text">
      <style:text-properties fo:color="#0a0a0a" style:font-name="Times New Roman" fo:font-size="8pt" fo:letter-spacing="0.028in" fo:font-weight="bold" style:font-size-asian="8pt" style:font-weight-asian="bold" style:text-scale="110%"/>
    </style:style>
    <style:style style:name="T447" style:family="text">
      <style:text-properties fo:color="#0a0a0a" fo:letter-spacing="-0.0055in" style:text-scale="110%"/>
    </style:style>
    <style:style style:name="T448" style:family="text">
      <style:text-properties fo:color="#0a0a0a" style:font-name="Times New Roman" fo:font-weight="bold" style:font-weight-asian="bold" style:text-scale="105%"/>
    </style:style>
    <style:style style:name="T449" style:family="text">
      <style:text-properties fo:color="#0a0a0a" style:font-name="Times New Roman" fo:letter-spacing="0.028in" fo:font-weight="bold" style:font-weight-asian="bold" style:text-scale="105%"/>
    </style:style>
    <style:style style:name="T450" style:family="text">
      <style:text-properties fo:color="#0a0a0a" fo:letter-spacing="0.0209in" fo:font-weight="bold" style:font-weight-asian="bold" style:text-scale="105%"/>
    </style:style>
    <style:style style:name="T451" style:family="text">
      <style:text-properties fo:color="#0a0a0a" fo:letter-spacing="0.0154in" fo:font-weight="bold" style:font-weight-asian="bold" style:text-scale="105%"/>
    </style:style>
    <style:style style:name="T452" style:family="text">
      <style:text-properties fo:color="#0a0a0a" style:font-name="Times New Roman" fo:font-size="8.5pt" style:font-size-asian="8.5pt" style:text-scale="105%"/>
    </style:style>
    <style:style style:name="T453" style:family="text">
      <style:text-properties fo:color="#0a0a0a" fo:letter-spacing="0.022in" fo:font-weight="bold" style:font-weight-asian="bold" style:text-scale="105%"/>
    </style:style>
    <style:style style:name="T454" style:family="text">
      <style:text-properties fo:color="#0a0a0a" fo:font-size="8pt" fo:letter-spacing="0.022in" style:font-size-asian="8pt" style:text-scale="105%"/>
    </style:style>
    <style:style style:name="T455" style:family="text">
      <style:text-properties fo:color="#0a0a0a" fo:letter-spacing="0.0181in" fo:font-weight="bold" style:font-weight-asian="bold" style:text-scale="105%"/>
    </style:style>
    <style:style style:name="T456" style:family="text">
      <style:text-properties fo:color="#0a0a0a" fo:font-size="7pt" fo:letter-spacing="0.0272in" style:font-size-asian="7pt" style:text-scale="105%"/>
    </style:style>
    <style:style style:name="T457" style:family="text">
      <style:text-properties fo:color="#1c1c1d" style:text-scale="105%"/>
    </style:style>
    <style:style style:name="T458" style:family="text">
      <style:text-properties fo:color="#1c1c1d" fo:letter-spacing="0.028in" style:text-scale="105%"/>
    </style:style>
    <style:style style:name="T459" style:family="text">
      <style:text-properties fo:color="#0a0a0a" fo:font-size="7pt" fo:letter-spacing="0.0102in" style:font-size-asian="7pt" style:text-scale="110%"/>
    </style:style>
    <style:style style:name="T460" style:family="text">
      <style:text-properties fo:color="#0a0a0a" style:font-name="Times New Roman" fo:font-size="8pt" fo:letter-spacing="0.0189in" fo:font-weight="bold" style:font-size-asian="8pt" style:font-weight-asian="bold" style:text-scale="110%"/>
    </style:style>
    <style:style style:name="T461" style:family="text">
      <style:text-properties fo:color="#0a0a0a" fo:letter-spacing="0.0047in" style:text-scale="110%"/>
    </style:style>
    <style:style style:name="T462" style:family="text">
      <style:text-properties fo:color="#0a0a0a" fo:letter-spacing="0.0264in" style:text-scale="110%"/>
    </style:style>
    <style:style style:name="T463" style:family="text">
      <style:text-properties fo:color="#0a0a0a" fo:letter-spacing="0.0236in" style:text-scale="110%"/>
    </style:style>
    <style:style style:name="T464" style:family="text">
      <style:text-properties fo:color="#0a0a0a" fo:letter-spacing="0.0272in" style:text-scale="110%"/>
    </style:style>
    <style:style style:name="T465" style:family="text">
      <style:text-properties fo:color="#0a0a0a"/>
    </style:style>
    <style:style style:name="T466" style:family="text">
      <style:text-properties fo:color="#0a0a0a" fo:letter-spacing="0.0161in" style:text-scale="110%"/>
    </style:style>
    <style:style style:name="T467" style:family="text">
      <style:text-properties fo:color="#0a0a0a" fo:letter-spacing="0.0146in" style:text-scale="110%"/>
    </style:style>
    <style:style style:name="T468" style:family="text">
      <style:text-properties fo:color="#0a0a0a" fo:letter-spacing="0.011in" style:text-scale="110%"/>
    </style:style>
    <style:style style:name="T469" style:family="text">
      <style:text-properties fo:color="#0a0a0a" fo:letter-spacing="0.0102in" style:text-scale="110%"/>
    </style:style>
    <style:style style:name="T470" style:family="text">
      <style:text-properties fo:color="#0a0a0a" fo:letter-spacing="0.0126in" style:text-scale="110%"/>
    </style:style>
    <style:style style:name="T471" style:family="text">
      <style:text-properties fo:color="#0a0a0a" fo:letter-spacing="0.0181in" style:text-scale="110%"/>
    </style:style>
    <style:style style:name="T472" style:family="text">
      <style:text-properties fo:color="#0a0a0a" fo:letter-spacing="0.0252in" fo:font-weight="bold" style:font-weight-asian="bold" style:text-scale="105%"/>
    </style:style>
    <style:style style:name="T473" style:family="text">
      <style:text-properties fo:color="#0a0a0a" fo:letter-spacing="0.0555in" style:text-scale="105%"/>
    </style:style>
    <style:style style:name="T474" style:family="text">
      <style:text-properties fo:color="#0a0a0a" fo:letter-spacing="0.0547in" style:text-scale="105%"/>
    </style:style>
    <style:style style:name="T475" style:family="text">
      <style:text-properties fo:color="#0a0a0a" fo:letter-spacing="0.0138in" fo:font-weight="bold" style:font-weight-asian="bold" style:text-scale="105%"/>
    </style:style>
    <style:style style:name="T476" style:family="text">
      <style:text-properties fo:color="#0a0a0a" fo:letter-spacing="0.0217in" fo:font-weight="bold" style:font-weight-asian="bold" style:text-scale="105%"/>
    </style:style>
    <style:style style:name="T477" style:family="text">
      <style:text-properties fo:color="#0a0a0a" fo:letter-spacing="0.0075in" style:text-scale="105%"/>
    </style:style>
    <style:style style:name="T478" style:family="text">
      <style:text-properties fo:color="#0a0a0a" fo:letter-spacing="0.0043in" fo:font-weight="bold" style:font-weight-asian="bold" style:text-scale="105%"/>
    </style:style>
    <style:style style:name="T479" style:family="text">
      <style:text-properties fo:color="#0a0a0a" fo:letter-spacing="0.0055in" style:text-scale="105%"/>
    </style:style>
    <style:style style:name="T480" style:family="text">
      <style:text-properties fo:color="#1c1c1d" fo:letter-spacing="0.0126in" style:text-scale="105%"/>
    </style:style>
    <style:style style:name="T481" style:family="text">
      <style:text-properties fo:color="#0a0a0a" fo:letter-spacing="0.0028in" style:text-scale="105%"/>
    </style:style>
    <style:style style:name="T482" style:family="text">
      <style:text-properties fo:color="#0a0a0a" fo:font-size="7pt" fo:letter-spacing="0.0236in" fo:font-weight="bold" style:font-size-asian="7pt" style:font-weight-asian="bold" style:text-scale="105%"/>
    </style:style>
    <style:style style:name="T483" style:family="text">
      <style:text-properties fo:color="#1c1c1d" style:text-scale="110%"/>
    </style:style>
    <style:style style:name="T484" style:family="text">
      <style:text-properties fo:color="#0c0c0c" fo:font-size="7pt" style:font-size-asian="7pt" style:text-scale="105%"/>
    </style:style>
    <style:style style:name="T485" style:family="text">
      <style:text-properties fo:color="#0c0c0c" style:font-name="Times New Roman" fo:font-size="8pt" fo:font-weight="bold" style:font-size-asian="8pt" style:font-weight-asian="bold" style:text-scale="105%"/>
    </style:style>
    <style:style style:name="T486" style:family="text">
      <style:text-properties fo:color="#0c0c0c" style:font-name="Times New Roman" fo:font-size="8pt" fo:letter-spacing="0.028in" fo:font-weight="bold" style:font-size-asian="8pt" style:font-weight-asian="bold" style:text-scale="105%"/>
    </style:style>
    <style:style style:name="T487" style:family="text">
      <style:text-properties fo:color="#0c0c0c" style:text-scale="105%"/>
    </style:style>
    <style:style style:name="T488" style:family="text">
      <style:text-properties fo:color="#0c0c0c" fo:letter-spacing="0.0146in" style:text-scale="105%"/>
    </style:style>
    <style:style style:name="T489" style:family="text">
      <style:text-properties fo:color="#0c0c0c" fo:letter-spacing="0.0138in" style:text-scale="105%"/>
    </style:style>
    <style:style style:name="T490" style:family="text">
      <style:text-properties fo:color="#0c0c0c" fo:font-size="7pt" style:font-size-asian="7pt" style:text-scale="110%"/>
    </style:style>
    <style:style style:name="T491" style:family="text">
      <style:text-properties fo:color="#0c0c0c" fo:font-size="7pt" fo:letter-spacing="-0.0016in" style:font-size-asian="7pt" style:text-scale="110%"/>
    </style:style>
    <style:style style:name="T492" style:family="text">
      <style:text-properties fo:color="#0c0c0c" style:font-name="Times New Roman" fo:font-size="8pt" fo:font-weight="bold" style:font-size-asian="8pt" style:font-weight-asian="bold" style:text-scale="110%"/>
    </style:style>
    <style:style style:name="T493" style:family="text">
      <style:text-properties fo:color="#0c0c0c" style:font-name="Times New Roman" fo:font-size="8pt" fo:letter-spacing="0.0075in" fo:font-weight="bold" style:font-size-asian="8pt" style:font-weight-asian="bold" style:text-scale="110%"/>
    </style:style>
    <style:style style:name="T494" style:family="text">
      <style:text-properties fo:color="#0c0c0c" style:text-scale="110%"/>
    </style:style>
    <style:style style:name="T495" style:family="text">
      <style:text-properties fo:color="#0c0c0c" fo:letter-spacing="-0.0055in" style:text-scale="110%"/>
    </style:style>
    <style:style style:name="T496" style:family="text">
      <style:text-properties fo:color="#0c0c0c" fo:letter-spacing="-0.0047in" style:text-scale="110%"/>
    </style:style>
    <style:style style:name="T497" style:family="text">
      <style:text-properties fo:color="#0c0c0c" fo:letter-spacing="-0.0063in" style:text-scale="110%"/>
    </style:style>
    <style:style style:name="T498" style:family="text">
      <style:text-properties fo:color="#0c0c0c" fo:letter-spacing="-0.0071in" style:text-scale="110%"/>
    </style:style>
    <style:style style:name="T499" style:family="text">
      <style:text-properties fo:color="#0c0c0c" fo:letter-spacing="-0.0043in" style:text-scale="110%"/>
    </style:style>
    <style:style style:name="T500" style:family="text">
      <style:text-properties fo:color="#0c0c0c" fo:letter-spacing="-0.0075in" style:text-scale="110%"/>
    </style:style>
    <style:style style:name="T501" style:family="text">
      <style:text-properties fo:color="#0c0c0c" fo:letter-spacing="-0.0016in" style:text-scale="110%"/>
    </style:style>
    <style:style style:name="T502" style:family="text">
      <style:text-properties fo:color="#0c0c0c" fo:letter-spacing="-0.0083in" style:text-scale="110%"/>
    </style:style>
    <style:style style:name="T503" style:family="text">
      <style:text-properties fo:color="#cc3131" fo:letter-spacing="-0.0016in" style:text-scale="110%"/>
    </style:style>
    <style:style style:name="T504" style:family="text">
      <style:text-properties fo:color="#0c0c0c" fo:letter-spacing="0.028in" style:text-scale="105%"/>
    </style:style>
    <style:style style:name="T505" style:family="text">
      <style:text-properties fo:color="#0c0c0c" fo:letter-spacing="0.0256in" style:text-scale="105%"/>
    </style:style>
    <style:style style:name="T506" style:family="text">
      <style:text-properties fo:color="#0c0c0c" fo:letter-spacing="0.0244in" style:text-scale="105%"/>
    </style:style>
    <style:style style:name="T507" style:family="text">
      <style:text-properties fo:color="#0c0c0c" fo:letter-spacing="0.0236in" style:text-scale="105%"/>
    </style:style>
    <style:style style:name="T508" style:family="text">
      <style:text-properties fo:color="#0c0c0c" fo:letter-spacing="0.0272in" style:text-scale="105%"/>
    </style:style>
    <style:style style:name="T509" style:family="text">
      <style:text-properties fo:color="#0c0c0c" fo:letter-spacing="0.0189in" style:text-scale="105%"/>
    </style:style>
    <style:style style:name="T510" style:family="text">
      <style:text-properties fo:color="#0c0c0c" fo:font-size="8pt" style:font-size-asian="8pt" style:text-scale="105%"/>
    </style:style>
    <style:style style:name="T511" style:family="text">
      <style:text-properties fo:color="#0c0c0c" fo:font-size="7pt" fo:letter-spacing="0.028in" style:font-size-asian="7pt" style:text-scale="105%"/>
    </style:style>
    <style:style style:name="T512" style:family="text">
      <style:text-properties fo:color="#0c0c0c" style:font-name="Times New Roman" fo:font-weight="bold" style:font-weight-asian="bold" style:text-scale="105%"/>
    </style:style>
    <style:style style:name="T513" style:family="text">
      <style:text-properties fo:color="#0c0c0c" style:font-name="Times New Roman" fo:letter-spacing="0.028in" fo:font-weight="bold" style:font-weight-asian="bold" style:text-scale="105%"/>
    </style:style>
    <style:style style:name="T514" style:family="text">
      <style:text-properties fo:color="#0c0c0c" style:font-name="Times New Roman" fo:letter-spacing="0.0555in" fo:font-weight="bold" style:font-weight-asian="bold" style:text-scale="105%"/>
    </style:style>
    <style:style style:name="T515" style:family="text">
      <style:text-properties fo:color="#0c0c0c" fo:font-size="7pt" fo:font-weight="bold" style:font-size-asian="7pt" style:font-weight-asian="bold" style:text-scale="110%"/>
    </style:style>
    <style:style style:name="T516" style:family="text">
      <style:text-properties fo:color="#0c0c0c" fo:font-size="7pt" fo:letter-spacing="0.0035in" fo:font-weight="bold" style:font-size-asian="7pt" style:font-weight-asian="bold" style:text-scale="110%"/>
    </style:style>
    <style:style style:name="T517" style:family="text">
      <style:text-properties fo:color="#0c0c0c" fo:font-size="7pt" fo:letter-spacing="0.0102in" fo:font-weight="bold" style:font-size-asian="7pt" style:font-weight-asian="bold" style:text-scale="110%"/>
    </style:style>
    <style:style style:name="T518" style:family="text">
      <style:text-properties fo:color="#0c0c0c" fo:letter-spacing="-0.0008in" style:text-scale="110%"/>
    </style:style>
    <style:style style:name="T519" style:family="text">
      <style:text-properties fo:color="#0c0c0c" fo:letter-spacing="0.0035in" style:text-scale="110%"/>
    </style:style>
    <style:style style:name="T520" style:family="text">
      <style:text-properties fo:color="#0c0c0c" fo:letter-spacing="0.0016in" style:text-scale="110%"/>
    </style:style>
    <style:style style:name="T521" style:family="text">
      <style:text-properties fo:color="#0c0c0c" fo:font-size="7.5pt" style:font-size-asian="7.5pt" style:text-scale="105%"/>
    </style:style>
    <style:style style:name="T522" style:family="text">
      <style:text-properties fo:color="#0c0c0c" fo:font-size="7.5pt" fo:letter-spacing="0.0043in" style:font-size-asian="7.5pt" style:text-scale="105%"/>
    </style:style>
    <style:style style:name="T523" style:family="text">
      <style:text-properties fo:color="#0c0c0c" fo:font-size="7.5pt" fo:letter-spacing="0.011in" style:font-size-asian="7.5pt" style:text-scale="105%"/>
    </style:style>
    <style:style style:name="T524" style:family="text">
      <style:text-properties fo:color="#0c0c0c" fo:font-size="7.5pt" fo:letter-spacing="0.0055in" style:font-size-asian="7.5pt" style:text-scale="105%"/>
    </style:style>
    <style:style style:name="T525" style:family="text">
      <style:text-properties fo:color="#0c0c0c" fo:font-size="7.5pt" fo:letter-spacing="0.0181in" style:font-size-asian="7.5pt" style:text-scale="105%"/>
    </style:style>
    <style:style style:name="T526" style:family="text">
      <style:text-properties fo:color="#0c0c0c" fo:font-size="7.5pt" fo:letter-spacing="0.0063in" style:font-size-asian="7.5pt" style:text-scale="105%"/>
    </style:style>
    <style:style style:name="T527" style:family="text">
      <style:text-properties fo:color="#0c0c0c" fo:font-size="7.5pt" fo:letter-spacing="0.0028in" style:font-size-asian="7.5pt" style:text-scale="105%"/>
    </style:style>
    <style:style style:name="T528" style:family="text">
      <style:text-properties fo:color="#0c0c0c" fo:font-size="7.5pt" fo:letter-spacing="0.0035in" style:font-size-asian="7.5pt" style:text-scale="105%"/>
    </style:style>
    <style:style style:name="T529" style:family="text">
      <style:text-properties fo:color="#0c0c0c" fo:font-size="7.5pt" fo:letter-spacing="-0.0016in" style:font-size-asian="7.5pt" style:text-scale="105%"/>
    </style:style>
    <style:style style:name="T530" style:family="text">
      <style:text-properties fo:color="#0c0c0c" fo:font-size="7.5pt" fo:letter-spacing="0.0102in" style:font-size-asian="7.5pt" style:text-scale="105%"/>
    </style:style>
    <style:style style:name="T531" style:family="text">
      <style:text-properties fo:color="#0c0c0c" fo:font-size="7.5pt" fo:letter-spacing="0.0161in" style:font-size-asian="7.5pt" style:text-scale="105%"/>
    </style:style>
    <style:style style:name="T532" style:family="text">
      <style:text-properties fo:color="#0c0c0c" fo:font-size="7.5pt" fo:letter-spacing="0.0091in" style:font-size-asian="7.5pt" style:text-scale="105%"/>
    </style:style>
    <style:style style:name="T533" style:family="text">
      <style:text-properties fo:color="#0c0c0c" fo:font-size="7.5pt" fo:letter-spacing="0.0098in" style:font-size-asian="7.5pt" style:text-scale="105%"/>
    </style:style>
    <style:style style:name="T534" style:family="text">
      <style:text-properties fo:color="#0c0c0c" fo:font-size="7.5pt" fo:letter-spacing="0.0047in" style:font-size-asian="7.5pt" style:text-scale="105%"/>
    </style:style>
    <style:style style:name="T535" style:family="text">
      <style:text-properties fo:color="#0c0c0c" fo:font-size="7.5pt" fo:letter-spacing="0.0071in" style:font-size-asian="7.5pt" style:text-scale="105%"/>
    </style:style>
    <style:style style:name="T536" style:family="text">
      <style:text-properties fo:color="#0c0c0c" fo:font-size="7pt" fo:font-weight="bold" style:font-size-asian="7pt" style:font-weight-asian="bold" style:text-scale="105%"/>
    </style:style>
    <style:style style:name="T537" style:family="text">
      <style:text-properties fo:color="#0c0c0c" fo:font-size="7pt" fo:letter-spacing="0.0071in" fo:font-weight="bold" style:font-size-asian="7pt" style:font-weight-asian="bold" style:text-scale="105%"/>
    </style:style>
    <style:style style:name="T538" style:family="text">
      <style:text-properties fo:color="#0c0c0c" fo:font-size="7.5pt" fo:letter-spacing="0.0118in" style:font-size-asian="7.5pt" style:text-scale="105%"/>
    </style:style>
    <style:style style:name="T539" style:family="text">
      <style:text-properties fo:color="#0c0c0c" fo:font-size="7.5pt" fo:letter-spacing="0.0016in" style:font-size-asian="7.5pt" style:text-scale="105%"/>
    </style:style>
    <style:style style:name="T540" style:family="text">
      <style:text-properties fo:color="#343434" fo:font-size="7.5pt" fo:letter-spacing="-0.0016in" style:font-size-asian="7.5pt" style:text-scale="105%"/>
    </style:style>
    <style:style style:name="T541" style:family="text">
      <style:text-properties fo:color="#0c0c0c" fo:font-size="7pt" fo:letter-spacing="0.0028in" fo:font-weight="bold" style:font-size-asian="7pt" style:font-weight-asian="bold" style:text-scale="110%"/>
    </style:style>
    <style:style style:name="T542" style:family="text">
      <style:text-properties fo:color="#0c0c0c" fo:font-size="7pt" fo:letter-spacing="0.0118in" fo:font-weight="bold" style:font-size-asian="7pt" style:font-weight-asian="bold" style:text-scale="110%"/>
    </style:style>
    <style:style style:name="T543" style:family="text">
      <style:text-properties fo:color="#0c0c0c" fo:letter-spacing="0.0028in" style:text-scale="110%"/>
    </style:style>
    <style:style style:name="T544" style:family="text">
      <style:text-properties fo:color="#0c0c0c" fo:letter-spacing="0.0008in" style:text-scale="110%"/>
    </style:style>
    <style:style style:name="T545" style:family="text">
      <style:text-properties fo:color="#0c0c0c" fo:font-size="7pt" fo:letter-spacing="0.028in" fo:font-weight="bold" style:font-size-asian="7pt" style:font-weight-asian="bold" style:text-scale="105%"/>
    </style:style>
    <style:style style:name="T546" style:family="text">
      <style:text-properties fo:color="#0c0c0c" fo:font-size="7pt" fo:letter-spacing="0.0264in" fo:font-weight="bold" style:font-size-asian="7pt" style:font-weight-asian="bold" style:text-scale="105%"/>
    </style:style>
    <style:style style:name="T547" style:family="text">
      <style:text-properties fo:color="#0c0c0c" fo:letter-spacing="0.022in" style:text-scale="105%"/>
    </style:style>
    <style:style style:name="T548" style:family="text">
      <style:text-properties fo:color="#0c0c0c" fo:letter-spacing="0.0228in" style:text-scale="105%"/>
    </style:style>
    <style:style style:name="T549" style:family="text">
      <style:text-properties fo:color="#0c0c0c" fo:letter-spacing="0.0264in" style:text-scale="105%"/>
    </style:style>
    <style:style style:name="T550" style:family="text">
      <style:text-properties fo:color="#0c0c0c" fo:letter-spacing="0.0252in" style:text-scale="105%"/>
    </style:style>
    <style:style style:name="T551" style:family="text">
      <style:text-properties fo:color="#0c0c0c" fo:letter-spacing="0.0217in" style:text-scale="105%"/>
    </style:style>
    <style:style style:name="T552" style:family="text">
      <style:text-properties fo:color="#0c0c0c" fo:letter-spacing="0.0209in" style:text-scale="105%"/>
    </style:style>
    <style:style style:name="T553" style:family="text">
      <style:text-properties fo:color="#0c0c0c" fo:letter-spacing="0.0201in" style:text-scale="105%"/>
    </style:style>
    <style:style style:name="T554" style:family="text">
      <style:text-properties fo:color="#232323" style:text-scale="110%"/>
    </style:style>
    <style:style style:name="T555" style:family="text">
      <style:text-properties fo:color="#0a0a0a" style:font-name="Times New Roman" fo:font-size="8pt" fo:letter-spacing="0.0264in" fo:font-weight="bold" style:font-size-asian="8pt" style:font-weight-asian="bold" style:text-scale="110%"/>
    </style:style>
    <style:style style:name="T556" style:family="text">
      <style:text-properties fo:color="#0a0a0a" fo:font-size="7.5pt" fo:letter-spacing="-0.0028in" fo:font-weight="bold" style:font-size-asian="7.5pt" style:font-weight-asian="bold" style:text-scale="125%"/>
    </style:style>
    <style:style style:name="T557" style:family="text">
      <style:text-properties fo:color="#0a0a0a" fo:font-size="7.5pt" fo:letter-spacing="-0.0071in" fo:font-weight="bold" style:font-size-asian="7.5pt" style:font-weight-asian="bold" style:text-scale="125%"/>
    </style:style>
    <style:style style:name="T558" style:family="text">
      <style:text-properties fo:color="#0a0a0a" fo:font-size="7.5pt" fo:letter-spacing="-0.0063in" fo:font-weight="bold" style:font-size-asian="7.5pt" style:font-weight-asian="bold" style:text-scale="125%"/>
    </style:style>
    <style:style style:name="T559" style:family="text">
      <style:text-properties fo:color="#0a0a0a" fo:font-size="7.5pt" fo:letter-spacing="0.002in" fo:font-weight="bold" style:font-size-asian="7.5pt" style:font-weight-asian="bold" style:text-scale="125%"/>
    </style:style>
    <style:style style:name="T560" style:family="text">
      <style:text-properties fo:color="#0a0a0a" fo:letter-spacing="0.0165in" fo:font-weight="bold" style:font-weight-asian="bold" style:text-scale="110%"/>
    </style:style>
    <style:style style:name="T561" style:family="text">
      <style:text-properties fo:color="#0a0a0a" fo:letter-spacing="0.0165in" style:text-scale="110%"/>
    </style:style>
    <style:style style:name="T562" style:family="text">
      <style:text-properties fo:color="#0a0a0a" fo:letter-spacing="0.0189in" style:text-scale="110%"/>
    </style:style>
    <style:style style:name="T563" style:family="text">
      <style:text-properties style:font-name="Verdana" fo:font-size="8.5pt" style:text-underline-style="solid" style:text-underline-width="auto" style:text-underline-color="font-color" fo:font-weight="bold" style:font-size-asian="8.5pt" style:font-weight-asian="bold"/>
    </style:style>
    <style:style style:name="T564" style:family="text">
      <style:text-properties style:font-name="Verdana" fo:font-size="8.5pt" fo:letter-spacing="-0.0028in" style:text-underline-style="solid" style:text-underline-width="auto" style:text-underline-color="font-color" fo:font-weight="bold" style:font-size-asian="8.5pt" style:font-weight-asian="bold"/>
    </style:style>
    <style:style style:name="T565" style:family="text">
      <style:text-properties style:font-name="Verdana" fo:font-size="8.5pt" fo:letter-spacing="-0.002in" style:text-underline-style="solid" style:text-underline-width="auto" style:text-underline-color="font-color" fo:font-weight="bold" style:font-size-asian="8.5pt" style:font-weight-asian="bold"/>
    </style:style>
    <style:style style:name="T566"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567" style:family="text">
      <style:text-properties style:font-name="Verdana" fo:font-size="8.5pt" style:font-size-asian="8.5pt"/>
    </style:style>
    <style:style style:name="T568" style:family="text">
      <style:text-properties style:font-name="Verdana" fo:font-size="8.5pt" fo:letter-spacing="0.0472in" style:font-size-asian="8.5pt"/>
    </style:style>
    <style:style style:name="T569" style:family="text">
      <style:text-properties style:font-name="Verdana" fo:font-size="8.5pt" fo:font-weight="bold" style:font-size-asian="8.5pt" style:font-weight-asian="bold"/>
    </style:style>
    <style:style style:name="T570" style:family="text">
      <style:text-properties style:font-name="Verdana" fo:font-size="8.5pt" fo:letter-spacing="0.0492in" fo:font-weight="bold" style:font-size-asian="8.5pt" style:font-weight-asian="bold"/>
    </style:style>
    <style:style style:name="T571" style:family="text">
      <style:text-properties style:font-name="Verdana" fo:font-size="8.5pt" fo:letter-spacing="0.0484in" fo:font-weight="bold" style:font-size-asian="8.5pt" style:font-weight-asian="bold"/>
    </style:style>
    <style:style style:name="T572" style:family="text">
      <style:text-properties style:font-name="Verdana" fo:font-size="8.5pt" fo:letter-spacing="-0.0035in" fo:font-weight="bold" style:font-size-asian="8.5pt" style:font-weight-asian="bold"/>
    </style:style>
    <style:style style:name="T573" style:family="text">
      <style:text-properties style:font-name="Verdana" fo:font-size="8.5pt" fo:letter-spacing="0.0555in" style:font-size-asian="8.5pt"/>
    </style:style>
    <style:style style:name="T574" style:family="text">
      <style:text-properties fo:color="#000009" style:font-name="Verdana" fo:font-size="8.5pt" fo:font-weight="bold" style:font-size-asian="8.5pt" style:font-weight-asian="bold"/>
    </style:style>
    <style:style style:name="T575" style:family="text">
      <style:text-properties fo:color="#000009" style:font-name="Verdana" fo:font-size="8.5pt" style:font-size-asian="8.5pt"/>
    </style:style>
    <style:style style:name="T576" style:family="text">
      <style:text-properties fo:color="#000009" style:font-name="Verdana" fo:font-size="8.5pt" fo:font-style="italic" fo:font-weight="bold" style:font-size-asian="8.5pt" style:font-style-asian="italic" style:font-weight-asian="bold"/>
    </style:style>
    <style:style style:name="T577" style:family="text">
      <style:text-properties fo:color="#000009" style:font-name="Verdana" fo:font-size="8.5pt" fo:letter-spacing="0.028in" style:font-size-asian="8.5pt"/>
    </style:style>
    <style:style style:name="T578" style:family="text">
      <style:text-properties fo:color="#000009" style:font-name="Verdana" fo:font-size="8.5pt" fo:letter-spacing="0.0555in" style:font-size-asian="8.5pt" style:text-scale="150%"/>
    </style:style>
    <style:style style:name="T579" style:family="text">
      <style:text-properties fo:color="#000009" fo:font-size="5pt" fo:letter-spacing="-0.0016in" fo:font-weight="bold" style:font-size-asian="5pt" style:font-weight-asian="bold"/>
    </style:style>
    <style:style style:name="T580" style:family="text">
      <style:text-properties fo:color="#000009" fo:font-size="5pt" fo:font-weight="bold" style:font-size-asian="5pt" style:font-weight-asian="bold"/>
    </style:style>
    <style:style style:name="T581" style:family="text">
      <style:text-properties fo:color="#000009" fo:font-size="5pt" fo:letter-spacing="-0.0063in" fo:font-weight="bold" style:font-size-asian="5pt" style:font-weight-asian="bold"/>
    </style:style>
    <style:style style:name="T582" style:family="text">
      <style:text-properties fo:color="#000009" fo:font-size="5pt" fo:letter-spacing="0.028in" fo:font-weight="bold" style:font-size-asian="5pt" style:font-weight-asian="bold"/>
    </style:style>
    <style:style style:name="T583" style:family="text">
      <style:text-properties fo:color="#000009" fo:font-size="5pt" fo:letter-spacing="-0.0043in" fo:font-weight="bold" style:font-size-asian="5pt" style:font-weight-asian="bold"/>
    </style:style>
    <style:style style:name="T584" style:family="text">
      <style:text-properties fo:color="#000009" fo:font-size="5pt" fo:letter-spacing="-0.0028in" fo:font-weight="bold" style:font-size-asian="5pt" style:font-weight-asian="bold"/>
    </style:style>
    <style:style style:name="T585" style:family="text">
      <style:text-properties fo:color="#000009" fo:font-size="5pt" fo:letter-spacing="-0.0035in" fo:font-weight="bold" style:font-size-asian="5pt" style:font-weight-asian="bold"/>
    </style:style>
    <style:style style:name="T586" style:family="text">
      <style:text-properties fo:color="#000009" fo:font-size="5.5pt" fo:font-weight="bold" style:font-size-asian="5.5pt" style:font-weight-asian="bold" style:text-scale="105%"/>
    </style:style>
    <style:style style:name="T587" style:family="text">
      <style:text-properties fo:color="#000009" fo:font-size="5.5pt" fo:letter-spacing="-0.0071in" fo:font-weight="bold" style:font-size-asian="5.5pt" style:font-weight-asian="bold" style:text-scale="105%"/>
    </style:style>
    <style:style style:name="T588" style:family="text">
      <style:text-properties fo:color="#000009" fo:font-size="5.5pt" fo:letter-spacing="0.028in" fo:font-weight="bold" style:font-size-asian="5.5pt" style:font-weight-asian="bold" style:text-scale="105%"/>
    </style:style>
    <style:style style:name="T589" style:family="text">
      <style:text-properties fo:color="#000009" fo:font-size="5.5pt" fo:letter-spacing="-0.0016in" fo:font-weight="bold" style:font-size-asian="5.5pt" style:font-weight-asian="bold" style:text-scale="105%"/>
    </style:style>
    <style:style style:name="T590" style:family="text">
      <style:text-properties fo:font-size="5pt" style:font-size-asian="5pt"/>
    </style:style>
    <style:style style:name="T591" style:family="text">
      <style:text-properties fo:font-size="5pt" fo:letter-spacing="-0.0035in" style:font-size-asian="5pt"/>
    </style:style>
    <style:style style:name="T592" style:family="text">
      <style:text-properties fo:font-size="5pt" fo:letter-spacing="-0.0028in" style:font-size-asian="5pt"/>
    </style:style>
    <style:style style:name="T593" style:family="text">
      <style:text-properties fo:font-size="5pt" fo:letter-spacing="-0.0071in" style:font-size-asian="5pt"/>
    </style:style>
    <style:style style:name="T594" style:family="text">
      <style:text-properties fo:font-size="5pt" fo:letter-spacing="-0.0016in" style:font-size-asian="5pt"/>
    </style:style>
    <style:style style:name="T595" style:family="text">
      <style:text-properties fo:font-size="5pt" fo:letter-spacing="-0.0016in" fo:font-weight="bold" style:font-size-asian="5pt" style:font-weight-asian="bold"/>
    </style:style>
    <style:style style:name="T596" style:family="text">
      <style:text-properties fo:color="#000009" style:font-name="Verdana" fo:font-size="8.5pt" fo:letter-spacing="0.0083in" fo:font-weight="bold" style:font-size-asian="8.5pt" style:font-weight-asian="bold"/>
    </style:style>
    <style:style style:name="T597" style:family="text">
      <style:text-properties fo:color="#000009" style:font-name="Verdana" fo:font-size="8.5pt" fo:letter-spacing="0.0102in" fo:font-weight="bold" style:font-size-asian="8.5pt" style:font-weight-asian="bold"/>
    </style:style>
    <style:style style:name="T598" style:family="text">
      <style:text-properties fo:color="#000009" style:font-name="Verdana" fo:font-size="8.5pt" fo:letter-spacing="0.0083in" style:font-size-asian="8.5pt"/>
    </style:style>
    <style:style style:name="T599" style:family="text">
      <style:text-properties fo:color="#000009" style:font-name="Verdana" fo:font-size="8.5pt" fo:letter-spacing="0.0091in" style:font-size-asian="8.5pt"/>
    </style:style>
    <style:style style:name="T600" style:family="text">
      <style:text-properties fo:color="#000009" style:font-name="Verdana" fo:font-size="8.5pt" fo:letter-spacing="-0.0035in" style:font-size-asian="8.5pt"/>
    </style:style>
    <style:style style:name="T601" style:family="text">
      <style:text-properties fo:color="#000009" style:font-name="Verdana" fo:font-size="8.5pt" fo:letter-spacing="-0.0016in" style:font-size-asian="8.5pt"/>
    </style:style>
    <style:style style:name="T602" style:family="text">
      <style:text-properties fo:color="#000009" style:font-name="Verdana" fo:font-size="8.5pt" fo:letter-spacing="-0.0008in" style:font-size-asian="8.5pt"/>
    </style:style>
    <style:style style:name="T603" style:family="text">
      <style:text-properties fo:color="#000009" style:font-name="Verdana" fo:font-size="8.5pt" fo:letter-spacing="-0.002in" style:font-size-asian="8.5pt"/>
    </style:style>
    <style:style style:name="T604" style:family="text">
      <style:text-properties fo:color="#000009" style:font-name="Verdana" fo:font-size="8.5pt" fo:letter-spacing="-0.0028in" style:font-size-asian="8.5pt"/>
    </style:style>
    <style:style style:name="T605" style:family="text">
      <style:text-properties fo:letter-spacing="-0.002in"/>
    </style:style>
    <style:style style:name="T606" style:family="text">
      <style:text-properties style:font-name="Verdana" fo:font-size="8.5pt" fo:letter-spacing="-0.0028in" fo:font-weight="bold" style:font-size-asian="8.5pt" style:font-weight-asian="bold"/>
    </style:style>
    <style:style style:name="T607" style:family="text">
      <style:text-properties style:font-name="Verdana" fo:font-size="8.5pt" fo:letter-spacing="-0.002in" fo:font-weight="bold" style:font-size-asian="8.5pt" style:font-weight-asian="bold"/>
    </style:style>
    <style:style style:name="T608" style:family="text">
      <style:text-properties style:font-name="Verdana" fo:font-size="8.5pt" fo:letter-spacing="-0.0016in" fo:font-weight="bold" style:font-size-asian="8.5pt" style:font-weight-asian="bold"/>
    </style:style>
    <style:style style:name="T609" style:family="text">
      <style:text-properties style:font-name="Verdana" fo:font-size="8.5pt" fo:letter-spacing="0.002in" style:text-underline-style="solid" style:text-underline-width="auto" style:text-underline-color="font-color" fo:font-weight="bold" style:font-size-asian="8.5pt" style:font-weight-asian="bold"/>
    </style:style>
    <style:style style:name="T610" style:family="text">
      <style:text-properties style:font-name="Verdana" fo:font-size="8.5pt" fo:letter-spacing="0.0028in" style:text-underline-style="solid" style:text-underline-width="auto" style:text-underline-color="font-color" fo:font-weight="bold" style:font-size-asian="8.5pt" style:font-weight-asian="bold"/>
    </style:style>
    <style:style style:name="T611" style:family="text">
      <style:text-properties fo:font-size="8.5pt" fo:letter-spacing="-0.0016in" fo:font-weight="bold" style:font-size-asian="8.5pt" style:font-weight-asian="bold"/>
    </style:style>
    <style:style style:name="T612" style:family="text">
      <style:text-properties fo:font-size="8.5pt" fo:font-weight="bold" style:font-size-asian="8.5pt" style:font-weight-asian="bold"/>
    </style:style>
    <style:style style:name="T613" style:family="text">
      <style:text-properties fo:font-size="8.5pt" fo:letter-spacing="-0.0035in" fo:font-weight="bold" style:font-size-asian="8.5pt" style:font-weight-asian="bold"/>
    </style:style>
    <style:style style:name="T614" style:family="text">
      <style:text-properties fo:font-size="8.5pt" fo:letter-spacing="-0.0028in" fo:font-weight="bold" style:font-size-asian="8.5pt" style:font-weight-asian="bold"/>
    </style:style>
    <style:style style:name="T615" style:family="text">
      <style:text-properties fo:font-size="8.5pt" fo:letter-spacing="-0.0016in" style:font-size-asian="8.5pt"/>
    </style:style>
    <style:style style:name="T616" style:family="text">
      <style:text-properties fo:font-weight="normal" style:font-weight-asian="normal"/>
    </style:style>
    <style:style style:name="T617" style:family="text">
      <style:text-properties fo:letter-spacing="0.0429in" fo:font-weight="normal" style:font-weight-asian="normal" style:text-scale="150%"/>
    </style:style>
    <style:style style:name="T618" style:family="text">
      <style:text-properties fo:letter-spacing="0.0429in" style:text-scale="150%"/>
    </style:style>
    <style:style style:name="T619" style:family="text">
      <style:text-properties fo:letter-spacing="0.0437in" style:text-scale="150%"/>
    </style:style>
    <style:style style:name="T620" style:family="text">
      <style:text-properties fo:letter-spacing="-0.0035in"/>
    </style:style>
    <style:style style:name="T621" style:family="text">
      <style:text-properties style:font-name="Verdana" fo:font-size="8.5pt" fo:letter-spacing="0.028in" style:font-size-asian="8.5pt"/>
    </style:style>
    <style:style style:name="T622" style:family="text">
      <style:text-properties style:font-name="Verdana" fo:font-size="8.5pt" fo:letter-spacing="-0.0016in" style:font-size-asian="8.5pt"/>
    </style:style>
    <style:style style:name="T623" style:family="text">
      <style:text-properties style:font-name="Verdana" fo:font-size="8.5pt" fo:font-style="italic" fo:font-weight="bold" style:font-size-asian="8.5pt" style:font-style-asian="italic" style:font-weight-asian="bold"/>
    </style:style>
    <style:style style:name="T624" style:family="text">
      <style:text-properties style:font-name="Verdana" fo:font-size="8.5pt" fo:letter-spacing="0.0228in" fo:font-weight="bold" style:font-size-asian="8.5pt" style:font-weight-asian="bold"/>
    </style:style>
    <style:style style:name="T625" style:family="text">
      <style:text-properties style:font-name="Verdana" fo:font-size="8.5pt" fo:letter-spacing="0.0264in" fo:font-weight="bold" style:font-size-asian="8.5pt" style:font-weight-asian="bold"/>
    </style:style>
    <style:style style:name="T626" style:family="text">
      <style:text-properties style:font-name="Verdana" fo:font-size="8.5pt" fo:letter-spacing="0.0228in" style:font-size-asian="8.5pt"/>
    </style:style>
    <style:style style:name="T627" style:family="text">
      <style:text-properties style:font-name="Verdana" fo:font-size="8.5pt" fo:letter-spacing="0.0256in" style:font-size-asian="8.5pt"/>
    </style:style>
    <style:style style:name="T628" style:family="text">
      <style:text-properties style:font-name="Verdana" fo:font-size="8.5pt" fo:letter-spacing="0.0244in" style:font-size-asian="8.5pt"/>
    </style:style>
    <style:style style:name="T629" style:family="text">
      <style:text-properties style:font-name="Verdana" fo:font-size="8.5pt" fo:letter-spacing="-0.0035in" style:font-size-asian="8.5pt"/>
    </style:style>
    <style:style style:name="T630" style:family="text">
      <style:text-properties style:font-name="Verdana" fo:font-size="8.5pt" fo:letter-spacing="0.0016in" style:font-size-asian="8.5pt"/>
    </style:style>
    <style:style style:name="T631" style:family="text">
      <style:text-properties style:font-name="Verdana" fo:font-size="8.5pt" fo:letter-spacing="0.002in" style:font-size-asian="8.5pt"/>
    </style:style>
    <style:style style:name="T632" style:family="text">
      <style:text-properties fo:letter-spacing="0.0028in"/>
    </style:style>
    <style:style style:name="T633" style:family="text">
      <style:text-properties fo:letter-spacing="0.0035in"/>
    </style:style>
    <style:style style:name="T634" style:family="text">
      <style:text-properties style:font-name="Verdana" fo:font-size="8.5pt" fo:letter-spacing="0.002in" fo:font-weight="bold" style:font-size-asian="8.5pt" style:font-weight-asian="bold"/>
    </style:style>
    <style:style style:name="T635" style:family="text">
      <style:text-properties style:font-name="Verdana" fo:font-size="8.5pt" fo:letter-spacing="0.0016in" fo:font-weight="bold" style:font-size-asian="8.5pt" style:font-weight-asian="bold"/>
    </style:style>
    <style:style style:name="T636" style:family="text">
      <style:text-properties style:font-name="Verdana" fo:font-size="8.5pt" fo:letter-spacing="0.0028in" fo:font-weight="bold" style:font-size-asian="8.5pt" style:font-weight-asian="bold"/>
    </style:style>
    <style:style style:name="T637" style:family="text">
      <style:text-properties style:font-name="Verdana" fo:font-size="7pt" style:text-underline-style="solid" style:text-underline-width="auto" style:text-underline-color="font-color" fo:font-weight="bold" style:font-size-asian="7pt" style:font-weight-asian="bold"/>
    </style:style>
    <style:style style:name="T638" style:family="text">
      <style:text-properties style:font-name="Verdana" fo:font-size="7pt" fo:letter-spacing="0.0008in" style:text-underline-style="solid" style:text-underline-width="auto" style:text-underline-color="font-color" fo:font-weight="bold" style:font-size-asian="7pt" style:font-weight-asian="bold"/>
    </style:style>
    <style:style style:name="T639" style:family="text">
      <style:text-properties style:font-name="Verdana" fo:font-size="7pt" fo:letter-spacing="-0.0016in" style:text-underline-style="solid" style:text-underline-width="auto" style:text-underline-color="font-color" fo:font-weight="bold" style:font-size-asian="7pt" style:font-weight-asian="bold"/>
    </style:style>
    <style:style style:name="T640" style:family="text">
      <style:text-properties style:font-name="Verdana" fo:font-size="7pt" fo:letter-spacing="-0.0016in" fo:font-weight="bold" style:font-size-asian="7pt" style:font-weight-asian="bold"/>
    </style:style>
    <style:style style:name="T641" style:family="text">
      <style:text-properties style:font-name="Verdana" fo:font-size="7pt" fo:font-weight="bold" style:font-size-asian="7pt" style:font-weight-asian="bold"/>
    </style:style>
    <style:style style:name="T642" style:family="text">
      <style:text-properties style:font-name="Verdana" fo:font-size="7pt" fo:letter-spacing="-0.0028in" fo:font-weight="bold" style:font-size-asian="7pt" style:font-weight-asian="bold"/>
    </style:style>
    <style:style style:name="T643" style:family="text">
      <style:text-properties style:font-name="Verdana" fo:font-size="7pt" style:font-size-asian="7pt"/>
    </style:style>
    <style:style style:name="T644" style:family="text">
      <style:text-properties style:font-name="Verdana" fo:font-size="7pt" fo:letter-spacing="0.0091in" style:font-size-asian="7pt"/>
    </style:style>
    <style:style style:name="T645" style:family="text">
      <style:text-properties style:font-name="Verdana" fo:font-size="7pt" fo:letter-spacing="0.0091in" fo:font-weight="bold" style:font-size-asian="7pt" style:font-weight-asian="bold"/>
    </style:style>
    <style:style style:name="T646" style:family="text">
      <style:text-properties style:font-name="Verdana" fo:font-size="7pt" fo:letter-spacing="0.0083in" fo:font-weight="bold" style:font-size-asian="7pt" style:font-weight-asian="bold"/>
    </style:style>
    <style:style style:name="T647" style:family="text">
      <style:text-properties style:font-name="Verdana" fo:font-size="7pt" fo:letter-spacing="0.0102in" fo:font-weight="bold" style:font-size-asian="7pt" style:font-weight-asian="bold"/>
    </style:style>
    <style:style style:name="T648" style:family="text">
      <style:text-properties style:font-name="Verdana" fo:font-size="7pt" fo:letter-spacing="0.011in" fo:font-weight="bold" style:font-size-asian="7pt" style:font-weight-asian="bold"/>
    </style:style>
    <style:style style:name="T649" style:family="text">
      <style:text-properties style:font-name="Verdana" fo:font-size="7pt" fo:letter-spacing="0.0102in" style:font-size-asian="7pt"/>
    </style:style>
    <style:style style:name="T650" style:family="text">
      <style:text-properties style:font-name="Verdana" fo:font-size="7pt" fo:letter-spacing="0.011in" style:font-size-asian="7pt"/>
    </style:style>
    <style:style style:name="T651" style:family="text">
      <style:text-properties style:font-name="Verdana" fo:font-size="7pt" fo:letter-spacing="0.0118in" style:font-size-asian="7pt"/>
    </style:style>
    <style:style style:name="T652" style:family="text">
      <style:text-properties style:font-name="Verdana" fo:font-size="7pt" fo:letter-spacing="0.028in" style:font-size-asian="7pt"/>
    </style:style>
    <style:style style:name="T653" style:family="text">
      <style:text-properties fo:font-size="5pt" fo:font-weight="bold" style:font-size-asian="5pt" style:font-weight-asian="bold"/>
    </style:style>
    <style:style style:name="T654" style:family="text">
      <style:text-properties fo:font-size="5pt" fo:letter-spacing="-0.0055in" fo:font-weight="bold" style:font-size-asian="5pt" style:font-weight-asian="bold"/>
    </style:style>
    <style:style style:name="T655" style:family="text">
      <style:text-properties fo:font-size="5pt" fo:letter-spacing="-0.0035in" fo:font-weight="bold" style:font-size-asian="5pt" style:font-weight-asian="bold"/>
    </style:style>
    <style:style style:name="T656" style:family="text">
      <style:text-properties fo:font-size="5pt" fo:letter-spacing="-0.0047in" fo:font-weight="bold" style:font-size-asian="5pt" style:font-weight-asian="bold"/>
    </style:style>
    <style:style style:name="T657" style:family="text">
      <style:text-properties fo:font-size="5pt" fo:letter-spacing="0.028in" fo:font-weight="bold" style:font-size-asian="5pt" style:font-weight-asian="bold"/>
    </style:style>
    <style:style style:name="T658" style:family="text">
      <style:text-properties fo:font-size="5pt" fo:letter-spacing="-0.0043in" fo:font-weight="bold" style:font-size-asian="5pt" style:font-weight-asian="bold"/>
    </style:style>
    <style:style style:name="T659" style:family="text">
      <style:text-properties fo:font-size="5pt" fo:letter-spacing="0.028in" style:font-size-asian="5pt"/>
    </style:style>
    <style:style style:name="T660" style:family="text">
      <style:text-properties fo:font-size="5pt" fo:letter-spacing="-0.0063in" style:font-size-asian="5pt"/>
    </style:style>
    <style:style style:name="T661" style:family="text">
      <style:text-properties style:font-name="Verdana" fo:font-size="7pt" fo:letter-spacing="-0.0016in" style:font-size-asian="7pt"/>
    </style:style>
    <style:style style:name="T662" style:family="text">
      <style:text-properties fo:color="#080808" fo:font-size="7.5pt" style:font-size-asian="7.5pt" style:text-scale="110%"/>
    </style:style>
    <style:style style:name="T663" style:family="text">
      <style:text-properties fo:color="#080808" fo:font-size="7.5pt" fo:letter-spacing="0.0264in" style:font-size-asian="7.5pt" style:text-scale="110%"/>
    </style:style>
    <style:style style:name="T664" style:family="text">
      <style:text-properties fo:color="#080808" fo:font-size="7.5pt" fo:letter-spacing="-0.0016in" style:font-size-asian="7.5pt" style:text-scale="110%"/>
    </style:style>
    <style:style style:name="T665" style:family="text">
      <style:text-properties fo:color="#080808" fo:font-size="7.5pt" fo:letter-spacing="-0.0063in" style:font-size-asian="7.5pt" style:text-scale="110%"/>
    </style:style>
    <style:style style:name="T666" style:family="text">
      <style:text-properties fo:color="#080808" fo:font-size="7.5pt" fo:letter-spacing="-0.0028in" style:font-size-asian="7.5pt" style:text-scale="110%"/>
    </style:style>
    <style:style style:name="T667" style:family="text">
      <style:text-properties fo:color="#080808" fo:font-size="7.5pt" fo:letter-spacing="-0.0047in" style:font-size-asian="7.5pt" style:text-scale="110%"/>
    </style:style>
    <style:style style:name="T668" style:family="text">
      <style:text-properties fo:color="#080808" fo:font-size="7.5pt" fo:letter-spacing="-0.0043in" style:font-size-asian="7.5pt" style:text-scale="110%"/>
    </style:style>
    <style:style style:name="T669" style:family="text">
      <style:text-properties fo:color="#080808" fo:font-size="7.5pt" fo:letter-spacing="-0.0035in" style:font-size-asian="7.5pt" style:text-scale="110%"/>
    </style:style>
    <style:style style:name="T670" style:family="text">
      <style:text-properties fo:color="#080808" fo:font-size="7.5pt" fo:letter-spacing="-0.0008in" style:font-size-asian="7.5pt" style:text-scale="110%"/>
    </style:style>
    <style:style style:name="T671" style:family="text">
      <style:text-properties fo:color="#080808" fo:font-weight="bold" style:font-weight-asian="bold" style:text-scale="105%"/>
    </style:style>
    <style:style style:name="T672" style:family="text">
      <style:text-properties fo:color="#080808" style:text-scale="105%"/>
    </style:style>
    <style:style style:name="T673" style:family="text">
      <style:text-properties fo:color="#080808" fo:letter-spacing="0.028in" style:text-scale="105%"/>
    </style:style>
    <style:style style:name="T674" style:family="text">
      <style:text-properties fo:color="#080808" fo:letter-spacing="0.0209in" style:text-scale="105%"/>
    </style:style>
    <style:style style:name="T675" style:family="text">
      <style:text-properties fo:color="#080808" fo:letter-spacing="0.0236in" style:text-scale="105%"/>
    </style:style>
    <style:style style:name="T676" style:family="text">
      <style:text-properties fo:color="#080808" fo:letter-spacing="0.022in" style:text-scale="105%"/>
    </style:style>
    <style:style style:name="T677" style:family="text">
      <style:text-properties fo:color="#080808" fo:letter-spacing="0.0201in" style:text-scale="105%"/>
    </style:style>
    <style:style style:name="T678" style:family="text">
      <style:text-properties fo:color="#080808" fo:letter-spacing="0.0244in" style:text-scale="105%"/>
    </style:style>
    <style:style style:name="T679" style:family="text">
      <style:text-properties fo:color="#080808" fo:letter-spacing="0.0264in" style:text-scale="105%"/>
    </style:style>
    <style:style style:name="T680" style:family="text">
      <style:text-properties fo:color="#080808" fo:letter-spacing="0.028in" fo:font-weight="bold" style:font-weight-asian="bold" style:text-scale="105%"/>
    </style:style>
    <style:style style:name="T681" style:family="text">
      <style:text-properties fo:color="#080808" style:text-scale="110%"/>
    </style:style>
    <style:style style:name="T682" style:family="text">
      <style:text-properties fo:color="#080808" fo:letter-spacing="0.0047in" style:text-scale="110%"/>
    </style:style>
    <style:style style:name="T683" style:family="text">
      <style:text-properties fo:color="#080808" fo:letter-spacing="-0.0071in" style:text-scale="110%"/>
    </style:style>
    <style:style style:name="T684" style:family="text">
      <style:text-properties fo:color="#080808" fo:letter-spacing="-0.0055in" style:text-scale="110%"/>
    </style:style>
    <style:style style:name="T685" style:family="text">
      <style:text-properties fo:color="#080808" fo:letter-spacing="-0.0047in" style:text-scale="110%"/>
    </style:style>
    <style:style style:name="T686" style:family="text">
      <style:text-properties fo:color="#080808" fo:letter-spacing="-0.002in" style:text-scale="110%"/>
    </style:style>
    <style:style style:name="T687" style:family="text">
      <style:text-properties fo:color="#080808" fo:letter-spacing="0.0016in" style:text-scale="110%"/>
    </style:style>
    <style:style style:name="T688" style:family="text">
      <style:text-properties fo:color="#080808" fo:letter-spacing="-0.0016in" style:text-scale="110%"/>
    </style:style>
    <style:style style:name="T689" style:family="text">
      <style:text-properties fo:color="#080808" fo:font-size="7.5pt" fo:font-weight="bold" style:font-size-asian="7.5pt" style:font-weight-asian="bold" style:text-scale="105%"/>
    </style:style>
    <style:style style:name="T690" style:family="text">
      <style:text-properties fo:color="#080808" fo:font-size="7.5pt" fo:letter-spacing="0.0154in" fo:font-weight="bold" style:font-size-asian="7.5pt" style:font-weight-asian="bold" style:text-scale="105%"/>
    </style:style>
    <style:style style:name="T691" style:family="text">
      <style:text-properties fo:color="#080808" fo:font-size="7.5pt" fo:letter-spacing="0.0126in" fo:font-weight="bold" style:font-size-asian="7.5pt" style:font-weight-asian="bold" style:text-scale="105%"/>
    </style:style>
    <style:style style:name="T692" style:family="text">
      <style:text-properties fo:color="#080808" fo:font-size="7.5pt" fo:letter-spacing="0.002in" fo:font-weight="bold" style:font-size-asian="7.5pt" style:font-weight-asian="bold" style:text-scale="105%"/>
    </style:style>
    <style:style style:name="T693" style:family="text">
      <style:text-properties fo:color="#080808" fo:font-size="7.5pt" fo:letter-spacing="-0.0016in" fo:font-weight="bold" style:font-size-asian="7.5pt" style:font-weight-asian="bold" style:text-scale="105%"/>
    </style:style>
    <style:style style:name="T694" style:family="text">
      <style:text-properties fo:color="#080808" fo:font-size="7.5pt" fo:font-weight="bold" style:font-size-asian="7.5pt" style:font-weight-asian="bold" style:text-scale="110%"/>
    </style:style>
    <style:style style:name="T695" style:family="text">
      <style:text-properties fo:color="#080808" fo:font-size="7.5pt" fo:letter-spacing="0.0146in" fo:font-weight="bold" style:font-size-asian="7.5pt" style:font-weight-asian="bold" style:text-scale="110%"/>
    </style:style>
    <style:style style:name="T696" style:family="text">
      <style:text-properties fo:color="#080808" fo:font-size="7.5pt" fo:letter-spacing="0.0098in" fo:font-weight="bold" style:font-size-asian="7.5pt" style:font-weight-asian="bold" style:text-scale="110%"/>
    </style:style>
    <style:style style:name="T697" style:family="text">
      <style:text-properties fo:color="#080808" fo:font-size="7.5pt" fo:letter-spacing="0.0035in" fo:font-weight="bold" style:font-size-asian="7.5pt" style:font-weight-asian="bold" style:text-scale="110%"/>
    </style:style>
    <style:style style:name="T698" style:family="text">
      <style:text-properties fo:color="#080808" fo:font-size="7.5pt" fo:letter-spacing="0.0161in" fo:font-weight="bold" style:font-size-asian="7.5pt" style:font-weight-asian="bold" style:text-scale="110%"/>
    </style:style>
    <style:style style:name="T699" style:family="text">
      <style:text-properties fo:color="#080808" fo:font-size="7.5pt" fo:letter-spacing="0.0075in" fo:font-weight="bold" style:font-size-asian="7.5pt" style:font-weight-asian="bold" style:text-scale="110%"/>
    </style:style>
    <style:style style:name="T700" style:family="text">
      <style:text-properties fo:color="#080808" fo:font-size="7.5pt" fo:letter-spacing="-0.0016in" fo:font-weight="bold" style:font-size-asian="7.5pt" style:font-weight-asian="bold" style:text-scale="110%"/>
    </style:style>
    <style:style style:name="T701" style:family="text">
      <style:text-properties fo:color="#425970" style:text-position="8% 100%" fo:font-size="6pt" fo:font-weight="bold" style:font-size-asian="6pt" style:font-weight-asian="bold"/>
    </style:style>
    <style:style style:name="T702" style:family="text">
      <style:text-properties fo:color="#647789" style:text-position="8% 100%" fo:font-size="6pt" fo:font-weight="bold" style:font-size-asian="6pt" style:font-weight-asian="bold"/>
    </style:style>
    <style:style style:name="T703" style:family="text">
      <style:text-properties fo:color="#647789" style:text-position="8% 100%" fo:font-size="6pt" fo:letter-spacing="-0.0063in" fo:font-weight="bold" style:font-size-asian="6pt" style:font-weight-asian="bold"/>
    </style:style>
    <style:style style:name="T704" style:family="text">
      <style:text-properties fo:color="#425970" style:text-position="8% 100%" fo:font-size="6pt" fo:letter-spacing="-0.0008in" fo:font-weight="bold" style:font-size-asian="6pt" style:font-weight-asian="bold"/>
    </style:style>
    <style:style style:name="T705" style:family="text">
      <style:text-properties fo:color="#425970" style:text-position="8% 100%" fo:font-size="6pt" fo:letter-spacing="0.0016in" fo:font-weight="bold" style:font-size-asian="6pt" style:font-weight-asian="bold"/>
    </style:style>
    <style:style style:name="T706" style:family="text">
      <style:text-properties fo:color="#425970" style:text-position="8% 100%" fo:font-size="6pt" fo:letter-spacing="-0.0047in" fo:font-weight="bold" style:font-size-asian="6pt" style:font-weight-asian="bold"/>
    </style:style>
    <style:style style:name="T707" style:family="text">
      <style:text-properties fo:color="#425970" style:text-position="8% 100%" fo:font-size="6pt" fo:letter-spacing="-0.0016in" fo:font-weight="bold" style:font-size-asian="6pt" style:font-weight-asian="bold"/>
    </style:style>
    <style:style style:name="T708" style:family="text">
      <style:text-properties style:font-name="Verdana" fo:font-size="8pt" style:text-underline-style="solid" style:text-underline-width="auto" style:text-underline-color="font-color" fo:font-weight="bold" style:font-size-asian="8pt" style:font-weight-asian="bold" style:text-scale="105%"/>
    </style:style>
    <style:style style:name="T709" style:family="text">
      <style:text-properties style:font-name="Verdana" fo:font-size="8pt" fo:letter-spacing="-0.0075in" style:text-underline-style="solid" style:text-underline-width="auto" style:text-underline-color="font-color" fo:font-weight="bold" style:font-size-asian="8pt" style:font-weight-asian="bold" style:text-scale="105%"/>
    </style:style>
    <style:style style:name="T710" style:family="text">
      <style:text-properties style:font-name="Verdana" fo:font-size="8pt" fo:letter-spacing="-0.0016in" style:text-underline-style="solid" style:text-underline-width="auto" style:text-underline-color="font-color" fo:font-weight="bold" style:font-size-asian="8pt" style:font-weight-asian="bold" style:text-scale="105%"/>
    </style:style>
    <style:style style:name="T711" style:family="text">
      <style:text-properties fo:letter-spacing="-0.0043in" style:text-scale="105%"/>
    </style:style>
    <style:style style:name="T712" style:family="text">
      <style:text-properties style:font-name="Verdana" fo:font-size="8pt" fo:letter-spacing="-0.0016in" fo:font-weight="bold" style:font-size-asian="8pt" style:font-weight-asian="bold" style:text-scale="105%"/>
    </style:style>
    <style:style style:name="T713" style:family="text">
      <style:text-properties style:font-name="Verdana" fo:font-size="8pt" fo:letter-spacing="-0.0035in" fo:font-weight="bold" style:font-size-asian="8pt" style:font-weight-asian="bold" style:text-scale="105%"/>
    </style:style>
    <style:style style:name="T714" style:family="text">
      <style:text-properties style:font-name="Verdana" fo:font-size="8pt" fo:letter-spacing="-0.0043in" style:font-size-asian="8pt" style:text-scale="105%"/>
    </style:style>
    <style:style style:name="T715" style:family="text">
      <style:text-properties style:font-name="Verdana" fo:font-size="8pt" fo:letter-spacing="0.0555in" style:font-size-asian="8pt" style:text-scale="105%"/>
    </style:style>
    <style:style style:name="T716" style:family="text">
      <style:text-properties style:font-name="Verdana" fo:font-size="8pt" fo:letter-spacing="0.028in" fo:font-weight="bold" style:font-size-asian="8pt" style:font-weight-asian="bold" style:text-scale="105%"/>
    </style:style>
    <style:style style:name="T717" style:family="text">
      <style:text-properties fo:letter-spacing="-0.0055in" style:text-scale="105%"/>
    </style:style>
    <style:style style:name="T718" style:family="text">
      <style:text-properties fo:letter-spacing="-0.0047in" style:text-scale="105%"/>
    </style:style>
    <style:style style:name="T719" style:family="text">
      <style:text-properties style:font-name="Verdana" fo:font-size="7.5pt" style:text-underline-style="solid" style:text-underline-width="auto" style:text-underline-color="font-color" fo:font-weight="bold" style:font-size-asian="7.5pt" style:font-weight-asian="bold"/>
    </style:style>
    <style:style style:name="T720" style:family="text">
      <style:text-properties style:font-name="Verdana" fo:font-size="7.5pt" fo:letter-spacing="-0.0063in" style:text-underline-style="solid" style:text-underline-width="auto" style:text-underline-color="font-color" fo:font-weight="bold" style:font-size-asian="7.5pt" style:font-weight-asian="bold"/>
    </style:style>
    <style:style style:name="T721" style:family="text">
      <style:text-properties style:font-name="Verdana" fo:font-size="7.5pt" fo:letter-spacing="-0.0016in" style:text-underline-style="solid" style:text-underline-width="auto" style:text-underline-color="font-color" fo:font-weight="bold" style:font-size-asian="7.5pt" style:font-weight-asian="bold"/>
    </style:style>
    <style:style style:name="T722" style:family="text">
      <style:text-properties style:font-name="Verdana" fo:font-size="7.5pt" fo:letter-spacing="0.0547in" style:font-size-asian="7.5pt"/>
    </style:style>
    <style:style style:name="T723" style:family="text">
      <style:text-properties style:font-name="Verdana" fo:font-size="7.5pt" fo:letter-spacing="0.0382in" fo:font-weight="bold" style:font-size-asian="7.5pt" style:font-weight-asian="bold" style:text-scale="150%"/>
    </style:style>
    <style:style style:name="T724" style:family="text">
      <style:text-properties style:font-name="Verdana" fo:font-size="7.5pt" fo:letter-spacing="-0.0035in" fo:font-weight="bold" style:font-size-asian="7.5pt" style:font-weight-asian="bold"/>
    </style:style>
    <style:style style:name="T725" style:family="text">
      <style:text-properties style:font-name="Verdana" fo:font-weight="bold" style:font-weight-asian="bold"/>
    </style:style>
    <style:style style:name="T726" style:family="text">
      <style:text-properties style:font-name="Verdana" fo:letter-spacing="-0.0047in"/>
    </style:style>
    <style:style style:name="T727" style:family="text">
      <style:text-properties style:font-name="Verdana" fo:letter-spacing="-0.0043in"/>
    </style:style>
    <style:style style:name="T728" style:family="text">
      <style:text-properties style:font-name="Verdana" fo:letter-spacing="-0.0035in"/>
    </style:style>
    <style:style style:name="T729" style:family="text">
      <style:text-properties style:font-name="Verdana" fo:letter-spacing="-0.0016in" fo:font-weight="bold" style:font-weight-asian="bold"/>
    </style:style>
    <style:style style:name="T730" style:family="text">
      <style:text-properties style:font-name="Verdana" fo:font-size="7.5pt" fo:letter-spacing="0.0472in" fo:font-weight="bold" style:font-size-asian="7.5pt" style:font-weight-asian="bold"/>
    </style:style>
    <style:style style:name="T731" style:family="text">
      <style:text-properties style:font-name="Verdana" fo:font-size="7.5pt" fo:letter-spacing="0.0484in" fo:font-weight="bold" style:font-size-asian="7.5pt" style:font-weight-asian="bold"/>
    </style:style>
    <style:style style:name="T732" style:family="text">
      <style:text-properties style:font-name="Verdana" fo:font-size="7.5pt" fo:letter-spacing="0.0457in" style:font-size-asian="7.5pt"/>
    </style:style>
    <style:style style:name="T733" style:family="text">
      <style:text-properties style:font-name="Verdana" fo:font-size="7.5pt" fo:font-style="italic" fo:font-weight="bold" style:font-size-asian="7.5pt" style:font-style-asian="italic" style:font-weight-asian="bold"/>
    </style:style>
    <style:style style:name="T734" style:family="text">
      <style:text-properties style:font-name="Verdana" fo:font-size="7.5pt" fo:letter-spacing="0.0457in" fo:font-style="italic" fo:font-weight="bold" style:font-size-asian="7.5pt" style:font-style-asian="italic" style:font-weight-asian="bold"/>
    </style:style>
    <style:style style:name="T735" style:family="text">
      <style:text-properties style:font-name="Verdana" fo:font-size="7.5pt" fo:letter-spacing="0.0472in" fo:font-style="italic" fo:font-weight="bold" style:font-size-asian="7.5pt" style:font-style-asian="italic" style:font-weight-asian="bold"/>
    </style:style>
    <style:style style:name="T736" style:family="text">
      <style:text-properties style:font-name="Verdana" fo:font-size="7.5pt" fo:letter-spacing="0.0465in" fo:font-style="italic" fo:font-weight="bold" style:font-size-asian="7.5pt" style:font-style-asian="italic" style:font-weight-asian="bold"/>
    </style:style>
    <style:style style:name="T737" style:family="text">
      <style:text-properties style:font-name="Verdana" fo:font-size="7.5pt" fo:letter-spacing="-0.0035in" fo:font-style="italic" fo:font-weight="bold" style:font-size-asian="7.5pt" style:font-style-asian="italic" style:font-weight-asian="bold"/>
    </style:style>
    <style:style style:name="T738" style:family="text">
      <style:text-properties style:font-name="Verdana" fo:font-style="italic" fo:font-weight="bold" style:font-style-asian="italic" style:font-weight-asian="bold"/>
    </style:style>
    <style:style style:name="T739" style:family="text">
      <style:text-properties style:font-name="Verdana" fo:letter-spacing="-0.0008in"/>
    </style:style>
    <style:style style:name="T740" style:family="text">
      <style:text-properties fo:font-size="5.5pt" fo:letter-spacing="-0.0016in" fo:font-weight="bold" style:font-size-asian="5.5pt" style:font-weight-asian="bold" style:text-scale="105%"/>
    </style:style>
    <style:style style:name="T741" style:family="text">
      <style:text-properties fo:font-size="5.5pt" fo:letter-spacing="-0.0028in" fo:font-weight="bold" style:font-size-asian="5.5pt" style:font-weight-asian="bold" style:text-scale="105%"/>
    </style:style>
    <style:style style:name="T742" style:family="text">
      <style:text-properties fo:font-size="5.5pt" fo:font-weight="bold" style:font-size-asian="5.5pt" style:font-weight-asian="bold" style:text-scale="105%"/>
    </style:style>
    <style:style style:name="T743" style:family="text">
      <style:text-properties fo:font-size="5.5pt" fo:letter-spacing="-0.0071in" fo:font-weight="bold" style:font-size-asian="5.5pt" style:font-weight-asian="bold" style:text-scale="105%"/>
    </style:style>
    <style:style style:name="T744" style:family="text">
      <style:text-properties fo:font-size="5.5pt" fo:letter-spacing="-0.0035in" fo:font-weight="bold" style:font-size-asian="5.5pt" style:font-weight-asian="bold" style:text-scale="105%"/>
    </style:style>
    <style:style style:name="T745" style:family="text">
      <style:text-properties fo:font-size="5.5pt" fo:letter-spacing="-0.0055in" fo:font-weight="bold" style:font-size-asian="5.5pt" style:font-weight-asian="bold" style:text-scale="105%"/>
    </style:style>
    <style:style style:name="T746" style:family="text">
      <style:text-properties fo:font-size="5.5pt" fo:letter-spacing="0.028in" fo:font-weight="bold" style:font-size-asian="5.5pt" style:font-weight-asian="bold" style:text-scale="105%"/>
    </style:style>
    <style:style style:name="T747" style:family="text">
      <style:text-properties fo:font-size="5.5pt" fo:letter-spacing="-0.0028in" style:font-size-asian="5.5pt" style:text-scale="105%"/>
    </style:style>
    <style:style style:name="T748" style:family="text">
      <style:text-properties fo:font-size="5.5pt" style:font-size-asian="5.5pt" style:text-scale="105%"/>
    </style:style>
    <style:style style:name="T749" style:family="text">
      <style:text-properties fo:font-size="5.5pt" fo:letter-spacing="-0.0035in" style:font-size-asian="5.5pt" style:text-scale="105%"/>
    </style:style>
    <style:style style:name="T750" style:family="text">
      <style:text-properties fo:font-size="5.5pt" fo:letter-spacing="-0.0016in" style:font-size-asian="5.5pt" style:text-scale="105%"/>
    </style:style>
    <style:style style:name="T751" style:family="text">
      <style:text-properties fo:font-size="5.5pt" fo:letter-spacing="-0.0008in" fo:font-weight="bold" style:font-size-asian="5.5pt" style:font-weight-asian="bold" style:text-scale="105%"/>
    </style:style>
    <style:style style:name="T752" style:family="text">
      <style:text-properties fo:font-size="5.5pt" fo:letter-spacing="0.0008in" fo:font-weight="bold" style:font-size-asian="5.5pt" style:font-weight-asian="bold" style:text-scale="105%"/>
    </style:style>
    <style:style style:name="T753" style:family="text">
      <style:text-properties fo:font-size="5.5pt" fo:font-weight="bold" style:font-size-asian="5.5pt" style:font-weight-asian="bold"/>
    </style:style>
    <style:style style:name="T754" style:family="text">
      <style:text-properties fo:font-size="5.5pt" fo:letter-spacing="0.0075in" fo:font-weight="bold" style:font-size-asian="5.5pt" style:font-weight-asian="bold"/>
    </style:style>
    <style:style style:name="T755" style:family="text">
      <style:text-properties fo:font-size="5.5pt" fo:letter-spacing="0.0091in" fo:font-weight="bold" style:font-size-asian="5.5pt" style:font-weight-asian="bold"/>
    </style:style>
    <style:style style:name="T756" style:family="text">
      <style:text-properties fo:font-size="5.5pt" fo:letter-spacing="0.0071in" fo:font-weight="bold" style:font-size-asian="5.5pt" style:font-weight-asian="bold"/>
    </style:style>
    <style:style style:name="T757" style:family="text">
      <style:text-properties fo:font-size="5.5pt" fo:letter-spacing="-0.0016in" fo:font-weight="bold" style:font-size-asian="5.5pt" style:font-weight-asian="bold"/>
    </style:style>
    <style:style style:name="T758" style:family="text">
      <style:text-properties fo:font-size="5.5pt" fo:letter-spacing="-0.002in" fo:font-weight="bold" style:font-size-asian="5.5pt" style:font-weight-asian="bold" style:text-scale="105%"/>
    </style:style>
    <style:style style:name="T759" style:family="text">
      <style:text-properties fo:font-size="5.5pt" fo:letter-spacing="0.0083in" fo:font-weight="bold" style:font-size-asian="5.5pt" style:font-weight-asian="bold"/>
    </style:style>
    <style:style style:name="T760" style:family="text">
      <style:text-properties fo:font-size="5.5pt" fo:letter-spacing="-0.0028in" fo:font-weight="bold" style:font-size-asian="5.5pt" style:font-weight-asian="bold"/>
    </style:style>
    <style:style style:name="T761" style:family="text">
      <style:text-properties fo:font-size="5.5pt" fo:letter-spacing="0.0098in" fo:font-weight="bold" style:font-size-asian="5.5pt" style:font-weight-asian="bold"/>
    </style:style>
    <style:style style:name="T762" style:family="text">
      <style:text-properties style:font-name="Verdana" fo:letter-spacing="-0.002in" fo:font-weight="bold" style:font-weight-asian="bold"/>
    </style:style>
    <style:style style:name="T763" style:family="text">
      <style:text-properties style:font-name="Verdana" fo:letter-spacing="-0.002in"/>
    </style:style>
    <style:style style:name="T764" style:family="text">
      <style:text-properties style:font-name="Verdana" fo:letter-spacing="-0.0028in"/>
    </style:style>
    <style:style style:name="T765" style:family="text">
      <style:text-properties style:font-name="Verdana" fo:letter-spacing="-0.0055in"/>
    </style:style>
    <style:style style:name="T766" style:family="text">
      <style:text-properties style:font-name="Verdana" fo:font-size="7.5pt" fo:letter-spacing="-0.0063in" fo:font-weight="bold" style:font-size-asian="7.5pt" style:font-weight-asian="bold"/>
    </style:style>
    <style:style style:name="T767" style:family="text">
      <style:text-properties style:font-name="Verdana" fo:font-size="7.5pt" fo:letter-spacing="-0.0055in" fo:font-weight="bold" style:font-size-asian="7.5pt" style:font-weight-asian="bold"/>
    </style:style>
    <style:style style:name="T768" style:family="text">
      <style:text-properties style:font-name="Verdana" fo:font-size="7.5pt" fo:letter-spacing="-0.0075in" fo:font-weight="bold" style:font-size-asian="7.5pt" style:font-weight-asian="bold"/>
    </style:style>
    <style:style style:name="T769" style:family="text">
      <style:text-properties style:font-name="Verdana" fo:font-size="8.5pt" fo:letter-spacing="0.0063in" style:text-underline-style="solid" style:text-underline-width="auto" style:text-underline-color="font-color" fo:font-weight="bold" style:font-size-asian="8.5pt" style:font-weight-asian="bold"/>
    </style:style>
    <style:style style:name="T770" style:family="text">
      <style:text-properties style:font-name="Verdana" fo:font-size="8.5pt" fo:letter-spacing="0.0071in" style:text-underline-style="solid" style:text-underline-width="auto" style:text-underline-color="font-color" fo:font-weight="bold" style:font-size-asian="8.5pt" style:font-weight-asian="bold"/>
    </style:style>
    <style:style style:name="T771" style:family="text">
      <style:text-properties fo:color="#000009"/>
    </style:style>
    <style:style style:name="T772" style:family="text">
      <style:text-properties fo:color="#000009" fo:letter-spacing="0.028in"/>
    </style:style>
    <style:style style:name="T773" style:family="text">
      <style:text-properties style:font-name="Verdana" fo:font-size="8.5pt" fo:letter-spacing="0.0516in" style:font-size-asian="8.5pt" style:text-scale="150%"/>
    </style:style>
    <style:style style:name="T774" style:family="text">
      <style:text-properties style:font-name="Verdana" fo:font-size="8.5pt" fo:letter-spacing="0.0528in" fo:font-weight="bold" style:font-size-asian="8.5pt" style:font-weight-asian="bold" style:text-scale="150%"/>
    </style:style>
    <style:style style:name="T775" style:family="text">
      <style:text-properties style:font-name="Verdana" fo:font-size="8.5pt" fo:letter-spacing="0.0555in" fo:font-weight="bold" style:font-size-asian="8.5pt" style:font-weight-asian="bold" style:text-scale="150%"/>
    </style:style>
    <style:style style:name="T776" style:family="text">
      <style:text-properties style:font-name="Verdana" fo:font-size="8.5pt" fo:font-style="italic" style:font-size-asian="8.5pt" style:font-style-asian="italic"/>
    </style:style>
    <style:style style:name="T777" style:family="text">
      <style:text-properties style:font-name="Verdana" fo:font-size="8.5pt" fo:letter-spacing="0.0555in" fo:font-style="italic" style:font-size-asian="8.5pt" style:font-style-asian="italic" style:text-scale="150%"/>
    </style:style>
    <style:style style:name="T778" style:family="text">
      <style:text-properties style:font-name="Verdana" fo:font-size="8.5pt" fo:letter-spacing="0.0555in" style:font-size-asian="8.5pt" style:text-scale="150%"/>
    </style:style>
    <style:style style:name="T779" style:family="text">
      <style:text-properties style:font-name="Verdana" fo:font-size="8.5pt" fo:letter-spacing="0.0319in" fo:font-weight="bold" style:font-size-asian="8.5pt" style:font-weight-asian="bold"/>
    </style:style>
    <style:style style:name="T780" style:family="text">
      <style:text-properties style:font-name="Verdana" fo:font-size="8.5pt" fo:letter-spacing="0.0327in" fo:font-weight="bold" style:font-size-asian="8.5pt" style:font-weight-asian="bold"/>
    </style:style>
    <style:style style:name="T781" style:family="text">
      <style:text-properties style:font-name="Verdana" fo:font-size="8.5pt" fo:letter-spacing="0.0311in" style:font-size-asian="8.5pt"/>
    </style:style>
    <style:style style:name="T782" style:family="text">
      <style:text-properties style:font-name="Verdana" fo:font-size="8.5pt" fo:letter-spacing="0.0319in" style:font-size-asian="8.5pt"/>
    </style:style>
    <style:style style:name="T783" style:family="text">
      <style:text-properties style:font-name="Verdana" fo:font-size="8.5pt" fo:letter-spacing="0.0327in" style:font-size-asian="8.5pt"/>
    </style:style>
    <style:style style:name="T784" style:family="text">
      <style:text-properties style:font-name="Verdana" fo:font-size="8.5pt" fo:letter-spacing="0.0035in" style:font-size-asian="8.5pt"/>
    </style:style>
    <style:style style:name="T785" style:family="text">
      <style:text-properties style:font-name="Verdana" fo:font-size="8.5pt" fo:letter-spacing="0.0043in" style:font-size-asian="8.5pt"/>
    </style:style>
    <style:style style:name="T786" style:family="text">
      <style:text-properties style:font-name="Verdana" fo:font-size="8.5pt" fo:letter-spacing="0.0047in" style:font-size-asian="8.5pt"/>
    </style:style>
    <style:style style:name="T787" style:family="text">
      <style:text-properties style:font-name="Verdana" fo:font-size="8.5pt" fo:letter-spacing="0.0055in" style:font-size-asian="8.5pt"/>
    </style:style>
    <style:style style:name="T788" style:family="text">
      <style:text-properties fo:letter-spacing="0.0075in"/>
    </style:style>
    <style:style style:name="T789" style:family="text">
      <style:text-properties fo:letter-spacing="0.0083in"/>
    </style:style>
    <style:style style:name="T790" style:family="text">
      <style:text-properties style:font-name="Verdana" fo:font-size="8.5pt" fo:letter-spacing="0.0083in" fo:font-weight="bold" style:font-size-asian="8.5pt" style:font-weight-asian="bold"/>
    </style:style>
    <style:style style:name="T791" style:family="text">
      <style:text-properties style:font-name="Verdana" fo:font-size="8.5pt" fo:letter-spacing="0.0091in" fo:font-weight="bold" style:font-size-asian="8.5pt" style:font-weight-asian="bold"/>
    </style:style>
    <style:style style:name="T792" style:family="text">
      <style:text-properties style:font-name="Verdana" fo:font-size="8.5pt" fo:letter-spacing="-0.0083in" style:text-underline-style="solid" style:text-underline-width="auto" style:text-underline-color="font-color" fo:font-weight="bold" style:font-size-asian="8.5pt" style:font-weight-asian="bold"/>
    </style:style>
    <style:style style:name="T793" style:family="text">
      <style:text-properties style:font-name="Verdana" fo:font-size="8.5pt" fo:letter-spacing="-0.0075in" style:text-underline-style="solid" style:text-underline-width="auto" style:text-underline-color="font-color" fo:font-weight="bold" style:font-size-asian="8.5pt" style:font-weight-asian="bold"/>
    </style:style>
    <style:style style:name="T794" style:family="text">
      <style:text-properties style:font-name="Verdana" fo:font-size="8.5pt" fo:letter-spacing="0.0398in" style:font-size-asian="8.5pt" style:text-scale="150%"/>
    </style:style>
    <style:style style:name="T795" style:family="text">
      <style:text-properties style:font-name="Verdana" fo:font-size="8.5pt" fo:letter-spacing="0.0402in" fo:font-weight="bold" style:font-size-asian="8.5pt" style:font-weight-asian="bold" style:text-scale="150%"/>
    </style:style>
    <style:style style:name="T796" style:family="text">
      <style:text-properties style:font-name="Verdana" fo:font-size="8.5pt" fo:letter-spacing="0.0409in" fo:font-weight="bold" style:font-size-asian="8.5pt" style:font-weight-asian="bold" style:text-scale="150%"/>
    </style:style>
    <style:style style:name="T797" style:family="text">
      <style:text-properties fo:color="#1c1c1c" style:font-name="Verdana" fo:font-size="8.5pt" fo:font-weight="bold" style:font-size-asian="8.5pt" style:font-weight-asian="bold"/>
    </style:style>
    <style:style style:name="T798" style:family="text">
      <style:text-properties fo:color="#1c1c1c" style:font-name="Verdana" fo:font-size="8.5pt" style:font-size-asian="8.5pt"/>
    </style:style>
    <style:style style:name="T799" style:family="text">
      <style:text-properties fo:color="#1c1c1c" style:font-name="Verdana" fo:font-size="8.5pt" fo:letter-spacing="0.0555in" style:font-size-asian="8.5pt" style:text-scale="150%"/>
    </style:style>
    <style:style style:name="T800" style:family="text">
      <style:text-properties fo:font-size="5.5pt" fo:letter-spacing="0.0028in" fo:font-weight="bold" style:font-size-asian="5.5pt" style:font-weight-asian="bold"/>
    </style:style>
    <style:style style:name="T801" style:family="text">
      <style:text-properties fo:font-size="5.5pt" fo:letter-spacing="-0.0035in" fo:font-weight="bold" style:font-size-asian="5.5pt" style:font-weight-asian="bold"/>
    </style:style>
    <style:style style:name="T802" style:family="text">
      <style:text-properties fo:font-size="5.5pt" fo:letter-spacing="0.002in" fo:font-weight="bold" style:font-size-asian="5.5pt" style:font-weight-asian="bold"/>
    </style:style>
    <style:style style:name="T803" style:family="text">
      <style:text-properties fo:font-size="5.5pt" fo:letter-spacing="0.028in" fo:font-weight="bold" style:font-size-asian="5.5pt" style:font-weight-asian="bold"/>
    </style:style>
    <style:style style:name="T804" style:family="text">
      <style:text-properties fo:font-size="5.5pt" fo:letter-spacing="0.0035in" fo:font-weight="bold" style:font-size-asian="5.5pt" style:font-weight-asian="bold"/>
    </style:style>
    <style:style style:name="T805" style:family="text">
      <style:text-properties fo:font-size="5.5pt" fo:letter-spacing="-0.0016in" style:font-size-asian="5.5pt"/>
    </style:style>
    <style:style style:name="T806" style:family="text">
      <style:text-properties fo:color="#1c1c1c" style:font-name="Verdana" fo:font-size="8.5pt" fo:letter-spacing="-0.0047in" fo:font-weight="bold" style:font-size-asian="8.5pt" style:font-weight-asian="bold"/>
    </style:style>
    <style:style style:name="T807" style:family="text">
      <style:text-properties fo:color="#1c1c1c" style:font-name="Verdana" fo:font-size="8.5pt" fo:letter-spacing="-0.0043in" fo:font-weight="bold" style:font-size-asian="8.5pt" style:font-weight-asian="bold"/>
    </style:style>
    <style:style style:name="T808" style:family="text">
      <style:text-properties fo:color="#1c1c1c" style:font-name="Verdana" fo:font-size="8.5pt" fo:letter-spacing="-0.0047in" style:font-size-asian="8.5pt"/>
    </style:style>
    <style:style style:name="T809" style:family="text">
      <style:text-properties fo:color="#1c1c1c" style:font-name="Verdana" fo:font-size="8.5pt" fo:letter-spacing="-0.0043in" style:font-size-asian="8.5pt"/>
    </style:style>
    <style:style style:name="T810" style:family="text">
      <style:text-properties fo:color="#1c1c1c" style:font-name="Verdana" fo:font-size="8.5pt" fo:letter-spacing="-0.0028in" style:font-size-asian="8.5pt"/>
    </style:style>
    <style:style style:name="T811" style:family="text">
      <style:text-properties fo:color="#1c1c1c" style:font-name="Verdana" fo:font-size="8.5pt" fo:letter-spacing="-0.0035in" style:font-size-asian="8.5pt"/>
    </style:style>
    <style:style style:name="T812" style:family="text">
      <style:text-properties fo:color="#1c1c1c" style:font-name="Verdana" fo:font-size="8.5pt" fo:letter-spacing="-0.0016in" style:font-size-asian="8.5pt"/>
    </style:style>
    <style:style style:name="T813" style:family="text">
      <style:text-properties style:font-name="Verdana" fo:font-size="8.5pt" fo:letter-spacing="-0.0071in" style:font-size-asian="8.5pt"/>
    </style:style>
    <style:style style:name="T814" style:family="text">
      <style:text-properties style:font-name="Verdana" fo:font-size="8.5pt" fo:letter-spacing="-0.0063in" style:font-size-asian="8.5pt"/>
    </style:style>
    <style:style style:name="T815" style:family="text">
      <style:text-properties fo:letter-spacing="-0.0063in"/>
    </style:style>
    <style:style style:name="T816" style:family="text">
      <style:text-properties fo:letter-spacing="-0.0055in"/>
    </style:style>
    <style:style style:name="T817" style:family="text">
      <style:text-properties style:font-name="Verdana" fo:font-size="8.5pt" fo:letter-spacing="-0.0075in" fo:font-weight="bold" style:font-size-asian="8.5pt" style:font-weight-asian="bold"/>
    </style:style>
    <style:style style:name="T818" style:family="text">
      <style:text-properties style:font-name="Verdana" fo:font-size="7.5pt" fo:letter-spacing="-0.0016in" style:text-underline-style="solid" style:text-underline-width="auto" style:text-underline-color="font-color" fo:font-weight="bold" style:font-size-asian="7.5pt" style:font-weight-asian="bold" style:text-scale="105%"/>
    </style:style>
    <style:style style:name="T819" style:family="text">
      <style:text-properties style:font-name="Verdana" fo:font-size="7.5pt" fo:letter-spacing="-0.0035in" style:text-underline-style="solid" style:text-underline-width="auto" style:text-underline-color="font-color" fo:font-weight="bold" style:font-size-asian="7.5pt" style:font-weight-asian="bold" style:text-scale="105%"/>
    </style:style>
    <style:style style:name="T820" style:family="text">
      <style:text-properties fo:color="#000009" style:font-name="Verdana" fo:font-size="7.5pt" fo:font-weight="bold" style:font-size-asian="7.5pt" style:font-weight-asian="bold" style:text-scale="105%"/>
    </style:style>
    <style:style style:name="T821" style:family="text">
      <style:text-properties style:font-name="Verdana" fo:font-size="7.5pt" style:font-size-asian="7.5pt" style:text-scale="105%"/>
    </style:style>
    <style:style style:name="T822" style:family="text">
      <style:text-properties style:font-name="Verdana" fo:font-size="7.5pt" fo:letter-spacing="0.048in" style:font-size-asian="7.5pt" style:text-scale="105%"/>
    </style:style>
    <style:style style:name="T823" style:family="text">
      <style:text-properties style:font-name="Verdana" fo:font-size="7.5pt" fo:font-weight="bold" style:font-size-asian="7.5pt" style:font-weight-asian="bold" style:text-scale="105%"/>
    </style:style>
    <style:style style:name="T824" style:family="text">
      <style:text-properties style:font-name="Verdana" fo:font-size="7.5pt" fo:letter-spacing="0.0492in" fo:font-weight="bold" style:font-size-asian="7.5pt" style:font-weight-asian="bold" style:text-scale="105%"/>
    </style:style>
    <style:style style:name="T825" style:family="text">
      <style:text-properties style:font-name="Verdana" fo:font-size="7.5pt" fo:letter-spacing="0.0484in" fo:font-weight="bold" style:font-size-asian="7.5pt" style:font-weight-asian="bold" style:text-scale="105%"/>
    </style:style>
    <style:style style:name="T826" style:family="text">
      <style:text-properties style:font-name="Verdana" fo:font-size="7.5pt" fo:letter-spacing="-0.0035in" fo:font-weight="bold" style:font-size-asian="7.5pt" style:font-weight-asian="bold" style:text-scale="105%"/>
    </style:style>
    <style:style style:name="T827" style:family="text">
      <style:text-properties style:font-name="Verdana" fo:font-weight="bold" style:font-weight-asian="bold" style:text-scale="105%"/>
    </style:style>
    <style:style style:name="T828" style:family="text">
      <style:text-properties style:font-name="Verdana" style:text-scale="105%"/>
    </style:style>
    <style:style style:name="T829" style:family="text">
      <style:text-properties style:font-name="Verdana" fo:letter-spacing="-0.0016in" fo:font-weight="bold" style:font-weight-asian="bold" style:text-scale="105%"/>
    </style:style>
    <style:style style:name="T830" style:family="text">
      <style:text-properties fo:color="#000009" style:font-name="Verdana" fo:font-size="7.5pt" fo:letter-spacing="0.0154in" fo:font-weight="bold" style:font-size-asian="7.5pt" style:font-weight-asian="bold" style:text-scale="105%"/>
    </style:style>
    <style:style style:name="T831" style:family="text">
      <style:text-properties fo:color="#000009" style:font-name="Verdana" fo:font-size="7.5pt" fo:letter-spacing="0.0161in" fo:font-weight="bold" style:font-size-asian="7.5pt" style:font-weight-asian="bold" style:text-scale="105%"/>
    </style:style>
    <style:style style:name="T832" style:family="text">
      <style:text-properties fo:color="#000009" style:font-name="Verdana" fo:font-size="7.5pt" style:font-size-asian="7.5pt" style:text-scale="105%"/>
    </style:style>
    <style:style style:name="T833" style:family="text">
      <style:text-properties fo:color="#000009" style:font-name="Verdana" fo:font-size="7.5pt" fo:letter-spacing="0.0154in" style:font-size-asian="7.5pt" style:text-scale="105%"/>
    </style:style>
    <style:style style:name="T834" style:family="text">
      <style:text-properties fo:color="#000009" style:font-name="Verdana" fo:font-size="7.5pt" fo:letter-spacing="-0.0016in" fo:font-weight="bold" style:font-size-asian="7.5pt" style:font-weight-asian="bold" style:text-scale="105%"/>
    </style:style>
    <style:style style:name="T835" style:family="text">
      <style:text-properties fo:color="#000009" style:font-name="Verdana" fo:font-size="7.5pt" fo:letter-spacing="-0.0016in" style:font-size-asian="7.5pt" style:text-scale="105%"/>
    </style:style>
    <style:style style:name="T836" style:family="text">
      <style:text-properties fo:color="#000009" style:font-name="Verdana" style:text-scale="105%"/>
    </style:style>
    <style:style style:name="T837" style:family="text">
      <style:text-properties fo:color="#000009" style:font-name="Verdana" fo:letter-spacing="-0.0035in" style:text-scale="105%"/>
    </style:style>
    <style:style style:name="T838" style:family="text">
      <style:text-properties fo:color="#000009" style:font-name="Verdana" fo:letter-spacing="-0.0028in" style:text-scale="105%"/>
    </style:style>
    <style:style style:name="T839" style:family="text">
      <style:text-properties fo:color="#000009" style:font-name="Verdana" fo:letter-spacing="-0.002in" style:text-scale="105%"/>
    </style:style>
    <style:style style:name="T840" style:family="text">
      <style:text-properties fo:color="#000009" style:font-name="Verdana" fo:letter-spacing="-0.0016in" style:text-scale="105%"/>
    </style:style>
    <style:style style:name="T841" style:family="text">
      <style:text-properties fo:font-size="5pt" fo:letter-spacing="0.0055in" style:font-size-asian="5pt"/>
    </style:style>
    <style:style style:name="T842" style:family="text">
      <style:text-properties fo:font-size="5pt" fo:letter-spacing="0.0035in" style:font-size-asian="5pt"/>
    </style:style>
    <style:style style:name="T843" style:family="text">
      <style:text-properties fo:font-size="5pt" fo:letter-spacing="-0.0063in" fo:font-weight="bold" style:font-size-asian="5pt" style:font-weight-asian="bold"/>
    </style:style>
    <style:style style:name="T844" style:family="text">
      <style:text-properties fo:font-size="5pt" fo:letter-spacing="0.0028in" style:font-size-asian="5pt"/>
    </style:style>
    <style:style style:name="T845" style:family="text">
      <style:text-properties fo:font-size="5pt" fo:letter-spacing="-0.0047in" style:font-size-asian="5pt"/>
    </style:style>
    <style:style style:name="T846" style:family="text">
      <style:text-properties fo:font-size="5pt" fo:letter-spacing="-0.0028in" fo:font-weight="bold" style:font-size-asian="5pt" style:font-weight-asian="bold"/>
    </style:style>
    <style:style style:name="T847" style:family="text">
      <style:text-properties fo:font-size="5pt" fo:letter-spacing="0.0043in" style:font-size-asian="5pt"/>
    </style:style>
    <style:style style:name="T848" style:family="text">
      <style:text-properties fo:font-size="5pt" fo:letter-spacing="-0.0055in" style:font-size-asian="5pt"/>
    </style:style>
    <style:style style:name="T849" style:family="text">
      <style:text-properties fo:color="#000009" style:font-name="Verdana" fo:font-weight="bold" style:font-weight-asian="bold" style:text-scale="105%"/>
    </style:style>
    <style:style style:name="T850" style:family="text">
      <style:text-properties fo:color="#000009" style:font-name="Verdana" fo:letter-spacing="-0.0047in" fo:font-weight="bold" style:font-weight-asian="bold" style:text-scale="105%"/>
    </style:style>
    <style:style style:name="T851" style:family="text">
      <style:text-properties fo:color="#000009" style:font-name="Verdana" fo:letter-spacing="-0.0043in" style:text-scale="105%"/>
    </style:style>
    <style:style style:name="T852" style:family="text">
      <style:text-properties fo:color="#000009" style:font-name="Verdana" fo:letter-spacing="-0.0047in" style:text-scale="105%"/>
    </style:style>
    <style:style style:name="T853" style:family="text">
      <style:text-properties fo:color="#000009" style:font-name="Verdana" fo:letter-spacing="-0.0098in" style:text-scale="105%"/>
    </style:style>
    <style:style style:name="T854" style:family="text">
      <style:text-properties fo:color="#000009" style:font-name="Verdana" fo:letter-spacing="-0.0091in" style:text-scale="105%"/>
    </style:style>
    <style:style style:name="T855" style:family="text">
      <style:text-properties style:font-name="Verdana" fo:font-size="7.5pt" fo:letter-spacing="-0.0016in" fo:font-weight="bold" style:font-size-asian="7.5pt" style:font-weight-asian="bold" style:text-scale="105%"/>
    </style:style>
    <style:style style:name="T856" style:family="text">
      <style:text-properties style:font-name="Verdana" fo:font-size="7.5pt" fo:letter-spacing="-0.0043in" fo:font-weight="bold" style:font-size-asian="7.5pt" style:font-weight-asian="bold" style:text-scale="105%"/>
    </style:style>
    <style:style style:name="T857" style:family="text">
      <style:text-properties style:font-name="Verdana" fo:font-size="7.5pt" fo:letter-spacing="-0.0028in" fo:font-weight="bold" style:font-size-asian="7.5pt" style:font-weight-asian="bold" style:text-scale="105%"/>
    </style:style>
    <style:style style:name="T858" style:family="text">
      <style:text-properties style:font-name="Verdana" fo:font-size="7.5pt" fo:letter-spacing="0.0118in" fo:font-weight="bold" style:font-size-asian="7.5pt" style:font-weight-asian="bold"/>
    </style:style>
    <style:style style:name="T859"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860" style:family="text">
      <style:text-properties style:font-name="Verdana" fo:font-size="8.5pt" fo:letter-spacing="0.0516in" style:font-size-asian="8.5pt"/>
    </style:style>
    <style:style style:name="T861" style:family="text">
      <style:text-properties style:font-name="Verdana" fo:font-size="8.5pt" fo:letter-spacing="0.052in" fo:font-weight="bold" style:font-size-asian="8.5pt" style:font-weight-asian="bold"/>
    </style:style>
    <style:style style:name="T862" style:family="text">
      <style:text-properties style:font-name="Verdana" fo:font-size="8.5pt" fo:letter-spacing="0.0264in" style:font-size-asian="8.5pt"/>
    </style:style>
    <style:style style:name="T863" style:family="text">
      <style:text-properties fo:color="#000009" style:font-name="Verdana" fo:font-size="8.5pt" fo:letter-spacing="0.028in" fo:font-style="italic" fo:font-weight="bold" style:font-size-asian="8.5pt" style:font-style-asian="italic" style:font-weight-asian="bold"/>
    </style:style>
    <style:style style:name="T864" style:family="text">
      <style:text-properties fo:color="#000009" style:font-name="Verdana" fo:font-size="8.5pt" fo:letter-spacing="0.0189in" style:font-size-asian="8.5pt"/>
    </style:style>
    <style:style style:name="T865" style:family="text">
      <style:text-properties fo:color="#000009" style:font-name="Verdana" fo:font-size="8.5pt" fo:letter-spacing="0.0193in" style:font-size-asian="8.5pt"/>
    </style:style>
    <style:style style:name="T866" style:family="text">
      <style:text-properties fo:color="#000009" style:font-name="Verdana" fo:font-size="8.5pt" fo:letter-spacing="0.0209in" style:font-size-asian="8.5pt"/>
    </style:style>
    <style:style style:name="T867" style:family="text">
      <style:text-properties fo:color="#000009" style:font-name="Verdana" fo:font-size="8.5pt" fo:letter-spacing="0.0201in" style:font-size-asian="8.5pt"/>
    </style:style>
    <style:style style:name="T868" style:family="text">
      <style:text-properties fo:color="#000009" style:font-name="Verdana" fo:font-size="8.5pt" fo:letter-spacing="0.0138in" fo:font-weight="bold" style:font-size-asian="8.5pt" style:font-weight-asian="bold"/>
    </style:style>
    <style:style style:name="T869" style:family="text">
      <style:text-properties fo:color="#000009" style:font-name="Verdana" fo:font-size="8.5pt" fo:letter-spacing="0.0118in" style:font-size-asian="8.5pt"/>
    </style:style>
    <style:style style:name="T870" style:family="text">
      <style:text-properties fo:color="#000009" style:font-name="Verdana" fo:font-size="8.5pt" fo:letter-spacing="0.0008in" style:font-size-asian="8.5pt"/>
    </style:style>
    <style:style style:name="T871" style:family="text">
      <style:text-properties fo:color="#000009" style:font-name="Verdana" fo:font-size="8.5pt" fo:letter-spacing="0.002in" style:font-size-asian="8.5pt"/>
    </style:style>
    <style:style style:name="T872" style:family="text">
      <style:text-properties fo:color="#000009" style:font-name="Verdana" fo:font-size="8.5pt" fo:letter-spacing="0.0016in" style:font-size-asian="8.5pt"/>
    </style:style>
    <style:style style:name="T873" style:family="text">
      <style:text-properties fo:letter-spacing="0.002in"/>
    </style:style>
    <style:style style:name="T874" style:family="text">
      <style:text-properties style:font-name="Verdana" fo:font-size="8.5pt" fo:letter-spacing="0.0035in" fo:font-weight="bold" style:font-size-asian="8.5pt" style:font-weight-asian="bold"/>
    </style:style>
    <style:style style:name="T875" style:family="text">
      <style:text-properties fo:letter-spacing="-0.0043in"/>
    </style:style>
    <style:style style:name="T876" style:family="text">
      <style:text-properties style:font-name="Verdana" fo:font-size="8.5pt" fo:letter-spacing="0.0437in" style:font-size-asian="8.5pt"/>
    </style:style>
    <style:style style:name="T877" style:family="text">
      <style:text-properties style:font-name="Verdana" fo:font-size="8.5pt" fo:letter-spacing="0.0445in" fo:font-weight="bold" style:font-size-asian="8.5pt" style:font-weight-asian="bold"/>
    </style:style>
    <style:style style:name="T878" style:family="text">
      <style:text-properties fo:font-size="4pt" fo:letter-spacing="-0.0016in" fo:font-weight="bold" style:font-size-asian="4pt" style:font-weight-asian="bold" style:text-scale="110%"/>
    </style:style>
    <style:style style:name="T879" style:family="text">
      <style:text-properties fo:font-size="4pt" fo:letter-spacing="0.0008in" fo:font-weight="bold" style:font-size-asian="4pt" style:font-weight-asian="bold" style:text-scale="110%"/>
    </style:style>
    <style:style style:name="T880" style:family="text">
      <style:text-properties fo:font-size="4pt" fo:letter-spacing="-0.0016in" style:font-size-asian="4pt" style:text-scale="110%"/>
    </style:style>
    <style:style style:name="T881" style:family="text">
      <style:text-properties fo:font-size="4pt" style:font-size-asian="4pt" style:text-scale="110%"/>
    </style:style>
    <style:style style:name="T882" style:family="text">
      <style:text-properties fo:font-size="4pt" fo:letter-spacing="-0.0055in" style:font-size-asian="4pt" style:text-scale="110%"/>
    </style:style>
    <style:style style:name="T883" style:family="text">
      <style:text-properties fo:font-size="4pt" fo:letter-spacing="0.028in" style:font-size-asian="4pt" style:text-scale="110%"/>
    </style:style>
    <style:style style:name="T884" style:family="text">
      <style:text-properties fo:font-size="4pt" style:font-size-asian="4pt" style:text-scale="105%"/>
    </style:style>
    <style:style style:name="T885" style:family="text">
      <style:text-properties fo:font-size="4pt" fo:letter-spacing="0.0043in" style:font-size-asian="4pt" style:text-scale="110%"/>
    </style:style>
    <style:style style:name="T886" style:family="text">
      <style:text-properties fo:font-size="4pt" fo:letter-spacing="-0.0071in" style:font-size-asian="4pt" style:text-scale="110%"/>
    </style:style>
    <style:style style:name="T887" style:family="text">
      <style:text-properties style:font-name="Verdana" fo:font-size="8.5pt" fo:letter-spacing="0.0071in" fo:font-weight="bold" style:font-size-asian="8.5pt" style:font-weight-asian="bold"/>
    </style:style>
    <style:style style:name="T888" style:family="text">
      <style:text-properties style:font-name="Verdana" fo:font-size="8.5pt" fo:letter-spacing="0.0075in" style:font-size-asian="8.5pt"/>
    </style:style>
    <style:style style:name="T889" style:family="text">
      <style:text-properties style:font-name="Verdana" fo:font-size="8.5pt" fo:letter-spacing="0.0071in" style:font-size-asian="8.5pt"/>
    </style:style>
    <style:style style:name="T890" style:family="text">
      <style:text-properties style:font-name="Verdana" fo:font-size="8.5pt" fo:letter-spacing="-0.0028in" style:font-size-asian="8.5pt"/>
    </style:style>
    <style:style style:name="T891" style:family="text">
      <style:text-properties style:font-name="Verdana" fo:font-size="8.5pt" fo:letter-spacing="0.0008in" style:font-size-asian="8.5pt"/>
    </style:style>
    <style:style style:name="T892" style:family="text">
      <style:text-properties style:font-name="Verdana" fo:font-size="8pt" style:text-underline-style="solid" style:text-underline-width="auto" style:text-underline-color="font-color" fo:font-weight="bold" style:font-size-asian="8pt" style:font-weight-asian="bold"/>
    </style:style>
    <style:style style:name="T893" style:family="text">
      <style:text-properties style:font-name="Verdana" fo:font-size="8pt" fo:letter-spacing="-0.0035in" style:text-underline-style="solid" style:text-underline-width="auto" style:text-underline-color="font-color" fo:font-weight="bold" style:font-size-asian="8pt" style:font-weight-asian="bold"/>
    </style:style>
    <style:style style:name="T894" style:family="text">
      <style:text-properties style:font-name="Verdana" fo:font-size="8pt" fo:letter-spacing="-0.0016in" style:text-underline-style="solid" style:text-underline-width="auto" style:text-underline-color="font-color" fo:font-weight="bold" style:font-size-asian="8pt" style:font-weight-asian="bold"/>
    </style:style>
    <style:style style:name="T895" style:family="text">
      <style:text-properties style:font-name="Verdana" fo:font-size="8pt" fo:letter-spacing="-0.0055in" fo:font-weight="bold" style:font-size-asian="8pt" style:font-weight-asian="bold"/>
    </style:style>
    <style:style style:name="T896" style:family="text">
      <style:text-properties style:font-name="Verdana" fo:font-size="8pt" fo:letter-spacing="0.0555in" fo:font-weight="bold" style:font-size-asian="8pt" style:font-weight-asian="bold"/>
    </style:style>
    <style:style style:name="T897" style:family="text">
      <style:text-properties style:font-name="Verdana" fo:font-size="8pt" fo:letter-spacing="0.028in" fo:font-weight="bold" style:font-size-asian="8pt" style:font-weight-asian="bold"/>
    </style:style>
    <style:style style:name="T898" style:family="text">
      <style:text-properties fo:letter-spacing="0.0437in" fo:font-weight="normal" style:font-weight-asian="normal" style:text-scale="150%"/>
    </style:style>
    <style:style style:name="T899" style:family="text">
      <style:text-properties fo:letter-spacing="0.0457in" style:text-scale="150%"/>
    </style:style>
    <style:style style:name="T900" style:family="text">
      <style:text-properties fo:letter-spacing="0.0453in" style:text-scale="150%"/>
    </style:style>
    <style:style style:name="T901" style:family="text">
      <style:text-properties fo:letter-spacing="-0.0047in"/>
    </style:style>
    <style:style style:name="T902" style:family="text">
      <style:text-properties style:font-name="Verdana" fo:font-size="8pt" fo:letter-spacing="0.0555in" style:font-size-asian="8pt"/>
    </style:style>
    <style:style style:name="T903" style:family="text">
      <style:text-properties style:font-name="Verdana" fo:font-size="8pt" fo:letter-spacing="-0.0047in" style:font-size-asian="8pt"/>
    </style:style>
    <style:style style:name="T904" style:family="text">
      <style:text-properties style:font-name="Verdana" fo:font-size="8pt" fo:letter-spacing="0.0362in" fo:font-weight="bold" style:font-size-asian="8pt" style:font-weight-asian="bold"/>
    </style:style>
    <style:style style:name="T905" style:family="text">
      <style:text-properties style:font-name="Verdana" fo:font-size="8pt" fo:letter-spacing="0.0366in" fo:font-weight="bold" style:font-size-asian="8pt" style:font-weight-asian="bold"/>
    </style:style>
    <style:style style:name="T906" style:family="text">
      <style:text-properties style:font-name="Verdana" fo:font-size="8pt" fo:letter-spacing="0.0354in" style:font-size-asian="8pt"/>
    </style:style>
    <style:style style:name="T907" style:family="text">
      <style:text-properties style:font-name="Verdana" fo:font-size="8pt" fo:letter-spacing="-0.0016in" style:font-size-asian="8pt"/>
    </style:style>
    <style:style style:name="T908" style:family="text">
      <style:text-properties fo:font-size="4pt" fo:letter-spacing="0.0028in" fo:font-weight="bold" style:font-size-asian="4pt" style:font-weight-asian="bold" style:text-scale="110%"/>
    </style:style>
    <style:style style:name="T909" style:family="text">
      <style:text-properties fo:font-size="4pt" fo:letter-spacing="-0.0028in" fo:font-weight="bold" style:font-size-asian="4pt" style:font-weight-asian="bold" style:text-scale="110%"/>
    </style:style>
    <style:style style:name="T910" style:family="text">
      <style:text-properties fo:font-size="4pt" fo:letter-spacing="-0.0047in" style:font-size-asian="4pt" style:text-scale="110%"/>
    </style:style>
    <style:style style:name="T911" style:family="text">
      <style:text-properties fo:font-size="4pt" fo:letter-spacing="-0.0028in" style:font-size-asian="4pt" style:text-scale="110%"/>
    </style:style>
    <style:style style:name="T912" style:family="text">
      <style:text-properties fo:font-size="4pt" fo:letter-spacing="-0.0071in" fo:font-weight="bold" style:font-size-asian="4pt" style:font-weight-asian="bold" style:text-scale="110%"/>
    </style:style>
    <style:style style:name="T913" style:family="text">
      <style:text-properties fo:font-size="4pt" fo:letter-spacing="0.028in" fo:font-weight="bold" style:font-size-asian="4pt" style:font-weight-asian="bold" style:text-scale="110%"/>
    </style:style>
    <style:style style:name="T914" style:family="text">
      <style:text-properties fo:font-size="4pt" fo:letter-spacing="0.0047in" style:font-size-asian="4pt" style:text-scale="110%"/>
    </style:style>
    <style:style style:name="T915" style:family="text">
      <style:text-properties fo:font-size="4pt" fo:letter-spacing="-0.0083in" style:font-size-asian="4pt" style:text-scale="110%"/>
    </style:style>
    <style:style style:name="T916" style:family="text">
      <style:text-properties style:font-name="Verdana" fo:font-size="8pt" fo:letter-spacing="0.0173in" fo:font-weight="bold" style:font-size-asian="8pt" style:font-weight-asian="bold"/>
    </style:style>
    <style:style style:name="T917" style:family="text">
      <style:text-properties style:font-name="Verdana" fo:font-size="8pt" fo:letter-spacing="0.0193in" fo:font-weight="bold" style:font-size-asian="8pt" style:font-weight-asian="bold"/>
    </style:style>
    <style:style style:name="T918" style:family="text">
      <style:text-properties style:font-name="Verdana" fo:font-size="8pt" fo:letter-spacing="0.0181in" style:font-size-asian="8pt"/>
    </style:style>
    <style:style style:name="T919" style:family="text">
      <style:text-properties style:font-name="Verdana" fo:font-size="8pt" fo:letter-spacing="0.0189in" style:font-size-asian="8pt"/>
    </style:style>
    <style:style style:name="T920" style:family="text">
      <style:text-properties style:font-name="Verdana" fo:font-size="8pt" fo:letter-spacing="-0.0035in" style:font-size-asian="8pt"/>
    </style:style>
    <style:style style:name="T921" style:family="text">
      <style:text-properties style:font-name="Verdana" fo:font-size="8pt" fo:letter-spacing="-0.0028in" fo:font-weight="bold" style:font-size-asian="8pt" style:font-weight-asian="bold"/>
    </style:style>
    <style:style style:name="T922" style:family="text">
      <style:text-properties style:font-name="Verdana" fo:font-size="8pt" fo:letter-spacing="-0.002in" fo:font-weight="bold" style:font-size-asian="8pt" style:font-weight-asian="bold"/>
    </style:style>
    <style:style style:name="T923" style:family="text">
      <style:text-properties fo:color="#000009" style:font-name="Verdana" fo:font-size="8.5pt" style:text-underline-style="solid" style:text-underline-width="auto" style:text-underline-color="#000009" fo:font-weight="bold" style:font-size-asian="8.5pt" style:font-weight-asian="bold"/>
    </style:style>
    <style:style style:name="T924" style:family="text">
      <style:text-properties fo:color="#000009" style:font-name="Verdana" fo:font-size="8.5pt" fo:letter-spacing="0.0016in" style:text-underline-style="solid" style:text-underline-width="auto" style:text-underline-color="#000009" fo:font-weight="bold" style:font-size-asian="8.5pt" style:font-weight-asian="bold"/>
    </style:style>
    <style:style style:name="T925" style:family="text">
      <style:text-properties fo:color="#000009" style:font-name="Verdana" fo:font-size="8.5pt" fo:letter-spacing="-0.0016in" style:text-underline-style="solid" style:text-underline-width="auto" style:text-underline-color="#000009" fo:font-weight="bold" style:font-size-asian="8.5pt" style:font-weight-asian="bold"/>
    </style:style>
    <style:style style:name="T926" style:family="text">
      <style:text-properties style:font-name="Verdana" fo:font-size="8.5pt" fo:letter-spacing="0.048in" style:font-size-asian="8.5pt" style:text-scale="150%"/>
    </style:style>
    <style:style style:name="T927" style:family="text">
      <style:text-properties style:font-name="Verdana" fo:font-size="8.5pt" fo:letter-spacing="0.0484in" fo:font-weight="bold" style:font-size-asian="8.5pt" style:font-weight-asian="bold" style:text-scale="150%"/>
    </style:style>
    <style:style style:name="T928" style:family="text">
      <style:text-properties fo:color="#000009" fo:font-size="5.5pt" fo:letter-spacing="-0.0043in" fo:font-weight="bold" style:font-size-asian="5.5pt" style:font-weight-asian="bold" style:text-scale="105%"/>
    </style:style>
    <style:style style:name="T929" style:family="text">
      <style:text-properties fo:color="#000009" fo:font-size="5.5pt" fo:letter-spacing="-0.0055in" fo:font-weight="bold" style:font-size-asian="5.5pt" style:font-weight-asian="bold" style:text-scale="105%"/>
    </style:style>
    <style:style style:name="T930" style:family="text">
      <style:text-properties fo:color="#000009" fo:font-size="5.5pt" fo:letter-spacing="-0.0047in" fo:font-weight="bold" style:font-size-asian="5.5pt" style:font-weight-asian="bold" style:text-scale="105%"/>
    </style:style>
    <style:style style:name="T931" style:family="text">
      <style:text-properties fo:color="#000009" fo:font-size="5.5pt" fo:letter-spacing="-0.0035in" fo:font-weight="bold" style:font-size-asian="5.5pt" style:font-weight-asian="bold" style:text-scale="105%"/>
    </style:style>
    <style:style style:name="T932" style:family="text">
      <style:text-properties fo:font-size="5.5pt" fo:letter-spacing="0.0028in" fo:font-weight="bold" style:font-size-asian="5.5pt" style:font-weight-asian="bold" style:text-scale="105%"/>
    </style:style>
    <style:style style:name="T933" style:family="text">
      <style:text-properties fo:color="#000009" style:font-name="Verdana" fo:font-size="8.5pt" fo:letter-spacing="0.0146in" fo:font-weight="bold" style:font-size-asian="8.5pt" style:font-weight-asian="bold"/>
    </style:style>
    <style:style style:name="T934" style:family="text">
      <style:text-properties fo:color="#000009" style:font-name="Verdana" fo:font-size="8.5pt" fo:letter-spacing="0.0165in" fo:font-weight="bold" style:font-size-asian="8.5pt" style:font-weight-asian="bold"/>
    </style:style>
    <style:style style:name="T935" style:family="text">
      <style:text-properties fo:color="#000009" style:font-name="Verdana" fo:font-size="8.5pt" fo:letter-spacing="0.0146in" style:font-size-asian="8.5pt"/>
    </style:style>
    <style:style style:name="T936" style:family="text">
      <style:text-properties fo:color="#000009" style:font-name="Verdana" fo:font-size="8.5pt" fo:letter-spacing="0.0154in" style:font-size-asian="8.5pt"/>
    </style:style>
    <style:style style:name="T937" style:family="text">
      <style:text-properties fo:color="#000009" fo:letter-spacing="0.0028in"/>
    </style:style>
    <style:style style:name="T938" style:family="text">
      <style:text-properties fo:color="#000009" fo:letter-spacing="0.0035in"/>
    </style:style>
    <style:style style:name="T939" style:family="text">
      <style:text-properties fo:color="#000009" fo:letter-spacing="-0.0016in"/>
    </style:style>
    <style:style style:name="T940" style:family="text">
      <style:text-properties fo:color="#000009" style:font-name="Verdana" fo:font-size="8.5pt" fo:letter-spacing="0.0028in" fo:font-weight="bold" style:font-size-asian="8.5pt" style:font-weight-asian="bold"/>
    </style:style>
    <style:style style:name="T941" style:family="text">
      <style:text-properties fo:color="#000009" style:font-name="Verdana" fo:font-size="8.5pt" fo:letter-spacing="0.0035in" fo:font-weight="bold" style:font-size-asian="8.5pt" style:font-weight-asian="bold"/>
    </style:style>
    <style:style style:name="T942" style:family="text">
      <style:text-properties fo:color="#000009" style:font-name="Verdana" fo:font-size="8.5pt" fo:letter-spacing="-0.0016in" fo:font-weight="bold" style:font-size-asian="8.5pt" style:font-weight-asian="bold"/>
    </style:style>
    <style:style style:name="T943" style:family="text">
      <style:text-properties style:font-name="Verdana" fo:font-size="8.5pt" fo:letter-spacing="0.0366in" style:font-size-asian="8.5pt" style:text-scale="150%"/>
    </style:style>
    <style:style style:name="T944" style:family="text">
      <style:text-properties style:font-name="Verdana" fo:font-size="8.5pt" fo:letter-spacing="0.0382in" fo:font-weight="bold" style:font-size-asian="8.5pt" style:font-weight-asian="bold" style:text-scale="150%"/>
    </style:style>
    <style:style style:name="T945" style:family="text">
      <style:text-properties fo:color="#000009" style:font-name="Verdana" fo:font-size="8.5pt" fo:letter-spacing="0.0555in" style:font-size-asian="8.5pt"/>
    </style:style>
    <style:style style:name="T946" style:family="text">
      <style:text-properties fo:font-size="5.5pt" fo:letter-spacing="-0.0055in" fo:font-weight="bold" style:font-size-asian="5.5pt" style:font-weight-asian="bold"/>
    </style:style>
    <style:style style:name="T947" style:family="text">
      <style:text-properties fo:font-size="5.5pt" fo:letter-spacing="-0.0043in" fo:font-weight="bold" style:font-size-asian="5.5pt" style:font-weight-asian="bold"/>
    </style:style>
    <style:style style:name="T948" style:family="text">
      <style:text-properties fo:font-size="5.5pt" fo:letter-spacing="-0.002in" fo:font-weight="bold" style:font-size-asian="5.5pt" style:font-weight-asian="bold"/>
    </style:style>
    <style:style style:name="T949" style:family="text">
      <style:text-properties fo:color="#000009" fo:font-size="5.5pt" fo:font-weight="bold" style:font-size-asian="5.5pt" style:font-weight-asian="bold"/>
    </style:style>
    <style:style style:name="T950" style:family="text">
      <style:text-properties fo:color="#000009" fo:font-size="5.5pt" fo:letter-spacing="-0.0035in" fo:font-weight="bold" style:font-size-asian="5.5pt" style:font-weight-asian="bold"/>
    </style:style>
    <style:style style:name="T951" style:family="text">
      <style:text-properties fo:color="#000009" fo:font-size="5.5pt" fo:letter-spacing="0.028in" fo:font-weight="bold" style:font-size-asian="5.5pt" style:font-weight-asian="bold"/>
    </style:style>
    <style:style style:name="T952" style:family="text">
      <style:text-properties fo:color="#000009" fo:font-size="5.5pt" fo:letter-spacing="-0.0016in" fo:font-weight="bold" style:font-size-asian="5.5pt" style:font-weight-asian="bold"/>
    </style:style>
    <style:style style:name="T953" style:family="text">
      <style:text-properties fo:color="#000009" fo:font-size="5.5pt" fo:letter-spacing="-0.0055in" fo:font-weight="bold" style:font-size-asian="5.5pt" style:font-weight-asian="bold"/>
    </style:style>
    <style:style style:name="T954" style:family="text">
      <style:text-properties fo:font-size="5.5pt" fo:letter-spacing="-0.0008in" style:font-size-asian="5.5pt"/>
    </style:style>
    <style:style style:name="T955" style:family="text">
      <style:text-properties fo:font-size="5.5pt" style:font-size-asian="5.5pt"/>
    </style:style>
    <style:style style:name="T956" style:family="text">
      <style:text-properties fo:font-size="5.5pt" fo:letter-spacing="-0.0071in" style:font-size-asian="5.5pt"/>
    </style:style>
    <style:style style:name="T957" style:family="text">
      <style:text-properties fo:font-size="5.5pt" fo:letter-spacing="-0.0028in" style:font-size-asian="5.5pt"/>
    </style:style>
    <style:style style:name="T958" style:family="text">
      <style:text-properties fo:color="#000009" style:font-name="Verdana" fo:font-size="8.5pt" fo:letter-spacing="0.0339in" fo:font-weight="bold" style:font-size-asian="8.5pt" style:font-weight-asian="bold"/>
    </style:style>
    <style:style style:name="T959" style:family="text">
      <style:text-properties fo:color="#000009" style:font-name="Verdana" fo:font-size="8.5pt" fo:letter-spacing="0.0354in" fo:font-weight="bold" style:font-size-asian="8.5pt" style:font-weight-asian="bold"/>
    </style:style>
    <style:style style:name="T960" style:family="text">
      <style:text-properties fo:color="#000009" style:font-name="Verdana" fo:font-size="8.5pt" fo:letter-spacing="0.0335in" style:font-size-asian="8.5pt"/>
    </style:style>
    <style:style style:name="T961" style:family="text">
      <style:text-properties fo:color="#000009" style:font-name="Verdana" fo:font-size="8.5pt" fo:letter-spacing="0.0339in" style:font-size-asian="8.5pt"/>
    </style:style>
    <style:style style:name="T962" style:family="text">
      <style:text-properties fo:color="#000009" style:font-name="Verdana" fo:font-size="8.5pt" fo:letter-spacing="0.0035in" style:font-size-asian="8.5pt"/>
    </style:style>
    <style:style style:name="T963" style:family="text">
      <style:text-properties fo:color="#000009" style:font-name="Verdana" fo:font-size="8.5pt" fo:letter-spacing="0.0043in" style:font-size-asian="8.5pt"/>
    </style:style>
    <style:style style:name="T964" style:family="text">
      <style:text-properties fo:color="#000009" style:font-name="Verdana" fo:font-size="8.5pt" fo:letter-spacing="0.0055in" style:font-size-asian="8.5pt"/>
    </style:style>
    <style:style style:name="T965" style:family="text">
      <style:text-properties fo:color="#000009" style:font-name="Verdana" fo:font-size="8.5pt" fo:letter-spacing="0.0063in" style:font-size-asian="8.5pt"/>
    </style:style>
    <style:style style:name="T966" style:family="text">
      <style:text-properties fo:color="#000009" fo:font-weight="normal" style:font-weight-asian="normal"/>
    </style:style>
    <style:style style:name="T967" style:family="text">
      <style:text-properties fo:color="#000009" style:font-name="Verdana" fo:font-size="8.5pt" fo:letter-spacing="0.0382in" style:font-size-asian="8.5pt" style:text-scale="150%"/>
    </style:style>
    <style:style style:name="T968" style:family="text">
      <style:text-properties fo:color="#000009" style:font-name="Verdana" fo:font-size="8.5pt" fo:letter-spacing="0.0398in" fo:font-weight="bold" style:font-size-asian="8.5pt" style:font-weight-asian="bold" style:text-scale="150%"/>
    </style:style>
    <style:style style:name="T969" style:family="text">
      <style:text-properties fo:color="#000009" style:font-name="Verdana" fo:font-size="8.5pt" fo:letter-spacing="-0.0035in" fo:font-weight="bold" style:font-size-asian="8.5pt" style:font-weight-asian="bold"/>
    </style:style>
    <style:style style:name="T970" style:family="text">
      <style:text-properties fo:color="#000009" style:font-name="Verdana" fo:font-size="8.5pt" fo:letter-spacing="0.0472in" fo:font-weight="bold" style:font-size-asian="8.5pt" style:font-weight-asian="bold" style:text-scale="150%"/>
    </style:style>
    <style:style style:name="T971" style:family="text">
      <style:text-properties fo:color="#000009" style:font-name="Verdana" fo:font-size="8.5pt" fo:letter-spacing="0.05in" fo:font-weight="bold" style:font-size-asian="8.5pt" style:font-weight-asian="bold" style:text-scale="150%"/>
    </style:style>
    <style:style style:name="T972" style:family="text">
      <style:text-properties fo:color="#000009" style:font-name="Verdana" fo:font-size="8.5pt" fo:letter-spacing="0.0492in" fo:font-weight="bold" style:font-size-asian="8.5pt" style:font-weight-asian="bold" style:text-scale="150%"/>
    </style:style>
    <style:style style:name="T973" style:family="text">
      <style:text-properties fo:color="#000009" style:font-name="Verdana" fo:font-size="8.5pt" fo:letter-spacing="0.0465in" style:font-size-asian="8.5pt" style:text-scale="150%"/>
    </style:style>
    <style:style style:name="T974" style:family="text">
      <style:text-properties fo:color="#000009" fo:font-size="5pt" fo:letter-spacing="0.0016in" fo:font-weight="bold" style:font-size-asian="5pt" style:font-weight-asian="bold"/>
    </style:style>
    <style:style style:name="T975" style:family="text">
      <style:text-properties fo:color="#000009" fo:font-size="5pt" fo:letter-spacing="0.002in" fo:font-weight="bold" style:font-size-asian="5pt" style:font-weight-asian="bold"/>
    </style:style>
    <style:style style:name="T976" style:family="text">
      <style:text-properties fo:color="#000009" fo:font-size="5pt" style:font-size-asian="5pt"/>
    </style:style>
    <style:style style:name="T977" style:family="text">
      <style:text-properties fo:color="#000009" fo:font-size="5pt" fo:letter-spacing="0.0016in" style:font-size-asian="5pt"/>
    </style:style>
    <style:style style:name="T978" style:family="text">
      <style:text-properties fo:color="#000009" fo:font-size="5pt" fo:letter-spacing="-0.0071in" style:font-size-asian="5pt"/>
    </style:style>
    <style:style style:name="T979" style:family="text">
      <style:text-properties fo:color="#000009" fo:font-size="5pt" fo:letter-spacing="-0.0028in" style:font-size-asian="5pt"/>
    </style:style>
    <style:style style:name="T980" style:family="text">
      <style:text-properties fo:color="#000009" fo:font-size="5pt" fo:letter-spacing="-0.0008in" style:font-size-asian="5pt"/>
    </style:style>
    <style:style style:name="T981" style:family="text">
      <style:text-properties fo:color="#000009" fo:font-size="5pt" fo:letter-spacing="-0.0016in" style:font-size-asian="5pt"/>
    </style:style>
    <style:style style:name="T982" style:family="text">
      <style:text-properties fo:color="#000009" fo:font-size="5pt" fo:letter-spacing="0.0244in" fo:font-weight="bold" style:font-size-asian="5pt" style:font-weight-asian="bold"/>
    </style:style>
    <style:style style:name="T983" style:family="text">
      <style:text-properties fo:color="#000009" fo:font-size="5pt" fo:letter-spacing="0.0008in" fo:font-weight="bold" style:font-size-asian="5pt" style:font-weight-asian="bold"/>
    </style:style>
    <style:style style:name="T984" style:family="text">
      <style:text-properties fo:color="#000009" fo:font-size="5pt" fo:letter-spacing="-0.0043in" style:font-size-asian="5pt"/>
    </style:style>
    <style:style style:name="T985" style:family="text">
      <style:text-properties fo:color="#000009" fo:font-size="5pt" fo:letter-spacing="0.028in" style:font-size-asian="5pt"/>
    </style:style>
    <style:style style:name="T986" style:family="text">
      <style:text-properties fo:color="#000009" fo:font-size="5pt" fo:letter-spacing="-0.0008in" fo:font-weight="bold" style:font-size-asian="5pt" style:font-weight-asian="bold"/>
    </style:style>
    <style:style style:name="T987" style:family="text">
      <style:text-properties fo:color="#000009" fo:font-size="5pt" fo:letter-spacing="-0.0063in" style:font-size-asian="5pt"/>
    </style:style>
    <style:style style:name="T988" style:family="text">
      <style:text-properties style:font-name="Verdana" fo:font-size="8.5pt" fo:letter-spacing="0.0209in" fo:font-weight="bold" style:font-size-asian="8.5pt" style:font-weight-asian="bold"/>
    </style:style>
    <style:style style:name="T989" style:family="text">
      <style:text-properties style:font-name="Verdana" fo:font-size="8.5pt" fo:letter-spacing="0.0217in" fo:font-weight="bold" style:font-size-asian="8.5pt" style:font-weight-asian="bold"/>
    </style:style>
    <style:style style:name="T990" style:family="text">
      <style:text-properties style:font-name="Verdana" fo:font-size="8.5pt" fo:letter-spacing="0.0217in" style:font-size-asian="8.5pt"/>
    </style:style>
    <style:style style:name="T991" style:family="text">
      <style:text-properties style:font-name="Verdana" fo:font-size="8.5pt" fo:letter-spacing="0.0209in" style:font-size-asian="8.5pt"/>
    </style:style>
    <style:style style:name="T992" style:family="text">
      <style:text-properties fo:font-size="8.5pt" style:font-size-asian="8.5pt"/>
    </style:style>
    <style:style style:name="T993" style:family="text">
      <style:text-properties fo:font-size="8.5pt" fo:letter-spacing="0.028in" style:font-size-asian="8.5pt"/>
    </style:style>
    <style:style style:name="T994" style:family="text">
      <style:text-properties fo:font-size="8.5pt" fo:letter-spacing="0.0492in" style:font-size-asian="8.5pt"/>
    </style:style>
    <style:style style:name="T995" style:family="text">
      <style:text-properties fo:font-size="8.5pt" fo:letter-spacing="0.0047in" style:font-size-asian="8.5pt"/>
    </style:style>
    <style:style style:name="T996" style:family="text">
      <style:text-properties fo:font-size="8.5pt" fo:letter-spacing="0.0102in" style:font-size-asian="8.5pt"/>
    </style:style>
    <style:style style:name="T997" style:family="text">
      <style:text-properties fo:font-size="8.5pt" fo:letter-spacing="0.0071in" style:font-size-asian="8.5pt"/>
    </style:style>
    <style:style style:name="T998" style:family="text">
      <style:text-properties fo:font-size="8.5pt" fo:letter-spacing="0.0098in" style:font-size-asian="8.5pt"/>
    </style:style>
    <style:style style:name="T999" style:family="text">
      <style:text-properties fo:font-size="8.5pt" fo:letter-spacing="-0.0028in" style:font-size-asian="8.5pt"/>
    </style:style>
    <style:style style:name="T1000" style:family="text">
      <style:text-properties fo:font-size="8.5pt" fo:letter-spacing="-0.0043in" style:font-size-asian="8.5pt"/>
    </style:style>
    <style:style style:name="T1001" style:family="text">
      <style:text-properties fo:font-size="8.5pt" fo:letter-spacing="0.0126in" style:font-size-asian="8.5pt"/>
    </style:style>
    <style:style style:name="T1002" style:family="text">
      <style:text-properties fo:font-size="8.5pt" fo:letter-spacing="-0.002in" style:font-size-asian="8.5pt"/>
    </style:style>
    <style:style style:name="T1003" style:family="text">
      <style:text-properties fo:font-size="8.5pt" fo:letter-spacing="-0.0008in" style:font-size-asian="8.5pt"/>
    </style:style>
    <style:style style:name="T1004" style:family="text">
      <style:text-properties fo:color="#111111" fo:font-size="8.5pt" style:font-size-asian="8.5pt"/>
    </style:style>
    <style:style style:name="T1005" style:family="text">
      <style:text-properties fo:color="#111111" fo:font-size="8.5pt" fo:letter-spacing="-0.0035in" style:font-size-asian="8.5pt"/>
    </style:style>
    <style:style style:name="T1006" style:family="text">
      <style:text-properties fo:color="#111111" fo:font-size="8.5pt" fo:letter-spacing="-0.0075in" style:font-size-asian="8.5pt"/>
    </style:style>
    <style:style style:name="T1007" style:family="text">
      <style:text-properties fo:color="#111111" fo:font-size="8.5pt" fo:letter-spacing="-0.0016in" style:font-size-asian="8.5pt"/>
    </style:style>
    <style:style style:name="T1008" style:family="text">
      <style:text-properties fo:font-size="8.5pt" fo:letter-spacing="-0.0083in" fo:font-weight="bold" style:font-size-asian="8.5pt" style:font-weight-asian="bold"/>
    </style:style>
    <style:style style:name="T1009" style:family="text">
      <style:text-properties fo:font-size="8.5pt" fo:letter-spacing="-0.0083in" style:font-size-asian="8.5pt"/>
    </style:style>
    <style:style style:name="T1010" style:family="text">
      <style:text-properties fo:font-size="8.5pt" fo:letter-spacing="0.0217in" fo:font-weight="bold" style:font-size-asian="8.5pt" style:font-weight-asian="bold"/>
    </style:style>
    <style:style style:name="T1011" style:family="text">
      <style:text-properties fo:font-size="8.5pt" fo:letter-spacing="0.0173in" style:font-size-asian="8.5pt"/>
    </style:style>
    <style:style style:name="T1012" style:family="text">
      <style:text-properties fo:font-size="8.5pt" fo:letter-spacing="0.0209in" style:font-size-asian="8.5pt"/>
    </style:style>
    <style:style style:name="T1013" style:family="text">
      <style:text-properties fo:font-size="8.5pt" fo:letter-spacing="0.0161in" style:font-size-asian="8.5pt"/>
    </style:style>
    <style:style style:name="T1014" style:family="text">
      <style:text-properties fo:font-size="8.5pt" fo:letter-spacing="-0.0043in" fo:font-weight="bold" style:font-size-asian="8.5pt" style:font-weight-asian="bold"/>
    </style:style>
    <style:style style:name="T1015" style:family="text">
      <style:text-properties fo:font-size="8.5pt" fo:letter-spacing="-0.0008in" fo:font-weight="bold" style:font-size-asian="8.5pt" style:font-weight-asian="bold"/>
    </style:style>
    <style:style style:name="T1016" style:family="text">
      <style:text-properties fo:font-size="8.5pt" fo:letter-spacing="-0.0055in" fo:font-weight="bold" style:font-size-asian="8.5pt" style:font-weight-asian="bold"/>
    </style:style>
    <style:style style:name="T1017" style:family="text">
      <style:text-properties fo:font-size="8.5pt" fo:letter-spacing="0.0047in" fo:font-weight="bold" style:font-size-asian="8.5pt" style:font-weight-asian="bold"/>
    </style:style>
    <style:style style:name="T1018" style:family="text">
      <style:text-properties fo:font-size="8.5pt" fo:letter-spacing="-0.0047in" style:font-size-asian="8.5pt"/>
    </style:style>
    <style:style style:name="T1019" style:family="text">
      <style:text-properties fo:font-size="6.5pt" fo:letter-spacing="0.028in" fo:font-weight="bold" style:font-size-asian="6.5pt" style:font-weight-asian="bold"/>
    </style:style>
    <style:style style:name="T1020" style:family="text">
      <style:text-properties fo:font-size="6.5pt" fo:letter-spacing="-0.0071in" fo:font-weight="bold" style:font-size-asian="6.5pt" style:font-weight-asian="bold"/>
    </style:style>
    <style:style style:name="T1021" style:family="text">
      <style:text-properties fo:font-size="6.5pt" style:font-size-asian="6.5pt"/>
    </style:style>
    <style:style style:name="T1022" style:family="text">
      <style:text-properties fo:font-size="6.5pt" fo:letter-spacing="-0.0063in" style:font-size-asian="6.5pt"/>
    </style:style>
    <style:style style:name="T1023" style:family="text">
      <style:text-properties fo:font-size="6.5pt" fo:letter-spacing="0.028in" style:font-size-asian="6.5pt"/>
    </style:style>
    <style:style style:name="T1024" style:family="text">
      <style:text-properties fo:font-size="6.5pt" fo:letter-spacing="0.0028in" fo:font-weight="bold" style:font-size-asian="6.5pt" style:font-weight-asian="bold"/>
    </style:style>
    <style:style style:name="T1025" style:family="text">
      <style:text-properties fo:font-size="6.5pt" fo:letter-spacing="-0.0016in" style:font-size-asian="6.5pt"/>
    </style:style>
    <style:style style:name="T1026" style:family="text">
      <style:text-properties fo:font-size="6.5pt" fo:letter-spacing="0.002in" style:font-size-asian="6.5pt"/>
    </style:style>
    <style:style style:name="T1027" style:family="text">
      <style:text-properties fo:font-size="6.5pt" fo:letter-spacing="0.002in" fo:font-weight="bold" style:font-size-asian="6.5pt" style:font-weight-asian="bold"/>
    </style:style>
    <style:style style:name="T1028" style:family="text">
      <style:text-properties fo:font-size="6.5pt" fo:letter-spacing="0.0118in" fo:font-weight="bold" style:font-size-asian="6.5pt" style:font-weight-asian="bold"/>
    </style:style>
    <style:style style:name="T1029" style:family="text">
      <style:text-properties fo:font-size="6.5pt" fo:letter-spacing="0.0118in" style:font-size-asian="6.5pt"/>
    </style:style>
    <style:style style:name="T1030" style:family="text">
      <style:text-properties fo:font-size="6.5pt" fo:letter-spacing="0.011in" style:font-size-asian="6.5pt"/>
    </style:style>
    <style:style style:name="T1031" style:family="text">
      <style:text-properties fo:font-size="6.5pt" fo:letter-spacing="-0.0028in" fo:font-weight="bold" style:font-size-asian="6.5pt" style:font-weight-asian="bold"/>
    </style:style>
    <style:style style:name="T1032" style:family="text">
      <style:text-properties fo:font-size="6.5pt" fo:letter-spacing="0.0252in" style:font-size-asian="6.5pt"/>
    </style:style>
    <style:style style:name="T1033" style:family="text">
      <style:text-properties fo:font-size="6.5pt" fo:letter-spacing="0.0256in" style:font-size-asian="6.5pt"/>
    </style:style>
    <style:style style:name="T1034" style:family="text">
      <style:text-properties fo:font-size="6.5pt" fo:letter-spacing="0.0209in" style:font-size-asian="6.5pt"/>
    </style:style>
    <style:style style:name="T1035" style:family="text">
      <style:text-properties fo:font-size="6.5pt" fo:letter-spacing="0.0217in" style:font-size-asian="6.5pt"/>
    </style:style>
    <style:style style:name="T1036" style:family="text">
      <style:text-properties fo:font-size="6.5pt" fo:letter-spacing="-0.0035in" style:font-size-asian="6.5pt"/>
    </style:style>
    <style:style style:name="T1037" style:family="text">
      <style:text-properties fo:font-size="6.5pt" fo:letter-spacing="0.0028in" style:font-size-asian="6.5pt"/>
    </style:style>
    <style:style style:name="T1038" style:family="text">
      <style:text-properties fo:font-size="6.5pt" fo:letter-spacing="-0.0047in" style:font-size-asian="6.5pt"/>
    </style:style>
    <style:style style:name="T1039" style:family="text">
      <style:text-properties fo:font-size="6.5pt" fo:letter-spacing="-0.0043in" style:font-size-asian="6.5pt"/>
    </style:style>
    <style:style style:name="T1040" style:family="text">
      <style:text-properties fo:font-size="6.5pt" fo:letter-spacing="-0.002in" style:font-size-asian="6.5pt"/>
    </style:style>
    <style:style style:name="T1041" style:family="text">
      <style:text-properties fo:font-size="6.5pt" fo:letter-spacing="0.0189in" style:font-size-asian="6.5pt"/>
    </style:style>
    <style:style style:name="T1042" style:family="text">
      <style:text-properties fo:font-size="6.5pt" fo:letter-spacing="-0.0028in" style:font-size-asian="6.5pt"/>
    </style:style>
    <style:style style:name="T1043" style:family="text">
      <style:text-properties fo:font-size="6.5pt" fo:letter-spacing="0.0193in" style:font-size-asian="6.5pt"/>
    </style:style>
    <style:style style:name="T1044" style:family="text">
      <style:text-properties fo:font-size="6.5pt" fo:letter-spacing="-0.002in" fo:font-weight="bold" style:font-size-asian="6.5pt" style:font-weight-asian="bold"/>
    </style:style>
    <style:style style:name="T1045" style:family="text">
      <style:text-properties fo:font-size="6.5pt" fo:letter-spacing="-0.0047in" fo:font-weight="bold" style:font-size-asian="6.5pt" style:font-weight-asian="bold"/>
    </style:style>
    <style:style style:name="T1046" style:family="text">
      <style:text-properties fo:font-size="6.5pt" fo:letter-spacing="-0.0043in" fo:font-weight="bold" style:font-size-asian="6.5pt" style:font-weight-asian="bold"/>
    </style:style>
    <style:style style:name="T1047" style:family="text">
      <style:text-properties fo:font-size="6.5pt" fo:letter-spacing="-0.0035in" fo:font-weight="bold" style:font-size-asian="6.5pt" style:font-weight-asian="bold"/>
    </style:style>
    <style:style style:name="T1048" style:family="text">
      <style:text-properties fo:font-size="6.5pt" fo:letter-spacing="0.0098in" fo:font-weight="bold" style:font-size-asian="6.5pt" style:font-weight-asian="bold"/>
    </style:style>
    <style:style style:name="T1049" style:family="text">
      <style:text-properties fo:font-size="6.5pt" fo:letter-spacing="0.0098in" style:font-size-asian="6.5pt"/>
    </style:style>
    <style:style style:name="T1050" style:family="text">
      <style:text-properties fo:font-size="6.5pt" fo:letter-spacing="0.0091in" style:font-size-asian="6.5pt"/>
    </style:style>
    <style:style style:name="T1051" style:family="text">
      <style:text-properties fo:font-size="6.5pt" fo:letter-spacing="0.0063in" style:font-size-asian="6.5pt"/>
    </style:style>
    <style:style style:name="T1052" style:family="text">
      <style:text-properties fo:font-size="6.5pt" fo:letter-spacing="0.0083in" style:font-size-asian="6.5pt"/>
    </style:style>
    <style:style style:name="T1053" style:family="text">
      <style:text-properties fo:font-size="6.5pt" fo:letter-spacing="0.0075in" style:font-size-asian="6.5pt"/>
    </style:style>
    <style:style style:name="T1054" style:family="text">
      <style:text-properties fo:font-size="6.5pt" fo:letter-spacing="0.0555in" style:font-size-asian="6.5pt"/>
    </style:style>
    <style:style style:name="T1055" style:family="text">
      <style:text-properties fo:font-size="6.5pt" fo:letter-spacing="0.0091in" fo:font-weight="bold" style:font-size-asian="6.5pt" style:font-weight-asian="bold"/>
    </style:style>
    <style:style style:name="T1056" style:family="text">
      <style:text-properties fo:color="#000008" style:font-name="Times New Roman" fo:font-size="7pt" fo:letter-spacing="-0.0016in" fo:font-weight="bold" style:font-size-asian="7pt" style:font-weight-asian="bold" style:text-scale="105%"/>
    </style:style>
    <style:style style:name="T1057" style:family="text">
      <style:text-properties fo:color="#000008" style:font-name="Times New Roman" fo:font-size="7pt" fo:letter-spacing="-0.0043in" fo:font-weight="bold" style:font-size-asian="7pt" style:font-weight-asian="bold" style:text-scale="105%"/>
    </style:style>
    <style:style style:name="T1058" style:family="text">
      <style:text-properties fo:color="#000008" style:font-name="Times New Roman" fo:font-size="7pt" fo:font-weight="bold" style:font-size-asian="7pt" style:font-weight-asian="bold" style:text-scale="105%"/>
    </style:style>
    <style:style style:name="T1059" style:family="text">
      <style:text-properties fo:color="#000008" style:font-name="Times New Roman" fo:font-size="7pt" fo:letter-spacing="-0.0008in" fo:font-weight="bold" style:font-size-asian="7pt" style:font-weight-asian="bold" style:text-scale="105%"/>
    </style:style>
    <style:style style:name="T1060" style:family="text">
      <style:text-properties fo:color="#000008" style:font-name="Times New Roman" fo:font-size="7pt" fo:letter-spacing="0.028in" fo:font-weight="bold" style:font-size-asian="7pt" style:font-weight-asian="bold" style:text-scale="105%"/>
    </style:style>
    <style:style style:name="T1061" style:family="text">
      <style:text-properties fo:color="#000008" style:font-name="Times New Roman" fo:font-size="7pt" fo:letter-spacing="-0.0063in" fo:font-weight="bold" style:font-size-asian="7pt" style:font-weight-asian="bold" style:text-scale="105%"/>
    </style:style>
    <style:style style:name="T1062" style:family="text">
      <style:text-properties fo:color="#000009" style:font-name="Times New Roman" fo:font-size="8pt" style:font-size-asian="8pt"/>
    </style:style>
    <style:style style:name="T1063" style:family="text">
      <style:text-properties fo:color="#000009" style:font-name="Times New Roman" fo:font-size="8pt" fo:letter-spacing="0.028in" style:font-size-asian="8pt"/>
    </style:style>
    <style:style style:name="T1064" style:family="text">
      <style:text-properties fo:color="#000009" style:font-name="Times New Roman" fo:font-size="8pt" fo:letter-spacing="-0.0028in" style:font-size-asian="8pt"/>
    </style:style>
    <style:style style:name="T1065" style:family="text">
      <style:text-properties fo:color="#000009" style:font-name="Times New Roman" fo:font-size="8pt" fo:letter-spacing="-0.002in" style:font-size-asian="8pt"/>
    </style:style>
    <style:style style:name="T1066" style:family="text">
      <style:text-properties fo:color="#000008" style:font-name="Times New Roman" fo:font-size="7pt" style:font-size-asian="7pt" style:text-scale="105%"/>
    </style:style>
    <style:style style:name="T1067" style:family="text">
      <style:text-properties fo:color="#000008" style:font-name="Times New Roman" fo:font-size="7pt" fo:letter-spacing="-0.0016in" style:font-size-asian="7pt" style:text-scale="105%"/>
    </style:style>
    <style:style style:name="T1068" style:family="text">
      <style:text-properties fo:color="#000008" style:font-name="Times New Roman" fo:font-size="7pt" fo:letter-spacing="0.028in" style:font-size-asian="7pt" style:text-scale="105%"/>
    </style:style>
    <style:style style:name="T1069" style:family="text">
      <style:text-properties fo:color="#000008" style:font-name="Times New Roman" fo:font-size="7pt" fo:letter-spacing="-0.0035in" style:font-size-asian="7pt" style:text-scale="105%"/>
    </style:style>
    <style:style style:name="T1070" style:family="text">
      <style:text-properties fo:color="#000008" style:font-name="Times New Roman" fo:font-size="7pt" fo:letter-spacing="-0.0028in" style:font-size-asian="7pt" style:text-scale="105%"/>
    </style:style>
    <style:style style:name="T1071" style:family="text">
      <style:text-properties fo:color="#000008" style:font-name="Times New Roman" fo:font-size="7pt" fo:letter-spacing="-0.002in" style:font-size-asian="7pt" style:text-scale="105%"/>
    </style:style>
    <style:style style:name="T1072" style:family="text">
      <style:text-properties fo:color="#000008" style:font-name="Times New Roman" fo:font-size="7pt" fo:letter-spacing="-0.0035in" fo:font-weight="bold" style:font-size-asian="7pt" style:font-weight-asian="bold" style:text-scale="105%"/>
    </style:style>
    <style:style style:name="T1073" style:family="text">
      <style:text-properties fo:color="#000008" style:font-name="Times New Roman" fo:font-size="7pt" fo:letter-spacing="-0.002in" fo:font-weight="bold" style:font-size-asian="7pt" style:font-weight-asian="bold" style:text-scale="105%"/>
    </style:style>
    <style:style style:name="T1074" style:family="text">
      <style:text-properties fo:color="#000008" style:font-name="Times New Roman" fo:font-size="7pt" fo:letter-spacing="-0.0071in" style:font-size-asian="7pt" style:text-scale="105%"/>
    </style:style>
    <style:style style:name="T1075" style:family="text">
      <style:text-properties fo:color="#000008" style:font-name="Times New Roman" fo:font-size="7pt" fo:letter-spacing="-0.0063in" style:font-size-asian="7pt" style:text-scale="105%"/>
    </style:style>
    <style:style style:name="T1076" style:family="text">
      <style:text-properties fo:color="#000009" style:font-name="Times New Roman" fo:font-size="8pt" style:font-size-asian="8pt" style:text-scale="105%"/>
    </style:style>
    <style:style style:name="T1077" style:family="text">
      <style:text-properties fo:color="#000009" style:font-name="Times New Roman" fo:font-size="8pt" fo:letter-spacing="-0.0071in" style:font-size-asian="8pt" style:text-scale="105%"/>
    </style:style>
    <style:style style:name="T1078" style:family="text">
      <style:text-properties fo:color="#000009" style:font-name="Times New Roman" fo:font-size="8pt" fo:letter-spacing="-0.0075in" style:font-size-asian="8pt" style:text-scale="105%"/>
    </style:style>
    <style:style style:name="T1079" style:family="text">
      <style:text-properties fo:color="#000008" style:font-name="Times New Roman" fo:font-size="7pt" fo:font-weight="bold" style:font-size-asian="7pt" style:font-weight-asian="bold"/>
    </style:style>
    <style:style style:name="T1080" style:family="text">
      <style:text-properties fo:color="#000008" style:font-name="Times New Roman" fo:font-size="7pt" fo:letter-spacing="0.028in" fo:font-weight="bold" style:font-size-asian="7pt" style:font-weight-asian="bold"/>
    </style:style>
    <style:style style:name="T1081" style:family="text">
      <style:text-properties fo:color="#000009" style:font-name="Times New Roman" fo:font-size="8pt" fo:letter-spacing="-0.0016in" style:font-size-asian="8pt"/>
    </style:style>
    <style:style style:name="T1082" style:family="text">
      <style:text-properties fo:color="#000008" style:font-name="Times New Roman" fo:font-size="7pt" fo:letter-spacing="-0.0071in" fo:font-weight="bold" style:font-size-asian="7pt" style:font-weight-asian="bold" style:text-scale="105%"/>
    </style:style>
    <style:style style:name="T1083" style:family="text">
      <style:text-properties fo:color="#000008" style:font-name="Times New Roman" fo:font-size="8pt" fo:font-weight="bold" style:font-size-asian="8pt" style:font-weight-asian="bold"/>
    </style:style>
    <style:style style:name="T1084" style:family="text">
      <style:text-properties fo:color="#000008" style:font-name="Times New Roman" fo:font-size="8pt" fo:letter-spacing="-0.0071in" fo:font-weight="bold" style:font-size-asian="8pt" style:font-weight-asian="bold"/>
    </style:style>
    <style:style style:name="T1085" style:family="text">
      <style:text-properties fo:color="#000008" style:font-name="Times New Roman" fo:font-size="8pt" fo:letter-spacing="0.028in" fo:font-weight="bold" style:font-size-asian="8pt" style:font-weight-asian="bold"/>
    </style:style>
    <style:style style:name="T1086" style:family="text">
      <style:text-properties fo:color="#231f20" style:font-name="Source Sans Pro" fo:letter-spacing="-0.002in"/>
    </style:style>
    <style:style style:name="T1087" style:family="text">
      <style:text-properties style:font-name="Courier New" fo:font-size="7pt" style:text-underline-style="solid" style:text-underline-width="auto" style:text-underline-color="font-color" fo:font-weight="bold" style:font-size-asian="7pt" style:font-weight-asian="bold"/>
    </style:style>
    <style:style style:name="T1088" style:family="text">
      <style:text-properties style:font-name="Courier New" fo:font-size="7pt" fo:letter-spacing="-0.0016in" style:text-underline-style="solid" style:text-underline-width="auto" style:text-underline-color="font-color" fo:font-weight="bold" style:font-size-asian="7pt" style:font-weight-asian="bold"/>
    </style:style>
    <style:style style:name="T1089" style:family="text">
      <style:text-properties style:font-name="Courier New" fo:font-size="7pt" fo:letter-spacing="-0.0008in" style:text-underline-style="solid" style:text-underline-width="auto" style:text-underline-color="font-color" fo:font-weight="bold" style:font-size-asian="7pt" style:font-weight-asian="bold"/>
    </style:style>
    <style:style style:name="T1090" style:family="text">
      <style:text-properties style:font-name="Courier New" fo:font-size="7pt" fo:font-weight="bold" style:font-size-asian="7pt" style:font-weight-asian="bold"/>
    </style:style>
    <style:style style:name="T1091" style:family="text">
      <style:text-properties style:font-name="Courier New" fo:font-size="7pt" fo:letter-spacing="-0.0028in" fo:font-weight="bold" style:font-size-asian="7pt" style:font-weight-asian="bold"/>
    </style:style>
    <style:style style:name="T1092" style:family="text">
      <style:text-properties style:font-name="Courier New" fo:font-size="7pt" fo:letter-spacing="-0.0016in" fo:font-weight="bold" style:font-size-asian="7pt" style:font-weight-asian="bold"/>
    </style:style>
    <style:style style:name="T1093" style:family="text">
      <style:text-properties style:font-name="Courier New" fo:font-size="7pt" style:font-size-asian="7pt"/>
    </style:style>
    <style:style style:name="T1094" style:family="text">
      <style:text-properties style:font-name="Courier New" fo:font-size="7pt" fo:letter-spacing="-0.0016in" style:font-size-asian="7pt"/>
    </style:style>
    <style:style style:name="T1095" style:family="text">
      <style:text-properties style:font-name="Courier New" fo:font-size="7pt" fo:letter-spacing="0.028in" fo:font-weight="bold" style:font-size-asian="7pt" style:font-weight-asian="bold"/>
    </style:style>
    <style:style style:name="T1096" style:family="text">
      <style:text-properties style:font-name="Courier New" fo:font-size="7pt" fo:letter-spacing="0.0555in" fo:font-weight="bold" style:font-size-asian="7pt" style:font-weight-asian="bold" style:text-scale="150%"/>
    </style:style>
    <style:style style:name="T1097" style:family="text">
      <style:text-properties style:font-name="Courier New" fo:font-size="7pt" fo:letter-spacing="0.028in" style:font-size-asian="7pt"/>
    </style:style>
    <style:style style:name="T1098" style:family="text">
      <style:text-properties fo:color="#434343" style:font-name="Courier New" fo:font-size="7pt" style:font-size-asian="7pt"/>
    </style:style>
    <style:style style:name="T1099" style:family="text">
      <style:text-properties fo:color="#434343" style:font-name="Courier New" fo:font-size="7pt" fo:letter-spacing="-0.0028in" style:font-size-asian="7pt"/>
    </style:style>
    <style:style style:name="T1100" style:family="text">
      <style:text-properties fo:color="#434343" style:font-name="Courier New" fo:font-size="7pt" fo:letter-spacing="-0.002in" style:font-size-asian="7pt"/>
    </style:style>
    <style:style style:name="T1101" style:family="text">
      <style:text-properties fo:color="#434343" style:font-name="Courier New" fo:font-size="7pt" fo:letter-spacing="-0.0016in" style:font-size-asian="7pt"/>
    </style:style>
    <style:style style:name="T1102" style:family="text">
      <style:text-properties fo:color="#434343" style:font-name="Courier New" fo:font-size="7pt" fo:font-weight="bold" style:font-size-asian="7pt" style:font-weight-asian="bold"/>
    </style:style>
    <style:style style:name="T1103" style:family="text">
      <style:text-properties fo:color="#434343" style:font-name="Courier New" fo:font-size="7pt" fo:letter-spacing="-0.0043in" fo:font-weight="bold" style:font-size-asian="7pt" style:font-weight-asian="bold"/>
    </style:style>
    <style:style style:name="T1104" style:family="text">
      <style:text-properties fo:color="#434343" style:font-name="Courier New" fo:font-size="7pt" fo:letter-spacing="-0.0016in" fo:font-weight="bold" style:font-size-asian="7pt" style:font-weight-asian="bold"/>
    </style:style>
    <style:style style:name="T1105" style:family="text">
      <style:text-properties fo:color="#231f20" style:font-name="Source Sans Pro" fo:letter-spacing="-0.0055in"/>
    </style:style>
    <style:style style:name="T1106" style:family="text">
      <style:text-properties fo:color="#231f20" style:font-name="Source Sans Pro" fo:letter-spacing="-0.0043in"/>
    </style:style>
    <style:style style:name="T1107" style:family="text">
      <style:text-properties fo:color="#231f20" style:font-name="Source Sans Pro" fo:font-size="11pt" style:font-size-asian="11pt"/>
    </style:style>
    <style:style style:name="T1108" style:family="text">
      <style:text-properties fo:color="#231f20" style:font-name="Source Sans Pro" fo:font-size="11pt" fo:letter-spacing="-0.0043in" style:font-size-asian="11pt"/>
    </style:style>
    <style:style style:name="T1109" style:family="text">
      <style:text-properties fo:color="#231f20" style:font-name="Source Sans Pro" fo:font-size="11pt" fo:letter-spacing="-0.0075in" style:font-size-asian="11pt"/>
    </style:style>
    <style:style style:name="T1110" style:family="text">
      <style:text-properties fo:color="#231f20" style:font-name="Source Sans Pro" fo:font-size="11pt" fo:letter-spacing="-0.0083in" style:font-size-asian="11pt"/>
    </style:style>
    <style:style style:name="T1111" style:family="text">
      <style:text-properties fo:color="#231f20" style:font-name="Source Sans Pro" fo:font-size="11pt" fo:letter-spacing="-0.0047in" style:font-size-asian="11pt"/>
    </style:style>
    <style:style style:name="T1112" style:family="text">
      <style:text-properties fo:color="#231f20" style:font-name="Source Sans Pro" fo:font-size="11pt" fo:letter-spacing="-0.002in" style:font-size-asian="11pt"/>
    </style:style>
    <style:style style:name="T1113" style:family="text">
      <style:text-properties fo:color="#231f20" style:font-name="Source Sans Pro" fo:font-size="11pt" fo:letter-spacing="-0.0016in" style:font-size-asian="11pt"/>
    </style:style>
    <style:style style:name="T1114" style:family="text">
      <style:text-properties fo:color="#231f20" style:font-name="Source Sans Pro" fo:font-size="11pt" fo:letter-spacing="-0.0028in" style:font-size-asian="11pt"/>
    </style:style>
    <style:style style:name="T1115" style:family="text">
      <style:text-properties fo:color="#231f20" style:font-name="Source Sans Pro" fo:font-size="11pt" fo:letter-spacing="-0.0035in" style:font-size-asian="11pt"/>
    </style:style>
    <style:style style:name="T1116" style:family="text">
      <style:text-properties fo:color="#231f20" style:font-name="Source Sans Pro" fo:font-size="11pt" fo:letter-spacing="-0.0055in" style:font-size-asian="11pt"/>
    </style:style>
    <style:style style:name="T1117" style:family="text">
      <style:text-properties fo:color="#231f20" style:font-name="Source Sans Pro" fo:font-size="11pt" fo:letter-spacing="-0.0008in" style:font-size-asian="11pt"/>
    </style:style>
    <style:style style:name="T1118" style:family="text">
      <style:text-properties fo:color="#231f20" style:font-name="Source Sans Pro" fo:font-size="11pt" fo:letter-spacing="-0.0071in" style:font-size-asian="11pt"/>
    </style:style>
    <style:style style:name="T1119" style:family="text">
      <style:text-properties fo:color="#231f20" style:font-name="Source Sans Pro" fo:font-size="11pt" fo:letter-spacing="-0.0063in" style:font-size-asian="11pt"/>
    </style:style>
    <style:style style:name="T1120" style:family="text">
      <style:text-properties fo:color="#ffffff" style:font-name="Source Sans Pro" fo:font-size="10pt" style:font-size-asian="10pt"/>
    </style:style>
    <style:style style:name="T1121" style:family="text">
      <style:text-properties fo:color="#ffffff" style:font-name="Source Sans Pro" fo:font-size="10pt" fo:letter-spacing="-0.0075in" style:font-size-asian="10pt"/>
    </style:style>
    <style:style style:name="T1122" style:family="text">
      <style:text-properties fo:color="#ffffff" style:font-name="Source Sans Pro" fo:font-size="10pt" fo:letter-spacing="-0.0071in" style:font-size-asian="10pt"/>
    </style:style>
    <style:style style:name="T1123" style:family="text">
      <style:text-properties fo:color="#ffffff" style:font-name="Source Sans Pro" fo:font-size="10pt" fo:letter-spacing="-0.0016in" style:font-size-asian="10pt"/>
    </style:style>
    <style:style style:name="T1124" style:family="text">
      <style:text-properties fo:color="#ffffff" style:font-name="Source Sans Pro" fo:font-size="10pt" fo:letter-spacing="-0.0008in" style:font-size-asian="10pt"/>
    </style:style>
    <style:style style:name="T1125" style:family="text">
      <style:text-properties fo:color="#ffffff" style:font-name="Source Sans Pro" fo:font-size="10pt" fo:letter-spacing="-0.0028in" style:font-size-asian="10pt"/>
    </style:style>
    <style:style style:name="T1126" style:family="text">
      <style:text-properties fo:color="#ffffff" style:font-name="Source Sans Pro Semibold" fo:font-size="11pt" fo:font-weight="bold" style:font-size-asian="11pt" style:font-weight-asian="bold"/>
    </style:style>
    <style:style style:name="T1127" style:family="text">
      <style:text-properties fo:color="#ffffff" style:font-name="Source Sans Pro Semibold" fo:font-size="11pt" fo:letter-spacing="0.0091in" fo:font-weight="bold" style:font-size-asian="11pt" style:font-weight-asian="bold"/>
    </style:style>
    <style:style style:name="T1128" style:family="text">
      <style:text-properties fo:color="#ffffff" style:font-name="Source Sans Pro Semibold" fo:font-size="11pt" fo:letter-spacing="0.0098in" fo:font-weight="bold" style:font-size-asian="11pt" style:font-weight-asian="bold"/>
    </style:style>
    <style:style style:name="T1129" style:family="text">
      <style:text-properties fo:color="#ffffff" style:font-name="Source Sans Pro Semibold" fo:font-size="11pt" fo:letter-spacing="-0.0016in" fo:font-weight="bold" style:font-size-asian="11pt" style:font-weight-asian="bold"/>
    </style:style>
    <style:style style:name="T1130" style:family="text">
      <style:text-properties fo:color="#ffffff" style:font-name="Source Sans Pro Semibold" fo:font-size="11pt" fo:letter-spacing="0.0299in" fo:font-weight="bold" style:font-size-asian="11pt" style:font-weight-asian="bold"/>
    </style:style>
    <style:style style:name="T1131" style:family="text">
      <style:text-properties fo:color="#ffffff" style:font-name="Source Sans Pro Semibold" fo:font-size="11pt" fo:letter-spacing="0.0346in" fo:font-weight="bold" style:font-size-asian="11pt" style:font-weight-asian="bold"/>
    </style:style>
    <style:style style:name="T1132" style:family="text">
      <style:text-properties fo:color="#425970" fo:font-size="6pt" fo:font-weight="bold" style:font-size-asian="6pt" style:font-weight-asian="bold"/>
    </style:style>
    <style:style style:name="T1133" style:family="text">
      <style:text-properties fo:color="#647789" fo:font-size="6pt" fo:font-weight="bold" style:font-size-asian="6pt" style:font-weight-asian="bold"/>
    </style:style>
    <style:style style:name="T1134" style:family="text">
      <style:text-properties fo:color="#647789" fo:font-size="6pt" fo:letter-spacing="-0.0063in" fo:font-weight="bold" style:font-size-asian="6pt" style:font-weight-asian="bold"/>
    </style:style>
    <style:style style:name="T1135" style:family="text">
      <style:text-properties fo:color="#425970" fo:font-size="6pt" fo:letter-spacing="-0.0008in" fo:font-weight="bold" style:font-size-asian="6pt" style:font-weight-asian="bold"/>
    </style:style>
    <style:style style:name="T1136" style:family="text">
      <style:text-properties fo:color="#425970" fo:font-size="6pt" fo:letter-spacing="0.0016in" fo:font-weight="bold" style:font-size-asian="6pt" style:font-weight-asian="bold"/>
    </style:style>
    <style:style style:name="T1137" style:family="text">
      <style:text-properties fo:color="#425970" fo:font-size="6pt" fo:letter-spacing="-0.0047in" fo:font-weight="bold" style:font-size-asian="6pt" style:font-weight-asian="bold"/>
    </style:style>
    <style:style style:name="T1138" style:family="text">
      <style:text-properties fo:color="#425970" fo:font-size="6pt" fo:letter-spacing="-0.0016in" fo:font-weight="bold" style:font-size-asian="6pt" style:font-weight-asian="bold"/>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7" style:family="graphic" style:parent-style-name="Graphics">
      <style:graphic-properties fo:margin-left="0in" fo:margin-right="0in" fo:margin-top="0in" fo:margin-bottom="0in" style:run-through="background" style:wrap="none"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8"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9" style:family="graphic" style:parent-style-name="Graphics">
      <style:graphic-properties fo:margin-left="0in" fo:margin-right="0in" fo:margin-top="0in" fo:margin-bottom="0in"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0" style:family="graphic" style:parent-style-name="Graphics">
      <style:graphic-properties style:run-through="foreground" style:wrap="parallel" style:number-wrapped-paragraphs="no-limit" style:wrap-contour="false" style:vertical-pos="top" style:vertical-rel="baseline" style:horizontal-pos="from-left" style:horizontal-rel="paragraph" style:mirror="none" fo:clip="rect(0in, 0in, 0in, 0in)" draw:luminance="0%" draw:contrast="0%" draw:red="0%" draw:green="0%" draw:blue="0%" draw:gamma="100%" draw:color-inversion="false" draw:image-opacity="100%" draw:color-mode="standard"/>
    </style:style>
    <style:style style:name="fr11"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12"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style style:name="fr13"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text:dont-balance-text-columns="true" style:editable="false">
        <style:columns fo:column-count="2">
          <style:column style:rel-width="28262*" fo:start-indent="0in" fo:end-indent="0.2516in"/>
          <style:column style:rel-width="37273*" fo:start-indent="0.2516in" fo:end-indent="0in"/>
        </style:columns>
      </style:section-properties>
    </style:style>
    <style:style style:name="Sect4" style:family="section">
      <style:section-properties text:dont-balance-text-columns="true" style:editable="false">
        <style:columns fo:column-count="2">
          <style:column style:rel-width="29600*" fo:start-indent="0in" fo:end-indent="0.0138in"/>
          <style:column style:rel-width="35935*" fo:start-indent="0.0138in" fo:end-indent="0in"/>
        </style:columns>
      </style:section-properties>
    </style:style>
    <style:style style:name="Sect5" style:family="section">
      <style:section-properties style:editable="false">
        <style:columns fo:column-count="2">
          <style:column style:rel-width="25978*" fo:start-indent="0in" fo:end-indent="0.0138in"/>
          <style:column style:rel-width="39557*" fo:start-indent="0.0138in" fo:end-indent="0in"/>
        </style:columns>
      </style:section-properties>
    </style:style>
    <style:style style:name="Sect6" style:family="section">
      <style:section-properties style:editable="false">
        <style:columns fo:column-count="2">
          <style:column style:rel-width="27422*" fo:start-indent="0in" fo:end-indent="0.0138in"/>
          <style:column style:rel-width="38113*" fo:start-indent="0.0138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180"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2"/><text:span text:style-name="T5"/><text:span text:style-name="T4"/><text:span text:style-name="T3"/><text:span text:style-name="T2"/><text:span text:style-name="T3"/><text:span text:style-name="T4"/><text:span text:style-name="T6"/><text:span text:style-name="T2"/><text:span text:style-name="T3"/><text:span text:style-name="T4"/><text:span text:style-name="T7"/></text:p>
        <text:p text:style-name="P2"/>
        <text:h text:style-name="P3" text:outline-level="2"><text:span text:style-name="T8"/><text:span text:style-name="T9"/><text:span text:style-name="T10"/></text:h>
        <text:p text:style-name="P4"><text:span text:style-name="T11"/><text:span text:style-name="T12"/><text:span text:style-name="T13"/><text:span text:style-name="T14"/><text:span text:style-name="T15"/></text:p>
        <text:p text:style-name="P5"><text:span text:style-name="T13"/><text:span text:style-name="T16"/><text:span text:style-name="T11"/><text:span text:style-name="T16"/><text:span text:style-name="T17"/></text:p>
      </text:section>
      <text:p text:style-name="P6"/>
      <text:p text:style-name="P7"/>
      <text:p text:style-name="P8"/>
      <text:p text:style-name="P9"><draw:frame draw:style-name="fr3" draw:name="Image 19" text:anchor-type="as-char" svg:width="0.7165in" svg:height="0.6457in" draw:z-index="129"><draw:image xlink:href="Pictures/10000001000000890000007C1AA9694F.png" xlink:type="simple" xlink:show="embed" xlink:actuate="onLoad" draw:mime-type="image/png"/></draw:frame></text:p>
      <text:p text:style-name="P7"/>
      <draw:frame draw:style-name="fr1" draw:name="Image172" text:anchor-type="char" svg:x="0.7874in" svg:y="0.6102in" svg:width="6.6953in" svg:height="10.3791in" draw:z-index="533">
        <draw:image xlink:href="Pictures/1000000100000282000003E47812FE38.png" xlink:type="simple" xlink:show="embed" xlink:actuate="onLoad" draw:mime-type="image/png"/>
      </draw:frame>
      <draw:frame draw:style-name="fr2" draw:name="Image178" text:anchor-type="char" svg:x="5.8201in" svg:y="-0.2874in" svg:width="2.0508in" svg:height="1.502in" draw:z-index="535">
        <draw:image xlink:href="Pictures/10000001000000C4000000902B12653D.png" xlink:type="simple" xlink:show="embed" xlink:actuate="onLoad" draw:mime-type="image/png"/>
      </draw:frame>
      <draw:frame draw:style-name="fr2" draw:name="Image179" text:anchor-type="char" svg:x="0.402in" svg:y="-0.2874in" svg:width="2.0508in" svg:height="1.502in" draw:z-index="536">
        <draw:image xlink:href="Pictures/10000001000000C4000000902B12653D.png" xlink:type="simple" xlink:show="embed" xlink:actuate="onLoad" draw:mime-type="image/png"/>
      </draw:frame>
      <text:p text:style-name="P7"/>
      <text:p text:style-name="P7"/>
      <text:p text:style-name="P7"/>
      <text:p text:style-name="P7"/>
      <text:p text:style-name="P7"/>
      <text:p text:style-name="P7"/>
      <text:p text:style-name="P10"/>
      <text:section text:style-name="Sect2" text:name="Section1">
        <text:h text:style-name="P11" text:outline-level="5"><text:span text:style-name="T18">THEODORICO</text:span><text:span text:style-name="T19"> </text:span><text:span text:style-name="T18">DE</text:span><text:span text:style-name="T19"> </text:span><text:span text:style-name="T18">ASSIS</text:span><text:span text:style-name="T20"> </text:span><text:span text:style-name="T21">FERRAÇO</text:span></text:h>
        <text:p text:style-name="P12"><text:span text:style-name="T22">Prefeito</text:span><text:span text:style-name="T22"/></text:p>
        <text:h text:style-name="P13" text:outline-level="5"><text:span text:style-name="T18">JOSÉ</text:span><text:span text:style-name="T19"> </text:span><text:span text:style-name="T18">CARLOS</text:span><text:span text:style-name="T20"> </text:span><text:span text:style-name="T18">CORRÊA</text:span><text:span text:style-name="T19"> </text:span><text:span text:style-name="T18">CARDOSO</text:span><text:span text:style-name="T20"> </text:span><text:span text:style-name="T21">JÚNIOR</text:span></text:h>
        <text:p text:style-name="P14"><text:span text:style-name="T22">Vice-Prefeito</text:span><text:span text:style-name="T22"/></text:p>
      </text:section>
      <text:section text:style-name="Sect1" text:name="Section2">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6"/>
        <text:h text:style-name="P17" text:outline-level="5"><text:span text:style-name="T23">CÂMARA</text:span><text:span text:style-name="T24"> </text:span><text:span text:style-name="T25">MUNICIPAL</text:span><text:span text:style-name="T26"> </text:span><text:span text:style-name="T27">DE</text:span><text:span text:style-name="T28"> </text:span><text:span text:style-name="T29">CACHOEIRO</text:span><text:span text:style-name="T26"> </text:span><text:span text:style-name="T27">DE</text:span><text:span text:style-name="T26"> </text:span><text:span text:style-name="T30">ITAPEMIRIM </text:span></text:h>
        <text:p text:style-name="P18"><draw:frame draw:style-name="fr4" draw:name="Image138" text:anchor-type="char" svg:x="0.7945in" svg:y="0.0661in" svg:width="6.6929in" svg:height="0.0161in" draw:z-index="431"><draw:image xlink:href="Pictures/10000001000002820000000116CD4120.png" xlink:type="simple" xlink:show="embed" xlink:actuate="onLoad" draw:mime-type="image/png"/></draw:frame></text:p>
        <text:p text:style-name="P19"/>
      </text:section>
      <text:section text:style-name="Sect3" text:name="Section3">
        <text:h text:style-name="P20" text:outline-level="7"><draw:frame draw:style-name="fr1" draw:name="Image93" text:anchor-type="char" svg:x="0.0047in" svg:y="2.2626in" svg:width="8.2634in" svg:height="5.8508in" draw:z-index="419"><draw:image xlink:href="Pictures/100000010000031900000231828AFD9C.png" xlink:type="simple" xlink:show="embed" xlink:actuate="onLoad" draw:mime-type="image/png"/></draw:frame><draw:frame draw:style-name="fr5" draw:name="Image173" text:anchor-type="char" svg:x="1.6075in" svg:y="0in" svg:width="6.6602in" svg:height="1.3874in" draw:z-index="534"><draw:image xlink:href="Pictures/100000010000027F0000008534431986.png" xlink:type="simple" xlink:show="embed" xlink:actuate="onLoad" draw:mime-type="image/png"/></draw:frame><text:span text:style-name="T31">Alexandre</text:span><text:span text:style-name="T32"> </text:span><text:span text:style-name="T31">Valdo</text:span><text:span text:style-name="T33"> </text:span><text:span text:style-name="T34">Maitan</text:span></text:h>
        <text:p text:style-name="P21"><text:span text:style-name="T35">Presidente</text:span><text:span text:style-name="T35"/></text:p>
        <text:h text:style-name="P22" text:outline-level="7"><text:span text:style-name="T31">Vitor</text:span><text:span text:style-name="T36"> </text:span><text:span text:style-name="T31">Azevedo</text:span><text:span text:style-name="T37"> </text:span><text:span text:style-name="T31">Fonseca</text:span><text:span text:style-name="T36"> </text:span><text:span text:style-name="T31">de</text:span><text:span text:style-name="T37"> </text:span><text:span text:style-name="T34">Andrade</text:span></text:h>
        <text:p text:style-name="P21"><text:span text:style-name="T38">1º </text:span><text:span text:style-name="T35">Secretário</text:span></text:p>
        <text:h text:style-name="P23" text:outline-level="7"><text:span text:style-name="T31">Fabrício</text:span><text:span text:style-name="T33"> </text:span><text:span text:style-name="T31">da</text:span><text:span text:style-name="T36"> </text:span><text:span text:style-name="T31">Silva</text:span><text:span text:style-name="T36"> </text:span><text:span text:style-name="T34">Martins</text:span></text:h>
        <text:p text:style-name="P24"><text:span text:style-name="T35">Vice-Presidente</text:span><text:span text:style-name="T35"/></text:p>
        <text:h text:style-name="P25" text:outline-level="7"><text:span text:style-name="T31">Marcos</text:span><text:span text:style-name="T39"> </text:span><text:span text:style-name="T31">Salles</text:span><text:span text:style-name="T36"> </text:span><text:span text:style-name="T34">Coelho</text:span></text:h>
        <text:p text:style-name="P24"><text:span text:style-name="T38">2º </text:span><text:span text:style-name="T35">Secretário</text:span></text:p>
      </text:section>
      <text:p text:style-name="P26"><draw:frame draw:style-name="fr1" draw:name="Image99" text:anchor-type="char" svg:x="0.7874in" svg:y="0.6102in" svg:width="6.6953in" svg:height="10.3791in" draw:z-index="420"><draw:image xlink:href="Pictures/1000000100000282000003E47812FE38.png" xlink:type="simple" xlink:show="embed" xlink:actuate="onLoad" draw:mime-type="image/png"/></draw:frame><draw:frame draw:style-name="fr1" draw:name="Image100" text:anchor-type="char" svg:x="0in" svg:y="0in" svg:width="8.2681in" svg:height="11.6929in" draw:z-index="421"><draw:image xlink:href="Pictures/100000010000031900000462B93D9A9C.png" xlink:type="simple" xlink:show="embed" xlink:actuate="onLoad" draw:mime-type="image/png"/></draw:frame></text:p>
      <text:h text:style-name="P27" text:outline-level="4"><draw:frame draw:style-name="fr6" draw:name="Image 41" text:anchor-type="char" svg:x="0.7874in" svg:y="-0.6138in" svg:width="1.2228in" svg:height="1.1008in" draw:z-index="248"><draw:image xlink:href="Pictures/10000001000000EB000000D463A43EBB.png" xlink:type="simple" xlink:show="embed" xlink:actuate="onLoad" draw:mime-type="image/png"/></draw:frame><text:span text:style-name="T31">(…) ESTOU CERCADO DE</text:span><text:span text:style-name="T40"> </text:span><text:span text:style-name="T31">LEMBRANÇAS</text:span><text:span text:style-name="T40"> </text:span><text:span text:style-name="T31">(…). SÃO DEZENAS (…) QUE DESFILAM SEM ORDEM</text:span><text:span text:style-name="T37"> </text:span><text:span text:style-name="T31">,</text:span><text:span text:style-name="T37"> </text:span><text:span text:style-name="T31">COMO</text:span><text:span text:style-name="T37"> </text:span><text:span text:style-name="T31">SE</text:span><text:span text:style-name="T37"> </text:span><text:span text:style-name="T31">EU SONHASSE (…).</text:span></text:h>
      <text:p text:style-name="P28"><text:span text:style-name="T41">Rubem</text:span><text:span text:style-name="T42"> </text:span><text:span text:style-name="T43">Braga</text:span></text:p>
      <text:p text:style-name="P29"/>
      <text:p text:style-name="P7"/>
      <text:p text:style-name="P30"/>
      <text:p text:style-name="P9"><draw:frame draw:style-name="fr3" draw:name="Image 45" text:anchor-type="as-char" svg:width="0.711in" svg:height="0.6402in" draw:z-index="111"><draw:image xlink:href="Pictures/10000001000000890000007B65EB5E14.png" xlink:type="simple" xlink:show="embed" xlink:actuate="onLoad" draw:mime-type="image/png"/></draw:frame></text:p>
      <text:p text:style-name="P31"/>
      <text:section text:style-name="Sect4" text:name="Section4">
        <text:h text:style-name="P32" text:outline-level="6"><draw:frame draw:style-name="fr2" draw:name="Image171" text:anchor-type="char" svg:x="1.6075in" svg:y="-1.5091in" svg:width="6.6602in" svg:height="1.3874in" draw:z-index="532"><draw:image xlink:href="Pictures/100000010000027F000000857E66E3FC.png" xlink:type="simple" xlink:show="embed" xlink:actuate="onLoad" draw:mime-type="image/png"/></draw:frame><text:span text:style-name="T44">ASTOR</text:span><text:span text:style-name="T45"> </text:span><text:span text:style-name="T44">DILEM</text:span><text:span text:style-name="T46"> </text:span><text:span text:style-name="T44">DOS</text:span><text:span text:style-name="T46"> </text:span><text:span text:style-name="T44">SANTOS</text:span><text:span text:style-name="T46"> </text:span><text:span text:style-name="T47">JUNIOR</text:span></text:h>
        <text:p text:style-name="P33"><text:span text:style-name="T48">Secretário</text:span><text:span text:style-name="T49"> </text:span><text:span text:style-name="T48">Municipal</text:span><text:span text:style-name="T50"> </text:span><text:span text:style-name="T48">de</text:span><text:span text:style-name="T49"> </text:span><text:span text:style-name="T48">Manutenção</text:span><text:span text:style-name="T50"> </text:span><text:span text:style-name="T48">e</text:span><text:span text:style-name="T50"> </text:span><text:span text:style-name="T51">Serviços</text:span></text:p>
        <text:p text:style-name="P34"/>
        <text:h text:style-name="P35" text:outline-level="6"><text:span text:style-name="T44">CLAYTON</text:span><text:span text:style-name="T52"> </text:span><text:span text:style-name="T44">SIQUEIRA</text:span><text:span text:style-name="T52"> </text:span><text:span text:style-name="T44">DO</text:span><text:span text:style-name="T53"> </text:span><text:span text:style-name="T47">NASCIMENTO</text:span></text:h>
        <text:p text:style-name="P33"><text:span text:style-name="T48">Secretário</text:span><text:span text:style-name="T54"> </text:span><text:span text:style-name="T48">Municipal</text:span><text:span text:style-name="T49"> </text:span><text:span text:style-name="T48">de</text:span><text:span text:style-name="T54"> </text:span><text:span text:style-name="T48">Segurança</text:span><text:span text:style-name="T49"> </text:span><text:span text:style-name="T48">e</text:span><text:span text:style-name="T49"> </text:span><text:span text:style-name="T51">Trânsito</text:span></text:p>
        <text:p text:style-name="P36"/>
        <text:h text:style-name="P35" text:outline-level="6"><text:span text:style-name="T47">DANIELLY</text:span><text:span text:style-name="T44"> </text:span><text:span text:style-name="T47">BRANDÃO</text:span><text:span text:style-name="T44"> </text:span><text:span text:style-name="T47">TÁVORA</text:span></text:h>
        <text:p text:style-name="P33"><text:span text:style-name="T48">Presidente</text:span><text:span text:style-name="T54"> </text:span><text:span text:style-name="T48">Executiva</text:span><text:span text:style-name="T49"> </text:span><text:span text:style-name="T48">do</text:span><text:span text:style-name="T49"> Ipaci</text:span></text:p>
        <text:p text:style-name="P34"/>
        <text:h text:style-name="P37" text:outline-level="6"><text:span text:style-name="T44">EDER</text:span><text:span text:style-name="T53"> </text:span><text:span text:style-name="T44">BOTELHO</text:span><text:span text:style-name="T55"> </text:span><text:span text:style-name="T44">DA</text:span><text:span text:style-name="T47"> FONSECA</text:span></text:h>
        <text:p text:style-name="P38"><text:span text:style-name="T48">Secretário</text:span><text:span text:style-name="T50"> </text:span><text:span text:style-name="T48">Municipal</text:span><text:span text:style-name="T50"> </text:span><text:span text:style-name="T48">de</text:span><text:span text:style-name="T50"> </text:span><text:span text:style-name="T48">Desenvolvimento</text:span><text:span text:style-name="T50"> </text:span><text:span text:style-name="T48">Social</text:span><text:span text:style-name="T50"> </text:span><text:span text:style-name="T48">(Inte-</text:span><text:span text:style-name="T51">rino)</text:span></text:p>
        <text:p text:style-name="P39"/>
        <text:h text:style-name="P40" text:outline-level="7"><text:span text:style-name="T56">EDNALVA</text:span><text:span text:style-name="T57"> </text:span><text:span text:style-name="T56">MARIN</text:span></text:h>
        <text:p text:style-name="P41"><text:span text:style-name="T48">Secretária</text:span><text:span text:style-name="T58"> </text:span><text:span text:style-name="T48">Municipal</text:span><text:span text:style-name="T58"> </text:span><text:span text:style-name="T48">de</text:span><text:span text:style-name="T58"> </text:span><text:span text:style-name="T48">Cidadania,</text:span><text:span text:style-name="T58"> </text:span><text:span text:style-name="T48">Trabalho</text:span><text:span text:style-name="T58"> </text:span><text:span text:style-name="T48">e</text:span><text:span text:style-name="T58"> </text:span><text:span text:style-name="T48">Direitos </text:span><text:span text:style-name="T51">Humanos</text:span></text:p>
        <text:p text:style-name="P42"/>
        <text:h text:style-name="P37" text:outline-level="6"><text:span text:style-name="T44">ELIZEU</text:span><text:span text:style-name="T46"> </text:span><text:span text:style-name="T44">CRISOSTOMO</text:span><text:span text:style-name="T46"> </text:span><text:span text:style-name="T44">DE</text:span><text:span text:style-name="T55"> </text:span><text:span text:style-name="T47">VARGAS</text:span></text:h>
        <text:p text:style-name="P33"><text:span text:style-name="T48">Secretário</text:span><text:span text:style-name="T49"> </text:span><text:span text:style-name="T48">Municipal</text:span><text:span text:style-name="T49"> </text:span><text:span text:style-name="T48">de</text:span><text:span text:style-name="T49"> </text:span><text:span text:style-name="T51">Fazenda</text:span></text:p>
        <text:p text:style-name="P34"/>
        <text:h text:style-name="P35" text:outline-level="6"><text:span text:style-name="T44">FABRÍCIO</text:span><text:span text:style-name="T52"> </text:span><text:span text:style-name="T44">FERREIRA</text:span><text:span text:style-name="T52"> </text:span><text:span text:style-name="T47">SOARES</text:span></text:h>
        <text:p text:style-name="P33"><text:span text:style-name="T48">Secretário</text:span><text:span text:style-name="T49"> </text:span><text:span text:style-name="T48">Municipal</text:span><text:span text:style-name="T49"> </text:span><text:span text:style-name="T48">de</text:span><text:span text:style-name="T49"> </text:span><text:span text:style-name="T51">Interior</text:span></text:p>
        <text:p text:style-name="P34"/>
        <text:h text:style-name="P37" text:outline-level="6"><text:span text:style-name="T44">FERNANDO</text:span><text:span text:style-name="T55"> </text:span><text:span text:style-name="T44">SANTOS</text:span><text:span text:style-name="T55"> </text:span><text:span text:style-name="T47">MOURA</text:span></text:h>
        <text:p text:style-name="P33"><text:span text:style-name="T48">Controlador</text:span><text:span text:style-name="T54"> </text:span><text:span text:style-name="T48">Geral</text:span><text:span text:style-name="T50"> </text:span><text:span text:style-name="T48">do</text:span><text:span text:style-name="T51"> Município</text:span></text:p>
        <text:p text:style-name="P34"/>
        <text:h text:style-name="P35" text:outline-level="6"><text:span text:style-name="T44">JOSÉ ARCANJO </text:span><text:span text:style-name="T47">NUNES</text:span></text:h>
        <text:p text:style-name="P33"><text:span text:style-name="T48">Secretário</text:span><text:span text:style-name="T49"> </text:span><text:span text:style-name="T48">Municipal</text:span><text:span text:style-name="T49"> </text:span><text:span text:style-name="T48">de</text:span><text:span text:style-name="T49"> </text:span><text:span text:style-name="T51">Agricultura</text:span></text:p>
        <text:p text:style-name="P34"/>
        <text:h text:style-name="P37" text:outline-level="6"><text:span text:style-name="T44">LUCIANO</text:span><text:span text:style-name="T59"> </text:span><text:span text:style-name="T44">BAPTISTA</text:span><text:span text:style-name="T60"> </text:span><text:span text:style-name="T44">OLIVEIRA</text:span><text:span text:style-name="T60"> </text:span><text:span text:style-name="T47">JUNIOR</text:span></text:h>
        <text:p text:style-name="P38"><text:span text:style-name="T48">Secretário Municipal de Desenvolvimento Urbano Secretário</text:span><text:span text:style-name="T61"> </text:span><text:span text:style-name="T48">Municipal</text:span><text:span text:style-name="T50"> </text:span><text:span text:style-name="T48">de</text:span><text:span text:style-name="T50"> </text:span><text:span text:style-name="T48">Limpeza</text:span><text:span text:style-name="T49"> </text:span><text:span text:style-name="T48">Urbana</text:span><text:span text:style-name="T50"> </text:span><text:span text:style-name="T51">(Interino)</text:span></text:p>
        <text:p text:style-name="P42"/>
        <text:h text:style-name="P35" text:outline-level="6"><text:span text:style-name="T44">LUIZ</text:span><text:span text:style-name="T62"> </text:span><text:span text:style-name="T44">CARLOS</text:span><text:span text:style-name="T63"> </text:span><text:span text:style-name="T44">ZANON</text:span><text:span text:style-name="T63"> </text:span><text:span text:style-name="T44">DA</text:span><text:span text:style-name="T63"> </text:span><text:span text:style-name="T44">SILVA</text:span><text:span text:style-name="T63"> </text:span><text:span text:style-name="T47">JUNIOR</text:span></text:h>
        <text:p text:style-name="P33"><text:span text:style-name="T48">Procurador</text:span><text:span text:style-name="T54"> </text:span><text:span text:style-name="T48">Geral</text:span><text:span text:style-name="T49"> </text:span><text:span text:style-name="T48">do</text:span><text:span text:style-name="T49"> </text:span><text:span text:style-name="T51">Município</text:span></text:p>
        <text:h text:style-name="P43" text:outline-level="6"><text:span text:style-name="T44">MAURO</text:span><text:span text:style-name="T46"> </text:span><text:span text:style-name="T44">CÉSAR</text:span><text:span text:style-name="T64"> </text:span><text:span text:style-name="T44">DE</text:span><text:span text:style-name="T47"> </text:span><text:span text:style-name="T44">OLIVEIRA</text:span><text:span text:style-name="T64"> </text:span><text:span text:style-name="T53">SÁ</text:span></text:h>
        <text:p text:style-name="P44"><text:span text:style-name="T48">Secretário</text:span><text:span text:style-name="T49"> </text:span><text:span text:style-name="T48">Municipal</text:span><text:span text:style-name="T49"> </text:span><text:span text:style-name="T48">de</text:span><text:span text:style-name="T49"> </text:span><text:span text:style-name="T51">Transportes</text:span></text:p>
        <text:p text:style-name="P34"/>
        <text:h text:style-name="P45" text:outline-level="6"><text:span text:style-name="T44">RODOLPHO</text:span><text:span text:style-name="T65"> </text:span><text:span text:style-name="T44">SILVA</text:span><text:span text:style-name="T65"> </text:span><text:span text:style-name="T46">MAIA</text:span></text:h>
        <text:p text:style-name="P46"><text:span text:style-name="T48">Secretário Municipal de Esporte, Lazer e Qualidade de </text:span><text:span text:style-name="T49">Vida</text:span></text:p>
        <text:p text:style-name="P42"/>
        <text:h text:style-name="P45" text:outline-level="6"><text:span text:style-name="T44">RODOLFO</text:span><text:span text:style-name="T55"> </text:span><text:span text:style-name="T44">FERNANDES</text:span><text:span text:style-name="T64"> </text:span><text:span text:style-name="T44">DO</text:span><text:span text:style-name="T64"> </text:span><text:span text:style-name="T47">CARMO</text:span></text:h>
        <text:p text:style-name="P46"><text:span text:style-name="T51">Secretário</text:span><text:span text:style-name="T50"> </text:span><text:span text:style-name="T51">Municipal</text:span><text:span text:style-name="T50"> </text:span><text:span text:style-name="T51">de</text:span><text:span text:style-name="T50"> </text:span><text:span text:style-name="T51">Governo</text:span><text:span text:style-name="T50"> </text:span><text:span text:style-name="T51">e</text:span><text:span text:style-name="T50"> </text:span><text:span text:style-name="T51">Planejamento</text:span><text:span text:style-name="T50"> </text:span><text:span text:style-name="T51">Estra-tégico</text:span></text:p>
        <text:p text:style-name="P46"><text:span text:style-name="T48">Secretário Municipal de Captação de Recursos (Interi-</text:span><text:span text:style-name="T49">no)</text:span></text:p>
        <text:p text:style-name="P47"><text:span text:style-name="T48">Secretário</text:span><text:span text:style-name="T54"> </text:span><text:span text:style-name="T48">Municipal</text:span><text:span text:style-name="T49"> </text:span><text:span text:style-name="T48">de</text:span><text:span text:style-name="T54"> </text:span><text:span text:style-name="T48">Obras</text:span><text:span text:style-name="T49"> </text:span><text:span text:style-name="T51">(Interino)</text:span></text:p>
        <text:p text:style-name="P34"/>
        <text:h text:style-name="P48" text:outline-level="6"><text:span text:style-name="T44">ROGÉRIO</text:span><text:span text:style-name="T65"> </text:span><text:span text:style-name="T44">DA</text:span><text:span text:style-name="T63"> </text:span><text:span text:style-name="T44">SILVA</text:span><text:span text:style-name="T63"> </text:span><text:span text:style-name="T47">ATHAYDE</text:span></text:h>
        <text:p text:style-name="P44"><text:span text:style-name="T48">Secretário</text:span><text:span text:style-name="T49"> </text:span><text:span text:style-name="T48">Municipal</text:span><text:span text:style-name="T49"> </text:span><text:span text:style-name="T48">de</text:span><text:span text:style-name="T49"> </text:span><text:span text:style-name="T51">Administração</text:span></text:p>
        <text:p text:style-name="P34"/>
        <text:h text:style-name="P45" text:outline-level="6"><text:span text:style-name="T44">ROGÉRIO RIBEIRO DO </text:span><text:span text:style-name="T47">CARMO</text:span></text:h>
        <text:p text:style-name="P44"><text:span text:style-name="T48">Secretário</text:span><text:span text:style-name="T49"> </text:span><text:span text:style-name="T48">Municipal</text:span><text:span text:style-name="T49"> </text:span><text:span text:style-name="T48">de</text:span><text:span text:style-name="T49"> </text:span><text:span text:style-name="T48">Desenvolvimento</text:span><text:span text:style-name="T49"> </text:span><text:span text:style-name="T51">Econômico</text:span></text:p>
        <text:p text:style-name="P34"/>
        <text:h text:style-name="P48" text:outline-level="6"><text:span text:style-name="T44">SIMONE</text:span><text:span text:style-name="T64"> </text:span><text:span text:style-name="T44">DE SOUZA </text:span><text:span text:style-name="T47">BEIRIZ</text:span></text:h>
        <text:p text:style-name="P44"><text:span text:style-name="T48">Secretária</text:span><text:span text:style-name="T49"> </text:span><text:span text:style-name="T48">Municipal</text:span><text:span text:style-name="T49"> </text:span><text:span text:style-name="T48">de</text:span><text:span text:style-name="T49"> </text:span><text:span text:style-name="T51">Educação</text:span></text:p>
        <text:p text:style-name="P34"/>
        <text:h text:style-name="P45" text:outline-level="6"><text:span text:style-name="T47">TATIANA</text:span><text:span text:style-name="T66"> </text:span><text:span text:style-name="T47">APARECIDA</text:span><text:span text:style-name="T67"> </text:span><text:span text:style-name="T47">PIROVANI</text:span><text:span text:style-name="T67"> </text:span><text:span text:style-name="T47">RODRIGUES</text:span></text:h>
        <text:p text:style-name="P44"><text:span text:style-name="T48">Diretora</text:span><text:span text:style-name="T68"> </text:span><text:span text:style-name="T48">Presidente</text:span><text:span text:style-name="T68"> </text:span><text:span text:style-name="T48">da</text:span><text:span text:style-name="T68"> </text:span><text:span text:style-name="T48">Agersa</text:span><text:span text:style-name="T54"> </text:span><text:span text:style-name="T51">(Interino)</text:span></text:p>
        <text:p text:style-name="P34"/>
        <text:h text:style-name="P48" text:outline-level="6"><text:span text:style-name="T44">THIAGO</text:span><text:span text:style-name="T47"> </text:span><text:span text:style-name="T44">FIÓRIO</text:span><text:span text:style-name="T64"> </text:span><text:span text:style-name="T47">LONGUI</text:span></text:h>
        <text:p text:style-name="P44"><text:span text:style-name="T48">Secretário</text:span><text:span text:style-name="T54"> </text:span><text:span text:style-name="T48">Municipal</text:span><text:span text:style-name="T50"> </text:span><text:span text:style-name="T48">de</text:span><text:span text:style-name="T50"> </text:span><text:span text:style-name="T48">Meio</text:span><text:span text:style-name="T50"> </text:span><text:span text:style-name="T51">Ambiente</text:span></text:p>
        <text:p text:style-name="P34"/>
        <text:h text:style-name="P45" text:outline-level="6"><text:span text:style-name="T44">VILSON</text:span><text:span text:style-name="T45"> </text:span><text:span text:style-name="T44">CARLOS</text:span><text:span text:style-name="T46"> </text:span><text:span text:style-name="T44">GOMES</text:span><text:span text:style-name="T46"> </text:span><text:span text:style-name="T47">COELHO</text:span></text:h>
        <text:p text:style-name="P49"><text:span text:style-name="T48">Secretário</text:span><text:span text:style-name="T50"> </text:span><text:span text:style-name="T48">Municipal</text:span><text:span text:style-name="T50"> </text:span><text:span text:style-name="T48">de</text:span><text:span text:style-name="T50"> </text:span><text:span text:style-name="T48">Gestão</text:span><text:span text:style-name="T50"> </text:span><text:span text:style-name="T48">Especial Secretário</text:span><text:span text:style-name="T54"> </text:span><text:span text:style-name="T48">Municipal</text:span><text:span text:style-name="T50"> </text:span><text:span text:style-name="T48">de</text:span><text:span text:style-name="T50"> </text:span><text:span text:style-name="T48">Saúde</text:span><text:span text:style-name="T50"> </text:span><text:span text:style-name="T51">(Interino)</text:span></text:p>
        <text:p text:style-name="P42"/>
        <text:h text:style-name="P45" text:outline-level="6"><text:span text:style-name="T44">WANDERSON</text:span><text:span text:style-name="T47"> </text:span><text:span text:style-name="T44">AMORIM</text:span><text:span text:style-name="T47"> </text:span><text:span text:style-name="T46">DONA</text:span></text:h>
        <text:p text:style-name="P44"><text:span text:style-name="T48">Secretário</text:span><text:span text:style-name="T54"> </text:span><text:span text:style-name="T48">Municipal</text:span><text:span text:style-name="T49"> </text:span><text:span text:style-name="T48">de</text:span><text:span text:style-name="T54"> </text:span><text:span text:style-name="T48">Cultura</text:span><text:span text:style-name="T49"> </text:span><text:span text:style-name="T48">e</text:span><text:span text:style-name="T49"> </text:span><text:span text:style-name="T51">Turismo</text:span></text:p>
      </text:section>
      <text:p text:style-name="P50"><draw:frame draw:style-name="fr1" draw:name="Image103" text:anchor-type="char" svg:x="1.6953in" svg:y="0.6102in" svg:width="5.7862in" svg:height="0.3756in" draw:z-index="422"><draw:image xlink:href="Pictures/100000010000022B0000002474849A47.png" xlink:type="simple" xlink:show="embed" xlink:actuate="onLoad" draw:mime-type="image/png"/></draw:frame><draw:frame draw:style-name="fr1" draw:name="Image129" text:anchor-type="char" svg:x="0.0008in" svg:y="0in" svg:width="8.2673in" svg:height="11.6929in" draw:z-index="424"><draw:image xlink:href="Pictures/10000001000003190000046256AC5AF4.png" xlink:type="simple" xlink:show="embed" xlink:actuate="onLoad" draw:mime-type="image/png"/></draw:frame></text:p>
      <text:p text:style-name="P51"/>
      <text:p text:style-name="P51"/>
      <text:p text:style-name="P52"/>
      <text:h text:style-name="P53" text:outline-level="4"><text:span text:style-name="T31">BATEI, LAVADEIRAS! SÃO</text:span><text:span text:style-name="T69"> </text:span><text:span text:style-name="T31">OUTRAS</text:span><text:span text:style-name="T69"> </text:span><text:span text:style-name="T31">AS</text:span><text:span text:style-name="T69"> </text:span><text:span text:style-name="T31">ÁGUAS, SÃO SEMPRE OUTRAS</text:span></text:h>
      <text:p text:style-name="P54"><text:span text:style-name="T70">ÁGUAS: O RIO É O MESMO. SÓ EU QUE SOU OUTRO, TÃO</text:span><text:span text:style-name="T71"> </text:span><text:span text:style-name="T70">OUTRO</text:span><text:span text:style-name="T72"> </text:span><text:span text:style-name="T70">DAQUELE</text:span><text:span text:style-name="T72"> </text:span><text:span text:style-name="T70">QUE OUTRORA VOS VIU</text:span></text:p>
      <text:p text:style-name="P55"><text:span text:style-name="T41">Newton</text:span><text:span text:style-name="T73"> </text:span><text:span text:style-name="T43">Braga</text:span></text:p>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7"/>
      <text:p text:style-name="P58"><text:span text:style-name="T74">D.O.</text:span><text:span text:style-name="T75"> </text:span><text:span text:style-name="T74">PREFEITURA</text:span><text:span text:style-name="T76"> </text:span><text:span text:style-name="T74">MUNICIPAL</text:span><text:span text:style-name="T77"> </text:span><text:span text:style-name="T74">DE</text:span><text:span text:style-name="T78"> </text:span><text:span text:style-name="T79">CACHOEIRO</text:span><text:span text:style-name="T74"><text:tab/></text:span><text:span text:style-name="T80">05</text:span></text:p>
      <text:p text:style-name="P59"/>
      <text:p text:style-name="P60"/>
      <text:p text:style-name="P60"/>
      <text:p text:style-name="P61"/>
      <text:p text:style-name="P9"><draw:frame draw:style-name="fr3" draw:name="Image 65" text:anchor-type="as-char" svg:width="0.711in" svg:height="0.6402in" draw:z-index="135"><draw:image xlink:href="Pictures/10000001000000890000007B65EB5E14.png" xlink:type="simple" xlink:show="embed" xlink:actuate="onLoad" draw:mime-type="image/png"/></draw:frame></text:p>
      <text:h text:style-name="Heading_20_2" text:outline-level="3"><draw:frame draw:style-name="fr2" draw:name="Image137" text:anchor-type="char" svg:x="1.6075in" svg:y="-1.3366in" svg:width="6.6602in" svg:height="1.3874in" draw:z-index="430"><draw:image xlink:href="Pictures/100000010000027F000000856835DBF8.png" xlink:type="simple" xlink:show="embed" xlink:actuate="onLoad" draw:mime-type="image/png"/></draw:frame><text:span text:style-name="T31">PODER</text:span><text:span text:style-name="T81"> </text:span><text:span text:style-name="T34">EXECUTIVO</text:span></text:h>
      <text:p text:style-name="P62"><draw:frame draw:style-name="fr4" draw:name="Image170" text:anchor-type="char" svg:x="0.7874in" svg:y="0.1217in" svg:width="6.6929in" svg:height="0.3874in" draw:z-index="531"><draw:image xlink:href="Pictures/100000010000028200000025D5979FC0.png" xlink:type="simple" xlink:show="embed" xlink:actuate="onLoad" draw:mime-type="image/png"/></draw:frame></text:p>
      <text:h text:style-name="P63" text:outline-level="6"><text:span text:style-name="T18">SECRETARIA</text:span><text:span text:style-name="T82"> </text:span><text:span text:style-name="T18">MUNICIPAL</text:span><text:span text:style-name="T82"> </text:span><text:span text:style-name="T18">DE</text:span><text:span text:style-name="T82"> </text:span><text:span text:style-name="T21">GOVERNO</text:span></text:h>
      <text:p text:style-name="P64"/>
      <text:p text:style-name="P65"/>
      <text:p text:style-name="P66"><text:span text:style-name="T83">DECRETO</text:span><text:span text:style-name="T84"> </text:span><text:span text:style-name="T83">Nº</text:span><text:span text:style-name="T85"> 37.634</text:span></text:p>
      <text:p text:style-name="P67"/>
      <text:p text:style-name="P68"><text:span text:style-name="T86">O</text:span><text:span text:style-name="T87"> </text:span><text:span text:style-name="T86">PREFEITO</text:span><text:span text:style-name="T88"> </text:span><text:span text:style-name="T86">DO</text:span><text:span text:style-name="T89"> </text:span><text:span text:style-name="T86">MUNICÍPIO</text:span><text:span text:style-name="T90"> </text:span><text:span text:style-name="T86">DE</text:span><text:span text:style-name="T90"> </text:span><text:span text:style-name="T86">CACHOEIRO</text:span><text:span text:style-name="T89"> </text:span><text:span text:style-name="T91">DE</text:span></text:p>
      <text:p text:style-name="P69"><text:span text:style-name="T92">ITAPEMIRIM</text:span><text:span text:style-name="T93">, Estado do Espírito Santo, no uso de suas atribuições legais, tendo em vista o que consta do Processo Digital n° 62605/2026,</text:span></text:p>
      <text:p text:style-name="P70"/>
      <text:p text:style-name="P71"/>
      <text:p text:style-name="P72">RESOLVE:</text:p>
      <text:p text:style-name="P73"/>
      <text:p text:style-name="P74"/>
      <text:p text:style-name="P75"><text:span text:style-name="T92">Art. 1° </text:span><text:span text:style-name="T93">Exonerar, a pedido, do respectivo cargo em comissão, o servidor abaixo mencionado, lotado na Procuradoria Geral do Município - PGM, </text:span><text:span text:style-name="T94">a partir de 19 de agosto de 2026, </text:span><text:span text:style-name="T93">conforme segue:</text:span></text:p>
      <table:table table:name="Table1" table:style-name="Table1">
        <table:table-column table:style-name="Table1.A"/>
        <table:table-column table:style-name="Table1.B"/>
        <table:table-column table:style-name="Table1.C"/>
        <table:table-column table:style-name="Table1.D"/>
        <table:table-column table:style-name="Table1.E"/>
        <table:table-row table:style-name="Table1.1">
          <table:table-cell table:style-name="Table1.A1" office:value-type="string">
            <text:p text:style-name="P76"><text:span text:style-name="T95">SERVIDOR</text:span><text:span text:style-name="T95"/></text:p>
          </table:table-cell>
          <table:table-cell table:style-name="Table1.A1" office:value-type="string">
            <text:p text:style-name="P77"><text:span text:style-name="T96">CARGO</text:span><text:span text:style-name="T97"> </text:span><text:span text:style-name="T96">EM</text:span><text:span text:style-name="T98"> </text:span><text:span text:style-name="T95">COMISSÃO</text:span></text:p>
          </table:table-cell>
          <table:table-cell table:style-name="Table1.A1" office:value-type="string">
            <text:p text:style-name="P78"><text:span text:style-name="T95">PADRÃO</text:span><text:span text:style-name="T95"/></text:p>
          </table:table-cell>
          <table:table-cell table:style-name="Table1.A1" office:value-type="string">
            <text:p text:style-name="P79"><text:span text:style-name="T95">LOTAÇÃO</text:span><text:span text:style-name="T95"/></text:p>
          </table:table-cell>
          <table:table-cell table:style-name="Table1.A1" office:value-type="string">
            <text:p text:style-name="P80"><text:span text:style-name="T99">DATA</text:span><text:span text:style-name="T99"/></text:p>
          </table:table-cell>
        </table:table-row>
        <table:table-row table:style-name="Table1.2">
          <table:table-cell table:style-name="Table1.A1" office:value-type="string">
            <text:p text:style-name="P81"><text:span text:style-name="T100">Pedro</text:span><text:span text:style-name="T101"> </text:span><text:span text:style-name="T100">Dias</text:span><text:span text:style-name="T101"> </text:span><text:span text:style-name="T100">Lesqueves</text:span></text:p>
          </table:table-cell>
          <table:table-cell table:style-name="Table1.A1" office:value-type="string">
            <text:p text:style-name="P82"><text:span text:style-name="T102">Procurador</text:span><text:span text:style-name="T103"> </text:span><text:span text:style-name="T102">Geral</text:span><text:span text:style-name="T103"> </text:span><text:span text:style-name="T102">Adjunto</text:span><text:span text:style-name="T103"> </text:span><text:span text:style-name="T102">para </text:span><text:span text:style-name="T104">Processos</text:span><text:span text:style-name="T105"> </text:span><text:span text:style-name="T104">Administrativos</text:span></text:p>
          </table:table-cell>
          <table:table-cell table:style-name="Table1.A1" office:value-type="string">
            <text:p text:style-name="P83"><text:span text:style-name="T104">CE</text:span><text:span text:style-name="T106"> </text:span><text:span text:style-name="T103">3</text:span></text:p>
          </table:table-cell>
          <table:table-cell table:style-name="Table1.A1" office:value-type="string">
            <text:p text:style-name="P84"><text:span text:style-name="T107">PGM</text:span><text:span text:style-name="T107"/></text:p>
          </table:table-cell>
          <table:table-cell table:style-name="Table1.A1" office:value-type="string">
            <text:p text:style-name="P85"><text:span text:style-name="T108">A</text:span><text:span text:style-name="T109"> </text:span><text:span text:style-name="T108">partir</text:span><text:span text:style-name="T110"> </text:span><text:span text:style-name="T108">de </text:span><text:span text:style-name="T111">19/08/2026</text:span></text:p>
          </table:table-cell>
        </table:table-row>
      </table:table>
      <text:p text:style-name="P86"/>
      <text:p text:style-name="P87"><text:span text:style-name="T92">Art. 2° </text:span><text:span text:style-name="T93">Nomear o servidor abaixo mencionado, para exercer o respectivo cargo em comissão, lotado na Procuradoria</text:span><text:span text:style-name="T112"> </text:span><text:span text:style-name="T93">Geral do Município - PGM, </text:span><text:span text:style-name="T94">a partir</text:span><text:span text:style-name="T113"> </text:span><text:span text:style-name="T94">de 19</text:span><text:span text:style-name="T113"> </text:span><text:span text:style-name="T94">de agosto de 2026</text:span><text:span text:style-name="T93">, fixando-lhe o vencimento mensal estabelecido pela Lei Municipal n° 7940/22:</text:span></text:p>
      <table:table table:name="Table2" table:style-name="Table2">
        <table:table-column table:style-name="Table2.A"/>
        <table:table-column table:style-name="Table2.B"/>
        <table:table-column table:style-name="Table2.C"/>
        <table:table-column table:style-name="Table2.D"/>
        <table:table-column table:style-name="Table2.E"/>
        <table:table-row table:style-name="Table2.1">
          <table:table-cell table:style-name="Table2.A1" office:value-type="string">
            <text:p text:style-name="P88"><text:span text:style-name="T95">SERVIDOR</text:span><text:span text:style-name="T95"/></text:p>
          </table:table-cell>
          <table:table-cell table:style-name="Table2.A1" office:value-type="string">
            <text:p text:style-name="P89"><text:span text:style-name="T96">CARGO</text:span><text:span text:style-name="T114"> </text:span><text:span text:style-name="T96">EM</text:span><text:span text:style-name="T97"> </text:span><text:span text:style-name="T95">COMISSÃO</text:span></text:p>
          </table:table-cell>
          <table:table-cell table:style-name="Table2.A1" office:value-type="string">
            <text:p text:style-name="P90"><text:span text:style-name="T95">PADRÃO</text:span><text:span text:style-name="T95"/></text:p>
          </table:table-cell>
          <table:table-cell table:style-name="Table2.A1" office:value-type="string">
            <text:p text:style-name="P91"><text:span text:style-name="T95">LOTAÇÃO</text:span><text:span text:style-name="T95"/></text:p>
          </table:table-cell>
          <table:table-cell table:style-name="Table2.A1" office:value-type="string">
            <text:p text:style-name="P92"><text:span text:style-name="T99">DATA</text:span><text:span text:style-name="T99"/></text:p>
          </table:table-cell>
        </table:table-row>
        <table:table-row table:style-name="Table2.2">
          <table:table-cell table:style-name="Table2.A1" office:value-type="string">
            <text:p text:style-name="P93"><text:span text:style-name="T115">Roberto</text:span><text:span text:style-name="T116"> </text:span><text:span text:style-name="T115">Mielke</text:span><text:span text:style-name="T117"> </text:span><text:span text:style-name="T118">Camatta</text:span></text:p>
          </table:table-cell>
          <table:table-cell table:style-name="Table2.A1" office:value-type="string">
            <text:p text:style-name="P94"><text:span text:style-name="T102">Procurador</text:span><text:span text:style-name="T103"> </text:span><text:span text:style-name="T102">Geral</text:span><text:span text:style-name="T103"> </text:span><text:span text:style-name="T102">Adjunto</text:span><text:span text:style-name="T103"> </text:span><text:span text:style-name="T102">para </text:span><text:span text:style-name="T104">Processos</text:span><text:span text:style-name="T105"> </text:span><text:span text:style-name="T104">Administrativos</text:span></text:p>
          </table:table-cell>
          <table:table-cell table:style-name="Table2.A1" office:value-type="string">
            <text:p text:style-name="P95"><text:span text:style-name="T104">CE</text:span><text:span text:style-name="T106"> </text:span><text:span text:style-name="T103">3</text:span></text:p>
          </table:table-cell>
          <table:table-cell table:style-name="Table2.A1" office:value-type="string">
            <text:p text:style-name="P96"><text:span text:style-name="T107">PGM</text:span><text:span text:style-name="T107"/></text:p>
          </table:table-cell>
          <table:table-cell table:style-name="Table2.A1" office:value-type="string">
            <text:p text:style-name="P97"><text:span text:style-name="T108">A</text:span><text:span text:style-name="T109"> </text:span><text:span text:style-name="T108">partir</text:span><text:span text:style-name="T110"> </text:span><text:span text:style-name="T108">de </text:span><text:span text:style-name="T111">19/08/2026</text:span></text:p>
          </table:table-cell>
        </table:table-row>
      </table:table>
      <text:p text:style-name="P98"><text:span text:style-name="T92">Art.</text:span><text:span text:style-name="T119"> </text:span><text:span text:style-name="T92">3°</text:span><text:span text:style-name="T120"> </text:span><text:span text:style-name="T93">Revogam-se</text:span><text:span text:style-name="T121"> </text:span><text:span text:style-name="T93">as</text:span><text:span text:style-name="T122"> </text:span><text:span text:style-name="T93">disposições</text:span><text:span text:style-name="T121"> </text:span><text:span text:style-name="T93">em</text:span><text:span text:style-name="T123"> </text:span><text:span text:style-name="T124">contrário.</text:span></text:p>
      <text:p text:style-name="P70"/>
      <text:p text:style-name="P99"/>
      <text:p text:style-name="P100"><text:span text:style-name="T93">Cachoeiro</text:span><text:span text:style-name="T123"> </text:span><text:span text:style-name="T93">de</text:span><text:span text:style-name="T123"> </text:span><text:span text:style-name="T93">Itapemirim/ES,</text:span><text:span text:style-name="T123"> </text:span><text:span text:style-name="T93">24</text:span><text:span text:style-name="T123"> </text:span><text:span text:style-name="T93">de</text:span><text:span text:style-name="T123"> </text:span><text:span text:style-name="T93">agosto</text:span><text:span text:style-name="T125"> </text:span><text:span text:style-name="T93">de</text:span><text:span text:style-name="T126"> </text:span><text:span text:style-name="T127">2026.</text:span></text:p>
      <text:p text:style-name="P70"/>
      <text:p text:style-name="P70"/>
      <text:p text:style-name="P101"/>
      <text:p text:style-name="P102"><text:span text:style-name="T86">THEODORICO</text:span><text:span text:style-name="T128"> </text:span><text:span text:style-name="T86">DE</text:span><text:span text:style-name="T129"> </text:span><text:span text:style-name="T86">ASSIS</text:span><text:span text:style-name="T129"> </text:span><text:span text:style-name="T130">FERRAÇO</text:span></text:p>
      <text:p text:style-name="P103"><text:span text:style-name="T131">Prefeito</text:span><text:span text:style-name="T132"> </text:span><text:span text:style-name="T133">Municipal</text:span></text:p>
      <text:p text:style-name="P104"/>
      <text:p text:style-name="P104"/>
      <text:p text:style-name="P105"><draw:frame draw:style-name="fr7" draw:name="Image 73" text:anchor-type="char" svg:x="0.9646in" svg:y="0.2681in" svg:width="5.9362in" svg:height="0.0516in" draw:z-index="247"><draw:image xlink:href="Pictures/1000000000000701000000104E3F14BC.png" xlink:type="simple" xlink:show="embed" xlink:actuate="onLoad" draw:mime-type="image/png"/></draw:frame></text:p>
      <text:p text:style-name="P106"/>
      <text:p text:style-name="P107"/>
      <text:p text:style-name="P107"/>
      <text:p text:style-name="P107"/>
      <text:p text:style-name="P107"/>
      <text:p text:style-name="P107"/>
      <text:p text:style-name="P107"/>
      <text:p text:style-name="P107"/>
      <text:p text:style-name="P107"/>
      <text:p text:style-name="P107"/>
      <text:p text:style-name="P107"/>
      <text:p text:style-name="P108"/>
      <text:h text:style-name="P109" text:outline-level="8"><draw:frame draw:style-name="fr2" draw:name="Image132" text:anchor-type="char" svg:x="0.4925in" svg:y="-1.9398in" svg:width="7.7756in" svg:height="1.3874in" draw:z-index="426"><draw:image xlink:href="Pictures/10000001000002EA0000008525714CD2.png" xlink:type="simple" xlink:show="embed" xlink:actuate="onLoad" draw:mime-type="image/png"/></draw:frame><text:span text:style-name="T134">DECRETO</text:span><text:span text:style-name="T135"> </text:span><text:span text:style-name="T134">Nº</text:span><text:span text:style-name="T135"> </text:span><text:span text:style-name="T134">37.639</text:span></text:h>
      <text:p text:style-name="P110"><text:span text:style-name="T136">DISPÕE SOBRE A NOMEAÇÃO DE SERVIDORA EFETIVA</text:span><text:span text:style-name="T137"> </text:span><text:span text:style-name="T136">PARA</text:span><text:span text:style-name="T137"> </text:span><text:span text:style-name="T136">EXERCER</text:span><text:span text:style-name="T137"> </text:span><text:span text:style-name="T136">FUNÇÃO</text:span><text:span text:style-name="T137"> </text:span><text:span text:style-name="T136">DE</text:span><text:span text:style-name="T137"> </text:span><text:span text:style-name="T136">GESTOR</text:span><text:span text:style-name="T137"> </text:span><text:span text:style-name="T136">ESCOLAR</text:span><text:span text:style-name="T137"> </text:span><text:span text:style-name="T136">EM UNIDADE DE ENSINO VINCULADA À SECRETARIA MUNICIPAL DE EDUCAÇÃO - SEME.</text:span></text:p>
      <text:p text:style-name="P111"/>
      <text:p text:style-name="P112"><text:span text:style-name="T138">O</text:span><text:span text:style-name="T139"> </text:span><text:span text:style-name="T136">PREFEITO</text:span><text:span text:style-name="T140"> </text:span><text:span text:style-name="T136">MUNICIPAL</text:span><text:span text:style-name="T141"> </text:span><text:span text:style-name="T136">DE</text:span><text:span text:style-name="T142"> </text:span><text:span text:style-name="T136">CACHOEIRO</text:span><text:span text:style-name="T143"> </text:span><text:span text:style-name="T136">DE</text:span><text:span text:style-name="T141"> </text:span><text:span text:style-name="T144">ITAPEMIRIM</text:span><text:span text:style-name="T145">,</text:span></text:p>
      <text:p text:style-name="P113"><text:span text:style-name="T146">ESTADO DO ESPÍRITO SANTO, no uso de suas atribuições legais que lhe são conferidas pelo artigo 69 da Lei Orgânica Municipal, tendo</text:span><text:span text:style-name="T147"> </text:span><text:span text:style-name="T146">em</text:span><text:span text:style-name="T148"> </text:span><text:span text:style-name="T146">vista</text:span><text:span text:style-name="T149"> </text:span><text:span text:style-name="T146">o</text:span><text:span text:style-name="T147"> </text:span><text:span text:style-name="T146">que</text:span><text:span text:style-name="T150"> </text:span><text:span text:style-name="T146">consta</text:span><text:span text:style-name="T148"> </text:span><text:span text:style-name="T146">do</text:span><text:span text:style-name="T147"> </text:span><text:span text:style-name="T146">Processo</text:span><text:span text:style-name="T151"> </text:span><text:span text:style-name="T146">Digital</text:span><text:span text:style-name="T149"> </text:span><text:span text:style-name="T146">n°</text:span><text:span text:style-name="T148"> </text:span><text:span text:style-name="T152">64051/2026,</text:span></text:p>
      <text:p text:style-name="P114"/>
      <text:p text:style-name="P115"><text:span text:style-name="T153">Considerando</text:span><text:span text:style-name="T154"> </text:span><text:span text:style-name="T155">o Decreto Municipal nº 32.159, de 31 de agosto</text:span><text:span text:style-name="T156"> </text:span><text:span text:style-name="T155">de 2022, que regulamenta os artigos 11 e 12 da Lei Municipal 7.750, de 23 de outubro de 2019, no que se refere</text:span><text:span text:style-name="T157"> </text:span><text:span text:style-name="T155">à nomeação para o exercício da função de gestor escolar;</text:span></text:p>
      <text:p text:style-name="P116"/>
      <text:p text:style-name="P117"><text:span text:style-name="T153">Considerando </text:span><text:span text:style-name="T155">o art. 5º do referido decreto que indica a comprovação</text:span><text:span text:style-name="T156"> </text:span><text:span text:style-name="T155">dos</text:span><text:span text:style-name="T156"> </text:span><text:span text:style-name="T155">critérios</text:span><text:span text:style-name="T156"> </text:span><text:span text:style-name="T155">a</text:span><text:span text:style-name="T156"> </text:span><text:span text:style-name="T155">que</text:span><text:span text:style-name="T156"> </text:span><text:span text:style-name="T155">se</text:span><text:span text:style-name="T156"> </text:span><text:span text:style-name="T155">referem,</text:span><text:span text:style-name="T156"> </text:span><text:span text:style-name="T155">será</text:span><text:span text:style-name="T156"> </text:span><text:span text:style-name="T155">realizado</text:span><text:span text:style-name="T156"> </text:span><text:span text:style-name="T155">pelo</text:span><text:span text:style-name="T156"> </text:span><text:span text:style-name="T155">servidor</text:span><text:span text:style-name="T156"> </text:span><text:span text:style-name="T155">que</text:span><text:span text:style-name="T156"> </text:span><text:span text:style-name="T155">desejar exercer</text:span><text:span text:style-name="T156"> </text:span><text:span text:style-name="T155">a</text:span><text:span text:style-name="T156"> </text:span><text:span text:style-name="T155">função</text:span><text:span text:style-name="T156"> </text:span><text:span text:style-name="T155">de</text:span><text:span text:style-name="T156"> </text:span><text:span text:style-name="T155">gestor</text:span><text:span text:style-name="T156"> </text:span><text:span text:style-name="T155">escolar, inscrição</text:span><text:span text:style-name="T156"> </text:span><text:span text:style-name="T155">em</text:span><text:span text:style-name="T156"> </text:span><text:span text:style-name="T155">processo</text:span><text:span text:style-name="T156"> </text:span><text:span text:style-name="T155">de</text:span><text:span text:style-name="T156"> </text:span><text:span text:style-name="T155">cadastramento,</text:span><text:span text:style-name="T156"> </text:span><text:span text:style-name="T155">conforme edital divulgado pela Secretaria Municipal de Educação;</text:span></text:p>
      <text:p text:style-name="P118"/>
      <text:p text:style-name="P119"><text:span text:style-name="T153">Considerando </text:span><text:span text:style-name="T155">que, a banca examinadora responsável pela avaliação</text:span><text:span text:style-name="T156"> </text:span><text:span text:style-name="T155">das</text:span><text:span text:style-name="T156"> </text:span><text:span text:style-name="T155">etapas</text:span><text:span text:style-name="T156"> </text:span><text:span text:style-name="T155">do</text:span><text:span text:style-name="T156"> </text:span><text:span text:style-name="T155">processo</text:span><text:span text:style-name="T156"> </text:span><text:span text:style-name="T155">seletivo</text:span><text:span text:style-name="T156"> </text:span><text:span text:style-name="T155">do</text:span><text:span text:style-name="T156"> </text:span><text:span text:style-name="T155">cargo</text:span><text:span text:style-name="T156"> </text:span><text:span text:style-name="T155">de</text:span><text:span text:style-name="T156"> </text:span><text:span text:style-name="T155">gestor</text:span><text:span text:style-name="T156"> </text:span><text:span text:style-name="T155">escolar</text:span><text:span text:style-name="T156"> </text:span><text:span text:style-name="T146">da</text:span><text:span text:style-name="T158"> </text:span><text:span text:style-name="T146">Secretaria Municipal de Educação, </text:span><text:span text:style-name="T155">instituída pela Portaria Municipal nº 029/2025, realizou as devidas análises e avaliações,</text:span></text:p>
      <text:p text:style-name="P118"/>
      <text:p text:style-name="P120"><text:span text:style-name="T159">RESOLVE:</text:span><text:span text:style-name="T159"/></text:p>
      <text:p text:style-name="P121"/>
      <text:p text:style-name="P122"><text:span text:style-name="T160">Art.</text:span><text:span text:style-name="T161"> </text:span><text:span text:style-name="T160">1°</text:span><text:span text:style-name="T162"> </text:span><text:span text:style-name="T163">Nomear</text:span><text:span text:style-name="T164"> </text:span><text:span text:style-name="T163">a</text:span><text:span text:style-name="T165"> </text:span><text:span text:style-name="T163">servidora</text:span><text:span text:style-name="T165"> </text:span><text:span text:style-name="T163">municipal</text:span><text:span text:style-name="T165"> </text:span><text:span text:style-name="T163">abaixo</text:span><text:span text:style-name="T166"> </text:span><text:span text:style-name="T163">mencionada,</text:span><text:span text:style-name="T164"> </text:span><text:span text:style-name="T163">para</text:span><text:span text:style-name="T165"> </text:span><text:span text:style-name="T163">ocupar</text:span><text:span text:style-name="T164"> </text:span><text:span text:style-name="T163">o</text:span><text:span text:style-name="T166"> </text:span><text:span text:style-name="T163">cargo de Gestor da respectiva Unidade de Ensino Municipal, </text:span><text:span text:style-name="T167">a partir de 01 de setembro de</text:span><text:span text:style-name="T168"> </text:span><text:span text:style-name="T167">2026</text:span><text:span text:style-name="T160">, </text:span><text:span text:style-name="T163">fixando-lhe a gratificação mensal estabelecida em Lei.</text:span></text:p>
      <text:p text:style-name="P123"/>
      <table:table table:name="Table3" table:style-name="Table3">
        <table:table-column table:style-name="Table3.A"/>
        <table:table-column table:style-name="Table3.B"/>
        <table:table-column table:style-name="Table3.C"/>
        <table:table-row table:style-name="Table3.1">
          <table:table-cell table:style-name="Table3.A1" office:value-type="string">
            <text:p text:style-name="P124"><text:span text:style-name="T169">SERVIDORA</text:span><text:span text:style-name="T169"/></text:p>
          </table:table-cell>
          <table:table-cell table:style-name="Table3.A1" office:value-type="string">
            <text:p text:style-name="P125"><text:span text:style-name="T170">UNIDADE</text:span><text:span text:style-name="T171"> </text:span><text:span text:style-name="T170">DE</text:span><text:span text:style-name="T172"> </text:span><text:span text:style-name="T169">ENSINO</text:span></text:p>
          </table:table-cell>
          <table:table-cell table:style-name="Table3.A1" office:value-type="string">
            <text:p text:style-name="P124"><text:span text:style-name="T169">CATEGORIA</text:span><text:span text:style-name="T169"/></text:p>
          </table:table-cell>
        </table:table-row>
        <table:table-row table:style-name="Table3.2">
          <table:table-cell table:style-name="Table3.A1" office:value-type="string">
            <text:p text:style-name="P126"><text:span text:style-name="T173">EDLAYNNE</text:span><text:span text:style-name="T174"> </text:span><text:span text:style-name="T173">BARBOZA</text:span><text:span text:style-name="T109"> </text:span><text:span text:style-name="T173">AGUIAR</text:span><text:span text:style-name="T108"> </text:span><text:span text:style-name="T173">JANUÁRIO</text:span></text:p>
          </table:table-cell>
          <table:table-cell table:style-name="Table3.A1" office:value-type="string">
            <text:p text:style-name="P127"><text:span text:style-name="T108">EMEB</text:span><text:span text:style-name="T175"> </text:span><text:span text:style-name="T108">TEREZA</text:span><text:span text:style-name="T176"> </text:span><text:span text:style-name="T108">DE</text:span><text:span text:style-name="T177"> </text:span><text:span text:style-name="T108">AVELAR</text:span><text:span text:style-name="T176"> </text:span><text:span text:style-name="T173">PICOLI</text:span></text:p>
          </table:table-cell>
          <table:table-cell table:style-name="Table3.A1" office:value-type="string">
            <text:p text:style-name="P128"><text:span text:style-name="T178">4ª</text:span><text:span text:style-name="T178"/></text:p>
          </table:table-cell>
        </table:table-row>
      </table:table>
      <text:p text:style-name="P129"><text:span text:style-name="T153">Art.</text:span><text:span text:style-name="T179"> </text:span><text:span text:style-name="T153">2°</text:span><text:span text:style-name="T180"> </text:span><text:span text:style-name="T155">Revogam-se</text:span><text:span text:style-name="T181"> </text:span><text:span text:style-name="T155">as</text:span><text:span text:style-name="T182"> </text:span><text:span text:style-name="T155">disposições</text:span><text:span text:style-name="T181"> </text:span><text:span text:style-name="T155">em</text:span><text:span text:style-name="T183"> </text:span><text:span text:style-name="T184">contrário.</text:span></text:p>
      <text:p text:style-name="P130"/>
      <text:p text:style-name="P131"><text:span text:style-name="T155">Cachoeiro</text:span><text:span text:style-name="T185"> </text:span><text:span text:style-name="T155">de</text:span><text:span text:style-name="T181"> </text:span><text:span text:style-name="T155">Itapemirim/ES,</text:span><text:span text:style-name="T182"> </text:span><text:span text:style-name="T155">25</text:span><text:span text:style-name="T182"> </text:span><text:span text:style-name="T155">de</text:span><text:span text:style-name="T183"> </text:span><text:span text:style-name="T155">agosto</text:span><text:span text:style-name="T186"> </text:span><text:span text:style-name="T155">de</text:span><text:span text:style-name="T181"> </text:span><text:span text:style-name="T184">2026.</text:span></text:p>
      <text:p text:style-name="P132"/>
      <text:p text:style-name="P132"/>
      <text:p text:style-name="P133"/>
      <text:p text:style-name="P134"><text:span text:style-name="T136">THEODORICO</text:span><text:span text:style-name="T187"> </text:span><text:span text:style-name="T136">DE</text:span><text:span text:style-name="T188"> </text:span><text:span text:style-name="T136">ASSIS</text:span><text:span text:style-name="T189"> </text:span><text:span text:style-name="T144">FERRAÇO</text:span></text:p>
      <text:p text:style-name="P135"><text:span text:style-name="T136">Prefeito</text:span><text:span text:style-name="T188"> </text:span><text:span text:style-name="T144">Municipal</text:span></text:p>
      <text:p text:style-name="P136"><draw:frame draw:style-name="fr7" draw:name="Image 80" text:anchor-type="char" svg:x="1.3535in" svg:y="0.198in" svg:width="5.4571in" svg:height="0.0992in" draw:z-index="229"><draw:image xlink:href="Pictures/100000000000061A0000001CE97A1113.png" xlink:type="simple" xlink:show="embed" xlink:actuate="onLoad" draw:mime-type="image/png"/></draw:frame></text:p>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7"/>
      <text:p text:style-name="P138"/>
      <text:p text:style-name="P139"><draw:frame draw:style-name="fr8" draw:name="Image 81" text:anchor-type="char" svg:x="3.7902in" svg:y="-0.2937in" svg:width="0.6866in" svg:height="0.6189in" draw:z-index="48"><draw:image xlink:href="Pictures/10000001000000840000007752069C51.png" xlink:type="simple" xlink:show="embed" xlink:actuate="onLoad" draw:mime-type="image/png"/></draw:frame><text:span text:style-name="T190">D.O.</text:span><text:span text:style-name="T191"> </text:span><text:span text:style-name="T190">PREFEITURA</text:span><text:span text:style-name="T192"> </text:span><text:span text:style-name="T190">MUNICIPAL</text:span><text:span text:style-name="T193"> </text:span><text:span text:style-name="T190">DE</text:span><text:span text:style-name="T194"> </text:span><text:span text:style-name="T195">CACHOEIRO</text:span><text:span text:style-name="T190"><text:tab/></text:span><text:span text:style-name="T196">07</text:span></text:p>
      <text:p text:style-name="P140"/>
      <text:p text:style-name="P141"/>
      <text:p text:style-name="P141"/>
      <text:p text:style-name="P141"/>
      <text:p text:style-name="P141"/>
      <text:p text:style-name="P141"/>
      <text:p text:style-name="P141"/>
      <text:p text:style-name="P141"/>
      <text:p text:style-name="P141"/>
      <text:p text:style-name="P141"/>
      <text:p text:style-name="P141"/>
      <text:p text:style-name="P141"/>
      <text:p text:style-name="P142"/>
      <text:p text:style-name="P143"><draw:frame draw:style-name="fr2" draw:name="Image130" text:anchor-type="char" svg:x="0.4925in" svg:y="-1.9862in" svg:width="7.7756in" svg:height="1.3874in" draw:z-index="425"><draw:image xlink:href="Pictures/10000001000002EA00000085BD7DF84F.png" xlink:type="simple" xlink:show="embed" xlink:actuate="onLoad" draw:mime-type="image/png"/></draw:frame><text:span text:style-name="T197">DECRETO</text:span><text:span text:style-name="T198"> </text:span><text:span text:style-name="T197">N°</text:span><text:span text:style-name="T199"> </text:span><text:span text:style-name="T200">37.640</text:span></text:p>
      <text:p text:style-name="P144"/>
      <text:p text:style-name="P145">HOMOLOGA O REGIMENTO INTERNO DO CONSELHO CONSULTIVO DO MONUMENTO NATURAL DO ITABIRA.</text:p>
      <text:p text:style-name="P146"><text:span text:style-name="T131">O Prefeito do Município de Cachoeiro de Itapemirim, </text:span><text:span text:style-name="T201">Estado do Espírito Santo, no uso de suas atribuições</text:span><text:span text:style-name="T202"> </text:span><text:span text:style-name="T201">legais, tendo em</text:span><text:span text:style-name="T202"> </text:span><text:span text:style-name="T201">vista o</text:span><text:span text:style-name="T202"> </text:span><text:span text:style-name="T201">que consta do Processo Digital n° 34051/2026,</text:span></text:p>
      <text:p text:style-name="P70"/>
      <text:p text:style-name="P147"/>
      <text:p text:style-name="P148">DECRETA:</text:p>
      <text:p text:style-name="P73"/>
      <text:p text:style-name="P144"/>
      <text:p text:style-name="P149"><text:span text:style-name="T131">Art. 1º </text:span><text:span text:style-name="T201">Fica homologado, nos termos do artigo 3° da Lei n° 7595/2018, o </text:span><text:span text:style-name="T131">Regimento Interno do Conselho Consultivo do Monumento Natural do Itabira</text:span><text:span text:style-name="T201">, que passa a fazer parte deste Decreto, aprovado por maioria absoluta dos seus membros conselheiros em reunião realizada no dia</text:span><text:span text:style-name="T203"> </text:span><text:span text:style-name="T201">30 de abril de 2026.</text:span></text:p>
      <text:p text:style-name="P150"><text:span text:style-name="T131">Art. 2º </text:span><text:span text:style-name="T201">Este Decreto entra em vigor na data de sua publicação, revogando as disposições em contrário.</text:span></text:p>
      <text:p text:style-name="P151"/>
      <text:p text:style-name="P152"><text:span text:style-name="T201">Cachoeiro</text:span><text:span text:style-name="T202"> </text:span><text:span text:style-name="T201">de</text:span><text:span text:style-name="T202"> </text:span><text:span text:style-name="T201">Itapemirim/ES,</text:span><text:span text:style-name="T204"> </text:span><text:span text:style-name="T201">25 de</text:span><text:span text:style-name="T205"> </text:span><text:span text:style-name="T201">agosto de</text:span><text:span text:style-name="T205"> </text:span><text:span text:style-name="T206">2026.</text:span></text:p>
      <text:p text:style-name="P70"/>
      <text:p text:style-name="P70"/>
      <text:p text:style-name="P147"/>
      <text:p text:style-name="P153">THEODORICO DE ASSIS <text:span text:style-name="T207">FERRAÇO</text:span></text:p>
      <text:p text:style-name="P154"><text:span text:style-name="T131">Prefeito</text:span><text:span text:style-name="T208"> </text:span><text:span text:style-name="T133">Municipal</text:span></text:p>
      <text:p text:style-name="P155"/>
      <text:p text:style-name="P156"/>
      <text:p text:style-name="P157"><draw:frame draw:style-name="fr3" draw:name="Image 96" text:anchor-type="as-char" svg:width="5.3311in" svg:height="0.0689in" draw:z-index="166"><draw:image xlink:href="Pictures/1000000000000612000000165C4C218D.png" xlink:type="simple" xlink:show="embed" xlink:actuate="onLoad" draw:mime-type="image/png"/></draw:frame></text:p>
      <text:p text:style-name="P158"><text:span text:style-name="T209">REGIMENTO INTERNO - CONSELHO CONSULTIVO DO MONUMENTO NATURAL DO ITABIRA</text:span><text:span text:style-name="T209"/></text:p>
      <text:p text:style-name="P159"/>
      <text:p text:style-name="P160"/>
      <text:p text:style-name="P161"><text:span text:style-name="T210">Seção</text:span><text:span text:style-name="T211"> </text:span><text:span text:style-name="T212">I</text:span><text:span text:style-name="T213"> </text:span><text:span text:style-name="T212">-</text:span><text:span text:style-name="T214"> </text:span><text:span text:style-name="T210">Do</text:span><text:span text:style-name="T215"> Objetivo</text:span></text:p>
      <text:p text:style-name="P162"/>
      <text:p text:style-name="P163"><text:span text:style-name="T216">Art. 1º </text:span><text:span text:style-name="T217">Este Regimento estabelece as normas de organização e funcionamento do Conselho Consultivo da Unidade de Conservação do Monumento Natural do Itabira, criado por meio da Lei 7.595 de 04 de outubro de 2018, publicado no Diário Oficial do Município de</text:span><text:span text:style-name="T218"> </text:span><text:span text:style-name="T217">Cachoeiro de</text:span><text:span text:style-name="T219"> </text:span><text:span text:style-name="T217">Itapemirim em </text:span><text:span text:style-name="T220">OS </text:span><text:span text:style-name="T217">de outubro de 2018.</text:span></text:p>
      <text:p text:style-name="P164"><text:span text:style-name="T216">Art. 2º </text:span><text:span text:style-name="T220">- </text:span><text:span text:style-name="T217">O Conselho tem como objetivo geral a gestão participativa e integrada desta Unidade</text:span><text:span text:style-name="T221"> </text:span><text:span text:style-name="T217">de</text:span><text:span text:style-name="T222"> </text:span><text:span text:style-name="T217">Conservação (UC),</text:span><text:span text:style-name="T223"> </text:span><text:span text:style-name="T217">visando</text:span><text:span text:style-name="T224"> </text:span><text:span text:style-name="T217">atender</text:span><text:span text:style-name="T225"> </text:span><text:span text:style-name="T217">aos</text:span><text:span text:style-name="T221"> </text:span><text:span text:style-name="T217">seus</text:span><text:span text:style-name="T223"> </text:span><text:span text:style-name="T217">objetivos</text:span><text:span text:style-name="T225"> </text:span><text:span text:style-name="T217">específicos,</text:span><text:span text:style-name="T224"> </text:span><text:span text:style-name="T217">às</text:span><text:span text:style-name="T222"> </text:span><text:span text:style-name="T217">metas e</text:span><text:span text:style-name="T218"> </text:span><text:span text:style-name="T217">às diretrizes consoantes com o Plano de Manejo.</text:span></text:p>
      <text:p text:style-name="P165"><text:span text:style-name="T209">Seção </text:span><text:span text:style-name="T226">II</text:span><text:span text:style-name="T227"> </text:span><text:span text:style-name="T226">- </text:span><text:span text:style-name="T209">Das atribuições Art. 3º</text:span><text:span text:style-name="T228"> </text:span><text:span text:style-name="T226">- </text:span><text:span text:style-name="T229">São atribuições do Conselho:</text:span></text:p>
      <text:list text:style-name="WWNum1">
        <text:list-item>
          <text:p text:style-name="P166"><text:span text:style-name="T230">-</text:span><text:span text:style-name="T231"> </text:span><text:span text:style-name="T230">Acompanhar</text:span><text:span text:style-name="T232"> </text:span><text:span text:style-name="T230">a</text:span><text:span text:style-name="T233"> </text:span><text:span text:style-name="T230">elaboração,</text:span><text:span text:style-name="T231"> </text:span><text:span text:style-name="T230">implantação</text:span><text:span text:style-name="T234"> </text:span><text:span text:style-name="T230">e</text:span><text:span text:style-name="T235"> </text:span><text:span text:style-name="T230">revisão</text:span><text:span text:style-name="T236"> </text:span><text:span text:style-name="T230">do</text:span><text:span text:style-name="T237"> </text:span><text:span text:style-name="T230">Plano</text:span><text:span text:style-name="T237"> </text:span><text:span text:style-name="T230">de</text:span><text:span text:style-name="T237"> </text:span><text:span text:style-name="T230">Manejo,</text:span><text:span text:style-name="T238"> </text:span><text:span text:style-name="T230">garantindo</text:span><text:span text:style-name="T234"> </text:span><text:span text:style-name="T239">o</text:span></text:p>
        </text:list-item>
      </text:list>
      <text:p text:style-name="P167"><text:span text:style-name="T217">seu</text:span><text:span text:style-name="T240"> </text:span><text:span text:style-name="T217">caráter</text:span><text:span text:style-name="T241"> </text:span><text:span text:style-name="T242">participativo;</text:span></text:p>
      <text:p text:style-name="P168"/>
      <text:list text:continue-numbering="true" text:style-name="WWNum1">
        <text:list-item>
          <text:p text:style-name="P169"><text:span text:style-name="T230">-</text:span><text:span text:style-name="T243"> </text:span><text:span text:style-name="T230">Elaborar,</text:span><text:span text:style-name="T238"> </text:span><text:span text:style-name="T230">revisar,</text:span><text:span text:style-name="T235"> </text:span><text:span text:style-name="T230">alterar</text:span><text:span text:style-name="T244"> </text:span><text:span text:style-name="T230">e</text:span><text:span text:style-name="T245"> </text:span><text:span text:style-name="T230">aprovar</text:span><text:span text:style-name="T236"> </text:span><text:span text:style-name="T230">o</text:span><text:span text:style-name="T246"> </text:span><text:span text:style-name="T230">seu</text:span><text:span text:style-name="T247"> </text:span><text:span text:style-name="T230">Regimento</text:span><text:span text:style-name="T248"> </text:span><text:span text:style-name="T249">Interno;</text:span></text:p>
        </text:list-item>
      </text:list>
      <text:p text:style-name="P170"/>
      <text:list text:continue-numbering="true" text:style-name="WWNum1">
        <text:list-item>
          <text:p text:style-name="P171"><text:span text:style-name="T230">- Buscar a integração com as demais unidades de conservação e espaços territoriais especialmente</text:span><text:span text:style-name="T250"> </text:span><text:span text:style-name="T230">protegidos;</text:span></text:p>
        </text:list-item>
        <text:list-item>
          <text:p text:style-name="P172"><text:span text:style-name="T251">-</text:span><text:span text:style-name="T252"> </text:span><text:span text:style-name="T251">Promover</text:span><text:span text:style-name="T252"> </text:span><text:span text:style-name="T251">e</text:span><text:span text:style-name="T252"> </text:span><text:span text:style-name="T251">participar</text:span><text:span text:style-name="T252"> </text:span><text:span text:style-name="T251">de</text:span><text:span text:style-name="T252"> </text:span><text:span text:style-name="T251">articulações</text:span><text:span text:style-name="T252"> </text:span><text:span text:style-name="T251">entre</text:span><text:span text:style-name="T252"> </text:span><text:span text:style-name="T251">instituições</text:span><text:span text:style-name="T252"> </text:span><text:span text:style-name="T251">publicas,</text:span><text:span text:style-name="T252"> </text:span><text:span text:style-name="T251">privadas, sociedade civil e organizações não governamentais;</text:span></text:p>
        </text:list-item>
        <text:list-item>
          <text:p text:style-name="P173"><text:span text:style-name="T230">-</text:span><text:span text:style-name="T250"> </text:span><text:span text:style-name="T230">Propor</text:span><text:span text:style-name="T250"> </text:span><text:span text:style-name="T230">formas</text:span><text:span text:style-name="T250"> </text:span><text:span text:style-name="T230">de</text:span><text:span text:style-name="T250"> </text:span><text:span text:style-name="T230">cooperação</text:span><text:span text:style-name="T250"> </text:span><text:span text:style-name="T230">entre</text:span><text:span text:style-name="T250"> </text:span><text:span text:style-name="T230">órgãos</text:span><text:span text:style-name="T250"> </text:span><text:span text:style-name="T230">públicos</text:span><text:span text:style-name="T250"> </text:span><text:span text:style-name="T230">e</text:span><text:span text:style-name="T250"> </text:span><text:span text:style-name="T230">a</text:span><text:span text:style-name="T250"> </text:span><text:span text:style-name="T230">sociedade</text:span><text:span text:style-name="T250"> </text:span><text:span text:style-name="T253">civil</text:span><text:span text:style-name="T254"> </text:span><text:span text:style-name="T230">para</text:span><text:span text:style-name="T250"> </text:span><text:span text:style-name="T230">a realização dos objetivos da UC-MONAI;</text:span></text:p>
        </text:list-item>
        <text:list-item>
          <text:p text:style-name="P174"><text:span text:style-name="T230">-</text:span><text:span text:style-name="T255"> </text:span><text:span text:style-name="T230">Elaborar,</text:span><text:span text:style-name="T255"> </text:span><text:span text:style-name="T230">aprovar</text:span><text:span text:style-name="T255"> </text:span><text:span text:style-name="T230">e</text:span><text:span text:style-name="T250"> </text:span><text:span text:style-name="T230">implementar</text:span><text:span text:style-name="T255"> </text:span><text:span text:style-name="T230">o</text:span><text:span text:style-name="T250"> </text:span><text:span text:style-name="T230">Plano</text:span><text:span text:style-name="T250"> </text:span><text:span text:style-name="T230">de</text:span><text:span text:style-name="T250"> </text:span><text:span text:style-name="T230">Trabalho</text:span><text:span text:style-name="T255"> </text:span><text:span text:style-name="T230">do</text:span><text:span text:style-name="T250"> </text:span><text:span text:style-name="T230">Conselho</text:span><text:span text:style-name="T255"> </text:span><text:span text:style-name="T230">como instrumento de planejamento, execução e monitoramento das atividades referentes ao período de vigência de seu mandato;</text:span></text:p>
        </text:list-item>
        <text:list-item>
          <text:p text:style-name="P175"><text:span text:style-name="T230">- Buscar meios para garantir a participação e a informação da comunidade local na implantação dos planos de ação propostos pelo Conselho;</text:span><text:span text:style-name="T230"/></text:p>
        </text:list-item>
        <text:list-item>
          <text:p text:style-name="P176"><text:span text:style-name="T256">-</text:span><text:span text:style-name="T257"> </text:span><text:span text:style-name="T230">Estimular</text:span><text:span text:style-name="T245"> </text:span><text:span text:style-name="T230">a</text:span><text:span text:style-name="T258"> </text:span><text:span text:style-name="T230">pesquisa</text:span><text:span text:style-name="T259"> </text:span><text:span text:style-name="T230">científica</text:span><text:span text:style-name="T259"> </text:span><text:span text:style-name="T230">e</text:span><text:span text:style-name="T260"> </text:span><text:span text:style-name="T230">a</text:span><text:span text:style-name="T258"> </text:span><text:span text:style-name="T230">conservação</text:span><text:span text:style-name="T247"> </text:span><text:span text:style-name="T230">dos</text:span><text:span text:style-name="T261"> </text:span><text:span text:style-name="T230">recursos</text:span><text:span text:style-name="T247"> </text:span><text:span text:style-name="T230">naturais</text:span><text:span text:style-name="T245"> </text:span><text:span text:style-name="T230">da</text:span><text:span text:style-name="T258"> </text:span><text:span text:style-name="T262">UC;</text:span></text:p>
        </text:list-item>
      </text:list>
      <text:p text:style-name="P177"/>
      <text:list text:continue-numbering="true" text:style-name="WWNum1">
        <text:list-item>
          <text:p text:style-name="P178"><text:span text:style-name="T256">-</text:span><text:span text:style-name="T263"> </text:span><text:span text:style-name="T230">Manifestar-se</text:span><text:span text:style-name="T250"> </text:span><text:span text:style-name="T230">acerca</text:span><text:span text:style-name="T250"> </text:span><text:span text:style-name="T230">das obras ou atividades potencialmente causadoras</text:span><text:span text:style-name="T250"> </text:span><text:span text:style-name="T230">de impactos na área da UC e em sua Zona de Amortecimento </text:span><text:span text:style-name="T264">(ZA), </text:span><text:span text:style-name="T230">com potencial poluidor classificado</text:span><text:span text:style-name="T265"> </text:span><text:span text:style-name="T230">de médio e alto impacto,</text:span><text:span text:style-name="T266"> </text:span><text:span text:style-name="T230">na</text:span><text:span text:style-name="T267"> </text:span><text:span text:style-name="T230">forma</text:span><text:span text:style-name="T231"> </text:span><text:span text:style-name="T230">da</text:span><text:span text:style-name="T266"> </text:span><text:span text:style-name="T230">legislação</text:span><text:span text:style-name="T250"> </text:span><text:span text:style-name="T230">vigente;</text:span></text:p>
        </text:list-item>
      </text:list>
      <text:p text:style-name="P179"><draw:frame draw:style-name="fr7" draw:name="Image 97" text:anchor-type="char" svg:x="1.3591in" svg:y="0.2862in" svg:width="5.2665in" svg:height="0.0634in" draw:z-index="215"><draw:image xlink:href="Pictures/100000010000063000000013475D76C9.png" xlink:type="simple" xlink:show="embed" xlink:actuate="onLoad" draw:mime-type="image/png"/></draw:frame></text:p>
      <text:p text:style-name="P180"/>
      <text:p text:style-name="P181"/>
      <text:p text:style-name="P182"><draw:frame draw:style-name="fr3" draw:name="Image 104" text:anchor-type="as-char" svg:width="3.1272in" svg:height="0.0256in" draw:z-index="185"><draw:image xlink:href="Pictures/1000000000000392000000083C8EA717.png" xlink:type="simple" xlink:show="embed" xlink:actuate="onLoad" draw:mime-type="image/png"/></draw:frame></text:p>
      <text:list text:continue-numbering="true" text:style-name="WWNum1">
        <text:list-item>
          <text:p text:style-name="P183"><text:span text:style-name="T230">- Avaliar documentos e manifestar-se sobre as propostas encaminhadas por suas Comissões Técnicas, sempre observando as diretrizes do Plano de Manejo.</text:span><text:span text:style-name="T230"/></text:p>
        </text:list-item>
        <text:list-item>
          <text:p text:style-name="P184"><text:span text:style-name="T256">-</text:span><text:span text:style-name="T268"> </text:span><text:span text:style-name="T230">Pedir</text:span><text:span text:style-name="T245"> </text:span><text:span text:style-name="T230">vista</text:span><text:span text:style-name="T247"> </text:span><text:span text:style-name="T230">de</text:span><text:span text:style-name="T269"> </text:span><text:span text:style-name="T230">processo,</text:span><text:span text:style-name="T247"> </text:span><text:span text:style-name="T230">mediante</text:span><text:span text:style-name="T270"> </text:span><text:span text:style-name="T249">justificativa;</text:span></text:p>
        </text:list-item>
        <text:list-item>
          <text:p text:style-name="P185"><text:span text:style-name="T256">-</text:span><text:span text:style-name="T263"> </text:span><text:span text:style-name="T230">Propor,</text:span><text:span text:style-name="T271"> </text:span><text:span text:style-name="T230">quando</text:span><text:span text:style-name="T272"> </text:span><text:span text:style-name="T230">couber,</text:span><text:span text:style-name="T233"> </text:span><text:span text:style-name="T230">isoladamente</text:span><text:span text:style-name="T250"> </text:span><text:span text:style-name="T230">ou em</text:span><text:span text:style-name="T233"> </text:span><text:span text:style-name="T230">grupo,</text:span><text:span text:style-name="T244"> </text:span><text:span text:style-name="T230">visitas</text:span><text:span text:style-name="T273"> </text:span><text:span text:style-name="T230">técnicas</text:span><text:span text:style-name="T231"> </text:span><text:span text:style-name="T230">no</text:span><text:span text:style-name="T238"> </text:span><text:span text:style-name="T264">MONAI</text:span><text:span text:style-name="T274"> </text:span><text:span text:style-name="T230">e sua </text:span><text:span text:style-name="T264">ZA </text:span><text:span text:style-name="T230">para as finalidades do Conselho;</text:span></text:p>
        </text:list-item>
        <text:list-item>
          <text:p text:style-name="P186"><text:span text:style-name="T256">-</text:span><text:span text:style-name="T275"> </text:span><text:span text:style-name="T230">Propor</text:span><text:span text:style-name="T248"> </text:span><text:span text:style-name="T230">alterações</text:span><text:span text:style-name="T248"> </text:span><text:span text:style-name="T230">do</text:span><text:span text:style-name="T261"> </text:span><text:span text:style-name="T230">Regimento</text:span><text:span text:style-name="T276"> </text:span><text:span text:style-name="T249">Interno;</text:span></text:p>
        </text:list-item>
        <text:list-item>
          <text:p text:style-name="P187"><text:span text:style-name="T256">- </text:span><text:span text:style-name="T230">Solicitar o assessoramento de pessoas físicas ou jurídicas, de direito público ou privado, cuja apreciação do pedido será feita pelo Plenário;</text:span></text:p>
        </text:list-item>
        <text:list-item>
          <text:p text:style-name="P188"><text:span text:style-name="T277">- </text:span><text:span text:style-name="T251">Solicitar, de forma fundamentada, a criação de grupos de trabalho para assuntos </text:span><text:span text:style-name="T278">específicos;</text:span></text:p>
        </text:list-item>
        <text:list-item>
          <text:p text:style-name="P189"><text:span text:style-name="T256">- </text:span><text:span text:style-name="T230">Propor reformulação do zoneamento apresentado no plano de manejo sempre que necessário, bem como realizar avaliações periódicas da situação da UC, propondo ações para melhorar a sua gestão;</text:span></text:p>
        </text:list-item>
        <text:list-item>
          <text:p text:style-name="P190"><text:span text:style-name="T256">- </text:span><text:span text:style-name="T230">Acompanhar a aplicação dos recursos financeiros decorrentes de compensação ambiental, da conversão de multas e recursos de outras fontes, quando executados no âmbito da UC ou de sua ZA;</text:span></text:p>
        </text:list-item>
        <text:list-item>
          <text:p text:style-name="P191"><text:span text:style-name="T230">- Auxiliar na busca de recursos financeiros que possibilitem um eficiente gerenciamento</text:span><text:span text:style-name="T250"> </text:span><text:span text:style-name="T230">da UC;</text:span></text:p>
        </text:list-item>
      </text:list>
      <text:p text:style-name="P192"><text:span text:style-name="T279">Seção</text:span><text:span text:style-name="T280"> </text:span><text:span text:style-name="T279">III</text:span><text:span text:style-name="T281"> <text:s/></text:span><text:span text:style-name="T279">-</text:span><text:span text:style-name="T282"> </text:span><text:span text:style-name="T279">Dos princípios </text:span><text:span text:style-name="T283">éticos</text:span></text:p>
      <text:p text:style-name="P193"/>
      <text:p text:style-name="P194"><text:span text:style-name="T284">Art. 4°</text:span><text:span text:style-name="T285"> </text:span><text:span text:style-name="T217">- O Conselho da UC-MONAI não deve, sob nenhum pretexto, deixar de zelar pelo cumprimento das leis ambientais, devendo estimular as práticas ambientalmente corretas, através de sua própria conduta</text:span><text:span text:style-name="T286">.</text:span></text:p>
      <text:p text:style-name="P195"><text:span text:style-name="T284">Art.</text:span><text:span text:style-name="T287"> </text:span><text:span text:style-name="T284">5º</text:span><text:span text:style-name="T288"> </text:span><text:span text:style-name="T217">-</text:span><text:span text:style-name="T240"> </text:span><text:span text:style-name="T217">Considera-se</text:span><text:span text:style-name="T289"> </text:span><text:span text:style-name="T217">falta</text:span><text:span text:style-name="T218"> </text:span><text:span text:style-name="T217">de</text:span><text:span text:style-name="T290"> </text:span><text:span text:style-name="T217">decoro</text:span><text:span text:style-name="T291"> </text:span><text:span text:style-name="T217">do</text:span><text:span text:style-name="T242"> </text:span><text:span text:style-name="T217">membro</text:span><text:span text:style-name="T292"> </text:span><text:span text:style-name="T217">da </text:span><text:span text:style-name="T242">plenária:</text:span></text:p>
      <text:p text:style-name="P170"/>
      <text:list text:style-name="WWNum2">
        <text:list-item>
          <text:p text:style-name="P196"><text:span text:style-name="T251">- O descumprimento dos deveres regimentais inerentes ao seu mandato, ou a prática de atos que</text:span><text:span text:style-name="T293"> </text:span><text:span text:style-name="T251">afetem a sua dignidade, de seus pares ou ao próprio Conselho.</text:span></text:p>
        </text:list-item>
        <text:list-item>
          <text:p text:style-name="P197"><text:span text:style-name="T230">-</text:span><text:span text:style-name="T250"> </text:span><text:span text:style-name="T230">O</text:span><text:span text:style-name="T250"> </text:span><text:span text:style-name="T230">uso</text:span><text:span text:style-name="T250"> </text:span><text:span text:style-name="T230">de</text:span><text:span text:style-name="T267"> </text:span><text:span text:style-name="T230">expressões</text:span><text:span text:style-name="T250"> </text:span><text:span text:style-name="T230">ou</text:span><text:span text:style-name="T250"> </text:span><text:span text:style-name="T230">a</text:span><text:span text:style-name="T250"> </text:span><text:span text:style-name="T230">prática</text:span><text:span text:style-name="T250"> </text:span><text:span text:style-name="T230">de</text:span><text:span text:style-name="T250"> </text:span><text:span text:style-name="T230">ato</text:span><text:span text:style-name="T250"> </text:span><text:span text:style-name="T230">que</text:span><text:span text:style-name="T250"> </text:span><text:span text:style-name="T230">afete</text:span><text:span text:style-name="T250"> </text:span><text:span text:style-name="T230">a</text:span><text:span text:style-name="T250"> </text:span><text:span text:style-name="T230">dignidade</text:span><text:span text:style-name="T250"> </text:span><text:span text:style-name="T230">alheia</text:span><text:span text:style-name="T250"> </text:span><text:span text:style-name="T230">por</text:span><text:span text:style-name="T250"> </text:span><text:span text:style-name="T230">um membro</text:span><text:span text:style-name="T250"> </text:span><text:span text:style-name="T230">da</text:span><text:span text:style-name="T250"> </text:span><text:span text:style-name="T230">Plenária</text:span><text:span text:style-name="T250"> </text:span><text:span text:style-name="T230">que</text:span><text:span text:style-name="T250"> </text:span><text:span text:style-name="T230">pratique</text:span><text:span text:style-name="T250"> </text:span><text:span text:style-name="T230">ofensas</text:span><text:span text:style-name="T250"> </text:span><text:span text:style-name="T230">físicas</text:span><text:span text:style-name="T250"> </text:span><text:span text:style-name="T230">e</text:span><text:span text:style-name="T250"> </text:span><text:span text:style-name="T230">morais</text:span><text:span text:style-name="T250"> </text:span><text:span text:style-name="T230">e</text:span><text:span text:style-name="T250"> </text:span><text:span text:style-name="T230">desacate</text:span><text:span text:style-name="T250"> </text:span><text:span text:style-name="T230">a</text:span><text:span text:style-name="T250"> </text:span><text:span text:style-name="T230">outro conselheiro, a mesa ou o seu Presidente.</text:span></text:p>
        </text:list-item>
      </text:list>
      <text:p text:style-name="P198"><text:span text:style-name="T284">Art. 6° </text:span><text:span text:style-name="T217">- </text:span><text:span text:style-name="T294">É </text:span><text:span text:style-name="T217">vedado ao conselheiro utilizar a participação no Conselho para fins de promoção pessoal, política e comercial, ou ainda para quaisquer outras finalidades senão aquelas descritas no Regimento Interno.</text:span></text:p>
      <text:p text:style-name="P199"><draw:frame draw:style-name="fr7" draw:name="Image 105" text:anchor-type="char" svg:x="1.3626in" svg:y="0.2457in" svg:width="5.2035in" svg:height="0.1in" draw:z-index="226"><draw:image xlink:href="Pictures/100000010000062E0000001F2CAE87AB.png" xlink:type="simple" xlink:show="embed" xlink:actuate="onLoad" draw:mime-type="image/png"/></draw:frame></text:p>
      <text:p text:style-name="P200"/>
      <text:p text:style-name="P181"/>
      <text:p text:style-name="P182"><draw:frame draw:style-name="fr3" draw:name="Image 108" text:anchor-type="as-char" svg:width="3.1272in" svg:height="0.0256in" draw:z-index="240"><draw:image xlink:href="Pictures/1000000000000392000000083C8EA717.png" xlink:type="simple" xlink:show="embed" xlink:actuate="onLoad" draw:mime-type="image/png"/></draw:frame></text:p>
      <text:p text:style-name="P201"><text:span text:style-name="T295">Art. 7°</text:span><text:span text:style-name="T296"> </text:span><text:span text:style-name="T297">- </text:span><text:span text:style-name="T295">A </text:span><text:span text:style-name="T297">ocorrência de uma ou mais infrações previstas nos artigos deste Regimento deverá ser levada ao conhecimento de qualquer Membro do Conselho, que submeterá o caso </text:span><text:span text:style-name="T298">à </text:span><text:span text:style-name="T297">Plenária.</text:span></text:p>
      <text:list text:style-name="WWNum3">
        <text:list-item>
          <text:p text:style-name="P202"><text:span text:style-name="T251">- A Plenária nomeará uma comissão específica, composta por três membros do Conselho, sendo então escolhido o</text:span><text:span text:style-name="T293"> </text:span><text:span text:style-name="T251">relator</text:span><text:span text:style-name="T299"> </text:span><text:span text:style-name="T251">que</text:span><text:span text:style-name="T278"> </text:span><text:span text:style-name="T251">deverá elaborar, no</text:span><text:span text:style-name="T300"> </text:span><text:span text:style-name="T251">prazo de</text:span><text:span text:style-name="T293"> </text:span><text:span text:style-name="T251">quinze dias úteis, o relatório dos fatos ocorridos, juntando todos os elementos </text:span><text:span text:style-name="T301">comprobatórios </text:span><text:span text:style-name="T251">que eventualmente colher.</text:span></text:p>
        </text:list-item>
        <text:list-item>
          <text:p text:style-name="P203"><text:span text:style-name="T230">-</text:span><text:span text:style-name="T250"> </text:span><text:span text:style-name="T230">O</text:span><text:span text:style-name="T270"> </text:span><text:span text:style-name="T230">relator</text:span><text:span text:style-name="T235"> </text:span><text:span text:style-name="T230">entregará</text:span><text:span text:style-name="T266"> </text:span><text:span text:style-name="T230">o</text:span><text:span text:style-name="T259"> </text:span><text:span text:style-name="T230">relatório</text:span><text:span text:style-name="T236"> </text:span><text:span text:style-name="T230">ao</text:span><text:span text:style-name="T243"> </text:span><text:span text:style-name="T230">Presidente</text:span><text:span text:style-name="T272"> </text:span><text:span text:style-name="T230">do</text:span><text:span text:style-name="T245"> </text:span><text:span text:style-name="T230">Conselho,</text:span><text:span text:style-name="T244"> </text:span><text:span text:style-name="T230">que</text:span><text:span text:style-name="T247"> </text:span><text:span text:style-name="T230">deverá</text:span><text:span text:style-name="T302"> </text:span><text:span text:style-name="T230">encaminhá-lo a Secretaria</text:span><text:span text:style-name="T250"> </text:span><text:span text:style-name="T230">Executiva</text:span><text:span text:style-name="T250"> </text:span><text:span text:style-name="T230">para</text:span><text:span text:style-name="T250"> </text:span><text:span text:style-name="T230">que se</text:span><text:span text:style-name="T250"> </text:span><text:span text:style-name="T230">inclua</text:span><text:span text:style-name="T250"> </text:span><text:span text:style-name="T230">o</text:span><text:span text:style-name="T250"> </text:span><text:span text:style-name="T230">assunto</text:span><text:span text:style-name="T250"> </text:span><text:span text:style-name="T230">na</text:span><text:span text:style-name="T250"> </text:span><text:span text:style-name="T230">pauta</text:span><text:span text:style-name="T250"> </text:span><text:span text:style-name="T230">da</text:span><text:span text:style-name="T250"> </text:span><text:span text:style-name="T230">assembleia</text:span><text:span text:style-name="T250"> </text:span><text:span text:style-name="T230">a</text:span><text:span text:style-name="T250"> </text:span><text:span text:style-name="T230">ser realizada na data mais próxima;</text:span></text:p>
        </text:list-item>
        <text:list-item>
          <text:p text:style-name="P204"><text:span text:style-name="T230">-</text:span><text:span text:style-name="T250"> </text:span><text:span text:style-name="T230">Lido</text:span><text:span text:style-name="T250"> </text:span><text:span text:style-name="T230">o</text:span><text:span text:style-name="T250"> </text:span><text:span text:style-name="T230">relatório,</text:span><text:span text:style-name="T250"> </text:span><text:span text:style-name="T230">o</text:span><text:span text:style-name="T250"> </text:span><text:span text:style-name="T230">membro</text:span><text:span text:style-name="T250"> </text:span><text:span text:style-name="T230">acusado</text:span><text:span text:style-name="T250"> </text:span><text:span text:style-name="T230">terá</text:span><text:span text:style-name="T250"> </text:span><text:span text:style-name="T230">o</text:span><text:span text:style-name="T250"> </text:span><text:span text:style-name="T230">prazo</text:span><text:span text:style-name="T250"> </text:span><text:span text:style-name="T230">de</text:span><text:span text:style-name="T250"> </text:span><text:span text:style-name="T230">quinze</text:span><text:span text:style-name="T250"> </text:span><text:span text:style-name="T230">dias</text:span><text:span text:style-name="T250"> </text:span><text:span text:style-name="T230">úteis</text:span><text:span text:style-name="T250"> </text:span><text:span text:style-name="T230">para apresentar justificativas </text:span><text:span text:style-name="T298">à </text:span><text:span text:style-name="T230">comissão específica;</text:span></text:p>
        </text:list-item>
        <text:list-item>
          <text:p text:style-name="P205"><text:span text:style-name="T230">-</text:span><text:span text:style-name="T250"> </text:span><text:span text:style-name="T230">Após</text:span><text:span text:style-name="T250"> </text:span><text:span text:style-name="T230">a</text:span><text:span text:style-name="T250"> </text:span><text:span text:style-name="T230">apresentação</text:span><text:span text:style-name="T250"> </text:span><text:span text:style-name="T230">das</text:span><text:span text:style-name="T250"> </text:span><text:span text:style-name="T230">justificativas,</text:span><text:span text:style-name="T250"> </text:span><text:span text:style-name="T230">o</text:span><text:span text:style-name="T250"> </text:span><text:span text:style-name="T230">relator</text:span><text:span text:style-name="T250"> </text:span><text:span text:style-name="T230">nomeado</text:span><text:span text:style-name="T250"> </text:span><text:span text:style-name="T230">apresentará</text:span><text:span text:style-name="T250"> </text:span><text:span text:style-name="T230">a Presidência</text:span><text:span text:style-name="T250"> </text:span><text:span text:style-name="T230">do</text:span><text:span text:style-name="T246"> </text:span><text:span text:style-name="T230">Conselho</text:span><text:span text:style-name="T266"> </text:span><text:span text:style-name="T230">o</text:span><text:span text:style-name="T246"> </text:span><text:span text:style-name="T230">parecer</text:span><text:span text:style-name="T273"> </text:span><text:span text:style-name="T303">conclusivo</text:span><text:span text:style-name="T304"> </text:span><text:span text:style-name="T230">sobre</text:span><text:span text:style-name="T237"> </text:span><text:span text:style-name="T230">o</text:span><text:span text:style-name="T247"> </text:span><text:span text:style-name="T230">caso,</text:span><text:span text:style-name="T237"> </text:span><text:span text:style-name="T230">informando</text:span><text:span text:style-name="T265"> </text:span><text:span text:style-name="T230">o</text:span><text:span text:style-name="T237"> </text:span><text:span text:style-name="T230">posicionando da comissão pela falta de decoro ou não.</text:span></text:p>
        </text:list-item>
        <text:list-item>
          <text:p text:style-name="P206"><text:span text:style-name="T230">-</text:span><text:span text:style-name="T250"> </text:span><text:span text:style-name="T230">Na reunião subsequente este relatório será submetido </text:span><text:span text:style-name="T298">à </text:span><text:span text:style-name="T230">Plenária, para deliberação e </text:span><text:span text:style-name="T249">votação.</text:span></text:p>
        </text:list-item>
      </text:list>
      <text:p text:style-name="P207"><text:span text:style-name="T305">§ </text:span><text:span text:style-name="T264">1°. </text:span><text:span text:style-name="T297">Aprovado o relatório condenatório de falta de decoro, constarão no mesmo, alternativamente</text:span><text:span text:style-name="T306"> </text:span><text:span text:style-name="T297">ou</text:span><text:span text:style-name="T306"> </text:span><text:span text:style-name="T297">cumulativamente,</text:span><text:span text:style-name="T306"> </text:span><text:span text:style-name="T297">as</text:span><text:span text:style-name="T307"> </text:span><text:span text:style-name="T297">seguintes</text:span><text:span text:style-name="T306"> </text:span><text:span text:style-name="T297">penalidades</text:span><text:span text:style-name="T306"> </text:span><text:span text:style-name="T297">em</text:span><text:span text:style-name="T306"> </text:span><text:span text:style-name="T297">face</text:span><text:span text:style-name="T306"> </text:span><text:span text:style-name="T297">da</text:span><text:span text:style-name="T306"> </text:span><text:span text:style-name="T297">gravidade da infração e do membro penalizado:</text:span></text:p>
      <text:list text:continue-numbering="true" text:style-name="WWNum3">
        <text:list-item>
          <text:list>
            <text:list-item>
              <text:p text:style-name="P208"><text:span text:style-name="T230">Advertência</text:span><text:span text:style-name="T302"> </text:span><text:span text:style-name="T230">verbal</text:span><text:span text:style-name="T270"> </text:span><text:span text:style-name="T230">ou</text:span><text:span text:style-name="T269"> </text:span><text:span text:style-name="T230">escrita</text:span><text:span text:style-name="T246"> </text:span><text:span text:style-name="T230">imposta</text:span><text:span text:style-name="T243"> </text:span><text:span text:style-name="T230">em</text:span><text:span text:style-name="T308"> </text:span><text:span text:style-name="T230">sessão</text:span><text:span text:style-name="T247"> </text:span><text:span text:style-name="T230">do</text:span><text:span text:style-name="T260"> </text:span><text:span text:style-name="T249">Conselho;</text:span></text:p>
            </text:list-item>
          </text:list>
        </text:list-item>
      </text:list>
      <text:p text:style-name="P209"/>
      <text:list text:continue-numbering="true" text:style-name="WWNum3">
        <text:list-item>
          <text:list>
            <text:list-item>
              <text:p text:style-name="P210"><text:span text:style-name="T230">Suspensão</text:span><text:span text:style-name="T243"> </text:span><text:span text:style-name="T230">do</text:span><text:span text:style-name="T308"> </text:span><text:span text:style-name="T230">exercício</text:span><text:span text:style-name="T309"> </text:span><text:span text:style-name="T230">do</text:span><text:span text:style-name="T310"> </text:span><text:span text:style-name="T230">mandato,</text:span><text:span text:style-name="T246"> </text:span><text:span text:style-name="T230">de</text:span><text:span text:style-name="T276"> </text:span><text:span text:style-name="T230">60</text:span><text:span text:style-name="T309"> </text:span><text:span text:style-name="T230">a</text:span><text:span text:style-name="T258"> </text:span><text:span text:style-name="T230">120</text:span><text:span text:style-name="T270"> </text:span><text:span text:style-name="T249">dias;</text:span></text:p>
            </text:list-item>
          </text:list>
        </text:list-item>
      </text:list>
      <text:p text:style-name="P170"/>
      <text:list text:continue-numbering="true" text:style-name="WWNum3">
        <text:list-item>
          <text:list>
            <text:list-item>
              <text:p text:style-name="P211"><text:span text:style-name="T230">Perda</text:span><text:span text:style-name="T310"> </text:span><text:span text:style-name="T230">do</text:span><text:span text:style-name="T311"> </text:span><text:span text:style-name="T249">mandato.</text:span></text:p>
            </text:list-item>
          </text:list>
        </text:list-item>
      </text:list>
      <text:p text:style-name="P212"><text:span text:style-name="T305">§</text:span><text:span text:style-name="T312"> </text:span><text:span text:style-name="T264">2°.</text:span><text:span text:style-name="T313"> </text:span><text:span text:style-name="T297">Caso</text:span><text:span text:style-name="T314"> </text:span><text:span text:style-name="T297">a</text:span><text:span text:style-name="T315"> </text:span><text:span text:style-name="T297">Plenária</text:span><text:span text:style-name="T316"> </text:span><text:span text:style-name="T297">vote</text:span><text:span text:style-name="T317"> </text:span><text:span text:style-name="T297">pelo</text:span><text:span text:style-name="T318"> </text:span><text:span text:style-name="T297">afastamento</text:span><text:span text:style-name="T319"> </text:span><text:span text:style-name="T297">do</text:span><text:span text:style-name="T320"> </text:span><text:span text:style-name="T297">Membro,</text:span><text:span text:style-name="T321"> </text:span><text:span text:style-name="T297">deverá</text:span><text:span text:style-name="T319"> </text:span><text:span text:style-name="T297">o</text:span><text:span text:style-name="T322"> </text:span><text:span text:style-name="T297">Presidente</text:span><text:span text:style-name="T315"> </text:span><text:span text:style-name="T297">solicitar</text:span><text:span text:style-name="T323"> </text:span><text:span text:style-name="T324">à</text:span></text:p>
      <text:p text:style-name="P213"><text:span text:style-name="T297">entidade</text:span><text:span text:style-name="T318"> </text:span><text:span text:style-name="T297">representada</text:span><text:span text:style-name="T325"> </text:span><text:span text:style-name="T297">pelo</text:span><text:span text:style-name="T317"> </text:span><text:span text:style-name="T297">mesmo</text:span><text:span text:style-name="T326"> </text:span><text:span text:style-name="T297">que</text:span><text:span text:style-name="T322"> </text:span><text:span text:style-name="T297">esta</text:span><text:span text:style-name="T327"> </text:span><text:span text:style-name="T297">apresente</text:span><text:span text:style-name="T314"> </text:span><text:span text:style-name="T297">sua</text:span><text:span text:style-name="T314"> </text:span><text:span text:style-name="T297">substituição</text:span><text:span text:style-name="T328"> </text:span><text:span text:style-name="T329">imediata.</text:span></text:p>
      <text:p text:style-name="P214"><text:span text:style-name="T284">Art. 8°</text:span><text:span text:style-name="T330"> </text:span><text:span text:style-name="T217">- </text:span><text:span text:style-name="T294">É </text:span><text:span text:style-name="T217">vedado aos membros pronunciarem-se em nome do Conselho em qualquer circunstância,</text:span><text:span text:style-name="T218"> </text:span><text:span text:style-name="T217">a não ser que assim legitimado nas formas deste Regimento</text:span><text:span text:style-name="T331">.</text:span></text:p>
      <text:p text:style-name="P215"><text:span text:style-name="T284">Art. 9º </text:span><text:span text:style-name="T217">- As funções dos membros do Conselho não serão remuneradas, sendo consideradas como serviço público relevante</text:span><text:span text:style-name="T331">.</text:span></text:p>
      <text:p text:style-name="P216"><text:span text:style-name="T279">Seção IV</text:span><text:span text:style-name="T332"> </text:span><text:span text:style-name="T279">-</text:span><text:span text:style-name="T333"> </text:span><text:span text:style-name="T279">Da</text:span><text:span text:style-name="T334"> </text:span><text:span text:style-name="T283">organização</text:span></text:p>
      <text:p text:style-name="P217"/>
      <text:p text:style-name="P218"><draw:frame draw:style-name="fr6" draw:name="Image 109" text:anchor-type="char" svg:x="1.3626in" svg:y="0.3862in" svg:width="5.2728in" svg:height="0.0425in" draw:z-index="144"><draw:image xlink:href="Pictures/100000000000062E0000000D82C4A71F.png" xlink:type="simple" xlink:show="embed" xlink:actuate="onLoad" draw:mime-type="image/png"/></draw:frame><text:span text:style-name="T284">Art. 10. </text:span><text:span text:style-name="T217">O</text:span><text:span text:style-name="T224"> </text:span><text:span text:style-name="T217">Conselho possui</text:span><text:span text:style-name="T218"> </text:span><text:span text:style-name="T217">a</text:span><text:span text:style-name="T218"> </text:span><text:span text:style-name="T217">seguinte estrutura para seu funcionamento:</text:span><text:span text:style-name="T335"> </text:span><text:span text:style-name="T217">I</text:span><text:span text:style-name="T335"> </text:span><text:span text:style-name="T217">-</text:span><text:span text:style-name="T335"> </text:span><text:span text:style-name="T217">Plenária;</text:span></text:p>
      <text:p text:style-name="P219"><draw:frame draw:style-name="fr9" draw:name="Image 110" text:anchor-type="char" svg:x="4.7146in" svg:y="9.5138in" svg:width="3.5535in" svg:height="0.0583in" draw:z-index="159"><draw:image xlink:href="Pictures/100000000000042A0000001269F6A9E8.png" xlink:type="simple" xlink:show="embed" xlink:actuate="onLoad" draw:mime-type="image/png"/></draw:frame></text:p>
      <text:p text:style-name="P181"/>
      <text:p text:style-name="P220"><draw:frame draw:style-name="fr3" draw:name="Image 111" text:anchor-type="as-char" svg:width="3.1665in" svg:height="0.0228in" draw:z-index="57"><draw:image xlink:href="Pictures/10000000000003920000000748886609.png" xlink:type="simple" xlink:show="embed" xlink:actuate="onLoad" draw:mime-type="image/png"/></draw:frame></text:p>
      <text:list text:style-name="WWNum4">
        <text:list-item>
          <text:p text:style-name="P221"><text:span text:style-name="T336">-</text:span><text:span text:style-name="T337"> </text:span><text:span text:style-name="T338">Presidência;</text:span></text:p>
        </text:list-item>
      </text:list>
      <text:p text:style-name="P209"/>
      <text:list text:continue-numbering="true" text:style-name="WWNum4">
        <text:list-item>
          <text:p text:style-name="P222"><text:span text:style-name="T230">-</text:span><text:span text:style-name="T250"> </text:span><text:span text:style-name="T230">Secretaria</text:span><text:span text:style-name="T236"> </text:span><text:span text:style-name="T249">Executiva;</text:span></text:p>
        </text:list-item>
      </text:list>
      <text:p text:style-name="P168"/>
      <text:list text:continue-numbering="true" text:style-name="WWNum4">
        <text:list-item>
          <text:p text:style-name="P223"><text:span text:style-name="T230">-</text:span><text:span text:style-name="T339"> </text:span><text:span text:style-name="T230">Comissões</text:span><text:span text:style-name="T340"> </text:span><text:span text:style-name="T249">Técnicas.</text:span></text:p>
        </text:list-item>
      </text:list>
      <text:p text:style-name="P224"/>
      <text:p text:style-name="P225"><text:span text:style-name="T341">Art.</text:span><text:span text:style-name="T342"> </text:span><text:span text:style-name="T341">11.</text:span><text:span text:style-name="T342"> </text:span><text:span text:style-name="T297">A</text:span><text:span text:style-name="T306"> </text:span><text:span text:style-name="T297">Plenária</text:span><text:span text:style-name="T306"> </text:span><text:span text:style-name="T297">é</text:span><text:span text:style-name="T306"> </text:span><text:span text:style-name="T297">a</text:span><text:span text:style-name="T306"> </text:span><text:span text:style-name="T297">instância</text:span><text:span text:style-name="T306"> </text:span><text:span text:style-name="T297">soberana</text:span><text:span text:style-name="T306"> </text:span><text:span text:style-name="T297">do</text:span><text:span text:style-name="T306"> </text:span><text:span text:style-name="T297">Conselho</text:span><text:span text:style-name="T306"> </text:span><text:span text:style-name="T297">do</text:span><text:span text:style-name="T306"> </text:span><text:span text:style-name="T297">qual</text:span><text:span text:style-name="T306"> </text:span><text:span text:style-name="T297">emanarão</text:span><text:span text:style-name="T306"> </text:span><text:span text:style-name="T297">as manifestações</text:span><text:span text:style-name="T306"> </text:span><text:span text:style-name="T297">a serem consideradas, e é composta pelos conselheiros.</text:span></text:p>
      <text:p text:style-name="P226"><text:span text:style-name="T341">Art.</text:span><text:span text:style-name="T342"> </text:span><text:span text:style-name="T341">12.</text:span><text:span text:style-name="T342"> </text:span><text:span text:style-name="T297">As</text:span><text:span text:style-name="T306"> </text:span><text:span text:style-name="T297">Comissões</text:span><text:span text:style-name="T306"> </text:span><text:span text:style-name="T297">Técnicas,</text:span><text:span text:style-name="T306"> </text:span><text:span text:style-name="T297">de</text:span><text:span text:style-name="T306"> </text:span><text:span text:style-name="T297">caráter</text:span><text:span text:style-name="T306"> </text:span><text:span text:style-name="T343">consultivo,</text:span><text:span text:style-name="T344"> </text:span><text:span text:style-name="T297">têm</text:span><text:span text:style-name="T306"> </text:span><text:span text:style-name="T297">por</text:span><text:span text:style-name="T306"> </text:span><text:span text:style-name="T297">finalidade</text:span><text:span text:style-name="T306"> </text:span><text:span text:style-name="T297">estudar, analisar e emitir pareceres e relatórios sobre assuntos específicos que lhes forem encaminhados pela Plenária ou pela Presidência, e reunir-se-ão sempre que necessário, para possibilitar a elaboração de seus pareceres.</text:span></text:p>
      <text:p text:style-name="P227"><text:span text:style-name="T341">Art. 13. </text:span><text:span text:style-name="T297">As Comissões Técnicas terão apoio da Secretaria Executiva, sendo facultada a participação</text:span><text:span text:style-name="T306"> </text:span><text:span text:style-name="T297">de técnicos</text:span><text:span text:style-name="T306"> </text:span><text:span text:style-name="T297">não integrantes do Conselho</text:span><text:span text:style-name="T306"> </text:span><text:span text:style-name="T297">para o cumprimento de seus </text:span><text:span text:style-name="T329">objetivos.</text:span></text:p>
      <text:p text:style-name="P228"><text:span text:style-name="T216">Art.</text:span><text:span text:style-name="T345"> </text:span><text:span text:style-name="T216">14.</text:span><text:span text:style-name="T346"> </text:span><text:span text:style-name="T217">Os</text:span><text:span text:style-name="T240"> </text:span><text:span text:style-name="T217">integrantes</text:span><text:span text:style-name="T290"> </text:span><text:span text:style-name="T217">de</text:span><text:span text:style-name="T224"> </text:span><text:span text:style-name="T217">cada</text:span><text:span text:style-name="T219"> </text:span><text:span text:style-name="T217">Comissão</text:span><text:span text:style-name="T240"> </text:span><text:span text:style-name="T217">Técnica</text:span><text:span text:style-name="T289"> </text:span><text:span text:style-name="T217">serão</text:span><text:span text:style-name="T224"> </text:span><text:span text:style-name="T217">indicados</text:span><text:span text:style-name="T290"> </text:span><text:span text:style-name="T217">no</text:span><text:span text:style-name="T347"> </text:span><text:span text:style-name="T217">seu</text:span><text:span text:style-name="T242"> </text:span><text:span text:style-name="T217">ato</text:span><text:span text:style-name="T225"> </text:span><text:span text:style-name="T217">de</text:span><text:span text:style-name="T224"> </text:span><text:span text:style-name="T242">criação.</text:span></text:p>
      <text:p text:style-name="P209"/>
      <text:p text:style-name="P229"><text:span text:style-name="T341">Art. 15. </text:span><text:span text:style-name="T297">A Comissão Técnica deverá ter na sua composição pelo menos 03 (três) conselheiros, titulares ou suplentes, e poderá contar com apoio técnico especializado, indicado por membros do Conselho e referendados</text:span><text:span text:style-name="T306"> </text:span><text:span text:style-name="T297">pela Plenária.</text:span></text:p>
      <text:p text:style-name="P230"><text:span text:style-name="T341">Art. 16.</text:span><text:span text:style-name="T342"> </text:span><text:span text:style-name="T297">A escolha da composição das Comissões Técnicas deverá </text:span><text:span text:style-name="T343">considerar </text:span><text:span text:style-name="T297">a competência</text:span><text:span text:style-name="T306"> </text:span><text:span text:style-name="T297">técnica e a atuação dos candidatos.</text:span></text:p>
      <text:p text:style-name="P231"><text:span text:style-name="T341">Art.</text:span><text:span text:style-name="T342"> </text:span><text:span text:style-name="T341">17.</text:span><text:span text:style-name="T342"> </text:span><text:span text:style-name="T297">Cada</text:span><text:span text:style-name="T306"> </text:span><text:span text:style-name="T297">Comissão</text:span><text:span text:style-name="T306"> </text:span><text:span text:style-name="T297">Técnica</text:span><text:span text:style-name="T306"> </text:span><text:span text:style-name="T297">terá</text:span><text:span text:style-name="T306"> </text:span><text:span text:style-name="T297">um</text:span><text:span text:style-name="T306"> </text:span><text:span text:style-name="T297">coordenador,</text:span><text:span text:style-name="T306"> </text:span><text:span text:style-name="T297">eleito</text:span><text:span text:style-name="T306"> </text:span><text:span text:style-name="T297">por</text:span><text:span text:style-name="T306"> </text:span><text:span text:style-name="T297">consenso</text:span><text:span text:style-name="T306"> </text:span><text:span text:style-name="T297">ou</text:span><text:span text:style-name="T306"> </text:span><text:span text:style-name="T297">pela maioria simples dos votos entre seus membros, desde que seja um </text:span><text:span text:style-name="T343">conselheiro, </text:span><text:span text:style-name="T297">ao qual caberá</text:span><text:span text:style-name="T306"> </text:span><text:span text:style-name="T297">agendar e convocar</text:span><text:span text:style-name="T306"> </text:span><text:span text:style-name="T297">reuniões, e relatá-las </text:span><text:span text:style-name="T298">à </text:span><text:span text:style-name="T297">Secretaria</text:span><text:span text:style-name="T306"> </text:span><text:span text:style-name="T297">Executiva.</text:span></text:p>
      <text:p text:style-name="P232"><text:span text:style-name="T341">Art. 18. </text:span><text:span text:style-name="T297">O Coordenador da Comissão Técnica deverá submeter a Plenária as decisões, pareceres e demais manifestações para apreciação, consideração</text:span><text:span text:style-name="T306"> </text:span><text:span text:style-name="T297">e aprovação.</text:span></text:p>
      <text:p text:style-name="P233"><text:span text:style-name="T216">Art.</text:span><text:span text:style-name="T348"> </text:span><text:span text:style-name="T216">19.</text:span><text:span text:style-name="T349"> </text:span><text:span text:style-name="T217">As</text:span><text:span text:style-name="T290"> </text:span><text:span text:style-name="T217">Comissões</text:span><text:span text:style-name="T218"> </text:span><text:span text:style-name="T217">Técnicas</text:span><text:span text:style-name="T350"> </text:span><text:span text:style-name="T217">poderão</text:span><text:span text:style-name="T290"> </text:span><text:span text:style-name="T217">ter</text:span><text:span text:style-name="T351"> </text:span><text:span text:style-name="T217">caráter</text:span><text:span text:style-name="T242"> </text:span><text:span text:style-name="T217">temporário</text:span><text:span text:style-name="T241"> </text:span><text:span text:style-name="T217">ou</text:span><text:span text:style-name="T290"> </text:span><text:span text:style-name="T242">permanente.</text:span></text:p>
      <text:p text:style-name="P234"/>
      <text:p text:style-name="P235"><text:span text:style-name="T352">Seção</text:span><text:span text:style-name="T353"> </text:span><text:span text:style-name="T352">V</text:span><text:span text:style-name="T354"> </text:span><text:span text:style-name="T352">-</text:span><text:span text:style-name="T355"> </text:span><text:span text:style-name="T352">Das</text:span><text:span text:style-name="T356"> competências</text:span></text:p>
      <text:p text:style-name="P236"><text:span text:style-name="T216">Art.</text:span><text:span text:style-name="T357"> </text:span><text:span text:style-name="T216">20.</text:span><text:span text:style-name="T358"> </text:span><text:span text:style-name="T251">Ao</text:span><text:span text:style-name="T359"> </text:span><text:span text:style-name="T251">presidente</text:span><text:span text:style-name="T360"> </text:span><text:span text:style-name="T251">do</text:span><text:span text:style-name="T278"> </text:span><text:span text:style-name="T251">Conselho</text:span><text:span text:style-name="T361"> </text:span><text:span text:style-name="T362">compete:</text:span></text:p>
      <text:p text:style-name="P170"/>
      <text:list text:style-name="WWNum5">
        <text:list-item>
          <text:p text:style-name="P237"><text:span text:style-name="T230">-</text:span><text:span text:style-name="T261"> </text:span><text:span text:style-name="T230">Presidir</text:span><text:span text:style-name="T309"> </text:span><text:span text:style-name="T230">as</text:span><text:span text:style-name="T261"> </text:span><text:span text:style-name="T249">reuniões;</text:span></text:p>
        </text:list-item>
      </text:list>
      <text:p text:style-name="P170"/>
      <text:list text:continue-numbering="true" text:style-name="WWNum5">
        <text:list-item>
          <text:p text:style-name="P238"><text:span text:style-name="T251">- Convocar as reuniões ordinárias e extraordinárias, definindo datas, local e pauta de trabalho, levando em consideração a matéria encaminhada pelos conselheiros e</text:span><text:span text:style-name="T293"> </text:span><text:span text:style-name="T251">outras pertinentes </text:span><text:span text:style-name="T294">à </text:span><text:span text:style-name="T279">UC-MONAI;</text:span></text:p>
        </text:list-item>
      </text:list>
      <text:p text:style-name="P239"/>
      <text:p text:style-name="P240"/>
      <text:p text:style-name="P241"><draw:frame draw:style-name="fr3" draw:name="Image 112" text:anchor-type="as-char" svg:width="5.4638in" svg:height="0.0583in" draw:z-index="66"><draw:image xlink:href="Pictures/100000000000061200000012D937FC95.png" xlink:type="simple" xlink:show="embed" xlink:actuate="onLoad" draw:mime-type="image/png"/></draw:frame></text:p>
      <text:list text:continue-numbering="true" text:style-name="WWNum5">
        <text:list-item>
          <text:p text:style-name="P242"><text:span text:style-name="T230">-</text:span><text:span text:style-name="T255"> </text:span><text:span text:style-name="T230">Abrir</text:span><text:span text:style-name="T250"> </text:span><text:span text:style-name="T230">e</text:span><text:span text:style-name="T250"> </text:span><text:span text:style-name="T230">encerrar</text:span><text:span text:style-name="T250"> </text:span><text:span text:style-name="T230">as</text:span><text:span text:style-name="T250"> </text:span><text:span text:style-name="T230">seções</text:span><text:span text:style-name="T250"> </text:span><text:span text:style-name="T230">observando</text:span><text:span text:style-name="T250"> </text:span><text:span text:style-name="T230">e</text:span><text:span text:style-name="T250"> </text:span><text:span text:style-name="T230">fazendo</text:span><text:span text:style-name="T250"> </text:span><text:span text:style-name="T230">observar</text:span><text:span text:style-name="T250"> </text:span><text:span text:style-name="T230">as</text:span><text:span text:style-name="T250"> </text:span><text:span text:style-name="T230">normas</text:span><text:span text:style-name="T250"> </text:span><text:span text:style-name="T230">legais </text:span><text:span text:style-name="T303">vigentes </text:span><text:span text:style-name="T230">e as determinações deste regimento;</text:span></text:p>
        </text:list-item>
        <text:list-item>
          <text:p text:style-name="P243"><text:span text:style-name="T230">-</text:span><text:span text:style-name="T234"> </text:span><text:span text:style-name="T230">Designar</text:span><text:span text:style-name="T245"> </text:span><text:span text:style-name="T230">a</text:span><text:span text:style-name="T308"> </text:span><text:span text:style-name="T230">Secretaria</text:span><text:span text:style-name="T259"> </text:span><text:span text:style-name="T230">Executiva</text:span><text:span text:style-name="T236"> </text:span><text:span text:style-name="T230">do</text:span><text:span text:style-name="T363"> </text:span><text:span text:style-name="T249">conselho.</text:span></text:p>
        </text:list-item>
      </text:list>
      <text:p text:style-name="P234"/>
      <text:list text:continue-numbering="true" text:style-name="WWNum5">
        <text:list-item>
          <text:p text:style-name="P244"><text:span text:style-name="T230">-</text:span><text:span text:style-name="T250"> </text:span><text:span text:style-name="T230">Submeter</text:span><text:span text:style-name="T250"> </text:span><text:span text:style-name="T298">à</text:span><text:span text:style-name="T364"> </text:span><text:span text:style-name="T230">votação</text:span><text:span text:style-name="T250"> </text:span><text:span text:style-name="T230">as</text:span><text:span text:style-name="T250"> </text:span><text:span text:style-name="T230">matérias</text:span><text:span text:style-name="T250"> </text:span><text:span text:style-name="T230">a</text:span><text:span text:style-name="T250"> </text:span><text:span text:style-name="T230">serem</text:span><text:span text:style-name="T250"> </text:span><text:span text:style-name="T230">decididas,</text:span><text:span text:style-name="T250"> </text:span><text:span text:style-name="T230">intervindo</text:span><text:span text:style-name="T250"> </text:span><text:span text:style-name="T230">na</text:span><text:span text:style-name="T250"> </text:span><text:span text:style-name="T230">ordem</text:span><text:span text:style-name="T250"> </text:span><text:span text:style-name="T230">dos trabalhos ou submetendo-os</text:span><text:span text:style-name="T250"> </text:span><text:span text:style-name="T230">sempre que necessário;</text:span></text:p>
        </text:list-item>
        <text:list-item>
          <text:p text:style-name="P245"><text:span text:style-name="T230">-</text:span><text:span text:style-name="T238"> </text:span><text:span text:style-name="T230">Ordenar</text:span><text:span text:style-name="T250"> </text:span><text:span text:style-name="T230">o</text:span><text:span text:style-name="T246"> </text:span><text:span text:style-name="T230">tempo</text:span><text:span text:style-name="T231"> </text:span><text:span text:style-name="T230">e</text:span><text:span text:style-name="T233"> </text:span><text:span text:style-name="T230">uso</text:span><text:span text:style-name="T244"> </text:span><text:span text:style-name="T230">da</text:span><text:span text:style-name="T365"> </text:span><text:span text:style-name="T230">palavra,</text:span><text:span text:style-name="T231"> </text:span><text:span text:style-name="T230">intervir</text:span><text:span text:style-name="T365"> </text:span><text:span text:style-name="T230">e</text:span><text:span text:style-name="T233"> </text:span><text:span text:style-name="T230">advertir</text:span><text:span text:style-name="T232"> </text:span><text:span text:style-name="T230">os</text:span><text:span text:style-name="T273"> </text:span><text:span text:style-name="T230">presentes</text:span><text:span text:style-name="T250"> </text:span><text:span text:style-name="T230">para</text:span><text:span text:style-name="T250"> </text:span><text:span text:style-name="T230">assegurar</text:span><text:span text:style-name="T250"> </text:span><text:span text:style-name="T230">o bom andamento dos trabalhos;</text:span></text:p>
        </text:list-item>
        <text:list-item>
          <text:p text:style-name="P246"><text:span text:style-name="T230">-</text:span><text:span text:style-name="T309"> </text:span><text:span text:style-name="T230">Resolver</text:span><text:span text:style-name="T270"> </text:span><text:span text:style-name="T230">as</text:span><text:span text:style-name="T308"> </text:span><text:span text:style-name="T230">questões</text:span><text:span text:style-name="T246"> </text:span><text:span text:style-name="T230">de</text:span><text:span text:style-name="T366"> </text:span><text:span text:style-name="T230">ordem</text:span><text:span text:style-name="T248"> </text:span><text:span text:style-name="T230">nas</text:span><text:span text:style-name="T261"> </text:span><text:span text:style-name="T230">reuniões</text:span><text:span text:style-name="T246"> </text:span><text:span text:style-name="T230">da</text:span><text:span text:style-name="T246"> </text:span><text:span text:style-name="T249">Plenária;</text:span></text:p>
        </text:list-item>
      </text:list>
      <text:p text:style-name="P170"/>
      <text:list text:continue-numbering="true" text:style-name="WWNum5">
        <text:list-item>
          <text:p text:style-name="P247"><text:span text:style-name="T251">- Suspender ou adiar reuniões anteriormente convocadas, quando julgar conveniente, mediante justificativa;</text:span><text:span text:style-name="T251"/></text:p>
        </text:list-item>
        <text:list-item>
          <text:p text:style-name="P248"><text:span text:style-name="T256">- </text:span><text:span text:style-name="T230">Credenciar para participar das reuniões, a partir de solicitação dos membros do Conselho, pessoas ou entidades públicas ou privadas, que possam contribuir com informações</text:span><text:span text:style-name="T250"> </text:span><text:span text:style-name="T230">relacionadas</text:span><text:span text:style-name="T250"> </text:span><text:span text:style-name="T230">aos</text:span><text:span text:style-name="T250"> </text:span><text:span text:style-name="T230">temas</text:span><text:span text:style-name="T250"> </text:span><text:span text:style-name="T230">constantes</text:span><text:span text:style-name="T250"> </text:span><text:span text:style-name="T230">da</text:span><text:span text:style-name="T250"> </text:span><text:span text:style-name="T230">pauta,</text:span><text:span text:style-name="T250"> </text:span><text:span text:style-name="T230">com</text:span><text:span text:style-name="T250"> </text:span><text:span text:style-name="T230">direito</text:span><text:span text:style-name="T250"> </text:span><text:span text:style-name="T298">à</text:span><text:span text:style-name="T364"> </text:span><text:span text:style-name="T230">voz</text:span><text:span text:style-name="T250"> </text:span><text:span text:style-name="T230">e</text:span><text:span text:style-name="T250"> </text:span><text:span text:style-name="T230">sem direito a voto;</text:span></text:p>
        </text:list-item>
        <text:list-item>
          <text:p text:style-name="P249"><text:span text:style-name="T305">-</text:span><text:span text:style-name="T367"> </text:span><text:span text:style-name="T230">Manter</text:span><text:span text:style-name="T246"> </text:span><text:span text:style-name="T230">a</text:span><text:span text:style-name="T270"> </text:span><text:span text:style-name="T303">ordem</text:span><text:span text:style-name="T368"> </text:span><text:span text:style-name="T230">no</text:span><text:span text:style-name="T308"> </text:span><text:span text:style-name="T249">recinto;</text:span></text:p>
        </text:list-item>
      </text:list>
      <text:p text:style-name="P250"/>
      <text:list text:continue-numbering="true" text:style-name="WWNum5">
        <text:list-item>
          <text:p text:style-name="P251"><text:span text:style-name="T256">- </text:span><text:span text:style-name="T230">Determinar a abertura de sindicâncias para apurar fatos que digam respeito ao </text:span><text:span text:style-name="T249">Conselho;</text:span></text:p>
        </text:list-item>
        <text:list-item>
          <text:p text:style-name="P252"><text:span text:style-name="T256">- </text:span><text:span text:style-name="T230">Receber, despachar e encaminhar as correspondências, papéis e expedientes endereçados</text:span><text:span text:style-name="T250"> </text:span><text:span text:style-name="T230">ao Conselho e deste emanados;</text:span></text:p>
        </text:list-item>
        <text:list-item>
          <text:p text:style-name="P253"><text:span text:style-name="T256">-</text:span><text:span text:style-name="T257"> </text:span><text:span text:style-name="T230">Delegar</text:span><text:span text:style-name="T308"> </text:span><text:span text:style-name="T369">competências;</text:span></text:p>
        </text:list-item>
        <text:list-item>
          <text:p text:style-name="P254"><text:span text:style-name="T256">-</text:span><text:span text:style-name="T370"> </text:span><text:span text:style-name="T230">Resolver</text:span><text:span text:style-name="T245"> </text:span><text:span text:style-name="T230">as</text:span><text:span text:style-name="T309"> </text:span><text:span text:style-name="T230">dúvidas</text:span><text:span text:style-name="T270"> </text:span><text:span text:style-name="T230">relativas</text:span><text:span text:style-name="T243"> </text:span><text:span text:style-name="T230">ao</text:span><text:span text:style-name="T308"> </text:span><text:span text:style-name="T230">Regimento</text:span><text:span text:style-name="T259"> </text:span><text:span text:style-name="T230">surgidas</text:span><text:span text:style-name="T235"> </text:span><text:span text:style-name="T230">durante</text:span><text:span text:style-name="T246"> </text:span><text:span text:style-name="T230">as</text:span><text:span text:style-name="T309"> </text:span><text:span text:style-name="T249">reuniões;</text:span></text:p>
        </text:list-item>
        <text:list-item>
          <text:p text:style-name="P255"><text:span text:style-name="T256">-</text:span><text:span text:style-name="T263"> </text:span><text:span text:style-name="T230">Tomar</text:span><text:span text:style-name="T250"> </text:span><text:span text:style-name="T230">medidas</text:span><text:span text:style-name="T250"> </text:span><text:span text:style-name="T230">de</text:span><text:span text:style-name="T250"> </text:span><text:span text:style-name="T230">caráter</text:span><text:span text:style-name="T250"> </text:span><text:span text:style-name="T230">emergencial,</text:span><text:span text:style-name="T250"> </text:span><text:span text:style-name="T230">submetendo-as</text:span><text:span text:style-name="T250"> </text:span><text:span text:style-name="T298">à</text:span><text:span text:style-name="T364"> </text:span><text:span text:style-name="T230">homologação</text:span><text:span text:style-name="T250"> </text:span><text:span text:style-name="T230">em Reunião Extraordinária da plenária,</text:span><text:span text:style-name="T365"> </text:span><text:span text:style-name="T230">convocada</text:span><text:span text:style-name="T250"> </text:span><text:span text:style-name="T230">imediatamente</text:span><text:span text:style-name="T250"> </text:span><text:span text:style-name="T298">à </text:span><text:span text:style-name="T230">ocorrência</text:span><text:span text:style-name="T250"> </text:span><text:span text:style-name="T230">de fato;</text:span></text:p>
        </text:list-item>
        <text:list-item>
          <text:p text:style-name="P256"><text:span text:style-name="T256">-</text:span><text:span text:style-name="T371"> </text:span><text:span text:style-name="T230">Votar</text:span><text:span text:style-name="T309"> </text:span><text:span text:style-name="T230">como</text:span><text:span text:style-name="T248"> </text:span><text:span text:style-name="T230">membro</text:span><text:span text:style-name="T246"> </text:span><text:span text:style-name="T230">do</text:span><text:span text:style-name="T276"> </text:span><text:span text:style-name="T230">Conselho</text:span><text:span text:style-name="T259"> </text:span><text:span text:style-name="T230">e</text:span><text:span text:style-name="T363"> </text:span><text:span text:style-name="T230">exercer</text:span><text:span text:style-name="T245"> </text:span><text:span text:style-name="T230">o</text:span><text:span text:style-name="T258"> </text:span><text:span text:style-name="T230">voto</text:span><text:span text:style-name="T309"> </text:span><text:span text:style-name="T230">de</text:span><text:span text:style-name="T276"> </text:span><text:span text:style-name="T249">qualidade;</text:span></text:p>
        </text:list-item>
      </text:list>
      <text:p text:style-name="P257"/>
      <text:p text:style-name="P258"><text:span text:style-name="T216">Artigo</text:span><text:span text:style-name="T358"> </text:span><text:span text:style-name="T216">21.</text:span><text:span text:style-name="T372"> </text:span><text:span text:style-name="T294">À</text:span><text:span text:style-name="T373"> </text:span><text:span text:style-name="T251">Plenária</text:span><text:span text:style-name="T374"> </text:span><text:span text:style-name="T362">compete:</text:span></text:p>
      <text:p text:style-name="P177"/>
      <text:list text:style-name="WWNum6">
        <text:list-item>
          <text:p text:style-name="P259"><text:span text:style-name="T230">- Solicitar com antecedência</text:span><text:span text:style-name="T250"> </text:span><text:span text:style-name="T230">ao Presidente</text:span><text:span text:style-name="T250"> </text:span><text:span text:style-name="T230">a participação</text:span><text:span text:style-name="T250"> </text:span><text:span text:style-name="T230">de pessoas</text:span><text:span text:style-name="T250"> </text:span><text:span text:style-name="T230">que possam contribuir</text:span><text:span text:style-name="T250"> </text:span><text:span text:style-name="T230">com</text:span><text:span text:style-name="T250"> </text:span><text:span text:style-name="T230">informações</text:span><text:span text:style-name="T250"> </text:span><text:span text:style-name="T230">técnicas</text:span><text:span text:style-name="T250"> </text:span><text:span text:style-name="T230">e/ou</text:span><text:span text:style-name="T250"> </text:span><text:span text:style-name="T230">jurídicas</text:span><text:span text:style-name="T250"> </text:span><text:span text:style-name="T230">relacionadas</text:span><text:span text:style-name="T250"> </text:span><text:span text:style-name="T230">com</text:span><text:span text:style-name="T250"> </text:span><text:span text:style-name="T230">a</text:span><text:span text:style-name="T250"> </text:span><text:span text:style-name="T230">pauta</text:span><text:span text:style-name="T250"> </text:span><text:span text:style-name="T230">das reuniões, estas somente com direito a voz;</text:span></text:p>
        </text:list-item>
        <text:list-item>
          <text:p text:style-name="P260"><text:span text:style-name="T230">-</text:span><text:span text:style-name="T261"> </text:span><text:span text:style-name="T230">Comparecer,</text:span><text:span text:style-name="T273"> </text:span><text:span text:style-name="T230">participar,</text:span><text:span text:style-name="T236"> </text:span><text:span text:style-name="T230">votar</text:span><text:span text:style-name="T375"> </text:span><text:span text:style-name="T230">e</text:span><text:span text:style-name="T258"> </text:span><text:span text:style-name="T230">propor</text:span><text:span text:style-name="T270"> </text:span><text:span text:style-name="T230">convocações</text:span><text:span text:style-name="T302"> </text:span><text:span text:style-name="T230">nas</text:span><text:span text:style-name="T245"> </text:span><text:span text:style-name="T230">reuniões</text:span><text:span text:style-name="T237"> </text:span><text:span text:style-name="T230">do</text:span><text:span text:style-name="T309"> </text:span><text:span text:style-name="T249">Conselho;</text:span></text:p>
        </text:list-item>
      </text:list>
      <text:p text:style-name="P168"/>
      <text:list text:continue-numbering="true" text:style-name="WWNum6">
        <text:list-item>
          <text:p text:style-name="P261"><text:span text:style-name="T230">-</text:span><text:span text:style-name="T243"> </text:span><text:span text:style-name="T230">Participar</text:span><text:span text:style-name="T375"> </text:span><text:span text:style-name="T230">efetivamente</text:span><text:span text:style-name="T339"> </text:span><text:span text:style-name="T230">dos</text:span><text:span text:style-name="T258"> </text:span><text:span text:style-name="T230">trabalhos</text:span><text:span text:style-name="T243"> </text:span><text:span text:style-name="T230">e</text:span><text:span text:style-name="T261"> </text:span><text:span text:style-name="T230">discussões</text:span><text:span text:style-name="T233"> </text:span><text:span text:style-name="T230">do</text:span><text:span text:style-name="T260"> </text:span><text:span text:style-name="T249">Conselho;</text:span></text:p>
        </text:list-item>
      </text:list>
      <text:p text:style-name="P262"><draw:frame draw:style-name="fr7" draw:name="Image 113" text:anchor-type="char" svg:x="1.3693in" svg:y="0.0898in" svg:width="5.0945in" svg:height="0.1146in" draw:z-index="52"><draw:image xlink:href="Pictures/100000010000062A0000002CBE9BE9DE.png" xlink:type="simple" xlink:show="embed" xlink:actuate="onLoad" draw:mime-type="image/png"/></draw:frame></text:p>
      <text:p text:style-name="P263"/>
      <text:p text:style-name="P264"/>
      <text:p text:style-name="P265"/>
      <text:p text:style-name="P266"><draw:frame draw:style-name="fr3" draw:name="Image 114" text:anchor-type="as-char" svg:width="5.2862in" svg:height="0.0709in" draw:z-index="167"><draw:image xlink:href="Pictures/1000000000000612000000165C4C218D.png" xlink:type="simple" xlink:show="embed" xlink:actuate="onLoad" draw:mime-type="image/png"/></draw:frame></text:p>
      <text:list text:continue-numbering="true" text:style-name="WWNum6">
        <text:list-item>
          <text:p text:style-name="P267"><text:span text:style-name="T256">-</text:span><text:span text:style-name="T257"> </text:span><text:span text:style-name="T230">Assinar</text:span><text:span text:style-name="T309"> </text:span><text:span text:style-name="T230">as Atas</text:span><text:span text:style-name="T340"> </text:span><text:span text:style-name="T230">de</text:span><text:span text:style-name="T311"> </text:span><text:span text:style-name="T249">reuniões;</text:span></text:p>
        </text:list-item>
        <text:list-item>
          <text:p text:style-name="P268"><text:span text:style-name="T305">-</text:span><text:span text:style-name="T376"> </text:span><text:span text:style-name="T230">Requerer</text:span><text:span text:style-name="T272"> </text:span><text:span text:style-name="T230">informações,</text:span><text:span text:style-name="T272"> </text:span><text:span text:style-name="T230">providências</text:span><text:span text:style-name="T231"> </text:span><text:span text:style-name="T230">e esclarecimentos ao Presidente</text:span><text:span text:style-name="T244"> </text:span><text:span text:style-name="T230">e à</text:span><text:span text:style-name="T236"> </text:span><text:span text:style-name="T230">Secretaria </text:span><text:span text:style-name="T249">Executiva;</text:span></text:p>
        </text:list-item>
        <text:list-item>
          <text:p text:style-name="P269"><text:span text:style-name="T256">-</text:span><text:span text:style-name="T263"> </text:span><text:span text:style-name="T230">Pedir</text:span><text:span text:style-name="T232"> </text:span><text:span text:style-name="T253">vista</text:span><text:span text:style-name="T377"> </text:span><text:span text:style-name="T230">de processos,</text:span><text:span text:style-name="T265"> </text:span><text:span text:style-name="T230">de acordo</text:span><text:span text:style-name="T238"> </text:span><text:span text:style-name="T253">com</text:span><text:span text:style-name="T378"> </text:span><text:span text:style-name="T230">os procedimentos</text:span><text:span text:style-name="T250"> </text:span><text:span text:style-name="T230">do </text:span><text:span text:style-name="T253">órgão</text:span><text:span text:style-name="T379"> </text:span><text:span text:style-name="T230">de</text:span><text:span text:style-name="T273"> </text:span><text:span text:style-name="T230">origem</text:span><text:span text:style-name="T234"> </text:span><text:span text:style-name="T230">do </text:span><text:span text:style-name="T249">mesmo;</text:span></text:p>
        </text:list-item>
        <text:list-item>
          <text:p text:style-name="P270"><text:span text:style-name="T380">-</text:span><text:span text:style-name="T381"> </text:span><text:span text:style-name="T336">Compor</text:span><text:span text:style-name="T382"> </text:span><text:span text:style-name="T336">ou</text:span><text:span text:style-name="T383"> </text:span><text:span text:style-name="T336">indicar</text:span><text:span text:style-name="T384"> </text:span><text:span text:style-name="T336">nomes</text:span><text:span text:style-name="T385"> </text:span><text:span text:style-name="T336">para</text:span><text:span text:style-name="T386"> </text:span><text:span text:style-name="T336">Comissões</text:span><text:span text:style-name="T386"> </text:span><text:span text:style-name="T338">Técnicas;</text:span></text:p>
        </text:list-item>
      </text:list>
      <text:p text:style-name="P234"/>
      <text:list text:continue-numbering="true" text:style-name="WWNum6">
        <text:list-item>
          <text:p text:style-name="P271"><text:span text:style-name="T256">-</text:span><text:span text:style-name="T387"> </text:span><text:span text:style-name="T230">Propor</text:span><text:span text:style-name="T270"> </text:span><text:span text:style-name="T230">temas,</text:span><text:span text:style-name="T276"> </text:span><text:span text:style-name="T230">assuntos</text:span><text:span text:style-name="T261"> </text:span><text:span text:style-name="T230">e</text:span><text:span text:style-name="T363"> </text:span><text:span text:style-name="T230">atividades</text:span><text:span text:style-name="T246"> </text:span><text:span text:style-name="T230">à</text:span><text:span text:style-name="T309"> </text:span><text:span text:style-name="T230">apreciação</text:span><text:span text:style-name="T309"> </text:span><text:span text:style-name="T230">da</text:span><text:span text:style-name="T309"> </text:span><text:span text:style-name="T230">plenária,</text:span><text:span text:style-name="T245"> </text:span><text:span text:style-name="T230">inclusive</text:span><text:span text:style-name="T309"> </text:span><text:span text:style-name="T249">diligências;</text:span></text:p>
        </text:list-item>
        <text:list-item>
          <text:p text:style-name="P272"><text:span text:style-name="T388">-</text:span><text:span text:style-name="T389"> </text:span><text:span text:style-name="T230">Apresentar</text:span><text:span text:style-name="T250"> </text:span><text:span text:style-name="T230">questão</text:span><text:span text:style-name="T250"> </text:span><text:span text:style-name="T230">de</text:span><text:span text:style-name="T266"> </text:span><text:span text:style-name="T230">ordem</text:span><text:span text:style-name="T250"> </text:span><text:span text:style-name="T230">em</text:span><text:span text:style-name="T250"> </text:span><text:span text:style-name="T230">reunião,</text:span><text:span text:style-name="T250"> </text:span><text:span text:style-name="T230">se</text:span><text:span text:style-name="T250"> </text:span><text:span text:style-name="T230">pertinente</text:span><text:span text:style-name="T250"> </text:span><text:span text:style-name="T230">ao</text:span><text:span text:style-name="T250"> </text:span><text:span text:style-name="T230">assunto</text:span><text:span text:style-name="T250"> </text:span><text:span text:style-name="T230">discutido</text:span><text:span text:style-name="T250"> </text:span><text:span text:style-name="T230">e aprovado pela maioria;</text:span></text:p>
        </text:list-item>
        <text:list-item>
          <text:p text:style-name="P273"><text:span text:style-name="T305">-</text:span><text:span text:style-name="T390"> </text:span><text:span text:style-name="T230">Propor</text:span><text:span text:style-name="T250"> </text:span><text:span text:style-name="T230">aos</text:span><text:span text:style-name="T250"> </text:span><text:span text:style-name="T230">Conselheiros</text:span><text:span text:style-name="T250"> </text:span><text:span text:style-name="T230">o</text:span><text:span text:style-name="T250"> </text:span><text:span text:style-name="T230">encaminhamento</text:span><text:span text:style-name="T250"> </text:span><text:span text:style-name="T230">de</text:span><text:span text:style-name="T250"> </text:span><text:span text:style-name="T230">solicitação</text:span><text:span text:style-name="T250"> </text:span><text:span text:style-name="T230">ao</text:span><text:span text:style-name="T250"> </text:span><text:span text:style-name="T230">Presidente</text:span><text:span text:style-name="T250"> </text:span><text:span text:style-name="T230">para convocação de reunião extraordinária;</text:span></text:p>
        </text:list-item>
        <text:list-item>
          <text:p text:style-name="P274"><text:span text:style-name="T256">-</text:span><text:span text:style-name="T370"> </text:span><text:span text:style-name="T230">Propor,</text:span><text:span text:style-name="T309"> </text:span><text:span text:style-name="T230">analisar</text:span><text:span text:style-name="T270"> </text:span><text:span text:style-name="T230">e</text:span><text:span text:style-name="T310"> </text:span><text:span text:style-name="T230">aprovar</text:span><text:span text:style-name="T247"> </text:span><text:span text:style-name="T230">alterações</text:span><text:span text:style-name="T246"> </text:span><text:span text:style-name="T230">deste</text:span><text:span text:style-name="T309"> </text:span><text:span text:style-name="T249">regimento;</text:span></text:p>
        </text:list-item>
      </text:list>
      <text:p text:style-name="P257"/>
      <text:list text:continue-numbering="true" text:style-name="WWNum6">
        <text:list-item>
          <text:p text:style-name="P275"><text:span text:style-name="T391">-</text:span><text:span text:style-name="T392"> </text:span><text:span text:style-name="T230">Solicitar</text:span><text:span text:style-name="T259"> </text:span><text:span text:style-name="T230">ao Presidente,</text:span><text:span text:style-name="T375"> </text:span><text:span text:style-name="T230">caso</text:span><text:span text:style-name="T259"> </text:span><text:span text:style-name="T230">seja</text:span><text:span text:style-name="T237"> </text:span><text:span text:style-name="T230">factível, o assessoramento de pessoas</text:span><text:span text:style-name="T259"> </text:span><text:span text:style-name="T230">físicas ou jurídicas, e do direito público ou privado;</text:span></text:p>
        </text:list-item>
        <text:list-item>
          <text:p text:style-name="P276"><text:span text:style-name="T256">-</text:span><text:span text:style-name="T263"> </text:span><text:span text:style-name="T230">Agir</text:span><text:span text:style-name="T250"> </text:span><text:span text:style-name="T230">nos</text:span><text:span text:style-name="T250"> </text:span><text:span text:style-name="T230">termos</text:span><text:span text:style-name="T250"> </text:span><text:span text:style-name="T230">do</text:span><text:span text:style-name="T250"> </text:span><text:span text:style-name="T230">Código</text:span><text:span text:style-name="T250"> </text:span><text:span text:style-name="T230">de</text:span><text:span text:style-name="T267"> </text:span><text:span text:style-name="T230">Ética,</text:span><text:span text:style-name="T250"> </text:span><text:span text:style-name="T230">que</text:span><text:span text:style-name="T250"> </text:span><text:span text:style-name="T230">é</text:span><text:span text:style-name="T267"> </text:span><text:span text:style-name="T230">parte</text:span><text:span text:style-name="T250"> </text:span><text:span text:style-name="T230">integrante</text:span><text:span text:style-name="T250"> </text:span><text:span text:style-name="T230">deste</text:span><text:span text:style-name="T250"> </text:span><text:span text:style-name="T230">Regimento Interno,</text:span><text:span text:style-name="T271"> </text:span><text:span text:style-name="T230">para</text:span><text:span text:style-name="T365"> </text:span><text:span text:style-name="T230">todos</text:span><text:span text:style-name="T339"> </text:span><text:span text:style-name="T230">os</text:span><text:span text:style-name="T271"> </text:span><text:span text:style-name="T230">fins</text:span><text:span text:style-name="T233"> </text:span><text:span text:style-name="T230">e efeitos</text:span><text:span text:style-name="T233"> </text:span><text:span text:style-name="T230">de direito,</text:span><text:span text:style-name="T271"> </text:span><text:span text:style-name="T230">e</text:span><text:span text:style-name="T244"> </text:span><text:span text:style-name="T230">zelar</text:span><text:span text:style-name="T339"> </text:span><text:span text:style-name="T230">por</text:span><text:span text:style-name="T244"> </text:span><text:span text:style-name="T230">sua</text:span><text:span text:style-name="T231"> </text:span><text:span text:style-name="T230">observação.</text:span></text:p>
        </text:list-item>
      </text:list>
      <text:p text:style-name="P277"><text:span text:style-name="T216">Artigo 22.</text:span><text:span text:style-name="T349"> </text:span><text:span text:style-name="T217">A</text:span><text:span text:style-name="T225"> </text:span><text:span text:style-name="T217">Secretaria</text:span><text:span text:style-name="T218"> </text:span><text:span text:style-name="T217">Executiva</text:span><text:span text:style-name="T393"> </text:span><text:span text:style-name="T217">possui</text:span><text:span text:style-name="T219"> </text:span><text:span text:style-name="T217">as</text:span><text:span text:style-name="T221"> </text:span><text:span text:style-name="T217">seguintes</text:span><text:span text:style-name="T240"> </text:span><text:span text:style-name="T242">atribuições:</text:span></text:p>
      <text:p text:style-name="P278"/>
      <text:list text:style-name="WWNum7">
        <text:list-item>
          <text:p text:style-name="P279"><text:span text:style-name="T336">-</text:span><text:span text:style-name="T385"> </text:span><text:span text:style-name="T336">Assessorar</text:span><text:span text:style-name="T394"> </text:span><text:span text:style-name="T336">técnica</text:span><text:span text:style-name="T395"> </text:span><text:span text:style-name="T336">e</text:span><text:span text:style-name="T396"> </text:span><text:span text:style-name="T336">administrativamente</text:span><text:span text:style-name="T397"> </text:span><text:span text:style-name="T336">a</text:span><text:span text:style-name="T385"> </text:span><text:span text:style-name="T336">Presidência</text:span><text:span text:style-name="T398"> </text:span><text:span text:style-name="T336">do</text:span><text:span text:style-name="T399"> </text:span><text:span text:style-name="T338">Conselho;</text:span></text:p>
        </text:list-item>
      </text:list>
      <text:p text:style-name="P278"/>
      <text:list text:continue-numbering="true" text:style-name="WWNum7">
        <text:list-item>
          <text:p text:style-name="P280"><text:span text:style-name="T230">-</text:span><text:span text:style-name="T309"> </text:span><text:span text:style-name="T230">Verificar</text:span><text:span text:style-name="T248"> </text:span><text:span text:style-name="T230">o</text:span><text:span text:style-name="T276"> </text:span><text:span text:style-name="T230">quórum</text:span><text:span text:style-name="T248"> </text:span><text:span text:style-name="T230">no</text:span><text:span text:style-name="T269"> </text:span><text:span text:style-name="T230">início</text:span><text:span text:style-name="T309"> </text:span><text:span text:style-name="T230">de</text:span><text:span text:style-name="T363"> </text:span><text:span text:style-name="T230">cada</text:span><text:span text:style-name="T247"> </text:span><text:span text:style-name="T230">reunião</text:span><text:span text:style-name="T276"> </text:span><text:span text:style-name="T230">e</text:span><text:span text:style-name="T260"> </text:span><text:span text:style-name="T230">nas</text:span><text:span text:style-name="T308"> </text:span><text:span text:style-name="T230">votações</text:span><text:span text:style-name="T309"> </text:span><text:span text:style-name="T230">do</text:span><text:span text:style-name="T310"> </text:span><text:span text:style-name="T249">Conselho;</text:span></text:p>
        </text:list-item>
      </text:list>
      <text:p text:style-name="P209"/>
      <text:list text:continue-numbering="true" text:style-name="WWNum7">
        <text:list-item>
          <text:p text:style-name="P281"><text:span text:style-name="T230">-</text:span><text:span text:style-name="T255"> </text:span><text:span text:style-name="T230">Adotar</text:span><text:span text:style-name="T255"> </text:span><text:span text:style-name="T230">as</text:span><text:span text:style-name="T255"> </text:span><text:span text:style-name="T230">medidas</text:span><text:span text:style-name="T255"> </text:span><text:span text:style-name="T230">necessárias</text:span><text:span text:style-name="T255"> </text:span><text:span text:style-name="T230">para</text:span><text:span text:style-name="T255"> </text:span><text:span text:style-name="T230">o</text:span><text:span text:style-name="T255"> </text:span><text:span text:style-name="T230">funcionamento</text:span><text:span text:style-name="T255"> </text:span><text:span text:style-name="T230">do</text:span><text:span text:style-name="T255"> </text:span><text:span text:style-name="T230">Conselho</text:span><text:span text:style-name="T255"> </text:span><text:span text:style-name="T230">e</text:span><text:span text:style-name="T255"> </text:span><text:span text:style-name="T230">dar encaminhamento às deliberações da plenária;</text:span></text:p>
        </text:list-item>
        <text:list-item>
          <text:p text:style-name="P282"><text:span text:style-name="T256">-</text:span><text:span text:style-name="T400"> </text:span><text:span text:style-name="T230">Promover as convocações</text:span><text:span text:style-name="T273"> </text:span><text:span text:style-name="T230">das reuniões,</text:span><text:span text:style-name="T237"> </text:span><text:span text:style-name="T230">enviando sob registro, e encaminhando</text:span><text:span text:style-name="T236"> </text:span><text:span text:style-name="T230">os respectivos documentos pertinentes à reunião;</text:span></text:p>
        </text:list-item>
        <text:list-item>
          <text:p text:style-name="P283"><text:span text:style-name="T305">-</text:span><text:span text:style-name="T401"> </text:span><text:span text:style-name="T230">Proceder à organização,</text:span><text:span text:style-name="T243"> </text:span><text:span text:style-name="T230">divulgação</text:span><text:span text:style-name="T237"> </text:span><text:span text:style-name="T230">e debates dos temas </text:span><text:span text:style-name="T341">e </text:span><text:span text:style-name="T230">programas definidos</text:span><text:span text:style-name="T243"> </text:span><text:span text:style-name="T230">pela </text:span><text:span text:style-name="T249">Plenária;</text:span></text:p>
        </text:list-item>
        <text:list-item>
          <text:p text:style-name="P284"><text:span text:style-name="T230">-</text:span><text:span text:style-name="T267"> </text:span><text:span text:style-name="T230">Dar</text:span><text:span text:style-name="T265"> </text:span><text:span text:style-name="T230">conhecimento,</text:span><text:span text:style-name="T250"> </text:span><text:span text:style-name="T230">sob</text:span><text:span text:style-name="T267"> </text:span><text:span text:style-name="T230">registro,</text:span><text:span text:style-name="T266"> </text:span><text:span text:style-name="T230">aos</text:span><text:span text:style-name="T272"> </text:span><text:span text:style-name="T230">Conselheiros</text:span><text:span text:style-name="T250"> </text:span><text:span text:style-name="T230">das</text:span><text:span text:style-name="T231"> </text:span><text:span text:style-name="T230">decisões</text:span><text:span text:style-name="T250"> </text:span><text:span text:style-name="T230">do</text:span><text:span text:style-name="T272"> </text:span><text:span text:style-name="T230">Conselho,</text:span><text:span text:style-name="T250"> </text:span><text:span text:style-name="T230">com prazo determinado em ata;</text:span></text:p>
        </text:list-item>
        <text:list-item>
          <text:p text:style-name="P285"><text:span text:style-name="T391">-</text:span><text:span text:style-name="T402"> </text:span><text:span text:style-name="T230">Manter</text:span><text:span text:style-name="T255"> </text:span><text:span text:style-name="T230">atualizado</text:span><text:span text:style-name="T255"> </text:span><text:span text:style-name="T230">o</text:span><text:span text:style-name="T250"> </text:span><text:span text:style-name="T253">cadastro</text:span><text:span text:style-name="T403"> </text:span><text:span text:style-name="T230">dos</text:span><text:span text:style-name="T404"> </text:span><text:span text:style-name="T230">órgãos,</text:span><text:span text:style-name="T405"> </text:span><text:span text:style-name="T230">entidades</text:span><text:span text:style-name="T255"> </text:span><text:span text:style-name="T230">locais,</text:span><text:span text:style-name="T255"> </text:span><text:span text:style-name="T230">regionais</text:span><text:span text:style-name="T406"> </text:span><text:span text:style-name="T230">e</text:span><text:span text:style-name="T250"> </text:span><text:span text:style-name="T230">dos membros do Conselho;</text:span></text:p>
        </text:list-item>
      </text:list>
      <text:p text:style-name="P286"><draw:frame draw:style-name="fr7" draw:name="Image 115" text:anchor-type="char" svg:x="1.3898in" svg:y="0.2028in" svg:width="5.0693in" svg:height="0.0874in" draw:z-index="83"><draw:image xlink:href="Pictures/100000010000061F0000001C76B46784.png" xlink:type="simple" xlink:show="embed" xlink:actuate="onLoad" draw:mime-type="image/png"/></draw:frame></text:p>
      <text:p text:style-name="P287"/>
      <text:p text:style-name="P264"/>
      <text:p text:style-name="P265"/>
      <text:p text:style-name="P288"><draw:frame draw:style-name="fr3" draw:name="Image 116" text:anchor-type="as-char" svg:width="3.1043in" svg:height="0.0193in" draw:z-index="207"><draw:image xlink:href="Pictures/100000000000039200000006DC428EEA.png" xlink:type="simple" xlink:show="embed" xlink:actuate="onLoad" draw:mime-type="image/png"/></draw:frame></text:p>
      <text:list text:continue-numbering="true" text:style-name="WWNum7">
        <text:list-item>
          <text:p text:style-name="P289"><text:span text:style-name="T256">-</text:span><text:span text:style-name="T407"> </text:span><text:span text:style-name="T230">Estabelecer,</text:span><text:span text:style-name="T255"> </text:span><text:span text:style-name="T230">juntamente</text:span><text:span text:style-name="T255"> </text:span><text:span text:style-name="T230">com</text:span><text:span text:style-name="T250"> </text:span><text:span text:style-name="T230">a</text:span><text:span text:style-name="T255"> </text:span><text:span text:style-name="T230">Presidência</text:span><text:span text:style-name="T255"> </text:span><text:span text:style-name="T230">do</text:span><text:span text:style-name="T250"> </text:span><text:span text:style-name="T230">Conselho,</text:span><text:span text:style-name="T255"> </text:span><text:span text:style-name="T230">o</text:span><text:span text:style-name="T250"> </text:span><text:span text:style-name="T230">calendário</text:span><text:span text:style-name="T255"> </text:span><text:span text:style-name="T230">das reuniões Ordinárias;</text:span></text:p>
        </text:list-item>
        <text:list-item>
          <text:p text:style-name="P290"><text:span text:style-name="T391">-</text:span><text:span text:style-name="T408"> </text:span><text:span text:style-name="T230">Redigir</text:span><text:span text:style-name="T276"> </text:span><text:span text:style-name="T230">as</text:span><text:span text:style-name="T409"> </text:span><text:span text:style-name="T230">Atas</text:span><text:span text:style-name="T269"> </text:span><text:span text:style-name="T230">das</text:span><text:span text:style-name="T260"> </text:span><text:span text:style-name="T230">reuniões</text:span><text:span text:style-name="T276"> </text:span><text:span text:style-name="T230">da</text:span><text:span text:style-name="T260"> </text:span><text:span text:style-name="T249">Plenária;</text:span></text:p>
        </text:list-item>
      </text:list>
      <text:p text:style-name="P278"/>
      <text:list text:continue-numbering="true" text:style-name="WWNum7">
        <text:list-item>
          <text:p text:style-name="P291"><text:span text:style-name="T305">-</text:span><text:span text:style-name="T410"> </text:span><text:span text:style-name="T230">Controlar</text:span><text:span text:style-name="T250"> </text:span><text:span text:style-name="T230">o</text:span><text:span text:style-name="T250"> </text:span><text:span text:style-name="T230">arquivamento</text:span><text:span text:style-name="T250"> </text:span><text:span text:style-name="T230">de</text:span><text:span text:style-name="T250"> </text:span><text:span text:style-name="T230">todos</text:span><text:span text:style-name="T250"> </text:span><text:span text:style-name="T230">os</text:span><text:span text:style-name="T250"> </text:span><text:span text:style-name="T230">documentos</text:span><text:span text:style-name="T250"> </text:span><text:span text:style-name="T230">oriundos</text:span><text:span text:style-name="T250"> </text:span><text:span text:style-name="T230">do</text:span><text:span text:style-name="T250"> </text:span><text:span text:style-name="T230">Conselho</text:span><text:span text:style-name="T250"> </text:span><text:span text:style-name="T230">e</text:span><text:span text:style-name="T250"> </text:span><text:span text:style-name="T230">das Comissões Técnicas.</text:span></text:p>
        </text:list-item>
      </text:list>
      <text:p text:style-name="P292"><text:span text:style-name="T295">Parágrafo</text:span><text:span text:style-name="T411"> </text:span><text:span text:style-name="T295">único.</text:span><text:span text:style-name="T412"> </text:span><text:span text:style-name="T297">Caso</text:span><text:span text:style-name="T321"> </text:span><text:span text:style-name="T297">esteja</text:span><text:span text:style-name="T413"> </text:span><text:span text:style-name="T297">ausente</text:span><text:span text:style-name="T316"> </text:span><text:span text:style-name="T297">o</text:span><text:span text:style-name="T328"> </text:span><text:span text:style-name="T297">secretário</text:span><text:span text:style-name="T315"> </text:span><text:span text:style-name="T297">executivo</text:span><text:span text:style-name="T323"> </text:span><text:span text:style-name="T297">deverá</text:span><text:span text:style-name="T414"> </text:span><text:span text:style-name="T297">ser</text:span><text:span text:style-name="T328"> </text:span><text:span text:style-name="T297">eleito</text:span><text:span text:style-name="T314"> </text:span><text:span text:style-name="T297">no</text:span><text:span text:style-name="T317"> </text:span><text:span text:style-name="T297">inicio da</text:span><text:span text:style-name="T306"> </text:span><text:span text:style-name="T297">reunião</text:span><text:span text:style-name="T306"> </text:span><text:span text:style-name="T297">um dos membros</text:span><text:span text:style-name="T306"> </text:span><text:span text:style-name="T297">presentes,</text:span><text:span text:style-name="T306"> </text:span><text:span text:style-name="T297">incumbindo-lhe de secretariar</text:span><text:span text:style-name="T306"> </text:span><text:span text:style-name="T297">os trabalhos daquela reunião.</text:span></text:p>
      <text:p text:style-name="P216"><text:span text:style-name="T279">Seção</text:span><text:span text:style-name="T334"> </text:span><text:span text:style-name="T279">VI</text:span><text:span text:style-name="T415"> </text:span><text:span text:style-name="T279">-</text:span><text:span text:style-name="T416"> </text:span><text:span text:style-name="T279">Da</text:span><text:span text:style-name="T417"> </text:span><text:span text:style-name="T279">composição</text:span><text:span text:style-name="T280"> </text:span><text:span text:style-name="T279">e</text:span><text:span text:style-name="T334"> </text:span><text:span text:style-name="T283">mandato</text:span></text:p>
      <text:p text:style-name="P293"/>
      <text:p text:style-name="P294"><text:span text:style-name="T341">Art. 23. </text:span><text:span text:style-name="T297">O Conselho da UC-MONAI tem a composição paritária entre as entidades da sociedade civil e as instituições públicas.</text:span></text:p>
      <text:p text:style-name="P295"><text:span text:style-name="T341">Art.</text:span><text:span text:style-name="T418"> </text:span><text:span text:style-name="T341">24.</text:span><text:span text:style-name="T419"> </text:span><text:span text:style-name="T297">A composição</text:span><text:span text:style-name="T420"> </text:span><text:span text:style-name="T297">do Conselho</text:span><text:span text:style-name="T421"> </text:span><text:span text:style-name="T297">está</text:span><text:span text:style-name="T414"> </text:span><text:span text:style-name="T297">definida</text:span><text:span text:style-name="T422"> </text:span><text:span text:style-name="T297">na Lei Nº 7595, de 04</text:span><text:span text:style-name="T316"> </text:span><text:span text:style-name="T297">de outubro</text:span><text:span text:style-name="T316"> </text:span><text:span text:style-name="T297">de 2018, tendo seus membros direito a voz e voto.</text:span></text:p>
      <text:p text:style-name="P296"><text:span text:style-name="T341">Art.</text:span><text:span text:style-name="T342"> </text:span><text:span text:style-name="T341">25.</text:span><text:span text:style-name="T423"> </text:span><text:span text:style-name="T297">A</text:span><text:span text:style-name="T306"> </text:span><text:span text:style-name="T297">Presidência</text:span><text:span text:style-name="T306"> </text:span><text:span text:style-name="T297">do</text:span><text:span text:style-name="T306"> </text:span><text:span text:style-name="T297">Conselho</text:span><text:span text:style-name="T306"> </text:span><text:span text:style-name="T297">Consultivo</text:span><text:span text:style-name="T306"> </text:span><text:span text:style-name="T297">do</text:span><text:span text:style-name="T306"> </text:span><text:span text:style-name="T297">Monumento</text:span><text:span text:style-name="T306"> </text:span><text:span text:style-name="T297">Natural</text:span><text:span text:style-name="T306"> </text:span><text:span text:style-name="T297">do</text:span><text:span text:style-name="T306"> </text:span><text:span text:style-name="T297">Itabira (CCMNI) caberá ao Secretário Municipal de Meio Ambiente e, na sua ausência, o mesmo indicará seu substituto.</text:span></text:p>
      <text:p text:style-name="P297"><text:span text:style-name="T216">Art. 26. </text:span><text:span text:style-name="T217">Os representantes dos órgãos de governo, titulares e suplentes, serão</text:span><text:span text:style-name="T335"> </text:span><text:span text:style-name="T217">indicados por</text:span><text:span text:style-name="T242"> </text:span><text:span text:style-name="T217">seus</text:span><text:span text:style-name="T242"> </text:span><text:span text:style-name="T217">superiores, através</text:span><text:span text:style-name="T218"> </text:span><text:span text:style-name="T217">de</text:span><text:span text:style-name="T347"> </text:span><text:span text:style-name="T217">Ofício ou</text:span><text:span text:style-name="T219"> </text:span><text:span text:style-name="T217">memorando, conforme o</text:span><text:span text:style-name="T347"> </text:span><text:span text:style-name="T217">caso.</text:span></text:p>
      <text:p text:style-name="P298"><text:span text:style-name="T341">Art. 27. </text:span><text:span text:style-name="T297">Caberá ao Presidente do Conselho dar posse aos membros titulares e suplentes mediante assinatura</text:span><text:span text:style-name="T306"> </text:span><text:span text:style-name="T297">de termo de compromisso.</text:span></text:p>
      <text:p text:style-name="P299"><text:span text:style-name="T295">Parágrafo único. </text:span><text:span text:style-name="T297">Todos os assentos do Conselho deverão ser constituídos de Titular e </text:span><text:span text:style-name="T329">Suplente.</text:span></text:p>
      <text:p text:style-name="P300"><text:span text:style-name="T216">Art. 28. </text:span><text:span text:style-name="T217">Os representantes</text:span><text:span text:style-name="T242"> </text:span><text:span text:style-name="T217">poderão ser substituídos a qualquer tempo pelas entidades que os designaram.</text:span></text:p>
      <text:p text:style-name="P301"><text:span text:style-name="T341">Art.</text:span><text:span text:style-name="T424"> </text:span><text:span text:style-name="T341">29.</text:span><text:span text:style-name="T342"> </text:span><text:span text:style-name="T297">Se algum</text:span><text:span text:style-name="T422"> </text:span><text:span text:style-name="T297">conselheiro</text:span><text:span text:style-name="T306"> </text:span><text:span text:style-name="T297">deixar</text:span><text:span text:style-name="T425"> </text:span><text:span text:style-name="T297">de tomar</text:span><text:span text:style-name="T422"> </text:span><text:span text:style-name="T297">posse</text:span><text:span text:style-name="T413"> </text:span><text:span text:style-name="T297">em</text:span><text:span text:style-name="T421"> </text:span><text:span text:style-name="T297">até</text:span><text:span text:style-name="T426"> </text:span><text:span text:style-name="T297">duas</text:span><text:span text:style-name="T426"> </text:span><text:span text:style-name="T297">reuniões</text:span><text:span text:style-name="T425"> </text:span><text:span text:style-name="T297">ordinárias após a publicação</text:span><text:span text:style-name="T414"> </text:span><text:span text:style-name="T297">de nomeação, este perderá</text:span><text:span text:style-name="T414"> </text:span><text:span text:style-name="T297">sua vaga no Conselho.</text:span></text:p>
      <text:p text:style-name="P302"><text:span text:style-name="T341">Art. 30.</text:span><text:span text:style-name="T342"> </text:span><text:span text:style-name="T297">As representações dos órgãos públicos e da sociedade</text:span><text:span text:style-name="T306"> </text:span><text:span text:style-name="T427">civil </text:span><text:span text:style-name="T297">serão excluídas quando</text:span><text:span text:style-name="T316"> </text:span><text:span text:style-name="T297">forem</text:span><text:span text:style-name="T319"> </text:span><text:span text:style-name="T297">extintos</text:span><text:span text:style-name="T414"> </text:span><text:span text:style-name="T297">os respectivos</text:span><text:span text:style-name="T428"> </text:span><text:span text:style-name="T297">órgãos</text:span><text:span text:style-name="T323"> </text:span><text:span text:style-name="T297">ou quando</text:span><text:span text:style-name="T428"> </text:span><text:span text:style-name="T297">deixarem</text:span><text:span text:style-name="T422"> </text:span><text:span text:style-name="T297">de operar</text:span><text:span text:style-name="T316"> </text:span><text:span text:style-name="T297">na</text:span><text:span text:style-name="T429"> </text:span><text:span text:style-name="T297">região.</text:span></text:p>
      <text:p text:style-name="P303"><text:span text:style-name="T341">Art. 31. </text:span><text:span text:style-name="T297">No caso de substituição de membro de sociedade civil organizada, a entidade deverá encaminhar </text:span><text:span text:style-name="T298">à </text:span><text:span text:style-name="T297">Presidência</text:span><text:span text:style-name="T430"> </text:span><text:span text:style-name="T297">a indicação de novo membro a compor o conselho.</text:span></text:p>
      <text:p text:style-name="P304"/>
      <text:p text:style-name="P305"/>
      <text:p text:style-name="P306"><draw:frame draw:style-name="fr3" draw:name="Image 117" text:anchor-type="as-char" svg:width="3.1752in" svg:height="0.0398in" draw:z-index="212"><draw:image xlink:href="Pictures/10000001000003990000005F5908CEC9.png" xlink:type="simple" xlink:show="embed" xlink:actuate="onLoad" draw:mime-type="image/png"/></draw:frame></text:p>
      <text:p text:style-name="P307"><text:span text:style-name="T341">Art.</text:span><text:span text:style-name="T431"> </text:span><text:span text:style-name="T341">32.</text:span><text:span text:style-name="T342"> </text:span><text:span text:style-name="T297">Em</text:span><text:span text:style-name="T319"> </text:span><text:span text:style-name="T297">caso</text:span><text:span text:style-name="T426"> </text:span><text:span text:style-name="T297">de</text:span><text:span text:style-name="T432"> </text:span><text:span text:style-name="T297">substituição</text:span><text:span text:style-name="T430"> </text:span><text:span text:style-name="T297">de membro</text:span><text:span text:style-name="T430"> </text:span><text:span text:style-name="T297">de instituição</text:span><text:span text:style-name="T429"> </text:span><text:span text:style-name="T297">pública,</text:span><text:span text:style-name="T414"> </text:span><text:span text:style-name="T297">a</text:span><text:span text:style-name="T413"> </text:span><text:span text:style-name="T297">indicação</text:span><text:span text:style-name="T421"> </text:span><text:span text:style-name="T297">de</text:span><text:span text:style-name="T432"> </text:span><text:span text:style-name="T297">seu novo representante deverá ser encaminhada através de memorando ao Conselho pelo representante</text:span><text:span text:style-name="T306"> </text:span><text:span text:style-name="T297">legal do órgão.</text:span></text:p>
      <text:p text:style-name="P308"><text:span text:style-name="T216">Art.</text:span><text:span text:style-name="T433"> </text:span><text:span text:style-name="T216">33.</text:span><text:span text:style-name="T434"> </text:span><text:span text:style-name="T217">O mandato</text:span><text:span text:style-name="T435"> </text:span><text:span text:style-name="T217">pertence</text:span><text:span text:style-name="T436"> </text:span><text:span text:style-name="T217">à entidade e a ela cabe determinar</text:span><text:span text:style-name="T435"> </text:span><text:span text:style-name="T217">seu representante, seja ele titular e/ou suplente;</text:span></text:p>
      <text:p text:style-name="P309"><text:span text:style-name="T216">Art. 34. </text:span><text:span text:style-name="T217">O Conselheiro representante de uma entidade fica impedido de representar outra entidade pelo prazo correspondente a um mandato;</text:span></text:p>
      <text:p text:style-name="P310"><text:span text:style-name="T295">Parágrafo</text:span><text:span text:style-name="T296"> </text:span><text:span text:style-name="T295">único.</text:span><text:span text:style-name="T437"> </text:span><text:span text:style-name="T256">É</text:span><text:span text:style-name="T263"> </text:span><text:span text:style-name="T297">vedada</text:span><text:span text:style-name="T306"> </text:span><text:span text:style-name="T297">a</text:span><text:span text:style-name="T306"> </text:span><text:span text:style-name="T297">participação</text:span><text:span text:style-name="T306"> </text:span><text:span text:style-name="T297">de</text:span><text:span text:style-name="T306"> </text:span><text:span text:style-name="T297">representantes</text:span><text:span text:style-name="T306"> </text:span><text:span text:style-name="T297">das</text:span><text:span text:style-name="T306"> </text:span><text:span text:style-name="T297">entidades</text:span><text:span text:style-name="T306"> </text:span><text:span text:style-name="T297">da Sociedade Civil que estejam nomeados em cargos públicos de qualquer natureza.</text:span></text:p>
      <text:p text:style-name="P311"><text:span text:style-name="T341">Art. 35. </text:span><text:span text:style-name="T297">As propostas de alteração deste Regimento Interno devem ser apreciadas pelo Conselho em reunião, e aprovada por pelo menos metade mais um dos Membros da </text:span><text:span text:style-name="T329">plenária.</text:span></text:p>
      <text:p text:style-name="P312"><text:span text:style-name="T279">Seção</text:span><text:span text:style-name="T280"> </text:span><text:span text:style-name="T279">VII</text:span><text:span text:style-name="T438"> </text:span><text:span text:style-name="T279">-</text:span><text:span text:style-name="T333"> </text:span><text:span text:style-name="T279">Das</text:span><text:span text:style-name="T439"> </text:span><text:span text:style-name="T283">reuniões</text:span></text:p>
      <text:p text:style-name="P313"/>
      <text:p text:style-name="P314"><text:span text:style-name="T216">Art. 36. </text:span><text:span text:style-name="T217">As convocações para as reuniões do Conselho serão feitas com antecedência mínima de</text:span><text:span text:style-name="T242"> </text:span><text:span text:style-name="T217">07 dias úteis,</text:span><text:span text:style-name="T290"> </text:span><text:span text:style-name="T217">no</text:span><text:span text:style-name="T225"> </text:span><text:span text:style-name="T217">caso de</text:span><text:span text:style-name="T240"> </text:span><text:span text:style-name="T217">reuniões ordinárias, e</text:span><text:span text:style-name="T225"> </text:span><text:span text:style-name="T217">de</text:span><text:span text:style-name="T242"> </text:span><text:span text:style-name="T217">05 (cinco) dias</text:span><text:span text:style-name="T242"> </text:span><text:span text:style-name="T217">úteis</text:span><text:span text:style-name="T242"> </text:span><text:span text:style-name="T217">para as reuniões extraordinárias.</text:span></text:p>
      <text:p text:style-name="P315"><text:span text:style-name="T295">Parágrafo único. </text:span><text:span text:style-name="T297">A ata da reunião do Conselho anterior será encaminhada</text:span><text:span text:style-name="T306"> </text:span><text:span text:style-name="T297">aos conselheiros em meio eletrônico, juntamente com a convocação da reunião subsequente, para</text:span><text:span text:style-name="T425"> </text:span><text:span text:style-name="T297">conhecimento</text:span><text:span text:style-name="T306"> </text:span><text:span text:style-name="T297">e pronunciamento quanto</text:span><text:span text:style-name="T425"> </text:span><text:span text:style-name="T297">às solicitações</text:span><text:span text:style-name="T421"> </text:span><text:span text:style-name="T297">de alterações</text:span><text:span text:style-name="T306"> </text:span><text:span text:style-name="T297">na</text:span><text:span text:style-name="T421"> </text:span><text:span text:style-name="T297">mesma;</text:span></text:p>
      <text:p text:style-name="P316"><text:span text:style-name="T216">Art. 37. </text:span><text:span text:style-name="T217">O</text:span><text:span text:style-name="T242"> </text:span><text:span text:style-name="T217">Conselho deverá reunir-se ordinariamente</text:span><text:span text:style-name="T225"> </text:span><text:span text:style-name="T217">em Plenária no mínimo 4 (quatro) vezes por ano, e extraordinariamente, quando convocado pelo Presidente ou por solicitação da plenária.</text:span></text:p>
      <text:p text:style-name="P317"><text:span text:style-name="T295">Parágrafo único. </text:span><text:span text:style-name="T297">Na primeira reunião do ano será estabelecido um cronograma das reuniões ordinárias, que poderá ser alterado no caso de necessidade.</text:span></text:p>
      <text:p text:style-name="P318"><text:span text:style-name="T341">Art.</text:span><text:span text:style-name="T440"> </text:span><text:span text:style-name="T341">38.</text:span><text:span text:style-name="T419"> </text:span><text:span text:style-name="T297">As</text:span><text:span text:style-name="T321"> </text:span><text:span text:style-name="T297">reuniões</text:span><text:span text:style-name="T441"> </text:span><text:span text:style-name="T297">serão</text:span><text:span text:style-name="T442"> </text:span><text:span text:style-name="T297">iniciadas,</text:span><text:span text:style-name="T428"> </text:span><text:span text:style-name="T297">no horário</text:span><text:span text:style-name="T441"> </text:span><text:span text:style-name="T297">agendado,</text:span><text:span text:style-name="T428"> </text:span><text:span text:style-name="T297">em caso</text:span><text:span text:style-name="T441"> </text:span><text:span text:style-name="T297">da</text:span><text:span text:style-name="T323"> </text:span><text:span text:style-name="T297">presença</text:span><text:span text:style-name="T426"> </text:span><text:span text:style-name="T297">de</text:span><text:span text:style-name="T441"> </text:span><text:span text:style-name="T297">1/3 dos membros e, em caso de não alcançado o número mínimo, terá tolerância de 15</text:span><text:span text:style-name="T306"> </text:span><text:span text:style-name="T297">minutos, horário que será iniciada a reunião, independente da quantidade de membros </text:span><text:span text:style-name="T329">presentes.</text:span></text:p>
      <text:p text:style-name="P319"><text:span text:style-name="T295">Parágrafo</text:span><text:span text:style-name="T443"> </text:span><text:span text:style-name="T295">único. </text:span><text:span text:style-name="T297">As votações</text:span><text:span text:style-name="T321"> </text:span><text:span text:style-name="T297">só poderão ser realizadas</text:span><text:span text:style-name="T428"> </text:span><text:span text:style-name="T297">com a</text:span><text:span text:style-name="T321"> </text:span><text:span text:style-name="T297">presença</text:span><text:span text:style-name="T428"> </text:span><text:span text:style-name="T297">de no mínimo 1/3</text:span><text:span text:style-name="T306"> </text:span><text:span text:style-name="T297">dos membros do conselho.</text:span></text:p>
      <text:p text:style-name="P320"><draw:frame draw:style-name="fr7" draw:name="Image 118" text:anchor-type="char" svg:x="1.3835in" svg:y="0.6898in" svg:width="5.1035in" svg:height="0.0902in" draw:z-index="88"><draw:image xlink:href="Pictures/10000001000006230000001DF2D79020.png" xlink:type="simple" xlink:show="embed" xlink:actuate="onLoad" draw:mime-type="image/png"/></draw:frame><text:span text:style-name="T341">Art.</text:span><text:span text:style-name="T444"> </text:span><text:span text:style-name="T341">39.</text:span><text:span text:style-name="T342"> </text:span><text:span text:style-name="T297">As</text:span><text:span text:style-name="T323"> </text:span><text:span text:style-name="T297">questões</text:span><text:span text:style-name="T430"> </text:span><text:span text:style-name="T297">de</text:span><text:span text:style-name="T316"> </text:span><text:span text:style-name="T297">ordem</text:span><text:span text:style-name="T425"> </text:span><text:span text:style-name="T297">terão</text:span><text:span text:style-name="T413"> </text:span><text:span text:style-name="T297">preferência</text:span><text:span text:style-name="T306"> </text:span><text:span text:style-name="T297">sobre</text:span><text:span text:style-name="T413"> </text:span><text:span text:style-name="T297">quaisquer</text:span><text:span text:style-name="T422"> </text:span><text:span text:style-name="T297">outras,</text:span><text:span text:style-name="T307"> </text:span><text:span text:style-name="T297">não</text:span><text:span text:style-name="T432"> </text:span><text:span text:style-name="T297">podendo o presidente negar a palavra ao conselheiro que a solicitar para esse fim, devendo este apresentar</text:span><text:span text:style-name="T306"> </text:span><text:span text:style-name="T297">justificativa</text:span><text:span text:style-name="T306"> </text:span><text:span text:style-name="T297">prévia</text:span><text:span text:style-name="T306"> </text:span><text:span text:style-name="T297">para</text:span><text:span text:style-name="T306"> </text:span><text:span text:style-name="T297">tanto e que poderá</text:span><text:span text:style-name="T306"> </text:span><text:span text:style-name="T297">ser contestada</text:span><text:span text:style-name="T306"> </text:span><text:span text:style-name="T297">por qualquer membro da Plenária.</text:span></text:p>
      <text:p text:style-name="P321"/>
      <text:p text:style-name="P305"/>
      <text:p text:style-name="P322"><draw:frame draw:style-name="fr3" draw:name="Image 119" text:anchor-type="as-char" svg:width="5.2862in" svg:height="0.0535in" draw:z-index="7"><draw:image xlink:href="Pictures/10000000000006120000001108B7920B.png" xlink:type="simple" xlink:show="embed" xlink:actuate="onLoad" draw:mime-type="image/png"/></draw:frame></text:p>
      <text:p text:style-name="P323"><text:span text:style-name="T220">§ </text:span><text:span text:style-name="T445">1°.</text:span><text:span text:style-name="T446"> </text:span><text:span text:style-name="T217">São questões de ordem as situações decorrentes do não atendimento a um dispositivo regimental, retardamento proposital ou obstrução ao seguimento do mérito da</text:span><text:span text:style-name="T225"> </text:span><text:span text:style-name="T217">questão</text:span><text:span text:style-name="T242"> </text:span><text:span text:style-name="T217">em</text:span><text:span text:style-name="T224"> </text:span><text:span text:style-name="T217">discussão,</text:span><text:span text:style-name="T290"> </text:span><text:span text:style-name="T217">bem</text:span><text:span text:style-name="T225"> </text:span><text:span text:style-name="T217">como</text:span><text:span text:style-name="T225"> </text:span><text:span text:style-name="T217">o</text:span><text:span text:style-name="T347"> </text:span><text:span text:style-name="T217">não</text:span><text:span text:style-name="T224"> </text:span><text:span text:style-name="T217">atendimento aos</text:span><text:span text:style-name="T447"> </text:span><text:span text:style-name="T217">tempos</text:span><text:span text:style-name="T224"> </text:span><text:span text:style-name="T217">estabelecidos para os pronunciamentos em plenária.</text:span></text:p>
      <text:p text:style-name="P324"><text:span text:style-name="T305">§ </text:span><text:span text:style-name="T448">2°.</text:span><text:span text:style-name="T449"> </text:span><text:span text:style-name="T448">As </text:span><text:span text:style-name="T297">divergências sobre a existência de questão de ordem serão decididas pelos membros</text:span><text:span text:style-name="T306"> </text:span><text:span text:style-name="T297">do Conselho, que deverão</text:span><text:span text:style-name="T306"> </text:span><text:span text:style-name="T297">votar</text:span><text:span text:style-name="T306"> </text:span><text:span text:style-name="T297">sem proferir comentários.</text:span></text:p>
      <text:p text:style-name="P325"><text:span text:style-name="T305">§</text:span><text:span text:style-name="T410"> </text:span><text:span text:style-name="T264">3°.</text:span><text:span text:style-name="T274"> </text:span><text:span text:style-name="T297">O</text:span><text:span text:style-name="T426"> </text:span><text:span text:style-name="T297">tempo</text:span><text:span text:style-name="T306"> </text:span><text:span text:style-name="T297">disponível</text:span><text:span text:style-name="T325"> </text:span><text:span text:style-name="T297">para</text:span><text:span text:style-name="T306"> </text:span><text:span text:style-name="T297">formular</text:span><text:span text:style-name="T306"> </text:span><text:span text:style-name="T297">questão</text:span><text:span text:style-name="T306"> </text:span><text:span text:style-name="T297">de</text:span><text:span text:style-name="T430"> </text:span><text:span text:style-name="T297">ordem</text:span><text:span text:style-name="T306"> </text:span><text:span text:style-name="T297">não</text:span><text:span text:style-name="T325"> </text:span><text:span text:style-name="T297">poderá</text:span><text:span text:style-name="T306"> </text:span><text:span text:style-name="T297">exceder</text:span><text:span text:style-name="T306"> </text:span><text:span text:style-name="T297">a</text:span><text:span text:style-name="T325"> </text:span><text:span text:style-name="T297">02 (dois) minutos.</text:span></text:p>
      <text:p text:style-name="P326"><text:span text:style-name="T295">Artigo</text:span><text:span text:style-name="T296"> </text:span><text:span text:style-name="T295">40.</text:span><text:span text:style-name="T296"> </text:span><text:span text:style-name="T297">O</text:span><text:span text:style-name="T306"> </text:span><text:span text:style-name="T297">conselheiro</text:span><text:span text:style-name="T306"> </text:span><text:span text:style-name="T297">que</text:span><text:span text:style-name="T306"> </text:span><text:span text:style-name="T297">desejar</text:span><text:span text:style-name="T306"> </text:span><text:span text:style-name="T297">que</text:span><text:span text:style-name="T306"> </text:span><text:span text:style-name="T297">seu</text:span><text:span text:style-name="T306"> </text:span><text:span text:style-name="T297">voto</text:span><text:span text:style-name="T306"> </text:span><text:span text:style-name="T297">vencido</text:span><text:span text:style-name="T306"> </text:span><text:span text:style-name="T297">ou</text:span><text:span text:style-name="T306"> </text:span><text:span text:style-name="T297">declaração</text:span><text:span text:style-name="T306"> </text:span><text:span text:style-name="T297">de</text:span><text:span text:style-name="T306"> </text:span><text:span text:style-name="T297">voto conste na Ata deverá solicitar, por escrito ou verbalmente, na mesma reunião, ao</text:span><text:span text:style-name="T306"> </text:span><text:span text:style-name="T329">Presidente.</text:span></text:p>
      <text:p text:style-name="P327"><text:span text:style-name="T295">Artigo 41.</text:span><text:span text:style-name="T296"> </text:span><text:span text:style-name="T297">As reuniões poderão ser suspensas pelo Presidente,</text:span><text:span text:style-name="T306"> </text:span><text:span text:style-name="T297">por conveniência</text:span><text:span text:style-name="T306"> </text:span><text:span text:style-name="T297">de ordem, por falta de quórum para votação, por solicitação</text:span><text:span text:style-name="T306"> </text:span><text:span text:style-name="T297">justificada</text:span><text:span text:style-name="T306"> </text:span><text:span text:style-name="T297">de qualquer conselheiro, ouvindo a plenária, ou outros motivos impreteríveis que importem nesta</text:span><text:span text:style-name="T306"> </text:span><text:span text:style-name="T329">medida.</text:span></text:p>
      <text:p text:style-name="P328"><text:span text:style-name="T295">Parágrafo</text:span><text:span text:style-name="T450"> </text:span><text:span text:style-name="T295">único.</text:span><text:span text:style-name="T451"> </text:span><text:span text:style-name="T297">No</text:span><text:span text:style-name="T315"> </text:span><text:span text:style-name="T297">decorrer</text:span><text:span text:style-name="T316"> </text:span><text:span text:style-name="T297">da</text:span><text:span text:style-name="T321"> </text:span><text:span text:style-name="T297">reunião,</text:span><text:span text:style-name="T432"> </text:span><text:span text:style-name="T297">o</text:span><text:span text:style-name="T327"> </text:span><text:span text:style-name="T297">conselheiro</text:span><text:span text:style-name="T426"> </text:span><text:span text:style-name="T297">que</text:span><text:span text:style-name="T315"> </text:span><text:span text:style-name="T297">se</text:span><text:span text:style-name="T320"> </text:span><text:span text:style-name="T297">retirar</text:span><text:span text:style-name="T442"> </text:span><text:span text:style-name="T297">antes</text:span><text:span text:style-name="T321"> </text:span><text:span text:style-name="T297">do</text:span><text:span text:style-name="T314"> </text:span><text:span text:style-name="T297">término da mesma deverá comunicar obrigatoriamente a sua saída </text:span><text:span text:style-name="T452">à </text:span><text:span text:style-name="T297">Presidência, passando a titularidade</text:span><text:span text:style-name="T306"> </text:span><text:span text:style-name="T297">ao</text:span><text:span text:style-name="T306"> </text:span><text:span text:style-name="T297">seu</text:span><text:span text:style-name="T306"> </text:span><text:span text:style-name="T297">Suplente,</text:span><text:span text:style-name="T306"> </text:span><text:span text:style-name="T297">caso</text:span><text:span text:style-name="T306"> </text:span><text:span text:style-name="T297">o</text:span><text:span text:style-name="T306"> </text:span><text:span text:style-name="T297">mesmo</text:span><text:span text:style-name="T306"> </text:span><text:span text:style-name="T297">esteja</text:span><text:span text:style-name="T306"> </text:span><text:span text:style-name="T297">presente,</text:span><text:span text:style-name="T306"> </text:span><text:span text:style-name="T297">devendo</text:span><text:span text:style-name="T306"> </text:span><text:span text:style-name="T297">para</text:span><text:span text:style-name="T306"> </text:span><text:span text:style-name="T297">tanto constar na Ata a eventual substituição.</text:span></text:p>
      <text:p text:style-name="P329"><text:span text:style-name="T295">Art. 42. </text:span><text:span text:style-name="T297">As reuniões do Conselho são públicas e com a pauta preestabelecida no ato da </text:span><text:span text:style-name="T329">convocação.</text:span></text:p>
      <text:p text:style-name="P330"><text:span text:style-name="T295">Art.</text:span><text:span text:style-name="T453"> </text:span><text:span text:style-name="T295">43.</text:span><text:span text:style-name="T296"> </text:span><text:span text:style-name="T297">A</text:span><text:span text:style-name="T422"> </text:span><text:span text:style-name="T297">matéria</text:span><text:span text:style-name="T306"> </text:span><text:span text:style-name="T297">da</text:span><text:span text:style-name="T306"> </text:span><text:span text:style-name="T297">pauta</text:span><text:span text:style-name="T306"> </text:span><text:span text:style-name="T297">deverá</text:span><text:span text:style-name="T306"> </text:span><text:span text:style-name="T297">ser</text:span><text:span text:style-name="T421"> </text:span><text:span text:style-name="T297">previamente</text:span><text:span text:style-name="T306"> </text:span><text:span text:style-name="T297">remetida</text:span><text:span text:style-name="T306"> </text:span><text:span text:style-name="T298">à</text:span><text:span text:style-name="T454"> </text:span><text:span text:style-name="T297">Secretaria</text:span><text:span text:style-name="T306"> </text:span><text:span text:style-name="T297">Executiva pelo</text:span><text:span text:style-name="T421"> </text:span><text:span text:style-name="T297">Presidente,</text:span><text:span text:style-name="T306"> </text:span><text:span text:style-name="T297">pelos</text:span><text:span text:style-name="T429"> </text:span><text:span text:style-name="T297">conselheiros</text:span><text:span text:style-name="T306"> </text:span><text:span text:style-name="T297">e</text:span><text:span text:style-name="T426"> </text:span><text:span text:style-name="T297">pelas Comissões</text:span><text:span text:style-name="T420"> </text:span><text:span text:style-name="T297">Técnicas</text:span><text:span text:style-name="T420"> </text:span><text:span text:style-name="T297">(Grupo</text:span><text:span text:style-name="T306"> </text:span><text:span text:style-name="T297">de Trabalho), com o prazo de 15 (quinze)</text:span><text:span text:style-name="T306"> </text:span><text:span text:style-name="T297">dias úteis antes da</text:span><text:span text:style-name="T430"> </text:span><text:span text:style-name="T297">reunião.</text:span></text:p>
      <text:p text:style-name="P331"><text:span text:style-name="T295">Parágrafo</text:span><text:span text:style-name="T296"> </text:span><text:span text:style-name="T295">único.</text:span><text:span text:style-name="T296"> </text:span><text:span text:style-name="T297">Qualquer</text:span><text:span text:style-name="T306"> </text:span><text:span text:style-name="T297">conselheiro</text:span><text:span text:style-name="T306"> </text:span><text:span text:style-name="T297">poderá</text:span><text:span text:style-name="T306"> </text:span><text:span text:style-name="T297">propor</text:span><text:span text:style-name="T306"> </text:span><text:span text:style-name="T297">matéria</text:span><text:span text:style-name="T306"> </text:span><text:span text:style-name="T297">de</text:span><text:span text:style-name="T306"> </text:span><text:span text:style-name="T297">pauta,</text:span><text:span text:style-name="T306"> </text:span><text:span text:style-name="T297">em</text:span><text:span text:style-name="T306"> </text:span><text:span text:style-name="T297">prazo menor que o estabelecido</text:span><text:span text:style-name="T306"> </text:span><text:span text:style-name="T297">no caput, desde que aprovado</text:span><text:span text:style-name="T306"> </text:span><text:span text:style-name="T297">pela maioria</text:span><text:span text:style-name="T306"> </text:span><text:span text:style-name="T297">simples dos membros presentes </text:span><text:span text:style-name="T298">à </text:span><text:span text:style-name="T297">reunião, podendo o assunto ser tratado na reunião em curso ou reunião imediatamente subsequente,</text:span><text:span text:style-name="T306"> </text:span><text:span text:style-name="T297">ordinária</text:span><text:span text:style-name="T306"> </text:span><text:span text:style-name="T297">ou extraordinária.</text:span></text:p>
      <text:p text:style-name="P332"><text:span text:style-name="T295">Art.</text:span><text:span text:style-name="T455"> </text:span><text:span text:style-name="T295">44.</text:span><text:span text:style-name="T296"> </text:span><text:span text:style-name="T297">Qualquer</text:span><text:span text:style-name="T430"> </text:span><text:span text:style-name="T297">conselheiro</text:span><text:span text:style-name="T306"> </text:span><text:span text:style-name="T297">poderá</text:span><text:span text:style-name="T306"> </text:span><text:span text:style-name="T297">requerer</text:span><text:span text:style-name="T421"> </text:span><text:span text:style-name="T297">urgência</text:span><text:span text:style-name="T306"> </text:span><text:span text:style-name="T297">ou</text:span><text:span text:style-name="T319"> </text:span><text:span text:style-name="T297">preferência</text:span><text:span text:style-name="T306"> </text:span><text:span text:style-name="T297">para</text:span><text:span text:style-name="T425"> </text:span><text:span text:style-name="T297">discussão dos</text:span><text:span text:style-name="T306"> </text:span><text:span text:style-name="T297">assuntos</text:span><text:span text:style-name="T306"> </text:span><text:span text:style-name="T297">na</text:span><text:span text:style-name="T306"> </text:span><text:span text:style-name="T297">pauta</text:span><text:span text:style-name="T306"> </text:span><text:span text:style-name="T297">dos</text:span><text:span text:style-name="T325"> </text:span><text:span text:style-name="T297">trabalhos,</text:span><text:span text:style-name="T306"> </text:span><text:span text:style-name="T297">bem</text:span><text:span text:style-name="T306"> </text:span><text:span text:style-name="T297">como</text:span><text:span text:style-name="T306"> </text:span><text:span text:style-name="T297">pedir</text:span><text:span text:style-name="T306"> </text:span><text:span text:style-name="T297">adiamento</text:span><text:span text:style-name="T306"> </text:span><text:span text:style-name="T297">da</text:span><text:span text:style-name="T306"> </text:span><text:span text:style-name="T297">discussão,</text:span><text:span text:style-name="T306"> </text:span><text:span text:style-name="T297">em prazo a ser determinado pelo Presidente, para melhor esclarecimento da matéria, justificando em ambos os casos as necessidades das medidas, podendo o Conselho atendê-las ou não.</text:span></text:p>
      <text:p text:style-name="P333"><text:span text:style-name="T305">§</text:span><text:span text:style-name="T456"> </text:span><text:span text:style-name="T264">1°.</text:span><text:span text:style-name="T274"> </text:span><text:span text:style-name="T297">Os</text:span><text:span text:style-name="T323"> </text:span><text:span text:style-name="T297">conselheiros</text:span><text:span text:style-name="T422"> </text:span><text:span text:style-name="T297">poderão</text:span><text:span text:style-name="T429"> </text:span><text:span text:style-name="T297">ainda</text:span><text:span text:style-name="T425"> </text:span><text:span text:style-name="T297">ao</text:span><text:span text:style-name="T319"> </text:span><text:span text:style-name="T297">final</text:span><text:span text:style-name="T428"> </text:span><text:span text:style-name="T297">das</text:span><text:span text:style-name="T428"> </text:span><text:span text:style-name="T297">discussões,</text:span><text:span text:style-name="T325"> </text:span><text:span text:style-name="T297">pedir</text:span><text:span text:style-name="T429"> </text:span><text:span text:style-name="T297">vista</text:span><text:span text:style-name="T429"> </text:span><text:span text:style-name="T297">ao</text:span><text:span text:style-name="T316"> </text:span><text:span text:style-name="T297">processo, em prazo a ser estipulado pelo Presidente.</text:span></text:p>
      <text:p text:style-name="P334"><draw:frame draw:style-name="fr7" draw:name="Image 120" text:anchor-type="char" svg:x="1.3835in" svg:y="0.0654in" svg:width="5.1535in" svg:height="0.0335in" draw:z-index="94"><draw:image xlink:href="Pictures/10000000000006230000000A243F8A64.png" xlink:type="simple" xlink:show="embed" xlink:actuate="onLoad" draw:mime-type="image/png"/></draw:frame></text:p>
      <text:p text:style-name="P335"/>
      <text:p text:style-name="P264"/>
      <text:p text:style-name="P336"/>
      <text:p text:style-name="P337"><draw:frame draw:style-name="fr3" draw:name="Image 121" text:anchor-type="as-char" svg:width="5.2854in" svg:height="0.05in" draw:z-index="8"><draw:image xlink:href="Pictures/100000000000061200000010AFB52BC8.png" xlink:type="simple" xlink:show="embed" xlink:actuate="onLoad" draw:mime-type="image/png"/></draw:frame></text:p>
      <text:p text:style-name="P338"><text:span text:style-name="T305">§</text:span><text:span text:style-name="T410"> </text:span><text:span text:style-name="T264">2°.</text:span><text:span text:style-name="T274"> </text:span><text:span text:style-name="T297">O</text:span><text:span text:style-name="T306"> </text:span><text:span text:style-name="T297">prazo</text:span><text:span text:style-name="T306"> </text:span><text:span text:style-name="T297">de</text:span><text:span text:style-name="T306"> </text:span><text:span text:style-name="T457">vista</text:span><text:span text:style-name="T458"> </text:span><text:span text:style-name="T297">do</text:span><text:span text:style-name="T306"> </text:span><text:span text:style-name="T297">processo</text:span><text:span text:style-name="T306"> </text:span><text:span text:style-name="T297">será</text:span><text:span text:style-name="T306"> </text:span><text:span text:style-name="T297">dividido</text:span><text:span text:style-name="T306"> </text:span><text:span text:style-name="T297">proporcionalmente</text:span><text:span text:style-name="T306"> </text:span><text:span text:style-name="T297">entre</text:span><text:span text:style-name="T306"> </text:span><text:span text:style-name="T297">os </text:span><text:span text:style-name="T457">conselheiros </text:span><text:span text:style-name="T297">que a requisitarem.</text:span></text:p>
      <text:p text:style-name="P339"><text:span text:style-name="T295">Art. 45.</text:span><text:span text:style-name="T296"> </text:span><text:span text:style-name="T295">A </text:span><text:span text:style-name="T297">participação</text:span><text:span text:style-name="T306"> </text:span><text:span text:style-name="T297">pública será</text:span><text:span text:style-name="T306"> </text:span><text:span text:style-name="T297">manifestada</text:span><text:span text:style-name="T306"> </text:span><text:span text:style-name="T297">pela</text:span><text:span text:style-name="T306"> </text:span><text:span text:style-name="T297">permanência</text:span><text:span text:style-name="T306"> </text:span><text:span text:style-name="T297">como ouvinte. Somente terá direito à palavra caso seja solicitada previamente à Presidência, ouvido a </text:span><text:span text:style-name="T329">Plenária.</text:span></text:p>
      <text:p text:style-name="P340"><text:span text:style-name="T305">§ </text:span><text:span text:style-name="T264">1°.</text:span><text:span text:style-name="T274"> </text:span><text:span text:style-name="T297">No caso de manifestação pública que atrapalhe o andamento dos trabalhos, os responsáveis serão convidados a se retirar da reunião.</text:span></text:p>
      <text:p text:style-name="P341"><draw:frame draw:style-name="fr6" draw:name="Image 122" text:anchor-type="char" svg:x="4.8453in" svg:y="0.3043in" svg:width="0.0839in" svg:height="0.0728in" draw:z-index="233"><draw:image xlink:href="Pictures/10000001000000100000000E850BF984.png" xlink:type="simple" xlink:show="embed" xlink:actuate="onLoad" draw:mime-type="image/png"/></draw:frame><draw:frame draw:style-name="fr6" draw:name="Image 123" text:anchor-type="char" svg:x="6.1882in" svg:y="0.3043in" svg:width="0.1346in" svg:height="0.0728in" draw:z-index="268"><draw:image xlink:href="Pictures/100000010000001A0000000EB00B8723.png" xlink:type="simple" xlink:show="embed" xlink:actuate="onLoad" draw:mime-type="image/png"/></draw:frame><text:span text:style-name="T220">§</text:span><text:span text:style-name="T459"> </text:span><text:span text:style-name="T445">2°.</text:span><text:span text:style-name="T460"> </text:span><text:span text:style-name="T217">As reuniões</text:span><text:span text:style-name="T241"> </text:span><text:span text:style-name="T217">do</text:span><text:span text:style-name="T218"> </text:span><text:span text:style-name="T217">Conselho</text:span><text:span text:style-name="T393"> </text:span><text:span text:style-name="T217">durarão</text:span><text:span text:style-name="T292"> </text:span><text:span text:style-name="T217">o</text:span><text:span text:style-name="T242"> </text:span><text:span text:style-name="T217">tempo</text:span><text:span text:style-name="T291"> </text:span><text:span text:style-name="T217">necessário</text:span><text:span text:style-name="T461"> </text:span><text:span text:style-name="T217">à</text:span><text:span text:style-name="T350"> </text:span><text:span text:style-name="T217">aprovação</text:span><text:span text:style-name="T393"> </text:span><text:span text:style-name="T217">dos assuntos incluídos</text:span><text:span text:style-name="T462"> </text:span><text:span text:style-name="T217">na</text:span><text:span text:style-name="T463"> </text:span><text:span text:style-name="T217">pauta</text:span><text:span text:style-name="T335"> </text:span><text:span text:style-name="T217">dos trabalhos,</text:span><text:span text:style-name="T335"> </text:span><text:span text:style-name="T217">não podendo,</text:span><text:span text:style-name="T464"> </text:span><text:span text:style-name="T217">entretant</text:span><text:span text:style-name="T465"><text:tab/></text:span><text:span text:style-name="T217">exceder</text:span><text:span text:style-name="T335"> </text:span><text:span text:style-name="T217">a</text:span><text:span text:style-name="T335"> </text:span><text:span text:style-name="T217">2 (duas)</text:span><text:span text:style-name="T335"> </text:span><text:span text:style-name="T217">hor prevista</text:span><text:span text:style-name="T466"> </text:span><text:span text:style-name="T217">sua</text:span><text:span text:style-name="T467"> </text:span><text:span text:style-name="T217">prorrogação</text:span><text:span text:style-name="T467"> </text:span><text:span text:style-name="T217">por</text:span><text:span text:style-name="T468"> </text:span><text:span text:style-name="T217">até</text:span><text:span text:style-name="T468"> </text:span><text:span text:style-name="T217">metade</text:span><text:span text:style-name="T467"> </text:span><text:span text:style-name="T217">do</text:span><text:span text:style-name="T469"> </text:span><text:span text:style-name="T217">tempo</text:span><text:span text:style-name="T470"> </text:span><text:span text:style-name="T217">regulamentar,</text:span><text:span text:style-name="T471"> </text:span><text:span text:style-name="T217">conforme</text:span><text:span text:style-name="T466"> </text:span><text:span text:style-name="T217">decidido pela Plenária.</text:span></text:p>
      <text:p text:style-name="P342"><text:span text:style-name="T295">Art.</text:span><text:span text:style-name="T472"> </text:span><text:span text:style-name="T295">46.</text:span><text:span text:style-name="T296"> </text:span><text:span text:style-name="T297">Por</text:span><text:span text:style-name="T430"> </text:span><text:span text:style-name="T297">motivo</text:span><text:span text:style-name="T325"> </text:span><text:span text:style-name="T297">relevante,</text:span><text:span text:style-name="T306"> </text:span><text:span text:style-name="T297">quando</text:span><text:span text:style-name="T420"> </text:span><text:span text:style-name="T297">não</text:span><text:span text:style-name="T425"> </text:span><text:span text:style-name="T297">se</text:span><text:span text:style-name="T422"> </text:span><text:span text:style-name="T297">tratar</text:span><text:span text:style-name="T420"> </text:span><text:span text:style-name="T297">de</text:span><text:span text:style-name="T430"> </text:span><text:span text:style-name="T297">matéria</text:span><text:span text:style-name="T306"> </text:span><text:span text:style-name="T297">urgente,</text:span><text:span text:style-name="T306"> </text:span><text:span text:style-name="T297">poderão</text:span><text:span text:style-name="T325"> </text:span><text:span text:style-name="T297">ser transferidos</text:span><text:span text:style-name="T429"> </text:span><text:span text:style-name="T297">para a reunião seguinte</text:span><text:span text:style-name="T316"> </text:span><text:span text:style-name="T297">os processos</text:span><text:span text:style-name="T316"> </text:span><text:span text:style-name="T297">e assuntos já incluídos</text:span><text:span text:style-name="T316"> </text:span><text:span text:style-name="T297">em pauta.</text:span></text:p>
      <text:p text:style-name="P343"><text:span text:style-name="T295">Art.</text:span><text:span text:style-name="T437"> </text:span><text:span text:style-name="T295">47.</text:span><text:span text:style-name="T437"> </text:span><text:span text:style-name="T297">Os</text:span><text:span text:style-name="T473"> </text:span><text:span text:style-name="T297">processos</text:span><text:span text:style-name="T473"> </text:span><text:span text:style-name="T297">e</text:span><text:span text:style-name="T474"> </text:span><text:span text:style-name="T297">assuntos</text:span><text:span text:style-name="T473"> </text:span><text:span text:style-name="T297">adiados,</text:span><text:span text:style-name="T473"> </text:span><text:span text:style-name="T297">na</text:span><text:span text:style-name="T473"> </text:span><text:span text:style-name="T297">forma</text:span><text:span text:style-name="T473"> </text:span><text:span text:style-name="T297">do</text:span><text:span text:style-name="T473"> </text:span><text:span text:style-name="T297">artigo</text:span><text:span text:style-name="T473"> </text:span><text:span text:style-name="T297">anterior,</text:span><text:span text:style-name="T473"> </text:span><text:span text:style-name="T297">terão preferência</text:span><text:span text:style-name="T425"> </text:span><text:span text:style-name="T297">para discussão e votação na pauta do dia da reunião seguinte.</text:span></text:p>
      <text:p text:style-name="P344"><text:span text:style-name="T295">Art.</text:span><text:span text:style-name="T475"> </text:span><text:span text:style-name="T295">48.</text:span><text:span text:style-name="T476"> </text:span><text:span text:style-name="T297">O</text:span><text:span text:style-name="T477"> </text:span><text:span text:style-name="T297">Presidente</text:span><text:span text:style-name="T442"> </text:span><text:span text:style-name="T297">do</text:span><text:span text:style-name="T318"> </text:span><text:span text:style-name="T297">Conselho</text:span><text:span text:style-name="T428"> </text:span><text:span text:style-name="T297">poderá</text:span><text:span text:style-name="T316"> </text:span><text:span text:style-name="T297">estabelecer</text:span><text:span text:style-name="T422"> </text:span><text:span text:style-name="T297">o</text:span><text:span text:style-name="T320"> </text:span><text:span text:style-name="T297">número</text:span><text:span text:style-name="T441"> </text:span><text:span text:style-name="T297">máximo</text:span><text:span text:style-name="T323"> </text:span><text:span text:style-name="T297">de</text:span><text:span text:style-name="T314"> </text:span><text:span text:style-name="T297">inscritos</text:span><text:span text:style-name="T314"> </text:span><text:span text:style-name="T297">e o tempo máximo de cada fala, de modo a permitir que todos os inscritos credenciados tenham acesso à palavra, garantido</text:span><text:span text:style-name="T414"> </text:span><text:span text:style-name="T297">a participação</text:span><text:span text:style-name="T413"> </text:span><text:span text:style-name="T297">de todos os membros do Conselho.</text:span></text:p>
      <text:p text:style-name="P345"><text:span text:style-name="T295">Parágrafo</text:span><text:span text:style-name="T296"> </text:span><text:span text:style-name="T295">único.</text:span><text:span text:style-name="T296"> </text:span><text:span text:style-name="T297">Na</text:span><text:span text:style-name="T306"> </text:span><text:span text:style-name="T297">ausência</text:span><text:span text:style-name="T306"> </text:span><text:span text:style-name="T297">do</text:span><text:span text:style-name="T306"> </text:span><text:span text:style-name="T297">Presidente,</text:span><text:span text:style-name="T306"> </text:span><text:span text:style-name="T297">a</text:span><text:span text:style-name="T306"> </text:span><text:span text:style-name="T297">coordenação</text:span><text:span text:style-name="T306"> </text:span><text:span text:style-name="T297">dos</text:span><text:span text:style-name="T307"> </text:span><text:span text:style-name="T297">trabalhos</text:span><text:span text:style-name="T306"> </text:span><text:span text:style-name="T297">ficará</text:span><text:span text:style-name="T306"> </text:span><text:span text:style-name="T297">a cargo do seu suplente, e em caso de impedimento simultâneo deste, será proferida</text:span><text:span text:style-name="T306"> </text:span><text:span text:style-name="T297">votação,</text:span><text:span text:style-name="T432"> </text:span><text:span text:style-name="T297">desde</text:span><text:span text:style-name="T321"> </text:span><text:span text:style-name="T297">que</text:span><text:span text:style-name="T315"> </text:span><text:span text:style-name="T297">estejam</text:span><text:span text:style-name="T442"> </text:span><text:span text:style-name="T297">presentes</text:span><text:span text:style-name="T316"> </text:span><text:span text:style-name="T297">a</text:span><text:span text:style-name="T432"> </text:span><text:span text:style-name="T297">metade</text:span><text:span text:style-name="T316"> </text:span><text:span text:style-name="T297">mais</text:span><text:span text:style-name="T321"> </text:span><text:span text:style-name="T297">um</text:span><text:span text:style-name="T315"> </text:span><text:span text:style-name="T297">dos</text:span><text:span text:style-name="T441"> </text:span><text:span text:style-name="T297">integrantes</text:span><text:span text:style-name="T425"> </text:span><text:span text:style-name="T297">do</text:span><text:span text:style-name="T321"> </text:span><text:span text:style-name="T297">Conselho e então</text:span><text:span text:style-name="T306"> </text:span><text:span text:style-name="T297">escolhido</text:span><text:span text:style-name="T306"> </text:span><text:span text:style-name="T297">o</text:span><text:span text:style-name="T430"> </text:span><text:span text:style-name="T297">conselheiro</text:span><text:span text:style-name="T306"> </text:span><text:span text:style-name="T297">para</text:span><text:span text:style-name="T306"> </text:span><text:span text:style-name="T297">presidir</text:span><text:span text:style-name="T420"> </text:span><text:span text:style-name="T297">aquela</text:span><text:span text:style-name="T306"> </text:span><text:span text:style-name="T297">reunião,</text:span><text:span text:style-name="T420"> </text:span><text:span text:style-name="T297">por</text:span><text:span text:style-name="T420"> </text:span><text:span text:style-name="T297">maioria</text:span><text:span text:style-name="T306"> </text:span><text:span text:style-name="T297">simples</text:span><text:span text:style-name="T306"> </text:span><text:span text:style-name="T297">de </text:span><text:span text:style-name="T329">votos.</text:span></text:p>
      <text:p text:style-name="P346"><text:span text:style-name="T295">Art.</text:span><text:span text:style-name="T478"> </text:span><text:span text:style-name="T295">49.</text:span><text:span text:style-name="T451"> </text:span><text:span text:style-name="T297">Os</text:span><text:span text:style-name="T479"> </text:span><text:span text:style-name="T297">debates</text:span><text:span text:style-name="T322"> </text:span><text:span text:style-name="T457">obedecerão</text:span><text:span text:style-name="T480"> </text:span><text:span text:style-name="T297">às</text:span><text:span text:style-name="T481"> </text:span><text:span text:style-name="T297">seguintes</text:span><text:span text:style-name="T322"> </text:span><text:span text:style-name="T329">normas:</text:span></text:p>
      <text:p text:style-name="P168"/>
      <text:list text:style-name="WWNum8">
        <text:list-item>
          <text:p text:style-name="P347"><text:span text:style-name="T230">-</text:span><text:span text:style-name="T266"> </text:span><text:span text:style-name="T341">A</text:span><text:span text:style-name="T482"> </text:span><text:span text:style-name="T230">fala</text:span><text:span text:style-name="T231"> </text:span><text:span text:style-name="T230">do</text:span><text:span text:style-name="T339"> </text:span><text:span text:style-name="T230">Conselheiro</text:span><text:span text:style-name="T250"> </text:span><text:span text:style-name="T230">estará</text:span><text:span text:style-name="T266"> </text:span><text:span text:style-name="T230">condicionada</text:span><text:span text:style-name="T250"> </text:span><text:span text:style-name="T230">à</text:span><text:span text:style-name="T238"> </text:span><text:span text:style-name="T230">sua</text:span><text:span text:style-name="T265"> </text:span><text:span text:style-name="T230">prévia</text:span><text:span text:style-name="T250"> </text:span><text:span text:style-name="T230">solicitação,</text:span><text:span text:style-name="T265"> </text:span><text:span text:style-name="T230">indicando</text:span><text:span text:style-name="T267"> </text:span><text:span text:style-name="T230">seu nome e o da Entidade que representa;</text:span></text:p>
        </text:list-item>
        <text:list-item>
          <text:p text:style-name="P348"><text:span text:style-name="T230">-</text:span><text:span text:style-name="T365"> </text:span><text:span text:style-name="T230">O</text:span><text:span text:style-name="T339"> </text:span><text:span text:style-name="T230">Conselheiro,</text:span><text:span text:style-name="T250"> </text:span><text:span text:style-name="T230">no</text:span><text:span text:style-name="T273"> </text:span><text:span text:style-name="T230">debate</text:span><text:span text:style-name="T265"> </text:span><text:span text:style-name="T230">de</text:span><text:span text:style-name="T302"> </text:span><text:span text:style-name="T230">cada</text:span><text:span text:style-name="T250"> </text:span><text:span text:style-name="T230">matéria,</text:span><text:span text:style-name="T266"> </text:span><text:span text:style-name="T230">poderá</text:span><text:span text:style-name="T250"> </text:span><text:span text:style-name="T230">falar</text:span><text:span text:style-name="T272"> </text:span><text:span text:style-name="T230">pelo</text:span><text:span text:style-name="T265"> </text:span><text:span text:style-name="T230">tempo</text:span><text:span text:style-name="T265"> </text:span><text:span text:style-name="T230">de</text:span><text:span text:style-name="T266"> </text:span><text:span text:style-name="T230">03</text:span><text:span text:style-name="T250"> </text:span><text:span text:style-name="T230">(três) minutos, podendo se re-inscrever, obedecendo a lista de inscritos.</text:span></text:p>
        </text:list-item>
      </text:list>
      <text:p text:style-name="P349"><text:span text:style-name="T284">Art. 50. </text:span><text:span text:style-name="T217">É facultado ao Conselheiro pedir vista do processo, mediante prévia justificativa, ao final da discussão da matéria e antes de iniciada a sua </text:span><text:span text:style-name="T483">votação, </text:span><text:span text:style-name="T217">cujo prazo será definido pelo Presidente, não podendo exceder </text:span><text:span text:style-name="T483">30 </text:span><text:span text:style-name="T217">(trinta) dias corridos, independentemente</text:span><text:span text:style-name="T222"> </text:span><text:span text:style-name="T217">da quantidade</text:span><text:span text:style-name="T351"> </text:span><text:span text:style-name="T217">de vistas</text:span><text:span text:style-name="T242"> </text:span><text:span text:style-name="T217">dos</text:span><text:span text:style-name="T219"> </text:span><text:span text:style-name="T217">processos.</text:span></text:p>
      <text:p text:style-name="P264"/>
      <text:p text:style-name="P350"><draw:frame draw:style-name="fr7" draw:name="Image 124" text:anchor-type="char" svg:x="1.3965in" svg:y="0.2583in" svg:width="5.2047in" svg:height="0.0866in" draw:z-index="106"><draw:image xlink:href="Pictures/100000010000061B0000001BE377EDCF.png" xlink:type="simple" xlink:show="embed" xlink:actuate="onLoad" draw:mime-type="image/png"/></draw:frame></text:p>
      <text:p text:style-name="P351"/>
      <text:p text:style-name="P264"/>
      <text:p text:style-name="P336"/>
      <text:p text:style-name="P352"><draw:frame draw:style-name="fr3" draw:name="Image 125" text:anchor-type="as-char" svg:width="5.4016in" svg:height="0.0709in" draw:z-index="67"><draw:image xlink:href="Pictures/1000000000000612000000165C4C218D.png" xlink:type="simple" xlink:show="embed" xlink:actuate="onLoad" draw:mime-type="image/png"/></draw:frame></text:p>
      <text:p text:style-name="P353"><text:span text:style-name="T484">§ </text:span><text:span text:style-name="T485">1°.</text:span><text:span text:style-name="T486"> </text:span><text:span text:style-name="T487">O pedido de vista na mesma matéria será concedido apenas uma vez a cada Conselheiro,</text:span><text:span text:style-name="T488"> </text:span><text:span text:style-name="T487">sendo que o prazo de sua concessão</text:span><text:span text:style-name="T489"> </text:span><text:span text:style-name="T487">será dividido proporcionalmente entre os Conselheiros que o requisitarem.</text:span></text:p>
      <text:p text:style-name="P354"><text:span text:style-name="T490">§</text:span><text:span text:style-name="T491"> </text:span><text:span text:style-name="T492">2°.</text:span><text:span text:style-name="T493"> </text:span><text:span text:style-name="T494">Em</text:span><text:span text:style-name="T495"> </text:span><text:span text:style-name="T494">uma</text:span><text:span text:style-name="T496"> </text:span><text:span text:style-name="T494">mesma</text:span><text:span text:style-name="T496"> </text:span><text:span text:style-name="T494">matéria,</text:span><text:span text:style-name="T497"> </text:span><text:span text:style-name="T494">novos</text:span><text:span text:style-name="T498"> </text:span><text:span text:style-name="T494">pedidos</text:span><text:span text:style-name="T495"> </text:span><text:span text:style-name="T494">de</text:span><text:span text:style-name="T497"> </text:span><text:span text:style-name="T494">vista</text:span><text:span text:style-name="T499"> </text:span><text:span text:style-name="T494">serão</text:span><text:span text:style-name="T500"> </text:span><text:span text:style-name="T494">concedidos,</text:span><text:span text:style-name="T501"> </text:span><text:span text:style-name="T494">desde</text:span><text:span text:style-name="T495"> </text:span><text:span text:style-name="T494">que</text:span><text:span text:style-name="T502"> </text:span><text:span text:style-name="T494">não seja para Conselheiros representantes do segmento que já pediram vistas </text:span><text:span text:style-name="T501">anteriormente</text:span><text:span text:style-name="T503">.</text:span></text:p>
      <text:p text:style-name="P355"><text:span text:style-name="T484">§ </text:span><text:span text:style-name="T485">3°. </text:span><text:span text:style-name="T487">Caso a matéria sob análise tenha sua apreciação suspensa na reunião em que foi pautada</text:span><text:span text:style-name="T504"> </text:span><text:span text:style-name="T487">por</text:span><text:span text:style-name="T505"> </text:span><text:span text:style-name="T487">motivo</text:span><text:span text:style-name="T506"> </text:span><text:span text:style-name="T487">de</text:span><text:span text:style-name="T507"> </text:span><text:span text:style-name="T487">vista,</text:span><text:span text:style-name="T508"> </text:span><text:span text:style-name="T487">deverá</text:span><text:span text:style-name="T504"> </text:span><text:span text:style-name="T487">o</text:span><text:span text:style-name="T509"> </text:span><text:span text:style-name="T487">Conselheiro</text:span><text:span text:style-name="T504"> </text:span><text:span text:style-name="T487">beneficiado</text:span><text:span text:style-name="T504"> </text:span><text:span text:style-name="T487">apresentar</text:span><text:span text:style-name="T504"> </text:span><text:span text:style-name="T487">por</text:span><text:span text:style-name="T505"> </text:span><text:span text:style-name="T487">escrito seu parecer, em tempo fixado pela presidência do Colegiado, para que o mesmo seja disponibilizado aos Conselheiros</text:span><text:span text:style-name="T504"> </text:span><text:span text:style-name="T487">junto com a convocação da reunião seguinte.</text:span></text:p>
      <text:p text:style-name="P356"><text:span text:style-name="T484">§ </text:span><text:span text:style-name="T485">4°.</text:span><text:span text:style-name="T486"> </text:span><text:span text:style-name="T487">O Conselheiro que solicitar vista e não apresentar seu parecer no prazo concedido receberá advertência por escrito do Presidente do Colegiado, com cópia do expediente endereçada </text:span><text:span text:style-name="T510">à </text:span><text:span text:style-name="T487">entidade que representa na Plenária.</text:span></text:p>
      <text:p text:style-name="P357"><text:span text:style-name="T484">§</text:span><text:span text:style-name="T511"> </text:span><text:span text:style-name="T512">5°.</text:span><text:span text:style-name="T513"> </text:span><text:span text:style-name="T512">A </text:span><text:span text:style-name="T487">não apresentação</text:span><text:span text:style-name="T504"> </text:span><text:span text:style-name="T487">do parecer</text:span><text:span text:style-name="T504"> </text:span><text:span text:style-name="T487">no prazo fixado, resultará</text:span><text:span text:style-name="T504"> </text:span><text:span text:style-name="T487">na suspensão da instituição requerente para novo pedido de vista na reunião subsequente.</text:span></text:p>
      <text:p text:style-name="P358"><text:span text:style-name="T484">§</text:span><text:span text:style-name="T511"> </text:span><text:span text:style-name="T512">6°.</text:span><text:span text:style-name="T514"> </text:span><text:span text:style-name="T512">A</text:span><text:span text:style-name="T513"> </text:span><text:span text:style-name="T487">ausência</text:span><text:span text:style-name="T504"> </text:span><text:span text:style-name="T487">de</text:span><text:span text:style-name="T504"> </text:span><text:span text:style-name="T487">apresentação</text:span><text:span text:style-name="T504"> </text:span><text:span text:style-name="T487">do</text:span><text:span text:style-name="T504"> </text:span><text:span text:style-name="T487">parecer</text:span><text:span text:style-name="T504"> </text:span><text:span text:style-name="T487">não</text:span><text:span text:style-name="T504"> </text:span><text:span text:style-name="T487">impedirá</text:span><text:span text:style-name="T504"> </text:span><text:span text:style-name="T487">que</text:span><text:span text:style-name="T504"> </text:span><text:span text:style-name="T487">a</text:span><text:span text:style-name="T504"> </text:span><text:span text:style-name="T487">matéria</text:span><text:span text:style-name="T504"> </text:span><text:span text:style-name="T487">seja apreciada</text:span><text:span text:style-name="T504"> </text:span><text:span text:style-name="T487">na reunião seguinte.</text:span></text:p>
      <text:p text:style-name="P346"><text:span text:style-name="T515">Art.</text:span><text:span text:style-name="T516"> </text:span><text:span text:style-name="T515">51.</text:span><text:span text:style-name="T517"> </text:span><text:span text:style-name="T494">São</text:span><text:span text:style-name="T518"> </text:span><text:span text:style-name="T494">atribuições</text:span><text:span text:style-name="T519"> </text:span><text:span text:style-name="T494">do</text:span><text:span text:style-name="T518"> </text:span><text:span text:style-name="T494">suplente</text:span><text:span text:style-name="T520"> </text:span><text:span text:style-name="T494">do</text:span><text:span text:style-name="T520"> </text:span><text:span text:style-name="T501">presidente:</text:span></text:p>
      <text:p text:style-name="P234"/>
      <text:list text:style-name="WWNum9">
        <text:list-item>
          <text:p text:style-name="P359"><text:span text:style-name="T521">-</text:span><text:span text:style-name="T522"> </text:span><text:span text:style-name="T521">Substituir</text:span><text:span text:style-name="T523"> </text:span><text:span text:style-name="T521">a</text:span><text:span text:style-name="T524"> </text:span><text:span text:style-name="T521">Presidência</text:span><text:span text:style-name="T525"> </text:span><text:span text:style-name="T521">nas</text:span><text:span text:style-name="T526"> </text:span><text:span text:style-name="T521">suas</text:span><text:span text:style-name="T522"> </text:span><text:span text:style-name="T521">faltas</text:span><text:span text:style-name="T527"> </text:span><text:span text:style-name="T521">e</text:span><text:span text:style-name="T528"> </text:span><text:span text:style-name="T529">impedimentos;</text:span></text:p>
        </text:list-item>
      </text:list>
      <text:p text:style-name="P170"/>
      <text:list text:continue-numbering="true" text:style-name="WWNum9">
        <text:list-item>
          <text:p text:style-name="P360"><text:span text:style-name="T521">-</text:span><text:span text:style-name="T530"> </text:span><text:span text:style-name="T521">Supervisionar</text:span><text:span text:style-name="T531"> </text:span><text:span text:style-name="T521">os</text:span><text:span text:style-name="T527"> </text:span><text:span text:style-name="T521">trabalhos</text:span><text:span text:style-name="T532"> </text:span><text:span text:style-name="T521">da</text:span><text:span text:style-name="T533"> </text:span><text:span text:style-name="T521">Secretaria</text:span><text:span text:style-name="T525"> </text:span><text:span text:style-name="T529">Executiva;</text:span></text:p>
        </text:list-item>
      </text:list>
      <text:p text:style-name="P168"/>
      <text:list text:continue-numbering="true" text:style-name="WWNum9">
        <text:list-item>
          <text:p text:style-name="P361"><text:span text:style-name="T521">-</text:span><text:span text:style-name="T532"> </text:span><text:span text:style-name="T521">Exercer</text:span><text:span text:style-name="T533"> </text:span><text:span text:style-name="T521">outros</text:span><text:span text:style-name="T534"> </text:span><text:span text:style-name="T521">cargos</text:span><text:span text:style-name="T535"> </text:span><text:span text:style-name="T521">que</text:span><text:span text:style-name="T527"> </text:span><text:span text:style-name="T536">lhe</text:span><text:span text:style-name="T537"> </text:span><text:span text:style-name="T521">forem</text:span><text:span text:style-name="T524"> </text:span><text:span text:style-name="T521">atribuídos</text:span><text:span text:style-name="T538"> </text:span><text:span text:style-name="T521">pela</text:span><text:span text:style-name="T532"> </text:span><text:span text:style-name="T521">Presidência</text:span><text:span text:style-name="T531"> </text:span><text:span text:style-name="T521">do</text:span><text:span text:style-name="T539"> </text:span><text:span text:style-name="T529">Conselho</text:span><text:span text:style-name="T540">.</text:span></text:p>
        </text:list-item>
      </text:list>
      <text:p text:style-name="P168"/>
      <text:p text:style-name="P362"><text:span text:style-name="T515">Art.</text:span><text:span text:style-name="T541"> </text:span><text:span text:style-name="T515">52.</text:span><text:span text:style-name="T542"> </text:span><text:span text:style-name="T494">As votações</text:span><text:span text:style-name="T543"> </text:span><text:span text:style-name="T494">serão</text:span><text:span text:style-name="T501"> </text:span><text:span text:style-name="T494">abertas</text:span><text:span text:style-name="T544"> </text:span><text:span text:style-name="T494">e/ou</text:span><text:span text:style-name="T520"> </text:span><text:span text:style-name="T501">nominais.</text:span></text:p>
      <text:p text:style-name="P168"/>
      <text:p text:style-name="P363"><text:span text:style-name="T536">Art.</text:span><text:span text:style-name="T545"> </text:span><text:span text:style-name="T536">53.</text:span><text:span text:style-name="T545"> </text:span><text:span text:style-name="T487">Iniciado</text:span><text:span text:style-name="T504"> </text:span><text:span text:style-name="T487">o</text:span><text:span text:style-name="T504"> </text:span><text:span text:style-name="T487">processo</text:span><text:span text:style-name="T504"> </text:span><text:span text:style-name="T487">de</text:span><text:span text:style-name="T504"> </text:span><text:span text:style-name="T487">votação</text:span><text:span text:style-name="T504"> </text:span><text:span text:style-name="T487">não</text:span><text:span text:style-name="T504"> </text:span><text:span text:style-name="T487">será</text:span><text:span text:style-name="T504"> </text:span><text:span text:style-name="T487">permitido</text:span><text:span text:style-name="T504"> </text:span><text:span text:style-name="T487">o</text:span><text:span text:style-name="T504"> </text:span><text:span text:style-name="T487">uso</text:span><text:span text:style-name="T504"> </text:span><text:span text:style-name="T487">da</text:span><text:span text:style-name="T504"> </text:span><text:span text:style-name="T487">palavra</text:span><text:span text:style-name="T504"> </text:span><text:span text:style-name="T487">por quaisquer pessoas presentes.</text:span></text:p>
      <text:p text:style-name="P364"><text:span text:style-name="T515">Art. 54. </text:span><text:span text:style-name="T494">Somente terão direito a voto os conselheiros titulares. Os suplentes votarão exclusivamente</text:span><text:span text:style-name="T501"> </text:span><text:span text:style-name="T494">na ausência do respectivo conselheiro titular.</text:span></text:p>
      <text:p text:style-name="P365"><text:span text:style-name="T536">Art.</text:span><text:span text:style-name="T546"> </text:span><text:span text:style-name="T512">55.</text:span><text:span text:style-name="T513"> </text:span><text:span text:style-name="T487">No</text:span><text:span text:style-name="T547"> </text:span><text:span text:style-name="T487">caso</text:span><text:span text:style-name="T505"> </text:span><text:span text:style-name="T487">de</text:span><text:span text:style-name="T547"> </text:span><text:span text:style-name="T487">impossibilidade de comparecimento no</text:span><text:span text:style-name="T547"> </text:span><text:span text:style-name="T487">dia</text:span><text:span text:style-name="T504"> </text:span><text:span text:style-name="T487">da</text:span><text:span text:style-name="T504"> </text:span><text:span text:style-name="T487">reunião,</text:span><text:span text:style-name="T548"> </text:span><text:span text:style-name="T487">o membro titular deverá comunicar oficialmente </text:span><text:span text:style-name="T510">à </text:span><text:span text:style-name="T487">Presidência</text:span><text:span text:style-name="T505"> </text:span><text:span text:style-name="T487">ou Secretaria Executiva</text:span><text:span text:style-name="T547"> </text:span><text:span text:style-name="T487">o motivo de sua ausência, devendo o conselheiro titular convocar, com antecedência mínima de dois dias, o seu respectivo suplente.</text:span></text:p>
      <text:p text:style-name="P366"><text:span text:style-name="T484">§</text:span><text:span text:style-name="T511"> </text:span><text:span text:style-name="T485">1°.</text:span><text:span text:style-name="T486"> </text:span><text:span text:style-name="T487">O</text:span><text:span text:style-name="T504"> </text:span><text:span text:style-name="T487">membro</text:span><text:span text:style-name="T504"> </text:span><text:span text:style-name="T487">titular</text:span><text:span text:style-name="T504"> </text:span><text:span text:style-name="T487">que</text:span><text:span text:style-name="T549"> </text:span><text:span text:style-name="T487">se</text:span><text:span text:style-name="T505"> </text:span><text:span text:style-name="T487">ausentar</text:span><text:span text:style-name="T504"> </text:span><text:span text:style-name="T487">por</text:span><text:span text:style-name="T550"> </text:span><text:span text:style-name="T487">02</text:span><text:span text:style-name="T504"> </text:span><text:span text:style-name="T487">(duas)</text:span><text:span text:style-name="T504"> </text:span><text:span text:style-name="T487">reuniões</text:span><text:span text:style-name="T504"> </text:span><text:span text:style-name="T487">consecutivas</text:span><text:span text:style-name="T504"> </text:span><text:span text:style-name="T487">ou</text:span><text:span text:style-name="T504"> </text:span><text:span text:style-name="T487">03 (três)</text:span><text:span text:style-name="T551"> </text:span><text:span text:style-name="T487">alternadas,</text:span><text:span text:style-name="T507"> </text:span><text:span text:style-name="T487">a</text:span><text:span text:style-name="T547"> </text:span><text:span text:style-name="T487">cada</text:span><text:span text:style-name="T504"> </text:span><text:span text:style-name="T487">mandato,</text:span><text:span text:style-name="T550"> </text:span><text:span text:style-name="T487">sem</text:span><text:span text:style-name="T552"> </text:span><text:span text:style-name="T487">justificativa</text:span><text:span text:style-name="T504"> </text:span><text:span text:style-name="T487">e</text:span><text:span text:style-name="T509"> </text:span><text:span text:style-name="T487">sem</text:span><text:span text:style-name="T547"> </text:span><text:span text:style-name="T487">estar</text:span><text:span text:style-name="T551"> </text:span><text:span text:style-name="T487">representado</text:span><text:span text:style-name="T505"> </text:span><text:span text:style-name="T487">por</text:span><text:span text:style-name="T553"> </text:span><text:span text:style-name="T487">seu</text:span></text:p>
      <text:p text:style-name="P367"><draw:frame draw:style-name="fr7" draw:name="Image 126" text:anchor-type="char" svg:x="1.3965in" svg:y="0.1028in" svg:width="5.0575in" svg:height="0.0661in" draw:z-index="208"><draw:image xlink:href="Pictures/100000010000061B000000157DE468D0.png" xlink:type="simple" xlink:show="embed" xlink:actuate="onLoad" draw:mime-type="image/png"/></draw:frame></text:p>
      <text:p text:style-name="P368"/>
      <text:p text:style-name="Text_20_body"/>
      <text:p text:style-name="Text_20_body"/>
      <text:p text:style-name="Text_20_body"/>
      <text:p text:style-name="P369"><text:span text:style-name="T217">suplente</text:span><text:span text:style-name="T554">, </text:span><text:span text:style-name="T217">deverá ser substituído por indicação da entidade ou instituição a qual </text:span><text:span text:style-name="T242">representa.</text:span></text:p>
      <text:p text:style-name="P370"><text:span text:style-name="T220">§ </text:span><text:span text:style-name="T445">2°.</text:span><text:span text:style-name="T555"> </text:span><text:span text:style-name="T217">As ausências justificadas serão abonadas até o número de 02 (duas), desde que aceitas pelo presidente do Conselho.</text:span></text:p>
      <text:p text:style-name="P371"><text:span text:style-name="T220">§ </text:span><text:span text:style-name="T445">3°.</text:span><text:span text:style-name="T446"> </text:span><text:span text:style-name="T217">Enquanto a entidade ausente no Conselho não indicar novo representante, o quórum mínimo para realização das reuniões será calculada sem contar com a respectiva entidade.</text:span></text:p>
      <text:p text:style-name="P372"><text:span text:style-name="T305">§</text:span><text:span text:style-name="T410"> </text:span><text:span text:style-name="T264">4°.</text:span><text:span text:style-name="T274"> </text:span><text:span text:style-name="T297">Os membros</text:span><text:span text:style-name="T306"> </text:span><text:span text:style-name="T297">titulares do Conselho</text:span><text:span text:style-name="T306"> </text:span><text:span text:style-name="T297">serão representados</text:span><text:span text:style-name="T306"> </text:span><text:span text:style-name="T297">por</text:span><text:span text:style-name="T306"> </text:span><text:span text:style-name="T297">seus suplentes específicos em suas faltas ou impedimentos, que passam a ter direito a voto e obrigatoriedade de presença.</text:span></text:p>
      <text:p text:style-name="P373"><text:span text:style-name="T220">§ </text:span><text:span text:style-name="T445">5°.</text:span><text:span text:style-name="T446"> </text:span><text:span text:style-name="T217">Cada membro suplente assumirá, na ausência do titular, todas as atribuições e tarefas que estiverem sob seu encargo.</text:span></text:p>
      <text:p text:style-name="P374"><text:span text:style-name="T295">Art. 56. </text:span><text:span text:style-name="T297">As reuniões do Conselho serão públicas e suas decisões divulgadas em meios </text:span><text:span text:style-name="T329">oficiais.</text:span></text:p>
      <text:p text:style-name="P375"><text:span text:style-name="T295">Art. 57.</text:span><text:span text:style-name="T296"> </text:span><text:span text:style-name="T297">As atas deverão ser redigidas de forma sucinta, lavradas e assinadas pelos membros que participaram da respectiva reunião, após aprovação. Solicitações de</text:span><text:span text:style-name="T306"> </text:span><text:span text:style-name="T297">alterações</text:span><text:span text:style-name="T306"> </text:span><text:span text:style-name="T297">nas</text:span><text:span text:style-name="T306"> </text:span><text:span text:style-name="T297">Atas</text:span><text:span text:style-name="T306"> </text:span><text:span text:style-name="T297">deverão</text:span><text:span text:style-name="T306"> </text:span><text:span text:style-name="T297">ser</text:span><text:span text:style-name="T306"> </text:span><text:span text:style-name="T297">encaminhadas</text:span><text:span text:style-name="T306"> </text:span><text:span text:style-name="T297">pelos</text:span><text:span text:style-name="T425"> </text:span><text:span text:style-name="T297">conselheiros</text:span><text:span text:style-name="T306"> </text:span><text:span text:style-name="T297">por</text:span><text:span text:style-name="T306"> </text:span><text:span text:style-name="T297">escrito,</text:span><text:span text:style-name="T306"> </text:span><text:span text:style-name="T297">ou</text:span><text:span text:style-name="T325"> </text:span><text:span text:style-name="T297">por meio eletrônico, no prazo máximo</text:span><text:span text:style-name="T306"> </text:span><text:span text:style-name="T297">de até 3 (três) dias úteis anteriores</text:span><text:span text:style-name="T306"> </text:span><text:span text:style-name="T298">à </text:span><text:span text:style-name="T297">realização de reunião da plenária subsequente.</text:span></text:p>
      <text:p text:style-name="P376"><text:span text:style-name="T556">Seção</text:span><text:span text:style-name="T557"> </text:span><text:span text:style-name="T556">VIII</text:span><text:span text:style-name="T558"> </text:span><text:span text:style-name="T556">-</text:span><text:span text:style-name="T559"> </text:span><text:span text:style-name="T556">Dasdisposições finais</text:span></text:p>
      <text:p text:style-name="P193"/>
      <text:p text:style-name="P377"><text:span text:style-name="T284">Art. 58.</text:span><text:span text:style-name="T560"> </text:span><text:span text:style-name="T217">Os casos omissos</text:span><text:span text:style-name="T561"> </text:span><text:span text:style-name="T217">deste regimento</text:span><text:span text:style-name="T562"> </text:span><text:span text:style-name="T217">serão discutidos em reunião e aprovados por metade mais um dos membros presentes, cabendo a elaboração de normativas específicas para regulamentar esses casos.</text:span></text:p>
      <text:p text:style-name="P378"><text:span text:style-name="T295">Art. 59. </text:span><text:span text:style-name="T297">Este regimento entrará em vigor na data de sua publicação, revogadas as disposições em contrário.</text:span></text:p>
      <text:p text:style-name="P264"/>
      <text:p text:style-name="P264"/>
      <text:p text:style-name="P264"/>
      <text:p text:style-name="P264"/>
      <text:p text:style-name="P264"/>
      <text:p text:style-name="P264"/>
      <text:p text:style-name="P264"/>
      <text:p text:style-name="P264"/>
      <text:p text:style-name="P264"/>
      <text:p text:style-name="P379"><draw:frame draw:style-name="fr7" draw:name="Image 127" text:anchor-type="char" svg:x="1.3555in" svg:y="0.1827in" svg:width="5.2453in" svg:height="0.0839in" draw:z-index="214"><draw:image xlink:href="Pictures/10000001000006320000001ABD4BD047.png" xlink:type="simple" xlink:show="embed" xlink:actuate="onLoad" draw:mime-type="image/png"/></draw:frame></text:p>
      <text:p text:style-name="P380"/>
      <text:h text:style-name="P381" text:outline-level="6"><text:span text:style-name="T18">SECRETARIA</text:span><text:span text:style-name="T82"> </text:span><text:span text:style-name="T18">MUNICIPAL</text:span><text:span text:style-name="T82"> </text:span><text:span text:style-name="T18">DE</text:span><text:span text:style-name="T82"> </text:span><text:span text:style-name="T21">ADMINISTRAÇÃO</text:span></text:h>
      <text:p text:style-name="P382"/>
      <text:p text:style-name="P383"><text:span text:style-name="T563">PORTARIA</text:span><text:span text:style-name="T564"> </text:span><text:span text:style-name="T563">Nº</text:span><text:span text:style-name="T565"> </text:span><text:span text:style-name="T566">1.763/2026</text:span></text:p>
      <text:p text:style-name="P384"/>
      <text:h text:style-name="P385" text:outline-level="9">DISPÕE SOBRE READAPTAÇÃO DE <text:span text:style-name="T207">SERVIDOR.</text:span></text:h>
      <text:p text:style-name="P386"/>
      <text:p text:style-name="P387"><text:span text:style-name="T567">O</text:span><text:span text:style-name="T568"> <text:s/></text:span><text:span text:style-name="T569">SECRETÁRIO</text:span><text:span text:style-name="T570"> <text:s/></text:span><text:span text:style-name="T569">MUNICIPAL</text:span><text:span text:style-name="T571"> <text:s/></text:span><text:span text:style-name="T572">DE</text:span></text:p>
      <text:p text:style-name="P388"><text:span text:style-name="T569">ADMINISTRAÇÃO </text:span><text:span text:style-name="T567">de Cachoeiro de Itapemirim, Estado do Espírito Santo, no uso de suas atribuições delegadas através dos Decretos nºs. 18.275/2008</text:span><text:span text:style-name="T573"> </text:span><text:span text:style-name="T567">e 35.892/2025,</text:span></text:p>
      <text:p text:style-name="P389"/>
      <text:h text:style-name="P390" text:outline-level="9">RESOLVE:</text:h>
      <text:p text:style-name="P384"/>
      <text:p text:style-name="P391"><text:span text:style-name="T574">Art. 1º </text:span><text:span text:style-name="T575">Considerar autorizado a </text:span><text:span text:style-name="T576">readaptação temporária </text:span><text:span text:style-name="T575">da servidora abaixo relacionada, no período mencionado, em virtude de modificação em seu estado de saúde, conforme laudo emitido pelo médico do trabalho da empresa MEDTRAB Medicina e Segurança do Trabalho Ltda – ME e</text:span><text:span text:style-name="T577"> </text:span><text:span text:style-name="T575">informações</text:span><text:span text:style-name="T578"> </text:span><text:span text:style-name="T575">contidas</text:span><text:span text:style-name="T578"> </text:span><text:span text:style-name="T575">no</text:span><text:span text:style-name="T578"> </text:span><text:span text:style-name="T575">processo</text:span><text:span text:style-name="T578"> </text:span><text:span text:style-name="T575">citado,</text:span><text:span text:style-name="T578"> </text:span><text:span text:style-name="T575">nos</text:span><text:span text:style-name="T578"> </text:span><text:span text:style-name="T575">termos</text:span><text:span text:style-name="T578"> </text:span><text:span text:style-name="T575">do Artigo 35, da Lei nº. 4.009, de 20.12.94 - Estatuto dos Servidores Públicos Municipais e Decreto nº 27.958/2018.</text:span></text:p>
      <text:p text:style-name="P392"/>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row table:style-name="Table4.1">
          <table:table-cell table:style-name="Table4.A1" office:value-type="string">
            <text:p text:style-name="P393"><text:span text:style-name="T579">SERVIDORA</text:span><text:span text:style-name="T579"/></text:p>
          </table:table-cell>
          <table:table-cell table:style-name="Table4.A1" office:value-type="string">
            <text:p text:style-name="P394"><text:span text:style-name="T579">CARGO</text:span><text:span text:style-name="T579"/></text:p>
          </table:table-cell>
          <table:table-cell table:style-name="Table4.A1" office:value-type="string">
            <text:p text:style-name="P394"><text:span text:style-name="T579">LOTAÇÃO</text:span><text:span text:style-name="T579"/></text:p>
          </table:table-cell>
          <table:table-cell table:style-name="Table4.A1" office:value-type="string">
            <text:p text:style-name="P395"><text:span text:style-name="T579">PERÍODO</text:span><text:span text:style-name="T579"/></text:p>
          </table:table-cell>
          <table:table-cell table:style-name="Table4.A1" office:value-type="string">
            <text:p text:style-name="P396"><text:span text:style-name="T580">A</text:span><text:span text:style-name="T581"> </text:span><text:span text:style-name="T580">PARTIR</text:span><text:span text:style-name="T582"> </text:span><text:span text:style-name="T583">DE</text:span></text:p>
          </table:table-cell>
          <table:table-cell table:style-name="Table4.A1" office:value-type="string">
            <text:p text:style-name="P397"><text:span text:style-name="T580">PROC.</text:span><text:span text:style-name="T584"> </text:span><text:span text:style-name="T585">Nº</text:span></text:p>
          </table:table-cell>
        </table:table-row>
        <table:table-row table:style-name="Table4.2">
          <table:table-cell table:style-name="Table4.A1" office:value-type="string">
            <text:p text:style-name="P398"/>
            <text:p text:style-name="P399"><text:span text:style-name="T586">LUZIA</text:span><text:span text:style-name="T587"> </text:span><text:span text:style-name="T586">CÉLIA</text:span><text:span text:style-name="T587"> </text:span><text:span text:style-name="T586">DA</text:span><text:span text:style-name="T587"> </text:span><text:span text:style-name="T586">SILVA</text:span><text:span text:style-name="T587"> </text:span><text:span text:style-name="T586">DE</text:span><text:span text:style-name="T588"> </text:span><text:span text:style-name="T589">OLIVEIRA</text:span></text:p>
          </table:table-cell>
          <table:table-cell table:style-name="Table4.A1" office:value-type="string">
            <text:p text:style-name="P400"/>
            <text:p text:style-name="P401"/>
            <text:p text:style-name="P402"><text:span text:style-name="T590">PROFESSOR</text:span><text:span text:style-name="T591"> </text:span><text:span text:style-name="T590">PEB</text:span><text:span text:style-name="T592"> </text:span><text:span text:style-name="T593">B</text:span></text:p>
          </table:table-cell>
          <table:table-cell table:style-name="Table4.A1" office:value-type="string">
            <text:p text:style-name="P400"/>
            <text:p text:style-name="P401"/>
            <text:p text:style-name="P402"><text:span text:style-name="T592">SEME</text:span><text:span text:style-name="T592"/></text:p>
          </table:table-cell>
          <table:table-cell table:style-name="Table4.A1" office:value-type="string">
            <text:p text:style-name="P400"/>
            <text:p text:style-name="P401"/>
            <text:p text:style-name="P403"><text:span text:style-name="T590">180</text:span><text:span text:style-name="T594"> </text:span><text:span text:style-name="T592">DIAS</text:span></text:p>
          </table:table-cell>
          <table:table-cell table:style-name="Table4.A1" office:value-type="string">
            <text:p text:style-name="P400"/>
            <text:p text:style-name="P401"/>
            <text:p text:style-name="P404"><text:span text:style-name="T594">08/04/2026</text:span><text:span text:style-name="T594"/></text:p>
          </table:table-cell>
          <table:table-cell table:style-name="Table4.A1" office:value-type="string">
            <text:p text:style-name="P405"/>
            <text:p text:style-name="P406"><text:span text:style-name="T595">72554/2025</text:span><text:span text:style-name="T595"/></text:p>
            <text:p text:style-name="P407"><text:span text:style-name="T594">11124/2026</text:span><text:span text:style-name="T594"/></text:p>
          </table:table-cell>
        </table:table-row>
      </table:table>
      <text:p text:style-name="P408"><text:span text:style-name="T574">Art.</text:span><text:span text:style-name="T596"> </text:span><text:span text:style-name="T574">2º</text:span><text:span text:style-name="T597"> </text:span><text:span text:style-name="T575">Esta</text:span><text:span text:style-name="T598"> </text:span><text:span text:style-name="T575">portaria</text:span><text:span text:style-name="T598"> </text:span><text:span text:style-name="T575">entra</text:span><text:span text:style-name="T598"> </text:span><text:span text:style-name="T575">em</text:span><text:span text:style-name="T599"> </text:span><text:span text:style-name="T575">vigor</text:span><text:span text:style-name="T598"> </text:span><text:span text:style-name="T600">na</text:span></text:p>
      <text:p text:style-name="P409"><text:span text:style-name="T575">data</text:span><text:span text:style-name="T601"> </text:span><text:span text:style-name="T575">de</text:span><text:span text:style-name="T602"> </text:span><text:span text:style-name="T575">sua</text:span><text:span text:style-name="T602"> </text:span><text:span text:style-name="T601">publicação.</text:span></text:p>
      <text:p text:style-name="P410"/>
      <text:p text:style-name="P411"/>
      <text:p text:style-name="P412"><text:span text:style-name="T575">Cachoeiro</text:span><text:span text:style-name="T603"> </text:span><text:span text:style-name="T575">de</text:span><text:span text:style-name="T604"> </text:span><text:span text:style-name="T575">Itapemirim/ES,</text:span><text:span text:style-name="T603"> </text:span><text:span text:style-name="T575">20</text:span><text:span text:style-name="T603"> </text:span><text:span text:style-name="T575">de</text:span><text:span text:style-name="T603"> </text:span><text:span text:style-name="T575">agosto</text:span><text:span text:style-name="T603"> </text:span><text:span text:style-name="T575">de</text:span><text:span text:style-name="T603"> </text:span><text:span text:style-name="T601">2026.</text:span></text:p>
      <text:p text:style-name="P410"/>
      <text:p text:style-name="P389"/>
      <text:h text:style-name="P413" text:outline-level="9">ROGÉRIO<text:span text:style-name="T605"> </text:span>DA<text:span text:style-name="T605"> </text:span>SILVA<text:span text:style-name="T207"> ATHAYDE</text:span></text:h>
      <text:p text:style-name="P414"><text:span text:style-name="T569">Secretário</text:span><text:span text:style-name="T572"> </text:span><text:span text:style-name="T569">Municipal</text:span><text:span text:style-name="T606"> </text:span><text:span text:style-name="T569">de</text:span><text:span text:style-name="T607"> </text:span><text:span text:style-name="T608">Administração</text:span></text:p>
      <text:p text:style-name="P415"/>
      <text:p text:style-name="P416"/>
      <text:p text:style-name="P417"/>
      <text:p text:style-name="P418"><text:span text:style-name="T563">PORTARIA</text:span><text:span text:style-name="T609"> </text:span><text:span text:style-name="T563">Nº</text:span><text:span text:style-name="T610"> </text:span><text:span text:style-name="T566">1.781/2026</text:span></text:p>
      <text:p text:style-name="P419"/>
      <table:table table:name="Table5" table:style-name="Table5">
        <table:table-column table:style-name="Table5.A"/>
        <table:table-column table:style-name="Table5.B"/>
        <table:table-column table:style-name="Table5.C"/>
        <table:table-row table:style-name="Table5.1">
          <table:table-cell table:style-name="Table5.A1" office:value-type="string">
            <text:p text:style-name="P420"><text:span text:style-name="T611">DISPÕE</text:span><text:span text:style-name="T612"><text:tab/></text:span><text:span text:style-name="T611">SOBRE</text:span></text:p>
          </table:table-cell>
          <table:table-cell table:style-name="Table5.A1" office:value-type="string">
            <text:p text:style-name="P421"><text:span text:style-name="T611">CONCESSÃO</text:span><text:span text:style-name="T611"/></text:p>
          </table:table-cell>
          <table:table-cell table:style-name="Table5.A1" office:value-type="string">
            <text:p text:style-name="P422"><text:span text:style-name="T613">DE</text:span><text:span text:style-name="T613"/></text:p>
          </table:table-cell>
        </table:table-row>
        <table:table-row table:style-name="Table5.1">
          <table:table-cell table:style-name="Table5.A1" office:value-type="string">
            <text:p text:style-name="P423"><text:span text:style-name="T611">LICENÇA</text:span><text:span text:style-name="T612"><text:tab/></text:span><text:span text:style-name="T614">PARA</text:span></text:p>
          </table:table-cell>
          <table:table-cell table:style-name="Table5.A1" office:value-type="string">
            <text:p text:style-name="P424"><text:span text:style-name="T611">TRATAMENTO</text:span><text:span text:style-name="T611"/></text:p>
          </table:table-cell>
          <table:table-cell table:style-name="Table5.A1" office:value-type="string">
            <text:p text:style-name="P425"><text:span text:style-name="T613">DE</text:span><text:span text:style-name="T613"/></text:p>
          </table:table-cell>
        </table:table-row>
        <table:table-row table:style-name="Table5.1">
          <table:table-cell table:style-name="Table5.A1" office:value-type="string">
            <text:p text:style-name="P426"><text:span text:style-name="T611">SAÚDE</text:span><text:span text:style-name="T615">.</text:span></text:p>
          </table:table-cell>
          <table:table-cell table:style-name="Table5.A1" office:value-type="string">
            <text:p text:style-name="P427"/>
          </table:table-cell>
          <table:table-cell table:style-name="Table5.A1" office:value-type="string">
            <text:p text:style-name="P427"/>
          </table:table-cell>
        </table:table-row>
      </table:table>
      <text:p text:style-name="P428"/>
      <text:h text:style-name="P429" text:outline-level="9"><text:span text:style-name="T616">O</text:span><text:span text:style-name="T617"> <text:s/></text:span>SECRETÁRIO<text:span text:style-name="T618"> <text:s/></text:span>MUNICIPAL<text:span text:style-name="T619"> <text:s/></text:span><text:span text:style-name="T620">DE</text:span></text:h>
      <text:p text:style-name="P430"><text:span text:style-name="T569">ADMINISTRAÇÃO </text:span><text:span text:style-name="T567">de Cachoeiro de Itapemirim, Estado do Espírito Santo, no uso</text:span><text:span text:style-name="T621"> </text:span><text:span text:style-name="T567">de</text:span><text:span text:style-name="T621"> </text:span><text:span text:style-name="T567">suas</text:span><text:span text:style-name="T621"> </text:span><text:span text:style-name="T567">atribuições</text:span><text:span text:style-name="T621"> </text:span><text:span text:style-name="T567">delegadas através dos Decretos nºs. 18.275/2008 e </text:span><text:span text:style-name="T622">35.892/2025,</text:span></text:p>
      <text:p text:style-name="P431"/>
      <text:h text:style-name="P432" text:outline-level="9">RESOLVE:</text:h>
      <text:p text:style-name="P428"/>
      <text:p text:style-name="P433"><text:span text:style-name="T569">Art. 1º </text:span><text:span text:style-name="T567">Considerar autorizado a</text:span><text:span text:style-name="T573"> </text:span><text:span text:style-name="T567">concessão de </text:span><text:span text:style-name="T623">LICENÇA PARA TRATAMENTO DE SAÚDE </text:span><text:span text:style-name="T567">aos servidores constantes na relação anexa, conforme atestados médicos apresentados e anexos aos referidos processos, nos termos do artigo 2º da Lei nº 7859/2020 e Decreto nº. 29.111/2019.</text:span></text:p>
      <text:p text:style-name="P431"/>
      <text:p text:style-name="P434"><text:span text:style-name="T569">Art.</text:span><text:span text:style-name="T624"> </text:span><text:span text:style-name="T569">2º</text:span><text:span text:style-name="T625"> </text:span><text:span text:style-name="T567">Esta</text:span><text:span text:style-name="T626"> </text:span><text:span text:style-name="T567">Portaria</text:span><text:span text:style-name="T627"> </text:span><text:span text:style-name="T567">entra</text:span><text:span text:style-name="T628"> </text:span><text:span text:style-name="T567">em</text:span><text:span text:style-name="T628"> </text:span><text:span text:style-name="T567">vigor</text:span><text:span text:style-name="T626"> </text:span><text:span text:style-name="T629">na</text:span></text:p>
      <text:p text:style-name="P435"><text:span text:style-name="T567">data</text:span><text:span text:style-name="T630"> </text:span><text:span text:style-name="T567">de</text:span><text:span text:style-name="T630"> </text:span><text:span text:style-name="T567">sua</text:span><text:span text:style-name="T630"> </text:span><text:span text:style-name="T622">publicação.</text:span></text:p>
      <text:p text:style-name="P410"/>
      <text:p text:style-name="P436"/>
      <text:p text:style-name="P437"><text:span text:style-name="T567">Cachoeiro</text:span><text:span text:style-name="T631"> </text:span><text:span text:style-name="T567">de</text:span><text:span text:style-name="T630"> </text:span><text:span text:style-name="T567">Itapemirim/ES,</text:span><text:span text:style-name="T631"> </text:span><text:span text:style-name="T567">24</text:span><text:span text:style-name="T631"> </text:span><text:span text:style-name="T567">de</text:span><text:span text:style-name="T631"> </text:span><text:span text:style-name="T567">agosto</text:span><text:span text:style-name="T630"> </text:span><text:span text:style-name="T567">de</text:span><text:span text:style-name="T631"> </text:span><text:span text:style-name="T622">2026.</text:span></text:p>
      <text:p text:style-name="P410"/>
      <text:p text:style-name="P438"/>
      <text:h text:style-name="P439" text:outline-level="9">ROGÉRIO<text:span text:style-name="T632"> </text:span>DA<text:span text:style-name="T633"> </text:span>SILVA<text:span text:style-name="T633"> </text:span><text:span text:style-name="T207">ATHAYDE</text:span></text:h>
      <text:p text:style-name="P440"><text:span text:style-name="T569">Secretário</text:span><text:span text:style-name="T634"> </text:span><text:span text:style-name="T569">Municipal</text:span><text:span text:style-name="T635"> </text:span><text:span text:style-name="T569">de</text:span><text:span text:style-name="T636"> </text:span><text:span text:style-name="T608">Administração</text:span></text:p>
      <text:p text:style-name="P441"/>
      <text:p text:style-name="P104"/>
      <text:p text:style-name="P442"/>
      <text:p text:style-name="P443"><draw:frame draw:style-name="fr10" draw:name="Image1" text:anchor-type="as-char" svg:width="3.1244in" svg:height="0.1437in" draw:z-index="451"><draw:image xlink:href="Pictures/100000010000012B0000000DD5FA2813.png" xlink:type="simple" xlink:show="embed" xlink:actuate="onLoad" draw:mime-type="image/png"/></draw:frame></text:p>
      <text:p text:style-name="P444"/>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row table:style-name="Table6.1">
          <table:table-cell table:style-name="Table6.A1" office:value-type="string">
            <text:p text:style-name="P445"/>
            <text:p text:style-name="P446"><draw:frame draw:style-name="fr10" draw:name="Image2" text:anchor-type="as-char" svg:width="0.5154in" svg:height="0.0543in" draw:z-index="452"><draw:image xlink:href="Pictures/10000001000000310000000588B65BA5.png" xlink:type="simple" xlink:show="embed" xlink:actuate="onLoad" draw:mime-type="image/png"/></draw:frame></text:p>
          </table:table-cell>
          <table:table-cell table:style-name="Table6.A1" office:value-type="string">
            <text:p text:style-name="P445"/>
            <text:p text:style-name="P447"><draw:frame draw:style-name="fr10" draw:name="Image3" text:anchor-type="as-char" svg:width="0.2701in" svg:height="0.0543in" draw:z-index="453"><draw:image xlink:href="Pictures/1000000100000019000000058B57C5D2.png" xlink:type="simple" xlink:show="embed" xlink:actuate="onLoad" draw:mime-type="image/png"/></draw:frame></text:p>
          </table:table-cell>
          <table:table-cell table:style-name="Table6.A1" office:value-type="string">
            <text:p text:style-name="P448"/>
            <text:p text:style-name="P449"><draw:frame draw:style-name="fr3" draw:name="Image 153" text:anchor-type="as-char" svg:width="0.3665in" svg:height="0.0835in" draw:z-index="150"><draw:image xlink:href="Pictures/1000000100000046000000107629B9FF.png" xlink:type="simple" xlink:show="embed" xlink:actuate="onLoad" draw:mime-type="image/png"/></draw:frame></text:p>
          </table:table-cell>
          <table:table-cell table:style-name="Table6.A1" table:number-columns-spanned="2" office:value-type="string">
            <text:p text:style-name="P445"/>
            <text:p text:style-name="P450"><draw:frame draw:style-name="fr10" draw:name="Image4" text:anchor-type="as-char" svg:width="0.3437in" svg:height="0.0673in" draw:z-index="454"><draw:image xlink:href="Pictures/100000010000002000000006A2844832.png" xlink:type="simple" xlink:show="embed" xlink:actuate="onLoad" draw:mime-type="image/png"/></draw:frame></text:p>
          </table:table-cell>
          <table:covered-table-cell/>
          <table:table-cell table:style-name="Table6.A1" office:value-type="string">
            <text:p text:style-name="P445"/>
            <text:p text:style-name="P451"><draw:frame draw:style-name="fr10" draw:name="Image5" text:anchor-type="as-char" svg:width="0.3602in" svg:height="0.0543in" draw:z-index="455"><draw:image xlink:href="Pictures/10000001000000220000000510623E50.png" xlink:type="simple" xlink:show="embed" xlink:actuate="onLoad" draw:mime-type="image/png"/></draw:frame></text:p>
          </table:table-cell>
        </table:table-row>
        <table:table-row table:style-name="Table6.2">
          <table:table-cell table:style-name="Table6.A1" office:value-type="string">
            <text:p text:style-name="P452"/>
            <text:p text:style-name="P453"><draw:frame draw:style-name="fr3" draw:name="Image 158" text:anchor-type="as-char" svg:width="0.8862in" svg:height="0.0543in" draw:z-index="169"><draw:image xlink:href="Pictures/10000001000000AA0000000BAD72C8C8.png" xlink:type="simple" xlink:show="embed" xlink:actuate="onLoad" draw:mime-type="image/png"/></draw:frame></text:p>
          </table:table-cell>
          <table:table-cell table:style-name="Table6.A1" office:value-type="string">
            <text:p text:style-name="P452"/>
            <text:p text:style-name="P454"><draw:frame draw:style-name="fr10" draw:name="Image6" text:anchor-type="as-char" svg:width="0.4138in" svg:height="0.0543in" draw:z-index="456"><draw:image xlink:href="Pictures/100000010000002700000005D5246ECD.png" xlink:type="simple" xlink:show="embed" xlink:actuate="onLoad" draw:mime-type="image/png"/></draw:frame></text:p>
          </table:table-cell>
          <table:table-cell table:style-name="Table6.A1" office:value-type="string">
            <text:p text:style-name="P452"/>
            <text:p text:style-name="P455"><draw:frame draw:style-name="fr10" draw:name="Image7" text:anchor-type="as-char" svg:width="0.1902in" svg:height="0.0543in" draw:z-index="457"><draw:image xlink:href="Pictures/100000010000001200000005AA46072C.png" xlink:type="simple" xlink:show="embed" xlink:actuate="onLoad" draw:mime-type="image/png"/></draw:frame></text:p>
          </table:table-cell>
          <table:table-cell table:style-name="Table6.A1" office:value-type="string">
            <text:p text:style-name="P452"/>
            <text:p text:style-name="P456"><draw:frame draw:style-name="fr10" draw:name="Image8" text:anchor-type="as-char" svg:width="0.2839in" svg:height="0.0543in" draw:z-index="458"><draw:image xlink:href="Pictures/100000010000001B00000005A54BFC7A.png" xlink:type="simple" xlink:show="embed" xlink:actuate="onLoad" draw:mime-type="image/png"/></draw:frame></text:p>
          </table:table-cell>
          <table:table-cell table:style-name="Table6.A1" office:value-type="string">
            <text:p text:style-name="P457"/>
            <text:p text:style-name="P458"><draw:frame draw:style-name="fr3" draw:name="Image 165" text:anchor-type="as-char" svg:width="0.4134in" svg:height="0.0654in" draw:z-index="90"><draw:image xlink:href="Pictures/100000010000004F0000000C44DD8058.png" xlink:type="simple" xlink:show="embed" xlink:actuate="onLoad" draw:mime-type="image/png"/></draw:frame></text:p>
          </table:table-cell>
          <table:table-cell table:style-name="Table6.A1" office:value-type="string">
            <text:p text:style-name="P457"/>
            <text:p text:style-name="P459"><draw:frame draw:style-name="fr3" draw:name="Image 166" text:anchor-type="as-char" svg:width="0.4311in" svg:height="0.0654in" draw:z-index="126"><draw:image xlink:href="Pictures/10000001000000520000000C4FB328C9.png" xlink:type="simple" xlink:show="embed" xlink:actuate="onLoad" draw:mime-type="image/png"/></draw:frame></text:p>
          </table:table-cell>
        </table:table-row>
        <table:table-row table:style-name="Table6.3">
          <table:table-cell table:style-name="Table6.A1" office:value-type="string">
            <text:p text:style-name="P460"/>
            <text:p text:style-name="P461"><draw:frame draw:style-name="fr3" draw:name="Image 167" text:anchor-type="as-char" svg:width="1.2819in" svg:height="0.0535in" draw:z-index="143"><draw:image xlink:href="Pictures/10000001000000F80000000A3CAF6B83.png" xlink:type="simple" xlink:show="embed" xlink:actuate="onLoad" draw:mime-type="image/png"/></draw:frame></text:p>
          </table:table-cell>
          <table:table-cell table:style-name="Table6.A1" office:value-type="string">
            <text:p text:style-name="P460"/>
            <text:p text:style-name="P462"><draw:frame draw:style-name="fr10" draw:name="Image9" text:anchor-type="as-char" svg:width="0.5744in" svg:height="0.0543in" draw:z-index="459"><draw:image xlink:href="Pictures/100000010000003700000005D1DBB362.png" xlink:type="simple" xlink:show="embed" xlink:actuate="onLoad" draw:mime-type="image/png"/></draw:frame></text:p>
          </table:table-cell>
          <table:table-cell table:style-name="Table6.A1" office:value-type="string">
            <text:p text:style-name="P460"/>
            <text:p text:style-name="P463"><draw:frame draw:style-name="fr10" draw:name="Image10" text:anchor-type="as-char" svg:width="0.2453in" svg:height="0.0543in" draw:z-index="460"><draw:image xlink:href="Pictures/100000010000001700000005D4AEC333.png" xlink:type="simple" xlink:show="embed" xlink:actuate="onLoad" draw:mime-type="image/png"/></draw:frame></text:p>
          </table:table-cell>
          <table:table-cell table:style-name="Table6.A1" office:value-type="string">
            <text:p text:style-name="P460"/>
            <text:p text:style-name="P464"><draw:frame draw:style-name="fr10" draw:name="Image11" text:anchor-type="as-char" svg:width="0.2425in" svg:height="0.0543in" draw:z-index="461"><draw:image xlink:href="Pictures/100000010000001700000005AB853992.png" xlink:type="simple" xlink:show="embed" xlink:actuate="onLoad" draw:mime-type="image/png"/></draw:frame></text:p>
          </table:table-cell>
          <table:table-cell table:style-name="Table6.A1" office:value-type="string">
            <text:p text:style-name="P452"/>
            <text:p text:style-name="P465"><draw:frame draw:style-name="fr3" draw:name="Image 174" text:anchor-type="as-char" svg:width="0.4165in" svg:height="0.0654in" draw:z-index="199"><draw:image xlink:href="Pictures/100000010000004F0000000C8909D97D.png" xlink:type="simple" xlink:show="embed" xlink:actuate="onLoad" draw:mime-type="image/png"/></draw:frame></text:p>
          </table:table-cell>
          <table:table-cell table:style-name="Table6.A1" office:value-type="string">
            <text:p text:style-name="P452"/>
            <text:p text:style-name="P466"><draw:frame draw:style-name="fr3" draw:name="Image 175" text:anchor-type="as-char" svg:width="0.4339in" svg:height="0.0654in" draw:z-index="235"><draw:image xlink:href="Pictures/10000001000000520000000C5DAE0D00.png" xlink:type="simple" xlink:show="embed" xlink:actuate="onLoad" draw:mime-type="image/png"/></draw:frame></text:p>
          </table:table-cell>
        </table:table-row>
        <table:table-row table:style-name="Table6.2">
          <table:table-cell table:style-name="Table6.A1" office:value-type="string">
            <text:p text:style-name="P452"/>
            <text:p text:style-name="P467"><draw:frame draw:style-name="fr3" draw:name="Image 176" text:anchor-type="as-char" svg:width="1.0398in" svg:height="0.0535in" draw:z-index="236"><draw:image xlink:href="Pictures/10000001000000C90000000A6357639C.png" xlink:type="simple" xlink:show="embed" xlink:actuate="onLoad" draw:mime-type="image/png"/></draw:frame></text:p>
          </table:table-cell>
          <table:table-cell table:style-name="Table6.A1" office:value-type="string">
            <text:p text:style-name="P468"/>
            <text:p text:style-name="P469"><draw:frame draw:style-name="fr3" draw:name="Image 177" text:anchor-type="as-char" svg:width="0.7244in" svg:height="0.0728in" draw:z-index="286"><draw:image xlink:href="Pictures/100000010000008B0000000E390E91AF.png" xlink:type="simple" xlink:show="embed" xlink:actuate="onLoad" draw:mime-type="image/png"/></draw:frame></text:p>
          </table:table-cell>
          <table:table-cell table:style-name="Table6.A1" office:value-type="string">
            <text:p text:style-name="P452"/>
            <text:p text:style-name="P470"><draw:frame draw:style-name="fr10" draw:name="Image12" text:anchor-type="as-char" svg:width="0.2472in" svg:height="0.0543in" draw:z-index="462"><draw:image xlink:href="Pictures/100000010000001700000005FEAED3FC.png" xlink:type="simple" xlink:show="embed" xlink:actuate="onLoad" draw:mime-type="image/png"/></draw:frame></text:p>
          </table:table-cell>
          <table:table-cell table:style-name="Table6.A1" office:value-type="string">
            <text:p text:style-name="P452"/>
            <text:p text:style-name="P464"><draw:frame draw:style-name="fr10" draw:name="Image13" text:anchor-type="as-char" svg:width="0.2425in" svg:height="0.0543in" draw:z-index="463"><draw:image xlink:href="Pictures/100000010000001700000005AB853992.png" xlink:type="simple" xlink:show="embed" xlink:actuate="onLoad" draw:mime-type="image/png"/></draw:frame></text:p>
          </table:table-cell>
          <table:table-cell table:style-name="Table6.A1" office:value-type="string">
            <text:p text:style-name="P457"/>
            <text:p text:style-name="P458"><draw:frame draw:style-name="fr3" draw:name="Image 182" text:anchor-type="as-char" svg:width="0.4134in" svg:height="0.0654in" draw:z-index="9"><draw:image xlink:href="Pictures/100000010000004F0000000D88991F9A.png" xlink:type="simple" xlink:show="embed" xlink:actuate="onLoad" draw:mime-type="image/png"/></draw:frame></text:p>
          </table:table-cell>
          <table:table-cell table:style-name="Table6.A1" office:value-type="string">
            <text:p text:style-name="P457"/>
            <text:p text:style-name="P459"><draw:frame draw:style-name="fr3" draw:name="Image 183" text:anchor-type="as-char" svg:width="0.4311in" svg:height="0.0654in" draw:z-index="11"><draw:image xlink:href="Pictures/10000001000000520000000D0EDF7C0D.png" xlink:type="simple" xlink:show="embed" xlink:actuate="onLoad" draw:mime-type="image/png"/></draw:frame></text:p>
          </table:table-cell>
        </table:table-row>
        <table:table-row table:style-name="Table6.5">
          <table:table-cell table:style-name="Table6.A1" office:value-type="string">
            <text:p text:style-name="P471"/>
            <text:p text:style-name="P472"><draw:frame draw:style-name="fr3" draw:name="Image 184" text:anchor-type="as-char" svg:width="1.0945in" svg:height="0.1402in" draw:z-index="19"><draw:image xlink:href="Pictures/10000001000000D10000001BEFDBCC15.png" xlink:type="simple" xlink:show="embed" xlink:actuate="onLoad" draw:mime-type="image/png"/></draw:frame></text:p>
          </table:table-cell>
          <table:table-cell table:style-name="Table6.A1" office:value-type="string">
            <text:p text:style-name="P473"/>
            <text:p text:style-name="P474"><draw:frame draw:style-name="fr10" draw:name="Image14" text:anchor-type="as-char" svg:width="0.4201in" svg:height="0.0543in" draw:z-index="464"><draw:image xlink:href="Pictures/1000000100000028000000058D046901.png" xlink:type="simple" xlink:show="embed" xlink:actuate="onLoad" draw:mime-type="image/png"/></draw:frame></text:p>
          </table:table-cell>
          <table:table-cell table:style-name="Table6.A1" office:value-type="string">
            <text:p text:style-name="P473"/>
            <text:p text:style-name="P455"><draw:frame draw:style-name="fr10" draw:name="Image15" text:anchor-type="as-char" svg:width="0.1902in" svg:height="0.0543in" draw:z-index="465"><draw:image xlink:href="Pictures/100000010000001200000005AA46072C.png" xlink:type="simple" xlink:show="embed" xlink:actuate="onLoad" draw:mime-type="image/png"/></draw:frame></text:p>
          </table:table-cell>
          <table:table-cell table:style-name="Table6.A1" office:value-type="string">
            <text:p text:style-name="P473"/>
            <text:p text:style-name="P464"><draw:frame draw:style-name="fr10" draw:name="Image17" text:anchor-type="as-char" svg:width="0.2425in" svg:height="0.0543in" draw:z-index="466"><draw:image xlink:href="Pictures/100000010000001700000005589BC2BD.png" xlink:type="simple" xlink:show="embed" xlink:actuate="onLoad" draw:mime-type="image/png"/></draw:frame></text:p>
          </table:table-cell>
          <table:table-cell table:style-name="Table6.A1" office:value-type="string">
            <text:p text:style-name="P475"/>
            <text:p text:style-name="P458"><draw:frame draw:style-name="fr3" draw:name="Image 191" text:anchor-type="as-char" svg:width="0.4134in" svg:height="0.0654in" draw:z-index="40"><draw:image xlink:href="Pictures/100000010000004F0000000DD8F2038F.png" xlink:type="simple" xlink:show="embed" xlink:actuate="onLoad" draw:mime-type="image/png"/></draw:frame></text:p>
          </table:table-cell>
          <table:table-cell table:style-name="Table6.A1" office:value-type="string">
            <text:p text:style-name="P475"/>
            <text:p text:style-name="P459"><draw:frame draw:style-name="fr3" draw:name="Image 192" text:anchor-type="as-char" svg:width="0.4319in" svg:height="0.0654in" draw:z-index="47"><draw:image xlink:href="Pictures/10000001000000520000000DC258C0EE.png" xlink:type="simple" xlink:show="embed" xlink:actuate="onLoad" draw:mime-type="image/png"/></draw:frame></text:p>
          </table:table-cell>
        </table:table-row>
        <table:table-row table:style-name="Table6.3">
          <table:table-cell table:style-name="Table6.A1" office:value-type="string">
            <text:p text:style-name="P460"/>
            <text:p text:style-name="P476"><draw:frame draw:style-name="fr3" draw:name="Image 193" text:anchor-type="as-char" svg:width="1.161in" svg:height="0.0535in" draw:z-index="49"><draw:image xlink:href="Pictures/10000001000000E10000000A092407C7.png" xlink:type="simple" xlink:show="embed" xlink:actuate="onLoad" draw:mime-type="image/png"/></draw:frame></text:p>
          </table:table-cell>
          <table:table-cell table:style-name="Table6.A1" office:value-type="string">
            <text:p text:style-name="P460"/>
            <text:p text:style-name="P454"><draw:frame draw:style-name="fr10" draw:name="Image18" text:anchor-type="as-char" svg:width="0.4154in" svg:height="0.0543in" draw:z-index="467"><draw:image xlink:href="Pictures/100000010000002700000005FD6C59F6.png" xlink:type="simple" xlink:show="embed" xlink:actuate="onLoad" draw:mime-type="image/png"/></draw:frame></text:p>
          </table:table-cell>
          <table:table-cell table:style-name="Table6.A1" office:value-type="string">
            <text:p text:style-name="P460"/>
            <text:p text:style-name="P455"><draw:frame draw:style-name="fr10" draw:name="Image20" text:anchor-type="as-char" svg:width="0.1902in" svg:height="0.0543in" draw:z-index="468"><draw:image xlink:href="Pictures/100000010000001200000005414FFD20.png" xlink:type="simple" xlink:show="embed" xlink:actuate="onLoad" draw:mime-type="image/png"/></draw:frame></text:p>
          </table:table-cell>
          <table:table-cell table:style-name="Table6.A1" office:value-type="string">
            <text:p text:style-name="P460"/>
            <text:p text:style-name="P464"><draw:frame draw:style-name="fr10" draw:name="Image21" text:anchor-type="as-char" svg:width="0.2425in" svg:height="0.0543in" draw:z-index="469"><draw:image xlink:href="Pictures/1000000100000017000000051762D873.png" xlink:type="simple" xlink:show="embed" xlink:actuate="onLoad" draw:mime-type="image/png"/></draw:frame></text:p>
          </table:table-cell>
          <table:table-cell table:style-name="Table6.A1" office:value-type="string">
            <text:p text:style-name="P452"/>
            <text:p text:style-name="P458"><draw:frame draw:style-name="fr3" draw:name="Image 200" text:anchor-type="as-char" svg:width="0.4134in" svg:height="0.0654in" draw:z-index="108"><draw:image xlink:href="Pictures/100000010000004F0000000C7E994BB3.png" xlink:type="simple" xlink:show="embed" xlink:actuate="onLoad" draw:mime-type="image/png"/></draw:frame></text:p>
          </table:table-cell>
          <table:table-cell table:style-name="Table6.A1" office:value-type="string">
            <text:p text:style-name="P452"/>
            <text:p text:style-name="P459"><draw:frame draw:style-name="fr3" draw:name="Image 201" text:anchor-type="as-char" svg:width="0.4311in" svg:height="0.0654in" draw:z-index="125"><draw:image xlink:href="Pictures/10000001000000520000000C9BA4DAB8.png" xlink:type="simple" xlink:show="embed" xlink:actuate="onLoad" draw:mime-type="image/png"/></draw:frame></text:p>
          </table:table-cell>
        </table:table-row>
        <table:table-row table:style-name="Table6.2">
          <table:table-cell table:style-name="Table6.A1" office:value-type="string">
            <text:p text:style-name="P452"/>
            <text:p text:style-name="P477"><draw:frame draw:style-name="fr10" draw:name="Image22" text:anchor-type="as-char" svg:width="0.7362in" svg:height="0.0543in" draw:z-index="470"><draw:image xlink:href="Pictures/1000000100000046000000055DC6DD29.png" xlink:type="simple" xlink:show="embed" xlink:actuate="onLoad" draw:mime-type="image/png"/></draw:frame></text:p>
          </table:table-cell>
          <table:table-cell table:style-name="Table6.A1" office:value-type="string">
            <text:p text:style-name="P468"/>
            <text:p text:style-name="P478"><draw:frame draw:style-name="fr3" draw:name="Image 204" text:anchor-type="as-char" svg:width="0.9673in" svg:height="0.0728in" draw:z-index="131"><draw:image xlink:href="Pictures/10000001000000BA0000000E2971DFD8.png" xlink:type="simple" xlink:show="embed" xlink:actuate="onLoad" draw:mime-type="image/png"/></draw:frame></text:p>
          </table:table-cell>
          <table:table-cell table:style-name="Table6.A1" office:value-type="string">
            <text:p text:style-name="P452"/>
            <text:p text:style-name="P463"><draw:frame draw:style-name="fr10" draw:name="Image23" text:anchor-type="as-char" svg:width="0.2453in" svg:height="0.0543in" draw:z-index="471"><draw:image xlink:href="Pictures/1000000100000017000000053728E2BB.png" xlink:type="simple" xlink:show="embed" xlink:actuate="onLoad" draw:mime-type="image/png"/></draw:frame></text:p>
          </table:table-cell>
          <table:table-cell table:style-name="Table6.A1" office:value-type="string">
            <text:p text:style-name="P452"/>
            <text:p text:style-name="P479"><draw:frame draw:style-name="fr10" draw:name="Image24" text:anchor-type="as-char" svg:width="0.289in" svg:height="0.0543in" draw:z-index="472"><draw:image xlink:href="Pictures/100000010000001B00000005B9DB2533.png" xlink:type="simple" xlink:show="embed" xlink:actuate="onLoad" draw:mime-type="image/png"/></draw:frame></text:p>
          </table:table-cell>
          <table:table-cell table:style-name="Table6.A1" office:value-type="string">
            <text:p text:style-name="P457"/>
            <text:p text:style-name="P458"><draw:frame draw:style-name="fr3" draw:name="Image 209" text:anchor-type="as-char" svg:width="0.4134in" svg:height="0.0654in" draw:z-index="234"><draw:image xlink:href="Pictures/100000010000004F0000000DDAF034F7.png" xlink:type="simple" xlink:show="embed" xlink:actuate="onLoad" draw:mime-type="image/png"/></draw:frame></text:p>
          </table:table-cell>
          <table:table-cell table:style-name="Table6.A1" office:value-type="string">
            <text:p text:style-name="P457"/>
            <text:p text:style-name="P459"><draw:frame draw:style-name="fr3" draw:name="Image 210" text:anchor-type="as-char" svg:width="0.4311in" svg:height="0.0654in" draw:z-index="32"><draw:image xlink:href="Pictures/10000001000000520000000D34041E63.png" xlink:type="simple" xlink:show="embed" xlink:actuate="onLoad" draw:mime-type="image/png"/></draw:frame></text:p>
          </table:table-cell>
        </table:table-row>
        <table:table-row table:style-name="Table6.8">
          <table:table-cell table:style-name="Table6.A1" office:value-type="string">
            <text:p text:style-name="P480"/>
            <text:p text:style-name="P481"><draw:frame draw:style-name="fr3" draw:name="Image 211" text:anchor-type="as-char" svg:width="1.1201in" svg:height="0.0535in" draw:z-index="37"><draw:image xlink:href="Pictures/10000001000000D90000000A36DF12B2.png" xlink:type="simple" xlink:show="embed" xlink:actuate="onLoad" draw:mime-type="image/png"/></draw:frame></text:p>
          </table:table-cell>
          <table:table-cell table:style-name="Table6.A1" office:value-type="string">
            <text:p text:style-name="P482"/>
            <text:p text:style-name="P483"><draw:frame draw:style-name="fr10" draw:name="Image25" text:anchor-type="as-char" svg:width="1.0173in" svg:height="0.1402in" draw:z-index="473"><draw:image xlink:href="Pictures/10000001000000610000000D93778831.png" xlink:type="simple" xlink:show="embed" xlink:actuate="onLoad" draw:mime-type="image/png"/></draw:frame></text:p>
          </table:table-cell>
          <table:table-cell table:style-name="Table6.A1" office:value-type="string">
            <text:p text:style-name="P480"/>
            <text:p text:style-name="P455"><draw:frame draw:style-name="fr10" draw:name="Image26" text:anchor-type="as-char" svg:width="0.1902in" svg:height="0.0543in" draw:z-index="474"><draw:image xlink:href="Pictures/100000010000001200000005F1F0E5D8.png" xlink:type="simple" xlink:show="embed" xlink:actuate="onLoad" draw:mime-type="image/png"/></draw:frame></text:p>
          </table:table-cell>
          <table:table-cell table:style-name="Table6.A1" office:value-type="string">
            <text:p text:style-name="P480"/>
            <text:p text:style-name="P479"><draw:frame draw:style-name="fr10" draw:name="Image27" text:anchor-type="as-char" svg:width="0.289in" svg:height="0.0543in" draw:z-index="475"><draw:image xlink:href="Pictures/100000010000001B0000000557943E63.png" xlink:type="simple" xlink:show="embed" xlink:actuate="onLoad" draw:mime-type="image/png"/></draw:frame></text:p>
          </table:table-cell>
          <table:table-cell table:style-name="Table6.A1" office:value-type="string">
            <text:p text:style-name="P473"/>
            <text:p text:style-name="P458"><draw:frame draw:style-name="fr3" draw:name="Image 219" text:anchor-type="as-char" svg:width="0.4134in" svg:height="0.0654in" draw:z-index="68"><draw:image xlink:href="Pictures/100000010000004F0000000D06D8E2C3.png" xlink:type="simple" xlink:show="embed" xlink:actuate="onLoad" draw:mime-type="image/png"/></draw:frame></text:p>
          </table:table-cell>
          <table:table-cell table:style-name="Table6.A1" office:value-type="string">
            <text:p text:style-name="P473"/>
            <text:p text:style-name="P459"><draw:frame draw:style-name="fr3" draw:name="Image 220" text:anchor-type="as-char" svg:width="0.4311in" svg:height="0.0654in" draw:z-index="80"><draw:image xlink:href="Pictures/10000001000000520000000D98E9A6E3.png" xlink:type="simple" xlink:show="embed" xlink:actuate="onLoad" draw:mime-type="image/png"/></draw:frame></text:p>
          </table:table-cell>
        </table:table-row>
        <table:table-row table:style-name="Table6.3">
          <table:table-cell table:style-name="Table6.A1" office:value-type="string">
            <text:p text:style-name="P460"/>
            <text:p text:style-name="P484"><draw:frame draw:style-name="fr3" draw:name="Image 221" text:anchor-type="as-char" svg:width="0.8417in" svg:height="0.0535in" draw:z-index="89"><draw:image xlink:href="Pictures/10000001000000A20000000A75AD3FC5.png" xlink:type="simple" xlink:show="embed" xlink:actuate="onLoad" draw:mime-type="image/png"/></draw:frame></text:p>
          </table:table-cell>
          <table:table-cell table:style-name="Table6.A1" office:value-type="string">
            <text:p text:style-name="P460"/>
            <text:p text:style-name="P485"><draw:frame draw:style-name="fr10" draw:name="Image28" text:anchor-type="as-char" svg:width="0.4189in" svg:height="0.0543in" draw:z-index="476"><draw:image xlink:href="Pictures/100000010000002800000005EEA52FB1.png" xlink:type="simple" xlink:show="embed" xlink:actuate="onLoad" draw:mime-type="image/png"/></draw:frame></text:p>
          </table:table-cell>
          <table:table-cell table:style-name="Table6.A1" office:value-type="string">
            <text:p text:style-name="P460"/>
            <text:p text:style-name="P486"><draw:frame draw:style-name="fr10" draw:name="Image29" text:anchor-type="as-char" svg:width="0.2957in" svg:height="0.0543in" draw:z-index="477"><draw:image xlink:href="Pictures/100000010000001C0000000504671C72.png" xlink:type="simple" xlink:show="embed" xlink:actuate="onLoad" draw:mime-type="image/png"/></draw:frame></text:p>
          </table:table-cell>
          <table:table-cell table:style-name="Table6.A1" office:value-type="string">
            <text:p text:style-name="P460"/>
            <text:p text:style-name="P479"><draw:frame draw:style-name="fr10" draw:name="Image30" text:anchor-type="as-char" svg:width="0.289in" svg:height="0.0543in" draw:z-index="478"><draw:image xlink:href="Pictures/100000010000001B0000000516C7B039.png" xlink:type="simple" xlink:show="embed" xlink:actuate="onLoad" draw:mime-type="image/png"/></draw:frame></text:p>
          </table:table-cell>
          <table:table-cell table:style-name="Table6.A1" office:value-type="string">
            <text:p text:style-name="P452"/>
            <text:p text:style-name="P458"><draw:frame draw:style-name="fr3" draw:name="Image 228" text:anchor-type="as-char" svg:width="0.4134in" svg:height="0.0654in" draw:z-index="141"><draw:image xlink:href="Pictures/100000010000004F0000000C31D5D599.png" xlink:type="simple" xlink:show="embed" xlink:actuate="onLoad" draw:mime-type="image/png"/></draw:frame></text:p>
          </table:table-cell>
          <table:table-cell table:style-name="Table6.A1" office:value-type="string">
            <text:p text:style-name="P452"/>
            <text:p text:style-name="P459"><draw:frame draw:style-name="fr3" draw:name="Image 229" text:anchor-type="as-char" svg:width="0.4319in" svg:height="0.0654in" draw:z-index="142"><draw:image xlink:href="Pictures/10000001000000520000000C15852D50.png" xlink:type="simple" xlink:show="embed" xlink:actuate="onLoad" draw:mime-type="image/png"/></draw:frame></text:p>
          </table:table-cell>
        </table:table-row>
        <table:table-row table:style-name="Table6.5">
          <table:table-cell table:style-name="Table6.A1" office:value-type="string">
            <text:p text:style-name="P475"/>
            <text:p text:style-name="P487"><draw:frame draw:style-name="fr3" draw:name="Image 230" text:anchor-type="as-char" svg:width="1.2327in" svg:height="0.0535in" draw:z-index="160"><draw:image xlink:href="Pictures/10000001000000EE0000000A8CB6188A.png" xlink:type="simple" xlink:show="embed" xlink:actuate="onLoad" draw:mime-type="image/png"/></draw:frame></text:p>
          </table:table-cell>
          <table:table-cell table:style-name="Table6.A1" office:value-type="string">
            <text:p text:style-name="P475"/>
            <text:p text:style-name="P488"><draw:frame draw:style-name="fr10" draw:name="Image31" text:anchor-type="as-char" svg:width="0.4154in" svg:height="0.0543in" draw:z-index="479"><draw:image xlink:href="Pictures/1000000100000027000000059293C8C6.png" xlink:type="simple" xlink:show="embed" xlink:actuate="onLoad" draw:mime-type="image/png"/></draw:frame></text:p>
          </table:table-cell>
          <table:table-cell table:style-name="Table6.A1" office:value-type="string">
            <text:p text:style-name="P475"/>
            <text:p text:style-name="P455"><draw:frame draw:style-name="fr10" draw:name="Image32" text:anchor-type="as-char" svg:width="0.1902in" svg:height="0.0543in" draw:z-index="480"><draw:image xlink:href="Pictures/1000000100000012000000058B10E697.png" xlink:type="simple" xlink:show="embed" xlink:actuate="onLoad" draw:mime-type="image/png"/></draw:frame></text:p>
          </table:table-cell>
          <table:table-cell table:style-name="Table6.A1" office:value-type="string">
            <text:p text:style-name="P471"/>
            <text:p text:style-name="P489"><draw:frame draw:style-name="fr10" draw:name="Image33" text:anchor-type="as-char" svg:width="0.2425in" svg:height="0.1402in" draw:z-index="481"><draw:image xlink:href="Pictures/10000001000000170000000DBFBACEC1.png" xlink:type="simple" xlink:show="embed" xlink:actuate="onLoad" draw:mime-type="image/png"/></draw:frame></text:p>
          </table:table-cell>
          <table:table-cell table:style-name="Table6.A1" office:value-type="string">
            <text:p text:style-name="P490"/>
            <text:p text:style-name="P491"><draw:frame draw:style-name="fr3" draw:name="Image 237" text:anchor-type="as-char" svg:width="0.4154in" svg:height="0.1516in" draw:z-index="184"><draw:image xlink:href="Pictures/10000001000000500000001D9DBC3378.png" xlink:type="simple" xlink:show="embed" xlink:actuate="onLoad" draw:mime-type="image/png"/></draw:frame></text:p>
          </table:table-cell>
          <table:table-cell table:style-name="Table6.A1" office:value-type="string">
            <text:p text:style-name="P490"/>
            <text:p text:style-name="P492"><draw:frame draw:style-name="fr3" draw:name="Image 238" text:anchor-type="as-char" svg:width="0.4283in" svg:height="0.1516in" draw:z-index="186"><draw:image xlink:href="Pictures/10000001000000520000001DE7EC6E8C.png" xlink:type="simple" xlink:show="embed" xlink:actuate="onLoad" draw:mime-type="image/png"/></draw:frame></text:p>
          </table:table-cell>
        </table:table-row>
        <table:table-row table:style-name="Table6.8">
          <table:table-cell table:style-name="Table6.A1" office:value-type="string">
            <text:p text:style-name="P473"/>
            <text:p text:style-name="P493"><draw:frame draw:style-name="fr3" draw:name="Image 239" text:anchor-type="as-char" svg:width="0.9543in" svg:height="0.0535in" draw:z-index="191"><draw:image xlink:href="Pictures/10000001000000B90000000A956D9A06.png" xlink:type="simple" xlink:show="embed" xlink:actuate="onLoad" draw:mime-type="image/png"/></draw:frame></text:p>
          </table:table-cell>
          <table:table-cell table:style-name="Table6.A1" office:value-type="string">
            <text:p text:style-name="P452"/>
            <text:p text:style-name="P494"><draw:frame draw:style-name="fr3" draw:name="Image 240" text:anchor-type="as-char" svg:width="0.8874in" svg:height="0.0835in" draw:z-index="192"><draw:image xlink:href="Pictures/10000001000000AB0000001013633CE0.png" xlink:type="simple" xlink:show="embed" xlink:actuate="onLoad" draw:mime-type="image/png"/></draw:frame></text:p>
          </table:table-cell>
          <table:table-cell table:style-name="Table6.A1" office:value-type="string">
            <text:p text:style-name="P473"/>
            <text:p text:style-name="P455"><draw:frame draw:style-name="fr10" draw:name="Image34" text:anchor-type="as-char" svg:width="0.1902in" svg:height="0.0543in" draw:z-index="482"><draw:image xlink:href="Pictures/1000000100000012000000058909B060.png" xlink:type="simple" xlink:show="embed" xlink:actuate="onLoad" draw:mime-type="image/png"/></draw:frame></text:p>
          </table:table-cell>
          <table:table-cell table:style-name="Table6.A1" office:value-type="string">
            <text:p text:style-name="P482"/>
            <text:p text:style-name="P489"><draw:frame draw:style-name="fr10" draw:name="Image35" text:anchor-type="as-char" svg:width="0.2425in" svg:height="0.1402in" draw:z-index="483"><draw:image xlink:href="Pictures/10000001000000170000000D1867BEAF.png" xlink:type="simple" xlink:show="embed" xlink:actuate="onLoad" draw:mime-type="image/png"/></draw:frame></text:p>
          </table:table-cell>
          <table:table-cell table:style-name="Table6.A1" office:value-type="string">
            <text:p text:style-name="P471"/>
            <text:p text:style-name="P495"><draw:frame draw:style-name="fr3" draw:name="Image 245" text:anchor-type="as-char" svg:width="0.4102in" svg:height="0.1516in" draw:z-index="201"><draw:image xlink:href="Pictures/100000010000004F0000001D72A04F32.png" xlink:type="simple" xlink:show="embed" xlink:actuate="onLoad" draw:mime-type="image/png"/></draw:frame></text:p>
          </table:table-cell>
          <table:table-cell table:style-name="Table6.A1" office:value-type="string">
            <text:p text:style-name="P471"/>
            <text:p text:style-name="P492"><draw:frame draw:style-name="fr3" draw:name="Image 246" text:anchor-type="as-char" svg:width="0.4283in" svg:height="0.1516in" draw:z-index="211"><draw:image xlink:href="Pictures/10000001000000520000001D8103EC89.png" xlink:type="simple" xlink:show="embed" xlink:actuate="onLoad" draw:mime-type="image/png"/></draw:frame></text:p>
          </table:table-cell>
        </table:table-row>
        <table:table-row table:style-name="Table6.2">
          <table:table-cell table:style-name="Table6.A1" office:value-type="string">
            <text:p text:style-name="P452"/>
            <text:p text:style-name="P496"><draw:frame draw:style-name="fr3" draw:name="Image 247" text:anchor-type="as-char" svg:width="1.3161in" svg:height="0.0535in" draw:z-index="213"><draw:image xlink:href="Pictures/10000001000000FE0000000A3871BB94.png" xlink:type="simple" xlink:show="embed" xlink:actuate="onLoad" draw:mime-type="image/png"/></draw:frame></text:p>
          </table:table-cell>
          <table:table-cell table:style-name="Table6.A1" office:value-type="string">
            <text:p text:style-name="P452"/>
            <text:p text:style-name="P497"><draw:frame draw:style-name="fr10" draw:name="Image36" text:anchor-type="as-char" svg:width="0.3909in" svg:height="0.0543in" draw:z-index="484"><draw:image xlink:href="Pictures/10000001000000250000000504245598.png" xlink:type="simple" xlink:show="embed" xlink:actuate="onLoad" draw:mime-type="image/png"/></draw:frame></text:p>
          </table:table-cell>
          <table:table-cell table:style-name="Table6.A1" office:value-type="string">
            <text:p text:style-name="P452"/>
            <text:p text:style-name="P455"><draw:frame draw:style-name="fr10" draw:name="Image37" text:anchor-type="as-char" svg:width="0.1902in" svg:height="0.0543in" draw:z-index="485"><draw:image xlink:href="Pictures/1000000100000012000000058B10E697.png" xlink:type="simple" xlink:show="embed" xlink:actuate="onLoad" draw:mime-type="image/png"/></draw:frame></text:p>
          </table:table-cell>
          <table:table-cell table:style-name="Table6.A1" office:value-type="string">
            <text:p text:style-name="P452"/>
            <text:p text:style-name="P464"><draw:frame draw:style-name="fr10" draw:name="Image38" text:anchor-type="as-char" svg:width="0.2425in" svg:height="0.0543in" draw:z-index="486"><draw:image xlink:href="Pictures/10000001000000170000000549370B2A.png" xlink:type="simple" xlink:show="embed" xlink:actuate="onLoad" draw:mime-type="image/png"/></draw:frame></text:p>
          </table:table-cell>
          <table:table-cell table:style-name="Table6.A1" office:value-type="string">
            <text:p text:style-name="P457"/>
            <text:p text:style-name="P458"><draw:frame draw:style-name="fr3" draw:name="Image 254" text:anchor-type="as-char" svg:width="0.4134in" svg:height="0.0654in" draw:z-index="219"><draw:image xlink:href="Pictures/100000010000004F0000000CCFBCD300.png" xlink:type="simple" xlink:show="embed" xlink:actuate="onLoad" draw:mime-type="image/png"/></draw:frame></text:p>
          </table:table-cell>
          <table:table-cell table:style-name="Table6.A1" office:value-type="string">
            <text:p text:style-name="P457"/>
            <text:p text:style-name="P459"><draw:frame draw:style-name="fr3" draw:name="Image 255" text:anchor-type="as-char" svg:width="0.4319in" svg:height="0.0654in" draw:z-index="241"><draw:image xlink:href="Pictures/10000001000000520000000CE96DAE64.png" xlink:type="simple" xlink:show="embed" xlink:actuate="onLoad" draw:mime-type="image/png"/></draw:frame></text:p>
          </table:table-cell>
        </table:table-row>
        <table:table-row table:style-name="Table6.8">
          <table:table-cell table:style-name="Table6.A1" office:value-type="string">
            <text:p text:style-name="P473"/>
            <text:p text:style-name="P498"><draw:frame draw:style-name="fr3" draw:name="Image 256" text:anchor-type="as-char" svg:width="1.0047in" svg:height="0.0535in" draw:z-index="249"><draw:image xlink:href="Pictures/10000001000000C20000000AB94EF502.png" xlink:type="simple" xlink:show="embed" xlink:actuate="onLoad" draw:mime-type="image/png"/></draw:frame></text:p>
          </table:table-cell>
          <table:table-cell table:style-name="Table6.A1" office:value-type="string">
            <text:p text:style-name="P482"/>
            <text:p text:style-name="P499"><draw:frame draw:style-name="fr10" draw:name="Image39" text:anchor-type="as-char" svg:width="1.0563in" svg:height="0.152in" draw:z-index="487"><draw:image xlink:href="Pictures/10000001000000650000000E60EF9458.png" xlink:type="simple" xlink:show="embed" xlink:actuate="onLoad" draw:mime-type="image/png"/></draw:frame></text:p>
          </table:table-cell>
          <table:table-cell table:style-name="Table6.A1" office:value-type="string">
            <text:p text:style-name="P473"/>
            <text:p text:style-name="P455"><draw:frame draw:style-name="fr10" draw:name="Image40" text:anchor-type="as-char" svg:width="0.1902in" svg:height="0.0543in" draw:z-index="488"><draw:image xlink:href="Pictures/100000010000001200000005414FFD20.png" xlink:type="simple" xlink:show="embed" xlink:actuate="onLoad" draw:mime-type="image/png"/></draw:frame></text:p>
          </table:table-cell>
          <table:table-cell table:style-name="Table6.A1" office:value-type="string">
            <text:p text:style-name="P473"/>
            <text:p text:style-name="P464"><draw:frame draw:style-name="fr10" draw:name="Image43" text:anchor-type="as-char" svg:width="0.2425in" svg:height="0.0543in" draw:z-index="489"><draw:image xlink:href="Pictures/1000000100000017000000051762D873.png" xlink:type="simple" xlink:show="embed" xlink:actuate="onLoad" draw:mime-type="image/png"/></draw:frame></text:p>
          </table:table-cell>
          <table:table-cell table:style-name="Table6.A1" office:value-type="string">
            <text:p text:style-name="P475"/>
            <text:p text:style-name="P458"><draw:frame draw:style-name="fr3" draw:name="Image 264" text:anchor-type="as-char" svg:width="0.4134in" svg:height="0.0654in" draw:z-index="270"><draw:image xlink:href="Pictures/100000010000004F0000000C3A263F74.png" xlink:type="simple" xlink:show="embed" xlink:actuate="onLoad" draw:mime-type="image/png"/></draw:frame></text:p>
          </table:table-cell>
          <table:table-cell table:style-name="Table6.A1" office:value-type="string">
            <text:p text:style-name="P475"/>
            <text:p text:style-name="P459"><draw:frame draw:style-name="fr3" draw:name="Image 265" text:anchor-type="as-char" svg:width="0.4319in" svg:height="0.0654in" draw:z-index="276"><draw:image xlink:href="Pictures/10000001000000520000000CB634D9D3.png" xlink:type="simple" xlink:show="embed" xlink:actuate="onLoad" draw:mime-type="image/png"/></draw:frame></text:p>
          </table:table-cell>
        </table:table-row>
        <table:table-row table:style-name="Table6.2">
          <table:table-cell table:style-name="Table6.A1" office:value-type="string">
            <text:p text:style-name="P460"/>
            <text:p text:style-name="P500"><draw:frame draw:style-name="fr3" draw:name="Image 266" text:anchor-type="as-char" svg:width="1.0728in" svg:height="0.0535in" draw:z-index="280"><draw:image xlink:href="Pictures/10000001000000CF0000000A80046DCF.png" xlink:type="simple" xlink:show="embed" xlink:actuate="onLoad" draw:mime-type="image/png"/></draw:frame></text:p>
          </table:table-cell>
          <table:table-cell table:style-name="Table6.A1" office:value-type="string">
            <text:p text:style-name="P460"/>
            <text:p text:style-name="P501"><draw:frame draw:style-name="fr3" draw:name="Image 267" text:anchor-type="as-char" svg:width="1.002in" svg:height="0.0535in" draw:z-index="285"><draw:image xlink:href="Pictures/10000001000000C20000000A864BEFC4.png" xlink:type="simple" xlink:show="embed" xlink:actuate="onLoad" draw:mime-type="image/png"/></draw:frame></text:p>
          </table:table-cell>
          <table:table-cell table:style-name="Table6.A1" office:value-type="string">
            <text:p text:style-name="P460"/>
            <text:p text:style-name="P463"><draw:frame draw:style-name="fr10" draw:name="Image44" text:anchor-type="as-char" svg:width="0.2453in" svg:height="0.0543in" draw:z-index="490"><draw:image xlink:href="Pictures/10000001000000170000000589B3A26F.png" xlink:type="simple" xlink:show="embed" xlink:actuate="onLoad" draw:mime-type="image/png"/></draw:frame></text:p>
          </table:table-cell>
          <table:table-cell table:style-name="Table6.A1" office:value-type="string">
            <text:p text:style-name="P460"/>
            <text:p text:style-name="P479"><draw:frame draw:style-name="fr10" draw:name="Image46" text:anchor-type="as-char" svg:width="0.289in" svg:height="0.0543in" draw:z-index="491"><draw:image xlink:href="Pictures/100000010000001B000000051D481CD6.png" xlink:type="simple" xlink:show="embed" xlink:actuate="onLoad" draw:mime-type="image/png"/></draw:frame></text:p>
          </table:table-cell>
          <table:table-cell table:style-name="Table6.A1" office:value-type="string">
            <text:p text:style-name="P452"/>
            <text:p text:style-name="P458"><draw:frame draw:style-name="fr3" draw:name="Image 272" text:anchor-type="as-char" svg:width="0.4134in" svg:height="0.0654in" draw:z-index="289"><draw:image xlink:href="Pictures/100000010000004F0000000CA331E417.png" xlink:type="simple" xlink:show="embed" xlink:actuate="onLoad" draw:mime-type="image/png"/></draw:frame></text:p>
          </table:table-cell>
          <table:table-cell table:style-name="Table6.A1" office:value-type="string">
            <text:p text:style-name="P452"/>
            <text:p text:style-name="P459"><draw:frame draw:style-name="fr3" draw:name="Image 273" text:anchor-type="as-char" svg:width="0.4311in" svg:height="0.0654in" draw:z-index="2"><draw:image xlink:href="Pictures/10000001000000520000000C1391DC8D.png" xlink:type="simple" xlink:show="embed" xlink:actuate="onLoad" draw:mime-type="image/png"/></draw:frame></text:p>
          </table:table-cell>
        </table:table-row>
        <table:table-row table:style-name="Table6.2">
          <table:table-cell table:style-name="Table6.A1" office:value-type="string">
            <text:p text:style-name="P460"/>
            <text:p text:style-name="P502"><draw:frame draw:style-name="fr10" draw:name="Image47" text:anchor-type="as-char" svg:width="1.0043in" svg:height="0.0543in" draw:z-index="492"><draw:image xlink:href="Pictures/100000010000006000000005ACBD68B5.png" xlink:type="simple" xlink:show="embed" xlink:actuate="onLoad" draw:mime-type="image/png"/></draw:frame></text:p>
          </table:table-cell>
          <table:table-cell table:style-name="Table6.A1" office:value-type="string">
            <text:p text:style-name="P460"/>
            <text:p text:style-name="P454"><draw:frame draw:style-name="fr10" draw:name="Image48" text:anchor-type="as-char" svg:width="0.4154in" svg:height="0.0543in" draw:z-index="493"><draw:image xlink:href="Pictures/100000010000002700000005DD3CCF7D.png" xlink:type="simple" xlink:show="embed" xlink:actuate="onLoad" draw:mime-type="image/png"/></draw:frame></text:p>
          </table:table-cell>
          <table:table-cell table:style-name="Table6.A1" office:value-type="string">
            <text:p text:style-name="P460"/>
            <text:p text:style-name="P455"><draw:frame draw:style-name="fr10" draw:name="Image49" text:anchor-type="as-char" svg:width="0.1902in" svg:height="0.0543in" draw:z-index="494"><draw:image xlink:href="Pictures/100000010000001200000005E46D3A01.png" xlink:type="simple" xlink:show="embed" xlink:actuate="onLoad" draw:mime-type="image/png"/></draw:frame></text:p>
          </table:table-cell>
          <table:table-cell table:style-name="Table6.A1" office:value-type="string">
            <text:p text:style-name="P460"/>
            <text:p text:style-name="P479"><draw:frame draw:style-name="fr10" draw:name="Image50" text:anchor-type="as-char" svg:width="0.289in" svg:height="0.0543in" draw:z-index="495"><draw:image xlink:href="Pictures/100000010000001B0000000544F03F42.png" xlink:type="simple" xlink:show="embed" xlink:actuate="onLoad" draw:mime-type="image/png"/></draw:frame></text:p>
          </table:table-cell>
          <table:table-cell table:style-name="Table6.A1" office:value-type="string">
            <text:p text:style-name="P452"/>
            <text:p text:style-name="P458"><draw:frame draw:style-name="fr3" draw:name="Image 283" text:anchor-type="as-char" svg:width="0.4134in" svg:height="0.0654in" draw:z-index="13"><draw:image xlink:href="Pictures/100000010000004F0000000C9BD8724F.png" xlink:type="simple" xlink:show="embed" xlink:actuate="onLoad" draw:mime-type="image/png"/></draw:frame></text:p>
          </table:table-cell>
          <table:table-cell table:style-name="Table6.A1" office:value-type="string">
            <text:p text:style-name="P452"/>
            <text:p text:style-name="P459"><draw:frame draw:style-name="fr3" draw:name="Image 284" text:anchor-type="as-char" svg:width="0.4319in" svg:height="0.0654in" draw:z-index="15"><draw:image xlink:href="Pictures/10000001000000520000000CDEAFE9B2.png" xlink:type="simple" xlink:show="embed" xlink:actuate="onLoad" draw:mime-type="image/png"/></draw:frame></text:p>
          </table:table-cell>
        </table:table-row>
        <table:table-row table:style-name="Table6.8">
          <table:table-cell table:style-name="Table6.A1" office:value-type="string">
            <text:p text:style-name="P482"/>
            <text:p text:style-name="P503"><draw:frame draw:style-name="fr10" draw:name="Image51" text:anchor-type="as-char" svg:width="1.3764in" svg:height="0.139in" draw:z-index="496"><draw:image xlink:href="Pictures/10000001000000840000000D331C80A7.png" xlink:type="simple" xlink:show="embed" xlink:actuate="onLoad" draw:mime-type="image/png"/></draw:frame></text:p>
          </table:table-cell>
          <table:table-cell table:style-name="Table6.A1" office:value-type="string">
            <text:p text:style-name="P480"/>
            <text:p text:style-name="P504"><draw:frame draw:style-name="fr10" draw:name="Image52" text:anchor-type="as-char" svg:width="0.461in" svg:height="0.0543in" draw:z-index="497"><draw:image xlink:href="Pictures/100000010000002C00000005E47E97B0.png" xlink:type="simple" xlink:show="embed" xlink:actuate="onLoad" draw:mime-type="image/png"/></draw:frame></text:p>
          </table:table-cell>
          <table:table-cell table:style-name="Table6.A1" office:value-type="string">
            <text:p text:style-name="P480"/>
            <text:p text:style-name="P463"><draw:frame draw:style-name="fr10" draw:name="Image53" text:anchor-type="as-char" svg:width="0.2453in" svg:height="0.0543in" draw:z-index="498"><draw:image xlink:href="Pictures/100000010000001700000005FA49FDA2.png" xlink:type="simple" xlink:show="embed" xlink:actuate="onLoad" draw:mime-type="image/png"/></draw:frame></text:p>
          </table:table-cell>
          <table:table-cell table:style-name="Table6.A1" office:value-type="string">
            <text:p text:style-name="P480"/>
            <text:p text:style-name="P479"><draw:frame draw:style-name="fr10" draw:name="Image54" text:anchor-type="as-char" svg:width="0.289in" svg:height="0.0543in" draw:z-index="499"><draw:image xlink:href="Pictures/100000010000001B00000005F9CFC519.png" xlink:type="simple" xlink:show="embed" xlink:actuate="onLoad" draw:mime-type="image/png"/></draw:frame></text:p>
          </table:table-cell>
          <table:table-cell table:style-name="Table6.A1" office:value-type="string">
            <text:p text:style-name="P473"/>
            <text:p text:style-name="P458"><draw:frame draw:style-name="fr3" draw:name="Image 294" text:anchor-type="as-char" svg:width="0.4134in" svg:height="0.0654in" draw:z-index="21"><draw:image xlink:href="Pictures/100000010000004F0000000C6E23B3EC.png" xlink:type="simple" xlink:show="embed" xlink:actuate="onLoad" draw:mime-type="image/png"/></draw:frame></text:p>
          </table:table-cell>
          <table:table-cell table:style-name="Table6.A1" office:value-type="string">
            <text:p text:style-name="P473"/>
            <text:p text:style-name="P459"><draw:frame draw:style-name="fr3" draw:name="Image 295" text:anchor-type="as-char" svg:width="0.4311in" svg:height="0.0654in" draw:z-index="27"><draw:image xlink:href="Pictures/10000001000000520000000CA582E8E3.png" xlink:type="simple" xlink:show="embed" xlink:actuate="onLoad" draw:mime-type="image/png"/></draw:frame></text:p>
          </table:table-cell>
        </table:table-row>
        <table:table-row table:style-name="Table6.8">
          <table:table-cell table:style-name="Table6.A1" office:value-type="string">
            <text:p text:style-name="P482"/>
            <text:p text:style-name="P505"><draw:frame draw:style-name="fr3" draw:name="Image 296" text:anchor-type="as-char" svg:width="1.0898in" svg:height="0.1382in" draw:z-index="33"><draw:image xlink:href="Pictures/10000001000000D20000001A285EE888.png" xlink:type="simple" xlink:show="embed" xlink:actuate="onLoad" draw:mime-type="image/png"/></draw:frame></text:p>
          </table:table-cell>
          <table:table-cell table:style-name="Table6.A1" office:value-type="string">
            <text:p text:style-name="P480"/>
            <text:p text:style-name="P474"><draw:frame draw:style-name="fr10" draw:name="Image55" text:anchor-type="as-char" svg:width="0.4201in" svg:height="0.0543in" draw:z-index="500"><draw:image xlink:href="Pictures/100000010000002800000005DA201553.png" xlink:type="simple" xlink:show="embed" xlink:actuate="onLoad" draw:mime-type="image/png"/></draw:frame></text:p>
          </table:table-cell>
          <table:table-cell table:style-name="Table6.A1" office:value-type="string">
            <text:p text:style-name="P480"/>
            <text:p text:style-name="P455"><draw:frame draw:style-name="fr10" draw:name="Image56" text:anchor-type="as-char" svg:width="0.1902in" svg:height="0.0543in" draw:z-index="501"><draw:image xlink:href="Pictures/100000010000001200000005F1F0E5D8.png" xlink:type="simple" xlink:show="embed" xlink:actuate="onLoad" draw:mime-type="image/png"/></draw:frame></text:p>
          </table:table-cell>
          <table:table-cell table:style-name="Table6.A1" office:value-type="string">
            <text:p text:style-name="P480"/>
            <text:p text:style-name="P456"><draw:frame draw:style-name="fr10" draw:name="Image57" text:anchor-type="as-char" svg:width="0.2839in" svg:height="0.0543in" draw:z-index="502"><draw:image xlink:href="Pictures/100000010000001B000000053CD373CE.png" xlink:type="simple" xlink:show="embed" xlink:actuate="onLoad" draw:mime-type="image/png"/></draw:frame></text:p>
          </table:table-cell>
          <table:table-cell table:style-name="Table6.A1" office:value-type="string">
            <text:p text:style-name="P473"/>
            <text:p text:style-name="P458"><draw:frame draw:style-name="fr3" draw:name="Image 303" text:anchor-type="as-char" svg:width="0.4134in" svg:height="0.0654in" draw:z-index="36"><draw:image xlink:href="Pictures/100000010000004F0000000C1BC54D1E.png" xlink:type="simple" xlink:show="embed" xlink:actuate="onLoad" draw:mime-type="image/png"/></draw:frame></text:p>
          </table:table-cell>
          <table:table-cell table:style-name="Table6.A1" office:value-type="string">
            <text:p text:style-name="P473"/>
            <text:p text:style-name="P459"><draw:frame draw:style-name="fr3" draw:name="Image 304" text:anchor-type="as-char" svg:width="0.4319in" svg:height="0.0654in" draw:z-index="109"><draw:image xlink:href="Pictures/10000001000000520000000C56DDD371.png" xlink:type="simple" xlink:show="embed" xlink:actuate="onLoad" draw:mime-type="image/png"/></draw:frame></text:p>
          </table:table-cell>
        </table:table-row>
        <table:table-row table:style-name="Table6.3">
          <table:table-cell table:style-name="Table6.A1" office:value-type="string">
            <text:p text:style-name="P460"/>
            <text:p text:style-name="P506"><draw:frame draw:style-name="fr3" draw:name="Image 305" text:anchor-type="as-char" svg:width="1.3193in" svg:height="0.0535in" draw:z-index="124"><draw:image xlink:href="Pictures/10000001000001000000000A04A2CB5B.png" xlink:type="simple" xlink:show="embed" xlink:actuate="onLoad" draw:mime-type="image/png"/></draw:frame></text:p>
          </table:table-cell>
          <table:table-cell table:style-name="Table6.A1" office:value-type="string">
            <text:p text:style-name="P460"/>
            <text:p text:style-name="P454"><draw:frame draw:style-name="fr10" draw:name="Image58" text:anchor-type="as-char" svg:width="0.4138in" svg:height="0.0543in" draw:z-index="504"><draw:image xlink:href="Pictures/100000010000002700000005803B9837.png" xlink:type="simple" xlink:show="embed" xlink:actuate="onLoad" draw:mime-type="image/png"/></draw:frame></text:p>
          </table:table-cell>
          <table:table-cell table:style-name="Table6.A1" office:value-type="string">
            <text:p text:style-name="P460"/>
            <text:p text:style-name="P455"><draw:frame draw:style-name="fr10" draw:name="Image59" text:anchor-type="as-char" svg:width="0.1902in" svg:height="0.0543in" draw:z-index="505"><draw:image xlink:href="Pictures/1000000100000012000000058909B060.png" xlink:type="simple" xlink:show="embed" xlink:actuate="onLoad" draw:mime-type="image/png"/></draw:frame></text:p>
          </table:table-cell>
          <table:table-cell table:style-name="Table6.A1" office:value-type="string">
            <text:p text:style-name="P460"/>
            <text:p text:style-name="P456"><draw:frame draw:style-name="fr10" draw:name="Image60" text:anchor-type="as-char" svg:width="0.2839in" svg:height="0.0543in" draw:z-index="506"><draw:image xlink:href="Pictures/100000010000001B0000000505510DEB.png" xlink:type="simple" xlink:show="embed" xlink:actuate="onLoad" draw:mime-type="image/png"/></draw:frame></text:p>
          </table:table-cell>
          <table:table-cell table:style-name="Table6.A1" office:value-type="string">
            <text:p text:style-name="P452"/>
            <text:p text:style-name="P458"><draw:frame draw:style-name="fr3" draw:name="Image 312" text:anchor-type="as-char" svg:width="0.4134in" svg:height="0.0654in" draw:z-index="174"><draw:image xlink:href="Pictures/100000010000004F0000000D8672AC2B.png" xlink:type="simple" xlink:show="embed" xlink:actuate="onLoad" draw:mime-type="image/png"/></draw:frame></text:p>
          </table:table-cell>
          <table:table-cell table:style-name="Table6.A1" office:value-type="string">
            <text:p text:style-name="P452"/>
            <text:p text:style-name="P459"><draw:frame draw:style-name="fr3" draw:name="Image 313" text:anchor-type="as-char" svg:width="0.4311in" svg:height="0.0654in" draw:z-index="175"><draw:image xlink:href="Pictures/10000001000000520000000DF91BD505.png" xlink:type="simple" xlink:show="embed" xlink:actuate="onLoad" draw:mime-type="image/png"/></draw:frame></text:p>
          </table:table-cell>
        </table:table-row>
        <table:table-row table:style-name="Table6.5">
          <table:table-cell table:style-name="Table6.A1" office:value-type="string">
            <text:p text:style-name="P475"/>
            <text:p text:style-name="P507"><draw:frame draw:style-name="fr10" draw:name="Image61" text:anchor-type="as-char" svg:width="1.2291in" svg:height="0.0543in" draw:z-index="507"><draw:image xlink:href="Pictures/10000001000000750000000587BCD17F.png" xlink:type="simple" xlink:show="embed" xlink:actuate="onLoad" draw:mime-type="image/png"/></draw:frame></text:p>
          </table:table-cell>
          <table:table-cell table:style-name="Table6.A1" office:value-type="string">
            <text:p text:style-name="P475"/>
            <text:p text:style-name="P454"><draw:frame draw:style-name="fr10" draw:name="Image63" text:anchor-type="as-char" svg:width="0.4154in" svg:height="0.0543in" draw:z-index="508"><draw:image xlink:href="Pictures/10000001000000270000000596FBF306.png" xlink:type="simple" xlink:show="embed" xlink:actuate="onLoad" draw:mime-type="image/png"/></draw:frame></text:p>
          </table:table-cell>
          <table:table-cell table:style-name="Table6.A1" office:value-type="string">
            <text:p text:style-name="P475"/>
            <text:p text:style-name="P455"><draw:frame draw:style-name="fr10" draw:name="Image64" text:anchor-type="as-char" svg:width="0.1902in" svg:height="0.0543in" draw:z-index="509"><draw:image xlink:href="Pictures/10000001000000120000000529717F14.png" xlink:type="simple" xlink:show="embed" xlink:actuate="onLoad" draw:mime-type="image/png"/></draw:frame></text:p>
          </table:table-cell>
          <table:table-cell table:style-name="Table6.A1" office:value-type="string">
            <text:p text:style-name="P471"/>
            <text:p text:style-name="P489"><draw:frame draw:style-name="fr10" draw:name="Image66" text:anchor-type="as-char" svg:width="0.2425in" svg:height="0.1402in" draw:z-index="510"><draw:image xlink:href="Pictures/10000001000000170000000DBFBACEC1.png" xlink:type="simple" xlink:show="embed" xlink:actuate="onLoad" draw:mime-type="image/png"/></draw:frame></text:p>
          </table:table-cell>
          <table:table-cell table:style-name="Table6.A1" office:value-type="string">
            <text:p text:style-name="P490"/>
            <text:p text:style-name="P495"><draw:frame draw:style-name="fr3" draw:name="Image 323" text:anchor-type="as-char" svg:width="0.4102in" svg:height="0.1516in" draw:z-index="22"><draw:image xlink:href="Pictures/100000010000004F0000001D3C79C386.png" xlink:type="simple" xlink:show="embed" xlink:actuate="onLoad" draw:mime-type="image/png"/></draw:frame></text:p>
          </table:table-cell>
          <table:table-cell table:style-name="Table6.A1" office:value-type="string">
            <text:p text:style-name="P490"/>
            <text:p text:style-name="P492"><draw:frame draw:style-name="fr3" draw:name="Image 324" text:anchor-type="as-char" svg:width="0.4283in" svg:height="0.1516in" draw:z-index="25"><draw:image xlink:href="Pictures/10000001000000520000001DBCD2056C.png" xlink:type="simple" xlink:show="embed" xlink:actuate="onLoad" draw:mime-type="image/png"/></draw:frame></text:p>
          </table:table-cell>
        </table:table-row>
        <table:table-row table:style-name="Table6.2">
          <table:table-cell table:style-name="Table6.A1" office:value-type="string">
            <text:p text:style-name="P460"/>
            <text:p text:style-name="P508"><draw:frame draw:style-name="fr3" draw:name="Image 325" text:anchor-type="as-char" svg:width="1.2252in" svg:height="0.0535in" draw:z-index="26"><draw:image xlink:href="Pictures/10000001000000ED0000000A6895632F.png" xlink:type="simple" xlink:show="embed" xlink:actuate="onLoad" draw:mime-type="image/png"/></draw:frame></text:p>
          </table:table-cell>
          <table:table-cell table:style-name="Table6.A1" office:value-type="string">
            <text:p text:style-name="P460"/>
            <text:p text:style-name="P488"><draw:frame draw:style-name="fr10" draw:name="Image67" text:anchor-type="as-char" svg:width="0.4154in" svg:height="0.0543in" draw:z-index="511"><draw:image xlink:href="Pictures/100000010000002700000005C4159BCC.png" xlink:type="simple" xlink:show="embed" xlink:actuate="onLoad" draw:mime-type="image/png"/></draw:frame></text:p>
          </table:table-cell>
          <table:table-cell table:style-name="Table6.A1" office:value-type="string">
            <text:p text:style-name="P460"/>
            <text:p text:style-name="P455"><draw:frame draw:style-name="fr10" draw:name="Image68" text:anchor-type="as-char" svg:width="0.1902in" svg:height="0.0543in" draw:z-index="512"><draw:image xlink:href="Pictures/100000010000001200000005F1F0E5D8.png" xlink:type="simple" xlink:show="embed" xlink:actuate="onLoad" draw:mime-type="image/png"/></draw:frame></text:p>
          </table:table-cell>
          <table:table-cell table:style-name="Table6.A1" office:value-type="string">
            <text:p text:style-name="P460"/>
            <text:p text:style-name="P479"><draw:frame draw:style-name="fr10" draw:name="Image69" text:anchor-type="as-char" svg:width="0.289in" svg:height="0.0543in" draw:z-index="513"><draw:image xlink:href="Pictures/100000010000001B0000000580806F25.png" xlink:type="simple" xlink:show="embed" xlink:actuate="onLoad" draw:mime-type="image/png"/></draw:frame></text:p>
          </table:table-cell>
          <table:table-cell table:style-name="Table6.A1" office:value-type="string">
            <text:p text:style-name="P452"/>
            <text:p text:style-name="P458"><draw:frame draw:style-name="fr3" draw:name="Image 332" text:anchor-type="as-char" svg:width="0.4134in" svg:height="0.0654in" draw:z-index="41"><draw:image xlink:href="Pictures/100000010000004F0000000C3F9E4F92.png" xlink:type="simple" xlink:show="embed" xlink:actuate="onLoad" draw:mime-type="image/png"/></draw:frame></text:p>
          </table:table-cell>
          <table:table-cell table:style-name="Table6.A1" office:value-type="string">
            <text:p text:style-name="P452"/>
            <text:p text:style-name="P459"><draw:frame draw:style-name="fr3" draw:name="Image 333" text:anchor-type="as-char" svg:width="0.4319in" svg:height="0.0654in" draw:z-index="42"><draw:image xlink:href="Pictures/10000001000000520000000C6B9F51F6.png" xlink:type="simple" xlink:show="embed" xlink:actuate="onLoad" draw:mime-type="image/png"/></draw:frame></text:p>
          </table:table-cell>
        </table:table-row>
        <table:table-row table:style-name="Table6.8">
          <table:table-cell table:style-name="Table6.A1" office:value-type="string">
            <text:p text:style-name="P482"/>
            <text:p text:style-name="P509"><draw:frame draw:style-name="fr10" draw:name="Image70" text:anchor-type="as-char" svg:width="1.2165in" svg:height="0.1535in" draw:z-index="514"><draw:image xlink:href="Pictures/10000001000000740000000EA175BD45.png" xlink:type="simple" xlink:show="embed" xlink:actuate="onLoad" draw:mime-type="image/png"/></draw:frame></text:p>
          </table:table-cell>
          <table:table-cell table:style-name="Table6.A1" office:value-type="string">
            <text:p text:style-name="P480"/>
            <text:p text:style-name="P454"><draw:frame draw:style-name="fr10" draw:name="Image71" text:anchor-type="as-char" svg:width="0.4154in" svg:height="0.0543in" draw:z-index="515"><draw:image xlink:href="Pictures/100000010000002700000005DD3CCF7D.png" xlink:type="simple" xlink:show="embed" xlink:actuate="onLoad" draw:mime-type="image/png"/></draw:frame></text:p>
          </table:table-cell>
          <table:table-cell table:style-name="Table6.A1" office:value-type="string">
            <text:p text:style-name="P480"/>
            <text:p text:style-name="P455"><draw:frame draw:style-name="fr10" draw:name="Image72" text:anchor-type="as-char" svg:width="0.1902in" svg:height="0.0543in" draw:z-index="516"><draw:image xlink:href="Pictures/100000010000001200000005E46D3A01.png" xlink:type="simple" xlink:show="embed" xlink:actuate="onLoad" draw:mime-type="image/png"/></draw:frame></text:p>
          </table:table-cell>
          <table:table-cell table:style-name="Table6.A1" office:value-type="string">
            <text:p text:style-name="P480"/>
            <text:p text:style-name="P464"><draw:frame draw:style-name="fr10" draw:name="Image74" text:anchor-type="as-char" svg:width="0.2425in" svg:height="0.0543in" draw:z-index="517"><draw:image xlink:href="Pictures/100000010000001700000005DCA349C5.png" xlink:type="simple" xlink:show="embed" xlink:actuate="onLoad" draw:mime-type="image/png"/></draw:frame></text:p>
          </table:table-cell>
          <table:table-cell table:style-name="Table6.A1" office:value-type="string">
            <text:p text:style-name="P473"/>
            <text:p text:style-name="P458"><draw:frame draw:style-name="fr3" draw:name="Image 343" text:anchor-type="as-char" svg:width="0.4134in" svg:height="0.0654in" draw:z-index="58"><draw:image xlink:href="Pictures/100000010000004F0000000C9F95AF56.png" xlink:type="simple" xlink:show="embed" xlink:actuate="onLoad" draw:mime-type="image/png"/></draw:frame></text:p>
          </table:table-cell>
          <table:table-cell table:style-name="Table6.A1" office:value-type="string">
            <text:p text:style-name="P473"/>
            <text:p text:style-name="P459"><draw:frame draw:style-name="fr3" draw:name="Image 344" text:anchor-type="as-char" svg:width="0.4311in" svg:height="0.0654in" draw:z-index="59"><draw:image xlink:href="Pictures/10000001000000520000000C33B75EE1.png" xlink:type="simple" xlink:show="embed" xlink:actuate="onLoad" draw:mime-type="image/png"/></draw:frame></text:p>
          </table:table-cell>
        </table:table-row>
        <table:table-row table:style-name="Table6.8">
          <table:table-cell table:style-name="Table6.A1" office:value-type="string">
            <text:p text:style-name="P482"/>
            <text:p text:style-name="P510"><draw:frame draw:style-name="fr3" draw:name="Image 345" text:anchor-type="as-char" svg:width="1.3689in" svg:height="0.1374in" draw:z-index="60"><draw:image xlink:href="Pictures/10000001000001080000001B253AD08A.png" xlink:type="simple" xlink:show="embed" xlink:actuate="onLoad" draw:mime-type="image/png"/></draw:frame></text:p>
          </table:table-cell>
          <table:table-cell table:style-name="Table6.A1" office:value-type="string">
            <text:p text:style-name="P452"/>
            <text:p text:style-name="P494"><draw:frame draw:style-name="fr3" draw:name="Image 346" text:anchor-type="as-char" svg:width="0.8874in" svg:height="0.0835in" draw:z-index="65"><draw:image xlink:href="Pictures/10000001000000AB00000010B3992F26.png" xlink:type="simple" xlink:show="embed" xlink:actuate="onLoad" draw:mime-type="image/png"/></draw:frame></text:p>
          </table:table-cell>
          <table:table-cell table:style-name="Table6.A1" office:value-type="string">
            <text:p text:style-name="P473"/>
            <text:p text:style-name="P455"><draw:frame draw:style-name="fr10" draw:name="Image75" text:anchor-type="as-char" svg:width="0.1902in" svg:height="0.0543in" draw:z-index="518"><draw:image xlink:href="Pictures/100000010000001200000005414FFD20.png" xlink:type="simple" xlink:show="embed" xlink:actuate="onLoad" draw:mime-type="image/png"/></draw:frame></text:p>
          </table:table-cell>
          <table:table-cell table:style-name="Table6.A1" office:value-type="string">
            <text:p text:style-name="P473"/>
            <text:p text:style-name="P464"><draw:frame draw:style-name="fr10" draw:name="Image76" text:anchor-type="as-char" svg:width="0.2425in" svg:height="0.0543in" draw:z-index="519"><draw:image xlink:href="Pictures/1000000100000017000000051762D873.png" xlink:type="simple" xlink:show="embed" xlink:actuate="onLoad" draw:mime-type="image/png"/></draw:frame></text:p>
          </table:table-cell>
          <table:table-cell table:style-name="Table6.A1" office:value-type="string">
            <text:p text:style-name="P475"/>
            <text:p text:style-name="P465"><draw:frame draw:style-name="fr3" draw:name="Image 351" text:anchor-type="as-char" svg:width="0.4165in" svg:height="0.0654in" draw:z-index="69"><draw:image xlink:href="Pictures/100000010000004F0000000D5684FEBA.png" xlink:type="simple" xlink:show="embed" xlink:actuate="onLoad" draw:mime-type="image/png"/></draw:frame></text:p>
          </table:table-cell>
          <table:table-cell table:style-name="Table6.A1" office:value-type="string">
            <text:p text:style-name="P475"/>
            <text:p text:style-name="P511"><draw:frame draw:style-name="fr3" draw:name="Image 352" text:anchor-type="as-char" svg:width="0.4307in" svg:height="0.0654in" draw:z-index="74"><draw:image xlink:href="Pictures/10000001000000520000000DEB9CF9AF.png" xlink:type="simple" xlink:show="embed" xlink:actuate="onLoad" draw:mime-type="image/png"/></draw:frame></text:p>
          </table:table-cell>
        </table:table-row>
        <table:table-row table:style-name="Table6.2">
          <table:table-cell table:style-name="Table6.A1" office:value-type="string">
            <text:p text:style-name="P460"/>
            <text:p text:style-name="P512"><draw:frame draw:style-name="fr3" draw:name="Image 353" text:anchor-type="as-char" svg:width="0.9307in" svg:height="0.0535in" draw:z-index="75"><draw:image xlink:href="Pictures/10000001000000B40000000A9C398794.png" xlink:type="simple" xlink:show="embed" xlink:actuate="onLoad" draw:mime-type="image/png"/></draw:frame></text:p>
          </table:table-cell>
          <table:table-cell table:style-name="Table6.A1" office:value-type="string">
            <text:p text:style-name="P513"/>
            <text:p text:style-name="P514"><draw:frame draw:style-name="fr3" draw:name="Image 354" text:anchor-type="as-char" svg:width="1.002in" svg:height="0.0728in" draw:z-index="79"><draw:image xlink:href="Pictures/10000001000000C10000000ECEA3A643.png" xlink:type="simple" xlink:show="embed" xlink:actuate="onLoad" draw:mime-type="image/png"/></draw:frame></text:p>
          </table:table-cell>
          <table:table-cell table:style-name="Table6.A1" office:value-type="string">
            <text:p text:style-name="P460"/>
            <text:p text:style-name="P463"><draw:frame draw:style-name="fr10" draw:name="Image77" text:anchor-type="as-char" svg:width="0.2453in" svg:height="0.0543in" draw:z-index="520"><draw:image xlink:href="Pictures/10000001000000170000000589B3A26F.png" xlink:type="simple" xlink:show="embed" xlink:actuate="onLoad" draw:mime-type="image/png"/></draw:frame></text:p>
          </table:table-cell>
          <table:table-cell table:style-name="Table6.A1" office:value-type="string">
            <text:p text:style-name="P460"/>
            <text:p text:style-name="P479"><draw:frame draw:style-name="fr10" draw:name="Image78" text:anchor-type="as-char" svg:width="0.289in" svg:height="0.0543in" draw:z-index="521"><draw:image xlink:href="Pictures/100000010000001B0000000585B096A8.png" xlink:type="simple" xlink:show="embed" xlink:actuate="onLoad" draw:mime-type="image/png"/></draw:frame></text:p>
          </table:table-cell>
          <table:table-cell table:style-name="Table6.A1" office:value-type="string">
            <text:p text:style-name="P452"/>
            <text:p text:style-name="P458"><draw:frame draw:style-name="fr3" draw:name="Image 359" text:anchor-type="as-char" svg:width="0.4134in" svg:height="0.0654in" draw:z-index="86"><draw:image xlink:href="Pictures/100000010000004F0000000C3E45C711.png" xlink:type="simple" xlink:show="embed" xlink:actuate="onLoad" draw:mime-type="image/png"/></draw:frame></text:p>
          </table:table-cell>
          <table:table-cell table:style-name="Table6.A1" office:value-type="string">
            <text:p text:style-name="P452"/>
            <text:p text:style-name="P459"><draw:frame draw:style-name="fr3" draw:name="Image 360" text:anchor-type="as-char" svg:width="0.4319in" svg:height="0.0654in" draw:z-index="87"><draw:image xlink:href="Pictures/10000001000000520000000CEA7A6D13.png" xlink:type="simple" xlink:show="embed" xlink:actuate="onLoad" draw:mime-type="image/png"/></draw:frame></text:p>
          </table:table-cell>
        </table:table-row>
        <table:table-row table:style-name="Table6.2">
          <table:table-cell table:style-name="Table6.A1" office:value-type="string">
            <text:p text:style-name="P460"/>
            <text:p text:style-name="P515"><draw:frame draw:style-name="fr10" draw:name="Image79" text:anchor-type="as-char" svg:width="1.1965in" svg:height="0.0661in" draw:z-index="522"><draw:image xlink:href="Pictures/100000010000007200000006DA92E1DB.png" xlink:type="simple" xlink:show="embed" xlink:actuate="onLoad" draw:mime-type="image/png"/></draw:frame></text:p>
          </table:table-cell>
          <table:table-cell table:style-name="Table6.A1" office:value-type="string">
            <text:p text:style-name="P460"/>
            <text:p text:style-name="P488"><draw:frame draw:style-name="fr10" draw:name="Image83" text:anchor-type="as-char" svg:width="0.4154in" svg:height="0.0543in" draw:z-index="523"><draw:image xlink:href="Pictures/10000001000000270000000545DE5485.png" xlink:type="simple" xlink:show="embed" xlink:actuate="onLoad" draw:mime-type="image/png"/></draw:frame></text:p>
          </table:table-cell>
          <table:table-cell table:style-name="Table6.A1" office:value-type="string">
            <text:p text:style-name="P460"/>
            <text:p text:style-name="P455"><draw:frame draw:style-name="fr10" draw:name="Image84" text:anchor-type="as-char" svg:width="0.1902in" svg:height="0.0543in" draw:z-index="524"><draw:image xlink:href="Pictures/100000010000001200000005460CA382.png" xlink:type="simple" xlink:show="embed" xlink:actuate="onLoad" draw:mime-type="image/png"/></draw:frame></text:p>
          </table:table-cell>
          <table:table-cell table:style-name="Table6.A1" office:value-type="string">
            <text:p text:style-name="P460"/>
            <text:p text:style-name="P479"><draw:frame draw:style-name="fr10" draw:name="Image86" text:anchor-type="as-char" svg:width="0.289in" svg:height="0.0543in" draw:z-index="525"><draw:image xlink:href="Pictures/100000010000001B0000000569C37B59.png" xlink:type="simple" xlink:show="embed" xlink:actuate="onLoad" draw:mime-type="image/png"/></draw:frame></text:p>
          </table:table-cell>
          <table:table-cell table:style-name="Table6.A1" office:value-type="string">
            <text:p text:style-name="P452"/>
            <text:p text:style-name="P458"><draw:frame draw:style-name="fr3" draw:name="Image 370" text:anchor-type="as-char" svg:width="0.4134in" svg:height="0.0654in" draw:z-index="95"><draw:image xlink:href="Pictures/100000010000004F0000000D3F564DB1.png" xlink:type="simple" xlink:show="embed" xlink:actuate="onLoad" draw:mime-type="image/png"/></draw:frame></text:p>
          </table:table-cell>
          <table:table-cell table:style-name="Table6.A1" office:value-type="string">
            <text:p text:style-name="P452"/>
            <text:p text:style-name="P459"><draw:frame draw:style-name="fr3" draw:name="Image 371" text:anchor-type="as-char" svg:width="0.4311in" svg:height="0.0654in" draw:z-index="101"><draw:image xlink:href="Pictures/10000001000000520000000DD1A9A6D6.png" xlink:type="simple" xlink:show="embed" xlink:actuate="onLoad" draw:mime-type="image/png"/></draw:frame></text:p>
          </table:table-cell>
        </table:table-row>
        <table:table-row table:style-name="Table6.8">
          <table:table-cell table:style-name="Table6.A1" office:value-type="string">
            <text:p text:style-name="P482"/>
            <text:p text:style-name="P516"><draw:frame draw:style-name="fr3" draw:name="Image 372" text:anchor-type="as-char" svg:width="1.1555in" svg:height="0.1535in" draw:z-index="102"><draw:image xlink:href="Pictures/10000001000000DE0000001E2C4575B3.png" xlink:type="simple" xlink:show="embed" xlink:actuate="onLoad" draw:mime-type="image/png"/></draw:frame></text:p>
          </table:table-cell>
          <table:table-cell table:style-name="Table6.A1" office:value-type="string">
            <text:p text:style-name="P480"/>
            <text:p text:style-name="P517"><draw:frame draw:style-name="fr3" draw:name="Image 373" text:anchor-type="as-char" svg:width="0.7417in" svg:height="0.0535in" draw:z-index="103"><draw:image xlink:href="Pictures/10000001000000900000000ACACD34C6.png" xlink:type="simple" xlink:show="embed" xlink:actuate="onLoad" draw:mime-type="image/png"/></draw:frame></text:p>
          </table:table-cell>
          <table:table-cell table:style-name="Table6.A1" office:value-type="string">
            <text:p text:style-name="P480"/>
            <text:p text:style-name="P486"><draw:frame draw:style-name="fr10" draw:name="Image87" text:anchor-type="as-char" svg:width="0.2925in" svg:height="0.0543in" draw:z-index="526"><draw:image xlink:href="Pictures/100000010000001C0000000593C33E83.png" xlink:type="simple" xlink:show="embed" xlink:actuate="onLoad" draw:mime-type="image/png"/></draw:frame></text:p>
          </table:table-cell>
          <table:table-cell table:style-name="Table6.A1" office:value-type="string">
            <text:p text:style-name="P482"/>
            <text:p text:style-name="P518"><draw:frame draw:style-name="fr10" draw:name="Image88" text:anchor-type="as-char" svg:width="0.289in" svg:height="0.1402in" draw:z-index="527"><draw:image xlink:href="Pictures/100000010000001B0000000DA728BBEE.png" xlink:type="simple" xlink:show="embed" xlink:actuate="onLoad" draw:mime-type="image/png"/></draw:frame></text:p>
          </table:table-cell>
          <table:table-cell table:style-name="Table6.A1" office:value-type="string">
            <text:p text:style-name="P471"/>
            <text:p text:style-name="P495"><draw:frame draw:style-name="fr3" draw:name="Image 378" text:anchor-type="as-char" svg:width="0.4102in" svg:height="0.1516in" draw:z-index="110"><draw:image xlink:href="Pictures/100000010000004F0000001DE7E186F7.png" xlink:type="simple" xlink:show="embed" xlink:actuate="onLoad" draw:mime-type="image/png"/></draw:frame></text:p>
          </table:table-cell>
          <table:table-cell table:style-name="Table6.A1" office:value-type="string">
            <text:p text:style-name="P471"/>
            <text:p text:style-name="P492"><draw:frame draw:style-name="fr3" draw:name="Image 379" text:anchor-type="as-char" svg:width="0.4283in" svg:height="0.1516in" draw:z-index="118"><draw:image xlink:href="Pictures/10000001000000520000001DE603B80E.png" xlink:type="simple" xlink:show="embed" xlink:actuate="onLoad" draw:mime-type="image/png"/></draw:frame></text:p>
          </table:table-cell>
        </table:table-row>
        <table:table-row table:style-name="Table6.3">
          <table:table-cell table:style-name="Table6.A1" office:value-type="string">
            <text:p text:style-name="P460"/>
            <text:p text:style-name="P519"><draw:frame draw:style-name="fr3" draw:name="Image 380" text:anchor-type="as-char" svg:width="1.0902in" svg:height="0.0535in" draw:z-index="119"><draw:image xlink:href="Pictures/10000001000000D30000000AC3160F1E.png" xlink:type="simple" xlink:show="embed" xlink:actuate="onLoad" draw:mime-type="image/png"/></draw:frame></text:p>
          </table:table-cell>
          <table:table-cell table:style-name="Table6.A1" office:value-type="string">
            <text:p text:style-name="P460"/>
            <text:p text:style-name="P488"><draw:frame draw:style-name="fr10" draw:name="Image89" text:anchor-type="as-char" svg:width="0.4154in" svg:height="0.0543in" draw:z-index="528"><draw:image xlink:href="Pictures/1000000100000027000000059293C8C6.png" xlink:type="simple" xlink:show="embed" xlink:actuate="onLoad" draw:mime-type="image/png"/></draw:frame></text:p>
          </table:table-cell>
          <table:table-cell table:style-name="Table6.A1" office:value-type="string">
            <text:p text:style-name="P460"/>
            <text:p text:style-name="P455"><draw:frame draw:style-name="fr10" draw:name="Image90" text:anchor-type="as-char" svg:width="0.1902in" svg:height="0.0543in" draw:z-index="529"><draw:image xlink:href="Pictures/10000001000000120000000529717F14.png" xlink:type="simple" xlink:show="embed" xlink:actuate="onLoad" draw:mime-type="image/png"/></draw:frame></text:p>
          </table:table-cell>
          <table:table-cell table:style-name="Table6.A1" office:value-type="string">
            <text:p text:style-name="P460"/>
            <text:p text:style-name="P479"><draw:frame draw:style-name="fr10" draw:name="Image91" text:anchor-type="as-char" svg:width="0.289in" svg:height="0.0543in" draw:z-index="530"><draw:image xlink:href="Pictures/100000010000001B00000005A925BE53.png" xlink:type="simple" xlink:show="embed" xlink:actuate="onLoad" draw:mime-type="image/png"/></draw:frame></text:p>
          </table:table-cell>
          <table:table-cell table:style-name="Table6.A1" office:value-type="string">
            <text:p text:style-name="P452"/>
            <text:p text:style-name="P458"><draw:frame draw:style-name="fr3" draw:name="Image 387" text:anchor-type="as-char" svg:width="0.4134in" svg:height="0.0654in" draw:z-index="136"><draw:image xlink:href="Pictures/100000010000004F0000000C8F36EF7D.png" xlink:type="simple" xlink:show="embed" xlink:actuate="onLoad" draw:mime-type="image/png"/></draw:frame></text:p>
          </table:table-cell>
          <table:table-cell table:style-name="Table6.A1" office:value-type="string">
            <text:p text:style-name="P452"/>
            <text:p text:style-name="P459"><draw:frame draw:style-name="fr3" draw:name="Image 388" text:anchor-type="as-char" svg:width="0.4319in" svg:height="0.0654in" draw:z-index="138"><draw:image xlink:href="Pictures/10000001000000520000000C3EAF93F9.png" xlink:type="simple" xlink:show="embed" xlink:actuate="onLoad" draw:mime-type="image/png"/></draw:frame></text:p>
          </table:table-cell>
        </table:table-row>
      </table:table>
      <text:p text:style-name="P520"/>
      <text:p text:style-name="P521"/>
      <text:p text:style-name="P521"/>
      <text:p text:style-name="P522"/>
      <text:p text:style-name="P523"><text:span text:style-name="T637">PORTARIA</text:span><text:span text:style-name="T638"> </text:span><text:span text:style-name="T637">Nº</text:span><text:span text:style-name="T638"> </text:span><text:span text:style-name="T639">1.786/2026</text:span></text:p>
      <text:p text:style-name="P524"/>
      <text:p text:style-name="P525"><text:span text:style-name="T640">DESIGNA</text:span><text:span text:style-name="T641"><text:tab/></text:span><text:span text:style-name="T640">SERVIDOR</text:span><text:span text:style-name="T641"><text:tab/></text:span><text:span text:style-name="T642">PARA </text:span><text:span text:style-name="T641">ACOMPANHAMENTO E FISCALIZAÇÃO DA EXECUÇÃO DE CONTRATO FIRMADO NO </text:span><text:span text:style-name="T640">MUNICÍPIO.</text:span></text:p>
      <text:p text:style-name="P526"><text:span text:style-name="T643">O</text:span><text:span text:style-name="T644"> </text:span><text:span text:style-name="T641">SECRETÁRIO</text:span><text:span text:style-name="T645"> </text:span><text:span text:style-name="T641">MUNICIPAL</text:span><text:span text:style-name="T646"> </text:span><text:span text:style-name="T641">DE</text:span><text:span text:style-name="T645"> </text:span><text:span text:style-name="T640">MANUTENÇÃO</text:span></text:p>
      <text:p text:style-name="P527"><text:span text:style-name="T641">E SERVIÇOS </text:span><text:span text:style-name="T643">de Cachoeiro de Itapemirim, Estado do Espírito Santo, no uso de suas atribuições delegadas através do Decreto nº 37.394/2026, </text:span><text:span text:style-name="T640">RESOLVE:</text:span></text:p>
      <text:p text:style-name="P528"><text:span text:style-name="T641">Art.</text:span><text:span text:style-name="T647"> </text:span><text:span text:style-name="T641">1º</text:span><text:span text:style-name="T648"> </text:span><text:span text:style-name="T643">Designar</text:span><text:span text:style-name="T649"> </text:span><text:span text:style-name="T643">o</text:span><text:span text:style-name="T650"> </text:span><text:span text:style-name="T643">servidor</text:span><text:span text:style-name="T651"> </text:span><text:span text:style-name="T641">EDSON</text:span><text:span text:style-name="T648"> </text:span><text:span text:style-name="T640">ADENILSON</text:span></text:p>
      <text:p text:style-name="P529"><text:span text:style-name="T641">VAZZOLER</text:span><text:span text:style-name="T643">, lotado na SEMMAT, para acompanhamento e fiscalização</text:span><text:span text:style-name="T652"> </text:span><text:span text:style-name="T643">da execução</text:span><text:span text:style-name="T652"> </text:span><text:span text:style-name="T643">do serviço constante no Contrato descrito abaixo.</text:span></text:p>
      <text:p text:style-name="P118"/>
      <table:table table:name="Table7" table:style-name="Table7">
        <table:table-column table:style-name="Table7.A"/>
        <table:table-column table:style-name="Table7.B"/>
        <table:table-column table:style-name="Table7.C"/>
        <table:table-column table:style-name="Table7.D"/>
        <table:table-row table:style-name="Table7.1">
          <table:table-cell table:style-name="Table7.A1" office:value-type="string">
            <text:p text:style-name="P530"><text:span text:style-name="T595">CONTRATO</text:span><text:span text:style-name="T595"/></text:p>
          </table:table-cell>
          <table:table-cell table:style-name="Table7.A1" office:value-type="string">
            <text:p text:style-name="P531"><text:span text:style-name="T595">CONTRATADA</text:span><text:span text:style-name="T595"/></text:p>
          </table:table-cell>
          <table:table-cell table:style-name="Table7.A1" office:value-type="string">
            <text:p text:style-name="P532"><text:span text:style-name="T595">OBJETO</text:span><text:span text:style-name="T595"/></text:p>
          </table:table-cell>
          <table:table-cell table:style-name="Table7.A1" office:value-type="string">
            <text:p text:style-name="P533"><text:span text:style-name="T653">PROC.</text:span><text:span text:style-name="T654"> </text:span><text:span text:style-name="T655">Nº.</text:span></text:p>
          </table:table-cell>
        </table:table-row>
        <table:table-row table:style-name="Table7.2">
          <table:table-cell table:style-name="Table7.A1" office:value-type="string">
            <text:p text:style-name="P534"/>
            <text:p text:style-name="P535"><text:span text:style-name="T595">Nº</text:span><text:span text:style-name="T656"> </text:span><text:span text:style-name="T595">224/2026</text:span><text:span text:style-name="T657"> </text:span><text:span text:style-name="T595">21/08/2026</text:span></text:p>
          </table:table-cell>
          <table:table-cell table:style-name="Table7.A1" office:value-type="string">
            <text:p text:style-name="P536"/>
            <text:p text:style-name="P537"><text:span text:style-name="T653">HEITOR</text:span><text:span text:style-name="T658"> </text:span><text:span text:style-name="T653">AGRELI</text:span><text:span text:style-name="T655"> </text:span><text:span text:style-name="T653">–</text:span><text:span text:style-name="T655"> </text:span><text:span text:style-name="T656">ME</text:span></text:p>
          </table:table-cell>
          <table:table-cell table:style-name="Table7.A1" office:value-type="string">
            <text:p text:style-name="P400"/>
            <text:p text:style-name="P538"><text:span text:style-name="T590">Aquisição de Roçadeiras, conforme as</text:span><text:span text:style-name="T659"> </text:span><text:span text:style-name="T590">condições</text:span><text:span text:style-name="T660"> </text:span><text:span text:style-name="T590">e</text:span><text:span text:style-name="T660"> </text:span><text:span text:style-name="T590">especificações</text:span><text:span text:style-name="T660"> </text:span><text:span text:style-name="T590">apresentadas</text:span><text:span text:style-name="T660"> </text:span><text:span text:style-name="T590">no</text:span><text:span text:style-name="T659"> </text:span><text:span text:style-name="T590">Termo de Referência</text:span></text:p>
          </table:table-cell>
          <table:table-cell table:style-name="Table7.A1" office:value-type="string">
            <text:p text:style-name="P536"/>
            <text:p text:style-name="P539"><text:span text:style-name="T595">26811/2026</text:span><text:span text:style-name="T595"/></text:p>
          </table:table-cell>
        </table:table-row>
      </table:table>
      <text:p text:style-name="P540"/>
      <text:p text:style-name="P541"><text:span text:style-name="T641">Art. 2° </text:span><text:span text:style-name="T643">Caberá ao fiscal do contrato e, no seu afastamento e seus impedimentos legais, ao seu substituto, em especial:</text:span></text:p>
      <text:list text:style-name="WWNum10">
        <text:list-item>
          <text:p text:style-name="P542"><text:span text:style-name="T643">- Prestar apoio técnico e operacional ao gestor do contrato com informações pertinentes às suas competências;</text:span><text:span text:style-name="T643"/></text:p>
        </text:list-item>
        <text:list-item>
          <text:p text:style-name="P543"><text:span text:style-name="T643">- Anotar no histórico de gerenciamento do contrato todas as ocorrências relacionadas à execução do contrato, com a descrição do que for necessário para a regularização das faltas ou dos defeitos observados;</text:span><text:span text:style-name="T643"/></text:p>
        </text:list-item>
        <text:list-item>
          <text:p text:style-name="P544"><text:span text:style-name="T643">- Emitir notificações para a correção de rotinas ou de qualquer inexatidão ou irregularidade constatada, com a definição de prazo para a correção;</text:span><text:span text:style-name="T643"/></text:p>
        </text:list-item>
        <text:list-item>
          <text:p text:style-name="P545"><text:span text:style-name="T643">- Informar ao gestor do contato, em tempo hábil, a situação que demandar decisão ou adoção de medidas que ultrapassem a sua competência, para que adote as medidas necessárias e saneadoras, se for o</text:span><text:span text:style-name="T652"> </text:span><text:span text:style-name="T661">caso;</text:span></text:p>
        </text:list-item>
        <text:list-item>
          <text:p text:style-name="P546"><text:span text:style-name="T643">- Comunicar imediatamente ao gestor do contrato quaisquer ocorrências que possam inviabilizar a execução do contrato nas datas </text:span><text:span text:style-name="T661">estabelecidas;</text:span></text:p>
        </text:list-item>
      </text:list>
      <text:p text:style-name="P547"/>
      <text:list text:continue-numbering="true" text:style-name="WWNum10">
        <text:list-item>
          <text:p text:style-name="P548"><text:span text:style-name="T643">- Fiscalizar a execução do contrato para que sejam cumpridas as condições estabelecidas, de modo a assegurar os melhores resultados para a administração, com a conferência das notas fiscais e das documentações exigidas para o pagamento e, após o ateste, que certifica o recebimento provisório, encaminhar ao gestor de contrato para ratificação;</text:span><text:span text:style-name="T643"/></text:p>
        </text:list-item>
        <text:list-item>
          <text:p text:style-name="P549"><text:span text:style-name="T643">- Comunicar ao gestor do contrato, em tempo hábil, o término do contrato sob sua responsabilidade, com vistas à renovação</text:span><text:span text:style-name="T652"> </text:span><text:span text:style-name="T643">tempestiva ou à prorrogação contratual;</text:span></text:p>
        </text:list-item>
      </text:list>
      <text:p text:style-name="P550"/>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551"/>
      <text:list text:continue-numbering="true" text:style-name="WWNum10">
        <text:list-item>
          <text:p text:style-name="P552"><draw:frame draw:style-name="fr6" draw:name="Image 389" text:anchor-type="char" svg:x="0.4937in" svg:y="-1.9075in" svg:width="7.7736in" svg:height="1.3681in" draw:z-index="39"><draw:image xlink:href="Pictures/10000000000009180000019B2F5AA03B.png" xlink:type="simple" xlink:show="embed" xlink:actuate="onLoad" draw:mime-type="image/png"/></draw:frame><text:span text:style-name="T662">- Participar da atualização do relatório de riscos durante a fase de gestão do contrato, em conjunto com o fiscal administrativo e com o setorial, conforme o disposto no inciso VII</text:span><text:span text:style-name="T663"> </text:span><text:span text:style-name="T662">do art. 20;</text:span></text:p>
        </text:list-item>
        <text:list-item>
          <text:p text:style-name="P553"><text:span text:style-name="T662">- Auxiliar o gestor do contrato com as informações necessárias,</text:span><text:span text:style-name="T664"> </text:span><text:span text:style-name="T662">na</text:span><text:span text:style-name="T665"> </text:span><text:span text:style-name="T662">elaboração</text:span><text:span text:style-name="T666"> </text:span><text:span text:style-name="T662">do</text:span><text:span text:style-name="T667"> </text:span><text:span text:style-name="T662">documento</text:span><text:span text:style-name="T668"> </text:span><text:span text:style-name="T662">comprobatório</text:span><text:span text:style-name="T666"> </text:span><text:span text:style-name="T662">da</text:span><text:span text:style-name="T669"> </text:span><text:span text:style-name="T662">avaliação</text:span><text:span text:style-name="T670"> </text:span><text:span text:style-name="T662">realizada na fiscalização do cumprimento de obrigações assumidas pelo contratado, conforme o disposto no inciso VIII do art. 20; e</text:span></text:p>
        </text:list-item>
        <text:list-item>
          <text:p text:style-name="P554"><text:span text:style-name="T662">- Realizar o recebimento provisório do objeto do contrato referido no art. 24.</text:span><text:span text:style-name="T662"/></text:p>
        </text:list-item>
      </text:list>
      <text:p text:style-name="P555"><text:span text:style-name="T671">Art. 3º </text:span><text:span text:style-name="T672">O fiscal nomeado deverá providenciar copia do contrato, do edital, do projeto básico ou do termo de referência, da</text:span><text:span text:style-name="T673"> </text:span><text:span text:style-name="T672">proposta</text:span><text:span text:style-name="T673"> </text:span><text:span text:style-name="T672">da</text:span><text:span text:style-name="T673"> </text:span><text:span text:style-name="T672">empresa</text:span><text:span text:style-name="T673"> </text:span><text:span text:style-name="T672">vencedora</text:span><text:span text:style-name="T673"> </text:span><text:span text:style-name="T672">da</text:span><text:span text:style-name="T673"> </text:span><text:span text:style-name="T672">licitação,</text:span><text:span text:style-name="T673"> </text:span><text:span text:style-name="T672">sem</text:span><text:span text:style-name="T673"> </text:span><text:span text:style-name="T672">prejuízo</text:span><text:span text:style-name="T673"> </text:span><text:span text:style-name="T672">de</text:span><text:span text:style-name="T673"> </text:span><text:span text:style-name="T672">outros documentos que entender necessários ao exercício da fiscalização.</text:span></text:p>
      <text:p text:style-name="P556"/>
      <text:p text:style-name="P557"><text:span text:style-name="T671">Art. 4º </text:span><text:span text:style-name="T672">Em caso de dúvidas, lacunas ou omissões, deverá ser observada a disciplina constante do Decreto Municipal n° 33.881/2025,</text:span><text:span text:style-name="T673"> </text:span><text:span text:style-name="T672">que</text:span><text:span text:style-name="T674"> </text:span><text:span text:style-name="T672">regulamenta</text:span><text:span text:style-name="T673"> </text:span><text:span text:style-name="T672">a</text:span><text:span text:style-name="T675"> </text:span><text:span text:style-name="T672">atuação</text:span><text:span text:style-name="T673"> </text:span><text:span text:style-name="T672">do</text:span><text:span text:style-name="T676"> </text:span><text:span text:style-name="T672">agente</text:span><text:span text:style-name="T675"> </text:span><text:span text:style-name="T672">de</text:span><text:span text:style-name="T677"> </text:span><text:span text:style-name="T672">contratação,</text:span><text:span text:style-name="T673"> </text:span><text:span text:style-name="T672">da</text:span><text:span text:style-name="T678"> </text:span><text:span text:style-name="T672">equipe de apoio, da comissão de contratação, bem como dos gestores e fiscais de contratos, no âmbito da Administração Pública Direta e Indireta do Município de Cachoeiro</text:span><text:span text:style-name="T673"> </text:span><text:span text:style-name="T672">de Itapemirim,</text:span><text:span text:style-name="T673"> </text:span><text:span text:style-name="T672">além</text:span><text:span text:style-name="T679"> </text:span><text:span text:style-name="T672">de</text:span><text:span text:style-name="T673"> </text:span><text:span text:style-name="T672">estabelecer</text:span><text:span text:style-name="T673"> </text:span><text:span text:style-name="T672">outras</text:span><text:span text:style-name="T673"> </text:span><text:span text:style-name="T672">providências</text:span><text:span text:style-name="T673"> </text:span><text:span text:style-name="T672">correlatas.</text:span></text:p>
      <text:p text:style-name="P558"/>
      <text:p text:style-name="P559"><text:span text:style-name="T671">Art.</text:span><text:span text:style-name="T680"> </text:span><text:span text:style-name="T671">5°</text:span><text:span text:style-name="T680"> </text:span><text:span text:style-name="T672">Esta</text:span><text:span text:style-name="T673"> </text:span><text:span text:style-name="T672">portaria</text:span><text:span text:style-name="T673"> </text:span><text:span text:style-name="T672">entra</text:span><text:span text:style-name="T673"> </text:span><text:span text:style-name="T672">em</text:span><text:span text:style-name="T678"> </text:span><text:span text:style-name="T672">vigor</text:span><text:span text:style-name="T673"> </text:span><text:span text:style-name="T672">na</text:span><text:span text:style-name="T673"> </text:span><text:span text:style-name="T672">data de sua publicação e ficam revogadas as disposições em contrário.</text:span></text:p>
      <text:p text:style-name="Text_20_body"/>
      <text:p text:style-name="P168"/>
      <text:p text:style-name="P560"><text:span text:style-name="T681">Cachoeiro</text:span><text:span text:style-name="T682"> </text:span><text:span text:style-name="T681">de</text:span><text:span text:style-name="T683"> </text:span><text:span text:style-name="T681">Itapemirim/ES,</text:span><text:span text:style-name="T684"> </text:span><text:span text:style-name="T681">24</text:span><text:span text:style-name="T685"> </text:span><text:span text:style-name="T681">de</text:span><text:span text:style-name="T686"> </text:span><text:span text:style-name="T681">agosto de</text:span><text:span text:style-name="T687"> </text:span><text:span text:style-name="T688">2026.</text:span></text:p>
      <text:p text:style-name="Text_20_body"/>
      <text:p text:style-name="Text_20_body"/>
      <text:p text:style-name="P561"/>
      <text:p text:style-name="P562"><text:span text:style-name="T689">ASTOR</text:span><text:span text:style-name="T690"> </text:span><text:span text:style-name="T689">DILEM</text:span><text:span text:style-name="T691"> </text:span><text:span text:style-name="T689">DOS</text:span><text:span text:style-name="T692"> </text:span><text:span text:style-name="T689">SANTOS</text:span><text:span text:style-name="T691"> </text:span><text:span text:style-name="T693">JUNIOR</text:span></text:p>
      <text:p text:style-name="P563"><text:span text:style-name="T694">Secretário</text:span><text:span text:style-name="T695"> </text:span><text:span text:style-name="T694">Municipal</text:span><text:span text:style-name="T696"> </text:span><text:span text:style-name="T694">de</text:span><text:span text:style-name="T697"> </text:span><text:span text:style-name="T694">Manutenção</text:span><text:span text:style-name="T698"> </text:span><text:span text:style-name="T694">e</text:span><text:span text:style-name="T699"> </text:span><text:span text:style-name="T700">Serviços</text:span></text:p>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4"/>
      <text:p text:style-name="P565"/>
      <text:p text:style-name="P566"><draw:frame draw:style-name="fr8" draw:name="Image 390" text:anchor-type="char" svg:x="3.7965in" svg:y="-0.2937in" svg:width="0.6945in" svg:height="0.6138in" draw:z-index="50"><draw:image xlink:href="Pictures/10000000000000D0000000B830B1DD11.jpg" xlink:type="simple" xlink:show="embed" xlink:actuate="onLoad" draw:mime-type="image/jpeg"/></draw:frame><text:span text:style-name="T701">D</text:span><text:span text:style-name="T702">.</text:span><text:span text:style-name="T701">O</text:span><text:span text:style-name="T702">.</text:span><text:span text:style-name="T703"> </text:span><text:span text:style-name="T701">PREFEITURA</text:span><text:span text:style-name="T704"> </text:span><text:span text:style-name="T701">MUNICIPAL</text:span><text:span text:style-name="T705"> </text:span><text:span text:style-name="T701">DE</text:span><text:span text:style-name="T706"> </text:span><text:span text:style-name="T707">CACHOEIRO</text:span><text:span text:style-name="T701"><text:tab/></text:span><text:span text:style-name="T196">25</text:span></text:p>
      <text:p text:style-name="P567"><text:span text:style-name="T708">PORTARIA</text:span><text:span text:style-name="T709"> </text:span><text:span text:style-name="T708">Nº</text:span><text:span text:style-name="T709"> </text:span><text:span text:style-name="T710">1.792/2026</text:span></text:p>
      <text:p text:style-name="P568"/>
      <text:p text:style-name="P569"><text:span text:style-name="T130">DISPÕE</text:span><text:tab/><text:span text:style-name="T130">SOBRE</text:span><text:tab/><text:span text:style-name="T130">CONCESSÃO</text:span><text:tab/><text:span text:style-name="T711">DE </text:span><text:span text:style-name="T86">BENEFÍCIO AUXILIO-DOENÇA.</text:span></text:p>
      <text:p text:style-name="P570"/>
      <text:p text:style-name="P571"><text:span text:style-name="T123">O</text:span><text:span text:style-name="T201"><text:tab/></text:span><text:span text:style-name="T712">SECRETÁRIO</text:span><text:span text:style-name="T131"><text:tab/></text:span><text:span text:style-name="T712">MUNICIPAL</text:span><text:span text:style-name="T131"><text:tab/></text:span><text:span text:style-name="T713">DE</text:span></text:p>
      <text:p text:style-name="P572"><text:span text:style-name="T712">ADMINISTRAÇÃO</text:span><text:span text:style-name="T131"><text:tab/></text:span><text:span text:style-name="T714">de</text:span><text:span text:style-name="T201"><text:tab/></text:span><text:span text:style-name="T124">Cachoeiro</text:span><text:span text:style-name="T201"><text:tab/></text:span><text:span text:style-name="T714">de </text:span><text:span text:style-name="T93">Itapemirim, Estado do Espírito Santo, no </text:span><text:span text:style-name="T127">uso</text:span><text:span text:style-name="T201"><text:tab/></text:span><text:span text:style-name="T714">de</text:span><text:span text:style-name="T201"><text:tab/></text:span><text:span text:style-name="T127">suas</text:span><text:span text:style-name="T201"><text:tab/></text:span><text:span text:style-name="T124">atribuições</text:span><text:span text:style-name="T201"><text:tab/></text:span><text:span text:style-name="T124">delegadas </text:span><text:span text:style-name="T93">através dos Decretos nºs. 18.275/2008 e 35.892/2025,</text:span><text:span text:style-name="T715"> </text:span><text:span text:style-name="T93">tendo</text:span><text:span text:style-name="T715"> </text:span><text:span text:style-name="T93">em</text:span><text:span text:style-name="T715"> </text:span><text:span text:style-name="T93">vista</text:span><text:span text:style-name="T715"> </text:span><text:span text:style-name="T93">o</text:span><text:span text:style-name="T715"> </text:span><text:span text:style-name="T93">que consta no processo nº </text:span><text:span text:style-name="T92">54750/2026,</text:span></text:p>
      <text:p text:style-name="P573"/>
      <text:p text:style-name="P574">RESOLVE:</text:p>
      <text:p text:style-name="P575"/>
      <text:p text:style-name="P576"><text:span text:style-name="T92">Art. 1º </text:span><text:span text:style-name="T93">Alterar o artigo 2º da </text:span><text:span text:style-name="T92">Portaria</text:span><text:span text:style-name="T716"> </text:span><text:span text:style-name="T92">n° 1.568/2026, </text:span><text:span text:style-name="T93">referente ao </text:span><text:span text:style-name="T92">benefício auxílio-doença </text:span><text:span text:style-name="T93">concedido à servidora </text:span><text:span text:style-name="T92">NATANE BRANDAO PEREIRA</text:span><text:span text:style-name="T93">, no que se refere a quantidade</text:span><text:span text:style-name="T715"> </text:span><text:span text:style-name="T93">de</text:span><text:span text:style-name="T715"> </text:span><text:span text:style-name="T93">dias</text:span><text:span text:style-name="T715"> </text:span><text:span text:style-name="T93">de</text:span><text:span text:style-name="T715"> </text:span><text:span text:style-name="T93">afastamento,</text:span><text:span text:style-name="T715"> </text:span><text:span text:style-name="T93">onde</text:span><text:span text:style-name="T715"> </text:span><text:span text:style-name="T93">se</text:span><text:span text:style-name="T715"> </text:span><text:span text:style-name="T93">lê:</text:span><text:span text:style-name="T715"> </text:span><text:span text:style-name="T93">“21</text:span><text:span text:style-name="T715"> </text:span><text:span text:style-name="T93">dias”, leia-se: </text:span><text:span text:style-name="T92">“15 dias”.</text:span></text:p>
      <text:p text:style-name="P577"/>
      <text:p text:style-name="P578"><text:span text:style-name="T92">Art. 2º </text:span><text:span text:style-name="T93">Esta Portaria entra em vigor na data de sua publicação, revogadas as disposições em contrário.</text:span></text:p>
      <text:p text:style-name="P70"/>
      <text:p text:style-name="P71"/>
      <text:p text:style-name="P579"><text:span text:style-name="T93">Cachoeiro</text:span><text:span text:style-name="T121"> </text:span><text:span text:style-name="T93">de</text:span><text:span text:style-name="T121"> </text:span><text:span text:style-name="T93">Itapemirim/ES,</text:span><text:span text:style-name="T121"> </text:span><text:span text:style-name="T93">24</text:span><text:span text:style-name="T121"> </text:span><text:span text:style-name="T93">de</text:span><text:span text:style-name="T121"> </text:span><text:span text:style-name="T93">agosto</text:span><text:span text:style-name="T121"> </text:span><text:span text:style-name="T93">de</text:span><text:span text:style-name="T121"> </text:span><text:span text:style-name="T124">2026.</text:span></text:p>
      <text:p text:style-name="P70"/>
      <text:p text:style-name="P580"/>
      <text:p text:style-name="P581"><text:span text:style-name="T86">ROGÉRIO</text:span><text:span text:style-name="T717"> </text:span><text:span text:style-name="T86">DA</text:span><text:span text:style-name="T717"> </text:span><text:span text:style-name="T86">SILVA</text:span><text:span text:style-name="T718"> </text:span><text:span text:style-name="T130">ATHAYDE</text:span></text:p>
      <text:p text:style-name="P582"><text:span text:style-name="T92">Secretário</text:span><text:span text:style-name="T119"> </text:span><text:span text:style-name="T92">Municipal</text:span><text:span text:style-name="T120"> </text:span><text:span text:style-name="T92">de</text:span><text:span text:style-name="T120"> </text:span><text:span text:style-name="T712">Administração</text:span></text:p>
      <text:p text:style-name="P583"/>
      <text:p text:style-name="P584"/>
      <text:section text:style-name="Sect5" text:name="Section5">
        <text:p text:style-name="P585"><text:span text:style-name="T719">PORTARIA</text:span><text:span text:style-name="T720"> </text:span><text:span text:style-name="T719">Nº</text:span><text:span text:style-name="T720"> </text:span><text:span text:style-name="T721">1.797/2026</text:span></text:p>
        <text:p text:style-name="P586"/>
        <text:p text:style-name="P587"/>
        <text:p text:style-name="P588"><text:span text:style-name="T136">DISPÕE SOBRE CONCESSÃO DE LICENÇA POR MOTIVO DE DOENÇA EM PESSOA DA </text:span><text:span text:style-name="T144">FAMÍLIA.</text:span></text:p>
        <text:p text:style-name="P589"><text:span text:style-name="T138">O</text:span><text:span text:style-name="T722"> <text:s text:c="2"/></text:span><text:span text:style-name="T136">SECRETÁRIO</text:span><text:span text:style-name="T723"> <text:s text:c="2"/></text:span><text:span text:style-name="T136">MUNICIPAL</text:span><text:span text:style-name="T723"> <text:s text:c="2"/></text:span><text:span text:style-name="T724">DE</text:span></text:p>
        <text:p text:style-name="P590"><text:span text:style-name="T725">ADMINISTRAÇÃO </text:span><text:span text:style-name="T146">de Cachoeiro de Itapemirim,</text:span><text:span text:style-name="T726"> </text:span><text:span text:style-name="T146">Estado</text:span><text:span text:style-name="T727"> </text:span><text:span text:style-name="T146">do</text:span><text:span text:style-name="T727"> </text:span><text:span text:style-name="T146">Espírito</text:span><text:span text:style-name="T727"> </text:span><text:span text:style-name="T146">Santo,</text:span><text:span text:style-name="T728"> </text:span><text:span text:style-name="T146">no</text:span><text:span text:style-name="T727"> </text:span><text:span text:style-name="T146">uso</text:span><text:span text:style-name="T727"> </text:span><text:span text:style-name="T146">de suas atribuições delegadas através dos</text:span><text:span text:style-name="T158"> </text:span><text:span text:style-name="T146">Decretos nºs. 18.275/2008 e </text:span><text:span text:style-name="T152">35.892/2025,</text:span><text:span text:style-name="T729">RESOLVE:</text:span></text:p>
        <text:p text:style-name="P591"><text:span text:style-name="T136">Art.</text:span><text:span text:style-name="T730"> </text:span><text:span text:style-name="T136">1º</text:span><text:span text:style-name="T731"> </text:span><text:span text:style-name="T138">Conceder</text:span><text:span text:style-name="T732"> </text:span><text:span text:style-name="T733">licença</text:span><text:span text:style-name="T734"> </text:span><text:span text:style-name="T733">por</text:span><text:span text:style-name="T735"> </text:span><text:span text:style-name="T733">motivo</text:span><text:span text:style-name="T736"> </text:span><text:span text:style-name="T737">de</text:span></text:p>
      </text:section>
      <text:section text:style-name="Sect1" text:name="Section6">
        <text:p text:style-name="P592"><text:span text:style-name="T738">doença em pessoa da família </text:span><text:span text:style-name="T146">aos servidores abaixo relacionados, conforme atestados médicos apresentados e anexos aos processos respectivos, nos termos do Artigo 102 da Lei nº 4.009/1994, Estatuto dos Servidores Públicos Municipais,</text:span><text:span text:style-name="T739"> </text:span><text:span text:style-name="T146">alterado pela Lei</text:span><text:span text:style-name="T739"> </text:span><text:span text:style-name="T146">nº</text:span><text:span text:style-name="T739"> </text:span><text:span text:style-name="T146">7350/2015,</text:span><text:span text:style-name="T152"> </text:span><text:span text:style-name="T146">e</text:span><text:span text:style-name="T739"> </text:span><text:span text:style-name="T146">dos Decretos</text:span><text:span text:style-name="T739"> </text:span><text:span text:style-name="T146">nºs.</text:span><text:span text:style-name="T152"> </text:span><text:span text:style-name="T146">28.959/2019</text:span><text:span text:style-name="T739"> </text:span><text:span text:style-name="T146">e </text:span><text:span text:style-name="T152">33.608/2023.</text:span></text:p>
        <text:p text:style-name="P593"/>
        <table:table table:name="Table8" table:style-name="Table8">
          <table:table-column table:style-name="Table8.A"/>
          <table:table-column table:style-name="Table8.B"/>
          <table:table-column table:style-name="Table8.C"/>
          <table:table-column table:style-name="Table8.D"/>
          <table:table-column table:style-name="Table8.E"/>
          <table:table-row table:style-name="Table8.1">
            <table:table-cell table:style-name="Table8.A1" office:value-type="string">
              <text:p text:style-name="P594"><text:span text:style-name="T740">SERVIDORES</text:span><text:span text:style-name="T740"/></text:p>
            </table:table-cell>
            <table:table-cell table:style-name="Table8.A1" office:value-type="string">
              <text:p text:style-name="P594"><text:span text:style-name="T740">LOTAÇÃO</text:span><text:span text:style-name="T740"/></text:p>
            </table:table-cell>
            <table:table-cell table:style-name="Table8.A1" office:value-type="string">
              <text:p text:style-name="P595"><text:span text:style-name="T741">DIAS</text:span><text:span text:style-name="T741"/></text:p>
            </table:table-cell>
            <table:table-cell table:style-name="Table8.A1" office:value-type="string">
              <text:p text:style-name="P596"><text:span text:style-name="T740">INÍCIO</text:span><text:span text:style-name="T740"/></text:p>
            </table:table-cell>
            <table:table-cell table:style-name="Table8.A1" office:value-type="string">
              <text:p text:style-name="P597"><text:span text:style-name="T742">PROC.</text:span><text:span text:style-name="T743"> </text:span><text:span text:style-name="T744">Nº</text:span></text:p>
            </table:table-cell>
          </table:table-row>
          <table:table-row table:style-name="Table8.2">
            <table:table-cell table:style-name="Table8.A1" office:value-type="string">
              <text:p text:style-name="P598"><text:span text:style-name="T740">ALESSANDRA</text:span><text:span text:style-name="T745"> </text:span><text:span text:style-name="T740">DAS</text:span><text:span text:style-name="T745"> </text:span><text:span text:style-name="T740">GRACAS</text:span><text:span text:style-name="T746"> </text:span><text:span text:style-name="T742">CAETANO DE OLIVEIRA</text:span></text:p>
            </table:table-cell>
            <table:table-cell table:style-name="Table8.A1" office:value-type="string">
              <text:p text:style-name="P599"><text:span text:style-name="T747">SEME</text:span><text:span text:style-name="T747"/></text:p>
            </table:table-cell>
            <table:table-cell table:style-name="Table8.A1" office:value-type="string">
              <text:p text:style-name="P600"><text:span text:style-name="T748">30</text:span><text:span text:style-name="T749"> </text:span><text:span text:style-name="T747">DIAS</text:span></text:p>
            </table:table-cell>
            <table:table-cell table:style-name="Table8.A1" office:value-type="string">
              <text:p text:style-name="P601"><text:span text:style-name="T750">04/08/2026</text:span><text:span text:style-name="T750"/></text:p>
            </table:table-cell>
            <table:table-cell table:style-name="Table8.A1" office:value-type="string">
              <text:p text:style-name="P602"><text:span text:style-name="T740">63261/2026</text:span><text:span text:style-name="T740"/></text:p>
            </table:table-cell>
          </table:table-row>
          <table:table-row table:style-name="Table8.3">
            <table:table-cell table:style-name="Table8.A1" office:value-type="string">
              <text:p text:style-name="P603"><text:span text:style-name="T740">BEATRIZ CORTES</text:span><text:span text:style-name="T751"> </text:span><text:span text:style-name="T740">DE</text:span><text:span text:style-name="T752"> </text:span><text:span text:style-name="T740">MIRANDA</text:span></text:p>
            </table:table-cell>
            <table:table-cell table:style-name="Table8.A1" office:value-type="string">
              <text:p text:style-name="P604"><text:span text:style-name="T747">SEME</text:span><text:span text:style-name="T747"/></text:p>
            </table:table-cell>
            <table:table-cell table:style-name="Table8.A1" office:value-type="string">
              <text:p text:style-name="P605"><text:span text:style-name="T748">28</text:span><text:span text:style-name="T749"> </text:span><text:span text:style-name="T747">DIAS</text:span></text:p>
            </table:table-cell>
            <table:table-cell table:style-name="Table8.A1" office:value-type="string">
              <text:p text:style-name="P606"><text:span text:style-name="T750">08/05/2026</text:span><text:span text:style-name="T750"/></text:p>
            </table:table-cell>
            <table:table-cell table:style-name="Table8.A1" office:value-type="string">
              <text:p text:style-name="P607"><text:span text:style-name="T740">37434/2026</text:span><text:span text:style-name="T740"/></text:p>
            </table:table-cell>
          </table:table-row>
          <table:table-row table:style-name="Table8.1">
            <table:table-cell table:style-name="Table8.A1" office:value-type="string">
              <text:p text:style-name="P608"><text:span text:style-name="T753">DAISE</text:span><text:span text:style-name="T754"> </text:span><text:span text:style-name="T753">DOS</text:span><text:span text:style-name="T755"> </text:span><text:span text:style-name="T753">SANTOS</text:span><text:span text:style-name="T756"> </text:span><text:span text:style-name="T753">PEREIRA</text:span><text:span text:style-name="T754"> </text:span><text:span text:style-name="T757">SALLES</text:span></text:p>
            </table:table-cell>
            <table:table-cell table:style-name="Table8.A1" office:value-type="string">
              <text:p text:style-name="P609"><text:span text:style-name="T747">SEME</text:span><text:span text:style-name="T747"/></text:p>
            </table:table-cell>
            <table:table-cell table:style-name="Table8.A1" office:value-type="string">
              <text:p text:style-name="P610"><text:span text:style-name="T748">02</text:span><text:span text:style-name="T749"> </text:span><text:span text:style-name="T747">DIAS</text:span></text:p>
            </table:table-cell>
            <table:table-cell table:style-name="Table8.A1" office:value-type="string">
              <text:p text:style-name="P611"><text:span text:style-name="T750">13/08/2026</text:span><text:span text:style-name="T750"/></text:p>
            </table:table-cell>
            <table:table-cell table:style-name="Table8.A1" office:value-type="string">
              <text:p text:style-name="P612"><text:span text:style-name="T740">62784/2026</text:span><text:span text:style-name="T740"/></text:p>
            </table:table-cell>
          </table:table-row>
          <table:table-row table:style-name="Table8.3">
            <table:table-cell table:style-name="Table8.A1" office:value-type="string">
              <text:p text:style-name="P613"><text:span text:style-name="T740">GEIZA</text:span><text:span text:style-name="T758"> </text:span><text:span text:style-name="T740">CARDOZO</text:span><text:span text:style-name="T742"> </text:span><text:span text:style-name="T740">GIRARDI DE</text:span><text:span text:style-name="T742"> </text:span><text:span text:style-name="T740">ARAUJO</text:span></text:p>
            </table:table-cell>
            <table:table-cell table:style-name="Table8.A1" office:value-type="string">
              <text:p text:style-name="P604"><text:span text:style-name="T747">SEME</text:span><text:span text:style-name="T747"/></text:p>
            </table:table-cell>
            <table:table-cell table:style-name="Table8.A1" office:value-type="string">
              <text:p text:style-name="P605"><text:span text:style-name="T748">14</text:span><text:span text:style-name="T749"> </text:span><text:span text:style-name="T747">DIAS</text:span></text:p>
            </table:table-cell>
            <table:table-cell table:style-name="Table8.A1" office:value-type="string">
              <text:p text:style-name="P606"><text:span text:style-name="T750">27/07/2026</text:span><text:span text:style-name="T750"/></text:p>
            </table:table-cell>
            <table:table-cell table:style-name="Table8.A1" office:value-type="string">
              <text:p text:style-name="P614"><text:span text:style-name="T740">62186/2026</text:span><text:span text:style-name="T740"/></text:p>
            </table:table-cell>
          </table:table-row>
          <table:table-row table:style-name="Table8.1">
            <table:table-cell table:style-name="Table8.A1" office:value-type="string">
              <text:p text:style-name="P615"><text:span text:style-name="T740">ILA APARECIDA</text:span><text:span text:style-name="T758"> </text:span><text:span text:style-name="T740">DE</text:span><text:span text:style-name="T751"> </text:span><text:span text:style-name="T740">MATOS</text:span><text:span text:style-name="T758"> </text:span><text:span text:style-name="T740">BATISTA</text:span></text:p>
            </table:table-cell>
            <table:table-cell table:style-name="Table8.A1" office:value-type="string">
              <text:p text:style-name="P609"><text:span text:style-name="T747">SEME</text:span><text:span text:style-name="T747"/></text:p>
            </table:table-cell>
            <table:table-cell table:style-name="Table8.A1" office:value-type="string">
              <text:p text:style-name="P616"><text:span text:style-name="T748">02</text:span><text:span text:style-name="T749"> </text:span><text:span text:style-name="T747">DIAS</text:span></text:p>
            </table:table-cell>
            <table:table-cell table:style-name="Table8.A1" office:value-type="string">
              <text:p text:style-name="P611"><text:span text:style-name="T750">13/08/2026</text:span><text:span text:style-name="T750"/></text:p>
            </table:table-cell>
            <table:table-cell table:style-name="Table8.A1" office:value-type="string">
              <text:p text:style-name="P612"><text:span text:style-name="T740">62181/2026</text:span><text:span text:style-name="T740"/></text:p>
            </table:table-cell>
          </table:table-row>
          <table:table-row table:style-name="Table8.3">
            <table:table-cell table:style-name="Table8.A1" office:value-type="string">
              <text:p text:style-name="P604"><text:span text:style-name="T753">MARIA</text:span><text:span text:style-name="T759"> </text:span><text:span text:style-name="T753">ANTONIA</text:span><text:span text:style-name="T756"> </text:span><text:span text:style-name="T753">DE</text:span><text:span text:style-name="T759"> </text:span><text:span text:style-name="T753">OLIVEIRA</text:span><text:span text:style-name="T754"> </text:span><text:span text:style-name="T760">SILVA</text:span></text:p>
            </table:table-cell>
            <table:table-cell table:style-name="Table8.A1" office:value-type="string">
              <text:p text:style-name="P613"><text:span text:style-name="T747">SEME</text:span><text:span text:style-name="T747"/></text:p>
            </table:table-cell>
            <table:table-cell table:style-name="Table8.A1" office:value-type="string">
              <text:p text:style-name="P617"><text:span text:style-name="T748">03</text:span><text:span text:style-name="T749"> </text:span><text:span text:style-name="T747">DIAS</text:span></text:p>
            </table:table-cell>
            <table:table-cell table:style-name="Table8.A1" office:value-type="string">
              <text:p text:style-name="P606"><text:span text:style-name="T750">18/08/2026</text:span><text:span text:style-name="T750"/></text:p>
            </table:table-cell>
            <table:table-cell table:style-name="Table8.A1" office:value-type="string">
              <text:p text:style-name="P614"><text:span text:style-name="T740">63565/2026</text:span><text:span text:style-name="T740"/></text:p>
            </table:table-cell>
          </table:table-row>
          <table:table-row table:style-name="Table8.2">
            <table:table-cell table:style-name="Table8.A1" office:value-type="string">
              <text:p text:style-name="P618"><text:span text:style-name="T740">MARIA</text:span><text:span text:style-name="T745"> </text:span><text:span text:style-name="T740">DE</text:span><text:span text:style-name="T745"> </text:span><text:span text:style-name="T740">FATIMA</text:span><text:span text:style-name="T745"> </text:span><text:span text:style-name="T740">SILVA</text:span><text:span text:style-name="T746"> </text:span><text:span text:style-name="T742">NERY DOS SANTOS</text:span></text:p>
            </table:table-cell>
            <table:table-cell table:style-name="Table8.A1" office:value-type="string">
              <text:p text:style-name="P619"><text:span text:style-name="T747">SEME</text:span><text:span text:style-name="T747"/></text:p>
            </table:table-cell>
            <table:table-cell table:style-name="Table8.A1" office:value-type="string">
              <text:p text:style-name="P620"><text:span text:style-name="T748">04</text:span><text:span text:style-name="T749"> </text:span><text:span text:style-name="T747">DIAS</text:span></text:p>
            </table:table-cell>
            <table:table-cell table:style-name="Table8.A1" office:value-type="string">
              <text:p text:style-name="P621"><text:span text:style-name="T750">18/08/2026</text:span><text:span text:style-name="T750"/></text:p>
            </table:table-cell>
            <table:table-cell table:style-name="Table8.A1" office:value-type="string">
              <text:p text:style-name="P622"><text:span text:style-name="T740">63059/2026</text:span><text:span text:style-name="T740"/></text:p>
            </table:table-cell>
          </table:table-row>
          <table:table-row table:style-name="Table8.1">
            <table:table-cell table:style-name="Table8.A1" office:value-type="string">
              <text:p text:style-name="P623"><text:span text:style-name="T753">THAINA</text:span><text:span text:style-name="T755"> </text:span><text:span text:style-name="T753">OLIVEIRA</text:span><text:span text:style-name="T761"> </text:span><text:span text:style-name="T753">BARROSO</text:span><text:span text:style-name="T759"> </text:span><text:span text:style-name="T760">PINTO</text:span></text:p>
            </table:table-cell>
            <table:table-cell table:style-name="Table8.A1" office:value-type="string">
              <text:p text:style-name="P623"><text:span text:style-name="T750">SEMUS</text:span><text:span text:style-name="T750"/></text:p>
            </table:table-cell>
            <table:table-cell table:style-name="Table8.A1" office:value-type="string">
              <text:p text:style-name="P624"><text:span text:style-name="T748">01</text:span><text:span text:style-name="T749"> DIA</text:span></text:p>
            </table:table-cell>
            <table:table-cell table:style-name="Table8.A1" office:value-type="string">
              <text:p text:style-name="P625"><text:span text:style-name="T750">14/08/2026</text:span><text:span text:style-name="T750"/></text:p>
            </table:table-cell>
            <table:table-cell table:style-name="Table8.A1" office:value-type="string">
              <text:p text:style-name="P626"><text:span text:style-name="T740">62842/2026</text:span><text:span text:style-name="T740"/></text:p>
            </table:table-cell>
          </table:table-row>
          <table:table-row table:style-name="Table8.3">
            <table:table-cell table:style-name="Table8.A1" office:value-type="string">
              <text:p text:style-name="P613"><text:span text:style-name="T753">VALQUIRIA</text:span><text:span text:style-name="T754"> </text:span><text:span text:style-name="T753">MARIA</text:span><text:span text:style-name="T756"> </text:span><text:span text:style-name="T753">DA</text:span><text:span text:style-name="T754"> </text:span><text:span text:style-name="T753">SILVA</text:span><text:span text:style-name="T756"> </text:span><text:span text:style-name="T760">RAMOS</text:span></text:p>
            </table:table-cell>
            <table:table-cell table:style-name="Table8.A1" office:value-type="string">
              <text:p text:style-name="P613"><text:span text:style-name="T747">SEME</text:span><text:span text:style-name="T747"/></text:p>
            </table:table-cell>
            <table:table-cell table:style-name="Table8.A1" office:value-type="string">
              <text:p text:style-name="P627"><text:span text:style-name="T748">06</text:span><text:span text:style-name="T749"> </text:span><text:span text:style-name="T747">DIAS</text:span></text:p>
            </table:table-cell>
            <table:table-cell table:style-name="Table8.A1" office:value-type="string">
              <text:p text:style-name="P628"><text:span text:style-name="T750">09/08/2026</text:span><text:span text:style-name="T750"/></text:p>
            </table:table-cell>
            <table:table-cell table:style-name="Table8.A1" office:value-type="string">
              <text:p text:style-name="P629"><text:span text:style-name="T740">63555/2026</text:span><text:span text:style-name="T740"/></text:p>
            </table:table-cell>
          </table:table-row>
        </table:table>
        <text:p text:style-name="P630"/>
        <text:p text:style-name="P631"><text:span text:style-name="T725">Art.</text:span><text:span text:style-name="T762"> </text:span><text:span text:style-name="T725">2º </text:span><text:span text:style-name="T146">Esta</text:span><text:span text:style-name="T763"> </text:span><text:span text:style-name="T146">Portaria</text:span><text:span text:style-name="T739"> </text:span><text:span text:style-name="T146">entra</text:span><text:span text:style-name="T763"> </text:span><text:span text:style-name="T146">em</text:span><text:span text:style-name="T152"> </text:span><text:span text:style-name="T146">vigor</text:span><text:span text:style-name="T764"> </text:span><text:span text:style-name="T146">na</text:span><text:span text:style-name="T739"> </text:span><text:span text:style-name="T146">data</text:span><text:span text:style-name="T739"> </text:span><text:span text:style-name="T728">de</text:span></text:p>
        <text:p text:style-name="P632"><text:span text:style-name="T146">sua</text:span><text:span text:style-name="T728"> </text:span><text:span text:style-name="T152">publicação.</text:span></text:p>
        <text:p text:style-name="P633"/>
        <text:p text:style-name="P634"><text:span text:style-name="T146">Cachoeiro</text:span><text:span text:style-name="T765"> </text:span><text:span text:style-name="T146">de</text:span><text:span text:style-name="T765"> </text:span><text:span text:style-name="T146">Itapemirim/ES,</text:span><text:span text:style-name="T765"> </text:span><text:span text:style-name="T146">24</text:span><text:span text:style-name="T765"> </text:span><text:span text:style-name="T146">de</text:span><text:span text:style-name="T765"> </text:span><text:span text:style-name="T146">agosto</text:span><text:span text:style-name="T726"> </text:span><text:span text:style-name="T146">de</text:span><text:span text:style-name="T765"> </text:span><text:span text:style-name="T764">2026.</text:span></text:p>
        <text:p text:style-name="P635"/>
        <text:p text:style-name="P636"><text:span text:style-name="T136">ROGÉRIO</text:span><text:span text:style-name="T766"> </text:span><text:span text:style-name="T136">DA</text:span><text:span text:style-name="T766"> </text:span><text:span text:style-name="T136">SILVA</text:span><text:span text:style-name="T767"> </text:span><text:span text:style-name="T144">ATHAYDE</text:span></text:p>
        <text:p text:style-name="P637"><text:span text:style-name="T136">Secretário</text:span><text:span text:style-name="T768"> </text:span><text:span text:style-name="T136">Municipal</text:span><text:span text:style-name="T768"> </text:span><text:span text:style-name="T136">de</text:span><text:span text:style-name="T766"> </text:span><text:span text:style-name="T144">Administração</text:span></text:p>
      </text:section>
      <text:p text:style-name="P638"/>
      <text:p text:style-name="P416"/>
      <text:p text:style-name="P416"/>
      <text:p text:style-name="P639"/>
      <text:p text:style-name="P640"><text:span text:style-name="T563">PORTARIA</text:span><text:span text:style-name="T769"> </text:span><text:span text:style-name="T563">Nº</text:span><text:span text:style-name="T770"> </text:span><text:span text:style-name="T566">1.799/2026</text:span></text:p>
      <text:p text:style-name="P416"/>
      <text:p text:style-name="P641"/>
      <text:h text:style-name="P642" text:outline-level="9"><text:span text:style-name="T771">CONSIDERA</text:span><text:span text:style-name="T772"> </text:span><text:span text:style-name="T771">DE</text:span><text:span text:style-name="T772"> </text:span><text:span text:style-name="T771">EFETIVO</text:span><text:span text:style-name="T772"> </text:span><text:span text:style-name="T771">EXERCÍCIO</text:span><text:span text:style-name="T772"> </text:span><text:span text:style-name="T771">O AFASTAMENTO EM VIRTUDE DE DOAÇÃO DE SANGUE.</text:span></text:h>
      <text:p text:style-name="P386"/>
      <text:p text:style-name="P643"><text:span text:style-name="T567">O</text:span><text:span text:style-name="T773"> <text:s/></text:span><text:span text:style-name="T569">SECRETÁRIO</text:span><text:span text:style-name="T774"> <text:s/></text:span><text:span text:style-name="T569">MUNICIPAL</text:span><text:span text:style-name="T774"> <text:s/></text:span><text:span text:style-name="T572">DE</text:span></text:p>
      <text:p text:style-name="P644"><text:span text:style-name="T569">ADMINISTRAÇÃO </text:span><text:span text:style-name="T567">de Cachoeiro de Itapemirim, Estado do Espírito Santo, no uso de suas atribuições delegadas através dos Decretos nºs. 18.275/2008 e </text:span><text:span text:style-name="T622">35.892/2025,</text:span></text:p>
      <text:p text:style-name="P645"/>
      <text:h text:style-name="P646" text:outline-level="9">RESOLVE:</text:h>
      <text:p text:style-name="P647"/>
      <text:p text:style-name="P648"><text:span text:style-name="T569">Art. 1º </text:span><text:span text:style-name="T567">Considerar de efetivo exercício o afastamento dos servidores abaixo mencionados, em virtude de </text:span><text:span text:style-name="T569">DOAÇÃO</text:span><text:span text:style-name="T775"> </text:span><text:span text:style-name="T569">DE</text:span><text:span text:style-name="T775"> </text:span><text:span text:style-name="T569">SANGUE</text:span><text:span text:style-name="T776">,</text:span><text:span text:style-name="T777"> </text:span><text:span text:style-name="T567">nos</text:span><text:span text:style-name="T778"> </text:span><text:span text:style-name="T567">termos</text:span><text:span text:style-name="T778"> </text:span><text:span text:style-name="T567">do</text:span><text:span text:style-name="T778"> </text:span><text:span text:style-name="T567">Artigo</text:span><text:span text:style-name="T778"> </text:span><text:span text:style-name="T567">56,</text:span><text:span text:style-name="T778"> </text:span><text:span text:style-name="T567">XXVII,</text:span><text:span text:style-name="T778"> </text:span><text:span text:style-name="T567">da Lei nº. 4.009, de 20.12.94 - Estatuto dos Servidores Públicos </text:span><text:span text:style-name="T622">Municipais.</text:span></text:p>
      <text:p text:style-name="P649"/>
      <table:table table:name="Table9" table:style-name="Table9">
        <table:table-column table:style-name="Table9.A"/>
        <table:table-column table:style-name="Table9.B"/>
        <table:table-column table:style-name="Table9.C"/>
        <table:table-column table:style-name="Table9.D"/>
        <table:table-row table:style-name="Table9.1">
          <table:table-cell table:style-name="Table9.A1" office:value-type="string">
            <text:p text:style-name="P650"><text:span text:style-name="T740">SERVIDORES</text:span><text:span text:style-name="T740"/></text:p>
          </table:table-cell>
          <table:table-cell table:style-name="Table9.A1" office:value-type="string">
            <text:p text:style-name="P651"><text:span text:style-name="T740">LOTAÇÃO</text:span><text:span text:style-name="T740"/></text:p>
          </table:table-cell>
          <table:table-cell table:style-name="Table9.A1" office:value-type="string">
            <text:p text:style-name="P652"><text:span text:style-name="T741">DATA</text:span><text:span text:style-name="T741"/></text:p>
          </table:table-cell>
          <table:table-cell table:style-name="Table9.A1" office:value-type="string">
            <text:p text:style-name="P653"><text:span text:style-name="T742">PROC.</text:span><text:span text:style-name="T741"> </text:span><text:span text:style-name="T744">Nº</text:span></text:p>
          </table:table-cell>
        </table:table-row>
        <table:table-row table:style-name="Table9.2">
          <table:table-cell table:style-name="Table9.A1" office:value-type="string">
            <text:p text:style-name="P654"/>
            <text:p text:style-name="P655"><text:span text:style-name="T742">FABRICIO</text:span><text:span text:style-name="T758"> </text:span><text:span text:style-name="T742">SILVA</text:span><text:span text:style-name="T740"> </text:span><text:span text:style-name="T742">DE</text:span><text:span text:style-name="T740"> ARAUJO</text:span></text:p>
          </table:table-cell>
          <table:table-cell table:style-name="Table9.A1" office:value-type="string">
            <text:p text:style-name="P654"/>
            <text:p text:style-name="P656"><text:span text:style-name="T750">SEMSEG</text:span><text:span text:style-name="T750"/></text:p>
          </table:table-cell>
          <table:table-cell table:style-name="Table9.A1" office:value-type="string">
            <text:p text:style-name="P654"/>
            <text:p text:style-name="P657"><text:span text:style-name="T750">10/08/2026</text:span><text:span text:style-name="T750"/></text:p>
          </table:table-cell>
          <table:table-cell table:style-name="Table9.A1" office:value-type="string">
            <text:p text:style-name="P658"/>
            <text:p text:style-name="P659"><text:span text:style-name="T750">60404/2026</text:span><text:span text:style-name="T750"/></text:p>
          </table:table-cell>
        </table:table-row>
        <table:table-row table:style-name="Table9.2">
          <table:table-cell table:style-name="Table9.A1" office:value-type="string">
            <text:p text:style-name="P654"/>
            <text:p text:style-name="P660"><text:span text:style-name="T742">ROGERIO</text:span><text:span text:style-name="T740"> </text:span><text:span text:style-name="T742">NEGRINI</text:span><text:span text:style-name="T740"> </text:span><text:span text:style-name="T741">DIAS</text:span></text:p>
          </table:table-cell>
          <table:table-cell table:style-name="Table9.A1" office:value-type="string">
            <text:p text:style-name="P654"/>
            <text:p text:style-name="P656"><text:span text:style-name="T747">SEMO</text:span><text:span text:style-name="T747"/></text:p>
          </table:table-cell>
          <table:table-cell table:style-name="Table9.A1" office:value-type="string">
            <text:p text:style-name="P654"/>
            <text:p text:style-name="P657"><text:span text:style-name="T750">06/08/2026</text:span><text:span text:style-name="T750"/></text:p>
          </table:table-cell>
          <table:table-cell table:style-name="Table9.A1" office:value-type="string">
            <text:p text:style-name="P658"/>
            <text:p text:style-name="P659"><text:span text:style-name="T750">59579/2026</text:span><text:span text:style-name="T750"/></text:p>
          </table:table-cell>
        </table:table-row>
      </table:table>
      <text:p text:style-name="P661"/>
      <text:p text:style-name="P662"><text:span text:style-name="T569">Art.</text:span><text:span text:style-name="T779"> </text:span><text:span text:style-name="T569">2º</text:span><text:span text:style-name="T780"> </text:span><text:span text:style-name="T567">Esta</text:span><text:span text:style-name="T781"> </text:span><text:span text:style-name="T567">Portaria</text:span><text:span text:style-name="T781"> </text:span><text:span text:style-name="T567">entra</text:span><text:span text:style-name="T781"> </text:span><text:span text:style-name="T567">em</text:span><text:span text:style-name="T782"> </text:span><text:span text:style-name="T567">vigor</text:span><text:span text:style-name="T783"> </text:span><text:span text:style-name="T629">na</text:span></text:p>
      <text:p text:style-name="P663"><text:span text:style-name="T567">data</text:span><text:span text:style-name="T784"> </text:span><text:span text:style-name="T567">de</text:span><text:span text:style-name="T785"> </text:span><text:span text:style-name="T567">sua</text:span><text:span text:style-name="T785"> </text:span><text:span text:style-name="T622">publicação.</text:span></text:p>
      <text:p text:style-name="P436"/>
      <text:p text:style-name="P664"><text:span text:style-name="T567">Cachoeiro</text:span><text:span text:style-name="T786"> </text:span><text:span text:style-name="T567">de</text:span><text:span text:style-name="T787"> </text:span><text:span text:style-name="T567">Itapemirim/ES,</text:span><text:span text:style-name="T787"> </text:span><text:span text:style-name="T567">24</text:span><text:span text:style-name="T786"> </text:span><text:span text:style-name="T567">de</text:span><text:span text:style-name="T787"> </text:span><text:span text:style-name="T567">agosto</text:span><text:span text:style-name="T787"> </text:span><text:span text:style-name="T567">de</text:span><text:span text:style-name="T787"> </text:span><text:span text:style-name="T622">2026.</text:span></text:p>
      <text:p text:style-name="P410"/>
      <text:p text:style-name="P665"/>
      <text:h text:style-name="P666" text:outline-level="9">ROGÉRIO<text:span text:style-name="T788"> </text:span>DA<text:span text:style-name="T788"> </text:span>SILVA<text:span text:style-name="T789"> </text:span><text:span text:style-name="T207">ATHAYDE</text:span></text:h>
      <text:p text:style-name="P667"><text:span text:style-name="T569">Secretário</text:span><text:span text:style-name="T790"> </text:span><text:span text:style-name="T569">Municipal</text:span><text:span text:style-name="T790"> </text:span><text:span text:style-name="T569">de</text:span><text:span text:style-name="T791"> </text:span><text:span text:style-name="T608">Administração</text:span></text:p>
      <text:p text:style-name="P668"/>
      <text:p text:style-name="P416"/>
      <text:p text:style-name="P416"/>
      <text:p text:style-name="P669"/>
      <text:p text:style-name="P670"><text:span text:style-name="T563">PORTARIA</text:span><text:span text:style-name="T792"> </text:span><text:span text:style-name="T563">Nº</text:span><text:span text:style-name="T793"> </text:span><text:span text:style-name="T566">1.800/2026</text:span></text:p>
      <text:h text:style-name="P671" text:outline-level="9"><text:span text:style-name="T771">CONSIDERA DE EFETIVO EXERCÍCIO</text:span><text:span text:style-name="T772"> </text:span><text:span text:style-name="T771">O AFASTAMENTO EM VIRTUDE DE </text:span><text:span text:style-name="T207">CASAMENTO.</text:span></text:h>
      <text:p text:style-name="P416"/>
      <text:p text:style-name="P672"><text:span text:style-name="T567">O</text:span><text:span text:style-name="T794"> <text:s/></text:span><text:span text:style-name="T569">SECRETÁRIO</text:span><text:span text:style-name="T795"> <text:s/></text:span><text:span text:style-name="T569">MUNICIPAL</text:span><text:span text:style-name="T796"> <text:s/></text:span><text:span text:style-name="T572">DE</text:span></text:p>
      <text:p text:style-name="P673"><text:span text:style-name="T569">ADMINISTRAÇÃO </text:span><text:span text:style-name="T567">de Cachoeiro de Itapemirim, Estado do Espírito Santo, no uso de suas atribuições delegadas através dos Decretos nºs. 18.275/2008 e </text:span><text:span text:style-name="T622">35.892/2025,</text:span></text:p>
      <text:h text:style-name="P674" text:outline-level="9">RESOLVE:</text:h>
      <text:p text:style-name="P675"><text:span text:style-name="T797">Art. 1º </text:span><text:span text:style-name="T798">Considerar de efetivo exercício o afastamento</text:span><text:span text:style-name="T799"> </text:span><text:span text:style-name="T798">do</text:span><text:span text:style-name="T799"> </text:span><text:span text:style-name="T798">servidor</text:span><text:span text:style-name="T799"> </text:span><text:span text:style-name="T798">abaixo</text:span><text:span text:style-name="T799"> </text:span><text:span text:style-name="T798">mencionado,</text:span><text:span text:style-name="T799"> </text:span><text:span text:style-name="T798">no</text:span><text:span text:style-name="T799"> </text:span><text:span text:style-name="T798">período</text:span><text:span text:style-name="T799"> </text:span><text:span text:style-name="T798">de 08 (oito) dias, </text:span><text:span text:style-name="T567">em virtude de </text:span><text:span text:style-name="T569">CASAMENTO</text:span><text:span text:style-name="T567">, nos termos do Art. 56, Inciso II e Art. 152, Inciso I, da Lei nº 4.009, de 20.12.94 – Estatuto dos Servidores Públicos Municipais.</text:span></text:p>
      <text:p text:style-name="P410"/>
      <table:table table:name="Table10" table:style-name="Table10">
        <table:table-column table:style-name="Table10.A"/>
        <table:table-column table:style-name="Table10.B"/>
        <table:table-column table:style-name="Table10.C"/>
        <table:table-column table:style-name="Table10.D"/>
        <table:table-row table:style-name="Table10.1">
          <table:table-cell table:style-name="Table10.A1" office:value-type="string">
            <text:p text:style-name="P676"><text:span text:style-name="T757">SERVIDOR</text:span><text:span text:style-name="T757"/></text:p>
          </table:table-cell>
          <table:table-cell table:style-name="Table10.A1" office:value-type="string">
            <text:p text:style-name="P677"><text:span text:style-name="T757">LOTAÇÃO</text:span><text:span text:style-name="T757"/></text:p>
          </table:table-cell>
          <table:table-cell table:style-name="Table10.A1" office:value-type="string">
            <text:p text:style-name="P676"><text:span text:style-name="T753">A</text:span><text:span text:style-name="T800"> </text:span><text:span text:style-name="T753">PARTIR</text:span><text:span text:style-name="T800"> </text:span><text:span text:style-name="T801">DE</text:span></text:p>
          </table:table-cell>
          <table:table-cell table:style-name="Table10.A1" office:value-type="string">
            <text:p text:style-name="P678"><text:span text:style-name="T753">PROC.</text:span><text:span text:style-name="T802"> </text:span><text:span text:style-name="T801">Nº</text:span></text:p>
          </table:table-cell>
        </table:table-row>
        <table:table-row table:style-name="Table10.2">
          <table:table-cell table:style-name="Table10.A1" office:value-type="string">
            <text:p text:style-name="P679"/>
            <text:p text:style-name="P680"><text:span text:style-name="T753">BÁRBARA</text:span><text:span text:style-name="T757"> </text:span><text:span text:style-name="T753">DA</text:span><text:span text:style-name="T757"> </text:span><text:span text:style-name="T753">SILVA</text:span><text:span text:style-name="T803"> </text:span><text:span text:style-name="T753">ALVES</text:span><text:span text:style-name="T804"> </text:span><text:span text:style-name="T757">GUIMARÃES</text:span></text:p>
          </table:table-cell>
          <table:table-cell table:style-name="Table10.A1" office:value-type="string">
            <text:p text:style-name="P681"/>
            <text:p text:style-name="P682"><text:span text:style-name="T805">SEMFA</text:span><text:span text:style-name="T805"/></text:p>
          </table:table-cell>
          <table:table-cell table:style-name="Table10.A1" office:value-type="string">
            <text:p text:style-name="P681"/>
            <text:p text:style-name="P660"><text:span text:style-name="T805">23/07/2026</text:span><text:span text:style-name="T805"/></text:p>
          </table:table-cell>
          <table:table-cell table:style-name="Table10.A1" office:value-type="string">
            <text:p text:style-name="P681"/>
            <text:p text:style-name="P683"><text:span text:style-name="T805">54044/2026</text:span><text:span text:style-name="T805"/></text:p>
          </table:table-cell>
        </table:table-row>
      </table:table>
      <text:p text:style-name="P684"><text:span text:style-name="T797">Art.</text:span><text:span text:style-name="T806"> </text:span><text:span text:style-name="T797">2º</text:span><text:span text:style-name="T807"> </text:span><text:span text:style-name="T798">Esta</text:span><text:span text:style-name="T808"> </text:span><text:span text:style-name="T798">Portaria</text:span><text:span text:style-name="T808"> </text:span><text:span text:style-name="T798">entra</text:span><text:span text:style-name="T808"> </text:span><text:span text:style-name="T798">em</text:span><text:span text:style-name="T809"> </text:span><text:span text:style-name="T798">vigor</text:span><text:span text:style-name="T808"> </text:span><text:span text:style-name="T798">na</text:span><text:span text:style-name="T808"> </text:span><text:span text:style-name="T810">data</text:span></text:p>
      <text:p text:style-name="P685"><text:span text:style-name="T798">de</text:span><text:span text:style-name="T811"> </text:span><text:span text:style-name="T798">sua</text:span><text:span text:style-name="T811"> </text:span><text:span text:style-name="T812">publicação.</text:span></text:p>
      <text:p text:style-name="P410"/>
      <text:p text:style-name="P410"/>
      <text:p text:style-name="P686"><text:span text:style-name="T567">Cachoeiro</text:span><text:span text:style-name="T813"> </text:span><text:span text:style-name="T567">de</text:span><text:span text:style-name="T813"> </text:span><text:span text:style-name="T567">Itapemirim/ES,</text:span><text:span text:style-name="T814"> </text:span><text:span text:style-name="T567">24</text:span><text:span text:style-name="T813"> </text:span><text:span text:style-name="T567">de</text:span><text:span text:style-name="T814"> </text:span><text:span text:style-name="T567">agosto</text:span><text:span text:style-name="T813"> </text:span><text:span text:style-name="T567">de</text:span><text:span text:style-name="T814"> </text:span><text:span text:style-name="T622">2026.</text:span></text:p>
      <text:p text:style-name="P410"/>
      <text:p text:style-name="P687"/>
      <text:h text:style-name="P688" text:outline-level="9">ROGÉRIO<text:span text:style-name="T815"> </text:span>DA<text:span text:style-name="T816"> </text:span>SILVA<text:span text:style-name="T816"> </text:span><text:span text:style-name="T207">ATHAYDE</text:span></text:h>
      <text:p text:style-name="P689"><text:span text:style-name="T569">Secretário</text:span><text:span text:style-name="T817"> </text:span><text:span text:style-name="T569">Municipal</text:span><text:span text:style-name="T817"> </text:span><text:span text:style-name="T569">de</text:span><text:span text:style-name="T817"> </text:span><text:span text:style-name="T608">Administração</text:span></text:p>
      <text:p text:style-name="P690"/>
      <text:p text:style-name="P691"/>
      <text:section text:style-name="Sect6" text:name="Section7">
        <text:p text:style-name="P692"><text:span text:style-name="T818">PORTARIA</text:span><text:span text:style-name="T819"> </text:span><text:span text:style-name="T818">Nº</text:span><text:span text:style-name="T819"> </text:span><text:span text:style-name="T818">1.803/2026</text:span></text:p>
        <text:p text:style-name="P586"/>
        <text:p text:style-name="P693"/>
        <text:p text:style-name="P694"><text:span text:style-name="T820">DISPÕE SOBRE ALTERAÇÃO DE PERÍODO DE FÉRIAS DE SERVIDORES.</text:span><text:span text:style-name="T820"/></text:p>
        <text:p text:style-name="P695"/>
        <text:p text:style-name="P696"><text:span text:style-name="T821">O</text:span><text:span text:style-name="T822"> <text:s text:c="2"/></text:span><text:span text:style-name="T823">SECRETÁRIO</text:span><text:span text:style-name="T824"> <text:s text:c="2"/></text:span><text:span text:style-name="T823">MUNICIPAL</text:span><text:span text:style-name="T825"> <text:s text:c="2"/></text:span><text:span text:style-name="T826">DE</text:span></text:p>
        <text:p text:style-name="P697"><text:span text:style-name="T827">ADMINISTRAÇÃO </text:span><text:span text:style-name="T828">de Cachoeiro de Itapemirim, Estado do Espírito Santo, no uso de suas atribuições delegadas através dos Decretos nºs. 18.275/2008 e 35.892/2025, </text:span><text:span text:style-name="T829">RESOLVE:</text:span></text:p>
        <text:p text:style-name="P698"/>
        <text:p text:style-name="P699"><text:span text:style-name="T820">Art.</text:span><text:span text:style-name="T830"> </text:span><text:span text:style-name="T820">1º</text:span><text:span text:style-name="T831"> </text:span><text:span text:style-name="T832">Alterar</text:span><text:span text:style-name="T833"> </text:span><text:span text:style-name="T832">a</text:span><text:span text:style-name="T833"> </text:span><text:span text:style-name="T820">Portaria</text:span><text:span text:style-name="T830"> </text:span><text:span text:style-name="T820">nº</text:span><text:span text:style-name="T830"> </text:span><text:span text:style-name="T834">2.245/2025</text:span><text:span text:style-name="T835">,</text:span></text:p>
      </text:section>
      <text:section text:style-name="Sect1" text:name="Section8">
        <text:p text:style-name="P700"><text:span text:style-name="T836">no</text:span><text:span text:style-name="T837"> </text:span><text:span text:style-name="T836">que</text:span><text:span text:style-name="T838"> </text:span><text:span text:style-name="T836">se</text:span><text:span text:style-name="T839"> </text:span><text:span text:style-name="T836">refere</text:span><text:span text:style-name="T838"> </text:span><text:span text:style-name="T836">ao</text:span><text:span text:style-name="T837"> </text:span><text:span text:style-name="T836">período</text:span><text:span text:style-name="T837"> </text:span><text:span text:style-name="T836">de</text:span><text:span text:style-name="T838"> </text:span><text:span text:style-name="T836">férias</text:span><text:span text:style-name="T838"> </text:span><text:span text:style-name="T836">dos</text:span><text:span text:style-name="T838"> </text:span><text:span text:style-name="T836">servidores mencionados</text:span><text:span text:style-name="T838"> </text:span><text:span text:style-name="T836">na</text:span><text:span text:style-name="T837"> </text:span><text:span text:style-name="T836">relação </text:span><text:span text:style-name="T840">abaixo.</text:span></text:p>
        <text:p text:style-name="P701"/>
        <table:table table:name="Table11" table:style-name="Table11">
          <table:table-column table:style-name="Table11.A"/>
          <table:table-column table:style-name="Table11.B"/>
          <table:table-column table:style-name="Table11.C"/>
          <table:table-column table:style-name="Table11.D"/>
          <table:table-column table:style-name="Table11.E"/>
          <table:table-column table:style-name="Table11.F"/>
          <table:table-row table:style-name="Table11.1">
            <table:table-cell table:style-name="Table11.A1" table:number-rows-spanned="2" office:value-type="string">
              <text:p text:style-name="P400"/>
              <text:p text:style-name="P702"/>
              <text:p text:style-name="P703"><text:span text:style-name="T595">SERVIDORES</text:span><text:span text:style-name="T595"/></text:p>
            </table:table-cell>
            <table:table-cell table:style-name="Table11.A1" table:number-rows-spanned="2" office:value-type="string">
              <text:p text:style-name="P400"/>
              <text:p text:style-name="P702"/>
              <text:p text:style-name="P704"><text:span text:style-name="T595">CARGO</text:span><text:span text:style-name="T595"/></text:p>
            </table:table-cell>
            <table:table-cell table:style-name="Table11.A1" table:number-rows-spanned="2" office:value-type="string">
              <text:p text:style-name="P400"/>
              <text:p text:style-name="P702"/>
              <text:p text:style-name="P705"><text:span text:style-name="T595">LOTAÇÃO</text:span><text:span text:style-name="T595"/></text:p>
            </table:table-cell>
            <table:table-cell table:style-name="Table11.A1" office:value-type="string">
              <text:p text:style-name="P706"><text:span text:style-name="T653">ONDE</text:span><text:span text:style-name="T658"> </text:span><text:span text:style-name="T653">SE</text:span><text:span text:style-name="T655"> LÊ</text:span></text:p>
            </table:table-cell>
            <table:table-cell table:style-name="Table11.A1" office:value-type="string">
              <text:p text:style-name="P707"><text:span text:style-name="T595">LEIA-</text:span><text:span text:style-name="T655">SE</text:span></text:p>
            </table:table-cell>
            <table:table-cell table:style-name="Table11.A1" table:number-rows-spanned="2" office:value-type="string">
              <text:p text:style-name="P400"/>
              <text:p text:style-name="P702"/>
              <text:p text:style-name="P708"><text:span text:style-name="T653">PROC.</text:span><text:span text:style-name="T658"> </text:span><text:span text:style-name="T655">Nº</text:span></text:p>
            </table:table-cell>
          </table:table-row>
          <table:table-row table:style-name="Table11.2">
            <table:covered-table-cell table:style-name="Table11.A2"/>
            <table:covered-table-cell table:style-name="Table11.A2"/>
            <table:covered-table-cell table:style-name="Table11.A2"/>
            <table:table-cell table:style-name="Table11.A1" office:value-type="string">
              <text:p text:style-name="P709"><text:span text:style-name="T595">PERÍODO</text:span><text:span text:style-name="T656"> </text:span><text:span text:style-name="T595">DE</text:span><text:span text:style-name="T657"> </text:span><text:span text:style-name="T595">FÉRIAS</text:span></text:p>
            </table:table-cell>
            <table:table-cell table:style-name="Table11.A1" office:value-type="string">
              <text:p text:style-name="P710"><text:span text:style-name="T595">PERÍODO</text:span><text:span text:style-name="T656"> </text:span><text:span text:style-name="T595">DE</text:span><text:span text:style-name="T657"> </text:span><text:span text:style-name="T595">FÉRIAS</text:span></text:p>
            </table:table-cell>
            <table:covered-table-cell table:style-name="Table11.A2"/>
          </table:table-row>
          <table:table-row table:style-name="Table11.3">
            <table:table-cell table:style-name="Table11.A1" office:value-type="string">
              <text:p text:style-name="P711"/>
              <text:p text:style-name="P712"><text:span text:style-name="T595">ADRIANA</text:span><text:span text:style-name="T656"> </text:span><text:span text:style-name="T595">APARECIDA</text:span><text:span text:style-name="T657"> </text:span><text:span text:style-name="T595">BERNABE</text:span></text:p>
            </table:table-cell>
            <table:table-cell table:style-name="Table11.A1" office:value-type="string">
              <text:p text:style-name="P711"/>
              <text:p text:style-name="P713"><text:span text:style-name="T594">AUXILIAR</text:span><text:span text:style-name="T659"> </text:span><text:span text:style-name="T594">ADMINISTRATIVO</text:span></text:p>
            </table:table-cell>
            <table:table-cell table:style-name="Table11.A1" office:value-type="string">
              <text:p text:style-name="P714"/>
              <text:p text:style-name="P715"><text:span text:style-name="T594">SEMFA</text:span><text:span text:style-name="T594"/></text:p>
            </table:table-cell>
            <table:table-cell table:style-name="Table11.A1" office:value-type="string">
              <text:p text:style-name="P716"><text:span text:style-name="T594">15/12/2026</text:span><text:span text:style-name="T841"> </text:span><text:span text:style-name="T593">a</text:span></text:p>
              <text:p text:style-name="P717"><text:span text:style-name="T594">29/12/2026</text:span><text:span text:style-name="T841"> </text:span><text:span text:style-name="T593">e</text:span></text:p>
              <text:p text:style-name="P717"><text:span text:style-name="T594">04/01/2027</text:span><text:span text:style-name="T841"> </text:span><text:span text:style-name="T593">a</text:span></text:p>
              <text:p text:style-name="P718"><text:span text:style-name="T594">18/01/2027</text:span><text:span text:style-name="T594"/></text:p>
            </table:table-cell>
            <table:table-cell table:style-name="Table11.A1" office:value-type="string">
              <text:p text:style-name="P711"/>
              <text:p text:style-name="P719"><text:span text:style-name="T594">4/1/2027</text:span><text:span text:style-name="T842"> </text:span><text:span text:style-name="T593">a</text:span></text:p>
              <text:p text:style-name="P720"><text:span text:style-name="T594">2/2/2027</text:span><text:span text:style-name="T594"/></text:p>
            </table:table-cell>
            <table:table-cell table:style-name="Table11.A1" office:value-type="string">
              <text:p text:style-name="P721"/>
              <text:p text:style-name="P722"><text:span text:style-name="T595">50441/2026</text:span><text:span text:style-name="T595"/></text:p>
            </table:table-cell>
          </table:table-row>
          <table:table-row table:style-name="Table11.4">
            <table:table-cell table:style-name="Table11.A1" office:value-type="string">
              <text:p text:style-name="P723"><text:span text:style-name="T595">AMANDA</text:span><text:span text:style-name="T656"> </text:span><text:span text:style-name="T595">MARINATO</text:span><text:span text:style-name="T657"> </text:span><text:span text:style-name="T595">MARIN</text:span></text:p>
            </table:table-cell>
            <table:table-cell table:style-name="Table11.A1" office:value-type="string">
              <text:p text:style-name="P724"><text:span text:style-name="T173">FARMACÊUTICO</text:span><text:span text:style-name="T173"/></text:p>
            </table:table-cell>
            <table:table-cell table:style-name="Table11.A1" office:value-type="string">
              <text:p text:style-name="P725"><text:span text:style-name="T594">SEMUS</text:span><text:span text:style-name="T594"/></text:p>
            </table:table-cell>
            <table:table-cell table:style-name="Table11.A1" office:value-type="string">
              <text:p text:style-name="P726"><text:span text:style-name="T594">4/1/2027</text:span><text:span text:style-name="T842"> </text:span><text:span text:style-name="T593">a</text:span></text:p>
              <text:p text:style-name="P727"><text:span text:style-name="T594">18/1/2027</text:span><text:span text:style-name="T594"/></text:p>
            </table:table-cell>
            <table:table-cell table:style-name="Table11.A1" office:value-type="string">
              <text:p text:style-name="P728"><text:span text:style-name="T594">25/1/2027</text:span><text:span text:style-name="T842"> </text:span><text:span text:style-name="T593">a</text:span></text:p>
              <text:p text:style-name="P720"><text:span text:style-name="T594">8/2/2027</text:span><text:span text:style-name="T594"/></text:p>
            </table:table-cell>
            <table:table-cell table:style-name="Table11.A1" office:value-type="string">
              <text:p text:style-name="P729"><text:span text:style-name="T595">61985/2026</text:span><text:span text:style-name="T595"/></text:p>
            </table:table-cell>
          </table:table-row>
          <table:table-row table:style-name="Table11.4">
            <table:table-cell table:style-name="Table11.A1" office:value-type="string">
              <text:p text:style-name="P730"><text:span text:style-name="T595">ASSIMA</text:span><text:span text:style-name="T656"> </text:span><text:span text:style-name="T595">BAPTISTA</text:span><text:span text:style-name="T657"> </text:span><text:span text:style-name="T653">FRAGA</text:span><text:span text:style-name="T843"> </text:span><text:span text:style-name="T653">VIEIRA</text:span></text:p>
            </table:table-cell>
            <table:table-cell table:style-name="Table11.A1" office:value-type="string">
              <text:p text:style-name="P731"><text:span text:style-name="T594">ASSESSOR</text:span><text:span text:style-name="T844"> </text:span><text:span text:style-name="T594">EXECUTIVO</text:span><text:span text:style-name="T842"> </text:span><text:span text:style-name="T593">I</text:span></text:p>
            </table:table-cell>
            <table:table-cell table:style-name="Table11.A1" office:value-type="string">
              <text:p text:style-name="P725"><text:span text:style-name="T594">SEMGOV</text:span><text:span text:style-name="T594"/></text:p>
            </table:table-cell>
            <table:table-cell table:style-name="Table11.A1" office:value-type="string">
              <text:p text:style-name="P732"><text:span text:style-name="T594">01/12/2026</text:span><text:span text:style-name="T841"> </text:span><text:span text:style-name="T593">a</text:span></text:p>
              <text:p text:style-name="P718"><text:span text:style-name="T594">30/12/2026</text:span><text:span text:style-name="T594"/></text:p>
            </table:table-cell>
            <table:table-cell table:style-name="Table11.A1" office:value-type="string">
              <text:p text:style-name="P733"><text:span text:style-name="T594">01/09/2026</text:span><text:span text:style-name="T841"> </text:span><text:span text:style-name="T593">a</text:span></text:p>
              <text:p text:style-name="P734"><text:span text:style-name="T594">30/09/2026</text:span><text:span text:style-name="T594"/></text:p>
            </table:table-cell>
            <table:table-cell table:style-name="Table11.A1" office:value-type="string">
              <text:p text:style-name="P729"><text:span text:style-name="T595">63371/2026</text:span><text:span text:style-name="T595"/></text:p>
            </table:table-cell>
          </table:table-row>
          <table:table-row table:style-name="Table11.4">
            <table:table-cell table:style-name="Table11.A1" office:value-type="string">
              <text:p text:style-name="P735"><text:span text:style-name="T595">JHEIFER</text:span><text:span text:style-name="T656"> </text:span><text:span text:style-name="T595">FERREIRA</text:span><text:span text:style-name="T656"> </text:span><text:span text:style-name="T595">DA</text:span><text:span text:style-name="T657"> </text:span><text:span text:style-name="T595">SILVA</text:span></text:p>
            </table:table-cell>
            <table:table-cell table:style-name="Table11.A1" office:value-type="string">
              <text:p text:style-name="P736"><text:span text:style-name="T594">GERENTE</text:span><text:span text:style-name="T845"> </text:span><text:span text:style-name="T594">DE</text:span><text:span text:style-name="T845"> </text:span><text:span text:style-name="T594">LOGÍSTICA</text:span><text:span text:style-name="T659"> </text:span><text:span text:style-name="T594">DOCUMENTAL</text:span></text:p>
            </table:table-cell>
            <table:table-cell table:style-name="Table11.A1" office:value-type="string">
              <text:p text:style-name="P737"><text:span text:style-name="T594">SEMDURB</text:span><text:span text:style-name="T594"/></text:p>
            </table:table-cell>
            <table:table-cell table:style-name="Table11.A1" office:value-type="string">
              <text:p text:style-name="P732"><text:span text:style-name="T594">01/12/2026</text:span><text:span text:style-name="T841"> </text:span><text:span text:style-name="T593">a</text:span></text:p>
              <text:p text:style-name="P718"><text:span text:style-name="T594">30/12/2026</text:span><text:span text:style-name="T594"/></text:p>
            </table:table-cell>
            <table:table-cell table:style-name="Table11.A1" office:value-type="string">
              <text:p text:style-name="P738"><text:span text:style-name="T594">4/1/2027</text:span><text:span text:style-name="T842"> </text:span><text:span text:style-name="T593">a</text:span></text:p>
              <text:p text:style-name="P720"><text:span text:style-name="T594">2/2/2027</text:span><text:span text:style-name="T594"/></text:p>
            </table:table-cell>
            <table:table-cell table:style-name="Table11.A1" office:value-type="string">
              <text:p text:style-name="P729"><text:span text:style-name="T595">63050/2026</text:span><text:span text:style-name="T595"/></text:p>
            </table:table-cell>
          </table:table-row>
          <table:table-row table:style-name="Table11.3">
            <table:table-cell table:style-name="Table11.A1" office:value-type="string">
              <text:p text:style-name="P714"/>
              <text:p text:style-name="P739"><text:span text:style-name="T653">JONATAN</text:span><text:span text:style-name="T656"> </text:span><text:span text:style-name="T653">LAPPA</text:span><text:span text:style-name="T658"> </text:span><text:span text:style-name="T653">DE</text:span><text:span text:style-name="T656"> </text:span><text:span text:style-name="T846">LIMA</text:span></text:p>
            </table:table-cell>
            <table:table-cell table:style-name="Table11.A1" office:value-type="string">
              <text:p text:style-name="P714"/>
              <text:p text:style-name="P740"><text:span text:style-name="T594">PROCURADOR</text:span><text:span text:style-name="T594"/></text:p>
            </table:table-cell>
            <table:table-cell table:style-name="Table11.A1" office:value-type="string">
              <text:p text:style-name="P714"/>
              <text:p text:style-name="P741"><text:span text:style-name="T591">PGM</text:span><text:span text:style-name="T591"/></text:p>
            </table:table-cell>
            <table:table-cell table:style-name="Table11.A1" office:value-type="string">
              <text:p text:style-name="P742"><text:span text:style-name="T594">16/12/2026</text:span><text:span text:style-name="T841"> </text:span><text:span text:style-name="T593">a</text:span></text:p>
              <text:p text:style-name="P743"><text:span text:style-name="T594">30/12/2026</text:span><text:span text:style-name="T841"> </text:span><text:span text:style-name="T593">e</text:span></text:p>
              <text:p text:style-name="P743"><text:span text:style-name="T594">04/01/2027</text:span><text:span text:style-name="T841"> </text:span><text:span text:style-name="T593">a</text:span></text:p>
              <text:p text:style-name="P718"><text:span text:style-name="T594">18/01/2027</text:span><text:span text:style-name="T594"/></text:p>
            </table:table-cell>
            <table:table-cell table:style-name="Table11.A1" office:value-type="string">
              <text:p text:style-name="P711"/>
              <text:p text:style-name="P744"><text:span text:style-name="T594">5/10/2026</text:span><text:span text:style-name="T847"> </text:span><text:span text:style-name="T593">a</text:span></text:p>
              <text:p text:style-name="P745"><text:span text:style-name="T594">3/11/2026</text:span><text:span text:style-name="T594"/></text:p>
            </table:table-cell>
            <table:table-cell table:style-name="Table11.A1" office:value-type="string">
              <text:p text:style-name="P714"/>
              <text:p text:style-name="P746"><text:span text:style-name="T595">52856/2026</text:span><text:span text:style-name="T595"/></text:p>
            </table:table-cell>
          </table:table-row>
          <table:table-row table:style-name="Table11.4">
            <table:table-cell table:style-name="Table11.A1" office:value-type="string">
              <text:p text:style-name="P747"><text:span text:style-name="T653">LIVIA</text:span><text:span text:style-name="T656"> </text:span><text:span text:style-name="T653">ALMEIDA</text:span><text:span text:style-name="T655"> </text:span><text:span text:style-name="T653">DA</text:span><text:span text:style-name="T656"> </text:span><text:span text:style-name="T595">SILVA</text:span></text:p>
            </table:table-cell>
            <table:table-cell table:style-name="Table11.A1" office:value-type="string">
              <text:p text:style-name="P748"><text:span text:style-name="T594">AGENTE</text:span><text:span text:style-name="T845"> </text:span><text:span text:style-name="T594">COMUNITÁRIO</text:span><text:span text:style-name="T659"> </text:span><text:span text:style-name="T590">DE</text:span><text:span text:style-name="T848"> </text:span><text:span text:style-name="T590">SAÚDE</text:span></text:p>
            </table:table-cell>
            <table:table-cell table:style-name="Table11.A1" office:value-type="string">
              <text:p text:style-name="P749"><text:span text:style-name="T594">SEMUS</text:span><text:span text:style-name="T594"/></text:p>
            </table:table-cell>
            <table:table-cell table:style-name="Table11.A1" office:value-type="string">
              <text:p text:style-name="P750"><text:span text:style-name="T594">01/12/2026</text:span><text:span text:style-name="T841"> </text:span><text:span text:style-name="T593">a</text:span></text:p>
              <text:p text:style-name="P718"><text:span text:style-name="T594">30/12/2026</text:span><text:span text:style-name="T594"/></text:p>
            </table:table-cell>
            <table:table-cell table:style-name="Table11.A1" office:value-type="string">
              <text:p text:style-name="P751"><text:span text:style-name="T594">4/1/2027</text:span><text:span text:style-name="T842"> </text:span><text:span text:style-name="T593">a</text:span></text:p>
              <text:p text:style-name="P720"><text:span text:style-name="T594">2/2/2026</text:span><text:span text:style-name="T594"/></text:p>
            </table:table-cell>
            <table:table-cell table:style-name="Table11.A1" office:value-type="string">
              <text:p text:style-name="P729"><text:span text:style-name="T595">63671/2026</text:span><text:span text:style-name="T595"/></text:p>
            </table:table-cell>
          </table:table-row>
          <table:table-row table:style-name="Table11.3">
            <table:table-cell table:style-name="Table11.A1" office:value-type="string">
              <text:p text:style-name="P711"/>
              <text:p text:style-name="P752"><text:span text:style-name="T595">MATHEUS</text:span><text:span text:style-name="T656"> </text:span><text:span text:style-name="T595">EGRANFONTE</text:span><text:span text:style-name="T657"> </text:span><text:span text:style-name="T653">NOGUEIRA</text:span><text:span text:style-name="T656"> </text:span><text:span text:style-name="T653">ARGOLO</text:span></text:p>
            </table:table-cell>
            <table:table-cell table:style-name="Table11.A1" office:value-type="string">
              <text:p text:style-name="P711"/>
              <text:p text:style-name="P753"><text:span text:style-name="T594">AUDITOR</text:span><text:span text:style-name="T845"> </text:span><text:span text:style-name="T594">FISCAL</text:span><text:span text:style-name="T845"> </text:span><text:span text:style-name="T594">DE</text:span><text:span text:style-name="T659"> </text:span><text:span text:style-name="T594">TRANSPORTE</text:span></text:p>
            </table:table-cell>
            <table:table-cell table:style-name="Table11.A1" office:value-type="string">
              <text:p text:style-name="P714"/>
              <text:p text:style-name="P754"><text:span text:style-name="T594">SEMDURB</text:span><text:span text:style-name="T594"/></text:p>
            </table:table-cell>
            <table:table-cell table:style-name="Table11.A1" office:value-type="string">
              <text:p text:style-name="P711"/>
              <text:p text:style-name="P755"><text:span text:style-name="T594">01/10/2026</text:span><text:span text:style-name="T841"> </text:span><text:span text:style-name="T593">a</text:span></text:p>
              <text:p text:style-name="P718"><text:span text:style-name="T594">30/10/2026</text:span><text:span text:style-name="T594"/></text:p>
            </table:table-cell>
            <table:table-cell table:style-name="Table11.A1" office:value-type="string">
              <text:p text:style-name="P756"><text:span text:style-name="T594">5/10/2026</text:span><text:span text:style-name="T847"> </text:span><text:span text:style-name="T593">a</text:span></text:p>
              <text:p text:style-name="P757"><text:span text:style-name="T594">19/10/2026</text:span><text:span text:style-name="T841"> </text:span><text:span text:style-name="T593">e</text:span></text:p>
              <text:p text:style-name="P757"><text:span text:style-name="T594">16/12/2026</text:span><text:span text:style-name="T841"> </text:span><text:span text:style-name="T593">a</text:span></text:p>
              <text:p text:style-name="P758"><text:span text:style-name="T594">30/12/2026.</text:span><text:span text:style-name="T594"/></text:p>
            </table:table-cell>
            <table:table-cell table:style-name="Table11.A1" office:value-type="string">
              <text:p text:style-name="P721"/>
              <text:p text:style-name="P722"><text:span text:style-name="T595">62087/2026</text:span><text:span text:style-name="T595"/></text:p>
            </table:table-cell>
          </table:table-row>
        </table:table>
        <text:p text:style-name="P759"/>
        <text:p text:style-name="P760"><text:span text:style-name="T849">Art.</text:span><text:span text:style-name="T850"> </text:span><text:span text:style-name="T849">2º</text:span><text:span text:style-name="T850"> </text:span><text:span text:style-name="T836">Esta</text:span><text:span text:style-name="T851"> </text:span><text:span text:style-name="T836">Portaria</text:span><text:span text:style-name="T852"> </text:span><text:span text:style-name="T836">entrará</text:span><text:span text:style-name="T852"> </text:span><text:span text:style-name="T836">em</text:span><text:span text:style-name="T852"> </text:span><text:span text:style-name="T836">vigor</text:span><text:span text:style-name="T852"> </text:span><text:span text:style-name="T836">na</text:span><text:span text:style-name="T852"> </text:span><text:span text:style-name="T838">data</text:span></text:p>
        <text:p text:style-name="P761"><text:span text:style-name="T836">de</text:span><text:span text:style-name="T852"> </text:span><text:span text:style-name="T836">sua</text:span><text:span text:style-name="T851"> </text:span><text:span text:style-name="T840">publicação.</text:span></text:p>
        <text:p text:style-name="P132"/>
        <text:p text:style-name="P762"/>
        <text:p text:style-name="P763"><text:span text:style-name="T836">Cachoeiro</text:span><text:span text:style-name="T853"> </text:span><text:span text:style-name="T836">de</text:span><text:span text:style-name="T853"> </text:span><text:span text:style-name="T836">Itapemirim/ES,</text:span><text:span text:style-name="T854"> </text:span><text:span text:style-name="T836">25</text:span><text:span text:style-name="T853"> </text:span><text:span text:style-name="T836">de</text:span><text:span text:style-name="T853"> </text:span><text:span text:style-name="T836">agosto</text:span><text:span text:style-name="T854"> </text:span><text:span text:style-name="T836">de</text:span><text:span text:style-name="T853"> </text:span><text:span text:style-name="T840">2026.</text:span></text:p>
        <text:p text:style-name="P764"/>
        <text:p text:style-name="P765"><text:span text:style-name="T855">ROGÉRIO</text:span><text:span text:style-name="T856"> </text:span><text:span text:style-name="T855">DA</text:span><text:span text:style-name="T856"> </text:span><text:span text:style-name="T855">SILVA</text:span><text:span text:style-name="T857"> </text:span><text:span text:style-name="T855">ATHAYDE</text:span></text:p>
        <text:p text:style-name="P766"><text:span text:style-name="T136">Secretário</text:span><text:span text:style-name="T189"> </text:span><text:span text:style-name="T136">Municipal</text:span><text:span text:style-name="T142"> </text:span><text:span text:style-name="T136">de</text:span><text:span text:style-name="T858"> </text:span><text:span text:style-name="T144">Administração</text:span></text:p>
      </text:section>
      <text:p text:style-name="P767"/>
      <text:p text:style-name="P416"/>
      <text:p text:style-name="P768"/>
      <text:p text:style-name="P769"><text:span text:style-name="T563">PORTARIA</text:span><text:span text:style-name="T609"> </text:span><text:span text:style-name="T563">Nº</text:span><text:span text:style-name="T859"> </text:span><text:span text:style-name="T566">1.804/2026</text:span></text:p>
      <text:p text:style-name="P770"/>
      <text:h text:style-name="P771" text:outline-level="9">DISPÕE SOBRE READAPTAÇÃO DE <text:span text:style-name="T207">SERVIDOR.</text:span></text:h>
      <text:p text:style-name="P772"/>
      <text:p text:style-name="P773"><text:span text:style-name="T567">O</text:span><text:span text:style-name="T860"> <text:s/></text:span><text:span text:style-name="T569">SECRETÁRIO</text:span><text:span text:style-name="T861"> <text:s/></text:span><text:span text:style-name="T569">MUNICIPAL</text:span><text:span text:style-name="T861"> <text:s/></text:span><text:span text:style-name="T572">DE</text:span></text:p>
      <text:p text:style-name="P774"><text:span text:style-name="T569">ADMINISTRAÇÃO </text:span><text:span text:style-name="T567">de Cachoeiro de Itapemirim, Estado do Espírito Santo, no uso de suas atribuições delegadas</text:span><text:span text:style-name="T621"> </text:span><text:span text:style-name="T567">através</text:span><text:span text:style-name="T621"> </text:span><text:span text:style-name="T567">dos</text:span><text:span text:style-name="T862"> </text:span><text:span text:style-name="T567">Decretos</text:span><text:span text:style-name="T862"> </text:span><text:span text:style-name="T567">nºs.</text:span><text:span text:style-name="T862"> </text:span><text:span text:style-name="T567">18.275/2008 e 35.892/2025, tendo em vista o que consta no processo nº </text:span><text:span text:style-name="T569">52628/2023,</text:span></text:p>
      <text:h text:style-name="P775" text:outline-level="9">RESOLVE:</text:h>
      <text:p text:style-name="P428"/>
      <text:p text:style-name="P776"><text:span text:style-name="T574">Art. 1º </text:span><text:span text:style-name="T575">Considerar autorizado a </text:span><text:span text:style-name="T576">readaptação definitiva </text:span><text:span text:style-name="T575">do servidor </text:span><text:span text:style-name="T574">IGOR COSTA MARQUES SANTOS</text:span><text:span text:style-name="T575">, Gari, lotado na SEMGOV, a partir de </text:span><text:span text:style-name="T576">15</text:span><text:span text:style-name="T863"> </text:span><text:span text:style-name="T576">de</text:span><text:span text:style-name="T863"> </text:span><text:span text:style-name="T576">julho</text:span><text:span text:style-name="T863"> </text:span><text:span text:style-name="T576">de 2026</text:span><text:span text:style-name="T575">, em virtude de modificação em seu estado de saúde, conforme laudo médico emitido pelo médico do trabalho da empresa MEDTRAB Medicina e Segurança do Trabalho Ltda – ME e informações contidas no</text:span><text:span text:style-name="T864"> </text:span><text:span text:style-name="T575">processo</text:span><text:span text:style-name="T865"> </text:span><text:span text:style-name="T575">citado,</text:span><text:span text:style-name="T865"> </text:span><text:span text:style-name="T575">nos</text:span><text:span text:style-name="T865"> </text:span><text:span text:style-name="T575">termos</text:span><text:span text:style-name="T866"> </text:span><text:span text:style-name="T575">do</text:span><text:span text:style-name="T864"> </text:span><text:span text:style-name="T575">Artigo</text:span><text:span text:style-name="T867"> </text:span><text:span text:style-name="T575">35,</text:span><text:span text:style-name="T866"> </text:span><text:span text:style-name="T575">da</text:span><text:span text:style-name="T864"> </text:span><text:span text:style-name="T575">Lei</text:span><text:span text:style-name="T865"> </text:span><text:span text:style-name="T575">nº.</text:span><text:span text:style-name="T866"> </text:span><text:span text:style-name="T575">4.009,</text:span><text:span text:style-name="T866"> </text:span><text:span text:style-name="T600">de</text:span></text:p>
      <text:p text:style-name="P777"><text:span text:style-name="T575">20.12.94 - Estatuto dos Servidores Públicos Municipais e Decreto nº </text:span><text:span text:style-name="T601">27.958/2018.</text:span></text:p>
      <text:p text:style-name="P778"><text:span text:style-name="T574">Art.</text:span><text:span text:style-name="T597"> </text:span><text:span text:style-name="T574">2º</text:span><text:span text:style-name="T868"> </text:span><text:span text:style-name="T575">Esta</text:span><text:span text:style-name="T869"> </text:span><text:span text:style-name="T575">portaria</text:span><text:span text:style-name="T869"> </text:span><text:span text:style-name="T575">entra</text:span><text:span text:style-name="T869"> </text:span><text:span text:style-name="T575">em</text:span><text:span text:style-name="T869"> </text:span><text:span text:style-name="T575">vigor</text:span><text:span text:style-name="T869"> </text:span><text:span text:style-name="T600">na</text:span></text:p>
      <text:p text:style-name="P779"><text:span text:style-name="T575">data</text:span><text:span text:style-name="T870"> </text:span><text:span text:style-name="T575">de</text:span><text:span text:style-name="T871"> </text:span><text:span text:style-name="T575">sua</text:span><text:span text:style-name="T870"> </text:span><text:span text:style-name="T601">publicação.</text:span></text:p>
      <text:p text:style-name="P410"/>
      <text:p text:style-name="P436"/>
      <text:p text:style-name="P780"><text:span text:style-name="T575">Cachoeiro</text:span><text:span text:style-name="T871"> </text:span><text:span text:style-name="T575">de</text:span><text:span text:style-name="T872"> </text:span><text:span text:style-name="T575">Itapemirim/ES,</text:span><text:span text:style-name="T871"> </text:span><text:span text:style-name="T575">25</text:span><text:span text:style-name="T872"> </text:span><text:span text:style-name="T575">de</text:span><text:span text:style-name="T871"> </text:span><text:span text:style-name="T575">agosto</text:span><text:span text:style-name="T872"> </text:span><text:span text:style-name="T575">de</text:span><text:span text:style-name="T871"> </text:span><text:span text:style-name="T601">2026.</text:span></text:p>
      <text:p text:style-name="P410"/>
      <text:p text:style-name="P781"/>
      <text:h text:style-name="P782" text:outline-level="9">ROGÉRIO<text:span text:style-name="T873"> </text:span>DA<text:span text:style-name="T873"> </text:span>SILVA<text:span text:style-name="T873"> </text:span><text:span text:style-name="T207">ATHAYDE</text:span></text:h>
      <text:p text:style-name="P783"><text:span text:style-name="T569">Secretário</text:span><text:span text:style-name="T634"> </text:span><text:span text:style-name="T569">Municipal</text:span><text:span text:style-name="T634"> </text:span><text:span text:style-name="T569">de</text:span><text:span text:style-name="T874"> </text:span><text:span text:style-name="T608">Administração</text:span></text:p>
      <text:p text:style-name="P784"/>
      <text:p text:style-name="P416"/>
      <text:p text:style-name="P785"/>
      <text:p text:style-name="P786"><text:span text:style-name="T563">PORTARIA</text:span><text:span text:style-name="T859"> </text:span><text:span text:style-name="T563">Nº</text:span><text:span text:style-name="T859"> </text:span><text:span text:style-name="T566">1.805/2026</text:span></text:p>
      <text:p text:style-name="P770"/>
      <text:h text:style-name="P787" text:outline-level="9"><text:span text:style-name="T207">DISPÕE</text:span><text:tab/><text:span text:style-name="T207">SOBRE</text:span><text:tab/><text:span text:style-name="T207">INTERRUPÇÃO</text:span><text:tab/><text:span text:style-name="T875">DE </text:span>FÉRIAS DE SERVIDOR.</text:h>
      <text:p text:style-name="P384"/>
      <text:p text:style-name="P788"><text:span text:style-name="T567">O</text:span><text:span text:style-name="T876"> <text:s text:c="2"/></text:span><text:span text:style-name="T569">SECRETÁRIO</text:span><text:span text:style-name="T877"> <text:s text:c="2"/></text:span><text:span text:style-name="T569">MUNICIPAL</text:span><text:span text:style-name="T877"> <text:s text:c="2"/></text:span><text:span text:style-name="T572">DE</text:span></text:p>
      <text:p text:style-name="P789"><text:span text:style-name="T569">ADMINISTRAÇÃO </text:span><text:span text:style-name="T567">de Cachoeiro de Itapemirim,</text:span><text:span text:style-name="T621"> </text:span><text:span text:style-name="T567">Estado</text:span><text:span text:style-name="T621"> </text:span><text:span text:style-name="T567">do</text:span><text:span text:style-name="T621"> </text:span><text:span text:style-name="T567">Espírito</text:span><text:span text:style-name="T621"> </text:span><text:span text:style-name="T567">Santo,</text:span><text:span text:style-name="T621"> </text:span><text:span text:style-name="T567">no uso de suas atribuições delegadas através dos Decretos nºs. 18.275/2008 e 35.892/2025, tendo em vista o que consta no processo nº </text:span><text:span text:style-name="T569">50151/2026</text:span><text:span text:style-name="T567">,</text:span></text:p>
      <text:h text:style-name="P790" text:outline-level="9">RESOLVE:</text:h>
      <text:p text:style-name="P770"/>
      <text:p text:style-name="P791"><text:span text:style-name="T569">Art. 1º </text:span><text:span text:style-name="T567">Autorizar a </text:span><text:span text:style-name="T623">Interrupção de férias </text:span><text:span text:style-name="T567">do servidor abaixo mencionado, nos termos do art. 74 da Lei nº 4.009,</text:span><text:span text:style-name="T573"> </text:span><text:span text:style-name="T567">de 1994, conforme as informações constantes a seguir.</text:span></text:p>
      <text:p text:style-name="P792"/>
      <table:table table:name="Table12" table:style-name="Table12">
        <table:table-column table:style-name="Table12.A"/>
        <table:table-column table:style-name="Table12.B"/>
        <table:table-column table:style-name="Table12.C"/>
        <table:table-column table:style-name="Table12.D"/>
        <table:table-column table:style-name="Table12.E"/>
        <table:table-column table:style-name="Table12.F"/>
        <table:table-column table:style-name="Table12.G"/>
        <table:table-column table:style-name="Table12.H"/>
        <table:table-row table:style-name="Table12.1">
          <table:table-cell table:style-name="Table12.A1" office:value-type="string">
            <text:p text:style-name="P793"/>
            <text:p text:style-name="P794"><text:span text:style-name="T846">Mat.</text:span><text:span text:style-name="T846"/></text:p>
          </table:table-cell>
          <table:table-cell table:style-name="Table12.A1" office:value-type="string">
            <text:p text:style-name="P793"/>
            <text:p text:style-name="P795"><text:span text:style-name="T846">Nome</text:span><text:span text:style-name="T846"/></text:p>
          </table:table-cell>
          <table:table-cell table:style-name="Table12.A1" office:value-type="string">
            <text:p text:style-name="P793"/>
            <text:p text:style-name="P796"><text:span text:style-name="T595">Admissão</text:span><text:span text:style-name="T595"/></text:p>
          </table:table-cell>
          <table:table-cell table:style-name="Table12.A1" office:value-type="string">
            <text:p text:style-name="P793"/>
            <text:p text:style-name="P797"><text:span text:style-name="T595">Cargo</text:span><text:span text:style-name="T595"/></text:p>
          </table:table-cell>
          <table:table-cell table:style-name="Table12.A1" office:value-type="string">
            <text:p text:style-name="P793"/>
            <text:p text:style-name="P798"><text:span text:style-name="T595">Vinculo</text:span><text:span text:style-name="T595"/></text:p>
          </table:table-cell>
          <table:table-cell table:style-name="Table12.A1" office:value-type="string">
            <text:p text:style-name="P793"/>
            <text:p text:style-name="P799"><text:span text:style-name="T595">Lotação</text:span><text:span text:style-name="T595"/></text:p>
          </table:table-cell>
          <table:table-cell table:style-name="Table12.A1" office:value-type="string">
            <text:p text:style-name="P800"><text:span text:style-name="T653">Período</text:span><text:span text:style-name="T843"> </text:span><text:span text:style-name="T653">de</text:span><text:span text:style-name="T843"> </text:span><text:span text:style-name="T653">férias</text:span><text:span text:style-name="T657"> </text:span><text:span text:style-name="T595">Interrompido</text:span></text:p>
          </table:table-cell>
          <table:table-cell table:style-name="Table12.A1" office:value-type="string">
            <text:p text:style-name="P801"><text:span text:style-name="T653">Período</text:span><text:span text:style-name="T843"> </text:span><text:span text:style-name="T653">a</text:span><text:span text:style-name="T843"> </text:span><text:span text:style-name="T653">ser</text:span><text:span text:style-name="T657"> </text:span><text:span text:style-name="T595">usufruído</text:span></text:p>
          </table:table-cell>
        </table:table-row>
        <table:table-row table:style-name="Table12.2">
          <table:table-cell table:style-name="Table12.A1" office:value-type="string">
            <text:p text:style-name="P802"/>
            <text:p text:style-name="P803"><text:span text:style-name="T878">0027301</text:span><text:span text:style-name="T878"/></text:p>
          </table:table-cell>
          <table:table-cell table:style-name="Table12.A1" office:value-type="string">
            <text:p text:style-name="P802"/>
            <text:p text:style-name="P804"><text:span text:style-name="T878">Luiz</text:span><text:span text:style-name="T879"> </text:span><text:span text:style-name="T878">Carlos</text:span><text:span text:style-name="T879"> </text:span><text:span text:style-name="T878">Bindaco</text:span></text:p>
          </table:table-cell>
          <table:table-cell table:style-name="Table12.A1" office:value-type="string">
            <text:p text:style-name="P802"/>
            <text:p text:style-name="P805"><text:span text:style-name="T880">30/04/1987</text:span><text:span text:style-name="T880"/></text:p>
          </table:table-cell>
          <table:table-cell table:style-name="Table12.A1" office:value-type="string">
            <text:p text:style-name="P806"><text:span text:style-name="T881">Técnico</text:span><text:span text:style-name="T882"> </text:span><text:span text:style-name="T881">em</text:span><text:span text:style-name="T883"> </text:span><text:span text:style-name="T880">Serviços</text:span><text:span text:style-name="T883"> </text:span><text:span text:style-name="T880">Administrativos</text:span></text:p>
          </table:table-cell>
          <table:table-cell table:style-name="Table12.A1" office:value-type="string">
            <text:p text:style-name="P802"/>
            <text:p text:style-name="P807"><text:span text:style-name="T880">Estatutário</text:span><text:span text:style-name="T880"/></text:p>
          </table:table-cell>
          <table:table-cell table:style-name="Table12.A1" office:value-type="string">
            <text:p text:style-name="P802"/>
            <text:p text:style-name="P808"><text:span text:style-name="T878">SEMGOV</text:span><text:span text:style-name="T878"/></text:p>
          </table:table-cell>
          <table:table-cell table:style-name="Table12.A1" office:value-type="string">
            <text:p text:style-name="P809"/>
            <text:p text:style-name="P810"><text:span text:style-name="T884">06/07/2026</text:span><text:span text:style-name="T885"> </text:span><text:span text:style-name="T886">a</text:span></text:p>
            <text:p text:style-name="P811"><text:span text:style-name="T880">30/07/2026</text:span><text:span text:style-name="T880"/></text:p>
          </table:table-cell>
          <table:table-cell table:style-name="Table12.A1" office:value-type="string">
            <text:p text:style-name="P809"/>
            <text:p text:style-name="P812"><text:span text:style-name="T884">21/12/2026</text:span><text:span text:style-name="T885"> </text:span><text:span text:style-name="T886">a</text:span></text:p>
            <text:p text:style-name="P813"><text:span text:style-name="T880">14/01/2027</text:span><text:span text:style-name="T880"/></text:p>
          </table:table-cell>
        </table:table-row>
      </table:table>
      <text:p text:style-name="P814"><text:span text:style-name="T569">Art.</text:span><text:span text:style-name="T887"> </text:span><text:span text:style-name="T569">2º</text:span><text:span text:style-name="T790"> </text:span><text:span text:style-name="T567">Esta</text:span><text:span text:style-name="T888"> </text:span><text:span text:style-name="T567">Portaria</text:span><text:span text:style-name="T889"> </text:span><text:span text:style-name="T567">entra</text:span><text:span text:style-name="T889"> </text:span><text:span text:style-name="T567">em</text:span><text:span text:style-name="T888"> </text:span><text:span text:style-name="T567">vigor</text:span><text:span text:style-name="T889"> </text:span><text:span text:style-name="T567">na</text:span><text:span text:style-name="T889"> </text:span><text:span text:style-name="T890">data</text:span></text:p>
      <text:p text:style-name="P815"><text:span text:style-name="T567">de</text:span><text:span text:style-name="T891"> </text:span><text:span text:style-name="T567">sua</text:span><text:span text:style-name="T630"> </text:span><text:span text:style-name="T622">publicação.</text:span></text:p>
      <text:p text:style-name="P410"/>
      <text:p text:style-name="P410"/>
      <text:p text:style-name="P816"><text:span text:style-name="T567">Cachoeiro</text:span><text:span text:style-name="T891"> </text:span><text:span text:style-name="T567">de</text:span><text:span text:style-name="T630"> </text:span><text:span text:style-name="T567">Itapemirim/ES,</text:span><text:span text:style-name="T891"> </text:span><text:span text:style-name="T567">25</text:span><text:span text:style-name="T630"> </text:span><text:span text:style-name="T567">de</text:span><text:span text:style-name="T630"> </text:span><text:span text:style-name="T567">agosto</text:span><text:span text:style-name="T891"> </text:span><text:span text:style-name="T567">de</text:span><text:span text:style-name="T630"> </text:span><text:span text:style-name="T622">2026.</text:span></text:p>
      <text:p text:style-name="P410"/>
      <text:p text:style-name="P410"/>
      <text:p text:style-name="P817"/>
      <text:h text:style-name="P818" text:outline-level="9">ROGÉRIO<text:span text:style-name="T632"> </text:span>DA<text:span text:style-name="T633"> </text:span>SILVA<text:span text:style-name="T632"> </text:span><text:span text:style-name="T207">ATHAYDE</text:span></text:h>
      <text:p text:style-name="P819"><text:span text:style-name="T569">Secretário</text:span><text:span text:style-name="T636"> </text:span><text:span text:style-name="T569">Municipal</text:span><text:span text:style-name="T636"> </text:span><text:span text:style-name="T569">de</text:span><text:span text:style-name="T874"> </text:span><text:span text:style-name="T608">Administração</text:span></text:p>
      <text:p text:style-name="P820"/>
      <text:p text:style-name="P73"/>
      <text:p text:style-name="P73"/>
      <text:p text:style-name="P821"/>
      <text:p text:style-name="P822"><text:span text:style-name="T892">PORTARIA</text:span><text:span text:style-name="T893"> </text:span><text:span text:style-name="T892">Nº</text:span><text:span text:style-name="T893"> </text:span><text:span text:style-name="T894">1.807/2026</text:span></text:p>
      <text:p text:style-name="P823"><text:span text:style-name="T131">ACRESCENTA</text:span><text:span text:style-name="T895"> </text:span><text:span text:style-name="T131">SERVIDOR</text:span><text:span text:style-name="T895"> </text:span><text:span text:style-name="T131">NA</text:span><text:span text:style-name="T895"> </text:span><text:span text:style-name="T131">PORTARIA</text:span><text:span text:style-name="T895"> </text:span><text:span text:style-name="T131">Nº 2.245/2025, QUE TRATA DA ESCALA DE FÉRIAS DOS SERVIDORES E</text:span><text:span text:style-name="T896"> </text:span><text:span text:style-name="T131">EMPREGADOS PÚBLICOS MUNICIPAIS, A SEREM USUFRUÍDAS NO DECORRER DOS ANOS DE 2026 E 2027 E CONCEDE</text:span><text:span text:style-name="T897"> </text:span><text:span text:style-name="T133">FÉRIAS.</text:span></text:p>
      <text:p text:style-name="P824"><text:span text:style-name="T616">O</text:span><text:span text:style-name="T898"> <text:s text:c="2"/></text:span>SECRETÁRIO<text:span text:style-name="T899"> <text:s text:c="2"/></text:span>MUNICIPAL<text:span text:style-name="T900"> <text:s text:c="2"/></text:span><text:span text:style-name="T901">DE</text:span></text:p>
      <text:p text:style-name="P825"><text:span text:style-name="T131">ADMINISTRAÇÃO </text:span><text:span text:style-name="T201">de Cachoeiro de</text:span><text:span text:style-name="T902"> </text:span><text:span text:style-name="T201">Itapemirim, Estado do Espírito Santo, no uso de suas</text:span><text:span text:style-name="T903"> </text:span><text:span text:style-name="T201">atribuições</text:span><text:span text:style-name="T903"> </text:span><text:span text:style-name="T201">delegadas</text:span><text:span text:style-name="T903"> </text:span><text:span text:style-name="T201">através</text:span><text:span text:style-name="T903"> </text:span><text:span text:style-name="T201">dos</text:span><text:span text:style-name="T903"> </text:span><text:span text:style-name="T201">Decretos nºs. 18.275/2008 e 35.892/2025, resolve:</text:span></text:p>
      <text:p text:style-name="P826"><text:span text:style-name="T131">Art.</text:span><text:span text:style-name="T904"> <text:s/></text:span><text:span text:style-name="T131">1º</text:span><text:span text:style-name="T905"> <text:s/></text:span><text:span text:style-name="T201">Acrescentar</text:span><text:span text:style-name="T906"> <text:s/></text:span><text:span text:style-name="T201">a</text:span><text:span text:style-name="T906"> <text:s/></text:span><text:span text:style-name="T201">servidora</text:span><text:span text:style-name="T906"> <text:s/></text:span><text:span text:style-name="T907">abaixo</text:span></text:p>
      <text:p text:style-name="P827"><text:span text:style-name="T201">mencionada ao anexo da Portaria nº 2.245/2025, que aprova as férias dos servidores e empregados públicos municipais da Prefeitura Municipal de Cachoeiro de Itapemirim, a serem gozadas no decorrer do ano de 2026 e</text:span><text:span text:style-name="T203"> </text:span><text:span text:style-name="T201">2027, nos termos do Artigo 70 da Lei nº 4009/94, com alteração dada pelas Leis n°s 7350/2015 e 7796/2019.</text:span></text:p>
      <text:p text:style-name="P828"/>
      <table:table table:name="Table13" table:style-name="Table13">
        <table:table-column table:style-name="Table13.A"/>
        <table:table-column table:style-name="Table13.B"/>
        <table:table-column table:style-name="Table13.C"/>
        <table:table-column table:style-name="Table13.B"/>
        <table:table-column table:style-name="Table13.E"/>
        <table:table-column table:style-name="Table13.F"/>
        <table:table-column table:style-name="Table13.B"/>
        <table:table-column table:style-name="Table13.H"/>
        <table:table-row table:style-name="Table13.1">
          <table:table-cell table:style-name="Table13.A1" office:value-type="string">
            <text:p text:style-name="P829"/>
            <text:p text:style-name="P830"><text:span text:style-name="T846">Nome</text:span><text:span text:style-name="T846"/></text:p>
          </table:table-cell>
          <table:table-cell table:style-name="Table13.A1" office:value-type="string">
            <text:p text:style-name="P829"/>
            <text:p text:style-name="P831"><text:span text:style-name="T595">Admissão</text:span><text:span text:style-name="T595"/></text:p>
          </table:table-cell>
          <table:table-cell table:style-name="Table13.A1" office:value-type="string">
            <text:p text:style-name="P829"/>
            <text:p text:style-name="P832"><text:span text:style-name="T595">Cargo</text:span><text:span text:style-name="T595"/></text:p>
          </table:table-cell>
          <table:table-cell table:style-name="Table13.A1" office:value-type="string">
            <text:p text:style-name="P829"/>
            <text:p text:style-name="P833"><text:span text:style-name="T595">Vinculo</text:span><text:span text:style-name="T595"/></text:p>
          </table:table-cell>
          <table:table-cell table:style-name="Table13.A1" office:value-type="string">
            <text:p text:style-name="P829"/>
            <text:p text:style-name="P834"><text:span text:style-name="T595">Lotação</text:span><text:span text:style-name="T595"/></text:p>
          </table:table-cell>
          <table:table-cell table:style-name="Table13.A1" office:value-type="string">
            <text:p text:style-name="P835"><text:span text:style-name="T595">Período</text:span><text:span text:style-name="T657"> </text:span><text:span text:style-name="T595">aquisitivo</text:span></text:p>
          </table:table-cell>
          <table:table-cell table:style-name="Table13.A1" office:value-type="string">
            <text:p text:style-name="P836"><text:span text:style-name="T653">Período</text:span><text:span text:style-name="T843"> </text:span><text:span text:style-name="T653">de</text:span><text:span text:style-name="T657"> </text:span><text:span text:style-name="T595">férias</text:span></text:p>
          </table:table-cell>
          <table:table-cell table:style-name="Table13.A1" office:value-type="string">
            <text:p text:style-name="P829"/>
            <text:p text:style-name="P837"><text:span text:style-name="T595">Proc.</text:span><text:span text:style-name="T595"/></text:p>
          </table:table-cell>
        </table:table-row>
        <table:table-row table:style-name="Table13.2">
          <table:table-cell table:style-name="Table13.A1" office:value-type="string">
            <text:p text:style-name="P838"/>
            <text:p text:style-name="P839"/>
            <text:p text:style-name="P840"><text:span text:style-name="T878">DANIELE</text:span><text:span text:style-name="T908"> </text:span><text:span text:style-name="T878">PANCINI</text:span><text:span text:style-name="T908"> </text:span><text:span text:style-name="T909">SARTE</text:span></text:p>
          </table:table-cell>
          <table:table-cell table:style-name="Table13.A1" office:value-type="string">
            <text:p text:style-name="P838"/>
            <text:p text:style-name="P839"/>
            <text:p text:style-name="P841"><text:span text:style-name="T880">11/07/2017</text:span><text:span text:style-name="T880"/></text:p>
          </table:table-cell>
          <table:table-cell table:style-name="Table13.A1" office:value-type="string">
            <text:p text:style-name="P838"/>
            <text:p text:style-name="P839"/>
            <text:p text:style-name="P842"><text:span text:style-name="T881">Professor</text:span><text:span text:style-name="T882"> </text:span><text:span text:style-name="T881">PEB</text:span><text:span text:style-name="T910"> </text:span><text:span text:style-name="T886">A</text:span></text:p>
          </table:table-cell>
          <table:table-cell table:style-name="Table13.A1" office:value-type="string">
            <text:p text:style-name="P838"/>
            <text:p text:style-name="P839"/>
            <text:p text:style-name="P843"><text:span text:style-name="T880">Efetivo</text:span><text:span text:style-name="T880"/></text:p>
          </table:table-cell>
          <table:table-cell table:style-name="Table13.A1" office:value-type="string">
            <text:p text:style-name="P838"/>
            <text:p text:style-name="P839"/>
            <text:p text:style-name="P844"><text:span text:style-name="T911">SEME</text:span><text:span text:style-name="T911"/></text:p>
          </table:table-cell>
          <table:table-cell table:style-name="Table13.A1" office:value-type="string">
            <text:p text:style-name="P845"><text:span text:style-name="T878">11/07/2024</text:span><text:span text:style-name="T878"/></text:p>
            <text:p text:style-name="P846"><text:span text:style-name="T912">a</text:span><text:span text:style-name="T913"> </text:span><text:span text:style-name="T878">10/07/2025</text:span></text:p>
          </table:table-cell>
          <table:table-cell table:style-name="Table13.A1" office:value-type="string">
            <text:p text:style-name="P847"/>
            <text:p text:style-name="P848"><text:span text:style-name="T880">01/09/2026</text:span><text:span text:style-name="T914"> </text:span><text:span text:style-name="T915">a</text:span></text:p>
            <text:p text:style-name="P849"><text:span text:style-name="T880">30/09/2026</text:span><text:span text:style-name="T880"/></text:p>
          </table:table-cell>
          <table:table-cell table:style-name="Table13.A1" office:value-type="string">
            <text:p text:style-name="P847"/>
            <text:p text:style-name="P850"><text:span text:style-name="T878">51311/2026</text:span><text:span text:style-name="T878"/></text:p>
            <text:p text:style-name="P851"><text:span text:style-name="T880">54176/2026</text:span><text:span text:style-name="T880"/></text:p>
          </table:table-cell>
        </table:table-row>
      </table:table>
      <text:p text:style-name="P852"/>
      <text:p text:style-name="P853"><text:span text:style-name="T569">Art. 2º </text:span><text:span text:style-name="T567">Conceder à servidora abaixo mencionada, 30 (trinta) dias de </text:span><text:span text:style-name="T569">FÉRIAS </text:span><text:span text:style-name="T567">regulamentares a que têm</text:span><text:span text:style-name="T621"> </text:span><text:span text:style-name="T567">direito, nos termos do Artigo 70 da Lei nº 4009/94, com alteração dada pelas Leis n°s 7350/2015 e 7796/2019.</text:span></text:p>
      <text:p text:style-name="P854"/>
      <table:table table:name="Table14" table:style-name="Table14">
        <table:table-column table:style-name="Table14.A"/>
        <table:table-column table:style-name="Table14.B"/>
        <table:table-column table:style-name="Table14.C"/>
        <table:table-column table:style-name="Table14.D"/>
        <table:table-column table:style-name="Table14.E"/>
        <table:table-column table:style-name="Table14.B"/>
        <table:table-column table:style-name="Table14.G"/>
        <table:table-column table:style-name="Table14.H"/>
        <table:table-row table:style-name="Table14.1">
          <table:table-cell table:style-name="Table14.A1" office:value-type="string">
            <text:p text:style-name="P829"/>
            <text:p text:style-name="P855"><text:span text:style-name="T846">Nome</text:span><text:span text:style-name="T846"/></text:p>
          </table:table-cell>
          <table:table-cell table:style-name="Table14.A1" office:value-type="string">
            <text:p text:style-name="P829"/>
            <text:p text:style-name="P856"><text:span text:style-name="T595">Admissão</text:span><text:span text:style-name="T595"/></text:p>
          </table:table-cell>
          <table:table-cell table:style-name="Table14.A1" office:value-type="string">
            <text:p text:style-name="P829"/>
            <text:p text:style-name="P857"><text:span text:style-name="T595">Cargo</text:span><text:span text:style-name="T595"/></text:p>
          </table:table-cell>
          <table:table-cell table:style-name="Table14.A1" office:value-type="string">
            <text:p text:style-name="P829"/>
            <text:p text:style-name="P682"><text:span text:style-name="T595">Vinculo</text:span><text:span text:style-name="T595"/></text:p>
          </table:table-cell>
          <table:table-cell table:style-name="Table14.A1" office:value-type="string">
            <text:p text:style-name="P829"/>
            <text:p text:style-name="P858"><text:span text:style-name="T595">Lotação</text:span><text:span text:style-name="T595"/></text:p>
          </table:table-cell>
          <table:table-cell table:style-name="Table14.A1" office:value-type="string">
            <text:p text:style-name="P859"><text:span text:style-name="T595">Período</text:span><text:span text:style-name="T657"> </text:span><text:span text:style-name="T595">aquisitivo</text:span></text:p>
          </table:table-cell>
          <table:table-cell table:style-name="Table14.A1" office:value-type="string">
            <text:p text:style-name="P860"><text:span text:style-name="T653">Período</text:span><text:span text:style-name="T843"> </text:span><text:span text:style-name="T653">de</text:span><text:span text:style-name="T657"> </text:span><text:span text:style-name="T595">férias</text:span></text:p>
          </table:table-cell>
          <table:table-cell table:style-name="Table14.A1" office:value-type="string">
            <text:p text:style-name="P829"/>
            <text:p text:style-name="P861"><text:span text:style-name="T595">Proc.</text:span><text:span text:style-name="T595"/></text:p>
          </table:table-cell>
        </table:table-row>
        <table:table-row table:style-name="Table14.2">
          <table:table-cell table:style-name="Table14.A1" office:value-type="string">
            <text:p text:style-name="P838"/>
            <text:p text:style-name="P862"/>
            <text:p text:style-name="P840"><text:span text:style-name="T878">DANIELE</text:span><text:span text:style-name="T908"> </text:span><text:span text:style-name="T878">PANCINI</text:span><text:span text:style-name="T908"> </text:span><text:span text:style-name="T909">SARTE</text:span></text:p>
          </table:table-cell>
          <table:table-cell table:style-name="Table14.A1" office:value-type="string">
            <text:p text:style-name="P838"/>
            <text:p text:style-name="P862"/>
            <text:p text:style-name="P863"><text:span text:style-name="T880">11/07/2017</text:span><text:span text:style-name="T880"/></text:p>
          </table:table-cell>
          <table:table-cell table:style-name="Table14.A1" office:value-type="string">
            <text:p text:style-name="P838"/>
            <text:p text:style-name="P862"/>
            <text:p text:style-name="P864"><text:span text:style-name="T881">Professor</text:span><text:span text:style-name="T882"> </text:span><text:span text:style-name="T881">PEB</text:span><text:span text:style-name="T910"> </text:span><text:span text:style-name="T886">A</text:span></text:p>
          </table:table-cell>
          <table:table-cell table:style-name="Table14.A1" office:value-type="string">
            <text:p text:style-name="P838"/>
            <text:p text:style-name="P862"/>
            <text:p text:style-name="P865"><text:span text:style-name="T880">Efetivo</text:span><text:span text:style-name="T880"/></text:p>
          </table:table-cell>
          <table:table-cell table:style-name="Table14.A1" office:value-type="string">
            <text:p text:style-name="P838"/>
            <text:p text:style-name="P862"/>
            <text:p text:style-name="P866"><text:span text:style-name="T911">SEME</text:span><text:span text:style-name="T911"/></text:p>
          </table:table-cell>
          <table:table-cell table:style-name="Table14.A1" office:value-type="string">
            <text:p text:style-name="P867"><text:span text:style-name="T878">11/07/2025</text:span><text:span text:style-name="T878"/></text:p>
            <text:p text:style-name="P868"><text:span text:style-name="T912">a</text:span><text:span text:style-name="T913"> </text:span><text:span text:style-name="T878">10/07/2026</text:span></text:p>
          </table:table-cell>
          <table:table-cell table:style-name="Table14.A1" office:value-type="string">
            <text:p text:style-name="P869"/>
            <text:p text:style-name="P870"><text:span text:style-name="T880">05/10/2026</text:span><text:span text:style-name="T914"> </text:span><text:span text:style-name="T915">a</text:span></text:p>
            <text:p text:style-name="P871"><text:span text:style-name="T880">03/11/2026</text:span><text:span text:style-name="T880"/></text:p>
          </table:table-cell>
          <table:table-cell table:style-name="Table14.A1" office:value-type="string">
            <text:p text:style-name="P869"/>
            <text:p text:style-name="P872"><text:span text:style-name="T878">51311/2026</text:span><text:span text:style-name="T878"/></text:p>
            <text:p text:style-name="P873"><text:span text:style-name="T880">54176/2026</text:span><text:span text:style-name="T880"/></text:p>
          </table:table-cell>
        </table:table-row>
      </table:table>
      <text:p text:style-name="P874"/>
      <text:p text:style-name="P875"><text:span text:style-name="T131">Art.</text:span><text:span text:style-name="T916"> </text:span><text:span text:style-name="T131">3º</text:span><text:span text:style-name="T917"> </text:span><text:span text:style-name="T201">Esta</text:span><text:span text:style-name="T918"> </text:span><text:span text:style-name="T201">Portaria</text:span><text:span text:style-name="T919"> </text:span><text:span text:style-name="T201">entrará</text:span><text:span text:style-name="T918"> </text:span><text:span text:style-name="T201">em</text:span><text:span text:style-name="T919"> </text:span><text:span text:style-name="T201">vigor</text:span><text:span text:style-name="T918"> </text:span><text:span text:style-name="T201">na</text:span><text:span text:style-name="T919"> </text:span><text:span text:style-name="T206">data</text:span></text:p>
      <text:p text:style-name="P822"><text:span text:style-name="T201">de</text:span><text:span text:style-name="T907"> </text:span><text:span text:style-name="T201">sua</text:span><text:span text:style-name="T907"> publicação.</text:span></text:p>
      <text:p text:style-name="P876"><text:span text:style-name="T201">Cachoeiro</text:span><text:span text:style-name="T903"> </text:span><text:span text:style-name="T201">de</text:span><text:span text:style-name="T206"> </text:span><text:span text:style-name="T201">Itapemirim/ES,</text:span><text:span text:style-name="T920"> </text:span><text:span text:style-name="T201">25</text:span><text:span text:style-name="T206"> </text:span><text:span text:style-name="T201">de</text:span><text:span text:style-name="T920"> </text:span><text:span text:style-name="T201">agosto</text:span><text:span text:style-name="T206"> </text:span><text:span text:style-name="T201">de</text:span><text:span text:style-name="T206"> </text:span><text:span text:style-name="T907">2026.</text:span></text:p>
      <text:p text:style-name="P70"/>
      <text:p text:style-name="P70"/>
      <text:p text:style-name="P877">ROGÉRIO<text:span text:style-name="T605"> </text:span>DA<text:span text:style-name="T207"> </text:span>SILVA<text:span text:style-name="T207"> ATHAYDE</text:span></text:p>
      <text:p text:style-name="P878"><text:span text:style-name="T131">Secretário</text:span><text:span text:style-name="T921"> </text:span><text:span text:style-name="T131">Municipal</text:span><text:span text:style-name="T921"> </text:span><text:span text:style-name="T131">de</text:span><text:span text:style-name="T922"> </text:span><text:span text:style-name="T133">Administração</text:span></text:p>
      <text:p text:style-name="P879"/>
      <text:p text:style-name="P416"/>
      <text:p text:style-name="P416"/>
      <text:p text:style-name="P880"/>
      <text:p text:style-name="P881"><text:span text:style-name="T923">PORTARIA</text:span><text:span text:style-name="T924"> </text:span><text:span text:style-name="T923">Nº</text:span><text:span text:style-name="T924"> </text:span><text:span text:style-name="T925">1.808/2026</text:span></text:p>
      <text:p text:style-name="P416"/>
      <text:p text:style-name="P882"/>
      <text:h text:style-name="P883" text:outline-level="9">DISPÕE SOBRE TRANSFERÊNCIA DE LOTAÇÃO DE SERVIDOR.</text:h>
      <text:p text:style-name="P384"/>
      <text:p text:style-name="P884"><text:span text:style-name="T567">O</text:span><text:span text:style-name="T926"> <text:s/></text:span><text:span text:style-name="T569">SECRETÁRIO</text:span><text:span text:style-name="T927"> <text:s/></text:span><text:span text:style-name="T569">MUNICIPAL</text:span><text:span text:style-name="T927"> <text:s/></text:span><text:span text:style-name="T572">DE</text:span></text:p>
      <text:p text:style-name="P885"><text:span text:style-name="T569">ADMINISTRAÇÃO </text:span><text:span text:style-name="T567">de Cachoeiro de Itapemirim, Estado do Espírito Santo, no uso de suas atribuições delegadas através dos Decretos nºs. 18.275/2008 e 35.892/2025, tendo em vista o que consta no processo nº </text:span><text:span text:style-name="T569">47155/2026,</text:span></text:p>
      <text:p text:style-name="P770"/>
      <text:h text:style-name="P886" text:outline-level="9">RESOLVE:</text:h>
      <text:p text:style-name="P641"/>
      <text:p text:style-name="P887"><text:span text:style-name="T569">Art. 1º TRANSFERIR </text:span><text:span text:style-name="T567">a lotação do servidor</text:span><text:span text:style-name="T621"> </text:span><text:span text:style-name="T567">abaixo</text:span><text:span text:style-name="T621"> </text:span><text:span text:style-name="T567">mencionado,</text:span><text:span text:style-name="T621"> </text:span><text:span text:style-name="T567">tendo</text:span><text:span text:style-name="T621"> </text:span><text:span text:style-name="T567">em</text:span><text:span text:style-name="T621"> </text:span><text:span text:style-name="T567">vista</text:span><text:span text:style-name="T621"> </text:span><text:span text:style-name="T567">o</text:span><text:span text:style-name="T621"> </text:span><text:span text:style-name="T567">que</text:span><text:span text:style-name="T621"> </text:span><text:span text:style-name="T567">consta</text:span><text:span text:style-name="T621"> </text:span><text:span text:style-name="T567">no processo acima citado</text:span><text:span text:style-name="T776">.</text:span></text:p>
      <text:p text:style-name="P888"/>
      <table:table table:name="Table15" table:style-name="Table15">
        <table:table-column table:style-name="Table15.A"/>
        <table:table-column table:style-name="Table15.B"/>
        <table:table-column table:style-name="Table15.C"/>
        <table:table-column table:style-name="Table15.D"/>
        <table:table-column table:style-name="Table15.E"/>
        <table:table-row table:style-name="Table15.1">
          <table:table-cell table:style-name="Table15.A1" office:value-type="string">
            <text:p text:style-name="P889"/>
            <text:p text:style-name="P890"><text:span text:style-name="T589">SERVIDOR</text:span><text:span text:style-name="T589"/></text:p>
          </table:table-cell>
          <table:table-cell table:style-name="Table15.A1" office:value-type="string">
            <text:p text:style-name="P889"/>
            <text:p text:style-name="P891"><text:span text:style-name="T589">CARGO</text:span><text:span text:style-name="T589"/></text:p>
          </table:table-cell>
          <table:table-cell table:style-name="Table15.A1" office:value-type="string">
            <text:p text:style-name="P892"><text:span text:style-name="T589">LOTAÇÃO</text:span><text:span text:style-name="T588"> </text:span><text:span text:style-name="T928">DE</text:span><text:span text:style-name="T588"> </text:span><text:span text:style-name="T589">ORIGEM</text:span></text:p>
          </table:table-cell>
          <table:table-cell table:style-name="Table15.A1" office:value-type="string">
            <text:p text:style-name="P893"><text:span text:style-name="T589">LOTAÇÃO</text:span><text:span text:style-name="T929"> </text:span><text:span text:style-name="T589">DE</text:span><text:span text:style-name="T588"> </text:span><text:span text:style-name="T589">DESTINO</text:span></text:p>
          </table:table-cell>
          <table:table-cell table:style-name="Table15.A1" office:value-type="string">
            <text:p text:style-name="P889"/>
            <text:p text:style-name="P894"><text:span text:style-name="T586">A</text:span><text:span text:style-name="T930"> </text:span><text:span text:style-name="T586">PARTIR</text:span><text:span text:style-name="T928"> </text:span><text:span text:style-name="T931">DE</text:span></text:p>
          </table:table-cell>
        </table:table-row>
        <table:table-row table:style-name="Table15.2">
          <table:table-cell table:style-name="Table15.A1" office:value-type="string">
            <text:p text:style-name="P895"/>
            <text:p text:style-name="P402"><text:span text:style-name="T740">FERNANDA</text:span><text:span text:style-name="T932"> </text:span><text:span text:style-name="T740">SANTIAGO</text:span><text:span text:style-name="T932"> </text:span><text:span text:style-name="T740">FROSSARD</text:span></text:p>
          </table:table-cell>
          <table:table-cell table:style-name="Table15.A1" office:value-type="string">
            <text:p text:style-name="P895"/>
            <text:p text:style-name="P894"><text:span text:style-name="T750">Nutricionista</text:span><text:span text:style-name="T750"/></text:p>
          </table:table-cell>
          <table:table-cell table:style-name="Table15.A1" office:value-type="string">
            <text:p text:style-name="P895"/>
            <text:p text:style-name="P896"><text:span text:style-name="T750">SEMUS</text:span><text:span text:style-name="T750"/></text:p>
          </table:table-cell>
          <table:table-cell table:style-name="Table15.A1" office:value-type="string">
            <text:p text:style-name="P895"/>
            <text:p text:style-name="P897"><text:span text:style-name="T741">SEME</text:span><text:span text:style-name="T741"/></text:p>
          </table:table-cell>
          <table:table-cell table:style-name="Table15.A1" office:value-type="string">
            <text:p text:style-name="P895"/>
            <text:p text:style-name="P891"><text:span text:style-name="T740">01/09/2026</text:span><text:span text:style-name="T740"/></text:p>
          </table:table-cell>
        </table:table-row>
      </table:table>
      <text:p text:style-name="P898"/>
      <text:p text:style-name="P899"><text:span text:style-name="T574">Art.</text:span><text:span text:style-name="T933"> </text:span><text:span text:style-name="T574">2º</text:span><text:span text:style-name="T934"> </text:span><text:span text:style-name="T575">Esta</text:span><text:span text:style-name="T935"> </text:span><text:span text:style-name="T575">Portaria</text:span><text:span text:style-name="T935"> </text:span><text:span text:style-name="T575">entra</text:span><text:span text:style-name="T936"> </text:span><text:span text:style-name="T575">em</text:span><text:span text:style-name="T935"> </text:span><text:span text:style-name="T575">vigor</text:span><text:span text:style-name="T936"> </text:span><text:span text:style-name="T600">na</text:span></text:p>
      <text:p text:style-name="P900"><text:span text:style-name="T575">data</text:span><text:span text:style-name="T870"> </text:span><text:span text:style-name="T575">de</text:span><text:span text:style-name="T872"> </text:span><text:span text:style-name="T575">sua</text:span><text:span text:style-name="T872"> </text:span><text:span text:style-name="T601">publicação.</text:span></text:p>
      <text:p text:style-name="P410"/>
      <text:p text:style-name="P901"/>
      <text:p text:style-name="P902"><text:span text:style-name="T575">Cachoeiro</text:span><text:span text:style-name="T872"> </text:span><text:span text:style-name="T575">de</text:span><text:span text:style-name="T872"> </text:span><text:span text:style-name="T575">Itapemirim/ES,</text:span><text:span text:style-name="T872"> </text:span><text:span text:style-name="T575">25</text:span><text:span text:style-name="T872"> </text:span><text:span text:style-name="T575">de</text:span><text:span text:style-name="T871"> </text:span><text:span text:style-name="T575">agosto</text:span><text:span text:style-name="T872"> </text:span><text:span text:style-name="T575">de</text:span><text:span text:style-name="T872"> </text:span><text:span text:style-name="T601">2026.</text:span></text:p>
      <text:p text:style-name="P410"/>
      <text:p text:style-name="P410"/>
      <text:p text:style-name="P781"/>
      <text:h text:style-name="P903" text:outline-level="9"><text:span text:style-name="T771">ROGÉRIO</text:span><text:span text:style-name="T937"> </text:span><text:span text:style-name="T771">DA</text:span><text:span text:style-name="T938"> </text:span><text:span text:style-name="T771">SILVA</text:span><text:span text:style-name="T937"> </text:span><text:span text:style-name="T939">ATHAYDE</text:span></text:h>
      <text:p text:style-name="P904"><text:span text:style-name="T574">Secretário</text:span><text:span text:style-name="T940"> </text:span><text:span text:style-name="T574">Municipal</text:span><text:span text:style-name="T940"> </text:span><text:span text:style-name="T574">de</text:span><text:span text:style-name="T941"> </text:span><text:span text:style-name="T942">Administração</text:span></text:p>
      <text:p text:style-name="P905"/>
      <text:p text:style-name="P416"/>
      <text:p text:style-name="P416"/>
      <text:p text:style-name="P906"/>
      <text:p text:style-name="P907"><text:span text:style-name="T563">PORTARIA</text:span><text:span text:style-name="T770"> </text:span><text:span text:style-name="T563">Nº</text:span><text:span text:style-name="T770"> </text:span><text:span text:style-name="T566">1.809/2026</text:span></text:p>
      <text:p text:style-name="P908"/>
      <text:h text:style-name="P909" text:outline-level="9">DISPÕE SOBRE CONCESSÃO DE FÉRIAS PRÊMIO.</text:h>
      <text:p text:style-name="P772"/>
      <text:p text:style-name="P910"><text:span text:style-name="T567">O</text:span><text:span text:style-name="T943"> <text:s/></text:span><text:span text:style-name="T569">SECRETÁRIO</text:span><text:span text:style-name="T944"> <text:s/></text:span><text:span text:style-name="T569">MUNICIPAL</text:span><text:span text:style-name="T944"> <text:s/></text:span><text:span text:style-name="T572">DE</text:span></text:p>
      <text:p text:style-name="P911"><text:span text:style-name="T569">ADMINISTRAÇÃO </text:span><text:span text:style-name="T567">de Cachoeiro de Itapemirim, Estado do Espírito Santo, no uso de suas atribuições delegadas</text:span><text:span text:style-name="T573"> </text:span><text:span text:style-name="T567">através</text:span><text:span text:style-name="T621"> </text:span><text:span text:style-name="T567">dos</text:span><text:span text:style-name="T621"> </text:span><text:span text:style-name="T567">Decretos</text:span><text:span text:style-name="T621"> </text:span><text:span text:style-name="T567">nºs.</text:span><text:span text:style-name="T621"> </text:span><text:span text:style-name="T567">18.275/2008 e 35.892/2025,</text:span></text:p>
      <text:h text:style-name="P912" text:outline-level="9">RESOLVE:</text:h>
      <text:p text:style-name="P913"/>
      <text:p text:style-name="P914"><text:span text:style-name="T574">Art. 1º </text:span><text:span text:style-name="T575">Conceder </text:span><text:span text:style-name="T574">FÉRIAS PRÊMIO </text:span><text:span text:style-name="T575">ao servidor</text:span><text:span text:style-name="T945"> </text:span><text:span text:style-name="T575">abaixo</text:span><text:span text:style-name="T945"> </text:span><text:span text:style-name="T575">mencionado,</text:span><text:span text:style-name="T945"> </text:span><text:span text:style-name="T575">no</text:span><text:span text:style-name="T945"> </text:span><text:span text:style-name="T575">período</text:span><text:span text:style-name="T945"> </text:span><text:span text:style-name="T575">de</text:span><text:span text:style-name="T945"> </text:span><text:span text:style-name="T575">06</text:span><text:span text:style-name="T945"> </text:span><text:span text:style-name="T575">(seis)</text:span><text:span text:style-name="T945"> </text:span><text:span text:style-name="T575">meses, nos</text:span><text:span text:style-name="T577"> </text:span><text:span text:style-name="T575">termos</text:span><text:span text:style-name="T577"> </text:span><text:span text:style-name="T575">do</text:span><text:span text:style-name="T577"> </text:span><text:span text:style-name="T575">artigo</text:span><text:span text:style-name="T577"> </text:span><text:span text:style-name="T575">75</text:span><text:span text:style-name="T577"> </text:span><text:span text:style-name="T575">c/c</text:span><text:span text:style-name="T577"> </text:span><text:span text:style-name="T575">artigo</text:span><text:span text:style-name="T577"> </text:span><text:span text:style-name="T575">76,</text:span><text:span text:style-name="T577"> </text:span><text:span text:style-name="T575">da</text:span><text:span text:style-name="T577"> </text:span><text:span text:style-name="T575">Lei</text:span><text:span text:style-name="T577"> </text:span><text:span text:style-name="T575">nº</text:span><text:span text:style-name="T577"> </text:span><text:span text:style-name="T575">4.009</text:span><text:span text:style-name="T577"> </text:span><text:span text:style-name="T575">de 20/12/1994 - Estatuto dos Servidores Públicos Municipais,</text:span><text:span text:style-name="T945"> </text:span><text:span text:style-name="T575">modificados pela Lei nº 4967/2000.</text:span></text:p>
      <text:p text:style-name="P114"/>
      <table:table table:name="Table16" table:style-name="Table16">
        <table:table-column table:style-name="Table16.A"/>
        <table:table-column table:style-name="Table16.B"/>
        <table:table-column table:style-name="Table16.C"/>
        <table:table-column table:style-name="Table16.D"/>
        <table:table-column table:style-name="Table16.E"/>
        <table:table-column table:style-name="Table16.F"/>
        <table:table-row table:style-name="Table16.1">
          <table:table-cell table:style-name="Table16.A1" office:value-type="string">
            <text:p text:style-name="P915"/>
            <text:p text:style-name="P916"><text:span text:style-name="T757">SERVIDOR</text:span><text:span text:style-name="T757"/></text:p>
          </table:table-cell>
          <table:table-cell table:style-name="Table16.A1" office:value-type="string">
            <text:p text:style-name="P915"/>
            <text:p text:style-name="P917"><text:span text:style-name="T757">CARGO</text:span><text:span text:style-name="T757"/></text:p>
          </table:table-cell>
          <table:table-cell table:style-name="Table16.A1" office:value-type="string">
            <text:p text:style-name="P915"/>
            <text:p text:style-name="P660"><text:span text:style-name="T757">LOTAÇÃO</text:span><text:span text:style-name="T757"/></text:p>
          </table:table-cell>
          <table:table-cell table:style-name="Table16.A1" office:value-type="string">
            <text:p text:style-name="P915"/>
            <text:p text:style-name="P656"><text:span text:style-name="T757">DECÊNIO</text:span><text:span text:style-name="T757"/></text:p>
          </table:table-cell>
          <table:table-cell table:style-name="Table16.A1" office:value-type="string">
            <text:p text:style-name="P918"><text:span text:style-name="T757">A</text:span><text:span text:style-name="T946"> </text:span><text:span text:style-name="T757">PARTIR</text:span><text:span text:style-name="T803"> </text:span><text:span text:style-name="T947">DE</text:span></text:p>
          </table:table-cell>
          <table:table-cell table:style-name="Table16.A1" office:value-type="string">
            <text:p text:style-name="P915"/>
            <text:p text:style-name="P919"><text:span text:style-name="T757">PROC.</text:span><text:span text:style-name="T948"> </text:span><text:span text:style-name="T801">Nº</text:span></text:p>
          </table:table-cell>
        </table:table-row>
        <table:table-row table:style-name="Table16.2">
          <table:table-cell table:style-name="Table16.A1" office:value-type="string">
            <text:p text:style-name="P920"><text:span text:style-name="T949">BENY</text:span><text:span text:style-name="T950"> </text:span><text:span text:style-name="T949">BARBARA</text:span><text:span text:style-name="T951"> </text:span><text:span text:style-name="T952">SOARES</text:span><text:span text:style-name="T953"> </text:span><text:span text:style-name="T952">SILVESTRE</text:span></text:p>
          </table:table-cell>
          <table:table-cell table:style-name="Table16.A1" office:value-type="string">
            <text:p text:style-name="P921"><text:span text:style-name="T805">Professor</text:span><text:span text:style-name="T954"> </text:span><text:span text:style-name="T805">PEB</text:span><text:span text:style-name="T955"> </text:span><text:span text:style-name="T956">B</text:span></text:p>
          </table:table-cell>
          <table:table-cell table:style-name="Table16.A1" office:value-type="string">
            <text:p text:style-name="P922"><text:span text:style-name="T957">SEME</text:span><text:span text:style-name="T957"/></text:p>
          </table:table-cell>
          <table:table-cell table:style-name="Table16.A1" office:value-type="string">
            <text:p text:style-name="P923"><text:span text:style-name="T757">2013/2023</text:span><text:span text:style-name="T757"/></text:p>
          </table:table-cell>
          <table:table-cell table:style-name="Table16.A1" office:value-type="string">
            <text:p text:style-name="P924"><text:span text:style-name="T805">10/09/2026</text:span><text:span text:style-name="T805"/></text:p>
          </table:table-cell>
          <table:table-cell table:style-name="Table16.A1" office:value-type="string">
            <text:p text:style-name="P925"><text:span text:style-name="T757">30228/2026</text:span><text:span text:style-name="T757"/></text:p>
          </table:table-cell>
        </table:table-row>
      </table:table>
      <text:p text:style-name="P926"><text:span text:style-name="T574">Art.</text:span><text:span text:style-name="T958"> </text:span><text:span text:style-name="T574">2º</text:span><text:span text:style-name="T959"> </text:span><text:span text:style-name="T575">Esta</text:span><text:span text:style-name="T960"> </text:span><text:span text:style-name="T575">Portaria</text:span><text:span text:style-name="T960"> </text:span><text:span text:style-name="T575">entrará</text:span><text:span text:style-name="T960"> </text:span><text:span text:style-name="T575">em</text:span><text:span text:style-name="T961"> </text:span><text:span text:style-name="T604">vigor</text:span></text:p>
      <text:p text:style-name="P927"><text:span text:style-name="T575">na</text:span><text:span text:style-name="T962"> </text:span><text:span text:style-name="T575">data</text:span><text:span text:style-name="T962"> </text:span><text:span text:style-name="T575">de</text:span><text:span text:style-name="T963"> </text:span><text:span text:style-name="T575">sua</text:span><text:span text:style-name="T962"> </text:span><text:span text:style-name="T601">publicação.</text:span></text:p>
      <text:p text:style-name="P410"/>
      <text:p text:style-name="P928"/>
      <text:p text:style-name="P929"><text:span text:style-name="T575">Cachoeiro</text:span><text:span text:style-name="T964"> </text:span><text:span text:style-name="T575">de</text:span><text:span text:style-name="T964"> </text:span><text:span text:style-name="T575">Itapemirim/ES,</text:span><text:span text:style-name="T964"> </text:span><text:span text:style-name="T575">25</text:span><text:span text:style-name="T964"> </text:span><text:span text:style-name="T575">de</text:span><text:span text:style-name="T964"> </text:span><text:span text:style-name="T575">agosto</text:span><text:span text:style-name="T965"> </text:span><text:span text:style-name="T575">de</text:span><text:span text:style-name="T964"> </text:span><text:span text:style-name="T601">2026.</text:span></text:p>
      <text:p text:style-name="P410"/>
      <text:p text:style-name="P928"/>
      <text:h text:style-name="P930" text:outline-level="9">ROGÉRIO<text:span text:style-name="T788"> </text:span>DA<text:span text:style-name="T788"> </text:span>SILVA<text:span text:style-name="T789"> </text:span><text:span text:style-name="T207">ATHAYDE</text:span></text:h>
      <text:p text:style-name="P931"><text:span text:style-name="T569">Secretário</text:span><text:span text:style-name="T790"> </text:span><text:span text:style-name="T569">Municipal</text:span><text:span text:style-name="T790"> </text:span><text:span text:style-name="T569">de</text:span><text:span text:style-name="T791"> </text:span><text:span text:style-name="T608">Administração</text:span></text:p>
      <text:p text:style-name="P932"/>
      <text:p text:style-name="P416"/>
      <text:p text:style-name="P933"/>
      <text:p text:style-name="P934"><text:span text:style-name="T563">PORTARIA</text:span><text:span text:style-name="T859"> </text:span><text:span text:style-name="T563">Nº</text:span><text:span text:style-name="T859"> </text:span><text:span text:style-name="T566">1.810/</text:span><text:span text:style-name="T925">2026</text:span></text:p>
      <text:p text:style-name="P882"/>
      <text:h text:style-name="P935" text:outline-level="9"><text:span text:style-name="T771">DISPÕE SOBRE CONCESSÃO DE BENEFÍCIO AUXÍLIO-DOENÇA E DÁ OUTRAS PROVIDÊNCIAS</text:span><text:span text:style-name="T966">.</text:span></text:h>
      <text:p text:style-name="P645"/>
      <text:p text:style-name="P936"><text:span text:style-name="T575">O</text:span><text:span text:style-name="T967"> <text:s/></text:span><text:span text:style-name="T574">SECRETÁRIO</text:span><text:span text:style-name="T968"> <text:s/></text:span><text:span text:style-name="T574">MUNICIPAL</text:span><text:span text:style-name="T968"> <text:s/></text:span><text:span text:style-name="T969">DE</text:span></text:p>
      <text:p text:style-name="P937"><text:span text:style-name="T574">ADMINISTRAÇÃO </text:span><text:span text:style-name="T575">de Cachoeiro de Itapemirim, Estado do Espírito Santo, no uso</text:span><text:span text:style-name="T577"> </text:span><text:span text:style-name="T575">de</text:span><text:span text:style-name="T577"> </text:span><text:span text:style-name="T575">suas</text:span><text:span text:style-name="T577"> </text:span><text:span text:style-name="T575">atribuições</text:span><text:span text:style-name="T577"> </text:span><text:span text:style-name="T575">delegadas através dos Decretos nºs. 18.275/2008 e </text:span><text:span text:style-name="T601">35.892/2025,</text:span></text:p>
      <text:p text:style-name="P645"/>
      <text:h text:style-name="P938" text:outline-level="9">RESOLVE:</text:h>
      <text:p text:style-name="P770"/>
      <text:p text:style-name="P939"><text:span text:style-name="T574">Art.</text:span><text:span text:style-name="T970"> </text:span><text:span text:style-name="T574">1º</text:span><text:span text:style-name="T971"> </text:span><text:span text:style-name="T574">PRORROGAR</text:span><text:span text:style-name="T972"> </text:span><text:span text:style-name="T575">o</text:span><text:span text:style-name="T973"> </text:span><text:span text:style-name="T942">BENEFÍCIO</text:span></text:p>
      <text:p text:style-name="P940"><text:span text:style-name="T574">AUXÍLIO-DOENÇA </text:span><text:span text:style-name="T575">concedido aos servidores abaixo mencionados,</text:span><text:span text:style-name="T577"> </text:span><text:span text:style-name="T575">nos períodos descritos, de acordo com laudo médico e perícia de atestado deferidos pela MEDTRAB Medicina e Segurança do Trabalho (Grupo Innovar), nos termos do artigo 2º da Lei nº 7859/2020 e Decreto nº. 29.111/2019.</text:span></text:p>
      <text:p text:style-name="P436"/>
      <table:table table:name="Table17" table:style-name="Table17">
        <table:table-column table:style-name="Table17.A"/>
        <table:table-column table:style-name="Table17.B"/>
        <table:table-column table:style-name="Table17.C"/>
        <table:table-column table:style-name="Table17.D"/>
        <table:table-column table:style-name="Table17.E"/>
        <table:table-column table:style-name="Table17.F"/>
        <table:table-row table:style-name="Table17.1">
          <table:table-cell table:style-name="Table17.A1" office:value-type="string">
            <text:p text:style-name="P941"><text:span text:style-name="T579">SERVIDORES</text:span><text:span text:style-name="T579"/></text:p>
          </table:table-cell>
          <table:table-cell table:style-name="Table17.A1" office:value-type="string">
            <text:p text:style-name="P942"><text:span text:style-name="T579">CARGO</text:span><text:span text:style-name="T579"/></text:p>
          </table:table-cell>
          <table:table-cell table:style-name="Table17.A1" office:value-type="string">
            <text:p text:style-name="P943"><text:span text:style-name="T579">LOTAÇÃO</text:span><text:span text:style-name="T579"/></text:p>
          </table:table-cell>
          <table:table-cell table:style-name="Table17.A1" office:value-type="string">
            <text:p text:style-name="P944"><text:span text:style-name="T579">DURAÇÃO</text:span><text:span text:style-name="T579"/></text:p>
          </table:table-cell>
          <table:table-cell table:style-name="Table17.A1" office:value-type="string">
            <text:p text:style-name="P945"><text:span text:style-name="T579">INÍCIO</text:span><text:span text:style-name="T579"/></text:p>
          </table:table-cell>
          <table:table-cell table:style-name="Table17.A1" office:value-type="string">
            <text:p text:style-name="P946"><text:span text:style-name="T580">PROC. </text:span><text:span text:style-name="T585">Nº</text:span></text:p>
          </table:table-cell>
        </table:table-row>
        <table:table-row table:style-name="Table17.2">
          <table:table-cell table:style-name="Table17.A1" office:value-type="string">
            <text:p text:style-name="P947"><text:span text:style-name="T580">MARTA</text:span><text:span text:style-name="T974"> </text:span><text:span text:style-name="T580">SALUSTRE</text:span><text:span text:style-name="T975"> </text:span><text:span text:style-name="T579">CARDOZO</text:span></text:p>
          </table:table-cell>
          <table:table-cell table:style-name="Table17.A1" office:value-type="string">
            <text:p text:style-name="P948"><text:span text:style-name="T976">PROF</text:span><text:span text:style-name="T977"> </text:span><text:span text:style-name="T976">PEB</text:span><text:span text:style-name="T977"> </text:span><text:span text:style-name="T978">B</text:span></text:p>
          </table:table-cell>
          <table:table-cell table:style-name="Table17.A1" office:value-type="string">
            <text:p text:style-name="P949"><text:span text:style-name="T979">SEME</text:span><text:span text:style-name="T979"/></text:p>
          </table:table-cell>
          <table:table-cell table:style-name="Table17.A1" office:value-type="string">
            <text:p text:style-name="P950"><text:span text:style-name="T976">179</text:span><text:span text:style-name="T980"> </text:span><text:span text:style-name="T979">DIAS</text:span></text:p>
          </table:table-cell>
          <table:table-cell table:style-name="Table17.A1" office:value-type="string">
            <text:p text:style-name="P950"><text:span text:style-name="T981">01/08/2026</text:span><text:span text:style-name="T981"/></text:p>
          </table:table-cell>
          <table:table-cell table:style-name="Table17.A1" office:value-type="string">
            <text:p text:style-name="P951"><text:span text:style-name="T981">59351/2026</text:span><text:span text:style-name="T981"/></text:p>
          </table:table-cell>
        </table:table-row>
        <table:table-row table:style-name="Table17.3">
          <table:table-cell table:style-name="Table17.A1" office:value-type="string">
            <text:p text:style-name="P951"><text:span text:style-name="T580">OZIEL FARIA</text:span><text:span text:style-name="T982"> </text:span><text:span text:style-name="T580">DO </text:span><text:span text:style-name="T579">NASCIMENTO</text:span></text:p>
          </table:table-cell>
          <table:table-cell table:style-name="Table17.A1" office:value-type="string">
            <text:p text:style-name="P949"><text:span text:style-name="T979">GARI</text:span><text:span text:style-name="T979"/></text:p>
          </table:table-cell>
          <table:table-cell table:style-name="Table17.A1" office:value-type="string">
            <text:p text:style-name="P949"><text:span text:style-name="T981">SEMAG</text:span><text:span text:style-name="T981"/></text:p>
          </table:table-cell>
          <table:table-cell table:style-name="Table17.A1" office:value-type="string">
            <text:p text:style-name="P950"><text:span text:style-name="T976">120</text:span><text:span text:style-name="T980"> </text:span><text:span text:style-name="T979">DIAS</text:span></text:p>
          </table:table-cell>
          <table:table-cell table:style-name="Table17.A1" office:value-type="string">
            <text:p text:style-name="P952"><text:span text:style-name="T981">20/08/2026</text:span><text:span text:style-name="T981"/></text:p>
          </table:table-cell>
          <table:table-cell table:style-name="Table17.A1" office:value-type="string">
            <text:p text:style-name="P951"><text:span text:style-name="T981">63735/2026</text:span><text:span text:style-name="T981"/></text:p>
          </table:table-cell>
        </table:table-row>
        <table:table-row table:style-name="Table17.4">
          <table:table-cell table:style-name="Table17.A1" office:value-type="string">
            <text:p text:style-name="P953"><text:span text:style-name="T580">PRISCILLA ALVES</text:span><text:span text:style-name="T983"> </text:span><text:span text:style-name="T579">PEREIRA</text:span></text:p>
          </table:table-cell>
          <table:table-cell table:style-name="Table17.A1" office:value-type="string">
            <text:p text:style-name="P954"><text:span text:style-name="T976">AUXILIAR</text:span><text:span text:style-name="T984"> </text:span><text:span text:style-name="T976">DE</text:span><text:span text:style-name="T985"> </text:span><text:span text:style-name="T976">SAÚDE</text:span><text:span text:style-name="T980"> </text:span><text:span text:style-name="T981">BUCAL</text:span></text:p>
          </table:table-cell>
          <table:table-cell table:style-name="Table17.A1" office:value-type="string">
            <text:p text:style-name="P955"><text:span text:style-name="T981">SEMUS</text:span><text:span text:style-name="T981"/></text:p>
          </table:table-cell>
          <table:table-cell table:style-name="Table17.A1" office:value-type="string">
            <text:p text:style-name="P956"><text:span text:style-name="T976">30 </text:span><text:span text:style-name="T979">DIAS</text:span></text:p>
          </table:table-cell>
          <table:table-cell table:style-name="Table17.A1" office:value-type="string">
            <text:p text:style-name="P957"><text:span text:style-name="T981">19/08/2026</text:span><text:span text:style-name="T981"/></text:p>
          </table:table-cell>
          <table:table-cell table:style-name="Table17.A1" office:value-type="string">
            <text:p text:style-name="P958"><text:span text:style-name="T981">63688/2026</text:span><text:span text:style-name="T981"/></text:p>
          </table:table-cell>
        </table:table-row>
        <table:table-row table:style-name="Table17.4">
          <table:table-cell table:style-name="Table17.A1" office:value-type="string">
            <text:p text:style-name="P958"><text:span text:style-name="T580">VIVIANE</text:span><text:span text:style-name="T986"> </text:span><text:span text:style-name="T580">DO NASCIMENTO </text:span><text:span text:style-name="T584">FOSSI</text:span></text:p>
          </table:table-cell>
          <table:table-cell table:style-name="Table17.A1" office:value-type="string">
            <text:p text:style-name="P959"><text:span text:style-name="T976">AGENTE</text:span><text:span text:style-name="T987"> </text:span><text:span text:style-name="T976">DE</text:span><text:span text:style-name="T987"> </text:span><text:span text:style-name="T976">SERV.</text:span><text:span text:style-name="T985"> </text:span><text:span text:style-name="T981">EDUCAÇÃO</text:span></text:p>
          </table:table-cell>
          <table:table-cell table:style-name="Table17.A1" office:value-type="string">
            <text:p text:style-name="P955"><text:span text:style-name="T979">SEME</text:span><text:span text:style-name="T979"/></text:p>
          </table:table-cell>
          <table:table-cell table:style-name="Table17.A1" office:value-type="string">
            <text:p text:style-name="P956"><text:span text:style-name="T976">10 </text:span><text:span text:style-name="T979">DIAS</text:span></text:p>
          </table:table-cell>
          <table:table-cell table:style-name="Table17.A1" office:value-type="string">
            <text:p text:style-name="P957"><text:span text:style-name="T981">05/08/2026</text:span><text:span text:style-name="T981"/></text:p>
          </table:table-cell>
          <table:table-cell table:style-name="Table17.A1" office:value-type="string">
            <text:p text:style-name="P958"><text:span text:style-name="T981">62182/2026</text:span><text:span text:style-name="T981"/></text:p>
          </table:table-cell>
        </table:table-row>
        <table:table-row table:style-name="Table17.6">
          <table:table-cell table:style-name="Table17.A1" office:value-type="string">
            <text:p text:style-name="P960"/>
            <text:p text:style-name="P961"><text:span text:style-name="T580">ZULEICA</text:span><text:span text:style-name="T983"> </text:span><text:span text:style-name="T580">MENEZES</text:span><text:span text:style-name="T974"> </text:span><text:span text:style-name="T579">SANTOS</text:span></text:p>
          </table:table-cell>
          <table:table-cell table:style-name="Table17.A1" office:value-type="string">
            <text:p text:style-name="P962"><text:span text:style-name="T976">AUXILIAR</text:span><text:span text:style-name="T984"> </text:span><text:span text:style-name="T976">DE</text:span><text:span text:style-name="T985"> </text:span><text:span text:style-name="T976">SERVIÇOS</text:span><text:span text:style-name="T987"> </text:span><text:span text:style-name="T976">DE</text:span><text:span text:style-name="T987"> </text:span><text:span text:style-name="T976">APOIO</text:span><text:span text:style-name="T985"> </text:span><text:span text:style-name="T976">UNIDADE DE </text:span><text:span text:style-name="T981">SAÚDE</text:span></text:p>
          </table:table-cell>
          <table:table-cell table:style-name="Table17.A1" office:value-type="string">
            <text:p text:style-name="P960"/>
            <text:p text:style-name="P963"><text:span text:style-name="T981">SEMUS</text:span><text:span text:style-name="T981"/></text:p>
          </table:table-cell>
          <table:table-cell table:style-name="Table17.A1" office:value-type="string">
            <text:p text:style-name="P960"/>
            <text:p text:style-name="P964"><text:span text:style-name="T976">05 </text:span><text:span text:style-name="T979">DIAS</text:span></text:p>
          </table:table-cell>
          <table:table-cell table:style-name="Table17.A1" office:value-type="string">
            <text:p text:style-name="P960"/>
            <text:p text:style-name="P965"><text:span text:style-name="T981">17/08/2026</text:span><text:span text:style-name="T981"/></text:p>
          </table:table-cell>
          <table:table-cell table:style-name="Table17.A1" office:value-type="string">
            <text:p text:style-name="P960"/>
            <text:p text:style-name="P966"><text:span text:style-name="T981">63690/2026</text:span><text:span text:style-name="T981"/></text:p>
          </table:table-cell>
        </table:table-row>
      </table:table>
      <text:p text:style-name="P967"><text:span text:style-name="T569">Art.</text:span><text:span text:style-name="T988"> </text:span><text:span text:style-name="T569">2º</text:span><text:span text:style-name="T989"> </text:span><text:span text:style-name="T567">Esta</text:span><text:span text:style-name="T990"> </text:span><text:span text:style-name="T567">Portaria</text:span><text:span text:style-name="T991"> </text:span><text:span text:style-name="T567">entra</text:span><text:span text:style-name="T991"> </text:span><text:span text:style-name="T567">em</text:span><text:span text:style-name="T990"> </text:span><text:span text:style-name="T567">vigor</text:span><text:span text:style-name="T991"> </text:span><text:span text:style-name="T629">na</text:span></text:p>
      <text:p text:style-name="P968"><text:span text:style-name="T567">data</text:span><text:span text:style-name="T891"> </text:span><text:span text:style-name="T567">de</text:span><text:span text:style-name="T630"> </text:span><text:span text:style-name="T567">sua</text:span><text:span text:style-name="T630"> </text:span><text:span text:style-name="T622">publicação.</text:span></text:p>
      <text:p text:style-name="P901"/>
      <text:p text:style-name="P969"><text:span text:style-name="T575">Cachoeiro</text:span><text:span text:style-name="T872"> </text:span><text:span text:style-name="T575">de</text:span><text:span text:style-name="T872"> </text:span><text:span text:style-name="T575">Itapemirim/ES,</text:span><text:span text:style-name="T872"> </text:span><text:span text:style-name="T575">25</text:span><text:span text:style-name="T872"> </text:span><text:span text:style-name="T575">de</text:span><text:span text:style-name="T871"> </text:span><text:span text:style-name="T575">agosto</text:span><text:span text:style-name="T872"> </text:span><text:span text:style-name="T575">de</text:span><text:span text:style-name="T872"> </text:span><text:span text:style-name="T601">2026.</text:span></text:p>
      <text:p text:style-name="P410"/>
      <text:p text:style-name="P781"/>
      <text:h text:style-name="P970" text:outline-level="9"><text:span text:style-name="T771">ROGÉRIO</text:span><text:span text:style-name="T937"> </text:span><text:span text:style-name="T771">DA</text:span><text:span text:style-name="T938"> </text:span><text:span text:style-name="T771">SILVA</text:span><text:span text:style-name="T937"> </text:span><text:span text:style-name="T939">ATHAYDE</text:span></text:h>
      <text:p text:style-name="P971"><text:span text:style-name="T574">Secretário</text:span><text:span text:style-name="T940"> </text:span><text:span text:style-name="T574">Municipal</text:span><text:span text:style-name="T940"> </text:span><text:span text:style-name="T574">de</text:span><text:span text:style-name="T941"> </text:span><text:span text:style-name="T942">Administração</text:span></text:p>
      <text:p text:style-name="P972"/>
      <text:p text:style-name="P416"/>
      <text:p text:style-name="P973"/>
      <text:p text:style-name="P974"><text:span text:style-name="T615">RATIFICAÇÃO</text:span><text:span text:style-name="T615"/></text:p>
      <text:p text:style-name="P975"/>
      <text:p text:style-name="P976"><text:span text:style-name="T992">Em</text:span><text:span text:style-name="T993"> </text:span><text:span text:style-name="T992">cumprimento</text:span><text:span text:style-name="T993"> </text:span><text:span text:style-name="T992">ao</text:span><text:span text:style-name="T993"> </text:span><text:span text:style-name="T992">Artigo</text:span><text:span text:style-name="T993"> </text:span><text:span text:style-name="T992">72,</text:span><text:span text:style-name="T993"> </text:span><text:span text:style-name="T992">§</text:span><text:span text:style-name="T993"> </text:span><text:span text:style-name="T992">único</text:span><text:span text:style-name="T993"> </text:span><text:span text:style-name="T992">da</text:span><text:span text:style-name="T993"> </text:span><text:span text:style-name="T992">Lei</text:span><text:span text:style-name="T993"> </text:span><text:span text:style-name="T992">Federal</text:span><text:span text:style-name="T993"> </text:span><text:span text:style-name="T992">N.º</text:span><text:span text:style-name="T993"> </text:span><text:span text:style-name="T992">14.133/2021,</text:span><text:span text:style-name="T993"> </text:span><text:span text:style-name="T992">a</text:span><text:span text:style-name="T994"> </text:span><text:span text:style-name="T992">SECRETARIA</text:span><text:span text:style-name="T993"> </text:span><text:span text:style-name="T992">MUNICIPAL</text:span><text:span text:style-name="T995"> </text:span><text:span text:style-name="T992">DE</text:span><text:span text:style-name="T996"> </text:span><text:span text:style-name="T992">SECRETARIA</text:span><text:span text:style-name="T995"> </text:span><text:span text:style-name="T992">MUNICIPAL</text:span><text:span text:style-name="T997"> </text:span><text:span text:style-name="T992">DE</text:span><text:span text:style-name="T998"> </text:span><text:span text:style-name="T992">DESENVOLVIMENTO</text:span><text:span text:style-name="T996"> </text:span><text:span text:style-name="T992">SOCIAL,</text:span><text:span text:style-name="T996"> </text:span><text:span text:style-name="T992">no</text:span><text:span text:style-name="T996"> </text:span><text:span text:style-name="T992">uso</text:span><text:span text:style-name="T996"> </text:span><text:span text:style-name="T992">de</text:span><text:span text:style-name="T996"> </text:span><text:span text:style-name="T999">suas</text:span></text:p>
      <text:p text:style-name="P977"><text:span text:style-name="T992">atribuições legais, torna público que nos autos do Processo Administrativo N.º 57064/2026, ID Cidades Nº. 2026.016E0700001.10.0110, RATIFICA</text:span><text:span text:style-name="T1000"> </text:span><text:span text:style-name="T992">a contratação direta da empresa CONVIVER –</text:span><text:span text:style-name="T1001"> </text:span><text:span text:style-name="T992">CUIDADOS</text:span><text:span text:style-name="T1001"> </text:span><text:span text:style-name="T992">SENIOR</text:span><text:span text:style-name="T1001"> </text:span><text:span text:style-name="T992">LTDA -</text:span><text:span text:style-name="T1001"> </text:span><text:span text:style-name="T992">ME, inscrita no CNPJ sob o nº 46.077.546/0001-41, no valor de R$ 8.000,00 (oito mil reais), referente a 01 (uma) vaga e R$ 96.000,00 (noventa e seis mil reais), referente a 12 (doze) meses, para a prestação de serviços de disponibilização de vagas em Instituições de Longa Permanência para Pessoas Idosas – ILPI, destinadas ao acolhimento institucional</text:span><text:span text:style-name="T993"> </text:span><text:span text:style-name="T992">de</text:span><text:span text:style-name="T993"> </text:span><text:span text:style-name="T992">pessoas</text:span><text:span text:style-name="T993"> </text:span><text:span text:style-name="T992">idosas</text:span><text:span text:style-name="T993"> </text:span><text:span text:style-name="T992">com</text:span><text:span text:style-name="T993"> </text:span><text:span text:style-name="T992">60</text:span><text:span text:style-name="T993"> </text:span><text:span text:style-name="T992">(sessenta)</text:span><text:span text:style-name="T993"> </text:span><text:span text:style-name="T992">anos</text:span><text:span text:style-name="T993"> </text:span><text:span text:style-name="T992">ou</text:span><text:span text:style-name="T993"> </text:span><text:span text:style-name="T992">mais,</text:span><text:span text:style-name="T993"> </text:span><text:span text:style-name="T992">de</text:span><text:span text:style-name="T993"> </text:span><text:span text:style-name="T992">ambos</text:span><text:span text:style-name="T993"> </text:span><text:span text:style-name="T992">os</text:span><text:span text:style-name="T993"> </text:span><text:span text:style-name="T992">sexos,</text:span><text:span text:style-name="T993"> </text:span><text:span text:style-name="T992">com graus de dependência II e III, conforme classificação estabelecida pela RDC nº 502/2021, com fundamento no art. 74, da Lei nº 14.133/2021, por Inexigibilidade de Licitação.</text:span></text:p>
      <text:p text:style-name="P978"/>
      <text:p text:style-name="P979"><text:span text:style-name="T992">Cachoeiro</text:span><text:span text:style-name="T999"> </text:span><text:span text:style-name="T992">de</text:span><text:span text:style-name="T999"> </text:span><text:span text:style-name="T992">Itapemirim-ES,</text:span><text:span text:style-name="T1002"> </text:span><text:span text:style-name="T992">25</text:span><text:span text:style-name="T999"> </text:span><text:span text:style-name="T992">de</text:span><text:span text:style-name="T1003"> </text:span><text:span text:style-name="T992">Agosto</text:span><text:span text:style-name="T1002"> </text:span><text:span text:style-name="T992">de</text:span><text:span text:style-name="T1002"> </text:span><text:span text:style-name="T615">2026.</text:span></text:p>
      <text:p text:style-name="P978"/>
      <text:p text:style-name="P978"/>
      <text:p text:style-name="P978"/>
      <text:p text:style-name="P978"/>
      <text:p text:style-name="P980"><text:span text:style-name="T1004">EDER</text:span><text:span text:style-name="T1005"> </text:span><text:span text:style-name="T1004">BOTELHO</text:span><text:span text:style-name="T1005"> </text:span><text:span text:style-name="T1004">DA</text:span><text:span text:style-name="T1006"> </text:span><text:span text:style-name="T1007">FONSECA</text:span></text:p>
      <text:p text:style-name="P981"><text:span text:style-name="T1004">Secretário</text:span><text:span text:style-name="T1005"> </text:span><text:span text:style-name="T1004">Municipal</text:span><text:span text:style-name="T1005"> </text:span><text:span text:style-name="T1004">de</text:span><text:span text:style-name="T1005"> </text:span><text:span text:style-name="T1004">Desenvolvimento</text:span><text:span text:style-name="T1005"> </text:span><text:span text:style-name="T1004">Social</text:span><text:span text:style-name="T1005"> </text:span><text:span text:style-name="T1007">Interino</text:span></text:p>
      <text:p text:style-name="P978"/>
      <text:p text:style-name="P978"/>
      <text:p text:style-name="P978"/>
      <text:p text:style-name="P978"/>
      <text:p text:style-name="P978"/>
      <text:p text:style-name="P978"/>
      <text:p text:style-name="P978"/>
      <text:p text:style-name="P982"/>
      <text:p text:style-name="P983"><text:span text:style-name="T615">RATIFICAÇÃO</text:span><text:span text:style-name="T615"/></text:p>
      <text:p text:style-name="P978"/>
      <text:p text:style-name="P978"/>
      <text:p text:style-name="P984"><text:span text:style-name="T992">Em cumprimento ao Artigo 72, § único da Lei Federal N.º 14.133/2021, a SECRETARIA MUNICIPAL DE SECRETARIA MUNICIPAL DE DESENVOLVIMENTO SOCIAL, no uso de suas</text:span><text:span text:style-name="T992"/></text:p>
      <text:p text:style-name="P984"><text:span text:style-name="T992">atribuições legais, torna público que nos autos do Processo Administrativo N.º 60764/2026, ID Cidades Nº. 2026.016E0700001.10.0111, RATIFICA</text:span><text:span text:style-name="T1000"> </text:span><text:span text:style-name="T992">a contratação direta da empresa CONVIVER –</text:span><text:span text:style-name="T1001"> </text:span><text:span text:style-name="T992">CUIDADOS</text:span><text:span text:style-name="T1001"> </text:span><text:span text:style-name="T992">SENIOR</text:span><text:span text:style-name="T1001"> </text:span><text:span text:style-name="T992">LTDA -</text:span><text:span text:style-name="T1001"> </text:span><text:span text:style-name="T992">ME, inscrita no CNPJ sob o nº 46.077.546/0001-41, no valor de R$ 8.000,00 (oito mil reais), referente a 01 (uma) vaga e R$ 96.000,00 (noventa e seis mil reais), referente a 12 (doze) meses, para a prestação de serviços de disponibilização de vagas em Instituições de Longa Permanência para Pessoas Idosas – ILPI, destinadas ao acolhimento institucional</text:span><text:span text:style-name="T993"> </text:span><text:span text:style-name="T992">de</text:span><text:span text:style-name="T993"> </text:span><text:span text:style-name="T992">pessoas</text:span><text:span text:style-name="T993"> </text:span><text:span text:style-name="T992">idosas</text:span><text:span text:style-name="T993"> </text:span><text:span text:style-name="T992">com</text:span><text:span text:style-name="T993"> </text:span><text:span text:style-name="T992">60</text:span><text:span text:style-name="T993"> </text:span><text:span text:style-name="T992">(sessenta)</text:span><text:span text:style-name="T993"> </text:span><text:span text:style-name="T992">anos</text:span><text:span text:style-name="T993"> </text:span><text:span text:style-name="T992">ou</text:span><text:span text:style-name="T993"> </text:span><text:span text:style-name="T992">mais,</text:span><text:span text:style-name="T993"> </text:span><text:span text:style-name="T992">de</text:span><text:span text:style-name="T993"> </text:span><text:span text:style-name="T992">ambos</text:span><text:span text:style-name="T993"> </text:span><text:span text:style-name="T992">os</text:span><text:span text:style-name="T993"> </text:span><text:span text:style-name="T992">sexos,</text:span><text:span text:style-name="T993"> </text:span><text:span text:style-name="T992">com graus de dependência II e III, conforme classificação estabelecida pela RDC nº 502/2021, com fundamento no art. 74, da Lei nº 14.133/2021, por Inexigibilidade de Licitação.</text:span></text:p>
      <text:p text:style-name="P985"><text:span text:style-name="T992">Cachoeiro</text:span><text:span text:style-name="T999"> </text:span><text:span text:style-name="T992">de</text:span><text:span text:style-name="T999"> </text:span><text:span text:style-name="T992">Itapemirim-ES,</text:span><text:span text:style-name="T1002"> </text:span><text:span text:style-name="T992">25</text:span><text:span text:style-name="T999"> </text:span><text:span text:style-name="T992">de</text:span><text:span text:style-name="T1003"> </text:span><text:span text:style-name="T992">Agosto</text:span><text:span text:style-name="T1002"> </text:span><text:span text:style-name="T992">de</text:span><text:span text:style-name="T1002"> </text:span><text:span text:style-name="T615">2026.</text:span></text:p>
      <text:p text:style-name="P978"/>
      <text:p text:style-name="P978"/>
      <text:p text:style-name="P978"/>
      <text:p text:style-name="P978"/>
      <text:p text:style-name="P689"><text:span text:style-name="T1004">EDER</text:span><text:span text:style-name="T1005"> </text:span><text:span text:style-name="T1004">BOTELHO</text:span><text:span text:style-name="T1005"> </text:span><text:span text:style-name="T1004">DA</text:span><text:span text:style-name="T1006"> </text:span><text:span text:style-name="T1007">FONSECA</text:span></text:p>
      <text:p text:style-name="P986"><text:span text:style-name="T1004">Secretário</text:span><text:span text:style-name="T1005"> </text:span><text:span text:style-name="T1004">Municipal</text:span><text:span text:style-name="T1005"> </text:span><text:span text:style-name="T1004">de</text:span><text:span text:style-name="T1005"> </text:span><text:span text:style-name="T1004">Desenvolvimento</text:span><text:span text:style-name="T1005"> </text:span><text:span text:style-name="T1004">Social</text:span><text:span text:style-name="T1005"> </text:span><text:span text:style-name="T1007">Interino</text:span></text:p>
      <text:p text:style-name="P987"/>
      <text:p text:style-name="P988"/>
      <text:p text:style-name="P989"><text:span text:style-name="T612">EXTRATO DE TERMO DE COOPERAÇÃO ESPÉCIE:</text:span><text:span text:style-name="T1008"> </text:span><text:span text:style-name="T992">TERMO</text:span><text:span text:style-name="T1009"> </text:span><text:span text:style-name="T992">DE</text:span><text:span text:style-name="T1009"> </text:span><text:span text:style-name="T992">COOPERAÇÃO</text:span><text:span text:style-name="T1009"> </text:span><text:span text:style-name="T992">Nº</text:span><text:span text:style-name="T1009"> </text:span><text:span text:style-name="T992">001/2026</text:span></text:p>
      <text:p text:style-name="P990"><text:span text:style-name="T612">PARCEIROS:</text:span><text:span text:style-name="T1010"> </text:span><text:span text:style-name="T992">TRIBUNAL</text:span><text:span text:style-name="T1011"> </text:span><text:span text:style-name="T992">REGIONAL</text:span><text:span text:style-name="T1011"> </text:span><text:span text:style-name="T992">ELEITORAL</text:span><text:span text:style-name="T1011"> </text:span><text:span text:style-name="T992">DO</text:span><text:span text:style-name="T1012"> </text:span><text:span text:style-name="T992">ESPÍRITO</text:span><text:span text:style-name="T1012"> </text:span><text:span text:style-name="T992">SANTO</text:span><text:span text:style-name="T1012"> </text:span><text:span text:style-name="T992">E</text:span><text:span text:style-name="T1013"> </text:span><text:span text:style-name="T992">A</text:span><text:span text:style-name="T1013"> </text:span><text:span text:style-name="T992">PREFEITURA MUNICIPAL DE CACHOEIRO DE ITAPEMIRIM</text:span></text:p>
      <text:p text:style-name="P991"><text:span text:style-name="T612">OBJETO: </text:span><text:span text:style-name="T992">disponibilização de serviço gratuito e acessível de transporte de eleitoras e eleitores com deficiência ou mobilidade reduzida no dia das eleições, por meio da utilização de veículos adaptados, no âmbito do projeto intitulado “PROGRAMA SEU VOTO IMPORTA”, gerido pelo TRE/ES em parceria com a instituição parceira, com a finalidade de assegurar o pleno exercício do direito ao voto em igualdade de condições.</text:span></text:p>
      <text:p text:style-name="P992"><text:span text:style-name="T611">PRAZO:</text:span><text:span text:style-name="T614"> </text:span><text:span text:style-name="T615">Até</text:span><text:span text:style-name="T999"> </text:span><text:span text:style-name="T615">30/10/2026</text:span></text:p>
      <text:p text:style-name="P992"><text:span text:style-name="T1014">DATA</text:span><text:span text:style-name="T1015"> </text:span><text:span text:style-name="T1014">DA</text:span><text:span text:style-name="T1016"> </text:span><text:span text:style-name="T1014">ASSINATURA:</text:span><text:span text:style-name="T1017"> </text:span><text:span text:style-name="T1000">30/07/2026</text:span></text:p>
      <text:p text:style-name="P993"><text:span text:style-name="T612">SIGNATÁRIOS: </text:span><text:span text:style-name="T992">Theodorico de</text:span><text:span text:style-name="T1018"> </text:span><text:span text:style-name="T992">Assis Ferraço - Prefeito Municipal, Thiago Xavier Bento – Juiz da 48° Zona Eleitoral e Rafael Dalvi Guedes Pinto -</text:span><text:span text:style-name="T993"> </text:span><text:span text:style-name="T992">Juiz da 2° Zona Eleitoral</text:span></text:p>
      <text:p text:style-name="P994"><text:span text:style-name="T614">PROCESSO:</text:span><text:span text:style-name="T1017"> </text:span><text:span text:style-name="T615">57312/2026</text:span></text:p>
      <text:p text:style-name="P995"/>
      <text:h text:style-name="P996" text:outline-level="6"><text:span text:style-name="T18">SECRETARIA</text:span><text:span text:style-name="T82"> </text:span><text:span text:style-name="T18">MUNICIPAL</text:span><text:span text:style-name="T82"> </text:span><text:span text:style-name="T18">DE</text:span><text:span text:style-name="T82"> </text:span><text:span text:style-name="T20">SAÚDE</text:span></text:h>
      <text:p text:style-name="P997"/>
      <text:p text:style-name="P997"/>
      <text:p text:style-name="P998"/>
      <text:p text:style-name="P999"><text:span text:style-name="T115">Extrato de Termo de</text:span><text:span text:style-name="T118"> </text:span><text:span text:style-name="T115">Apostilamento ao Contrato nº 040/2024 FMS</text:span><text:span text:style-name="T1019"> </text:span><text:span text:style-name="T115">Espécie:</text:span><text:span text:style-name="T1020"> </text:span><text:span text:style-name="T1021">Extrato</text:span><text:span text:style-name="T1022"> </text:span><text:span text:style-name="T1021">do</text:span><text:span text:style-name="T1022"> </text:span><text:span text:style-name="T1021">3º</text:span><text:span text:style-name="T1022"> </text:span><text:span text:style-name="T1021">Termo</text:span><text:span text:style-name="T1022"> </text:span><text:span text:style-name="T1021">de</text:span><text:span text:style-name="T1022"> </text:span><text:span text:style-name="T1021">Apostilamento</text:span><text:span text:style-name="T1022"> </text:span><text:span text:style-name="T1021">ao</text:span><text:span text:style-name="T1022"> </text:span><text:span text:style-name="T1021">Contrato</text:span><text:span text:style-name="T1022"> </text:span><text:span text:style-name="T1021">nº</text:span><text:span text:style-name="T1022"> </text:span><text:span text:style-name="T1021">040/2024</text:span><text:span text:style-name="T1022"> </text:span><text:span text:style-name="T1021">FMS</text:span><text:span text:style-name="T1023"> </text:span><text:span text:style-name="T115">Processo Administrativo: </text:span><text:span text:style-name="T1021">nº 72.779/2023</text:span></text:p>
      <text:p text:style-name="P1000"><text:span text:style-name="T118">Concorrência:</text:span><text:span text:style-name="T1024"> </text:span><text:span text:style-name="T1025">nº</text:span><text:span text:style-name="T1026"> </text:span><text:span text:style-name="T1025">005/2024</text:span></text:p>
      <text:p text:style-name="P1001"><text:span text:style-name="T118">Processo:</text:span><text:span text:style-name="T1027"> </text:span><text:span text:style-name="T1025">66.223/2025</text:span></text:p>
      <text:p text:style-name="P1002"><text:span text:style-name="T115">CONTRATANTE:</text:span><text:span text:style-name="T1028"> </text:span><text:span text:style-name="T1021">Município</text:span><text:span text:style-name="T1029"> </text:span><text:span text:style-name="T1021">de</text:span><text:span text:style-name="T1029"> </text:span><text:span text:style-name="T1021">Cachoeiro</text:span><text:span text:style-name="T1029"> </text:span><text:span text:style-name="T1021">de</text:span><text:span text:style-name="T1029"> </text:span><text:span text:style-name="T1021">Itapemirim,</text:span><text:span text:style-name="T1029"> </text:span><text:span text:style-name="T1021">atendendo</text:span><text:span text:style-name="T1029"> </text:span><text:span text:style-name="T1021">às</text:span><text:span text:style-name="T1030"> </text:span><text:span text:style-name="T1021">necessidades</text:span><text:span text:style-name="T1029"> </text:span><text:span text:style-name="T1021">da</text:span><text:span text:style-name="T1029"> </text:span><text:span text:style-name="T1021">SECRETARIA</text:span><text:span text:style-name="T1023"> </text:span><text:span text:style-name="T1021">MUNICIPAL DE SAÚDE/FUNDO MUNICIPAL DE SAÚDE.</text:span></text:p>
      <text:p text:style-name="P1003"><text:span text:style-name="T118">CONTRATADO: LIL</text:span><text:span text:style-name="T1031"> </text:span><text:span text:style-name="T118">CONSTRUÇÕES LTDA.</text:span></text:p>
      <text:p text:style-name="P1004"><text:span text:style-name="T115">OBJETO: </text:span><text:span text:style-name="T1021">O presente Termo de Apostilamento tem por objeto, o reajustamento do contrato nº 040/2024</text:span><text:span text:style-name="T1023"> </text:span><text:span text:style-name="T1021">FMS,</text:span><text:span text:style-name="T1032"> </text:span><text:span text:style-name="T1021">para</text:span><text:span text:style-name="T1033"> </text:span><text:span text:style-name="T1021">CONSTRUÇÃO</text:span><text:span text:style-name="T1033"> </text:span><text:span text:style-name="T1021">DA</text:span><text:span text:style-name="T1034"> </text:span><text:span text:style-name="T1021">UNIDADE</text:span><text:span text:style-name="T1033"> </text:span><text:span text:style-name="T1021">BÁSICA</text:span><text:span text:style-name="T1034"> </text:span><text:span text:style-name="T1021">DE</text:span><text:span text:style-name="T1033"> </text:span><text:span text:style-name="T1021">SAÚDE</text:span><text:span text:style-name="T1033"> </text:span><text:span text:style-name="T1021">(UBS)</text:span><text:span text:style-name="T1032"> </text:span><text:span text:style-name="T1021">DO</text:span><text:span text:style-name="T1033"> </text:span><text:span text:style-name="T1021">BAIRRO</text:span><text:span text:style-name="T1032"> </text:span><text:span text:style-name="T1021">VILA</text:span><text:span text:style-name="T1035"> </text:span><text:span text:style-name="T1021">RICA,</text:span><text:span text:style-name="T1032"> </text:span><text:span text:style-name="T1036">EM</text:span></text:p>
      <text:p text:style-name="P1001"><text:span text:style-name="T1025">CACHOEIRO</text:span><text:span text:style-name="T1026"> </text:span><text:span text:style-name="T1025">DE</text:span><text:span text:style-name="T1037"> </text:span><text:span text:style-name="T1025">ITAPEMIRIM/ES,</text:span><text:span text:style-name="T1026"> </text:span><text:span text:style-name="T1025">conforme</text:span><text:span text:style-name="T1037"> </text:span><text:span text:style-name="T1025">cláusula</text:span><text:span text:style-name="T1026"> </text:span><text:span text:style-name="T1025">15.2.</text:span><text:span text:style-name="T1037"> </text:span><text:span text:style-name="T1025">do</text:span><text:span text:style-name="T1026"> </text:span><text:span text:style-name="T1025">contrato,</text:span><text:span text:style-name="T1037"> </text:span><text:span text:style-name="T1025">que</text:span><text:span text:style-name="T1026"> </text:span><text:span text:style-name="T1025">traduz:</text:span></text:p>
      <text:p text:style-name="P1005"/>
      <text:p text:style-name="P1001"><text:span text:style-name="T1021">Valor</text:span><text:span text:style-name="T1038"> </text:span><text:span text:style-name="T1021">contratual</text:span><text:span text:style-name="T1038"> </text:span><text:span text:style-name="T1021">=</text:span><text:span text:style-name="T1038"> </text:span><text:span text:style-name="T1021">R$</text:span><text:span text:style-name="T1038"> </text:span><text:span text:style-name="T1021">1.955.000,00</text:span><text:span text:style-name="T1038"> </text:span><text:span text:style-name="T1021">(Um</text:span><text:span text:style-name="T1038"> </text:span><text:span text:style-name="T1021">milhão,</text:span><text:span text:style-name="T1038"> </text:span><text:span text:style-name="T1021">novecentos</text:span><text:span text:style-name="T1038"> </text:span><text:span text:style-name="T1021">e</text:span><text:span text:style-name="T1038"> </text:span><text:span text:style-name="T1021">cinquenta</text:span><text:span text:style-name="T1038"> </text:span><text:span text:style-name="T1021">e</text:span><text:span text:style-name="T1039"> </text:span><text:span text:style-name="T1021">cinco</text:span><text:span text:style-name="T1038"> </text:span><text:span text:style-name="T1021">mil</text:span><text:span text:style-name="T1038"> </text:span><text:span text:style-name="T1025">reais)</text:span></text:p>
      <text:p text:style-name="P1006"><text:span text:style-name="T1021">Valor</text:span><text:span text:style-name="T1039"> </text:span><text:span text:style-name="T1021">medido</text:span><text:span text:style-name="T1039"> </text:span><text:span text:style-name="T1021">até</text:span><text:span text:style-name="T1039"> </text:span><text:span text:style-name="T1021">a</text:span><text:span text:style-name="T1039"> </text:span><text:span text:style-name="T1021">8ª</text:span><text:span text:style-name="T1039"> </text:span><text:span text:style-name="T1021">Medição</text:span><text:span text:style-name="T1039"> </text:span><text:span text:style-name="T1021">=</text:span><text:span text:style-name="T1039"> </text:span><text:span text:style-name="T1021">R$</text:span><text:span text:style-name="T1039"> </text:span><text:span text:style-name="T1021">1.397.286,20</text:span><text:span text:style-name="T1039"> </text:span><text:span text:style-name="T1021">(Um</text:span><text:span text:style-name="T1039"> </text:span><text:span text:style-name="T1021">milhão,</text:span><text:span text:style-name="T1039"> </text:span><text:span text:style-name="T1021">trezentos</text:span><text:span text:style-name="T1039"> </text:span><text:span text:style-name="T1021">e</text:span><text:span text:style-name="T1039"> </text:span><text:span text:style-name="T1021">noventa</text:span><text:span text:style-name="T1039"> </text:span><text:span text:style-name="T1021">e</text:span><text:span text:style-name="T1039"> </text:span><text:span text:style-name="T1021">sete</text:span><text:span text:style-name="T1039"> </text:span><text:span text:style-name="T1021">mil,</text:span><text:span text:style-name="T1039"> </text:span><text:span text:style-name="T1021">duzentos</text:span><text:span text:style-name="T1039"> </text:span><text:span text:style-name="T1021">e</text:span><text:span text:style-name="T1023"> </text:span><text:span text:style-name="T1021">oitenta e seis reais e vinte centavos)</text:span></text:p>
      <text:p text:style-name="P1007"><text:span text:style-name="T1021">Saldo</text:span><text:span text:style-name="T1039"> </text:span><text:span text:style-name="T1021">contratual</text:span><text:span text:style-name="T1039"> </text:span><text:span text:style-name="T1021">=</text:span><text:span text:style-name="T1039"> </text:span><text:span text:style-name="T1021">R$</text:span><text:span text:style-name="T1039"> </text:span><text:span text:style-name="T1021">557.713,80</text:span><text:span text:style-name="T1039"> </text:span><text:span text:style-name="T1021">(Quinhentos</text:span><text:span text:style-name="T1039"> </text:span><text:span text:style-name="T1021">e</text:span><text:span text:style-name="T1039"> </text:span><text:span text:style-name="T1021">cinquenta</text:span><text:span text:style-name="T1039"> </text:span><text:span text:style-name="T1021">e</text:span><text:span text:style-name="T1039"> </text:span><text:span text:style-name="T1021">sete</text:span><text:span text:style-name="T1039"> </text:span><text:span text:style-name="T1021">mil,</text:span><text:span text:style-name="T1039"> </text:span><text:span text:style-name="T1021">setecentos</text:span><text:span text:style-name="T1039"> </text:span><text:span text:style-name="T1021">e</text:span><text:span text:style-name="T1039"> </text:span><text:span text:style-name="T1021">treze</text:span><text:span text:style-name="T1039"> </text:span><text:span text:style-name="T1021">reais</text:span><text:span text:style-name="T1039"> </text:span><text:span text:style-name="T1021">e</text:span><text:span text:style-name="T1039"> </text:span><text:span text:style-name="T1021">oitenta</text:span><text:span text:style-name="T1023"> </text:span><text:span text:style-name="T1025">centavos)</text:span></text:p>
      <text:p text:style-name="P1008"><text:span text:style-name="T1021">R</text:span><text:span text:style-name="T1040"> </text:span><text:span text:style-name="T1021">=</text:span><text:span text:style-name="T1025"> </text:span><text:span text:style-name="T1021">V</text:span><text:span text:style-name="T1040"> </text:span><text:span text:style-name="T1021">x</text:span><text:span text:style-name="T1025"> </text:span><text:span text:style-name="T1021">[(I1</text:span><text:span text:style-name="T1025"> </text:span><text:span text:style-name="T1021">–</text:span><text:span text:style-name="T1040"> </text:span><text:span text:style-name="T1021">Io)/</text:span><text:span text:style-name="T1025"> </text:span><text:span text:style-name="T1036">Io]</text:span></text:p>
      <text:p text:style-name="P1009"><text:span text:style-name="T1021">R</text:span><text:span text:style-name="T1038"> </text:span><text:span text:style-name="T1021">=</text:span><text:span text:style-name="T1039"> </text:span><text:span text:style-name="T1021">557.713,80</text:span><text:span text:style-name="T1039"> </text:span><text:span text:style-name="T1021">x</text:span><text:span text:style-name="T1039"> </text:span><text:span text:style-name="T1021">(1.153.725</text:span><text:span text:style-name="T1039"> </text:span><text:span text:style-name="T1021">–</text:span><text:span text:style-name="T1038"> </text:span><text:span text:style-name="T1021">1.084,986)</text:span><text:span text:style-name="T1039"> </text:span><text:span text:style-name="T1021">/</text:span><text:span text:style-name="T1039"> </text:span><text:span text:style-name="T1025">1.084,986</text:span></text:p>
      <text:p text:style-name="P1010"><text:span text:style-name="T1021">R</text:span><text:span text:style-name="T1036"> </text:span><text:span text:style-name="T1021">=</text:span><text:span text:style-name="T1041"> </text:span><text:span text:style-name="T1021">557.713,80</text:span><text:span text:style-name="T1042"> </text:span><text:span text:style-name="T1021">+</text:span><text:span text:style-name="T1042"> </text:span><text:span text:style-name="T1021">[68.739</text:span><text:span text:style-name="T1036"> </text:span><text:span text:style-name="T1021">/</text:span><text:span text:style-name="T1042"> </text:span><text:span text:style-name="T1025">1084,986]</text:span></text:p>
      <text:p text:style-name="P1011"><text:span text:style-name="T1021">R</text:span><text:span text:style-name="T1042"> </text:span><text:span text:style-name="T1021">=</text:span><text:span text:style-name="T1043"> </text:span><text:span text:style-name="T1021">557.713,80</text:span><text:span text:style-name="T1042"> </text:span><text:span text:style-name="T1021">x</text:span><text:span text:style-name="T1042"> </text:span><text:span text:style-name="T1025">0,063355</text:span></text:p>
      <text:p text:style-name="P1012"><text:span text:style-name="T115">R</text:span><text:span text:style-name="T1044"> </text:span><text:span text:style-name="T115">=</text:span><text:span text:style-name="T118"> </text:span><text:span text:style-name="T115">R$</text:span><text:span text:style-name="T1044"> </text:span><text:span text:style-name="T118">35.333,96</text:span></text:p>
      <text:p text:style-name="P1013"/>
      <text:p text:style-name="P1014"><text:span text:style-name="T115">ÍNDICE</text:span><text:span text:style-name="T1045"> </text:span><text:span text:style-name="T115">DE</text:span><text:span text:style-name="T1045"> </text:span><text:span text:style-name="T115">REAJUSTE</text:span><text:span text:style-name="T1021">:</text:span><text:span text:style-name="T1038"> </text:span><text:span text:style-name="T1021">O</text:span><text:span text:style-name="T1038"> </text:span><text:span text:style-name="T1021">presente</text:span><text:span text:style-name="T1038"> </text:span><text:span text:style-name="T1021">índice</text:span><text:span text:style-name="T1038"> </text:span><text:span text:style-name="T1021">de</text:span><text:span text:style-name="T1038"> </text:span><text:span text:style-name="T115">0,063355</text:span><text:span text:style-name="T1045"> </text:span><text:span text:style-name="T1021">será</text:span><text:span text:style-name="T1038"> </text:span><text:span text:style-name="T1021">aplicado</text:span><text:span text:style-name="T1038"> </text:span><text:span text:style-name="T1021">nas</text:span><text:span text:style-name="T1038"> </text:span><text:span text:style-name="T1021">medições</text:span><text:span text:style-name="T1038"> </text:span><text:span text:style-name="T1021">a</text:span><text:span text:style-name="T1038"> </text:span><text:span text:style-name="T1021">partir</text:span><text:span text:style-name="T1038"> </text:span><text:span text:style-name="T1021">de</text:span><text:span text:style-name="T1038"> </text:span><text:span text:style-name="T1021">Novembro</text:span><text:span text:style-name="T1023"> </text:span><text:span text:style-name="T1021">de</text:span><text:span text:style-name="T1038"> </text:span><text:span text:style-name="T1021">2024</text:span></text:p>
      <text:p text:style-name="P1007"><text:span text:style-name="T115">VALOR</text:span><text:span text:style-name="T1046"> </text:span><text:span text:style-name="T115">DESTE</text:span><text:span text:style-name="T1046"> </text:span><text:span text:style-name="T115">TERMO:</text:span><text:span text:style-name="T1046"> </text:span><text:span text:style-name="T115">R$</text:span><text:span text:style-name="T1046"> </text:span><text:span text:style-name="T115">35.333,96</text:span><text:span text:style-name="T1047"> </text:span><text:span text:style-name="T1021">(Trinta</text:span><text:span text:style-name="T1039"> </text:span><text:span text:style-name="T1021">e</text:span><text:span text:style-name="T1039"> </text:span><text:span text:style-name="T1021">cinco</text:span><text:span text:style-name="T1039"> </text:span><text:span text:style-name="T1021">mil,</text:span><text:span text:style-name="T1039"> </text:span><text:span text:style-name="T1021">trezentos</text:span><text:span text:style-name="T1039"> </text:span><text:span text:style-name="T1021">e</text:span><text:span text:style-name="T1039"> </text:span><text:span text:style-name="T1021">trinta</text:span><text:span text:style-name="T1039"> </text:span><text:span text:style-name="T1021">e</text:span><text:span text:style-name="T1039"> </text:span><text:span text:style-name="T1021">três</text:span><text:span text:style-name="T1039"> </text:span><text:span text:style-name="T1021">reais</text:span><text:span text:style-name="T1039"> </text:span><text:span text:style-name="T1021">e</text:span><text:span text:style-name="T1039"> </text:span><text:span text:style-name="T1021">noventa</text:span><text:span text:style-name="T1039"> </text:span><text:span text:style-name="T1021">e</text:span><text:span text:style-name="T1039"> </text:span><text:span text:style-name="T1021">seis</text:span><text:span text:style-name="T1023"> </text:span><text:span text:style-name="T1025">centavos)</text:span></text:p>
      <text:p text:style-name="P1015"><text:span text:style-name="T115">DOTAÇÃO:</text:span><text:span text:style-name="T1048"> </text:span><text:span text:style-name="T1021">O</text:span><text:span text:style-name="T1049"> </text:span><text:span text:style-name="T1021">pagamento</text:span><text:span text:style-name="T1049"> </text:span><text:span text:style-name="T1021">da</text:span><text:span text:style-name="T1049"> </text:span><text:span text:style-name="T1021">importância</text:span><text:span text:style-name="T1050"> </text:span><text:span text:style-name="T1021">relativa</text:span><text:span text:style-name="T1049"> </text:span><text:span text:style-name="T1021">às</text:span><text:span text:style-name="T1050"> </text:span><text:span text:style-name="T1021">despesas</text:span><text:span text:style-name="T1050"> </text:span><text:span text:style-name="T1021">com</text:span><text:span text:style-name="T1049"> </text:span><text:span text:style-name="T1021">o</text:span><text:span text:style-name="T1050"> </text:span><text:span text:style-name="T1021">presente</text:span><text:span text:style-name="T1049"> </text:span><text:span text:style-name="T1021">reajustamento</text:span><text:span text:style-name="T1049"> </text:span><text:span text:style-name="T1021">correrá</text:span><text:span text:style-name="T1049"> </text:span><text:span text:style-name="T1021">à</text:span><text:span text:style-name="T1023"> </text:span><text:span text:style-name="T1021">conta da dotação orçamentária a seguir especificada, a saber:</text:span></text:p>
      <text:p text:style-name="P1016"><text:span text:style-name="T1021">Órgão:</text:span><text:span text:style-name="T1051"> </text:span><text:span text:style-name="T1021">16</text:span><text:span text:style-name="T1052"> </text:span><text:span text:style-name="T1021">–</text:span><text:span text:style-name="T1052"> </text:span><text:span text:style-name="T1021">Secretaria</text:span><text:span text:style-name="T1053"> </text:span><text:span text:style-name="T1021">Municipal</text:span><text:span text:style-name="T1052"> </text:span><text:span text:style-name="T1021">de</text:span><text:span text:style-name="T1052"> </text:span><text:span text:style-name="T1025">Saúde</text:span></text:p>
      <text:p text:style-name="P1017"><text:span text:style-name="T1021">Unidade Orçamentária: 02 – Fundo Municipal de Saúde</text:span><text:span text:style-name="T1023"> </text:span><text:span text:style-name="T1021">Função: 10 – Saúde</text:span></text:p>
      <text:p text:style-name="P1018"><text:span text:style-name="T1021">Subfunção: 301 – Atenção Primária</text:span><text:span text:style-name="T1054"> </text:span><text:span text:style-name="T1021">Programa: 1639 – Atenção Primária a Saúde</text:span></text:p>
      <text:p text:style-name="P1019"><text:span text:style-name="T1021">Projeto/Atividade: 1.048 – Construção e Ampliação de UBS</text:span><text:span text:style-name="T1023"> </text:span><text:span text:style-name="T1021">Elemento de Despesa: 44905191000 – Obras em Andamento</text:span></text:p>
      <text:p text:style-name="P1020"><text:span text:style-name="T1021">Fonte</text:span><text:span text:style-name="T1052"> </text:span><text:span text:style-name="T1021">de</text:span><text:span text:style-name="T1052"> </text:span><text:span text:style-name="T1021">Recurso:</text:span><text:span text:style-name="T1052"> </text:span><text:span text:style-name="T1021">150000150000</text:span><text:span text:style-name="T1052"> </text:span><text:span text:style-name="T1021">–</text:span><text:span text:style-name="T1052"> </text:span><text:span text:style-name="T1021">Receitas</text:span><text:span text:style-name="T1052"> </text:span><text:span text:style-name="T1021">de</text:span><text:span text:style-name="T1052"> </text:span><text:span text:style-name="T1021">Impostos</text:span><text:span text:style-name="T1052"> </text:span><text:span text:style-name="T1021">e</text:span><text:span text:style-name="T1051"> </text:span><text:span text:style-name="T1021">Transferência</text:span><text:span text:style-name="T1052"> </text:span><text:span text:style-name="T1021">de</text:span><text:span text:style-name="T1052"> </text:span><text:span text:style-name="T1021">Impostos</text:span><text:span text:style-name="T1050"> </text:span><text:span text:style-name="T1021">-</text:span><text:span text:style-name="T1052"> </text:span><text:span text:style-name="T1025">Saúde</text:span></text:p>
      <text:p text:style-name="P1021"><text:span text:style-name="T118">DATA</text:span><text:span text:style-name="T1055"> </text:span><text:span text:style-name="T118">ASSINATURA:</text:span><text:span text:style-name="T1045"> </text:span><text:span text:style-name="T1025">24/08/2026</text:span></text:p>
      <text:p text:style-name="P1005"/>
      <text:p text:style-name="P1022"><text:span text:style-name="T115">SIGNATÁRIOS:</text:span><text:span text:style-name="T1031"> </text:span><text:span text:style-name="T1021">Vilson</text:span><text:span text:style-name="T1042"> </text:span><text:span text:style-name="T1021">Carlos</text:span><text:span text:style-name="T1042"> </text:span><text:span text:style-name="T1021">Gomes</text:span><text:span text:style-name="T1042"> </text:span><text:span text:style-name="T1021">Coelho</text:span><text:span text:style-name="T1042"> </text:span><text:span text:style-name="T1021">–</text:span><text:span text:style-name="T1042"> </text:span><text:span text:style-name="T1021">Secretário</text:span><text:span text:style-name="T1042"> </text:span><text:span text:style-name="T1021">Municipal</text:span><text:span text:style-name="T1042"> </text:span><text:span text:style-name="T1021">de</text:span><text:span text:style-name="T1042"> </text:span><text:span text:style-name="T1021">Saúde</text:span><text:span text:style-name="T1042"> </text:span><text:span text:style-name="T1021">Interino,</text:span><text:span text:style-name="T1042"> </text:span><text:span text:style-name="T1021">Rodolfo</text:span><text:span text:style-name="T1042"> </text:span><text:span text:style-name="T1021">Fernandes</text:span><text:span text:style-name="T1023"> </text:span><text:span text:style-name="T1021">do Carmo – Secretário Municipal de Obras Interino e José</text:span><text:span text:style-name="T1036"> </text:span><text:span text:style-name="T1021">Aloil Diirr – Sócio.</text:span></text:p>
      <text:p text:style-name="P1023"/>
      <text:h text:style-name="P1024" text:outline-level="6"><text:span text:style-name="T18">SECRETARIA</text:span><text:span text:style-name="T19"> </text:span><text:span text:style-name="T18">MUNICIPAL</text:span><text:span text:style-name="T19"> </text:span><text:span text:style-name="T18">DE</text:span><text:span text:style-name="T19"> </text:span><text:span text:style-name="T18">SEGURANÇA</text:span><text:span text:style-name="T19"> </text:span><text:span text:style-name="T18">E</text:span><text:span text:style-name="T20"> </text:span><text:span text:style-name="T21">TRÂNSITO</text:span></text:h>
      <text:p text:style-name="P64"/>
      <text:p text:style-name="P1025"><draw:frame draw:style-name="fr7" draw:name="Image 409" text:anchor-type="char" svg:x="1.5484in" svg:y="0.2075in" svg:width="4.8126in" svg:height="7.2953in" draw:z-index="193"><draw:image xlink:href="Pictures/100000000000089800000D079E997DF2.png" xlink:type="simple" xlink:show="embed" xlink:actuate="onLoad" draw:mime-type="image/png"/></draw:frame></text:p>
      <text:p text:style-name="P1026"/>
      <text:h text:style-name="P1027" text:outline-level="6"><text:span text:style-name="T21">AGERSA</text:span><text:span text:style-name="T21"/></text:h>
      <text:p text:style-name="P1028"><draw:frame draw:style-name="fr7" draw:name="Image 410" text:anchor-type="char" svg:x="1.3583in" svg:y="0.1866in" svg:width="1.1307in" svg:height="0.0898in" draw:z-index="195"><draw:image xlink:href="Pictures/10000001000001B10000002949E61E7E.png" xlink:type="simple" xlink:show="embed" xlink:actuate="onLoad" draw:mime-type="image/png"/></draw:frame></text:p>
      <text:p text:style-name="P1029"><text:span text:style-name="T1056">PORTARIA</text:span><text:span text:style-name="T1057"> </text:span><text:span text:style-name="T1056">Nº</text:span><text:span text:style-name="T1057"> </text:span><text:span text:style-name="T1056">057/2026</text:span></text:p>
      <text:p text:style-name="P1030"/>
      <text:p text:style-name="P1031"><text:span text:style-name="T1058">REGULAMENTA</text:span><text:span text:style-name="T1059"> </text:span><text:span text:style-name="T1058">AS</text:span><text:span text:style-name="T1059"> </text:span><text:span text:style-name="T1058">HIPÓTESES</text:span><text:span text:style-name="T1056"> </text:span><text:span text:style-name="T1058">DE</text:span><text:span text:style-name="T1059"> </text:span><text:span text:style-name="T1058">DISPENSA</text:span><text:span text:style-name="T1059"> </text:span><text:span text:style-name="T1058">DO</text:span><text:span text:style-name="T1056"> </text:span><text:span text:style-name="T1058">REGISTRO</text:span><text:span text:style-name="T1056"> </text:span><text:span text:style-name="T1058">ELETRÔNICO</text:span><text:span text:style-name="T1059"> </text:span><text:span text:style-name="T1058">DE</text:span><text:span text:style-name="T1059"> </text:span><text:span text:style-name="T1058">PONTO</text:span><text:span text:style-name="T1060"> </text:span><text:span text:style-name="T1056">PARA O CONTROLE DO CUMPRIMENTO DA JORNADA DE TRABALHO DOS SERVIDORES</text:span><text:span text:style-name="T1060"> </text:span><text:span text:style-name="T1058">DA</text:span><text:span text:style-name="T1061"> </text:span><text:span text:style-name="T1058">AGERSA.</text:span></text:p>
      <text:p text:style-name="P1032"/>
      <text:p text:style-name="P1033"><text:span text:style-name="T1062">A Diretora-Presidente da Agência Municipal de Regulação dos Serviços Públicos Delegados de</text:span><text:span text:style-name="T1063"> </text:span><text:span text:style-name="T1062">Cachoeiro de Itapemirim –</text:span><text:span text:style-name="T1064"> </text:span><text:span text:style-name="T1062">AGERSA, Sra. Tatiana</text:span><text:span text:style-name="T1065"> </text:span><text:span text:style-name="T1062">Aparecida Pirovani Rodrigues, nomeada pelo</text:span><text:span text:style-name="T1063"> </text:span><text:span text:style-name="T1062">Decreto Municipal nº 36.879, de 10 de março de 2026, com redação retificada pelo Decreto</text:span><text:span text:style-name="T1063"> </text:span><text:span text:style-name="T1062">Municipal nº 37.184/2026 de 15 de maio de 2026, no uso das atribuições que lhe conferem a Lei</text:span><text:span text:style-name="T1063"> </text:span><text:span text:style-name="T1062">Municipal nº 7.863/2020 e o referido Decreto,</text:span></text:p>
      <text:p text:style-name="P1034"><text:span text:style-name="T1066">CONSIDERANDO o Decreto Municipal nº 35.305, de 27 de março de 2025 que</text:span><text:span text:style-name="T1067"> </text:span><text:span text:style-name="T1066">que altera dispositivo do</text:span><text:span text:style-name="T1068"> </text:span><text:span text:style-name="T1066">Decreto Municipal nº</text:span><text:span text:style-name="T1069"> </text:span><text:span text:style-name="T1066">28.957, de 25 de outubro de 2019, que regulamenta o uso do registro eletrônico de</text:span><text:span text:style-name="T1068"> </text:span><text:span text:style-name="T1066">ponto para o controle do cumprimento da jornada de trabalho dos servidores e empregados públicos do</text:span><text:span text:style-name="T1068"> </text:span><text:span text:style-name="T1066">Município de Cachoeiro de Itapemirim;</text:span></text:p>
      <text:p text:style-name="P1035"/>
      <text:p text:style-name="P1036"><text:span text:style-name="T1066">CONSIDERANDO</text:span><text:span text:style-name="T1070"> </text:span><text:span text:style-name="T1066">a</text:span><text:span text:style-name="T1069"> </text:span><text:span text:style-name="T1066">necessidade</text:span><text:span text:style-name="T1069"> </text:span><text:span text:style-name="T1066">de</text:span><text:span text:style-name="T1069"> </text:span><text:span text:style-name="T1066">aperfeiçoamento</text:span><text:span text:style-name="T1069"> </text:span><text:span text:style-name="T1066">dos</text:span><text:span text:style-name="T1069"> </text:span><text:span text:style-name="T1066">mecanismos</text:span><text:span text:style-name="T1069"> </text:span><text:span text:style-name="T1066">de</text:span><text:span text:style-name="T1069"> </text:span><text:span text:style-name="T1066">controle</text:span><text:span text:style-name="T1069"> </text:span><text:span text:style-name="T1066">e</text:span><text:span text:style-name="T1069"> </text:span><text:span text:style-name="T1066">acompanhamento</text:span><text:span text:style-name="T1069"> </text:span><text:span text:style-name="T1066">das</text:span><text:span text:style-name="T1068"> </text:span><text:span text:style-name="T1066">atividades</text:span><text:span text:style-name="T1070"> </text:span><text:span text:style-name="T1066">funcionais</text:span><text:span text:style-name="T1071"> </text:span><text:span text:style-name="T1066">dos</text:span><text:span text:style-name="T1070"> </text:span><text:span text:style-name="T1066">servidores</text:span><text:span text:style-name="T1071"> </text:span><text:span text:style-name="T1066">da</text:span><text:span text:style-name="T1070"> </text:span><text:span text:style-name="T1066">Agência</text:span><text:span text:style-name="T1070"> </text:span><text:span text:style-name="T1066">Municipal</text:span><text:span text:style-name="T1070"> </text:span><text:span text:style-name="T1066">de</text:span><text:span text:style-name="T1071"> </text:span><text:span text:style-name="T1066">Regulação</text:span><text:span text:style-name="T1071"> </text:span><text:span text:style-name="T1066">dos</text:span><text:span text:style-name="T1070"> </text:span><text:span text:style-name="T1066">Serviços</text:span><text:span text:style-name="T1071"> </text:span><text:span text:style-name="T1066">Públicos</text:span><text:span text:style-name="T1071"> </text:span><text:span text:style-name="T1066">Delegados</text:span><text:span text:style-name="T1068"> </text:span><text:span text:style-name="T1066">de Cachoeiro de Itapemirim – AGERSA, </text:span><text:span text:style-name="T1058">RESOLVE:</text:span></text:p>
      <text:p text:style-name="P1037"/>
      <text:p text:style-name="P1038"><text:span text:style-name="T1058">Art.</text:span><text:span text:style-name="T1072"> </text:span><text:span text:style-name="T1058">1º</text:span><text:span text:style-name="T1073"> </text:span><text:span text:style-name="T1066">Ficam</text:span><text:span text:style-name="T1069"> </text:span><text:span text:style-name="T1066">dispensados</text:span><text:span text:style-name="T1069"> </text:span><text:span text:style-name="T1066">do</text:span><text:span text:style-name="T1069"> </text:span><text:span text:style-name="T1066">controle</text:span><text:span text:style-name="T1069"> </text:span><text:span text:style-name="T1066">de</text:span><text:span text:style-name="T1069"> </text:span><text:span text:style-name="T1066">frequência</text:span><text:span text:style-name="T1069"> </text:span><text:span text:style-name="T1066">por</text:span><text:span text:style-name="T1069"> </text:span><text:span text:style-name="T1066">meio</text:span><text:span text:style-name="T1069"> </text:span><text:span text:style-name="T1066">do</text:span><text:span text:style-name="T1069"> </text:span><text:span text:style-name="T1066">registro</text:span><text:span text:style-name="T1069"> </text:span><text:span text:style-name="T1066">eletrônico</text:span><text:span text:style-name="T1069"> </text:span><text:span text:style-name="T1066">de</text:span><text:span text:style-name="T1069"> </text:span><text:span text:style-name="T1066">ponto</text:span><text:span text:style-name="T1069"> </text:span><text:span text:style-name="T1066">os</text:span><text:span text:style-name="T1069"> </text:span><text:span text:style-name="T1066">servidores</text:span><text:span text:style-name="T1068"> </text:span><text:span text:style-name="T1066">da Agência Municipal de Regulação dos Serviços Públicos Delegados de Cachoeiro de Itapemirim –</text:span><text:span text:style-name="T1068"> </text:span><text:span text:style-name="T1066">AGERSA ocupantes dos cargos de Diretor-Presidente, Coordenador Executivo de Controle Interno,</text:span><text:span text:style-name="T1068"> </text:span><text:span text:style-name="T1066">Coordenador</text:span><text:span text:style-name="T1074"> </text:span><text:span text:style-name="T1066">Jurídico,</text:span><text:span text:style-name="T1075"> </text:span><text:span text:style-name="T1076">Diretor</text:span><text:span text:style-name="T1077"> </text:span><text:span text:style-name="T1076">de</text:span><text:span text:style-name="T1078"> </text:span><text:span text:style-name="T1076">Regulação</text:span><text:span text:style-name="T1077"> </text:span><text:span text:style-name="T1076">I,</text:span><text:span text:style-name="T1078"> </text:span><text:span text:style-name="T1076">Diretor</text:span><text:span text:style-name="T1077"> </text:span><text:span text:style-name="T1076">de</text:span><text:span text:style-name="T1078"> </text:span><text:span text:style-name="T1076">Regulação</text:span><text:span text:style-name="T1077"> </text:span><text:span text:style-name="T1076">II</text:span><text:span text:style-name="T1078"> </text:span><text:span text:style-name="T1076">e</text:span><text:span text:style-name="T1077"> </text:span><text:span text:style-name="T1076">Diretor</text:span><text:span text:style-name="T1078"> </text:span><text:span text:style-name="T1076">de</text:span><text:span text:style-name="T1077"> </text:span><text:span text:style-name="T1076">Regulação</text:span><text:span text:style-name="T1078"> </text:span><text:span text:style-name="T1076">III.</text:span></text:p>
      <text:p text:style-name="P1039"/>
      <text:p text:style-name="P1040"><text:span text:style-name="T1079">Art. 2º</text:span><text:span text:style-name="T1080"> </text:span><text:span text:style-name="T1062">Ficam revogadas as Portarias AGERSA nº 071/2023, nº 047/2025, nº 071/2025 e nº</text:span><text:span text:style-name="T1063"> </text:span><text:span text:style-name="T1081">111/2025.</text:span></text:p>
      <text:p text:style-name="P1041"/>
      <text:p text:style-name="P1042"><text:span text:style-name="T1058">Art.</text:span><text:span text:style-name="T1082"> </text:span><text:span text:style-name="T1058">3º</text:span><text:span text:style-name="T1061"> </text:span><text:span text:style-name="T1066">Esta</text:span><text:span text:style-name="T1075"> </text:span><text:span text:style-name="T1066">Portaria</text:span><text:span text:style-name="T1075"> </text:span><text:span text:style-name="T1066">entra</text:span><text:span text:style-name="T1075"> </text:span><text:span text:style-name="T1066">em</text:span><text:span text:style-name="T1074"> </text:span><text:span text:style-name="T1066">vigor</text:span><text:span text:style-name="T1075"> </text:span><text:span text:style-name="T1066">na</text:span><text:span text:style-name="T1075"> </text:span><text:span text:style-name="T1066">data</text:span><text:span text:style-name="T1075"> </text:span><text:span text:style-name="T1066">de</text:span><text:span text:style-name="T1075"> </text:span><text:span text:style-name="T1066">sua</text:span><text:span text:style-name="T1074"> </text:span><text:span text:style-name="T1066">publicação.</text:span><text:span text:style-name="T1068"> </text:span><text:span text:style-name="T1066">Cachoeiro de Itapemirim – ES,</text:span><text:span text:style-name="T1068"> </text:span><text:span text:style-name="T1066">25 de agosto de 2026.</text:span></text:p>
      <text:p text:style-name="P1043"/>
      <text:p text:style-name="P1043"/>
      <text:p text:style-name="P1043"/>
      <text:p text:style-name="P1043"/>
      <text:p text:style-name="P1043"/>
      <text:p text:style-name="P1043"/>
      <text:p text:style-name="P1044"/>
      <text:p text:style-name="P1045"><text:span text:style-name="T1083">Tatiana</text:span><text:span text:style-name="T1084"> </text:span><text:span text:style-name="T1083">Aparecida</text:span><text:span text:style-name="T1084"> </text:span><text:span text:style-name="T1083">Pirovani</text:span><text:span text:style-name="T1084"> </text:span><text:span text:style-name="T1083">Rodrigues</text:span><text:span text:style-name="T1085"> </text:span><text:span text:style-name="T1083">Diretora-Presidente - AGERSA</text:span></text:p>
      <text:p text:style-name="P1046"/>
      <text:p text:style-name="P1047"/>
      <text:h text:style-name="P1048" text:outline-level="6"><text:span text:style-name="T18">CÂMARA</text:span><text:span text:style-name="T1086"> </text:span><text:span text:style-name="T21">MUNICIPAL</text:span></text:h>
      <text:p text:style-name="P1049"/>
      <text:p text:style-name="P1050"/>
      <text:p text:style-name="P1051"><text:span text:style-name="T1087">LEI</text:span><text:span text:style-name="T1088"> </text:span><text:span text:style-name="T1087">Nº</text:span><text:span text:style-name="T1089"> </text:span><text:span text:style-name="T1088">8363/2026</text:span></text:p>
      <text:p text:style-name="P1052"/>
      <text:p text:style-name="P1053"/>
      <text:p text:style-name="P1054"><text:span text:style-name="T1090">DISPÕE</text:span><text:span text:style-name="T1091"> </text:span><text:span text:style-name="T1090">SOBRE</text:span><text:span text:style-name="T1091"> </text:span><text:span text:style-name="T1090">A</text:span><text:span text:style-name="T1091"> </text:span><text:span text:style-name="T1090">DENOMINAÇÃO</text:span><text:span text:style-name="T1091"> </text:span><text:span text:style-name="T1090">DE</text:span><text:span text:style-name="T1091"> </text:span><text:span text:style-name="T1092">QUADRA.</text:span></text:p>
      <text:p text:style-name="P1052"/>
      <text:p text:style-name="P1055"/>
      <text:p text:style-name="P1056"><text:span text:style-name="T1093">O </text:span><text:span text:style-name="T1090">Presidente da Câmara Municipal </text:span><text:span text:style-name="T1093">de Cachoeiro de Itapemirim, Estado do Espírito Santo, no uso de suas atribuições legais, faz saber que a Câmara </text:span><text:span text:style-name="T1090">APROVOU, </text:span><text:span text:style-name="T1093">e ele em seu nome </text:span><text:span text:style-name="T1090">PROMULGA </text:span><text:span text:style-name="T1093">a seguinte Lei:</text:span></text:p>
      <text:p text:style-name="P1057"/>
      <text:p text:style-name="P1058"><text:span text:style-name="T1090">Art. 1º </text:span><text:span text:style-name="T1093">Fica denominada como </text:span><text:span text:style-name="T1090">Quadra Rogério Gomes de Moraes Filho</text:span><text:span text:style-name="T1093">, a quadra localizada na rua Nossa Senhora de Fátima, bairro Nossa Senhora de Fátima, situada ao lado da Igreja Católica, no município de Cachoeiro de </text:span><text:span text:style-name="T1094">Itapemirim/ES.</text:span></text:p>
      <text:p text:style-name="P1059"/>
      <text:p text:style-name="P1060"><text:span text:style-name="T1090">Art.</text:span><text:span text:style-name="T1095"> </text:span><text:span text:style-name="T1090">2º</text:span><text:span text:style-name="T1096"> </text:span><text:span text:style-name="T1093">Esta</text:span><text:span text:style-name="T1097"> </text:span><text:span text:style-name="T1093">Lei</text:span><text:span text:style-name="T1097"> </text:span><text:span text:style-name="T1093">entra</text:span><text:span text:style-name="T1097"> </text:span><text:span text:style-name="T1093">em</text:span><text:span text:style-name="T1097"> </text:span><text:span text:style-name="T1093">vigor</text:span><text:span text:style-name="T1097"> </text:span><text:span text:style-name="T1093">na</text:span><text:span text:style-name="T1097"> </text:span><text:span text:style-name="T1093">data</text:span><text:span text:style-name="T1097"> </text:span><text:span text:style-name="T1093">de</text:span><text:span text:style-name="T1097"> </text:span><text:span text:style-name="T1093">sua</text:span><text:span text:style-name="T1097"> </text:span><text:span text:style-name="T1093">publicação, revogadas as disposições em contrário.</text:span></text:p>
      <text:p text:style-name="P1061"/>
      <text:p text:style-name="P1061"/>
      <text:p text:style-name="P1062"/>
      <text:p text:style-name="P1063"><text:span text:style-name="T1098">Cachoeiro</text:span><text:span text:style-name="T1099"> </text:span><text:span text:style-name="T1098">de</text:span><text:span text:style-name="T1099"> </text:span><text:span text:style-name="T1098">Itapemirim,</text:span><text:span text:style-name="T1099"> </text:span><text:span text:style-name="T1098">13</text:span><text:span text:style-name="T1099"> </text:span><text:span text:style-name="T1098">de</text:span><text:span text:style-name="T1099"> </text:span><text:span text:style-name="T1098">agosto</text:span><text:span text:style-name="T1099"> </text:span><text:span text:style-name="T1098">de</text:span><text:span text:style-name="T1100"> </text:span><text:span text:style-name="T1101">2026.</text:span></text:p>
      <text:p text:style-name="P1061"/>
      <text:p text:style-name="P1064"/>
      <text:p text:style-name="P1065"><text:span text:style-name="T1102">ALEXANDRE</text:span><text:span text:style-name="T1103"> </text:span><text:span text:style-name="T1102">VALDO</text:span><text:span text:style-name="T1103"> </text:span><text:span text:style-name="T1104">MAITAN</text:span></text:p>
      <text:p text:style-name="P1066"><text:span text:style-name="T1104">Presidente</text:span><text:span text:style-name="T1104"/></text:p>
      <text:p text:style-name="P1067"/>
      <text:p text:style-name="P1068"/>
      <text:h text:style-name="P1069" text:outline-level="6"><text:span text:style-name="T18">PUBLICAÇÕES</text:span><text:span text:style-name="T1105"> </text:span><text:span text:style-name="T18">DE</text:span><text:span text:style-name="T1106"> </text:span><text:span text:style-name="T21">TERCEIROS</text:span></text:h>
      <text:p text:style-name="P1070"><text:span text:style-name="T1107">ZANETE</text:span><text:span text:style-name="T1108"> </text:span><text:span text:style-name="T1107">E</text:span><text:span text:style-name="T1108"> </text:span><text:span text:style-name="T1107">ZANOTELLI</text:span><text:span text:style-name="T1108"> </text:span><text:span text:style-name="T1107">LTDA,</text:span><text:span text:style-name="T1108"> </text:span><text:span text:style-name="T1107">CNPJ</text:span><text:span text:style-name="T1108"> </text:span><text:span text:style-name="T1107">31.299.159/0001-82,</text:span><text:span text:style-name="T1108"> </text:span><text:span text:style-name="T1107">torna</text:span><text:span text:style-name="T1108"> </text:span><text:span text:style-name="T1107">público</text:span><text:span text:style-name="T1108"> </text:span><text:span text:style-name="T1107">que</text:span><text:span text:style-name="T1108"> </text:span><text:span text:style-name="T1107">OBTEVE,</text:span><text:span text:style-name="T1108"> </text:span><text:span text:style-name="T1107">da</text:span><text:span text:style-name="T1108"> </text:span><text:span text:style-name="T1107">Secretaria</text:span><text:span text:style-name="T1108"> </text:span><text:span text:style-name="T1107">Municipal de</text:span><text:span text:style-name="T1109"> </text:span><text:span text:style-name="T1107">Meio</text:span><text:span text:style-name="T1109"> </text:span><text:span text:style-name="T1107">Ambiente</text:span><text:span text:style-name="T1109"> </text:span><text:span text:style-name="T1107">–</text:span><text:span text:style-name="T1109"> </text:span><text:span text:style-name="T1107">SEMMA,</text:span><text:span text:style-name="T1109"> </text:span><text:span text:style-name="T1107">a</text:span><text:span text:style-name="T1109"> </text:span><text:span text:style-name="T1107">RENOVAÇÃO</text:span><text:span text:style-name="T1109"> </text:span><text:span text:style-name="T1107">da</text:span><text:span text:style-name="T1109"> </text:span><text:span text:style-name="T1107">Licença</text:span><text:span text:style-name="T1109"> </text:span><text:span text:style-name="T1107">de</text:span><text:span text:style-name="T1109"> </text:span><text:span text:style-name="T1107">Operação</text:span><text:span text:style-name="T1109"> </text:span><text:span text:style-name="T1107">-</text:span><text:span text:style-name="T1109"> </text:span><text:span text:style-name="T1107">LO</text:span><text:span text:style-name="T1109"> </text:span><text:span text:style-name="T1107">nº</text:span><text:span text:style-name="T1109"> </text:span><text:span text:style-name="T1107">010/2005,</text:span><text:span text:style-name="T1109"> </text:span><text:span text:style-name="T1107">por</text:span><text:span text:style-name="T1109"> </text:span><text:span text:style-name="T1107">meio</text:span><text:span text:style-name="T1109"> </text:span><text:span text:style-name="T1107">do</text:span><text:span text:style-name="T1109"> </text:span><text:span text:style-name="T1107">Processo nº</text:span><text:span text:style-name="T1110"> </text:span><text:span text:style-name="T1107">9682/2025,</text:span><text:span text:style-name="T1109"> </text:span><text:span text:style-name="T1107">com</text:span><text:span text:style-name="T1109"> </text:span><text:span text:style-name="T1107">validade</text:span><text:span text:style-name="T1109"> </text:span><text:span text:style-name="T1107">até</text:span><text:span text:style-name="T1109"> </text:span><text:span text:style-name="T1107">12/08/2031,</text:span><text:span text:style-name="T1109"> </text:span><text:span text:style-name="T1107">para</text:span><text:span text:style-name="T1109"> </text:span><text:span text:style-name="T1107">atividade</text:span><text:span text:style-name="T1109"> </text:span><text:span text:style-name="T1107">de</text:span><text:span text:style-name="T1109"> </text:span><text:span text:style-name="T1107">5.07</text:span><text:span text:style-name="T1110"> </text:span><text:span text:style-name="T1107">–</text:span><text:span text:style-name="T1109"> </text:span><text:span text:style-name="T1107">Reparação,</text:span><text:span text:style-name="T1109"> </text:span><text:span text:style-name="T1107">retífica,</text:span><text:span text:style-name="T1109"> </text:span><text:span text:style-name="T1107">lanternagem</text:span><text:span text:style-name="T1109"> </text:span><text:span text:style-name="T1107">e/ou manutenção de máquinas, aparelhos e equipamentos mecânicos diversos, inclusive motores automoti-vos,</text:span><text:span text:style-name="T1111"> </text:span><text:span text:style-name="T1107">sem</text:span><text:span text:style-name="T1111"> </text:span><text:span text:style-name="T1107">pintura</text:span><text:span text:style-name="T1111"> </text:span><text:span text:style-name="T1107">ou</text:span><text:span text:style-name="T1111"> </text:span><text:span text:style-name="T1107">tratamento</text:span><text:span text:style-name="T1111"> </text:span><text:span text:style-name="T1107">superficial</text:span><text:span text:style-name="T1112"> </text:span><text:span text:style-name="T1107">de</text:span><text:span text:style-name="T1111"> </text:span><text:span text:style-name="T1107">qualquer</text:span><text:span text:style-name="T1111"> </text:span><text:span text:style-name="T1107">natureza,</text:span><text:span text:style-name="T1111"> </text:span><text:span text:style-name="T1107">localizada</text:span><text:span text:style-name="T1111"> </text:span><text:span text:style-name="T1107">na</text:span><text:span text:style-name="T1111"> </text:span><text:span text:style-name="T1107">Rua</text:span><text:span text:style-name="T1111"> </text:span><text:span text:style-name="T1107">João</text:span><text:span text:style-name="T1111"> </text:span><text:span text:style-name="T1107">Bosco</text:span><text:span text:style-name="T1111"> </text:span><text:span text:style-name="T1107">Fiorio,</text:span><text:span text:style-name="T1111"> </text:span><text:span text:style-name="T1107">04, Marbrasa, Cachoeiro de Itapemirim/ES.</text:span></text:p>
      <text:p text:style-name="P1071"><text:span text:style-name="T1107">Protocolo:</text:span><text:span text:style-name="T1109"> </text:span><text:span text:style-name="T1113">4362026FAT</text:span></text:p>
      <text:p text:style-name="P1072"/>
      <text:p text:style-name="P1073"><text:span text:style-name="T1107">R</text:span><text:span text:style-name="T1114"> </text:span><text:span text:style-name="T1107">B</text:span><text:span text:style-name="T1115"> </text:span><text:span text:style-name="T1107">CECON</text:span><text:span text:style-name="T1114"> </text:span><text:span text:style-name="T1107">COMERCIO</text:span><text:span text:style-name="T1115"> </text:span><text:span text:style-name="T1107">ATACADISTA,</text:span><text:span text:style-name="T1114"> </text:span><text:span text:style-name="T1107">CNPJ</text:span><text:span text:style-name="T1115"> </text:span><text:span text:style-name="T1107">n°</text:span><text:span text:style-name="T1114"> </text:span><text:span text:style-name="T1107">49.304.289/0001-21,</text:span><text:span text:style-name="T1115"> </text:span><text:span text:style-name="T1107">torna</text:span><text:span text:style-name="T1114"> </text:span><text:span text:style-name="T1107">público</text:span><text:span text:style-name="T1115"> </text:span><text:span text:style-name="T1107">que</text:span><text:span text:style-name="T1114"> </text:span><text:span text:style-name="T1107">OBTEVE</text:span><text:span text:style-name="T1115"> </text:span><text:span text:style-name="T1107">da</text:span><text:span text:style-name="T1114"> </text:span><text:span text:style-name="T1107">Secretaria </text:span><text:span text:style-name="T1113">Municipal</text:span><text:span text:style-name="T1114"> </text:span><text:span text:style-name="T1113">de</text:span><text:span text:style-name="T1114"> </text:span><text:span text:style-name="T1113">Meio</text:span><text:span text:style-name="T1115"> </text:span><text:span text:style-name="T1113">Ambiente</text:span><text:span text:style-name="T1115"> </text:span><text:span text:style-name="T1113">-</text:span><text:span text:style-name="T1114"> </text:span><text:span text:style-name="T1113">SEMMA,</text:span><text:span text:style-name="T1114"> </text:span><text:span text:style-name="T1113">à</text:span><text:span text:style-name="T1115"> </text:span><text:span text:style-name="T1113">Licença</text:span><text:span text:style-name="T1114"> </text:span><text:span text:style-name="T1113">de</text:span><text:span text:style-name="T1115"> </text:span><text:span text:style-name="T1113">Operação</text:span><text:span text:style-name="T1114"> </text:span><text:span text:style-name="T1113">por</text:span><text:span text:style-name="T1115"> </text:span><text:span text:style-name="T1113">Procedimento</text:span><text:span text:style-name="T1115"> </text:span><text:span text:style-name="T1113">Corretivo</text:span><text:span text:style-name="T1114"> </text:span><text:span text:style-name="T1113">–</text:span><text:span text:style-name="T1114"> </text:span><text:span text:style-name="T1113">LO</text:span><text:span text:style-name="T1114"> </text:span><text:span text:style-name="T1113">n°</text:span><text:span text:style-name="T1114"> </text:span><text:span text:style-name="T1113">051/2026, </text:span><text:span text:style-name="T1107">por meio do Processo n° 92416/2024, com validade até 29/07/2028, para a atividade principal 11.06 - Fa-bricação</text:span><text:span text:style-name="T1113"> </text:span><text:span text:style-name="T1107">de</text:span><text:span text:style-name="T1113"> </text:span><text:span text:style-name="T1107">sabões,</text:span><text:span text:style-name="T1113"> </text:span><text:span text:style-name="T1107">detergentes</text:span><text:span text:style-name="T1113"> </text:span><text:span text:style-name="T1107">e</text:span><text:span text:style-name="T1113"> </text:span><text:span text:style-name="T1107">seus</text:span><text:span text:style-name="T1113"> </text:span><text:span text:style-name="T1107">subprodutos</text:span><text:span text:style-name="T1113"> </text:span><text:span text:style-name="T1107">e</text:span><text:span text:style-name="T1113"> </text:span><text:span text:style-name="T1107">derivados</text:span><text:span text:style-name="T1113"> </text:span><text:span text:style-name="T1107">e</text:span><text:span text:style-name="T1113"> </text:span><text:span text:style-name="T1107">atividade</text:span><text:span text:style-name="T1113"> </text:span><text:span text:style-name="T1107">meio</text:span><text:span text:style-name="T1113"> </text:span><text:span text:style-name="T1107">11.07</text:span><text:span text:style-name="T1113"> </text:span><text:span text:style-name="T1107">–</text:span><text:span text:style-name="T1113"> </text:span><text:span text:style-name="T1107">Fracionamento e/ou</text:span><text:span text:style-name="T1116"> </text:span><text:span text:style-name="T1107">embalagem</text:span><text:span text:style-name="T1116"> </text:span><text:span text:style-name="T1107">de</text:span><text:span text:style-name="T1116"> </text:span><text:span text:style-name="T1107">saneantes</text:span><text:span text:style-name="T1116"> </text:span><text:span text:style-name="T1107">domissanitários</text:span><text:span text:style-name="T1116"> </text:span><text:span text:style-name="T1107">e</text:span><text:span text:style-name="T1116"> </text:span><text:span text:style-name="T1107">de</text:span><text:span text:style-name="T1116"> </text:span><text:span text:style-name="T1107">produtos</text:span><text:span text:style-name="T1116"> </text:span><text:span text:style-name="T1107">químicos,</text:span><text:span text:style-name="T1116"> </text:span><text:span text:style-name="T1107">exceto</text:span><text:span text:style-name="T1116"> </text:span><text:span text:style-name="T1107">agrotóxicos,</text:span><text:span text:style-name="T1116"> </text:span><text:span text:style-name="T1107">associado</text:span><text:span text:style-name="T1116"> </text:span><text:span text:style-name="T1107">ou não à estocagem; 22.04 – Armazenamento e/ou depósito de gás GLP, produtos químicos e/ou perigosos fracionados</text:span><text:span text:style-name="T1111"> </text:span><text:span text:style-name="T1107">(em</text:span><text:span text:style-name="T1109"> </text:span><text:span text:style-name="T1107">recipiente</text:span><text:span text:style-name="T1109"> </text:span><text:span text:style-name="T1107">com</text:span><text:span text:style-name="T1109"> </text:span><text:span text:style-name="T1107">capacidade</text:span><text:span text:style-name="T1111"> </text:span><text:span text:style-name="T1107">máxima</text:span><text:span text:style-name="T1109"> </text:span><text:span text:style-name="T1107">de</text:span><text:span text:style-name="T1109"> </text:span><text:span text:style-name="T1107">200</text:span><text:span text:style-name="T1109"> </text:span><text:span text:style-name="T1107">litros</text:span><text:span text:style-name="T1109"> </text:span><text:span text:style-name="T1107">e/ou</text:span><text:span text:style-name="T1109"> </text:span><text:span text:style-name="T1107">quilos),</text:span><text:span text:style-name="T1109"> </text:span><text:span text:style-name="T1107">exceto</text:span><text:span text:style-name="T1109"> </text:span><text:span text:style-name="T1107">agrotóxicos</text:span><text:span text:style-name="T1109"> </text:span><text:span text:style-name="T1107">e</text:span><text:span text:style-name="T1109"> </text:span><text:span text:style-name="T1107">afins</text:span><text:span text:style-name="T1109"> </text:span><text:span text:style-name="T1107">e Inexigibilidade</text:span><text:span text:style-name="T1114"> </text:span><text:span text:style-name="T1107">para</text:span><text:span text:style-name="T1114"> </text:span><text:span text:style-name="T1107">a</text:span><text:span text:style-name="T1114"> </text:span><text:span text:style-name="T1107">atividade</text:span><text:span text:style-name="T1114"> </text:span><text:span text:style-name="T1107">23.</text:span><text:span text:style-name="T1114"> </text:span><text:span text:style-name="T1107">07,</text:span><text:span text:style-name="T1114"> </text:span><text:span text:style-name="T1107">localizada</text:span><text:span text:style-name="T1114"> </text:span><text:span text:style-name="T1107">na</text:span><text:span text:style-name="T1114"> </text:span><text:span text:style-name="T1107">Rodovia</text:span><text:span text:style-name="T1114"> </text:span><text:span text:style-name="T1107">ES</text:span><text:span text:style-name="T1114"> </text:span><text:span text:style-name="T1107">489,</text:span><text:span text:style-name="T1114"> </text:span><text:span text:style-name="T1107">n°</text:span><text:span text:style-name="T1114"> </text:span><text:span text:style-name="T1107">55,</text:span><text:span text:style-name="T1114"> </text:span><text:span text:style-name="T1107">no</text:span><text:span text:style-name="T1114"> </text:span><text:span text:style-name="T1107">Bairro</text:span><text:span text:style-name="T1114"> </text:span><text:span text:style-name="T1107">Boa</text:span><text:span text:style-name="T1114"> </text:span><text:span text:style-name="T1107">Vista,</text:span><text:span text:style-name="T1114"> </text:span><text:span text:style-name="T1107">Cachoeiro de Itapemirim/ES.</text:span></text:p>
      <text:p text:style-name="P1074"><text:span text:style-name="T1107">Protocolo:</text:span><text:span text:style-name="T1109"> </text:span><text:span text:style-name="T1113">4332026FAT</text:span></text:p>
      <text:p text:style-name="P1075"/>
      <text:p text:style-name="P1076"><text:span text:style-name="T1107">P</text:span><text:span text:style-name="T1114"> </text:span><text:span text:style-name="T1107">M</text:span><text:span text:style-name="T1114"> </text:span><text:span text:style-name="T1107">R</text:span><text:span text:style-name="T1114"> </text:span><text:span text:style-name="T1107">DE</text:span><text:span text:style-name="T1114"> </text:span><text:span text:style-name="T1107">REZENDE,</text:span><text:span text:style-name="T1114"> </text:span><text:span text:style-name="T1107">CNPJ:</text:span><text:span text:style-name="T1114"> </text:span><text:span text:style-name="T1107">22.514.220/0001-76,</text:span><text:span text:style-name="T1114"> </text:span><text:span text:style-name="T1107">torna</text:span><text:span text:style-name="T1114"> </text:span><text:span text:style-name="T1107">público</text:span><text:span text:style-name="T1114"> </text:span><text:span text:style-name="T1107">que</text:span><text:span text:style-name="T1114"> </text:span><text:span text:style-name="T1107">OBTEVE</text:span><text:span text:style-name="T1114"> </text:span><text:span text:style-name="T1107">da</text:span><text:span text:style-name="T1114"> </text:span><text:span text:style-name="T1107">Secretaria</text:span><text:span text:style-name="T1114"> </text:span><text:span text:style-name="T1107">Municipal</text:span><text:span text:style-name="T1114"> </text:span><text:span text:style-name="T1107">de</text:span><text:span text:style-name="T1114"> </text:span><text:span text:style-name="T1107">Meio Ambiente</text:span><text:span text:style-name="T1116"> </text:span><text:span text:style-name="T1107">-</text:span><text:span text:style-name="T1116"> </text:span><text:span text:style-name="T1107">SEMMA,</text:span><text:span text:style-name="T1116"> </text:span><text:span text:style-name="T1107">a</text:span><text:span text:style-name="T1116"> </text:span><text:span text:style-name="T1107">Licença</text:span><text:span text:style-name="T1116"> </text:span><text:span text:style-name="T1107">de</text:span><text:span text:style-name="T1116"> </text:span><text:span text:style-name="T1107">Operação</text:span><text:span text:style-name="T1116"> </text:span><text:span text:style-name="T1107">por</text:span><text:span text:style-name="T1116"> </text:span><text:span text:style-name="T1107">Procedimento</text:span><text:span text:style-name="T1116"> </text:span><text:span text:style-name="T1107">Corretivo</text:span><text:span text:style-name="T1116"> </text:span><text:span text:style-name="T1107">–</text:span><text:span text:style-name="T1116"> </text:span><text:span text:style-name="T1107">LO</text:span><text:span text:style-name="T1116"> </text:span><text:span text:style-name="T1107">nº</text:span><text:span text:style-name="T1116"> </text:span><text:span text:style-name="T1107">050/2026,</text:span><text:span text:style-name="T1116"> </text:span><text:span text:style-name="T1107">por</text:span><text:span text:style-name="T1116"> </text:span><text:span text:style-name="T1107">meio</text:span><text:span text:style-name="T1116"> </text:span><text:span text:style-name="T1107">do</text:span><text:span text:style-name="T1116"> </text:span><text:span text:style-name="T1107">Pro-cesso nº 51394/2026, com validade até 29/07/2028 para a atividade de 8.01 - Serraria e/ou Fabricação de artefatos</text:span><text:span text:style-name="T1112"> </text:span><text:span text:style-name="T1107">e</text:span><text:span text:style-name="T1112"> </text:span><text:span text:style-name="T1107">estruturas</text:span><text:span text:style-name="T1112"> </text:span><text:span text:style-name="T1107">de</text:span><text:span text:style-name="T1112"> </text:span><text:span text:style-name="T1107">madeira,</text:span><text:span text:style-name="T1112"> </text:span><text:span text:style-name="T1107">bambu,</text:span><text:span text:style-name="T1112"> </text:span><text:span text:style-name="T1107">vime,</text:span><text:span text:style-name="T1112"> </text:span><text:span text:style-name="T1107">junco,</text:span><text:span text:style-name="T1112"> </text:span><text:span text:style-name="T1107">xaxim,</text:span><text:span text:style-name="T1112"> </text:span><text:span text:style-name="T1107">palha</text:span><text:span text:style-name="T1112"> </text:span><text:span text:style-name="T1107">traçada</text:span><text:span text:style-name="T1112"> </text:span><text:span text:style-name="T1107">ou</text:span><text:span text:style-name="T1112"> </text:span><text:span text:style-name="T1107">cortiça</text:span><text:span text:style-name="T1112"> </text:span><text:span text:style-name="T1107">e</text:span><text:span text:style-name="T1112"> </text:span><text:span text:style-name="T1107">afins</text:span><text:span text:style-name="T1112"> </text:span><text:span text:style-name="T1107">(ferramen-tas, móveis, chapas e placas de madeira compensada ou prensada, revestidas ou não com material plás-tico,</text:span><text:span text:style-name="T1115"> </text:span><text:span text:style-name="T1107">entre</text:span><text:span text:style-name="T1115"> </text:span><text:span text:style-name="T1107">outros),</text:span><text:span text:style-name="T1115"> </text:span><text:span text:style-name="T1107">sem</text:span><text:span text:style-name="T1115"> </text:span><text:span text:style-name="T1107">pintura</text:span><text:span text:style-name="T1115"> </text:span><text:span text:style-name="T1107">e/ou</text:span><text:span text:style-name="T1115"> </text:span><text:span text:style-name="T1107">outras</text:span><text:span text:style-name="T1115"> </text:span><text:span text:style-name="T1107">proteções</text:span><text:span text:style-name="T1115"> </text:span><text:span text:style-name="T1107">superficiais,</text:span><text:span text:style-name="T1117"> </text:span><text:span text:style-name="T1107">exceto</text:span><text:span text:style-name="T1115"> </text:span><text:span text:style-name="T1107">para</text:span><text:span text:style-name="T1114"> </text:span><text:span text:style-name="T1107">aplicação</text:span><text:span text:style-name="T1115"> </text:span><text:span text:style-name="T1107">rural,</text:span><text:span text:style-name="T1115"> </text:span><text:span text:style-name="T1107">localizada na Estrada da Tijuca, Alto União, em Cachoeiro de Itapemirim/ES.</text:span></text:p>
      <text:p text:style-name="P1077"><text:span text:style-name="T1107">Protocolo:</text:span><text:span text:style-name="T1109"> </text:span><text:span text:style-name="T1113">4402026FAT</text:span></text:p>
      <text:p text:style-name="P1072"/>
      <text:p text:style-name="P1076"><text:span text:style-name="T1107">CAXUMIRIM</text:span><text:span text:style-name="T1109"> </text:span><text:span text:style-name="T1107">LTDA,</text:span><text:span text:style-name="T1109"> </text:span><text:span text:style-name="T1107">CNPJ</text:span><text:span text:style-name="T1109"> </text:span><text:span text:style-name="T1107">Nº</text:span><text:span text:style-name="T1109"> </text:span><text:span text:style-name="T1107">21.960.963/0001-07,</text:span><text:span text:style-name="T1109"> </text:span><text:span text:style-name="T1107">torna</text:span><text:span text:style-name="T1109"> </text:span><text:span text:style-name="T1107">público</text:span><text:span text:style-name="T1109"> </text:span><text:span text:style-name="T1107">que</text:span><text:span text:style-name="T1109"> </text:span><text:span text:style-name="T1107">OBTEVE</text:span><text:span text:style-name="T1109"> </text:span><text:span text:style-name="T1107">da</text:span><text:span text:style-name="T1109"> </text:span><text:span text:style-name="T1107">Secretaria</text:span><text:span text:style-name="T1109"> </text:span><text:span text:style-name="T1107">Municipal</text:span><text:span text:style-name="T1109"> </text:span><text:span text:style-name="T1107">de</text:span><text:span text:style-name="T1109"> </text:span><text:span text:style-name="T1107">Meio Ambiente</text:span><text:span text:style-name="T1110"> </text:span><text:span text:style-name="T1107">–</text:span><text:span text:style-name="T1109"> </text:span><text:span text:style-name="T1107">SEMMA,</text:span><text:span text:style-name="T1109"> </text:span><text:span text:style-name="T1107">a</text:span><text:span text:style-name="T1109"> </text:span><text:span text:style-name="T1107">Renovação</text:span><text:span text:style-name="T1109"> </text:span><text:span text:style-name="T1107">da</text:span><text:span text:style-name="T1109"> </text:span><text:span text:style-name="T1107">Licença</text:span><text:span text:style-name="T1109"> </text:span><text:span text:style-name="T1107">de</text:span><text:span text:style-name="T1109"> </text:span><text:span text:style-name="T1107">Operação</text:span><text:span text:style-name="T1109"> </text:span><text:span text:style-name="T1107">–</text:span><text:span text:style-name="T1110"> </text:span><text:span text:style-name="T1107">LO</text:span><text:span text:style-name="T1109"> </text:span><text:span text:style-name="T1107">Nº</text:span><text:span text:style-name="T1109"> </text:span><text:span text:style-name="T1107">079/2016,</text:span><text:span text:style-name="T1109"> </text:span><text:span text:style-name="T1107">válida</text:span><text:span text:style-name="T1109"> </text:span><text:span text:style-name="T1107">até</text:span><text:span text:style-name="T1109"> </text:span><text:span text:style-name="T1107">18/082031,</text:span><text:span text:style-name="T1109"> </text:span><text:span text:style-name="T1107">por</text:span><text:span text:style-name="T1109"> </text:span><text:span text:style-name="T1107">meio do</text:span><text:span text:style-name="T1111"> </text:span><text:span text:style-name="T1107">Processo</text:span><text:span text:style-name="T1111"> </text:span><text:span text:style-name="T1107">nº</text:span><text:span text:style-name="T1111"> </text:span><text:span text:style-name="T1107">38205/2026,</text:span><text:span text:style-name="T1111"> </text:span><text:span text:style-name="T1107">para</text:span><text:span text:style-name="T1111"> </text:span><text:span text:style-name="T1107">a</text:span><text:span text:style-name="T1111"> </text:span><text:span text:style-name="T1107">atividade</text:span><text:span text:style-name="T1111"> </text:span><text:span text:style-name="T1107">5.07</text:span><text:span text:style-name="T1111"> </text:span><text:span text:style-name="T1107">–</text:span><text:span text:style-name="T1111"> </text:span><text:span text:style-name="T1107">Reparação,</text:span><text:span text:style-name="T1111"> </text:span><text:span text:style-name="T1107">retífica,</text:span><text:span text:style-name="T1111"> </text:span><text:span text:style-name="T1107">lanternagem</text:span><text:span text:style-name="T1111"> </text:span><text:span text:style-name="T1107">e/</text:span><text:span text:style-name="T1111"> </text:span><text:span text:style-name="T1107">ou</text:span><text:span text:style-name="T1111"> </text:span><text:span text:style-name="T1107">manutenção</text:span><text:span text:style-name="T1111"> </text:span><text:span text:style-name="T1107">de máquinas,</text:span><text:span text:style-name="T1110"> </text:span><text:span text:style-name="T1107">aparelhos</text:span><text:span text:style-name="T1109"> </text:span><text:span text:style-name="T1107">e</text:span><text:span text:style-name="T1109"> </text:span><text:span text:style-name="T1107">equipamentos</text:span><text:span text:style-name="T1109"> </text:span><text:span text:style-name="T1107">mecânicos</text:span><text:span text:style-name="T1109"> </text:span><text:span text:style-name="T1107">diversos,</text:span><text:span text:style-name="T1109"> </text:span><text:span text:style-name="T1107">inclusive</text:span><text:span text:style-name="T1109"> </text:span><text:span text:style-name="T1107">motores</text:span><text:span text:style-name="T1109"> </text:span><text:span text:style-name="T1107">automotivos,</text:span><text:span text:style-name="T1109"> </text:span><text:span text:style-name="T1107">sem</text:span><text:span text:style-name="T1110"> </text:span><text:span text:style-name="T1107">pintura</text:span><text:span text:style-name="T1109"> </text:span><text:span text:style-name="T1107">ou tratamento superficial de qualquer natureza, localizado à Rua Jose Rosa Machado, Nº 160, Bairro Nossa Senhora de Fatima, em Cachoeiro de Itapemirim/ES.</text:span></text:p>
      <text:p text:style-name="P1071"><text:span text:style-name="T1107">Protocolo:</text:span><text:span text:style-name="T1109"> </text:span><text:span text:style-name="T1113">4432026FAT</text:span></text:p>
      <text:p text:style-name="P1078"/>
      <text:p text:style-name="P1079"/>
      <text:p text:style-name="P1079"/>
      <text:p text:style-name="P1079"/>
      <text:p text:style-name="P1079"/>
      <text:p text:style-name="P1079"/>
      <text:p text:style-name="P1079"/>
      <text:p text:style-name="P1080"/>
      <text:p text:style-name="P1076"><draw:frame draw:style-name="fr2" draw:name="Image128" text:anchor-type="char" svg:x="0.4925in" svg:y="-1.6839in" svg:width="7.7756in" svg:height="1.3874in" draw:z-index="423"><draw:image xlink:href="Pictures/10000001000002EA0000008525714CD2.png" xlink:type="simple" xlink:show="embed" xlink:actuate="onLoad" draw:mime-type="image/png"/></draw:frame><text:span text:style-name="T1107">JOÃO</text:span><text:span text:style-name="T1113"> </text:span><text:span text:style-name="T1107">CARARO</text:span><text:span text:style-name="T1113"> </text:span><text:span text:style-name="T1107">SOBRINHO</text:span><text:span text:style-name="T1113"> </text:span><text:span text:style-name="T1107">PEÇAS</text:span><text:span text:style-name="T1113"> </text:span><text:span text:style-name="T1107">LTDA</text:span><text:span text:style-name="T1113"> </text:span><text:span text:style-name="T1107">CNPJ</text:span><text:span text:style-name="T1113"> </text:span><text:span text:style-name="T1107">24.101.809/0001-78</text:span><text:span text:style-name="T1113"> </text:span><text:span text:style-name="T1107">torna</text:span><text:span text:style-name="T1113"> </text:span><text:span text:style-name="T1107">público</text:span><text:span text:style-name="T1113"> </text:span><text:span text:style-name="T1107">que</text:span><text:span text:style-name="T1113"> </text:span><text:span text:style-name="T1107">OBTEVE</text:span><text:span text:style-name="T1113"> </text:span><text:span text:style-name="T1107">da</text:span><text:span text:style-name="T1113"> </text:span><text:span text:style-name="T1107">Secretaria Municipal</text:span><text:span text:style-name="T1110"> </text:span><text:span text:style-name="T1107">de</text:span><text:span text:style-name="T1109"> </text:span><text:span text:style-name="T1107">Meio</text:span><text:span text:style-name="T1109"> </text:span><text:span text:style-name="T1107">Ambiente</text:span><text:span text:style-name="T1109"> </text:span><text:span text:style-name="T1107">-</text:span><text:span text:style-name="T1109"> </text:span><text:span text:style-name="T1107">SEMMA</text:span><text:span text:style-name="T1109"> </text:span><text:span text:style-name="T1107">a</text:span><text:span text:style-name="T1109"> </text:span><text:span text:style-name="T1107">Renovação</text:span><text:span text:style-name="T1109"> </text:span><text:span text:style-name="T1107">da</text:span><text:span text:style-name="T1109"> </text:span><text:span text:style-name="T1107">Licença</text:span><text:span text:style-name="T1110"> </text:span><text:span text:style-name="T1107">de</text:span><text:span text:style-name="T1109"> </text:span><text:span text:style-name="T1107">Operação</text:span><text:span text:style-name="T1109"> </text:span><text:span text:style-name="T1107">-</text:span><text:span text:style-name="T1109"> </text:span><text:span text:style-name="T1107">LO</text:span><text:span text:style-name="T1109"> </text:span><text:span text:style-name="T1107">,</text:span><text:span text:style-name="T1109"> </text:span><text:span text:style-name="T1107">Nº</text:span><text:span text:style-name="T1109"> </text:span><text:span text:style-name="T1107">043/2016</text:span><text:span text:style-name="T1109"> </text:span><text:span text:style-name="T1107">com</text:span><text:span text:style-name="T1109"> </text:span><text:span text:style-name="T1107">validade 18/08/2031,</text:span><text:span text:style-name="T1118"> </text:span><text:span text:style-name="T1107">por</text:span><text:span text:style-name="T1118"> </text:span><text:span text:style-name="T1107">meio</text:span><text:span text:style-name="T1118"> </text:span><text:span text:style-name="T1107">do</text:span><text:span text:style-name="T1118"> </text:span><text:span text:style-name="T1107">processo</text:span><text:span text:style-name="T1118"> </text:span><text:span text:style-name="T1107">72137/2025,</text:span><text:span text:style-name="T1118"> </text:span><text:span text:style-name="T1107">para</text:span><text:span text:style-name="T1118"> </text:span><text:span text:style-name="T1107">a</text:span><text:span text:style-name="T1118"> </text:span><text:span text:style-name="T1107">Atividade:20.05-</text:span><text:span text:style-name="T1118"> </text:span><text:span text:style-name="T1107">Triagem,</text:span><text:span text:style-name="T1118"> </text:span><text:span text:style-name="T1107">lavagem,</text:span><text:span text:style-name="T1118"> </text:span><text:span text:style-name="T1107">processamento, beneficiamento</text:span><text:span text:style-name="T1118"> </text:span><text:span text:style-name="T1107">e/ou</text:span><text:span text:style-name="T1118"> </text:span><text:span text:style-name="T1107">armazenamento</text:span><text:span text:style-name="T1118"> </text:span><text:span text:style-name="T1107">temporário</text:span><text:span text:style-name="T1118"> </text:span><text:span text:style-name="T1107">de</text:span><text:span text:style-name="T1118"> </text:span><text:span text:style-name="T1107">resíduos</text:span><text:span text:style-name="T1118"> </text:span><text:span text:style-name="T1107">sólidos</text:span><text:span text:style-name="T1118"> </text:span><text:span text:style-name="T1107">reutilizados</text:span><text:span text:style-name="T1118"> </text:span><text:span text:style-name="T1107">e/ou</text:span><text:span text:style-name="T1118"> </text:span><text:span text:style-name="T1107">recicláveis</text:span><text:span text:style-name="T1118"> </text:span><text:span text:style-name="T1107">perigo-sos</text:span><text:span text:style-name="T1119"> </text:span><text:span text:style-name="T1107">–</text:span><text:span text:style-name="T1119"> </text:span><text:span text:style-name="T1107">Classe</text:span><text:span text:style-name="T1119"> </text:span><text:span text:style-name="T1107">I</text:span><text:span text:style-name="T1119"> </text:span><text:span text:style-name="T1107">ou</text:span><text:span text:style-name="T1119"> </text:span><text:span text:style-name="T1107">contaminados</text:span><text:span text:style-name="T1119"> </text:span><text:span text:style-name="T1107">com</text:span><text:span text:style-name="T1119"> </text:span><text:span text:style-name="T1107">resíduos</text:span><text:span text:style-name="T1119"> </text:span><text:span text:style-name="T1107">perigosos</text:span><text:span text:style-name="T1119"> </text:span><text:span text:style-name="T1107">(incluindo</text:span><text:span text:style-name="T1119"> </text:span><text:span text:style-name="T1107">ferro</text:span><text:span text:style-name="T1119"> </text:span><text:span text:style-name="T1107">velho),</text:span><text:span text:style-name="T1119"> </text:span><text:span text:style-name="T1107">respeitando</text:span><text:span text:style-name="T1119"> </text:span><text:span text:style-name="T1107">o</text:span><text:span text:style-name="T1119"> </text:span><text:span text:style-name="T1107">ente</text:span><text:span text:style-name="T1119"> </text:span><text:span text:style-name="T1107">respon-sável pelo licenciamento da central de Tratamento de Resíduos quando associado a uma, localizada na Avenida Jones dos Santos Neves, Boa Esperança Nº 1255, em Cachoeiro de Itapemirim/ES.</text:span></text:p>
      <text:p text:style-name="P1077"><text:span text:style-name="T1107">Protocolo:</text:span><text:span text:style-name="T1109"> </text:span><text:span text:style-name="T1113">4372026FAT</text:span></text:p>
      <text:p text:style-name="P1081"/>
      <text:p text:style-name="P1082"><text:span text:style-name="T1113">SERVIÇO</text:span><text:span text:style-name="T1117"> </text:span><text:span text:style-name="T1113">DE</text:span><text:span text:style-name="T1107"> </text:span><text:span text:style-name="T1113">CONCRETAGEM</text:span><text:span text:style-name="T1107"> </text:span><text:span text:style-name="T1113">ALTO</text:span><text:span text:style-name="T1117"> </text:span><text:span text:style-name="T1113">DA</text:span><text:span text:style-name="T1107"> </text:span><text:span text:style-name="T1113">SERRA</text:span><text:span text:style-name="T1107"> </text:span><text:span text:style-name="T1113">LTDA,</text:span><text:span text:style-name="T1117"> </text:span><text:span text:style-name="T1113">CNPJ</text:span><text:span text:style-name="T1107"> </text:span><text:span text:style-name="T1113">04.205.348/0009-23,</text:span><text:span text:style-name="T1107"> </text:span><text:span text:style-name="T1113">torna</text:span><text:span text:style-name="T1117"> </text:span><text:span text:style-name="T1113">público</text:span><text:span text:style-name="T1107"> </text:span><text:span text:style-name="T1113">que</text:span><text:span text:style-name="T1107"> </text:span><text:span text:style-name="T1113">REQUEREU</text:span></text:p>
      <text:p text:style-name="P1083"><text:span text:style-name="T1107">à</text:span><text:span text:style-name="T1109"> </text:span><text:span text:style-name="T1107">Secretaria</text:span><text:span text:style-name="T1109"> </text:span><text:span text:style-name="T1107">Municipal</text:span><text:span text:style-name="T1109"> </text:span><text:span text:style-name="T1107">de</text:span><text:span text:style-name="T1109"> </text:span><text:span text:style-name="T1107">Meio</text:span><text:span text:style-name="T1109"> </text:span><text:span text:style-name="T1107">Ambiente</text:span><text:span text:style-name="T1109"> </text:span><text:span text:style-name="T1107">-</text:span><text:span text:style-name="T1109"> </text:span><text:span text:style-name="T1107">SEMMA</text:span><text:span text:style-name="T1109"> </text:span><text:span text:style-name="T1107">a</text:span><text:span text:style-name="T1109"> </text:span><text:span text:style-name="T1107">RENOVAÇÃO</text:span><text:span text:style-name="T1109"> </text:span><text:span text:style-name="T1107">da</text:span><text:span text:style-name="T1109"> </text:span><text:span text:style-name="T1107">Licença</text:span><text:span text:style-name="T1109"> </text:span><text:span text:style-name="T1107">de</text:span><text:span text:style-name="T1109"> </text:span><text:span text:style-name="T1107">Operação</text:span><text:span text:style-name="T1109"> </text:span><text:span text:style-name="T1107">–</text:span><text:span text:style-name="T1109"> </text:span><text:span text:style-name="T1107">LO</text:span><text:span text:style-name="T1109"> </text:span><text:span text:style-name="T1107">nº</text:span><text:span text:style-name="T1109"> </text:span><text:span text:style-name="T1107">076/2025, por</text:span><text:span text:style-name="T1109"> </text:span><text:span text:style-name="T1107">meio</text:span><text:span text:style-name="T1109"> </text:span><text:span text:style-name="T1107">do</text:span><text:span text:style-name="T1109"> </text:span><text:span text:style-name="T1107">processo</text:span><text:span text:style-name="T1109"> </text:span><text:span text:style-name="T1107">nº</text:span><text:span text:style-name="T1109"> </text:span><text:span text:style-name="T1107">59933/2026,</text:span><text:span text:style-name="T1109"> </text:span><text:span text:style-name="T1107">para</text:span><text:span text:style-name="T1109"> </text:span><text:span text:style-name="T1107">a</text:span><text:span text:style-name="T1109"> </text:span><text:span text:style-name="T1107">atividade</text:span><text:span text:style-name="T1109"> </text:span><text:span text:style-name="T1107">4.01</text:span><text:span text:style-name="T1109"> </text:span><text:span text:style-name="T1107">-</text:span><text:span text:style-name="T1109"> </text:span><text:span text:style-name="T1107">Usina</text:span><text:span text:style-name="T1109"> </text:span><text:span text:style-name="T1107">de</text:span><text:span text:style-name="T1109"> </text:span><text:span text:style-name="T1107">fabricação</text:span><text:span text:style-name="T1109"> </text:span><text:span text:style-name="T1107">de</text:span><text:span text:style-name="T1109"> </text:span><text:span text:style-name="T1107">concreto,</text:span><text:span text:style-name="T1109"> </text:span><text:span text:style-name="T1107">localizada</text:span><text:span text:style-name="T1109"> </text:span><text:span text:style-name="T1107">na Rua Roberto de Almeida Barina, nº 110, Localidade Santa Tereza, Cachoeiro de Itapemirim/ES.</text:span></text:p>
      <text:p text:style-name="P1082"><text:span text:style-name="T1107">Protocolo:</text:span><text:span text:style-name="T1109"> </text:span><text:span text:style-name="T1113">4282026FAT</text:span></text:p>
      <text:h text:style-name="P1084" text:outline-level="2"><draw:frame draw:style-name="fr1" draw:name="Image134" text:anchor-type="char" svg:x="1.6953in" svg:y="0.6102in" svg:width="5.7862in" svg:height="0.3756in" draw:z-index="428"><draw:image xlink:href="Pictures/100000010000022B0000002474849A47.png" xlink:type="simple" xlink:show="embed" xlink:actuate="onLoad" draw:mime-type="image/png"/></draw:frame><draw:frame draw:style-name="fr1" draw:name="Image135" text:anchor-type="char" svg:x="0in" svg:y="0in" svg:width="8.2681in" svg:height="11.6929in" draw:z-index="429"><draw:image xlink:href="Pictures/1000000100000319000004628A933593.png" xlink:type="simple" xlink:show="embed" xlink:actuate="onLoad" draw:mime-type="image/png"/></draw:frame><text:span text:style-name="T8">DIÁRIO</text:span><text:span text:style-name="T9"> </text:span><text:span text:style-name="T10">OFICIAL </text:span></text:h>
      <text:p text:style-name="P1085"><text:span text:style-name="T11">DO</text:span><text:span text:style-name="T12"> </text:span><text:span text:style-name="T13">MUNICÍPIO</text:span><text:span text:style-name="T14"> </text:span><text:span text:style-name="T15">DE </text:span></text:p>
      <text:p text:style-name="P1086"><text:span text:style-name="T13">CACHOEIRO</text:span><text:span text:style-name="T16"> </text:span><text:span text:style-name="T11">DE</text:span><text:span text:style-name="T16"> </text:span><text:span text:style-name="T17">ITAPEMIRIM </text:span></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1087"/>
      <text:p text:style-name="P1088"><text:span text:style-name="T1120">CENTRO ADMINISTRATIVO HÉLIO CARLOS MANHÃES RUA BRAHIM ANTÔNIO SEDER, 96/102 - CENTRO CACHOEIRO</text:span><text:span text:style-name="T1121"> </text:span><text:span text:style-name="T1120">DE</text:span><text:span text:style-name="T1122"> </text:span><text:span text:style-name="T1120">ITAPEMIRIM CEP: 29300-060</text:span></text:p>
      <text:p text:style-name="P7"/>
      <text:p text:style-name="P1089"/>
      <text:p text:style-name="P1090"><draw:frame draw:style-name="fr11" draw:name="Image133" text:anchor-type="char" svg:x="0.7874in" svg:y="0.2654in" svg:width="6.6953in" svg:height="0.1in" draw:z-index="427"><draw:image xlink:href="Pictures/100000010000028200000009B6819ED2.png" xlink:type="simple" xlink:show="embed" xlink:actuate="onLoad" draw:mime-type="image/png"/></draw:frame><text:span text:style-name="T1123">CACHOEIRO.ES.GOV.BR</text:span><text:span text:style-name="T1123"/></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swiss"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page"/>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Arial" fo:font-family="Arial" style:font-family-generic="swiss" style:font-pitch="variable" fo:font-size="7.5pt" fo:language="pt" fo:country="PT" style:font-name-asian="Arial1" style:font-family-asian="Arial" style:font-family-generic-asian="system" style:font-pitch-asian="variable" style:font-size-asian="7.5pt" style:language-asian="en" style:country-asian="US" style:font-name-complex="Arial1" style:font-family-complex="Arial" style:font-family-generic-complex="system" style:font-pitch-complex="variable" style:font-size-complex="7.5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left="0.5291in" fo:margin-right="0.8898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left="0.4984in" fo:margin-right="0.8898in" fo:margin-top="0.2736in" fo:margin-bottom="0in" style:contextual-spacing="false" fo:text-align="center" style:justify-single-word="false"/>
      <style:text-properties style:font-name="Source Sans Pro" fo:font-family="'Source Sans Pro'" style:font-family-generic="swiss" style:font-pitch="variable" fo:font-size="20pt" fo:language="pt" fo:country="PT" fo:font-weight="bold" style:font-name-asian="Source Sans Pro1" style:font-family-asian="'Source Sans Pro'" style:font-family-generic-asian="system" style:font-pitch-asian="variable" style:font-size-asian="20pt" style:language-asian="en" style:country-asian="US" style:font-weight-asian="bold" style:font-name-complex="Source Sans Pro1" style:font-family-complex="'Source Sans Pro'" style:font-family-generic-complex="system" style:font-pitch-complex="variable" style:font-size-complex="20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margin-left="1.5945in" fo:margin-right="1.7382in"/>
      <style:text-properties style:font-name="Source Sans Pro" fo:font-family="'Source Sans Pro'" style:font-family-generic="swiss" style:font-pitch="variable" fo:font-size="19pt" fo:language="pt" fo:country="PT" style:font-name-asian="Source Sans Pro1" style:font-family-asian="'Source Sans Pro'" style:font-family-generic-asian="system" style:font-pitch-asian="variable" style:font-size-asian="19pt" style:language-asian="en" style:country-asian="US" style:font-name-complex="Source Sans Pro1" style:font-family-complex="'Source Sans Pro'" style:font-family-generic-complex="system" style:font-pitch-complex="variable" style:font-size-complex="19pt" style:language-complex="ar" style:country-complex="SA"/>
    </style:style>
    <style:style style:name="Heading_20_4" style:display-name="Heading 4" style:family="paragraph" style:parent-style-name="Standard" style:default-outline-level="5" style:list-style-name="" style:class="chapter">
      <style:paragraph-properties fo:margin-top="0.0693in" fo:margin-bottom="0in" style:contextual-spacing="false" fo:text-align="center" style:justify-single-word="false"/>
      <style:text-properties style:font-name="Source Sans Pro Semibold" fo:font-family="'Source Sans Pro Semibold'" style:font-family-generic="swiss" style:font-pitch="variable" fo:font-size="12pt" fo:language="pt" fo:country="PT" fo:font-weight="bold" style:font-name-asian="Source Sans Pro Semibold1" style:font-family-asian="'Source Sans Pro Semibold'" style:font-family-generic-asian="system" style:font-pitch-asian="variable" style:font-size-asian="12pt" style:language-asian="en" style:country-asian="US" style:font-weight-asian="bold" style:font-name-complex="Source Sans Pro Semibold1" style:font-family-complex="'Source Sans Pro Semibold'" style:font-family-generic-complex="system" style:font-pitch-complex="variable" style:font-size-complex="12pt" style:language-complex="ar" style:country-complex="SA" style:font-weight-complex="bold"/>
    </style:style>
    <style:style style:name="Heading_20_5" style:display-name="Heading 5" style:family="paragraph" style:parent-style-name="Standard" style:default-outline-level="6" style:list-style-name="" style:class="chapter">
      <style:paragraph-properties fo:margin-left="0.0138in" fo:line-height="0.1862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6" style:display-name="Heading 6" style:family="paragraph" style:parent-style-name="Standard" style:default-outline-level="7" style:list-style-name="" style:class="chapter">
      <style:paragraph-properties fo:line-height="0.1709in" fo:text-align="center" style:justify-single-word="false"/>
      <style:text-properties style:font-name="Source Sans Pro" fo:font-family="'Source Sans Pro'" style:font-family-generic="swiss" style:font-pitch="variable" fo:font-size="10pt" fo:language="pt" fo:country="PT" fo:font-weight="bold" style:font-name-asian="Source Sans Pro1" style:font-family-asian="'Source Sans Pro'" style:font-family-generic-asian="system" style:font-pitch-asian="variable" style:font-size-asian="10pt" style:language-asian="en" style:country-asian="US" style:font-weight-asian="bold" style:font-name-complex="Source Sans Pro1" style:font-family-complex="'Source Sans Pro'" style:font-family-generic-complex="system" style:font-pitch-complex="variable" style:font-size-complex="10pt" style:language-complex="ar" style:country-complex="SA" style:font-weight-complex="bold"/>
    </style:style>
    <style:style style:name="Heading_20_7" style:display-name="Heading 7" style:family="paragraph" style:parent-style-name="Standard" style:default-outline-level="8" style:list-style-name="" style:class="chapter">
      <style:paragraph-properties fo:margin-left="1.3047in"/>
      <style:text-properties style:font-name="Verdana" fo:font-family="Verdana" style:font-family-generic="swiss" style:font-pitch="variable" fo:font-size="9pt" fo:language="pt" fo:country="PT" style:text-underline-style="solid" style:text-underline-width="auto" style:text-underline-color="#000000" fo:font-weight="bold" style:font-name-asian="Verdana1" style:font-family-asian="Verdana" style:font-family-generic-asian="system" style:font-pitch-asian="variable" style:font-size-asian="9pt" style:language-asian="en" style:country-asian="US" style:font-weight-asian="bold" style:font-name-complex="Verdana1" style:font-family-complex="Verdana" style:font-family-generic-complex="system" style:font-pitch-complex="variable" style:font-size-complex="9pt" style:language-complex="ar" style:country-complex="SA" style:font-weight-complex="bold"/>
    </style:style>
    <style:style style:name="Heading_20_8" style:display-name="Heading 8" style:family="paragraph" style:parent-style-name="Standard" style:default-outline-level="9" style:list-style-name="" style:class="chapter">
      <style:paragraph-properties fo:margin-left="3.1972in" fo:margin-right="0.8898in" fo:text-align="center" style:justify-single-word="false"/>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Heading_20_9" style:display-name="Heading 9" style:family="paragraph" style:parent-style-name="Standard" style:default-outline-level="" style:class="chapter">
      <style:paragraph-properties fo:margin-left="3.2909in"/>
      <style:text-properties style:font-name="Verdana" fo:font-family="Verdana" style:font-family-generic="swiss" style:font-pitch="variable" fo:font-size="8pt" fo:language="pt" fo:country="PT" fo:font-weight="bold" style:font-name-asian="Verdana1" style:font-family-asian="Verdana" style:font-family-generic-asian="system" style:font-pitch-asian="variable" style:font-size-asian="8pt" style:language-asian="en" style:country-asian="US" style:font-weight-asian="bold" style:font-name-complex="Verdana1" style:font-family-complex="Verdana" style:font-family-generic-complex="system" style:font-pitch-complex="variable" style:font-size-complex="8pt" style:language-complex="ar" style:country-complex="SA" style:font-weight-complex="bold"/>
    </style:style>
    <style:style style:name="List_20_Paragraph" style:display-name="List Paragraph" style:family="paragraph" style:parent-style-name="Standard">
      <style:paragraph-properties fo:margin-left="1.4862in" fo:text-align="justify" style:justify-single-word="false" fo:text-indent="0.839in" style:auto-text-indent="false"/>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Table_20_Paragraph" style:display-name="Table Paragraph" style:family="paragraph" style:parent-style-name="Standard">
      <style:text-properties style:font-name="Verdana" fo:font-family="Verdana" style:font-family-generic="swiss" style:font-pitch="variable" fo:language="pt" fo:country="PT" style:font-name-asian="Verdana1" style:font-family-asian="Verdana" style:font-family-generic-asian="system" style:font-pitch-asian="variable" style:language-asian="en" style:country-asian="US" style:font-name-complex="Verdana1" style:font-family-complex="Verdana"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Header_20_left" style:display-name="Header left" style:family="paragraph" style:parent-style-name="Header"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fo:letter-spacing="normal" fo:language="pt" fo:country="PT" style:language-asian="en" style:country-asian="US" style:language-complex="ar" style:country-complex="SA" style:text-scale="101%"/>
    </style:style>
    <style:style style:name="ListLabel_20_2" style:display-name="ListLabel 2" style:family="text">
      <style:text-properties fo:language="pt" fo:country="PT" style:language-asian="en" style:country-asian="US" style:language-complex="ar" style:country-complex="SA"/>
    </style:style>
    <style:style style:name="ListLabel_20_3" style:display-name="ListLabel 3" style:family="text">
      <style:text-properties fo:language="pt" fo:country="PT" style:language-asian="en" style:country-asian="US" style:language-complex="ar" style:country-complex="SA"/>
    </style:style>
    <style:style style:name="ListLabel_20_4" style:display-name="ListLabel 4" style:family="text">
      <style:text-properties fo:language="pt" fo:country="PT" style:language-asian="en" style:country-asian="US" style:language-complex="ar" style:country-complex="SA"/>
    </style:style>
    <style:style style:name="ListLabel_20_5" style:display-name="ListLabel 5" style:family="text">
      <style:text-properties fo:language="pt" fo:country="PT" style:language-asian="en" style:country-asian="US" style:language-complex="ar" style:country-complex="SA"/>
    </style:style>
    <style:style style:name="ListLabel_20_6" style:display-name="ListLabel 6" style:family="text">
      <style:text-properties fo:language="pt" fo:country="PT" style:language-asian="en" style:country-asian="US" style:language-complex="ar" style:country-complex="SA"/>
    </style:style>
    <style:style style:name="ListLabel_20_7" style:display-name="ListLabel 7" style:family="text">
      <style:text-properties fo:language="pt" fo:country="PT" style:language-asian="en" style:country-asian="US" style:language-complex="ar" style:country-complex="SA"/>
    </style:style>
    <style:style style:name="ListLabel_20_8" style:display-name="ListLabel 8" style:family="text">
      <style:text-properties fo:language="pt" fo:country="PT" style:language-asian="en" style:country-asian="US" style:language-complex="ar" style:country-complex="SA"/>
    </style:style>
    <style:style style:name="ListLabel_20_9" style:display-name="ListLabel 9" style:family="text">
      <style:text-properties fo:language="pt" fo:country="PT" style:language-asian="en" style:country-asian="US" style:language-complex="ar" style:country-complex="SA"/>
    </style:style>
    <style:style style:name="ListLabel_20_10" style:display-name="ListLabel 10" style:family="text">
      <style:text-properties fo:color="#0c0c0c" style:font-name="Arial" fo:font-family="Arial" style:font-family-generic="swiss" style:font-pitch="variable" fo:font-size="7.5pt" fo:letter-spacing="normal" fo:language="pt" fo:country="PT" fo:font-style="normal" fo:font-weight="normal" style:font-name-asian="Arial1" style:font-family-asian="Arial" style:font-family-generic-asian="system" style:font-pitch-asian="variable" style:font-size-asian="7.5pt" style:language-asian="en" style:country-asian="US" style:font-style-asian="normal" style:font-weight-asian="normal" style:font-name-complex="Arial1" style:font-family-complex="Arial" style:font-family-generic-complex="system" style:font-pitch-complex="variable" style:font-size-complex="7.5pt" style:language-complex="ar" style:country-complex="SA" style:font-style-complex="normal" style:font-weight-complex="normal" style:text-scale="108%"/>
    </style:style>
    <style:style style:name="ListLabel_20_11" style:display-name="ListLabel 11" style:family="text">
      <style:text-properties fo:language="pt" fo:country="PT" style:language-asian="en" style:country-asian="US" style:language-complex="ar" style:country-complex="SA"/>
    </style:style>
    <style:style style:name="ListLabel_20_12" style:display-name="ListLabel 12" style:family="text">
      <style:text-properties fo:language="pt" fo:country="PT" style:language-asian="en" style:country-asian="US" style:language-complex="ar" style:country-complex="SA"/>
    </style:style>
    <style:style style:name="ListLabel_20_13" style:display-name="ListLabel 13" style:family="text">
      <style:text-properties fo:language="pt" fo:country="PT" style:language-asian="en" style:country-asian="US" style:language-complex="ar" style:country-complex="SA"/>
    </style:style>
    <style:style style:name="ListLabel_20_14" style:display-name="ListLabel 14" style:family="text">
      <style:text-properties fo:language="pt" fo:country="PT" style:language-asian="en" style:country-asian="US" style:language-complex="ar" style:country-complex="SA"/>
    </style:style>
    <style:style style:name="ListLabel_20_15" style:display-name="ListLabel 15" style:family="text">
      <style:text-properties fo:language="pt" fo:country="PT" style:language-asian="en" style:country-asian="US" style:language-complex="ar" style:country-complex="SA"/>
    </style:style>
    <style:style style:name="ListLabel_20_16" style:display-name="ListLabel 16" style:family="text">
      <style:text-properties fo:language="pt" fo:country="PT" style:language-asian="en" style:country-asian="US" style:language-complex="ar" style:country-complex="SA"/>
    </style:style>
    <style:style style:name="ListLabel_20_17" style:display-name="ListLabel 17" style:family="text">
      <style:text-properties fo:language="pt" fo:country="PT" style:language-asian="en" style:country-asian="US" style:language-complex="ar" style:country-complex="SA"/>
    </style:style>
    <style:style style:name="ListLabel_20_18" style:display-name="ListLabel 18" style:family="text">
      <style:text-properties fo:language="pt" fo:country="PT" style:language-asian="en" style:country-asian="US" style:language-complex="ar" style:country-complex="SA"/>
    </style:style>
    <style:style style:name="ListLabel_20_19" style:display-name="ListLabel 19" style:family="text">
      <style:text-properties fo:color="#0a0a0a" style:font-name="Arial" fo:font-family="Arial" style:font-family-generic="swiss" style:font-pitch="variable" fo:font-size="7.5pt" fo:letter-spacing="normal" fo:language="pt" fo:country="PT" fo:font-style="normal" fo:font-weight="normal" style:font-name-asian="Arial1" style:font-family-asian="Arial" style:font-family-generic-asian="system" style:font-pitch-asian="variable" style:font-size-asian="7.5pt" style:language-asian="en" style:country-asian="US" style:font-style-asian="normal" style:font-weight-asian="normal" style:font-name-complex="Arial1" style:font-family-complex="Arial" style:font-family-generic-complex="system" style:font-pitch-complex="variable" style:font-size-complex="7.5pt" style:language-complex="ar" style:country-complex="SA" style:font-style-complex="normal" style:font-weight-complex="normal" style:text-scale="108%"/>
    </style:style>
    <style:style style:name="ListLabel_20_20" style:display-name="ListLabel 20" style:family="text">
      <style:text-properties fo:language="pt" fo:country="PT" style:language-asian="en" style:country-asian="US" style:language-complex="ar" style:country-complex="SA"/>
    </style:style>
    <style:style style:name="ListLabel_20_21" style:display-name="ListLabel 21" style:family="text">
      <style:text-properties fo:language="pt" fo:country="PT" style:language-asian="en" style:country-asian="US" style:language-complex="ar" style:country-complex="SA"/>
    </style:style>
    <style:style style:name="ListLabel_20_22" style:display-name="ListLabel 22" style:family="text">
      <style:text-properties fo:language="pt" fo:country="PT" style:language-asian="en" style:country-asian="US" style:language-complex="ar" style:country-complex="SA"/>
    </style:style>
    <style:style style:name="ListLabel_20_23" style:display-name="ListLabel 23" style:family="text">
      <style:text-properties fo:language="pt" fo:country="PT" style:language-asian="en" style:country-asian="US" style:language-complex="ar" style:country-complex="SA"/>
    </style:style>
    <style:style style:name="ListLabel_20_24" style:display-name="ListLabel 24" style:family="text">
      <style:text-properties fo:language="pt" fo:country="PT" style:language-asian="en" style:country-asian="US" style:language-complex="ar" style:country-complex="SA"/>
    </style:style>
    <style:style style:name="ListLabel_20_25" style:display-name="ListLabel 25" style:family="text">
      <style:text-properties fo:language="pt" fo:country="PT" style:language-asian="en" style:country-asian="US" style:language-complex="ar" style:country-complex="SA"/>
    </style:style>
    <style:style style:name="ListLabel_20_26" style:display-name="ListLabel 26" style:family="text">
      <style:text-properties fo:language="pt" fo:country="PT" style:language-asian="en" style:country-asian="US" style:language-complex="ar" style:country-complex="SA"/>
    </style:style>
    <style:style style:name="ListLabel_20_27" style:display-name="ListLabel 27" style:family="text">
      <style:text-properties fo:language="pt" fo:country="PT" style:language-asian="en" style:country-asian="US" style:language-complex="ar" style:country-complex="SA"/>
    </style:style>
    <style:style style:name="ListLabel_20_28" style:display-name="ListLabel 28" style:family="text">
      <style:text-properties fo:letter-spacing="normal" fo:language="pt" fo:country="PT" style:language-asian="en" style:country-asian="US" style:language-complex="ar" style:country-complex="SA" style:text-scale="107%"/>
    </style:style>
    <style:style style:name="ListLabel_20_29" style:display-name="ListLabel 29" style:family="text">
      <style:text-properties fo:language="pt" fo:country="PT" style:language-asian="en" style:country-asian="US" style:language-complex="ar" style:country-complex="SA"/>
    </style:style>
    <style:style style:name="ListLabel_20_30" style:display-name="ListLabel 30" style:family="text">
      <style:text-properties fo:language="pt" fo:country="PT" style:language-asian="en" style:country-asian="US" style:language-complex="ar" style:country-complex="SA"/>
    </style:style>
    <style:style style:name="ListLabel_20_31" style:display-name="ListLabel 31" style:family="text">
      <style:text-properties fo:language="pt" fo:country="PT" style:language-asian="en" style:country-asian="US" style:language-complex="ar" style:country-complex="SA"/>
    </style:style>
    <style:style style:name="ListLabel_20_32" style:display-name="ListLabel 32" style:family="text">
      <style:text-properties fo:language="pt" fo:country="PT" style:language-asian="en" style:country-asian="US" style:language-complex="ar" style:country-complex="SA"/>
    </style:style>
    <style:style style:name="ListLabel_20_33" style:display-name="ListLabel 33" style:family="text">
      <style:text-properties fo:language="pt" fo:country="PT" style:language-asian="en" style:country-asian="US" style:language-complex="ar" style:country-complex="SA"/>
    </style:style>
    <style:style style:name="ListLabel_20_34" style:display-name="ListLabel 34" style:family="text">
      <style:text-properties fo:language="pt" fo:country="PT" style:language-asian="en" style:country-asian="US" style:language-complex="ar" style:country-complex="SA"/>
    </style:style>
    <style:style style:name="ListLabel_20_35" style:display-name="ListLabel 35" style:family="text">
      <style:text-properties fo:language="pt" fo:country="PT" style:language-asian="en" style:country-asian="US" style:language-complex="ar" style:country-complex="SA"/>
    </style:style>
    <style:style style:name="ListLabel_20_36" style:display-name="ListLabel 36" style:family="text">
      <style:text-properties fo:language="pt" fo:country="PT" style:language-asian="en" style:country-asian="US" style:language-complex="ar" style:country-complex="SA"/>
    </style:style>
    <style:style style:name="ListLabel_20_37" style:display-name="ListLabel 37" style:family="text">
      <style:text-properties fo:letter-spacing="normal" fo:language="pt" fo:country="PT" style:language-asian="en" style:country-asian="US" style:language-complex="ar" style:country-complex="SA" style:text-scale="100%"/>
    </style:style>
    <style:style style:name="ListLabel_20_38" style:display-name="ListLabel 38" style:family="text">
      <style:text-properties fo:language="pt" fo:country="PT" style:language-asian="en" style:country-asian="US" style:language-complex="ar" style:country-complex="SA"/>
    </style:style>
    <style:style style:name="ListLabel_20_39" style:display-name="ListLabel 39" style:family="text">
      <style:text-properties fo:language="pt" fo:country="PT" style:language-asian="en" style:country-asian="US" style:language-complex="ar" style:country-complex="SA"/>
    </style:style>
    <style:style style:name="ListLabel_20_40" style:display-name="ListLabel 40" style:family="text">
      <style:text-properties fo:language="pt" fo:country="PT" style:language-asian="en" style:country-asian="US" style:language-complex="ar" style:country-complex="SA"/>
    </style:style>
    <style:style style:name="ListLabel_20_41" style:display-name="ListLabel 41" style:family="text">
      <style:text-properties fo:language="pt" fo:country="PT" style:language-asian="en" style:country-asian="US" style:language-complex="ar" style:country-complex="SA"/>
    </style:style>
    <style:style style:name="ListLabel_20_42" style:display-name="ListLabel 42" style:family="text">
      <style:text-properties fo:language="pt" fo:country="PT" style:language-asian="en" style:country-asian="US" style:language-complex="ar" style:country-complex="SA"/>
    </style:style>
    <style:style style:name="ListLabel_20_43" style:display-name="ListLabel 43" style:family="text">
      <style:text-properties fo:language="pt" fo:country="PT" style:language-asian="en" style:country-asian="US" style:language-complex="ar" style:country-complex="SA"/>
    </style:style>
    <style:style style:name="ListLabel_20_44" style:display-name="ListLabel 44" style:family="text">
      <style:text-properties fo:language="pt" fo:country="PT" style:language-asian="en" style:country-asian="US" style:language-complex="ar" style:country-complex="SA"/>
    </style:style>
    <style:style style:name="ListLabel_20_45" style:display-name="ListLabel 45" style:family="text">
      <style:text-properties fo:language="pt" fo:country="PT" style:language-asian="en" style:country-asian="US" style:language-complex="ar" style:country-complex="SA"/>
    </style:style>
    <style:style style:name="ListLabel_20_46" style:display-name="ListLabel 46" style:family="text">
      <style:text-properties fo:letter-spacing="normal" fo:language="pt" fo:country="PT" style:language-asian="en" style:country-asian="US" style:language-complex="ar" style:country-complex="SA" style:text-scale="95%"/>
    </style:style>
    <style:style style:name="ListLabel_20_47" style:display-name="ListLabel 47" style:family="text">
      <style:text-properties fo:language="pt" fo:country="PT" style:language-asian="en" style:country-asian="US" style:language-complex="ar" style:country-complex="SA"/>
    </style:style>
    <style:style style:name="ListLabel_20_48" style:display-name="ListLabel 48" style:family="text">
      <style:text-properties fo:language="pt" fo:country="PT" style:language-asian="en" style:country-asian="US" style:language-complex="ar" style:country-complex="SA"/>
    </style:style>
    <style:style style:name="ListLabel_20_49" style:display-name="ListLabel 49" style:family="text">
      <style:text-properties fo:language="pt" fo:country="PT" style:language-asian="en" style:country-asian="US" style:language-complex="ar" style:country-complex="SA"/>
    </style:style>
    <style:style style:name="ListLabel_20_50" style:display-name="ListLabel 50" style:family="text">
      <style:text-properties fo:language="pt" fo:country="PT" style:language-asian="en" style:country-asian="US" style:language-complex="ar" style:country-complex="SA"/>
    </style:style>
    <style:style style:name="ListLabel_20_51" style:display-name="ListLabel 51" style:family="text">
      <style:text-properties fo:language="pt" fo:country="PT" style:language-asian="en" style:country-asian="US" style:language-complex="ar" style:country-complex="SA"/>
    </style:style>
    <style:style style:name="ListLabel_20_52" style:display-name="ListLabel 52" style:family="text">
      <style:text-properties fo:language="pt" fo:country="PT" style:language-asian="en" style:country-asian="US" style:language-complex="ar" style:country-complex="SA"/>
    </style:style>
    <style:style style:name="ListLabel_20_53" style:display-name="ListLabel 53" style:family="text">
      <style:text-properties fo:language="pt" fo:country="PT" style:language-asian="en" style:country-asian="US" style:language-complex="ar" style:country-complex="SA"/>
    </style:style>
    <style:style style:name="ListLabel_20_54" style:display-name="ListLabel 54" style:family="text">
      <style:text-properties fo:language="pt" fo:country="PT" style:language-asian="en" style:country-asian="US" style:language-complex="ar" style:country-complex="SA"/>
    </style:style>
    <style:style style:name="ListLabel_20_55" style:display-name="ListLabel 55" style:family="text">
      <style:text-properties fo:color="#0a0a0a" style:font-name="Arial" fo:font-family="Arial" style:font-family-generic="swiss" style:font-pitch="variable" fo:font-size="7.5pt" fo:letter-spacing="-0.0008in" fo:language="pt" fo:country="PT" fo:font-style="normal" fo:font-weight="normal" style:font-name-asian="Arial1" style:font-family-asian="Arial" style:font-family-generic-asian="system" style:font-pitch-asian="variable" style:font-size-asian="7.5pt" style:language-asian="en" style:country-asian="US" style:font-style-asian="normal" style:font-weight-asian="normal" style:font-name-complex="Arial1" style:font-family-complex="Arial" style:font-family-generic-complex="system" style:font-pitch-complex="variable" style:font-size-complex="7.5pt" style:language-complex="ar" style:country-complex="SA" style:font-style-complex="normal" style:font-weight-complex="normal" style:text-scale="99%"/>
    </style:style>
    <style:style style:name="ListLabel_20_56" style:display-name="ListLabel 56" style:family="text">
      <style:text-properties fo:language="pt" fo:country="PT" style:language-asian="en" style:country-asian="US" style:language-complex="ar" style:country-complex="SA"/>
    </style:style>
    <style:style style:name="ListLabel_20_57" style:display-name="ListLabel 57" style:family="text">
      <style:text-properties fo:language="pt" fo:country="PT" style:language-asian="en" style:country-asian="US" style:language-complex="ar" style:country-complex="SA"/>
    </style:style>
    <style:style style:name="ListLabel_20_58" style:display-name="ListLabel 58" style:family="text">
      <style:text-properties fo:language="pt" fo:country="PT" style:language-asian="en" style:country-asian="US" style:language-complex="ar" style:country-complex="SA"/>
    </style:style>
    <style:style style:name="ListLabel_20_59" style:display-name="ListLabel 59" style:family="text">
      <style:text-properties fo:language="pt" fo:country="PT" style:language-asian="en" style:country-asian="US" style:language-complex="ar" style:country-complex="SA"/>
    </style:style>
    <style:style style:name="ListLabel_20_60" style:display-name="ListLabel 60" style:family="text">
      <style:text-properties fo:language="pt" fo:country="PT" style:language-asian="en" style:country-asian="US" style:language-complex="ar" style:country-complex="SA"/>
    </style:style>
    <style:style style:name="ListLabel_20_61" style:display-name="ListLabel 61" style:family="text">
      <style:text-properties fo:language="pt" fo:country="PT" style:language-asian="en" style:country-asian="US" style:language-complex="ar" style:country-complex="SA"/>
    </style:style>
    <style:style style:name="ListLabel_20_62" style:display-name="ListLabel 62" style:family="text">
      <style:text-properties fo:language="pt" fo:country="PT" style:language-asian="en" style:country-asian="US" style:language-complex="ar" style:country-complex="SA"/>
    </style:style>
    <style:style style:name="ListLabel_20_63" style:display-name="ListLabel 63" style:family="text">
      <style:text-properties fo:language="pt" fo:country="PT" style:language-asian="en" style:country-asian="US" style:language-complex="ar" style:country-complex="SA"/>
    </style:style>
    <style:style style:name="ListLabel_20_64" style:display-name="ListLabel 64" style:family="text">
      <style:text-properties fo:color="#0a0a0a" style:font-name="Arial" fo:font-family="Arial" style:font-family-generic="swiss" style:font-pitch="variable" fo:font-size="7.5pt" fo:letter-spacing="normal" fo:language="pt" fo:country="PT" fo:font-style="normal" fo:font-weight="normal" style:font-name-asian="Arial1" style:font-family-asian="Arial" style:font-family-generic-asian="system" style:font-pitch-asian="variable" style:font-size-asian="7.5pt" style:language-asian="en" style:country-asian="US" style:font-style-asian="normal" style:font-weight-asian="normal" style:font-name-complex="Arial1" style:font-family-complex="Arial" style:font-family-generic-complex="system" style:font-pitch-complex="variable" style:font-size-complex="7.5pt" style:language-complex="ar" style:country-complex="SA" style:font-style-complex="normal" style:font-weight-complex="normal" style:text-scale="105%"/>
    </style:style>
    <style:style style:name="ListLabel_20_65" style:display-name="ListLabel 65" style:family="text">
      <style:text-properties fo:color="#0a0a0a" style:font-name="Arial" fo:font-family="Arial" style:font-family-generic="swiss" style:font-pitch="variable" fo:font-size="7.5pt" fo:letter-spacing="-0.0008in" fo:language="pt" fo:country="PT" fo:font-style="normal" fo:font-weight="normal" style:font-name-asian="Arial1" style:font-family-asian="Arial" style:font-family-generic-asian="system" style:font-pitch-asian="variable" style:font-size-asian="7.5pt" style:language-asian="en" style:country-asian="US" style:font-style-asian="normal" style:font-weight-asian="normal" style:font-name-complex="Arial1" style:font-family-complex="Arial" style:font-family-generic-complex="system" style:font-pitch-complex="variable" style:font-size-complex="7.5pt" style:language-complex="ar" style:country-complex="SA" style:font-style-complex="normal" style:font-weight-complex="normal" style:text-scale="108%"/>
    </style:style>
    <style:style style:name="ListLabel_20_66" style:display-name="ListLabel 66" style:family="text">
      <style:text-properties fo:language="pt" fo:country="PT" style:language-asian="en" style:country-asian="US" style:language-complex="ar" style:country-complex="SA"/>
    </style:style>
    <style:style style:name="ListLabel_20_67" style:display-name="ListLabel 67" style:family="text">
      <style:text-properties fo:language="pt" fo:country="PT" style:language-asian="en" style:country-asian="US" style:language-complex="ar" style:country-complex="SA"/>
    </style:style>
    <style:style style:name="ListLabel_20_68" style:display-name="ListLabel 68" style:family="text">
      <style:text-properties fo:language="pt" fo:country="PT" style:language-asian="en" style:country-asian="US" style:language-complex="ar" style:country-complex="SA"/>
    </style:style>
    <style:style style:name="ListLabel_20_69" style:display-name="ListLabel 69" style:family="text">
      <style:text-properties fo:language="pt" fo:country="PT" style:language-asian="en" style:country-asian="US" style:language-complex="ar" style:country-complex="SA"/>
    </style:style>
    <style:style style:name="ListLabel_20_70" style:display-name="ListLabel 70" style:family="text">
      <style:text-properties fo:language="pt" fo:country="PT" style:language-asian="en" style:country-asian="US" style:language-complex="ar" style:country-complex="SA"/>
    </style:style>
    <style:style style:name="ListLabel_20_71" style:display-name="ListLabel 71" style:family="text">
      <style:text-properties fo:language="pt" fo:country="PT" style:language-asian="en" style:country-asian="US" style:language-complex="ar" style:country-complex="SA"/>
    </style:style>
    <style:style style:name="ListLabel_20_72" style:display-name="ListLabel 72" style:family="text">
      <style:text-properties fo:language="pt" fo:country="PT" style:language-asian="en" style:country-asian="US" style:language-complex="ar" style:country-complex="SA"/>
    </style:style>
    <style:style style:name="ListLabel_20_73" style:display-name="ListLabel 73" style:family="text">
      <style:text-properties fo:color="#0a0a0a" style:font-name="Arial" fo:font-family="Arial" style:font-family-generic="swiss" style:font-pitch="variable" fo:font-size="7.5pt" fo:letter-spacing="normal" fo:language="pt" fo:country="PT" fo:font-style="normal" fo:font-weight="normal" style:font-name-asian="Arial1" style:font-family-asian="Arial" style:font-family-generic-asian="system" style:font-pitch-asian="variable" style:font-size-asian="7.5pt" style:language-asian="en" style:country-asian="US" style:font-style-asian="normal" style:font-weight-asian="normal" style:font-name-complex="Arial1" style:font-family-complex="Arial" style:font-family-generic-complex="system" style:font-pitch-complex="variable" style:font-size-complex="7.5pt" style:language-complex="ar" style:country-complex="SA" style:font-style-complex="normal" style:font-weight-complex="normal" style:text-scale="110%"/>
    </style:style>
    <style:style style:name="ListLabel_20_74" style:display-name="ListLabel 74" style:family="text">
      <style:text-properties fo:language="pt" fo:country="PT" style:language-asian="en" style:country-asian="US" style:language-complex="ar" style:country-complex="SA"/>
    </style:style>
    <style:style style:name="ListLabel_20_75" style:display-name="ListLabel 75" style:family="text">
      <style:text-properties fo:language="pt" fo:country="PT" style:language-asian="en" style:country-asian="US" style:language-complex="ar" style:country-complex="SA"/>
    </style:style>
    <style:style style:name="ListLabel_20_76" style:display-name="ListLabel 76" style:family="text">
      <style:text-properties fo:language="pt" fo:country="PT" style:language-asian="en" style:country-asian="US" style:language-complex="ar" style:country-complex="SA"/>
    </style:style>
    <style:style style:name="ListLabel_20_77" style:display-name="ListLabel 77" style:family="text">
      <style:text-properties fo:language="pt" fo:country="PT" style:language-asian="en" style:country-asian="US" style:language-complex="ar" style:country-complex="SA"/>
    </style:style>
    <style:style style:name="ListLabel_20_78" style:display-name="ListLabel 78" style:family="text">
      <style:text-properties fo:language="pt" fo:country="PT" style:language-asian="en" style:country-asian="US" style:language-complex="ar" style:country-complex="SA"/>
    </style:style>
    <style:style style:name="ListLabel_20_79" style:display-name="ListLabel 79" style:family="text">
      <style:text-properties fo:language="pt" fo:country="PT" style:language-asian="en" style:country-asian="US" style:language-complex="ar" style:country-complex="SA"/>
    </style:style>
    <style:style style:name="ListLabel_20_80" style:display-name="ListLabel 80" style:family="text">
      <style:text-properties fo:language="pt" fo:country="PT" style:language-asian="en" style:country-asian="US" style:language-complex="ar" style:country-complex="SA"/>
    </style:style>
    <style:style style:name="ListLabel_20_81" style:display-name="ListLabel 81" style:family="text">
      <style:text-properties fo:language="pt" fo:country="PT" style:language-asian="en" style:country-asian="US" style:language-complex="ar" style:country-complex="SA"/>
    </style:style>
    <style:style style:name="ListLabel_20_82" style:display-name="ListLabel 82" style:family="text">
      <style:text-properties fo:letter-spacing="normal" fo:language="pt" fo:country="PT" style:language-asian="en" style:country-asian="US" style:language-complex="ar" style:country-complex="SA" style:text-scale="96%"/>
    </style:style>
    <style:style style:name="ListLabel_20_83" style:display-name="ListLabel 83" style:family="text">
      <style:text-properties fo:language="pt" fo:country="PT" style:language-asian="en" style:country-asian="US" style:language-complex="ar" style:country-complex="SA"/>
    </style:style>
    <style:style style:name="ListLabel_20_84" style:display-name="ListLabel 84" style:family="text">
      <style:text-properties fo:language="pt" fo:country="PT" style:language-asian="en" style:country-asian="US" style:language-complex="ar" style:country-complex="SA"/>
    </style:style>
    <style:style style:name="ListLabel_20_85" style:display-name="ListLabel 85" style:family="text">
      <style:text-properties fo:language="pt" fo:country="PT" style:language-asian="en" style:country-asian="US" style:language-complex="ar" style:country-complex="SA"/>
    </style:style>
    <style:style style:name="ListLabel_20_86" style:display-name="ListLabel 86" style:family="text">
      <style:text-properties fo:language="pt" fo:country="PT" style:language-asian="en" style:country-asian="US" style:language-complex="ar" style:country-complex="SA"/>
    </style:style>
    <style:style style:name="ListLabel_20_87" style:display-name="ListLabel 87" style:family="text">
      <style:text-properties fo:language="pt" fo:country="PT" style:language-asian="en" style:country-asian="US" style:language-complex="ar" style:country-complex="SA"/>
    </style:style>
    <style:style style:name="ListLabel_20_88" style:display-name="ListLabel 88" style:family="text">
      <style:text-properties fo:language="pt" fo:country="PT" style:language-asian="en" style:country-asian="US" style:language-complex="ar" style:country-complex="SA"/>
    </style:style>
    <style:style style:name="ListLabel_20_89" style:display-name="ListLabel 89" style:family="text">
      <style:text-properties fo:language="pt" fo:country="PT" style:language-asian="en" style:country-asian="US" style:language-complex="ar" style:country-complex="SA"/>
    </style:style>
    <style:style style:name="ListLabel_20_90" style:display-name="ListLabel 90" style:family="text">
      <style:text-properties fo:language="pt" fo:country="PT" style:language-asian="en" style:country-asian="US" style:language-complex="ar" style:country-complex="SA"/>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1" style:num-format="I">
        <style:list-level-properties text:list-level-position-and-space-mode="label-alignment">
          <style:list-level-label-alignment text:label-followed-by="listtab" fo:text-indent="-0.0945in" fo:margin-left="1.8626in"/>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0945in" fo:margin-left="2.4618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0945in" fo:margin-left="3.0634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0945in" fo:margin-left="3.6646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0945in" fo:margin-left="4.2661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0945in" fo:margin-left="4.867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0945in" fo:margin-left="5.4689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0945in" fo:margin-left="6.0701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0945in" fo:margin-left="6.6717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10" style:num-format="I">
        <style:list-level-properties text:list-level-position-and-space-mode="label-alignment">
          <style:list-level-label-alignment text:label-followed-by="listtab" fo:text-indent="-0.0835in" fo:margin-left="1.5701in"/>
        </style:list-level-properties>
      </text:list-level-style-number>
      <text:list-level-style-bullet text:level="2" text:style-name="ListLabel_20_11" style:num-suffix="•" text:bullet-char="•">
        <style:list-level-properties text:list-level-position-and-space-mode="label-alignment">
          <style:list-level-label-alignment text:label-followed-by="listtab" fo:text-indent="-0.0835in" fo:margin-left="2.1992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0835in" fo:margin-left="2.8299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0835in" fo:margin-left="3.460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0835in" fo:margin-left="4.0909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0835in" fo:margin-left="4.7217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0835in" fo:margin-left="5.352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0835in" fo:margin-left="5.9827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0835in" fo:margin-left="6.6134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19" style:num-format="I">
        <style:list-level-properties text:list-level-position-and-space-mode="label-alignment">
          <style:list-level-label-alignment text:label-followed-by="listtab" fo:text-indent="-0.1in" fo:margin-left="1.4898in"/>
        </style:list-level-properties>
      </text:list-level-style-number>
      <text:list-level-style-bullet text:level="2" text:style-name="ListLabel_20_20" style:num-suffix="•" text:bullet-char="•">
        <style:list-level-properties text:list-level-position-and-space-mode="label-alignment">
          <style:list-level-label-alignment text:label-followed-by="listtab" fo:text-indent="-0.1in" fo:margin-left="2.1244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1in" fo:margin-left="2.7634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1in" fo:margin-left="3.40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1in" fo:margin-left="4.0409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1in" fo:margin-left="4.6799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1in" fo:margin-left="5.3189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1in" fo:margin-left="5.9575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1in" fo:margin-left="6.596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28" style:num-format="I">
        <style:list-level-properties text:list-level-position-and-space-mode="label-alignment">
          <style:list-level-label-alignment text:label-followed-by="listtab" fo:text-indent="-0.0835in" fo:margin-left="1.5634in"/>
        </style:list-level-properties>
      </text:list-level-style-number>
      <text:list-level-style-bullet text:level="2" text:style-name="ListLabel_20_29" style:num-suffix="•" text:bullet-char="•">
        <style:list-level-properties text:list-level-position-and-space-mode="label-alignment">
          <style:list-level-label-alignment text:label-followed-by="listtab" fo:text-indent="-0.0835in" fo:margin-left="2.1992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0835in" fo:margin-left="2.8299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0835in" fo:margin-left="3.460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0835in" fo:margin-left="4.0909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0835in" fo:margin-left="4.7217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0835in" fo:margin-left="5.352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0835in" fo:margin-left="5.9827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0835in" fo:margin-left="6.6134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37" style:num-format="I">
        <style:list-level-properties text:list-level-position-and-space-mode="label-alignment">
          <style:list-level-label-alignment text:label-followed-by="listtab" fo:text-indent="-0.1071in" fo:margin-left="1.4661in"/>
        </style:list-level-properties>
      </text:list-level-style-number>
      <text:list-level-style-bullet text:level="2" text:style-name="ListLabel_20_38" style:num-suffix="•" text:bullet-char="•">
        <style:list-level-properties text:list-level-position-and-space-mode="label-alignment">
          <style:list-level-label-alignment text:label-followed-by="listtab" fo:text-indent="-0.1071in" fo:margin-left="2.1118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1071in" fo:margin-left="2.752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1071in" fo:margin-left="3.3925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1071in" fo:margin-left="4.0327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1071in" fo:margin-left="4.6728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1071in" fo:margin-left="5.3134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1071in" fo:margin-left="5.9535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1071in" fo:margin-left="6.5937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46" style:num-format="I">
        <style:list-level-properties text:list-level-position-and-space-mode="label-alignment">
          <style:list-level-label-alignment text:label-followed-by="listtab" fo:text-indent="-0.0835in" fo:margin-left="1.5465in"/>
        </style:list-level-properties>
      </text:list-level-style-number>
      <text:list-level-style-bullet text:level="2" text:style-name="ListLabel_20_47" style:num-suffix="•" text:bullet-char="•">
        <style:list-level-properties text:list-level-position-and-space-mode="label-alignment">
          <style:list-level-label-alignment text:label-followed-by="listtab" fo:text-indent="-0.0835in" fo:margin-left="2.1744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0835in" fo:margin-left="2.807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0835in" fo:margin-left="3.4409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0835in" fo:margin-left="4.0744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0835in" fo:margin-left="4.7075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0835in" fo:margin-left="5.3409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0835in" fo:margin-left="5.974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0835in" fo:margin-left="6.607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55" style:num-format="I" text:start-value="2">
        <style:list-level-properties text:list-level-position-and-space-mode="label-alignment">
          <style:list-level-label-alignment text:label-followed-by="listtab" fo:text-indent="-0.1272in" fo:margin-left="1.5902in"/>
        </style:list-level-properties>
      </text:list-level-style-number>
      <text:list-level-style-bullet text:level="2" text:style-name="ListLabel_20_56" style:num-suffix="•" text:bullet-char="•">
        <style:list-level-properties text:list-level-position-and-space-mode="label-alignment">
          <style:list-level-label-alignment text:label-followed-by="listtab" fo:text-indent="-0.1272in" fo:margin-left="2.2244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1272in" fo:margin-left="2.852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1272in" fo:margin-left="3.4799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1272in" fo:margin-left="4.107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1272in" fo:margin-left="4.7354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1272in" fo:margin-left="5.3634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1272in" fo:margin-left="5.9909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1272in" fo:margin-left="6.6189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64" style:num-format="I">
        <style:list-level-properties text:list-level-position-and-space-mode="label-alignment">
          <style:list-level-label-alignment text:label-followed-by="listtab" fo:text-indent="-0.1165in" fo:margin-left="1.461in"/>
        </style:list-level-properties>
      </text:list-level-style-number>
      <text:list-level-style-number text:level="2" text:style-name="ListLabel_20_65" style:num-suffix=")" style:num-format="a" style:num-letter-sync="true">
        <style:list-level-properties text:list-level-position-and-space-mode="label-alignment">
          <style:list-level-label-alignment text:label-followed-by="listtab" fo:text-indent="-0.1409in" fo:margin-left="1.6035in"/>
        </style:list-level-properties>
      </text:list-level-style-number>
      <text:list-level-style-bullet text:level="3" text:style-name="ListLabel_20_66" style:num-suffix="•" text:bullet-char="•">
        <style:list-level-properties text:list-level-position-and-space-mode="label-alignment">
          <style:list-level-label-alignment text:label-followed-by="listtab" fo:text-indent="-0.1409in" fo:margin-left="2.2945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1409in" fo:margin-left="2.9917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1409in" fo:margin-left="3.6898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1409in" fo:margin-left="4.3866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1409in" fo:margin-left="5.0839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1409in" fo:margin-left="5.7819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1409in" fo:margin-left="6.4791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73" style:num-format="I">
        <style:list-level-properties text:list-level-position-and-space-mode="label-alignment">
          <style:list-level-label-alignment text:label-followed-by="listtab" fo:text-indent="-0.0902in" fo:margin-left="1.4634in"/>
        </style:list-level-properties>
      </text:list-level-style-number>
      <text:list-level-style-bullet text:level="2" text:style-name="ListLabel_20_74" style:num-suffix="•" text:bullet-char="•">
        <style:list-level-properties text:list-level-position-and-space-mode="label-alignment">
          <style:list-level-label-alignment text:label-followed-by="listtab" fo:text-indent="-0.0902in" fo:margin-left="2.0992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0902in" fo:margin-left="2.7409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0902in" fo:margin-left="3.3827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0902in" fo:margin-left="4.0244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0902in" fo:margin-left="4.6661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0902in" fo:margin-left="5.3075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0902in" fo:margin-left="5.9492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0902in" fo:margin-left="6.5909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82" style:num-format="I">
        <style:list-level-properties text:list-level-position-and-space-mode="label-alignment">
          <style:list-level-label-alignment text:label-followed-by="listtab" fo:text-indent="-0.0937in" fo:margin-left="1.5465in"/>
        </style:list-level-properties>
      </text:list-level-style-number>
      <text:list-level-style-bullet text:level="2" text:style-name="ListLabel_20_83" style:num-suffix="•" text:bullet-char="•">
        <style:list-level-properties text:list-level-position-and-space-mode="label-alignment">
          <style:list-level-label-alignment text:label-followed-by="listtab" fo:text-indent="-0.0937in" fo:margin-left="2.1744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0937in" fo:margin-left="2.8075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0937in" fo:margin-left="3.4409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0937in" fo:margin-left="4.0744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0937in" fo:margin-left="4.7075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0937in" fo:margin-left="5.3409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0937in" fo:margin-left="5.9744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0937in" fo:margin-left="6.607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6%"/>
      <style:text-properties fo:font-size="10pt" style:font-size-asian="10pt"/>
    </style:style>
    <style:style style:name="MP2" style:family="paragraph" style:parent-style-name="Text_20_body">
      <style:paragraph-properties fo:line-height="6%"/>
      <style:text-properties fo:font-size="1pt" style:font-size-asian="1pt"/>
    </style:style>
    <style:style style:name="MP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MP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5"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MP6"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7" style:family="paragraph" style:parent-style-name="Frame_20_contents">
      <style:paragraph-properties fo:margin-left="0.0417in" fo:margin-right="0in" fo:margin-top="0.0138in" fo:margin-bottom="0in" style:contextual-spacing="false" fo:text-align="left" style:justify-single-word="false" fo:text-indent="0in" style:auto-text-indent="false"/>
    </style:style>
    <style:style style:name="MP8"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MP9"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MT1" style:family="text">
      <style:text-properties fo:color="#40586f" style:font-name="Lato Black" fo:font-size="6pt" fo:font-weight="bold" style:font-size-asian="6pt" style:font-weight-asian="bold"/>
    </style:style>
    <style:style style:name="MT2" style:family="text">
      <style:text-properties fo:color="#40586f" style:font-name="Lato Black" fo:font-size="6pt" fo:letter-spacing="0.0134in" fo:font-weight="bold" style:font-size-asian="6pt" style:font-weight-asian="bold"/>
    </style:style>
    <style:style style:name="MT3" style:family="text">
      <style:text-properties fo:color="#40586f" style:font-name="Lato Black" fo:font-size="6pt" fo:letter-spacing="0.0083in" fo:font-weight="bold" style:font-size-asian="6pt" style:font-weight-asian="bold"/>
    </style:style>
    <style:style style:name="MT4" style:family="text">
      <style:text-properties fo:color="#40586f" style:font-name="Lato Black" fo:font-size="6pt" fo:letter-spacing="0.0098in" fo:font-weight="bold" style:font-size-asian="6pt" style:font-weight-asian="bold"/>
    </style:style>
    <style:style style:name="MT5" style:family="text">
      <style:text-properties fo:color="#40586f" style:font-name="Lato Black" fo:font-size="6pt" fo:letter-spacing="0.0138in" fo:font-weight="bold" style:font-size-asian="6pt" style:font-weight-asian="bold"/>
    </style:style>
    <style:style style:name="MT6" style:family="text">
      <style:text-properties fo:color="#40586f" style:font-name="Lato Black" fo:font-size="6pt" fo:letter-spacing="-0.0016in" fo:font-weight="bold" style:font-size-asian="6pt" style:font-weight-asian="bold"/>
    </style:style>
    <style:style style:name="MT7" style:family="text">
      <style:text-properties fo:color="#40586f" style:font-name="Lato Black" fo:font-size="6pt" fo:letter-spacing="-0.0035in" fo:font-weight="bold" style:font-size-asian="6pt" style:font-weight-asian="bold"/>
    </style:style>
    <style:style style:name="MT8" style:family="text">
      <style:text-properties fo:color="#425970" fo:font-size="6pt" fo:font-weight="bold" style:font-size-asian="6pt" style:font-weight-asian="bold"/>
    </style:style>
    <style:style style:name="MT9" style:family="text">
      <style:text-properties fo:color="#647789" fo:font-size="6pt" fo:font-weight="bold" style:font-size-asian="6pt" style:font-weight-asian="bold"/>
    </style:style>
    <style:style style:name="MT10" style:family="text">
      <style:text-properties fo:color="#647789" fo:font-size="6pt" fo:letter-spacing="-0.0063in" fo:font-weight="bold" style:font-size-asian="6pt" style:font-weight-asian="bold"/>
    </style:style>
    <style:style style:name="MT11" style:family="text">
      <style:text-properties fo:color="#425970" fo:font-size="6pt" fo:letter-spacing="-0.0008in" fo:font-weight="bold" style:font-size-asian="6pt" style:font-weight-asian="bold"/>
    </style:style>
    <style:style style:name="MT12" style:family="text">
      <style:text-properties fo:color="#425970" fo:font-size="6pt" fo:letter-spacing="0.0016in" fo:font-weight="bold" style:font-size-asian="6pt" style:font-weight-asian="bold"/>
    </style:style>
    <style:style style:name="MT13" style:family="text">
      <style:text-properties fo:color="#425970" fo:font-size="6pt" fo:letter-spacing="-0.0047in" fo:font-weight="bold" style:font-size-asian="6pt" style:font-weight-asian="bold"/>
    </style:style>
    <style:style style:name="MT14" style:family="text">
      <style:text-properties fo:color="#425970" fo:font-size="6pt" fo:letter-spacing="-0.0016in" fo:font-weight="bold" style:font-size-asian="6pt" style:font-weight-asian="bold"/>
    </style:style>
    <style:style style:name="MT15" style:family="text">
      <style:text-properties fo:color="#ffffff" style:font-name="Source Sans Pro Semibold" fo:font-size="11pt" fo:font-weight="bold" style:font-size-asian="11pt" style:font-weight-asian="bold"/>
    </style:style>
    <style:style style:name="MT16" style:family="text">
      <style:text-properties fo:color="#ffffff" style:font-name="Source Sans Pro Semibold" fo:font-size="11pt" fo:letter-spacing="0.0091in" fo:font-weight="bold" style:font-size-asian="11pt" style:font-weight-asian="bold"/>
    </style:style>
    <style:style style:name="MT17" style:family="text">
      <style:text-properties fo:color="#ffffff" style:font-name="Source Sans Pro Semibold" fo:font-size="11pt" fo:letter-spacing="0.0098in" fo:font-weight="bold" style:font-size-asian="11pt" style:font-weight-asian="bold"/>
    </style:style>
    <style:style style:name="MT18" style:family="text">
      <style:text-properties fo:color="#ffffff" style:font-name="Source Sans Pro Semibold" fo:font-size="11pt" fo:letter-spacing="-0.0016in" fo:font-weight="bold" style:font-size-asian="11pt" style:font-weight-asian="bold"/>
    </style:style>
    <style:style style:name="MT19" style:family="text">
      <style:text-properties fo:color="#ffffff" style:font-name="Source Sans Pro Semibold" fo:font-size="11pt" fo:letter-spacing="0.0299in" fo:font-weight="bold" style:font-size-asian="11pt" style:font-weight-asian="bold"/>
    </style:style>
    <style:style style:name="MT20" style:family="text">
      <style:text-properties fo:color="#ffffff" style:font-name="Source Sans Pro" fo:font-size="10pt" style:font-size-asian="10pt"/>
    </style:style>
    <style:style style:name="MT21" style:family="text">
      <style:text-properties fo:color="#ffffff" style:font-name="Source Sans Pro" fo:font-size="10pt" fo:letter-spacing="-0.0008in" style:font-size-asian="10pt"/>
    </style:style>
    <style:style style:name="MT22" style:family="text">
      <style:text-properties fo:color="#ffffff" style:font-name="Source Sans Pro" fo:font-size="10pt" fo:letter-spacing="-0.0028in" style:font-size-asian="10pt"/>
    </style:style>
    <style:style style:name="MT23" style:family="text">
      <style:text-properties fo:color="#ffffff" style:font-name="Source Sans Pro Semibold" fo:font-size="11pt" fo:letter-spacing="0.0346in" fo:font-weight="bold" style:font-size-asian="11pt" style:font-weight-asian="bold"/>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Mfr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Mfr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374in" fo:margin-left="0in" fo:margin-right="0in" fo:margin-top="0.098in" style:dynamic-spacing="true"/>
      </style:footer-style>
    </style:page-layout>
    <style:page-layout style:name="Mpm3">
      <style:page-layout-properties fo:page-width="8.2681in" fo:page-height="11.6929in" style:num-format="1" style:print-orientation="portrait" fo:margin-top="0.778in" fo:margin-bottom="0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4">
      <style:page-layout-properties fo:page-width="8.2681in" fo:page-height="11.6929in" style:num-format="1" style:print-orientation="portrait" fo:margin-top="1.3335in" fo:margin-bottom="0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5">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6">
      <style:page-layout-properties fo:page-width="8.2681in" fo:page-height="11.6929in" style:num-format="1" style:print-orientation="portrait" fo:margin-top="0in" fo:margin-bottom="0in" fo:margin-left="0.3929in" fo:margin-right="0in" style:writing-mode="lr-tb" style:layout-grid-color="#c0c0c0" style:layout-grid-lines="2345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61in" fo:margin-left="0in" fo:margin-right="0in" fo:margin-bottom="1.3217in" style:dynamic-spacing="true"/>
      </style:header-style>
      <style:footer-style>
        <style:header-footer-properties fo:min-height="1.0972in" fo:margin-left="0in" fo:margin-right="0in" fo:margin-top="1.0575in" style:dynamic-spacing="true"/>
      </style:footer-style>
    </style:page-layout>
    <style:page-layout style:name="Mpm7">
      <style:page-layout-properties fo:page-width="8.2681in" fo:page-height="11.6929in" style:num-format="1" style:print-orientation="portrait" fo:margin-top="0in" fo:margin-bottom="0.9626in" fo:margin-left="0.3929in" fo:margin-right="0in" style:writing-mode="lr-tb" style:layout-grid-color="#c0c0c0" style:layout-grid-lines="2345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61in" fo:margin-left="0in" fo:margin-right="0in" fo:margin-bottom="1.3217in" style:dynamic-spacing="true"/>
      </style:header-style>
      <style:footer-style>
        <style:header-footer-properties fo:min-height="0.1346in" fo:margin-left="0in" fo:margin-right="0in" fo:margin-top="0.0953in" style:dynamic-spacing="true"/>
      </style:footer-style>
    </style:page-layout>
    <style:page-layout style:name="Mpm8">
      <style:page-layout-properties fo:page-width="8.2681in" fo:page-height="11.6929in" style:num-format="1" style:print-orientation="portrait" fo:margin-top="0in" fo:margin-bottom="0.9598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9">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945in" fo:margin-left="0in" fo:margin-right="0in" fo:margin-top="0.1547in" style:dynamic-spacing="true"/>
      </style:footer-style>
    </style:page-layout>
    <style:page-layout style:name="Mpm10">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374in" fo:margin-left="0in" fo:margin-right="0in" fo:margin-top="0.098in" style:dynamic-spacing="true"/>
      </style:footer-style>
    </style:page-layout>
    <style:page-layout style:name="Mpm11">
      <style:page-layout-properties fo:page-width="8.2681in" fo:page-height="11.6929in" style:num-format="1" style:print-orientation="portrait" fo:margin-top="0in" fo:margin-bottom="0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0693in" fo:margin-left="0in" fo:margin-right="0in" fo:margin-bottom="1.0299in" style:dynamic-spacing="true"/>
      </style:header-style>
      <style:footer-style>
        <style:header-footer-properties fo:min-height="0.1945in" fo:margin-left="0in" fo:margin-right="0in" fo:margin-top="0.1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footer-left>
        <text:p text:style-name="MP1"><draw:frame draw:style-name="Mfr1" draw:name="Image 16" text:anchor-type="char" svg:x="3.7902in" svg:y="10.5945in" svg:width="0.6866in" svg:height="0.6189in" draw:z-index="149"><draw:image xlink:href="Pictures/10000001000000840000007752069C51.png" xlink:type="simple" xlink:show="embed" xlink:actuate="onLoad" draw:mime-type="image/png"/></draw:frame><draw:frame draw:style-name="Mfr2" draw:name="Image92" text:anchor-type="char" svg:x="0.7736in" svg:y="10.8752in" svg:width="1.9181in" svg:height="0.128in" draw:z-index="406"><draw:image xlink:href="Pictures/10000001000000B80000000C00EA2F60.png" xlink:type="simple" xlink:show="embed" xlink:actuate="onLoad" draw:mime-type="image/png"/></draw:frame><draw:frame draw:style-name="Mfr2" draw:name="Image102" text:anchor-type="char" svg:x="7.3681in" svg:y="10.8752in" svg:width="0.1291in" svg:height="0.128in" draw:z-index="405"><draw:image xlink:href="Pictures/100000010000000C0000000C43EC18F3.png" xlink:type="simple" xlink:show="embed" xlink:actuate="onLoad" draw:mime-type="image/png"/></draw:frame></text:p>
      </style:footer-left>
    </style:master-page>
    <style:master-page style:name="Converted2" style:page-layout-name="Mpm3" draw:style-name="Mdp1">
      <style:footer>
        <text:p text:style-name="MP2"/>
      </style:footer>
      <style:footer-left>
        <text:p text:style-name="MP1"><draw:frame draw:style-name="Mfr1" draw:name="Image 16 Copy 1" text:anchor-type="char" svg:x="3.7902in" svg:y="10.5945in" svg:width="0.6866in" svg:height="0.6189in"><draw:image xlink:href="Pictures/10000001000000840000007752069C51.png" xlink:type="simple" xlink:show="embed" xlink:actuate="onLoad" draw:mime-type="image/png"/></draw:frame><draw:frame draw:style-name="Mfr3" draw:name="Frame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 text:anchor-type="char" svg:x="7.3681in" svg:y="10.8752in" svg:width="0.1307in" svg:height="0.1283in"><draw:text-box><text:p text:style-name="MP3"><text:span text:style-name="MT7">02</text:span></text:p></draw:text-box></draw:frame><draw:frame draw:style-name="Mfr4" draw:name="Frame8" text:anchor-type="char" svg:x="7.3681in" svg:y="10.8752in" svg:width="0.1307in" svg:height="0.1283in"><draw:text-box><text:p text:style-name="MP4">02</text:p></draw:text-box></draw:frame><draw:frame draw:style-name="Mfr2" draw:name="Image208" text:anchor-type="char" svg:x="0.7736in" svg:y="10.8752in" svg:width="1.9181in" svg:height="0.128in" draw:z-index="10"><draw:image xlink:href="Pictures/10000001000000B80000000C00EA2F60.png" xlink:type="simple" xlink:show="embed" xlink:actuate="onLoad" draw:mime-type="image/png"/></draw:frame><draw:frame draw:style-name="Mfr2" draw:name="Image212" text:anchor-type="char" svg:x="7.3681in" svg:y="10.8752in" svg:width="0.1291in" svg:height="0.128in" draw:z-index="12"><draw:image xlink:href="Pictures/100000010000000C0000000C43EC18F3.png" xlink:type="simple" xlink:show="embed" xlink:actuate="onLoad" draw:mime-type="image/png"/></draw:frame></text:p>
      </style:footer-left>
    </style:master-page>
    <style:master-page style:name="Converted3" style:page-layout-name="Mpm2" draw:style-name="Mdp1">
      <style:footer>
        <text:p text:style-name="MP2"/>
      </style:footer>
      <style:footer-left>
        <text:p text:style-name="MP1"><draw:frame draw:style-name="Mfr1" draw:name="Image 42" text:anchor-type="char" svg:x="3.7902in" svg:y="10.5945in" svg:width="0.6866in" svg:height="0.6189in" draw:z-index="158"><draw:image xlink:href="Pictures/10000001000000840000007752069C51.png" xlink:type="simple" xlink:show="embed" xlink:actuate="onLoad" draw:mime-type="image/png"/></draw:frame><draw:frame draw:style-name="Mfr2" draw:name="Image131" text:anchor-type="char" svg:x="0.7736in" svg:y="10.8752in" svg:width="1.9181in" svg:height="0.128in" draw:z-index="407"><draw:image xlink:href="Pictures/10000001000000B80000000C00EA2F60.png" xlink:type="simple" xlink:show="embed" xlink:actuate="onLoad" draw:mime-type="image/png"/></draw:frame><draw:frame draw:style-name="Mfr2" draw:name="Image136" text:anchor-type="char" svg:x="7.3681in" svg:y="10.8752in" svg:width="0.1291in" svg:height="0.128in" draw:z-index="403"><draw:image xlink:href="Pictures/100000010000000C0000000C43EC18F3.png" xlink:type="simple" xlink:show="embed" xlink:actuate="onLoad" draw:mime-type="image/png"/></draw:frame></text:p>
      </style:footer-left>
    </style:master-page>
    <style:master-page style:name="Converted4" style:page-layout-name="Mpm4" draw:style-name="Mdp1">
      <style:footer>
        <text:p text:style-name="MP2"/>
      </style:footer>
      <style:footer-left>
        <text:p text:style-name="MP1"><draw:frame draw:style-name="Mfr1" draw:name="Image 42 Copy 1" text:anchor-type="char" svg:x="3.7902in" svg:y="10.5945in" svg:width="0.6866in" svg:height="0.6189in"><draw:image xlink:href="Pictures/10000001000000840000007752069C51.png" xlink:type="simple" xlink:show="embed" xlink:actuate="onLoad" draw:mime-type="image/png"/></draw:frame><draw:frame draw:style-name="Mfr3" draw:name="Frame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 text:anchor-type="char" svg:x="7.3681in" svg:y="10.8752in" svg:width="0.1307in" svg:height="0.1283in"><draw:text-box><text:p text:style-name="MP3"><text:span text:style-name="MT7">04</text:span></text:p></draw:text-box></draw:frame><draw:frame draw:style-name="Mfr4" draw:name="Frame15" text:anchor-type="char" svg:x="7.3681in" svg:y="10.8752in" svg:width="0.1307in" svg:height="0.1283in"><draw:text-box><text:p text:style-name="MP4">04</text:p></draw:text-box></draw:frame><draw:frame draw:style-name="Mfr2" draw:name="Image213" text:anchor-type="char" svg:x="0.7736in" svg:y="10.8752in" svg:width="1.9181in" svg:height="0.128in" draw:z-index="16"><draw:image xlink:href="Pictures/10000001000000B80000000C00EA2F60.png" xlink:type="simple" xlink:show="embed" xlink:actuate="onLoad" draw:mime-type="image/png"/></draw:frame><draw:frame draw:style-name="Mfr2" draw:name="Image214" text:anchor-type="char" svg:x="7.3681in" svg:y="10.8752in" svg:width="0.1291in" svg:height="0.128in" draw:z-index="17"><draw:image xlink:href="Pictures/100000010000000C0000000C43EC18F3.png" xlink:type="simple" xlink:show="embed" xlink:actuate="onLoad" draw:mime-type="image/png"/></draw:frame></text:p>
      </style:footer-left>
    </style:master-page>
    <style:master-page style:name="Converted5" style:page-layout-name="Mpm2" draw:style-name="Mdp1">
      <style:footer>
        <text:p text:style-name="MP2"/>
      </style:footer>
      <style:footer-left>
        <text:p text:style-name="MP1"><draw:frame draw:style-name="Mfr1" draw:name="Image 62" text:anchor-type="char" svg:x="3.7902in" svg:y="10.5945in" svg:width="0.6866in" svg:height="0.6189in" draw:z-index="163"><draw:image xlink:href="Pictures/10000001000000840000007752069C51.png" xlink:type="simple" xlink:show="embed" xlink:actuate="onLoad" draw:mime-type="image/png"/></draw:frame><draw:frame draw:style-name="Mfr2" draw:name="Image139" text:anchor-type="char" svg:x="0.7736in" svg:y="10.8752in" svg:width="1.9181in" svg:height="0.128in" draw:z-index="416"><draw:image xlink:href="Pictures/10000001000000B80000000C00EA2F60.png" xlink:type="simple" xlink:show="embed" xlink:actuate="onLoad" draw:mime-type="image/png"/></draw:frame><draw:frame draw:style-name="Mfr2" draw:name="Image141" text:anchor-type="char" svg:x="7.3252in" svg:y="10.8752in" svg:width="0.1291in" svg:height="0.128in" draw:z-index="412"><draw:image xlink:href="Pictures/100000010000000C0000000C43EC18F3.png" xlink:type="simple" xlink:show="embed" xlink:actuate="onLoad" draw:mime-type="image/png"/></draw:frame></text:p>
      </style:footer-left>
    </style:master-page>
    <style:master-page style:name="Converted6" style:page-layout-name="Mpm5" draw:style-name="Mdp1">
      <style:footer>
        <text:p text:style-name="MP2"/>
      </style:footer>
      <style:footer-left>
        <text:p text:style-name="MP1"><draw:frame draw:style-name="Mfr1" draw:name="Image 62 Copy 1" text:anchor-type="char" svg:x="3.7902in" svg:y="10.5945in" svg:width="0.6866in" svg:height="0.6189in"><draw:image xlink:href="Pictures/10000001000000840000007752069C51.png" xlink:type="simple" xlink:show="embed" xlink:actuate="onLoad" draw:mime-type="image/png"/></draw:frame><draw:frame draw:style-name="Mfr3" draw:name="Frame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 text:anchor-type="char" svg:x="7.3252in" svg:y="10.8752in" svg:width="0.1307in" svg:height="0.1283in"><draw:text-box><text:p text:style-name="MP3"><text:span text:style-name="MT7">06</text:span></text:p></draw:text-box></draw:frame><draw:frame draw:style-name="Mfr4" draw:name="Frame23" text:anchor-type="char" svg:x="7.3252in" svg:y="10.8752in" svg:width="0.1307in" svg:height="0.1283in"><draw:text-box><text:p text:style-name="MP4">06</text:p></draw:text-box></draw:frame><draw:frame draw:style-name="Mfr2" draw:name="Image215" text:anchor-type="char" svg:x="0.7736in" svg:y="10.8752in" svg:width="1.9181in" svg:height="0.128in" draw:z-index="18"><draw:image xlink:href="Pictures/10000001000000B80000000C00EA2F60.png" xlink:type="simple" xlink:show="embed" xlink:actuate="onLoad" draw:mime-type="image/png"/></draw:frame><draw:frame draw:style-name="Mfr2" draw:name="Image216" text:anchor-type="char" svg:x="7.3252in" svg:y="10.8752in" svg:width="0.1291in" svg:height="0.128in" draw:z-index="20"><draw:image xlink:href="Pictures/100000010000000C0000000C43EC18F3.png" xlink:type="simple" xlink:show="embed" xlink:actuate="onLoad" draw:mime-type="image/png"/></draw:frame></text:p>
      </style:footer-left>
    </style:master-page>
    <style:master-page style:name="Converted7" style:page-layout-name="Mpm2" draw:style-name="Mdp1">
      <style:footer>
        <text:p text:style-name="MP1"><draw:frame draw:style-name="Mfr1" draw:name="Image 85" text:anchor-type="char" svg:x="3.7965in" svg:y="10.5917in" svg:width="0.6945in" svg:height="0.6138in"><draw:image xlink:href="Pictures/10000000000000D0000000B830B1DD11.jpg" xlink:type="simple" xlink:show="embed" xlink:actuate="onLoad" draw:mime-type="image/jpeg"/></draw:frame><draw:frame draw:style-name="Mfr4" draw:name="Frame28"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4" draw:name="Frame29" text:anchor-type="char" svg:x="7.3252in" svg:y="10.8752in" svg:width="0.1307in" svg:height="0.1283in"><draw:text-box><text:p text:style-name="MP3"><text:span text:style-name="MT7">09</text:span><text:span text:style-name="MT7"/></text:p></draw:text-box></draw:frame><draw:frame draw:style-name="Mfr3" draw:name="Frame9" text:anchor-type="char" svg:x="7.3252in" svg:y="10.8752in" svg:width="0.1307in" svg:height="0.1283in"><draw:text-box><text:p text:style-name="MP3"><text:span text:style-name="MT7">09</text:span></text:p></draw:text-box></draw:frame><draw:frame draw:style-name="Mfr2" draw:name="Image145" text:anchor-type="char" svg:x="0.7752in" svg:y="10.8756in" svg:width="1.9138in" svg:height="0.1217in"><draw:image xlink:href="Pictures/10000001000000B70000000B07D9C1C2.png" xlink:type="simple" xlink:show="embed" xlink:actuate="onLoad" draw:mime-type="image/png"/></draw:frame><draw:frame draw:style-name="Mfr2" draw:name="Image207" text:anchor-type="char" svg:x="7.3252in" svg:y="10.8752in" svg:width="0.1291in" svg:height="0.128in" draw:z-index="6"><draw:image xlink:href="Pictures/100000010000000C0000000C43EC18F3.png" xlink:type="simple" xlink:show="embed" xlink:actuate="onLoad" draw:mime-type="image/png"/></draw:frame></text:p>
      </style:footer>
      <style:footer-left>
        <text:p text:style-name="MP1"><draw:frame draw:style-name="Mfr1" draw:name="Image 82" text:anchor-type="char" svg:x="3.7902in" svg:y="10.5945in" svg:width="0.6866in" svg:height="0.6189in" draw:z-index="220"><draw:image xlink:href="Pictures/10000001000000840000007752069C51.png" xlink:type="simple" xlink:show="embed" xlink:actuate="onLoad" draw:mime-type="image/png"/></draw:frame><draw:frame draw:style-name="Mfr2" draw:name="Image142" text:anchor-type="char" svg:x="0.7736in" svg:y="10.8752in" svg:width="1.9181in" svg:height="0.128in" draw:z-index="442"><draw:image xlink:href="Pictures/10000001000000B80000000C00EA2F60.png" xlink:type="simple" xlink:show="embed" xlink:actuate="onLoad" draw:mime-type="image/png"/></draw:frame><draw:frame draw:style-name="Mfr2" draw:name="Image144" text:anchor-type="char" svg:x="7.3252in" svg:y="10.8752in" svg:width="0.1291in" svg:height="0.128in" draw:z-index="437"><draw:image xlink:href="Pictures/100000010000000C0000000C43EC18F3.png" xlink:type="simple" xlink:show="embed" xlink:actuate="onLoad" draw:mime-type="image/png"/></draw:frame></text:p>
      </style:footer-left>
    </style:master-page>
    <style:master-page style:name="Converted8" style:page-layout-name="Mpm6" draw:style-name="Mdp1">
      <style:header>
        <text:p text:style-name="MP1"><draw:frame draw:style-name="Mfr1" draw:name="Image 94" text:anchor-type="char" svg:x="0.4937in" svg:y="0in" svg:width="7.7736in" svg:height="1.3681in" draw:z-index="252"><draw:image xlink:href="Pictures/10000000000009180000019B2F5AA03B.png" xlink:type="simple" xlink:show="embed" xlink:actuate="onLoad" draw:mime-type="image/png"/></draw:frame></text:p>
      </style:header>
      <style:header-left>
        <text:p text:style-name="MP1"><draw:frame draw:style-name="Mfr1" draw:name="Image 95"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85 Copy 1" text:anchor-type="char" svg:x="3.7965in" svg:y="10.5917in" svg:width="0.6945in" svg:height="0.6138in" draw:z-index="176"><draw:image xlink:href="Pictures/10000000000000D0000000B830B1DD11.jpg" xlink:type="simple" xlink:show="embed" xlink:actuate="onLoad" draw:mime-type="image/jpeg"/></draw:frame><draw:frame draw:style-name="Mfr2" draw:name="Image217" text:anchor-type="char" svg:x="0.7752in" svg:y="10.8756in" svg:width="1.9138in" svg:height="0.1217in" draw:z-index="548"><draw:image xlink:href="Pictures/10000001000000B70000000B07D9C1C2.png" xlink:type="simple" xlink:show="embed" xlink:actuate="onLoad" draw:mime-type="image/png"/></draw:frame><draw:frame draw:style-name="Mfr2" draw:name="Image218" text:anchor-type="char" svg:x="7.3252in" svg:y="10.8752in" svg:width="0.1291in" svg:height="0.128in" draw:z-index="549"><draw:image xlink:href="Pictures/100000010000000C0000000C43EC18F3.png" xlink:type="simple" xlink:show="embed" xlink:actuate="onLoad" draw:mime-type="image/png"/></draw:frame></text:p>
      </style:footer>
      <style:footer-left>
        <text:p text:style-name="MP1"><draw:frame draw:style-name="Mfr1" draw:name="Image 82 Copy 1" text:anchor-type="char" svg:x="3.7902in" svg:y="10.5945in" svg:width="0.6866in" svg:height="0.6189in"><draw:image xlink:href="Pictures/10000001000000840000007752069C51.png" xlink:type="simple" xlink:show="embed" xlink:actuate="onLoad" draw:mime-type="image/png"/></draw:frame><draw:frame draw:style-name="Mfr3" draw:name="Frame1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 text:anchor-type="char" svg:x="7.3252in" svg:y="10.8752in" svg:width="0.1307in" svg:height="0.1283in"><draw:text-box><text:p text:style-name="MP3"><text:span text:style-name="MT7">08</text:span></text:p></draw:text-box></draw:frame><draw:frame draw:style-name="Mfr4" draw:name="Frame33" text:anchor-type="char" svg:x="7.3252in" svg:y="10.8752in" svg:width="0.1307in" svg:height="0.1283in"><draw:text-box><text:p text:style-name="MP4">08</text:p></draw:text-box></draw:frame><draw:frame draw:style-name="Mfr2" draw:name="Image222" text:anchor-type="char" svg:x="0.7736in" svg:y="10.8752in" svg:width="1.9181in" svg:height="0.128in" draw:z-index="23"><draw:image xlink:href="Pictures/10000001000000B80000000C00EA2F60.png" xlink:type="simple" xlink:show="embed" xlink:actuate="onLoad" draw:mime-type="image/png"/></draw:frame><draw:frame draw:style-name="Mfr2" draw:name="Image223" text:anchor-type="char" svg:x="7.3252in" svg:y="10.8752in" svg:width="0.1291in" svg:height="0.128in" draw:z-index="24"><draw:image xlink:href="Pictures/100000010000000C0000000C43EC18F3.png" xlink:type="simple" xlink:show="embed" xlink:actuate="onLoad" draw:mime-type="image/png"/></draw:frame></text:p>
      </style:footer-left>
    </style:master-page>
    <style:master-page style:name="Converted9" style:page-layout-name="Mpm7" draw:style-name="Mdp1">
      <style:header>
        <text:p text:style-name="MP1"><draw:frame draw:style-name="Mfr1" draw:name="Image 94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95 Copy 1" text:anchor-type="char" svg:x="0.4937in" svg:y="0in" svg:width="7.7736in" svg:height="1.3681in" draw:z-index="279"><draw:image xlink:href="Pictures/10000000000009180000019B2F5AA03B.png" xlink:type="simple" xlink:show="embed" xlink:actuate="onLoad" draw:mime-type="image/png"/></draw:frame></text:p>
      </style:header-left>
      <style:footer>
        <text:p text:style-name="MP1"><draw:frame draw:style-name="Mfr1" draw:name="Image 101" text:anchor-type="char" svg:x="3.7965in" svg:y="10.5917in" svg:width="0.6945in" svg:height="0.6138in"><draw:image xlink:href="Pictures/10000000000000D0000000B830B1DD11.jpg" xlink:type="simple" xlink:show="embed" xlink:actuate="onLoad" draw:mime-type="image/jpeg"/></draw:frame><draw:frame draw:style-name="Mfr4" draw:name="Frame36"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4" draw:name="Frame37" text:anchor-type="char" svg:x="7.2972in" svg:y="10.8752in" svg:width="0.2in" svg:height="0.1283in"><draw:text-box><text:p text:style-name="MP6"><text:page-number text:select-page="current">11</text:page-number></text:p></draw:text-box></draw:frame><draw:frame draw:style-name="Mfr3" draw:name="Frame16" text:anchor-type="char" svg:x="7.2972in" svg:y="10.8752in" svg:width="0.2in" svg:height="0.1283in"><draw:text-box><text:p text:style-name="MP7"><text:span text:style-name="MT7"><text:page-number text:select-page="current">11</text:page-number></text:span></text:p></draw:text-box></draw:frame><draw:frame draw:style-name="Mfr2" draw:name="Image148" text:anchor-type="char" svg:x="0.7752in" svg:y="10.8756in" svg:width="1.9138in" svg:height="0.1217in"><draw:image xlink:href="Pictures/10000001000000B70000000B07D9C1C2.png" xlink:type="simple" xlink:show="embed" xlink:actuate="onLoad" draw:mime-type="image/png"/></draw:frame><draw:frame draw:style-name="Mfr2" draw:name="Image206" text:anchor-type="char" svg:x="7.2972in" svg:y="10.8752in" svg:width="0.1984in" svg:height="0.128in" draw:z-index="5"><draw:image xlink:href="Pictures/10000001000000130000000C5161F074.png" xlink:type="simple" xlink:show="embed" xlink:actuate="onLoad" draw:mime-type="image/png"/></draw:frame></text:p>
      </style:footer>
      <style:footer-left>
        <text:p text:style-name="MP1"><draw:frame draw:style-name="Mfr1" draw:name="Image 98" text:anchor-type="char" svg:x="3.7965in" svg:y="10.5917in" svg:width="0.6945in" svg:height="0.6138in" draw:z-index="4"><draw:image xlink:href="Pictures/10000000000000D0000000B830B1DD11.jpg" xlink:type="simple" xlink:show="embed" xlink:actuate="onLoad" draw:mime-type="image/jpeg"/></draw:frame><draw:frame draw:style-name="Mfr2" draw:name="Image146" text:anchor-type="char" svg:x="0.7752in" svg:y="10.8756in" svg:width="1.9138in" svg:height="0.1217in" draw:z-index="432"><draw:image xlink:href="Pictures/10000001000000B70000000B07D9C1C2.png" xlink:type="simple" xlink:show="embed" xlink:actuate="onLoad" draw:mime-type="image/png"/></draw:frame><draw:frame draw:style-name="Mfr2" draw:name="Image147" text:anchor-type="char" svg:x="7.2972in" svg:y="10.8752in" svg:width="0.1984in" svg:height="0.128in" draw:z-index="433"><draw:image xlink:href="Pictures/10000001000000130000000C5161F074.png" xlink:type="simple" xlink:show="embed" xlink:actuate="onLoad" draw:mime-type="image/png"/></draw:frame></text:p>
      </style:footer-left>
    </style:master-page>
    <style:master-page style:name="Converted10" style:page-layout-name="Mpm6" draw:style-name="Mdp1">
      <style:header>
        <text:p text:style-name="MP1"><draw:frame draw:style-name="Mfr1" draw:name="Image 106" text:anchor-type="char" svg:x="0.4937in" svg:y="0in" svg:width="7.7736in" svg:height="1.3681in" draw:z-index="232"><draw:image xlink:href="Pictures/10000000000009180000019B2F5AA03B.png" xlink:type="simple" xlink:show="embed" xlink:actuate="onLoad" draw:mime-type="image/png"/></draw:frame></text:p>
      </style:header>
      <style:header-left>
        <text:p text:style-name="MP1"><draw:frame draw:style-name="Mfr1" draw:name="Image 107"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101 Copy 1" text:anchor-type="char" svg:x="3.7965in" svg:y="10.5917in" svg:width="0.6945in" svg:height="0.6138in" draw:z-index="14"><draw:image xlink:href="Pictures/10000000000000D0000000B830B1DD11.jpg" xlink:type="simple" xlink:show="embed" xlink:actuate="onLoad" draw:mime-type="image/jpeg"/></draw:frame><draw:frame draw:style-name="Mfr2" draw:name="Image224" text:anchor-type="char" svg:x="0.7752in" svg:y="10.8756in" svg:width="1.9138in" svg:height="0.1217in" draw:z-index="550"><draw:image xlink:href="Pictures/10000001000000B70000000B07D9C1C2.png" xlink:type="simple" xlink:show="embed" xlink:actuate="onLoad" draw:mime-type="image/png"/></draw:frame><draw:frame draw:style-name="Mfr2" draw:name="Image225" text:anchor-type="char" svg:x="7.2972in" svg:y="10.8752in" svg:width="0.1984in" svg:height="0.128in" draw:z-index="551"><draw:image xlink:href="Pictures/10000001000000130000000C5161F074.png" xlink:type="simple" xlink:show="embed" xlink:actuate="onLoad" draw:mime-type="image/png"/></draw:frame></text:p>
      </style:footer>
      <style:footer-left>
        <text:p text:style-name="MP1"><draw:frame draw:style-name="Mfr1" draw:name="Image 98 Copy 1" text:anchor-type="char" svg:x="3.7965in" svg:y="10.5917in" svg:width="0.6945in" svg:height="0.6138in"><draw:image xlink:href="Pictures/10000000000000D0000000B830B1DD11.jpg" xlink:type="simple" xlink:show="embed" xlink:actuate="onLoad" draw:mime-type="image/jpeg"/></draw:frame><draw:frame draw:style-name="Mfr3" draw:name="Frame19"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4" draw:name="Frame40"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3" draw:name="Frame21" text:anchor-type="char" svg:x="7.2972in" svg:y="10.8752in" svg:width="0.2in" svg:height="0.1283in"><draw:text-box><text:p text:style-name="MP7"><text:span text:style-name="MT7"><text:page-number text:select-page="current">12</text:page-number></text:span></text:p></draw:text-box></draw:frame><draw:frame draw:style-name="Mfr4" draw:name="Frame41" text:anchor-type="char" svg:x="7.2972in" svg:y="10.8752in" svg:width="0.2in" svg:height="0.1283in"><draw:text-box><text:p text:style-name="MP6"><text:page-number text:select-page="current">12</text:page-number></text:p></draw:text-box></draw:frame><draw:frame draw:style-name="Mfr2" draw:name="Image226" text:anchor-type="char" svg:x="0.7752in" svg:y="10.8756in" svg:width="1.9138in" svg:height="0.1217in" draw:z-index="29"><draw:image xlink:href="Pictures/10000001000000B70000000B07D9C1C2.png" xlink:type="simple" xlink:show="embed" xlink:actuate="onLoad" draw:mime-type="image/png"/></draw:frame><draw:frame draw:style-name="Mfr2" draw:name="Image227" text:anchor-type="char" svg:x="7.2972in" svg:y="10.8752in" svg:width="0.1984in" svg:height="0.128in" draw:z-index="30"><draw:image xlink:href="Pictures/10000001000000130000000C5161F074.png" xlink:type="simple" xlink:show="embed" xlink:actuate="onLoad" draw:mime-type="image/png"/></draw:frame></text:p>
      </style:footer-left>
    </style:master-page>
    <style:master-page style:name="Converted11" style:page-layout-name="Mpm6" draw:style-name="Mdp1">
      <style:header>
        <text:p text:style-name="MP1"><draw:frame draw:style-name="Mfr1" draw:name="Image 106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107 Copy 1" text:anchor-type="char" svg:x="0.4937in" svg:y="0in" svg:width="7.7736in" svg:height="1.3681in" draw:z-index="255"><draw:image xlink:href="Pictures/10000000000009180000019B2F5AA03B.png" xlink:type="simple" xlink:show="embed" xlink:actuate="onLoad" draw:mime-type="image/png"/></draw:frame></text:p>
      </style:header-left>
      <style:footer>
        <text:p text:style-name="MP1"><draw:frame draw:style-name="Mfr1" draw:name="Image 101 Copy 1 Copy 1" text:anchor-type="char" svg:x="3.7965in" svg:y="10.5917in" svg:width="0.6945in" svg:height="0.6138in"><draw:image xlink:href="Pictures/10000000000000D0000000B830B1DD11.jpg" xlink:type="simple" xlink:show="embed" xlink:actuate="onLoad" draw:mime-type="image/jpeg"/></draw:frame><draw:frame draw:style-name="Mfr3" draw:name="Frame22"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4" draw:name="Frame42"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3" draw:name="Frame24" text:anchor-type="char" svg:x="7.2972in" svg:y="10.8752in" svg:width="0.2in" svg:height="0.1283in"><draw:text-box><text:p text:style-name="MP7"><text:span text:style-name="MT7"><text:page-number text:select-page="current">13</text:page-number></text:span></text:p></draw:text-box></draw:frame><draw:frame draw:style-name="Mfr4" draw:name="Frame43" text:anchor-type="char" svg:x="7.2972in" svg:y="10.8752in" svg:width="0.2in" svg:height="0.1283in"><draw:text-box><text:p text:style-name="MP6"><text:page-number text:select-page="current">13</text:page-number></text:p></draw:text-box></draw:frame><draw:frame draw:style-name="Mfr2" draw:name="Image231" text:anchor-type="char" svg:x="0.7752in" svg:y="10.8756in" svg:width="1.9138in" svg:height="0.1217in" draw:z-index="31"><draw:image xlink:href="Pictures/10000001000000B70000000B07D9C1C2.png" xlink:type="simple" xlink:show="embed" xlink:actuate="onLoad" draw:mime-type="image/png"/></draw:frame><draw:frame draw:style-name="Mfr2" draw:name="Image232" text:anchor-type="char" svg:x="7.2972in" svg:y="10.8752in" svg:width="0.1984in" svg:height="0.128in" draw:z-index="35"><draw:image xlink:href="Pictures/10000001000000130000000C5161F074.png" xlink:type="simple" xlink:show="embed" xlink:actuate="onLoad" draw:mime-type="image/png"/></draw:frame></text:p>
      </style:footer>
      <style:footer-left>
        <text:p text:style-name="MP1"><draw:frame draw:style-name="Mfr1" draw:name="Image 98 Copy 1 Copy 1" text:anchor-type="char" svg:x="3.7965in" svg:y="10.5917in" svg:width="0.6945in" svg:height="0.6138in" draw:z-index="281"><draw:image xlink:href="Pictures/10000000000000D0000000B830B1DD11.jpg" xlink:type="simple" xlink:show="embed" xlink:actuate="onLoad" draw:mime-type="image/jpeg"/></draw:frame><draw:frame draw:style-name="Mfr2" draw:name="Image233" text:anchor-type="char" svg:x="0.7752in" svg:y="10.8756in" svg:width="1.9138in" svg:height="0.1217in" draw:z-index="552"><draw:image xlink:href="Pictures/10000001000000B70000000B07D9C1C2.png" xlink:type="simple" xlink:show="embed" xlink:actuate="onLoad" draw:mime-type="image/png"/></draw:frame><draw:frame draw:style-name="Mfr2" draw:name="Image234" text:anchor-type="char" svg:x="7.2972in" svg:y="10.8752in" svg:width="0.1984in" svg:height="0.128in" draw:z-index="553"><draw:image xlink:href="Pictures/10000001000000130000000C5161F074.png" xlink:type="simple" xlink:show="embed" xlink:actuate="onLoad" draw:mime-type="image/png"/></draw:frame></text:p>
      </style:footer-left>
    </style:master-page>
    <style:master-page style:name="Converted12" style:page-layout-name="Mpm6" draw:style-name="Mdp1">
      <style:header>
        <text:p text:style-name="MP1"><draw:frame draw:style-name="Mfr1" draw:name="Image 106 Copy 1 Copy 1" text:anchor-type="char" svg:x="0.4937in" svg:y="0in" svg:width="7.7736in" svg:height="1.3681in" draw:z-index="0"><draw:image xlink:href="Pictures/10000000000009180000019B2F5AA03B.png" xlink:type="simple" xlink:show="embed" xlink:actuate="onLoad" draw:mime-type="image/png"/></draw:frame></text:p>
      </style:header>
      <style:header-left>
        <text:p text:style-name="MP1"><draw:frame draw:style-name="Mfr1" draw:name="Image 107 Copy 1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101 Copy 1 Copy 1 Copy 1" text:anchor-type="char" svg:x="3.7965in" svg:y="10.5917in" svg:width="0.6945in" svg:height="0.6138in" draw:z-index="323"><draw:image xlink:href="Pictures/10000000000000D0000000B830B1DD11.jpg" xlink:type="simple" xlink:show="embed" xlink:actuate="onLoad" draw:mime-type="image/jpeg"/></draw:frame><draw:frame draw:style-name="Mfr2" draw:name="Image235" text:anchor-type="char" svg:x="0.7752in" svg:y="10.8756in" svg:width="1.9138in" svg:height="0.1217in" draw:z-index="554"><draw:image xlink:href="Pictures/10000001000000B70000000B07D9C1C2.png" xlink:type="simple" xlink:show="embed" xlink:actuate="onLoad" draw:mime-type="image/png"/></draw:frame><draw:frame draw:style-name="Mfr2" draw:name="Image236" text:anchor-type="char" svg:x="7.2972in" svg:y="10.8752in" svg:width="0.1984in" svg:height="0.128in" draw:z-index="555"><draw:image xlink:href="Pictures/10000001000000130000000C5161F074.png" xlink:type="simple" xlink:show="embed" xlink:actuate="onLoad" draw:mime-type="image/png"/></draw:frame></text:p>
      </style:footer>
      <style:footer-left>
        <text:p text:style-name="MP1"><draw:frame draw:style-name="Mfr1" draw:name="Image 98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31"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4" draw:name="Frame48"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3" draw:name="Frame34" text:anchor-type="char" svg:x="7.2972in" svg:y="10.8752in" svg:width="0.2in" svg:height="0.1283in"><draw:text-box><text:p text:style-name="MP7"><text:span text:style-name="MT7"><text:page-number text:select-page="current">14</text:page-number></text:span></text:p></draw:text-box></draw:frame><draw:frame draw:style-name="Mfr4" draw:name="Frame49" text:anchor-type="char" svg:x="7.2972in" svg:y="10.8752in" svg:width="0.2in" svg:height="0.1283in"><draw:text-box><text:p text:style-name="MP6"><text:page-number text:select-page="current">14</text:page-number></text:p></draw:text-box></draw:frame><draw:frame draw:style-name="Mfr2" draw:name="Image241" text:anchor-type="char" svg:x="0.7752in" svg:y="10.8756in" svg:width="1.9138in" svg:height="0.1217in" draw:z-index="43"><draw:image xlink:href="Pictures/10000001000000B70000000B07D9C1C2.png" xlink:type="simple" xlink:show="embed" xlink:actuate="onLoad" draw:mime-type="image/png"/></draw:frame><draw:frame draw:style-name="Mfr2" draw:name="Image242" text:anchor-type="char" svg:x="7.2972in" svg:y="10.8752in" svg:width="0.1984in" svg:height="0.128in" draw:z-index="44"><draw:image xlink:href="Pictures/10000001000000130000000C5161F074.png" xlink:type="simple" xlink:show="embed" xlink:actuate="onLoad" draw:mime-type="image/png"/></draw:frame></text:p>
      </style:footer-left>
    </style:master-page>
    <style:master-page style:name="Converted13" style:page-layout-name="Mpm6" draw:style-name="Mdp1">
      <style:header>
        <text:p text:style-name="MP1"><draw:frame draw:style-name="Mfr1" draw:name="Image 106 Copy 1 Copy 1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107 Copy 1 Copy 1 Copy 1" text:anchor-type="char" svg:x="0.4937in" svg:y="0in" svg:width="7.7736in" svg:height="1.3681in" draw:z-index="312"><draw:image xlink:href="Pictures/10000000000009180000019B2F5AA03B.png" xlink:type="simple" xlink:show="embed" xlink:actuate="onLoad" draw:mime-type="image/png"/></draw:frame></text:p>
      </style:header-left>
      <style:footer>
        <text:p text:style-name="MP1"><draw:frame draw:style-name="Mfr1" draw:name="Image 101 Copy 1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35"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4" draw:name="Frame50"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3" draw:name="Frame38" text:anchor-type="char" svg:x="7.2972in" svg:y="10.8752in" svg:width="0.2in" svg:height="0.1283in"><draw:text-box><text:p text:style-name="MP7"><text:span text:style-name="MT7"><text:page-number text:select-page="current">15</text:page-number></text:span></text:p></draw:text-box></draw:frame><draw:frame draw:style-name="Mfr4" draw:name="Frame51" text:anchor-type="char" svg:x="7.2972in" svg:y="10.8752in" svg:width="0.2in" svg:height="0.1283in"><draw:text-box><text:p text:style-name="MP6"><text:page-number text:select-page="current">15</text:page-number></text:p></draw:text-box></draw:frame><draw:frame draw:style-name="Mfr2" draw:name="Image243" text:anchor-type="char" svg:x="0.7752in" svg:y="10.8756in" svg:width="1.9138in" svg:height="0.1217in" draw:z-index="45"><draw:image xlink:href="Pictures/10000001000000B70000000B07D9C1C2.png" xlink:type="simple" xlink:show="embed" xlink:actuate="onLoad" draw:mime-type="image/png"/></draw:frame><draw:frame draw:style-name="Mfr2" draw:name="Image244" text:anchor-type="char" svg:x="7.2972in" svg:y="10.8752in" svg:width="0.1984in" svg:height="0.128in" draw:z-index="46"><draw:image xlink:href="Pictures/10000001000000130000000C5161F074.png" xlink:type="simple" xlink:show="embed" xlink:actuate="onLoad" draw:mime-type="image/png"/></draw:frame></text:p>
      </style:footer>
      <style:footer-left>
        <text:p text:style-name="MP1"><draw:frame draw:style-name="Mfr1" draw:name="Image 98 Copy 1 Copy 1 Copy 1 Copy 1" text:anchor-type="char" svg:x="3.7965in" svg:y="10.5917in" svg:width="0.6945in" svg:height="0.6138in" draw:z-index="335"><draw:image xlink:href="Pictures/10000000000000D0000000B830B1DD11.jpg" xlink:type="simple" xlink:show="embed" xlink:actuate="onLoad" draw:mime-type="image/jpeg"/></draw:frame><draw:frame draw:style-name="Mfr2" draw:name="Image248" text:anchor-type="char" svg:x="0.7752in" svg:y="10.8756in" svg:width="1.9138in" svg:height="0.1217in" draw:z-index="556"><draw:image xlink:href="Pictures/10000001000000B70000000B07D9C1C2.png" xlink:type="simple" xlink:show="embed" xlink:actuate="onLoad" draw:mime-type="image/png"/></draw:frame><draw:frame draw:style-name="Mfr2" draw:name="Image249" text:anchor-type="char" svg:x="7.2972in" svg:y="10.8752in" svg:width="0.1984in" svg:height="0.128in" draw:z-index="557"><draw:image xlink:href="Pictures/10000001000000130000000C5161F074.png" xlink:type="simple" xlink:show="embed" xlink:actuate="onLoad" draw:mime-type="image/png"/></draw:frame></text:p>
      </style:footer-left>
    </style:master-page>
    <style:master-page style:name="Converted14" style:page-layout-name="Mpm6" draw:style-name="Mdp1">
      <style:header>
        <text:p text:style-name="MP1"><draw:frame draw:style-name="Mfr1" draw:name="Image 106 Copy 1 Copy 1 Copy 1 Copy 1" text:anchor-type="char" svg:x="0.4937in" svg:y="0in" svg:width="7.7736in" svg:height="1.3681in" draw:z-index="333"><draw:image xlink:href="Pictures/10000000000009180000019B2F5AA03B.png" xlink:type="simple" xlink:show="embed" xlink:actuate="onLoad" draw:mime-type="image/png"/></draw:frame></text:p>
      </style:header>
      <style:header-left>
        <text:p text:style-name="MP1"><draw:frame draw:style-name="Mfr1" draw:name="Image 107 Copy 1 Copy 1 Copy 1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101 Copy 1 Copy 1 Copy 1 Copy 1 Copy 1" text:anchor-type="char" svg:x="3.7965in" svg:y="10.5917in" svg:width="0.6945in" svg:height="0.6138in" draw:z-index="338"><draw:image xlink:href="Pictures/10000000000000D0000000B830B1DD11.jpg" xlink:type="simple" xlink:show="embed" xlink:actuate="onLoad" draw:mime-type="image/jpeg"/></draw:frame><draw:frame draw:style-name="Mfr2" draw:name="Image250" text:anchor-type="char" svg:x="0.7752in" svg:y="10.8756in" svg:width="1.9138in" svg:height="0.1217in" draw:z-index="558"><draw:image xlink:href="Pictures/10000001000000B70000000B07D9C1C2.png" xlink:type="simple" xlink:show="embed" xlink:actuate="onLoad" draw:mime-type="image/png"/></draw:frame><draw:frame draw:style-name="Mfr2" draw:name="Image251" text:anchor-type="char" svg:x="7.2972in" svg:y="10.8752in" svg:width="0.1984in" svg:height="0.128in" draw:z-index="559"><draw:image xlink:href="Pictures/10000001000000130000000C5161F074.png" xlink:type="simple" xlink:show="embed" xlink:actuate="onLoad" draw:mime-type="image/png"/></draw:frame></text:p>
      </style:footer>
      <style:footer-left>
        <text:p text:style-name="MP1"><draw:frame draw:style-name="Mfr1" draw:name="Image 98 Copy 1 Copy 1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47"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4" draw:name="Frame56"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3" draw:name="Frame52" text:anchor-type="char" svg:x="7.2972in" svg:y="10.8752in" svg:width="0.2in" svg:height="0.1283in"><draw:text-box><text:p text:style-name="MP7"><text:span text:style-name="MT7"><text:page-number text:select-page="current">16</text:page-number></text:span></text:p></draw:text-box></draw:frame><draw:frame draw:style-name="Mfr4" draw:name="Frame57" text:anchor-type="char" svg:x="7.2972in" svg:y="10.8752in" svg:width="0.2in" svg:height="0.1283in"><draw:text-box><text:p text:style-name="MP6"><text:page-number text:select-page="current">16</text:page-number></text:p></draw:text-box></draw:frame><draw:frame draw:style-name="Mfr2" draw:name="Image252" text:anchor-type="char" svg:x="0.7752in" svg:y="10.8756in" svg:width="1.9138in" svg:height="0.1217in" draw:z-index="53"><draw:image xlink:href="Pictures/10000001000000B70000000B07D9C1C2.png" xlink:type="simple" xlink:show="embed" xlink:actuate="onLoad" draw:mime-type="image/png"/></draw:frame><draw:frame draw:style-name="Mfr2" draw:name="Image253" text:anchor-type="char" svg:x="7.2972in" svg:y="10.8752in" svg:width="0.1984in" svg:height="0.128in" draw:z-index="54"><draw:image xlink:href="Pictures/10000001000000130000000C5161F074.png" xlink:type="simple" xlink:show="embed" xlink:actuate="onLoad" draw:mime-type="image/png"/></draw:frame></text:p>
      </style:footer-left>
    </style:master-page>
    <style:master-page style:name="Converted15" style:page-layout-name="Mpm6" draw:style-name="Mdp1">
      <style:header>
        <text:p text:style-name="MP1"><draw:frame draw:style-name="Mfr1" draw:name="Image 106 Copy 1 Copy 1 Copy 1 Copy 1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107 Copy 1 Copy 1 Copy 1 Copy 1 Copy 1" text:anchor-type="char" svg:x="0.4937in" svg:y="0in" svg:width="7.7736in" svg:height="1.3681in" draw:z-index="325"><draw:image xlink:href="Pictures/10000000000009180000019B2F5AA03B.png" xlink:type="simple" xlink:show="embed" xlink:actuate="onLoad" draw:mime-type="image/png"/></draw:frame></text:p>
      </style:header-left>
      <style:footer>
        <text:p text:style-name="MP1"><draw:frame draw:style-name="Mfr1" draw:name="Image 101 Copy 1 Copy 1 Copy 1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53"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4" draw:name="Frame58"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3" draw:name="Frame54" text:anchor-type="char" svg:x="7.2972in" svg:y="10.8752in" svg:width="0.2in" svg:height="0.1283in"><draw:text-box><text:p text:style-name="MP7"><text:span text:style-name="MT7"><text:page-number text:select-page="current">17</text:page-number></text:span></text:p></draw:text-box></draw:frame><draw:frame draw:style-name="Mfr4" draw:name="Frame59" text:anchor-type="char" svg:x="7.2972in" svg:y="10.8752in" svg:width="0.2in" svg:height="0.1283in"><draw:text-box><text:p text:style-name="MP6"><text:page-number text:select-page="current">17</text:page-number></text:p></draw:text-box></draw:frame><draw:frame draw:style-name="Mfr2" draw:name="Image257" text:anchor-type="char" svg:x="0.7752in" svg:y="10.8756in" svg:width="1.9138in" svg:height="0.1217in" draw:z-index="55"><draw:image xlink:href="Pictures/10000001000000B70000000B07D9C1C2.png" xlink:type="simple" xlink:show="embed" xlink:actuate="onLoad" draw:mime-type="image/png"/></draw:frame><draw:frame draw:style-name="Mfr2" draw:name="Image258" text:anchor-type="char" svg:x="7.2972in" svg:y="10.8752in" svg:width="0.1984in" svg:height="0.128in" draw:z-index="56"><draw:image xlink:href="Pictures/10000001000000130000000C5161F074.png" xlink:type="simple" xlink:show="embed" xlink:actuate="onLoad" draw:mime-type="image/png"/></draw:frame></text:p>
      </style:footer>
      <style:footer-left>
        <text:p text:style-name="MP1"><draw:frame draw:style-name="Mfr1" draw:name="Image 98 Copy 1 Copy 1 Copy 1 Copy 1 Copy 1 Copy 1" text:anchor-type="char" svg:x="3.7965in" svg:y="10.5917in" svg:width="0.6945in" svg:height="0.6138in" draw:z-index="329"><draw:image xlink:href="Pictures/10000000000000D0000000B830B1DD11.jpg" xlink:type="simple" xlink:show="embed" xlink:actuate="onLoad" draw:mime-type="image/jpeg"/></draw:frame><draw:frame draw:style-name="Mfr2" draw:name="Image259" text:anchor-type="char" svg:x="0.7752in" svg:y="10.8756in" svg:width="1.9138in" svg:height="0.1217in" draw:z-index="560"><draw:image xlink:href="Pictures/10000001000000B70000000B07D9C1C2.png" xlink:type="simple" xlink:show="embed" xlink:actuate="onLoad" draw:mime-type="image/png"/></draw:frame><draw:frame draw:style-name="Mfr2" draw:name="Image260" text:anchor-type="char" svg:x="7.2972in" svg:y="10.8752in" svg:width="0.1984in" svg:height="0.128in" draw:z-index="561"><draw:image xlink:href="Pictures/10000001000000130000000C5161F074.png" xlink:type="simple" xlink:show="embed" xlink:actuate="onLoad" draw:mime-type="image/png"/></draw:frame></text:p>
      </style:footer-left>
    </style:master-page>
    <style:master-page style:name="Converted16" style:page-layout-name="Mpm6" draw:style-name="Mdp1">
      <style:header>
        <text:p text:style-name="MP1"><draw:frame draw:style-name="Mfr1" draw:name="Image 106 Copy 1 Copy 1 Copy 1 Copy 1 Copy 1 Copy 1" text:anchor-type="char" svg:x="0.4937in" svg:y="0in" svg:width="7.7736in" svg:height="1.3681in" draw:z-index="339"><draw:image xlink:href="Pictures/10000000000009180000019B2F5AA03B.png" xlink:type="simple" xlink:show="embed" xlink:actuate="onLoad" draw:mime-type="image/png"/></draw:frame></text:p>
      </style:header>
      <style:header-left>
        <text:p text:style-name="MP1"><draw:frame draw:style-name="Mfr1" draw:name="Image 107 Copy 1 Copy 1 Copy 1 Copy 1 Copy 1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101 Copy 1 Copy 1 Copy 1 Copy 1 Copy 1 Copy 1 Copy 1" text:anchor-type="char" svg:x="3.7965in" svg:y="10.5917in" svg:width="0.6945in" svg:height="0.6138in" draw:z-index="348"><draw:image xlink:href="Pictures/10000000000000D0000000B830B1DD11.jpg" xlink:type="simple" xlink:show="embed" xlink:actuate="onLoad" draw:mime-type="image/jpeg"/></draw:frame><draw:frame draw:style-name="Mfr2" draw:name="Image261" text:anchor-type="char" svg:x="0.7752in" svg:y="10.8756in" svg:width="1.9138in" svg:height="0.1217in" draw:z-index="562"><draw:image xlink:href="Pictures/10000001000000B70000000B07D9C1C2.png" xlink:type="simple" xlink:show="embed" xlink:actuate="onLoad" draw:mime-type="image/png"/></draw:frame><draw:frame draw:style-name="Mfr2" draw:name="Image262" text:anchor-type="char" svg:x="7.2972in" svg:y="10.8752in" svg:width="0.1984in" svg:height="0.128in" draw:z-index="563"><draw:image xlink:href="Pictures/10000001000000130000000C5161F074.png" xlink:type="simple" xlink:show="embed" xlink:actuate="onLoad" draw:mime-type="image/png"/></draw:frame></text:p>
      </style:footer>
      <style:footer-left>
        <text:p text:style-name="MP1"><draw:frame draw:style-name="Mfr1" draw:name="Image 98 Copy 1 Copy 1 Copy 1 Copy 1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63"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4" draw:name="Frame64"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3" draw:name="Frame65" text:anchor-type="char" svg:x="7.2972in" svg:y="10.8752in" svg:width="0.2in" svg:height="0.1283in"><draw:text-box><text:p text:style-name="MP7"><text:span text:style-name="MT7"><text:page-number text:select-page="current">18</text:page-number></text:span></text:p></draw:text-box></draw:frame><draw:frame draw:style-name="Mfr4" draw:name="Frame651" text:anchor-type="char" svg:x="7.2972in" svg:y="10.8752in" svg:width="0.2in" svg:height="0.1283in"><draw:text-box><text:p text:style-name="MP6"><text:page-number text:select-page="current">18</text:page-number></text:p></draw:text-box></draw:frame><draw:frame draw:style-name="Mfr2" draw:name="Image263" text:anchor-type="char" svg:x="0.7752in" svg:y="10.8756in" svg:width="1.9138in" svg:height="0.1217in" draw:z-index="61"><draw:image xlink:href="Pictures/10000001000000B70000000B07D9C1C2.png" xlink:type="simple" xlink:show="embed" xlink:actuate="onLoad" draw:mime-type="image/png"/></draw:frame><draw:frame draw:style-name="Mfr2" draw:name="Image268" text:anchor-type="char" svg:x="7.2972in" svg:y="10.8752in" svg:width="0.1984in" svg:height="0.128in" draw:z-index="62"><draw:image xlink:href="Pictures/10000001000000130000000C5161F074.png" xlink:type="simple" xlink:show="embed" xlink:actuate="onLoad" draw:mime-type="image/png"/></draw:frame></text:p>
      </style:footer-left>
    </style:master-page>
    <style:master-page style:name="Converted17" style:page-layout-name="Mpm6" draw:style-name="Mdp1">
      <style:header>
        <text:p text:style-name="MP1"><draw:frame draw:style-name="Mfr1" draw:name="Image 106 Copy 1 Copy 1 Copy 1 Copy 1 Copy 1 Copy 1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107 Copy 1 Copy 1 Copy 1 Copy 1 Copy 1 Copy 1 Copy 1" text:anchor-type="char" svg:x="0.4937in" svg:y="0in" svg:width="7.7736in" svg:height="1.3681in" draw:z-index="346"><draw:image xlink:href="Pictures/10000000000009180000019B2F5AA03B.png" xlink:type="simple" xlink:show="embed" xlink:actuate="onLoad" draw:mime-type="image/png"/></draw:frame></text:p>
      </style:header-left>
      <style:footer>
        <text:p text:style-name="MP1"><draw:frame draw:style-name="Mfr1" draw:name="Image 101 Copy 1 Copy 1 Copy 1 Copy 1 Copy 1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66"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4" draw:name="Frame661"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3" draw:name="Frame67" text:anchor-type="char" svg:x="7.2972in" svg:y="10.8752in" svg:width="0.2in" svg:height="0.1283in"><draw:text-box><text:p text:style-name="MP7"><text:span text:style-name="MT7"><text:page-number text:select-page="current">19</text:page-number></text:span></text:p></draw:text-box></draw:frame><draw:frame draw:style-name="Mfr4" draw:name="Frame671" text:anchor-type="char" svg:x="7.2972in" svg:y="10.8752in" svg:width="0.2in" svg:height="0.1283in"><draw:text-box><text:p text:style-name="MP6"><text:page-number text:select-page="current">19</text:page-number></text:p></draw:text-box></draw:frame><draw:frame draw:style-name="Mfr2" draw:name="Image269" text:anchor-type="char" svg:x="0.7752in" svg:y="10.8756in" svg:width="1.9138in" svg:height="0.1217in" draw:z-index="63"><draw:image xlink:href="Pictures/10000001000000B70000000B07D9C1C2.png" xlink:type="simple" xlink:show="embed" xlink:actuate="onLoad" draw:mime-type="image/png"/></draw:frame><draw:frame draw:style-name="Mfr2" draw:name="Image270" text:anchor-type="char" svg:x="7.2972in" svg:y="10.8752in" svg:width="0.1984in" svg:height="0.128in" draw:z-index="64"><draw:image xlink:href="Pictures/10000001000000130000000C5161F074.png" xlink:type="simple" xlink:show="embed" xlink:actuate="onLoad" draw:mime-type="image/png"/></draw:frame></text:p>
      </style:footer>
      <style:footer-left>
        <text:p text:style-name="MP1"><draw:frame draw:style-name="Mfr1" draw:name="Image 98 Copy 1 Copy 1 Copy 1 Copy 1 Copy 1 Copy 1 Copy 1 Copy 1" text:anchor-type="char" svg:x="3.7965in" svg:y="10.5917in" svg:width="0.6945in" svg:height="0.6138in" draw:z-index="356"><draw:image xlink:href="Pictures/10000000000000D0000000B830B1DD11.jpg" xlink:type="simple" xlink:show="embed" xlink:actuate="onLoad" draw:mime-type="image/jpeg"/></draw:frame><draw:frame draw:style-name="Mfr2" draw:name="Image271" text:anchor-type="char" svg:x="0.7752in" svg:y="10.8756in" svg:width="1.9138in" svg:height="0.1217in" draw:z-index="564"><draw:image xlink:href="Pictures/10000001000000B70000000B07D9C1C2.png" xlink:type="simple" xlink:show="embed" xlink:actuate="onLoad" draw:mime-type="image/png"/></draw:frame><draw:frame draw:style-name="Mfr2" draw:name="Image274" text:anchor-type="char" svg:x="7.2972in" svg:y="10.8752in" svg:width="0.1984in" svg:height="0.128in" draw:z-index="565"><draw:image xlink:href="Pictures/10000001000000130000000C5161F074.png" xlink:type="simple" xlink:show="embed" xlink:actuate="onLoad" draw:mime-type="image/png"/></draw:frame></text:p>
      </style:footer-left>
    </style:master-page>
    <style:master-page style:name="Converted18" style:page-layout-name="Mpm6" draw:style-name="Mdp1">
      <style:header>
        <text:p text:style-name="MP1"><draw:frame draw:style-name="Mfr1" draw:name="Image 106 Copy 1 Copy 1 Copy 1 Copy 1 Copy 1 Copy 1 Copy 1 Copy 1" text:anchor-type="char" svg:x="0.4937in" svg:y="0in" svg:width="7.7736in" svg:height="1.3681in" draw:z-index="354"><draw:image xlink:href="Pictures/10000000000009180000019B2F5AA03B.png" xlink:type="simple" xlink:show="embed" xlink:actuate="onLoad" draw:mime-type="image/png"/></draw:frame></text:p>
      </style:header>
      <style:header-left>
        <text:p text:style-name="MP1"><draw:frame draw:style-name="Mfr1" draw:name="Image 107 Copy 1 Copy 1 Copy 1 Copy 1 Copy 1 Copy 1 Copy 1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101 Copy 1 Copy 1 Copy 1 Copy 1 Copy 1 Copy 1 Copy 1 Copy 1 Copy 1" text:anchor-type="char" svg:x="3.7965in" svg:y="10.5917in" svg:width="0.6945in" svg:height="0.6138in" draw:z-index="363"><draw:image xlink:href="Pictures/10000000000000D0000000B830B1DD11.jpg" xlink:type="simple" xlink:show="embed" xlink:actuate="onLoad" draw:mime-type="image/jpeg"/></draw:frame><draw:frame draw:style-name="Mfr2" draw:name="Image275" text:anchor-type="char" svg:x="0.7752in" svg:y="10.8756in" svg:width="1.9138in" svg:height="0.1217in" draw:z-index="566"><draw:image xlink:href="Pictures/10000001000000B70000000B07D9C1C2.png" xlink:type="simple" xlink:show="embed" xlink:actuate="onLoad" draw:mime-type="image/png"/></draw:frame><draw:frame draw:style-name="Mfr2" draw:name="Image276" text:anchor-type="char" svg:x="7.2972in" svg:y="10.8752in" svg:width="0.1984in" svg:height="0.128in" draw:z-index="567"><draw:image xlink:href="Pictures/10000001000000130000000C5161F074.png" xlink:type="simple" xlink:show="embed" xlink:actuate="onLoad" draw:mime-type="image/png"/></draw:frame></text:p>
      </style:footer>
      <style:footer-left>
        <text:p text:style-name="MP1"><draw:frame draw:style-name="Mfr1" draw:name="Image 98 Copy 1 Copy 1 Copy 1 Copy 1 Copy 1 Copy 1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72"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4" draw:name="Frame721"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3" draw:name="Frame73" text:anchor-type="char" svg:x="7.2972in" svg:y="10.8752in" svg:width="0.2in" svg:height="0.1283in"><draw:text-box><text:p text:style-name="MP7"><text:span text:style-name="MT7"><text:page-number text:select-page="current">20</text:page-number></text:span></text:p></draw:text-box></draw:frame><draw:frame draw:style-name="Mfr4" draw:name="Frame731" text:anchor-type="char" svg:x="7.2972in" svg:y="10.8752in" svg:width="0.2in" svg:height="0.1283in"><draw:text-box><text:p text:style-name="MP6"><text:page-number text:select-page="current">20</text:page-number></text:p></draw:text-box></draw:frame><draw:frame draw:style-name="Mfr2" draw:name="Image277" text:anchor-type="char" svg:x="0.7752in" svg:y="10.8756in" svg:width="1.9138in" svg:height="0.1217in" draw:z-index="70"><draw:image xlink:href="Pictures/10000001000000B70000000B07D9C1C2.png" xlink:type="simple" xlink:show="embed" xlink:actuate="onLoad" draw:mime-type="image/png"/></draw:frame><draw:frame draw:style-name="Mfr2" draw:name="Image278" text:anchor-type="char" svg:x="7.2972in" svg:y="10.8752in" svg:width="0.1984in" svg:height="0.128in" draw:z-index="71"><draw:image xlink:href="Pictures/10000001000000130000000C5161F074.png" xlink:type="simple" xlink:show="embed" xlink:actuate="onLoad" draw:mime-type="image/png"/></draw:frame></text:p>
      </style:footer-left>
    </style:master-page>
    <style:master-page style:name="Converted19" style:page-layout-name="Mpm6" draw:style-name="Mdp1">
      <style:header>
        <text:p text:style-name="MP1"><draw:frame draw:style-name="Mfr1" draw:name="Image 106 Copy 1 Copy 1 Copy 1 Copy 1 Copy 1 Copy 1 Copy 1 Copy 1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1" draw:name="Image 107 Copy 1 Copy 1 Copy 1 Copy 1 Copy 1 Copy 1 Copy 1 Copy 1 Copy 1" text:anchor-type="char" svg:x="0.4937in" svg:y="0in" svg:width="7.7736in" svg:height="1.3681in" draw:z-index="362"><draw:image xlink:href="Pictures/10000000000009180000019B2F5AA03B.png" xlink:type="simple" xlink:show="embed" xlink:actuate="onLoad" draw:mime-type="image/png"/></draw:frame></text:p>
      </style:header-left>
      <style:footer>
        <text:p text:style-name="MP1"><draw:frame draw:style-name="Mfr1" draw:name="Image 101 Copy 1 Copy 1 Copy 1 Copy 1 Copy 1 Copy 1 Copy 1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74"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4" draw:name="Frame741" text:anchor-type="char" svg:x="0.7752in" svg:y="10.8756in" svg:width="1.9154in" svg:height="0.122in"><draw:text-box><text:p text:style-name="MP5"><text:span text:style-name="MT8">D</text:span><text:span text:style-name="MT9">.</text:span><text:span text:style-name="MT8">O</text:span><text:span text:style-name="MT9">.</text:span><text:span text:style-name="MT10"> </text:span><text:span text:style-name="MT8">PREFEITURA</text:span><text:span text:style-name="MT11"> </text:span><text:span text:style-name="MT8">MUNICIPAL</text:span><text:span text:style-name="MT12"> </text:span><text:span text:style-name="MT8">DE</text:span><text:span text:style-name="MT13"> </text:span><text:span text:style-name="MT14">CACHOEIRO</text:span></text:p></draw:text-box></draw:frame><draw:frame draw:style-name="Mfr3" draw:name="Frame75" text:anchor-type="char" svg:x="7.2972in" svg:y="10.8752in" svg:width="0.2in" svg:height="0.1283in"><draw:text-box><text:p text:style-name="MP7"><text:span text:style-name="MT7"><text:page-number text:select-page="current">21</text:page-number></text:span></text:p></draw:text-box></draw:frame><draw:frame draw:style-name="Mfr4" draw:name="Frame751" text:anchor-type="char" svg:x="7.2972in" svg:y="10.8752in" svg:width="0.2in" svg:height="0.1283in"><draw:text-box><text:p text:style-name="MP6"><text:page-number text:select-page="current">21</text:page-number></text:p></draw:text-box></draw:frame><draw:frame draw:style-name="Mfr2" draw:name="Image279" text:anchor-type="char" svg:x="0.7752in" svg:y="10.8756in" svg:width="1.9138in" svg:height="0.1217in" draw:z-index="72"><draw:image xlink:href="Pictures/10000001000000B70000000B07D9C1C2.png" xlink:type="simple" xlink:show="embed" xlink:actuate="onLoad" draw:mime-type="image/png"/></draw:frame><draw:frame draw:style-name="Mfr2" draw:name="Image280" text:anchor-type="char" svg:x="7.2972in" svg:y="10.8752in" svg:width="0.1984in" svg:height="0.128in" draw:z-index="73"><draw:image xlink:href="Pictures/10000001000000130000000C5161F074.png" xlink:type="simple" xlink:show="embed" xlink:actuate="onLoad" draw:mime-type="image/png"/></draw:frame></text:p>
      </style:footer>
      <style:footer-left>
        <text:p text:style-name="MP1"><draw:frame draw:style-name="Mfr1" draw:name="Image 98 Copy 1 Copy 1 Copy 1 Copy 1 Copy 1 Copy 1 Copy 1 Copy 1 Copy 1 Copy 1" text:anchor-type="char" svg:x="3.7965in" svg:y="10.5917in" svg:width="0.6945in" svg:height="0.6138in" draw:z-index="370"><draw:image xlink:href="Pictures/10000000000000D0000000B830B1DD11.jpg" xlink:type="simple" xlink:show="embed" xlink:actuate="onLoad" draw:mime-type="image/jpeg"/></draw:frame><draw:frame draw:style-name="Mfr2" draw:name="Image281" text:anchor-type="char" svg:x="0.7752in" svg:y="10.8756in" svg:width="1.9138in" svg:height="0.1217in" draw:z-index="568"><draw:image xlink:href="Pictures/10000001000000B70000000B07D9C1C2.png" xlink:type="simple" xlink:show="embed" xlink:actuate="onLoad" draw:mime-type="image/png"/></draw:frame><draw:frame draw:style-name="Mfr2" draw:name="Image282" text:anchor-type="char" svg:x="7.2972in" svg:y="10.8752in" svg:width="0.1984in" svg:height="0.128in" draw:z-index="569"><draw:image xlink:href="Pictures/10000001000000130000000C5161F074.png" xlink:type="simple" xlink:show="embed" xlink:actuate="onLoad" draw:mime-type="image/png"/></draw:frame></text:p>
      </style:footer-left>
    </style:master-page>
    <style:master-page style:name="Converted20" style:page-layout-name="Mpm8" draw:style-name="Mdp1">
      <style:header>
        <text:p text:style-name="MP1"><draw:frame draw:style-name="Mfr2" draw:name="Image149" text:anchor-type="char" svg:x="0.4925in" svg:y="0in" svg:width="7.7756in" svg:height="1.3874in" draw:z-index="434"><draw:image xlink:href="Pictures/10000001000002EA0000008525714CD2.png" xlink:type="simple" xlink:show="embed" xlink:actuate="onLoad" draw:mime-type="image/png"/></draw:frame><draw:frame draw:style-name="Mfr2" draw:name="Image150" text:anchor-type="char" svg:x="1.6811in" svg:y="0.5965in" svg:width="1.5984in" svg:height="0.4035in" draw:z-index="435"><draw:image xlink:href="Pictures/100000010000009900000026A14CA22C.png" xlink:type="simple" xlink:show="embed" xlink:actuate="onLoad" draw:mime-type="image/png"/></draw:frame><draw:frame draw:style-name="Mfr2" draw:name="Image151" text:anchor-type="char" svg:x="5.5709in" svg:y="0.7409in" svg:width="1.9236in" svg:height="0.2028in" draw:z-index="436"><draw:image xlink:href="Pictures/10000001000000B800000013402D6D80.png" xlink:type="simple" xlink:show="embed" xlink:actuate="onLoad" draw:mime-type="image/png"/></draw:frame></text:p>
      </style:header>
      <style:header-left>
        <text:p text:style-name="MP1"><draw:frame draw:style-name="Mfr4" draw:name="Frame80"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78"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8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3" draw:name="Frame79"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152" text:anchor-type="char" svg:x="0.4925in" svg:y="0in" svg:width="7.7756in" svg:height="1.3874in"><draw:image xlink:href="Pictures/10000001000002EA0000008525714CD2.png" xlink:type="simple" xlink:show="embed" xlink:actuate="onLoad" draw:mime-type="image/png"/></draw:frame><draw:frame draw:style-name="Mfr2" draw:name="Image203" text:anchor-type="char" svg:x="1.6811in" svg:y="0.5965in" svg:width="1.5984in" svg:height="0.4035in" draw:z-index="309"><draw:image xlink:href="Pictures/100000010000009900000026A14CA22C.png" xlink:type="simple" xlink:show="embed" xlink:actuate="onLoad" draw:mime-type="image/png"/></draw:frame><draw:frame draw:style-name="Mfr2" draw:name="Image205" text:anchor-type="char" svg:x="5.5709in" svg:y="0.7409in" svg:width="1.9236in" svg:height="0.2028in" draw:z-index="1"><draw:image xlink:href="Pictures/10000001000000B800000013402D6D80.png" xlink:type="simple" xlink:show="embed" xlink:actuate="onLoad" draw:mime-type="image/png"/></draw:frame></text:p>
      </style:header-left>
      <style:footer>
        <text:p text:style-name="MP1"><draw:frame draw:style-name="Mfr1" draw:name="Image 140" text:anchor-type="char" svg:x="3.7902in" svg:y="10.5945in" svg:width="0.6866in" svg:height="0.6189in" draw:z-index="28"><draw:image xlink:href="Pictures/10000001000000840000007752069C51.png" xlink:type="simple" xlink:show="embed" xlink:actuate="onLoad" draw:mime-type="image/png"/></draw:frame><draw:frame draw:style-name="Mfr2" draw:name="Image154" text:anchor-type="char" svg:x="0.7736in" svg:y="10.8752in" svg:width="1.9181in" svg:height="0.128in" draw:z-index="438"><draw:image xlink:href="Pictures/10000001000000B80000000C00EA2F60.png" xlink:type="simple" xlink:show="embed" xlink:actuate="onLoad" draw:mime-type="image/png"/></draw:frame><draw:frame draw:style-name="Mfr2" draw:name="Image155" text:anchor-type="char" svg:x="7.2972in" svg:y="10.8752in" svg:width="0.1984in" svg:height="0.128in" draw:z-index="439"><draw:image xlink:href="Pictures/10000001000000130000000C5161F074.png" xlink:type="simple" xlink:show="embed" xlink:actuate="onLoad" draw:mime-type="image/png"/></draw:frame></text:p>
      </style:footer>
      <style:footer-left>
        <text:p text:style-name="MP1"><draw:frame draw:style-name="Mfr1" draw:name="Image 143" text:anchor-type="char" svg:x="3.7902in" svg:y="10.5945in" svg:width="0.6866in" svg:height="0.6189in"><draw:image xlink:href="Pictures/10000001000000840000007752069C51.png" xlink:type="simple" xlink:show="embed" xlink:actuate="onLoad" draw:mime-type="image/png"/></draw:frame><draw:frame draw:style-name="Mfr4" draw:name="Frame8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5" text:anchor-type="char" svg:x="7.2972in" svg:y="10.8752in" svg:width="0.2in" svg:height="0.1283in"><draw:text-box><text:p text:style-name="MP6"><text:page-number text:select-page="current">22</text:page-number></text:p></draw:text-box></draw:frame><draw:frame draw:style-name="Mfr3" draw:name="Frame83" text:anchor-type="char" svg:x="7.2972in" svg:y="10.8752in" svg:width="0.2in" svg:height="0.1283in"><draw:text-box><text:p text:style-name="MP7"><text:span text:style-name="MT7"><text:page-number text:select-page="current">22</text:page-number></text:span></text:p></draw:text-box></draw:frame><draw:frame draw:style-name="Mfr2" draw:name="Image199" text:anchor-type="char" svg:x="0.7736in" svg:y="10.8752in" svg:width="1.9181in" svg:height="0.128in" draw:z-index="294"><draw:image xlink:href="Pictures/10000001000000B80000000C00EA2F60.png" xlink:type="simple" xlink:show="embed" xlink:actuate="onLoad" draw:mime-type="image/png"/></draw:frame><draw:frame draw:style-name="Mfr2" draw:name="Image202" text:anchor-type="char" svg:x="7.2972in" svg:y="10.8752in" svg:width="0.1984in" svg:height="0.128in" draw:z-index="299"><draw:image xlink:href="Pictures/10000001000000130000000C5161F074.png" xlink:type="simple" xlink:show="embed" xlink:actuate="onLoad" draw:mime-type="image/png"/></draw:frame></text:p>
      </style:footer-left>
    </style:master-page>
    <style:master-page style:name="Converted21" style:page-layout-name="Mpm8" draw:style-name="Mdp1">
      <style:header>
        <text:p text:style-name="MP1"><draw:frame draw:style-name="Mfr3" draw:name="Frame86"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86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87"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87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285" text:anchor-type="char" svg:x="0.4925in" svg:y="0in" svg:width="7.7756in" svg:height="1.3874in" draw:z-index="76"><draw:image xlink:href="Pictures/10000001000002EA00000085A3334DB7.png" xlink:type="simple" xlink:show="embed" xlink:actuate="onLoad" draw:mime-type="image/png"/></draw:frame><draw:frame draw:style-name="Mfr2" draw:name="Image286" text:anchor-type="char" svg:x="1.6811in" svg:y="0.5965in" svg:width="1.5984in" svg:height="0.4035in" draw:z-index="77"><draw:image xlink:href="Pictures/100000010000009900000026A14CA22C.png" xlink:type="simple" xlink:show="embed" xlink:actuate="onLoad" draw:mime-type="image/png"/></draw:frame><draw:frame draw:style-name="Mfr2" draw:name="Image287" text:anchor-type="char" svg:x="5.5709in" svg:y="0.7409in" svg:width="1.9236in" svg:height="0.2028in" draw:z-index="78"><draw:image xlink:href="Pictures/10000001000000B800000013402D6D80.png" xlink:type="simple" xlink:show="embed" xlink:actuate="onLoad" draw:mime-type="image/png"/></draw:frame></text:p>
      </style:header>
      <style:header-left>
        <text:p text:style-name="MP1"><draw:frame draw:style-name="Mfr2" draw:name="Image288" text:anchor-type="char" svg:x="0.4925in" svg:y="0in" svg:width="7.7756in" svg:height="1.3874in" draw:z-index="570"><draw:image xlink:href="Pictures/10000001000002EA00000085A3334DB7.png" xlink:type="simple" xlink:show="embed" xlink:actuate="onLoad" draw:mime-type="image/png"/></draw:frame><draw:frame draw:style-name="Mfr2" draw:name="Image289" text:anchor-type="char" svg:x="1.6811in" svg:y="0.5965in" svg:width="1.5984in" svg:height="0.4035in" draw:z-index="571"><draw:image xlink:href="Pictures/100000010000009900000026A14CA22C.png" xlink:type="simple" xlink:show="embed" xlink:actuate="onLoad" draw:mime-type="image/png"/></draw:frame><draw:frame draw:style-name="Mfr2" draw:name="Image290" text:anchor-type="char" svg:x="5.5709in" svg:y="0.7409in" svg:width="1.9236in" svg:height="0.2028in" draw:z-index="572"><draw:image xlink:href="Pictures/10000001000000B800000013402D6D80.png" xlink:type="simple" xlink:show="embed" xlink:actuate="onLoad" draw:mime-type="image/png"/></draw:frame></text:p>
      </style:header-left>
      <style:footer>
        <text:p text:style-name="MP1"><draw:frame draw:style-name="Mfr1" draw:name="Image 140 Copy 1" text:anchor-type="char" svg:x="3.7902in" svg:y="10.5945in" svg:width="0.6866in" svg:height="0.6189in"><draw:image xlink:href="Pictures/10000001000000840000007752069C51.png" xlink:type="simple" xlink:show="embed" xlink:actuate="onLoad" draw:mime-type="image/png"/></draw:frame><draw:frame draw:style-name="Mfr3" draw:name="Frame9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1" text:anchor-type="char" svg:x="7.2972in" svg:y="10.8752in" svg:width="0.2in" svg:height="0.1283in"><draw:text-box><text:p text:style-name="MP7"><text:span text:style-name="MT7"><text:page-number text:select-page="current">23</text:page-number></text:span></text:p></draw:text-box></draw:frame><draw:frame draw:style-name="Mfr4" draw:name="Frame911" text:anchor-type="char" svg:x="7.2972in" svg:y="10.8752in" svg:width="0.2in" svg:height="0.1283in"><draw:text-box><text:p text:style-name="MP6"><text:page-number text:select-page="current">23</text:page-number></text:p></draw:text-box></draw:frame><draw:frame draw:style-name="Mfr2" draw:name="Image291" text:anchor-type="char" svg:x="0.7736in" svg:y="10.8752in" svg:width="1.9181in" svg:height="0.128in" draw:z-index="84"><draw:image xlink:href="Pictures/10000001000000B80000000C00EA2F60.png" xlink:type="simple" xlink:show="embed" xlink:actuate="onLoad" draw:mime-type="image/png"/></draw:frame><draw:frame draw:style-name="Mfr2" draw:name="Image292" text:anchor-type="char" svg:x="7.2972in" svg:y="10.8752in" svg:width="0.1984in" svg:height="0.128in" draw:z-index="85"><draw:image xlink:href="Pictures/10000001000000130000000C5161F074.png" xlink:type="simple" xlink:show="embed" xlink:actuate="onLoad" draw:mime-type="image/png"/></draw:frame></text:p>
      </style:footer>
      <style:footer-left>
        <text:p text:style-name="MP1"><draw:frame draw:style-name="Mfr1" draw:name="Image 143 Copy 1" text:anchor-type="char" svg:x="3.7902in" svg:y="10.5945in" svg:width="0.6866in" svg:height="0.6189in" draw:z-index="337"><draw:image xlink:href="Pictures/10000001000000840000007752069C51.png" xlink:type="simple" xlink:show="embed" xlink:actuate="onLoad" draw:mime-type="image/png"/></draw:frame><draw:frame draw:style-name="Mfr2" draw:name="Image293" text:anchor-type="char" svg:x="0.7736in" svg:y="10.8752in" svg:width="1.9181in" svg:height="0.128in" draw:z-index="573"><draw:image xlink:href="Pictures/10000001000000B80000000C00EA2F60.png" xlink:type="simple" xlink:show="embed" xlink:actuate="onLoad" draw:mime-type="image/png"/></draw:frame><draw:frame draw:style-name="Mfr2" draw:name="Image297" text:anchor-type="char" svg:x="7.2972in" svg:y="10.8752in" svg:width="0.1984in" svg:height="0.128in" draw:z-index="574"><draw:image xlink:href="Pictures/10000001000000130000000C5161F074.png" xlink:type="simple" xlink:show="embed" xlink:actuate="onLoad" draw:mime-type="image/png"/></draw:frame></text:p>
      </style:footer-left>
    </style:master-page>
    <style:master-page style:name="Converted22" style:page-layout-name="Mpm8" draw:style-name="Mdp1">
      <style:header>
        <text:p text:style-name="MP1"><draw:frame draw:style-name="Mfr2" draw:name="Image298" text:anchor-type="char" svg:x="0.4925in" svg:y="0in" svg:width="7.7756in" svg:height="1.3874in" draw:z-index="575"><draw:image xlink:href="Pictures/10000001000002EA00000085A3334DB7.png" xlink:type="simple" xlink:show="embed" xlink:actuate="onLoad" draw:mime-type="image/png"/></draw:frame><draw:frame draw:style-name="Mfr2" draw:name="Image299" text:anchor-type="char" svg:x="1.6811in" svg:y="0.5965in" svg:width="1.5984in" svg:height="0.4035in" draw:z-index="576"><draw:image xlink:href="Pictures/100000010000009900000026A14CA22C.png" xlink:type="simple" xlink:show="embed" xlink:actuate="onLoad" draw:mime-type="image/png"/></draw:frame><draw:frame draw:style-name="Mfr2" draw:name="Image300" text:anchor-type="char" svg:x="5.5709in" svg:y="0.7409in" svg:width="1.9236in" svg:height="0.2028in" draw:z-index="577"><draw:image xlink:href="Pictures/10000001000000B800000013402D6D80.png" xlink:type="simple" xlink:show="embed" xlink:actuate="onLoad" draw:mime-type="image/png"/></draw:frame></text:p>
      </style:header>
      <style:header-left>
        <text:p text:style-name="MP1"><draw:frame draw:style-name="Mfr3" draw:name="Frame96"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96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97"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97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301" text:anchor-type="char" svg:x="0.4925in" svg:y="0in" svg:width="7.7756in" svg:height="1.3874in" draw:z-index="91"><draw:image xlink:href="Pictures/10000001000002EA00000085A3334DB7.png" xlink:type="simple" xlink:show="embed" xlink:actuate="onLoad" draw:mime-type="image/png"/></draw:frame><draw:frame draw:style-name="Mfr2" draw:name="Image302" text:anchor-type="char" svg:x="1.6811in" svg:y="0.5965in" svg:width="1.5984in" svg:height="0.4035in" draw:z-index="92"><draw:image xlink:href="Pictures/100000010000009900000026A14CA22C.png" xlink:type="simple" xlink:show="embed" xlink:actuate="onLoad" draw:mime-type="image/png"/></draw:frame><draw:frame draw:style-name="Mfr2" draw:name="Image306" text:anchor-type="char" svg:x="5.5709in" svg:y="0.7409in" svg:width="1.9236in" svg:height="0.2028in" draw:z-index="93"><draw:image xlink:href="Pictures/10000001000000B800000013402D6D80.png" xlink:type="simple" xlink:show="embed" xlink:actuate="onLoad" draw:mime-type="image/png"/></draw:frame></text:p>
      </style:header-left>
      <style:footer>
        <text:p text:style-name="MP1"><draw:frame draw:style-name="Mfr1" draw:name="Image 140 Copy 1 Copy 1" text:anchor-type="char" svg:x="3.7902in" svg:y="10.5945in" svg:width="0.6866in" svg:height="0.6189in" draw:z-index="360"><draw:image xlink:href="Pictures/10000001000000840000007752069C51.png" xlink:type="simple" xlink:show="embed" xlink:actuate="onLoad" draw:mime-type="image/png"/></draw:frame><draw:frame draw:style-name="Mfr2" draw:name="Image307" text:anchor-type="char" svg:x="0.7736in" svg:y="10.8752in" svg:width="1.9181in" svg:height="0.128in" draw:z-index="578"><draw:image xlink:href="Pictures/10000001000000B80000000C00EA2F60.png" xlink:type="simple" xlink:show="embed" xlink:actuate="onLoad" draw:mime-type="image/png"/></draw:frame><draw:frame draw:style-name="Mfr2" draw:name="Image308" text:anchor-type="char" svg:x="7.2972in" svg:y="10.8752in" svg:width="0.1984in" svg:height="0.128in" draw:z-index="579"><draw:image xlink:href="Pictures/10000001000000130000000C5161F074.png" xlink:type="simple" xlink:show="embed" xlink:actuate="onLoad" draw:mime-type="image/png"/></draw:frame></text:p>
      </style:footer>
      <style:footer-left>
        <text:p text:style-name="MP1"><draw:frame draw:style-name="Mfr1" draw:name="Image 143 Copy 1 Copy 1" text:anchor-type="char" svg:x="3.7902in" svg:y="10.5945in" svg:width="0.6866in" svg:height="0.6189in"><draw:image xlink:href="Pictures/10000001000000840000007752069C51.png" xlink:type="simple" xlink:show="embed" xlink:actuate="onLoad" draw:mime-type="image/png"/></draw:frame><draw:frame draw:style-name="Mfr3" draw:name="Frame10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1" text:anchor-type="char" svg:x="7.2972in" svg:y="10.8752in" svg:width="0.2in" svg:height="0.1283in"><draw:text-box><text:p text:style-name="MP7"><text:span text:style-name="MT7"><text:page-number text:select-page="current">24</text:page-number></text:span></text:p></draw:text-box></draw:frame><draw:frame draw:style-name="Mfr4" draw:name="Frame1011" text:anchor-type="char" svg:x="7.2972in" svg:y="10.8752in" svg:width="0.2in" svg:height="0.1283in"><draw:text-box><text:p text:style-name="MP6"><text:page-number text:select-page="current">24</text:page-number></text:p></draw:text-box></draw:frame><draw:frame draw:style-name="Mfr2" draw:name="Image309" text:anchor-type="char" svg:x="0.7736in" svg:y="10.8752in" svg:width="1.9181in" svg:height="0.128in" draw:z-index="96"><draw:image xlink:href="Pictures/10000001000000B80000000C00EA2F60.png" xlink:type="simple" xlink:show="embed" xlink:actuate="onLoad" draw:mime-type="image/png"/></draw:frame><draw:frame draw:style-name="Mfr2" draw:name="Image310" text:anchor-type="char" svg:x="7.2972in" svg:y="10.8752in" svg:width="0.1984in" svg:height="0.128in" draw:z-index="97"><draw:image xlink:href="Pictures/10000001000000130000000C5161F074.png" xlink:type="simple" xlink:show="embed" xlink:actuate="onLoad" draw:mime-type="image/png"/></draw:frame></text:p>
      </style:footer-left>
    </style:master-page>
    <style:master-page style:name="Converted23" style:page-layout-name="Mpm8" draw:style-name="Mdp1">
      <style:header>
        <text:p text:style-name="MP1"><draw:frame draw:style-name="Mfr3" draw:name="Frame102"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102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103"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103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311" text:anchor-type="char" svg:x="0.4925in" svg:y="0in" svg:width="7.7756in" svg:height="1.3874in" draw:z-index="98"><draw:image xlink:href="Pictures/10000001000002EA00000085A3334DB7.png" xlink:type="simple" xlink:show="embed" xlink:actuate="onLoad" draw:mime-type="image/png"/></draw:frame><draw:frame draw:style-name="Mfr2" draw:name="Image314" text:anchor-type="char" svg:x="1.6811in" svg:y="0.5965in" svg:width="1.5984in" svg:height="0.4035in" draw:z-index="99"><draw:image xlink:href="Pictures/100000010000009900000026A14CA22C.png" xlink:type="simple" xlink:show="embed" xlink:actuate="onLoad" draw:mime-type="image/png"/></draw:frame><draw:frame draw:style-name="Mfr2" draw:name="Image315" text:anchor-type="char" svg:x="5.5709in" svg:y="0.7409in" svg:width="1.9236in" svg:height="0.2028in" draw:z-index="100"><draw:image xlink:href="Pictures/10000001000000B800000013402D6D80.png" xlink:type="simple" xlink:show="embed" xlink:actuate="onLoad" draw:mime-type="image/png"/></draw:frame></text:p>
      </style:header>
      <style:header-left>
        <text:p text:style-name="MP1"><draw:frame draw:style-name="Mfr2" draw:name="Image316" text:anchor-type="char" svg:x="0.4925in" svg:y="0in" svg:width="7.7756in" svg:height="1.3874in" draw:z-index="580"><draw:image xlink:href="Pictures/10000001000002EA00000085A3334DB7.png" xlink:type="simple" xlink:show="embed" xlink:actuate="onLoad" draw:mime-type="image/png"/></draw:frame><draw:frame draw:style-name="Mfr2" draw:name="Image317" text:anchor-type="char" svg:x="1.6811in" svg:y="0.5965in" svg:width="1.5984in" svg:height="0.4035in" draw:z-index="581"><draw:image xlink:href="Pictures/100000010000009900000026A14CA22C.png" xlink:type="simple" xlink:show="embed" xlink:actuate="onLoad" draw:mime-type="image/png"/></draw:frame><draw:frame draw:style-name="Mfr2" draw:name="Image318" text:anchor-type="char" svg:x="5.5709in" svg:y="0.7409in" svg:width="1.9236in" svg:height="0.2028in" draw:z-index="582"><draw:image xlink:href="Pictures/10000001000000B800000013402D6D80.png" xlink:type="simple" xlink:show="embed" xlink:actuate="onLoad" draw:mime-type="image/png"/></draw:frame></text:p>
      </style:header-left>
      <style:footer>
        <text:p text:style-name="MP1"><draw:frame draw:style-name="Mfr1" draw:name="Image 140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7" text:anchor-type="char" svg:x="7.2972in" svg:y="10.8752in" svg:width="0.2in" svg:height="0.1283in"><draw:text-box><text:p text:style-name="MP7"><text:span text:style-name="MT7"><text:page-number text:select-page="current">25</text:page-number></text:span></text:p></draw:text-box></draw:frame><draw:frame draw:style-name="Mfr4" draw:name="Frame1071" text:anchor-type="char" svg:x="7.2972in" svg:y="10.8752in" svg:width="0.2in" svg:height="0.1283in"><draw:text-box><text:p text:style-name="MP6"><text:page-number text:select-page="current">25</text:page-number></text:p></draw:text-box></draw:frame><draw:frame draw:style-name="Mfr2" draw:name="Image319" text:anchor-type="char" svg:x="0.7736in" svg:y="10.8752in" svg:width="1.9181in" svg:height="0.128in" draw:z-index="105"><draw:image xlink:href="Pictures/10000001000000B80000000C00EA2F60.png" xlink:type="simple" xlink:show="embed" xlink:actuate="onLoad" draw:mime-type="image/png"/></draw:frame><draw:frame draw:style-name="Mfr2" draw:name="Image320" text:anchor-type="char" svg:x="7.2972in" svg:y="10.8752in" svg:width="0.1984in" svg:height="0.128in" draw:z-index="107"><draw:image xlink:href="Pictures/10000001000000130000000C5161F074.png" xlink:type="simple" xlink:show="embed" xlink:actuate="onLoad" draw:mime-type="image/png"/></draw:frame></text:p>
      </style:footer>
      <style:footer-left>
        <text:p text:style-name="MP1"><draw:frame draw:style-name="Mfr1" draw:name="Image 143 Copy 1 Copy 1 Copy 1" text:anchor-type="char" svg:x="3.7902in" svg:y="10.5945in" svg:width="0.6866in" svg:height="0.6189in" draw:z-index="336"><draw:image xlink:href="Pictures/10000001000000840000007752069C51.png" xlink:type="simple" xlink:show="embed" xlink:actuate="onLoad" draw:mime-type="image/png"/></draw:frame><draw:frame draw:style-name="Mfr2" draw:name="Image321" text:anchor-type="char" svg:x="0.7736in" svg:y="10.8752in" svg:width="1.9181in" svg:height="0.128in" draw:z-index="583"><draw:image xlink:href="Pictures/10000001000000B80000000C00EA2F60.png" xlink:type="simple" xlink:show="embed" xlink:actuate="onLoad" draw:mime-type="image/png"/></draw:frame><draw:frame draw:style-name="Mfr2" draw:name="Image322" text:anchor-type="char" svg:x="7.2972in" svg:y="10.8752in" svg:width="0.1984in" svg:height="0.128in" draw:z-index="584"><draw:image xlink:href="Pictures/10000001000000130000000C5161F074.png" xlink:type="simple" xlink:show="embed" xlink:actuate="onLoad" draw:mime-type="image/png"/></draw:frame></text:p>
      </style:footer-left>
    </style:master-page>
    <style:master-page style:name="Converted24" style:page-layout-name="Mpm9" draw:style-name="Mdp1">
      <style:header>
        <text:p text:style-name="MP2"/>
      </style:header>
      <style:header-left>
        <text:p text:style-name="MP1"><draw:frame draw:style-name="Mfr3" draw:name="Frame110"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110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11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111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326" text:anchor-type="char" svg:x="0.4925in" svg:y="0in" svg:width="7.7756in" svg:height="1.3874in" draw:z-index="112"><draw:image xlink:href="Pictures/10000001000002EA00000085A3334DB7.png" xlink:type="simple" xlink:show="embed" xlink:actuate="onLoad" draw:mime-type="image/png"/></draw:frame><draw:frame draw:style-name="Mfr2" draw:name="Image327" text:anchor-type="char" svg:x="1.6811in" svg:y="0.5965in" svg:width="1.5984in" svg:height="0.4035in" draw:z-index="113"><draw:image xlink:href="Pictures/100000010000009900000026A14CA22C.png" xlink:type="simple" xlink:show="embed" xlink:actuate="onLoad" draw:mime-type="image/png"/></draw:frame><draw:frame draw:style-name="Mfr2" draw:name="Image328" text:anchor-type="char" svg:x="5.5709in" svg:y="0.7409in" svg:width="1.9236in" svg:height="0.2028in" draw:z-index="114"><draw:image xlink:href="Pictures/10000001000000B800000013402D6D80.png" xlink:type="simple" xlink:show="embed" xlink:actuate="onLoad" draw:mime-type="image/png"/></draw:frame></text:p>
      </style:header-left>
      <style:footer>
        <text:p text:style-name="MP2"/>
      </style:footer>
      <style:footer-left>
        <text:p text:style-name="MP1"><draw:frame draw:style-name="Mfr1" draw:name="Image 143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3" text:anchor-type="char" svg:x="7.2972in" svg:y="10.8752in" svg:width="0.2in" svg:height="0.1283in"><draw:text-box><text:p text:style-name="MP7"><text:span text:style-name="MT7"><text:page-number text:select-page="current">26</text:page-number></text:span></text:p></draw:text-box></draw:frame><draw:frame draw:style-name="Mfr4" draw:name="Frame1131" text:anchor-type="char" svg:x="7.2972in" svg:y="10.8752in" svg:width="0.2in" svg:height="0.1283in"><draw:text-box><text:p text:style-name="MP6"><text:page-number text:select-page="current">26</text:page-number></text:p></draw:text-box></draw:frame><draw:frame draw:style-name="Mfr2" draw:name="Image329" text:anchor-type="char" svg:x="0.7736in" svg:y="10.8752in" svg:width="1.9181in" svg:height="0.128in" draw:z-index="115"><draw:image xlink:href="Pictures/10000001000000B80000000C00EA2F60.png" xlink:type="simple" xlink:show="embed" xlink:actuate="onLoad" draw:mime-type="image/png"/></draw:frame><draw:frame draw:style-name="Mfr2" draw:name="Image330" text:anchor-type="char" svg:x="7.2972in" svg:y="10.8752in" svg:width="0.1984in" svg:height="0.128in" draw:z-index="116"><draw:image xlink:href="Pictures/10000001000000130000000C5161F074.png" xlink:type="simple" xlink:show="embed" xlink:actuate="onLoad" draw:mime-type="image/png"/></draw:frame></text:p>
      </style:footer-left>
    </style:master-page>
    <style:master-page style:name="Converted25" style:page-layout-name="Mpm8" draw:style-name="Mdp1">
      <style:header>
        <text:p text:style-name="MP1"><draw:frame draw:style-name="Mfr4" draw:name="Frame116"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114"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117"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3" draw:name="Frame115"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160" text:anchor-type="char" svg:x="0.4925in" svg:y="0in" svg:width="7.7756in" svg:height="1.3874in"><draw:image xlink:href="Pictures/10000001000002EA0000008525714CD2.png" xlink:type="simple" xlink:show="embed" xlink:actuate="onLoad" draw:mime-type="image/png"/></draw:frame><draw:frame draw:style-name="Mfr2" draw:name="Image197" text:anchor-type="char" svg:x="1.6811in" svg:y="0.5965in" svg:width="1.5984in" svg:height="0.4035in" draw:z-index="292"><draw:image xlink:href="Pictures/100000010000009900000026A14CA22C.png" xlink:type="simple" xlink:show="embed" xlink:actuate="onLoad" draw:mime-type="image/png"/></draw:frame><draw:frame draw:style-name="Mfr2" draw:name="Image198" text:anchor-type="char" svg:x="5.5709in" svg:y="0.7409in" svg:width="1.9236in" svg:height="0.2028in" draw:z-index="293"><draw:image xlink:href="Pictures/10000001000000B800000013402D6D80.png" xlink:type="simple" xlink:show="embed" xlink:actuate="onLoad" draw:mime-type="image/png"/></draw:frame></text:p>
      </style:header>
      <style:header-left>
        <text:p text:style-name="MP1"><draw:frame draw:style-name="Mfr2" draw:name="Image156" text:anchor-type="char" svg:x="0.4925in" svg:y="0in" svg:width="7.7756in" svg:height="1.3874in" draw:z-index="440"><draw:image xlink:href="Pictures/10000001000002EA0000008525714CD2.png" xlink:type="simple" xlink:show="embed" xlink:actuate="onLoad" draw:mime-type="image/png"/></draw:frame><draw:frame draw:style-name="Mfr2" draw:name="Image157" text:anchor-type="char" svg:x="1.6811in" svg:y="0.5965in" svg:width="1.5984in" svg:height="0.4035in" draw:z-index="441"><draw:image xlink:href="Pictures/100000010000009900000026A14CA22C.png" xlink:type="simple" xlink:show="embed" xlink:actuate="onLoad" draw:mime-type="image/png"/></draw:frame><draw:frame draw:style-name="Mfr2" draw:name="Image159" text:anchor-type="char" svg:x="5.5709in" svg:y="0.7409in" svg:width="1.9236in" svg:height="0.2028in" draw:z-index="444"><draw:image xlink:href="Pictures/10000001000000B800000013402D6D80.png" xlink:type="simple" xlink:show="embed" xlink:actuate="onLoad" draw:mime-type="image/png"/></draw:frame></text:p>
      </style:header-left>
      <style:footer>
        <text:p text:style-name="MP1"><draw:frame draw:style-name="Mfr1" draw:name="Image 406" text:anchor-type="char" svg:x="3.7902in" svg:y="10.5945in" svg:width="0.6866in" svg:height="0.6189in"><draw:image xlink:href="Pictures/10000001000000840000007752069C51.png" xlink:type="simple" xlink:show="embed" xlink:actuate="onLoad" draw:mime-type="image/png"/></draw:frame><draw:frame draw:style-name="Mfr4" draw:name="Frame1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1" text:anchor-type="char" svg:x="7.2972in" svg:y="10.8752in" svg:width="0.2in" svg:height="0.1283in"><draw:text-box><text:p text:style-name="MP6"><text:page-number text:select-page="current">27</text:page-number></text:p></draw:text-box></draw:frame><draw:frame draw:style-name="Mfr3" draw:name="Frame118" text:anchor-type="char" svg:x="7.2972in" svg:y="10.8752in" svg:width="0.2in" svg:height="0.1283in"><draw:text-box><text:p text:style-name="MP7"><text:span text:style-name="MT7"><text:page-number text:select-page="current">27</text:page-number></text:span></text:p></draw:text-box></draw:frame><draw:frame draw:style-name="Mfr2" draw:name="Image163" text:anchor-type="char" svg:x="0.7736in" svg:y="10.8752in" svg:width="1.9181in" svg:height="0.128in"><draw:image xlink:href="Pictures/10000001000000B80000000C00EA2F60.png" xlink:type="simple" xlink:show="embed" xlink:actuate="onLoad" draw:mime-type="image/png"/></draw:frame><draw:frame draw:style-name="Mfr2" draw:name="Image196" text:anchor-type="char" svg:x="7.2972in" svg:y="10.8752in" svg:width="0.1984in" svg:height="0.128in" draw:z-index="274"><draw:image xlink:href="Pictures/10000001000000130000000C5161F074.png" xlink:type="simple" xlink:show="embed" xlink:actuate="onLoad" draw:mime-type="image/png"/></draw:frame></text:p>
      </style:footer>
      <style:footer-left>
        <text:p text:style-name="MP1"><draw:frame draw:style-name="Mfr1" draw:name="Image 403" text:anchor-type="char" svg:x="3.7902in" svg:y="10.5945in" svg:width="0.6866in" svg:height="0.6189in" draw:z-index="34"><draw:image xlink:href="Pictures/10000001000000840000007752069C51.png" xlink:type="simple" xlink:show="embed" xlink:actuate="onLoad" draw:mime-type="image/png"/></draw:frame><draw:frame draw:style-name="Mfr2" draw:name="Image161" text:anchor-type="char" svg:x="0.7736in" svg:y="10.8752in" svg:width="1.9181in" svg:height="0.128in" draw:z-index="445"><draw:image xlink:href="Pictures/10000001000000B80000000C00EA2F60.png" xlink:type="simple" xlink:show="embed" xlink:actuate="onLoad" draw:mime-type="image/png"/></draw:frame><draw:frame draw:style-name="Mfr2" draw:name="Image162" text:anchor-type="char" svg:x="7.2972in" svg:y="10.8752in" svg:width="0.1984in" svg:height="0.128in" draw:z-index="446"><draw:image xlink:href="Pictures/10000001000000130000000C5161F074.png" xlink:type="simple" xlink:show="embed" xlink:actuate="onLoad" draw:mime-type="image/png"/></draw:frame></text:p>
      </style:footer-left>
    </style:master-page>
    <style:master-page style:name="Converted26" style:page-layout-name="Mpm8" draw:style-name="Mdp1">
      <style:header>
        <text:p text:style-name="MP1"><draw:frame draw:style-name="Mfr2" draw:name="Image331" text:anchor-type="char" svg:x="0.4925in" svg:y="0in" svg:width="7.7756in" svg:height="1.3874in" draw:z-index="585"><draw:image xlink:href="Pictures/10000001000002EA00000085A3334DB7.png" xlink:type="simple" xlink:show="embed" xlink:actuate="onLoad" draw:mime-type="image/png"/></draw:frame><draw:frame draw:style-name="Mfr2" draw:name="Image334" text:anchor-type="char" svg:x="1.6811in" svg:y="0.5965in" svg:width="1.5984in" svg:height="0.4035in" draw:z-index="586"><draw:image xlink:href="Pictures/100000010000009900000026A14CA22C.png" xlink:type="simple" xlink:show="embed" xlink:actuate="onLoad" draw:mime-type="image/png"/></draw:frame><draw:frame draw:style-name="Mfr2" draw:name="Image335" text:anchor-type="char" svg:x="5.5709in" svg:y="0.7409in" svg:width="1.9236in" svg:height="0.2028in" draw:z-index="587"><draw:image xlink:href="Pictures/10000001000000B800000013402D6D80.png" xlink:type="simple" xlink:show="embed" xlink:actuate="onLoad" draw:mime-type="image/png"/></draw:frame></text:p>
      </style:header>
      <style:header-left>
        <text:p text:style-name="MP1"><draw:frame draw:style-name="Mfr3" draw:name="Frame123"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124"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125"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125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336" text:anchor-type="char" svg:x="0.4925in" svg:y="0in" svg:width="7.7756in" svg:height="1.3874in" draw:z-index="120"><draw:image xlink:href="Pictures/10000001000002EA00000085A3334DB7.png" xlink:type="simple" xlink:show="embed" xlink:actuate="onLoad" draw:mime-type="image/png"/></draw:frame><draw:frame draw:style-name="Mfr2" draw:name="Image337" text:anchor-type="char" svg:x="1.6811in" svg:y="0.5965in" svg:width="1.5984in" svg:height="0.4035in" draw:z-index="121"><draw:image xlink:href="Pictures/100000010000009900000026A14CA22C.png" xlink:type="simple" xlink:show="embed" xlink:actuate="onLoad" draw:mime-type="image/png"/></draw:frame><draw:frame draw:style-name="Mfr2" draw:name="Image338" text:anchor-type="char" svg:x="5.5709in" svg:y="0.7409in" svg:width="1.9236in" svg:height="0.2028in" draw:z-index="122"><draw:image xlink:href="Pictures/10000001000000B800000013402D6D80.png" xlink:type="simple" xlink:show="embed" xlink:actuate="onLoad" draw:mime-type="image/png"/></draw:frame></text:p>
      </style:header-left>
      <style:footer>
        <text:p text:style-name="MP1"><draw:frame draw:style-name="Mfr1" draw:name="Image 406 Copy 1" text:anchor-type="char" svg:x="3.7902in" svg:y="10.5945in" svg:width="0.6866in" svg:height="0.6189in" draw:z-index="313"><draw:image xlink:href="Pictures/10000001000000840000007752069C51.png" xlink:type="simple" xlink:show="embed" xlink:actuate="onLoad" draw:mime-type="image/png"/></draw:frame><draw:frame draw:style-name="Mfr2" draw:name="Image339" text:anchor-type="char" svg:x="0.7736in" svg:y="10.8752in" svg:width="1.9181in" svg:height="0.128in" draw:z-index="588"><draw:image xlink:href="Pictures/10000001000000B80000000C00EA2F60.png" xlink:type="simple" xlink:show="embed" xlink:actuate="onLoad" draw:mime-type="image/png"/></draw:frame><draw:frame draw:style-name="Mfr2" draw:name="Image340" text:anchor-type="char" svg:x="7.2972in" svg:y="10.8752in" svg:width="0.1984in" svg:height="0.128in" draw:z-index="589"><draw:image xlink:href="Pictures/10000001000000130000000C5161F074.png" xlink:type="simple" xlink:show="embed" xlink:actuate="onLoad" draw:mime-type="image/png"/></draw:frame></text:p>
      </style:footer>
      <style:footer-left>
        <text:p text:style-name="MP1"><draw:frame draw:style-name="Mfr1" draw:name="Image 403 Copy 1" text:anchor-type="char" svg:x="3.7902in" svg:y="10.5945in" svg:width="0.6866in" svg:height="0.6189in"><draw:image xlink:href="Pictures/10000001000000840000007752069C51.png" xlink:type="simple" xlink:show="embed" xlink:actuate="onLoad" draw:mime-type="image/png"/></draw:frame><draw:frame draw:style-name="Mfr3" draw:name="Frame1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9" text:anchor-type="char" svg:x="7.2972in" svg:y="10.8752in" svg:width="0.2in" svg:height="0.1283in"><draw:text-box><text:p text:style-name="MP7"><text:span text:style-name="MT7"><text:page-number text:select-page="current">28</text:page-number></text:span></text:p></draw:text-box></draw:frame><draw:frame draw:style-name="Mfr4" draw:name="Frame1291" text:anchor-type="char" svg:x="7.2972in" svg:y="10.8752in" svg:width="0.2in" svg:height="0.1283in"><draw:text-box><text:p text:style-name="MP6"><text:page-number text:select-page="current">28</text:page-number></text:p></draw:text-box></draw:frame><draw:frame draw:style-name="Mfr2" draw:name="Image341" text:anchor-type="char" svg:x="0.7736in" svg:y="10.8752in" svg:width="1.9181in" svg:height="0.128in" draw:z-index="127"><draw:image xlink:href="Pictures/10000001000000B80000000C00EA2F60.png" xlink:type="simple" xlink:show="embed" xlink:actuate="onLoad" draw:mime-type="image/png"/></draw:frame><draw:frame draw:style-name="Mfr2" draw:name="Image342" text:anchor-type="char" svg:x="7.2972in" svg:y="10.8752in" svg:width="0.1984in" svg:height="0.128in" draw:z-index="128"><draw:image xlink:href="Pictures/10000001000000130000000C5161F074.png" xlink:type="simple" xlink:show="embed" xlink:actuate="onLoad" draw:mime-type="image/png"/></draw:frame></text:p>
      </style:footer-left>
    </style:master-page>
    <style:master-page style:name="Converted27" style:page-layout-name="Mpm8" draw:style-name="Mdp1">
      <style:header>
        <text:p text:style-name="MP1"><draw:frame draw:style-name="Mfr3" draw:name="Frame130"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130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13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131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347" text:anchor-type="char" svg:x="0.4925in" svg:y="0in" svg:width="7.7756in" svg:height="1.3874in" draw:z-index="130"><draw:image xlink:href="Pictures/10000001000002EA00000085A3334DB7.png" xlink:type="simple" xlink:show="embed" xlink:actuate="onLoad" draw:mime-type="image/png"/></draw:frame><draw:frame draw:style-name="Mfr2" draw:name="Image348" text:anchor-type="char" svg:x="1.6811in" svg:y="0.5965in" svg:width="1.5984in" svg:height="0.4035in" draw:z-index="133"><draw:image xlink:href="Pictures/100000010000009900000026A14CA22C.png" xlink:type="simple" xlink:show="embed" xlink:actuate="onLoad" draw:mime-type="image/png"/></draw:frame><draw:frame draw:style-name="Mfr2" draw:name="Image349" text:anchor-type="char" svg:x="5.5709in" svg:y="0.7409in" svg:width="1.9236in" svg:height="0.2028in" draw:z-index="134"><draw:image xlink:href="Pictures/10000001000000B800000013402D6D80.png" xlink:type="simple" xlink:show="embed" xlink:actuate="onLoad" draw:mime-type="image/png"/></draw:frame></text:p>
      </style:header>
      <style:header-left>
        <text:p text:style-name="MP1"><draw:frame draw:style-name="Mfr2" draw:name="Image350" text:anchor-type="char" svg:x="0.4925in" svg:y="0in" svg:width="7.7756in" svg:height="1.3874in" draw:z-index="590"><draw:image xlink:href="Pictures/10000001000002EA00000085A3334DB7.png" xlink:type="simple" xlink:show="embed" xlink:actuate="onLoad" draw:mime-type="image/png"/></draw:frame><draw:frame draw:style-name="Mfr2" draw:name="Image355" text:anchor-type="char" svg:x="1.6811in" svg:y="0.5965in" svg:width="1.5984in" svg:height="0.4035in" draw:z-index="591"><draw:image xlink:href="Pictures/100000010000009900000026A14CA22C.png" xlink:type="simple" xlink:show="embed" xlink:actuate="onLoad" draw:mime-type="image/png"/></draw:frame><draw:frame draw:style-name="Mfr2" draw:name="Image356" text:anchor-type="char" svg:x="5.5709in" svg:y="0.7409in" svg:width="1.9236in" svg:height="0.2028in" draw:z-index="592"><draw:image xlink:href="Pictures/10000001000000B800000013402D6D80.png" xlink:type="simple" xlink:show="embed" xlink:actuate="onLoad" draw:mime-type="image/png"/></draw:frame></text:p>
      </style:header-left>
      <style:footer>
        <text:p text:style-name="MP1"><draw:frame draw:style-name="Mfr1" draw:name="Image 406 Copy 1 Copy 1" text:anchor-type="char" svg:x="3.7902in" svg:y="10.5945in" svg:width="0.6866in" svg:height="0.6189in"><draw:image xlink:href="Pictures/10000001000000840000007752069C51.png" xlink:type="simple" xlink:show="embed" xlink:actuate="onLoad" draw:mime-type="image/png"/></draw:frame><draw:frame draw:style-name="Mfr3" draw:name="Frame13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5" text:anchor-type="char" svg:x="7.2972in" svg:y="10.8752in" svg:width="0.2in" svg:height="0.1283in"><draw:text-box><text:p text:style-name="MP7"><text:span text:style-name="MT7"><text:page-number text:select-page="current">29</text:page-number></text:span></text:p></draw:text-box></draw:frame><draw:frame draw:style-name="Mfr4" draw:name="Frame1351" text:anchor-type="char" svg:x="7.2972in" svg:y="10.8752in" svg:width="0.2in" svg:height="0.1283in"><draw:text-box><text:p text:style-name="MP6"><text:page-number text:select-page="current">29</text:page-number></text:p></draw:text-box></draw:frame><draw:frame draw:style-name="Mfr2" draw:name="Image357" text:anchor-type="char" svg:x="0.7736in" svg:y="10.8752in" svg:width="1.9181in" svg:height="0.128in" draw:z-index="139"><draw:image xlink:href="Pictures/10000001000000B80000000C00EA2F60.png" xlink:type="simple" xlink:show="embed" xlink:actuate="onLoad" draw:mime-type="image/png"/></draw:frame><draw:frame draw:style-name="Mfr2" draw:name="Image358" text:anchor-type="char" svg:x="7.2972in" svg:y="10.8752in" svg:width="0.1984in" svg:height="0.128in" draw:z-index="140"><draw:image xlink:href="Pictures/10000001000000130000000C5161F074.png" xlink:type="simple" xlink:show="embed" xlink:actuate="onLoad" draw:mime-type="image/png"/></draw:frame></text:p>
      </style:footer>
      <style:footer-left>
        <text:p text:style-name="MP1"><draw:frame draw:style-name="Mfr1" draw:name="Image 403 Copy 1 Copy 1" text:anchor-type="char" svg:x="3.7902in" svg:y="10.5945in" svg:width="0.6866in" svg:height="0.6189in" draw:z-index="328"><draw:image xlink:href="Pictures/10000001000000840000007752069C51.png" xlink:type="simple" xlink:show="embed" xlink:actuate="onLoad" draw:mime-type="image/png"/></draw:frame><draw:frame draw:style-name="Mfr2" draw:name="Image361" text:anchor-type="char" svg:x="0.7736in" svg:y="10.8752in" svg:width="1.9181in" svg:height="0.128in" draw:z-index="593"><draw:image xlink:href="Pictures/10000001000000B80000000C00EA2F60.png" xlink:type="simple" xlink:show="embed" xlink:actuate="onLoad" draw:mime-type="image/png"/></draw:frame><draw:frame draw:style-name="Mfr2" draw:name="Image362" text:anchor-type="char" svg:x="7.2972in" svg:y="10.8752in" svg:width="0.1984in" svg:height="0.128in" draw:z-index="594"><draw:image xlink:href="Pictures/10000001000000130000000C5161F074.png" xlink:type="simple" xlink:show="embed" xlink:actuate="onLoad" draw:mime-type="image/png"/></draw:frame></text:p>
      </style:footer-left>
    </style:master-page>
    <style:master-page style:name="Converted28" style:page-layout-name="Mpm8" draw:style-name="Mdp1">
      <style:header>
        <text:p text:style-name="MP1"><draw:frame draw:style-name="Mfr2" draw:name="Image363" text:anchor-type="char" svg:x="0.4925in" svg:y="0in" svg:width="7.7756in" svg:height="1.3874in" draw:z-index="595"><draw:image xlink:href="Pictures/10000001000002EA00000085A3334DB7.png" xlink:type="simple" xlink:show="embed" xlink:actuate="onLoad" draw:mime-type="image/png"/></draw:frame><draw:frame draw:style-name="Mfr2" draw:name="Image364" text:anchor-type="char" svg:x="1.6811in" svg:y="0.5965in" svg:width="1.5984in" svg:height="0.4035in" draw:z-index="596"><draw:image xlink:href="Pictures/100000010000009900000026A14CA22C.png" xlink:type="simple" xlink:show="embed" xlink:actuate="onLoad" draw:mime-type="image/png"/></draw:frame><draw:frame draw:style-name="Mfr2" draw:name="Image365" text:anchor-type="char" svg:x="5.5709in" svg:y="0.7409in" svg:width="1.9236in" svg:height="0.2028in" draw:z-index="597"><draw:image xlink:href="Pictures/10000001000000B800000013402D6D80.png" xlink:type="simple" xlink:show="embed" xlink:actuate="onLoad" draw:mime-type="image/png"/></draw:frame></text:p>
      </style:header>
      <style:header-left>
        <text:p text:style-name="MP1"><draw:frame draw:style-name="Mfr3" draw:name="Frame140"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140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14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141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366" text:anchor-type="char" svg:x="0.4925in" svg:y="0in" svg:width="7.7756in" svg:height="1.3874in" draw:z-index="146"><draw:image xlink:href="Pictures/10000001000002EA00000085A3334DB7.png" xlink:type="simple" xlink:show="embed" xlink:actuate="onLoad" draw:mime-type="image/png"/></draw:frame><draw:frame draw:style-name="Mfr2" draw:name="Image367" text:anchor-type="char" svg:x="1.6811in" svg:y="0.5965in" svg:width="1.5984in" svg:height="0.4035in" draw:z-index="147"><draw:image xlink:href="Pictures/100000010000009900000026A14CA22C.png" xlink:type="simple" xlink:show="embed" xlink:actuate="onLoad" draw:mime-type="image/png"/></draw:frame><draw:frame draw:style-name="Mfr2" draw:name="Image368" text:anchor-type="char" svg:x="5.5709in" svg:y="0.7409in" svg:width="1.9236in" svg:height="0.2028in" draw:z-index="148"><draw:image xlink:href="Pictures/10000001000000B800000013402D6D80.png" xlink:type="simple" xlink:show="embed" xlink:actuate="onLoad" draw:mime-type="image/png"/></draw:frame></text:p>
      </style:header-left>
      <style:footer>
        <text:p text:style-name="MP1"><draw:frame draw:style-name="Mfr1" draw:name="Image 406 Copy 1 Copy 1 Copy 1" text:anchor-type="char" svg:x="3.7902in" svg:y="10.5945in" svg:width="0.6866in" svg:height="0.6189in" draw:z-index="352"><draw:image xlink:href="Pictures/10000001000000840000007752069C51.png" xlink:type="simple" xlink:show="embed" xlink:actuate="onLoad" draw:mime-type="image/png"/></draw:frame><draw:frame draw:style-name="Mfr2" draw:name="Image369" text:anchor-type="char" svg:x="0.7736in" svg:y="10.8752in" svg:width="1.9181in" svg:height="0.128in" draw:z-index="598"><draw:image xlink:href="Pictures/10000001000000B80000000C00EA2F60.png" xlink:type="simple" xlink:show="embed" xlink:actuate="onLoad" draw:mime-type="image/png"/></draw:frame><draw:frame draw:style-name="Mfr2" draw:name="Image374" text:anchor-type="char" svg:x="7.2972in" svg:y="10.8752in" svg:width="0.1984in" svg:height="0.128in" draw:z-index="599"><draw:image xlink:href="Pictures/10000001000000130000000C5161F074.png" xlink:type="simple" xlink:show="embed" xlink:actuate="onLoad" draw:mime-type="image/png"/></draw:frame></text:p>
      </style:footer>
      <style:footer-left>
        <text:p text:style-name="MP1"><draw:frame draw:style-name="Mfr1" draw:name="Image 403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5" text:anchor-type="char" svg:x="7.2972in" svg:y="10.8752in" svg:width="0.2in" svg:height="0.1283in"><draw:text-box><text:p text:style-name="MP7"><text:span text:style-name="MT7"><text:page-number text:select-page="current">30</text:page-number></text:span></text:p></draw:text-box></draw:frame><draw:frame draw:style-name="Mfr4" draw:name="Frame1451" text:anchor-type="char" svg:x="7.2972in" svg:y="10.8752in" svg:width="0.2in" svg:height="0.1283in"><draw:text-box><text:p text:style-name="MP6"><text:page-number text:select-page="current">30</text:page-number></text:p></draw:text-box></draw:frame><draw:frame draw:style-name="Mfr2" draw:name="Image375" text:anchor-type="char" svg:x="0.7736in" svg:y="10.8752in" svg:width="1.9181in" svg:height="0.128in" draw:z-index="153"><draw:image xlink:href="Pictures/10000001000000B80000000C00EA2F60.png" xlink:type="simple" xlink:show="embed" xlink:actuate="onLoad" draw:mime-type="image/png"/></draw:frame><draw:frame draw:style-name="Mfr2" draw:name="Image376" text:anchor-type="char" svg:x="7.2972in" svg:y="10.8752in" svg:width="0.1984in" svg:height="0.128in" draw:z-index="154"><draw:image xlink:href="Pictures/10000001000000130000000C5161F074.png" xlink:type="simple" xlink:show="embed" xlink:actuate="onLoad" draw:mime-type="image/png"/></draw:frame></text:p>
      </style:footer-left>
    </style:master-page>
    <style:master-page style:name="Converted29" style:page-layout-name="Mpm8" draw:style-name="Mdp1">
      <style:header>
        <text:p text:style-name="MP1"><draw:frame draw:style-name="Mfr3" draw:name="Frame146"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146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147"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147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377" text:anchor-type="char" svg:x="0.4925in" svg:y="0in" svg:width="7.7756in" svg:height="1.3874in" draw:z-index="155"><draw:image xlink:href="Pictures/10000001000002EA00000085A3334DB7.png" xlink:type="simple" xlink:show="embed" xlink:actuate="onLoad" draw:mime-type="image/png"/></draw:frame><draw:frame draw:style-name="Mfr2" draw:name="Image381" text:anchor-type="char" svg:x="1.6811in" svg:y="0.5965in" svg:width="1.5984in" svg:height="0.4035in" draw:z-index="156"><draw:image xlink:href="Pictures/100000010000009900000026A14CA22C.png" xlink:type="simple" xlink:show="embed" xlink:actuate="onLoad" draw:mime-type="image/png"/></draw:frame><draw:frame draw:style-name="Mfr2" draw:name="Image382" text:anchor-type="char" svg:x="5.5709in" svg:y="0.7409in" svg:width="1.9236in" svg:height="0.2028in" draw:z-index="157"><draw:image xlink:href="Pictures/10000001000000B800000013402D6D80.png" xlink:type="simple" xlink:show="embed" xlink:actuate="onLoad" draw:mime-type="image/png"/></draw:frame></text:p>
      </style:header>
      <style:header-left>
        <text:p text:style-name="MP1"><draw:frame draw:style-name="Mfr2" draw:name="Image383" text:anchor-type="char" svg:x="0.4925in" svg:y="0in" svg:width="7.7756in" svg:height="1.3874in" draw:z-index="600"><draw:image xlink:href="Pictures/10000001000002EA00000085A3334DB7.png" xlink:type="simple" xlink:show="embed" xlink:actuate="onLoad" draw:mime-type="image/png"/></draw:frame><draw:frame draw:style-name="Mfr2" draw:name="Image384" text:anchor-type="char" svg:x="1.6811in" svg:y="0.5965in" svg:width="1.5984in" svg:height="0.4035in" draw:z-index="601"><draw:image xlink:href="Pictures/100000010000009900000026A14CA22C.png" xlink:type="simple" xlink:show="embed" xlink:actuate="onLoad" draw:mime-type="image/png"/></draw:frame><draw:frame draw:style-name="Mfr2" draw:name="Image385" text:anchor-type="char" svg:x="5.5709in" svg:y="0.7409in" svg:width="1.9236in" svg:height="0.2028in" draw:z-index="602"><draw:image xlink:href="Pictures/10000001000000B800000013402D6D80.png" xlink:type="simple" xlink:show="embed" xlink:actuate="onLoad" draw:mime-type="image/png"/></draw:frame></text:p>
      </style:header-left>
      <style:footer>
        <text:p text:style-name="MP1"><draw:frame draw:style-name="Mfr1" draw:name="Image 406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5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1" text:anchor-type="char" svg:x="7.2972in" svg:y="10.8752in" svg:width="0.2in" svg:height="0.1283in"><draw:text-box><text:p text:style-name="MP7"><text:span text:style-name="MT7"><text:page-number text:select-page="current">31</text:page-number></text:span></text:p></draw:text-box></draw:frame><draw:frame draw:style-name="Mfr4" draw:name="Frame1511" text:anchor-type="char" svg:x="7.2972in" svg:y="10.8752in" svg:width="0.2in" svg:height="0.1283in"><draw:text-box><text:p text:style-name="MP6"><text:page-number text:select-page="current">31</text:page-number></text:p></draw:text-box></draw:frame><draw:frame draw:style-name="Mfr2" draw:name="Image386" text:anchor-type="char" svg:x="0.7736in" svg:y="10.8752in" svg:width="1.9181in" svg:height="0.128in" draw:z-index="161"><draw:image xlink:href="Pictures/10000001000000B80000000C00EA2F60.png" xlink:type="simple" xlink:show="embed" xlink:actuate="onLoad" draw:mime-type="image/png"/></draw:frame><draw:frame draw:style-name="Mfr2" draw:name="Image391" text:anchor-type="char" svg:x="7.2972in" svg:y="10.8752in" svg:width="0.1984in" svg:height="0.128in" draw:z-index="162"><draw:image xlink:href="Pictures/10000001000000130000000C5161F074.png" xlink:type="simple" xlink:show="embed" xlink:actuate="onLoad" draw:mime-type="image/png"/></draw:frame></text:p>
      </style:footer>
      <style:footer-left>
        <text:p text:style-name="MP1"><draw:frame draw:style-name="Mfr1" draw:name="Image 403 Copy 1 Copy 1 Copy 1 Copy 1" text:anchor-type="char" svg:x="3.7902in" svg:y="10.5945in" svg:width="0.6866in" svg:height="0.6189in" draw:z-index="373"><draw:image xlink:href="Pictures/10000001000000840000007752069C51.png" xlink:type="simple" xlink:show="embed" xlink:actuate="onLoad" draw:mime-type="image/png"/></draw:frame><draw:frame draw:style-name="Mfr2" draw:name="Image392" text:anchor-type="char" svg:x="0.7736in" svg:y="10.8752in" svg:width="1.9181in" svg:height="0.128in" draw:z-index="603"><draw:image xlink:href="Pictures/10000001000000B80000000C00EA2F60.png" xlink:type="simple" xlink:show="embed" xlink:actuate="onLoad" draw:mime-type="image/png"/></draw:frame><draw:frame draw:style-name="Mfr2" draw:name="Image393" text:anchor-type="char" svg:x="7.2972in" svg:y="10.8752in" svg:width="0.1984in" svg:height="0.128in" draw:z-index="604"><draw:image xlink:href="Pictures/10000001000000130000000C5161F074.png" xlink:type="simple" xlink:show="embed" xlink:actuate="onLoad" draw:mime-type="image/png"/></draw:frame></text:p>
      </style:footer-left>
    </style:master-page>
    <style:master-page style:name="Converted30" style:page-layout-name="Mpm8" draw:style-name="Mdp1">
      <style:header>
        <text:p text:style-name="MP1"><draw:frame draw:style-name="Mfr2" draw:name="Image394" text:anchor-type="char" svg:x="0.4925in" svg:y="0in" svg:width="7.7756in" svg:height="1.3874in" draw:z-index="605"><draw:image xlink:href="Pictures/10000001000002EA00000085A3334DB7.png" xlink:type="simple" xlink:show="embed" xlink:actuate="onLoad" draw:mime-type="image/png"/></draw:frame><draw:frame draw:style-name="Mfr2" draw:name="Image395" text:anchor-type="char" svg:x="1.6811in" svg:y="0.5965in" svg:width="1.5984in" svg:height="0.4035in" draw:z-index="606"><draw:image xlink:href="Pictures/100000010000009900000026A14CA22C.png" xlink:type="simple" xlink:show="embed" xlink:actuate="onLoad" draw:mime-type="image/png"/></draw:frame><draw:frame draw:style-name="Mfr2" draw:name="Image396" text:anchor-type="char" svg:x="5.5709in" svg:y="0.7409in" svg:width="1.9236in" svg:height="0.2028in" draw:z-index="607"><draw:image xlink:href="Pictures/10000001000000B800000013402D6D80.png" xlink:type="simple" xlink:show="embed" xlink:actuate="onLoad" draw:mime-type="image/png"/></draw:frame></text:p>
      </style:header>
      <style:header-left>
        <text:p text:style-name="MP1"><draw:frame draw:style-name="Mfr3" draw:name="Frame156"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156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157"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157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397" text:anchor-type="char" svg:x="0.4925in" svg:y="0in" svg:width="7.7756in" svg:height="1.3874in" draw:z-index="171"><draw:image xlink:href="Pictures/10000001000002EA00000085A3334DB7.png" xlink:type="simple" xlink:show="embed" xlink:actuate="onLoad" draw:mime-type="image/png"/></draw:frame><draw:frame draw:style-name="Mfr2" draw:name="Image398" text:anchor-type="char" svg:x="1.6811in" svg:y="0.5965in" svg:width="1.5984in" svg:height="0.4035in" draw:z-index="172"><draw:image xlink:href="Pictures/100000010000009900000026A14CA22C.png" xlink:type="simple" xlink:show="embed" xlink:actuate="onLoad" draw:mime-type="image/png"/></draw:frame><draw:frame draw:style-name="Mfr2" draw:name="Image399" text:anchor-type="char" svg:x="5.5709in" svg:y="0.7409in" svg:width="1.9236in" svg:height="0.2028in" draw:z-index="173"><draw:image xlink:href="Pictures/10000001000000B800000013402D6D80.png" xlink:type="simple" xlink:show="embed" xlink:actuate="onLoad" draw:mime-type="image/png"/></draw:frame></text:p>
      </style:header-left>
      <style:footer>
        <text:p text:style-name="MP1"><draw:frame draw:style-name="Mfr1" draw:name="Image 406 Copy 1 Copy 1 Copy 1 Copy 1 Copy 1" text:anchor-type="char" svg:x="3.7902in" svg:y="10.5945in" svg:width="0.6866in" svg:height="0.6189in" draw:z-index="382"><draw:image xlink:href="Pictures/10000001000000840000007752069C51.png" xlink:type="simple" xlink:show="embed" xlink:actuate="onLoad" draw:mime-type="image/png"/></draw:frame><draw:frame draw:style-name="Mfr2" draw:name="Image400" text:anchor-type="char" svg:x="0.7736in" svg:y="10.8752in" svg:width="1.9181in" svg:height="0.128in" draw:z-index="608"><draw:image xlink:href="Pictures/10000001000000B80000000C00EA2F60.png" xlink:type="simple" xlink:show="embed" xlink:actuate="onLoad" draw:mime-type="image/png"/></draw:frame><draw:frame draw:style-name="Mfr2" draw:name="Image401" text:anchor-type="char" svg:x="7.2972in" svg:y="10.8752in" svg:width="0.1984in" svg:height="0.128in" draw:z-index="609"><draw:image xlink:href="Pictures/10000001000000130000000C5161F074.png" xlink:type="simple" xlink:show="embed" xlink:actuate="onLoad" draw:mime-type="image/png"/></draw:frame></text:p>
      </style:footer>
      <style:footer-left>
        <text:p text:style-name="MP1"><draw:frame draw:style-name="Mfr1" draw:name="Image 403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6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1" text:anchor-type="char" svg:x="7.2972in" svg:y="10.8752in" svg:width="0.2in" svg:height="0.1283in"><draw:text-box><text:p text:style-name="MP7"><text:span text:style-name="MT7"><text:page-number text:select-page="current">32</text:page-number></text:span></text:p></draw:text-box></draw:frame><draw:frame draw:style-name="Mfr4" draw:name="Frame1611" text:anchor-type="char" svg:x="7.2972in" svg:y="10.8752in" svg:width="0.2in" svg:height="0.1283in"><draw:text-box><text:p text:style-name="MP6"><text:page-number text:select-page="current">32</text:page-number></text:p></draw:text-box></draw:frame><draw:frame draw:style-name="Mfr2" draw:name="Image402" text:anchor-type="char" svg:x="0.7736in" svg:y="10.8752in" svg:width="1.9181in" svg:height="0.128in" draw:z-index="177"><draw:image xlink:href="Pictures/10000001000000B80000000C00EA2F60.png" xlink:type="simple" xlink:show="embed" xlink:actuate="onLoad" draw:mime-type="image/png"/></draw:frame><draw:frame draw:style-name="Mfr2" draw:name="Image404" text:anchor-type="char" svg:x="7.2972in" svg:y="10.8752in" svg:width="0.1984in" svg:height="0.128in" draw:z-index="178"><draw:image xlink:href="Pictures/10000001000000130000000C5161F074.png" xlink:type="simple" xlink:show="embed" xlink:actuate="onLoad" draw:mime-type="image/png"/></draw:frame></text:p>
      </style:footer-left>
    </style:master-page>
    <style:master-page style:name="Converted31" style:page-layout-name="Mpm8" draw:style-name="Mdp1">
      <style:header>
        <text:p text:style-name="MP1"><draw:frame draw:style-name="Mfr3" draw:name="Frame162"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162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163"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163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405" text:anchor-type="char" svg:x="0.4925in" svg:y="0in" svg:width="7.7756in" svg:height="1.3874in" draw:z-index="179"><draw:image xlink:href="Pictures/10000001000002EA00000085A3334DB7.png" xlink:type="simple" xlink:show="embed" xlink:actuate="onLoad" draw:mime-type="image/png"/></draw:frame><draw:frame draw:style-name="Mfr2" draw:name="Image407" text:anchor-type="char" svg:x="1.6811in" svg:y="0.5965in" svg:width="1.5984in" svg:height="0.4035in" draw:z-index="180"><draw:image xlink:href="Pictures/100000010000009900000026A14CA22C.png" xlink:type="simple" xlink:show="embed" xlink:actuate="onLoad" draw:mime-type="image/png"/></draw:frame><draw:frame draw:style-name="Mfr2" draw:name="Image408" text:anchor-type="char" svg:x="5.5709in" svg:y="0.7409in" svg:width="1.9236in" svg:height="0.2028in" draw:z-index="181"><draw:image xlink:href="Pictures/10000001000000B800000013402D6D80.png" xlink:type="simple" xlink:show="embed" xlink:actuate="onLoad" draw:mime-type="image/png"/></draw:frame></text:p>
      </style:header>
      <style:header-left>
        <text:p text:style-name="MP1"><draw:frame draw:style-name="Mfr2" draw:name="Image411" text:anchor-type="char" svg:x="0.4925in" svg:y="0in" svg:width="7.7756in" svg:height="1.3874in" draw:z-index="610"><draw:image xlink:href="Pictures/10000001000002EA00000085A3334DB7.png" xlink:type="simple" xlink:show="embed" xlink:actuate="onLoad" draw:mime-type="image/png"/></draw:frame><draw:frame draw:style-name="Mfr2" draw:name="Image412" text:anchor-type="char" svg:x="1.6811in" svg:y="0.5965in" svg:width="1.5984in" svg:height="0.4035in" draw:z-index="611"><draw:image xlink:href="Pictures/100000010000009900000026A14CA22C.png" xlink:type="simple" xlink:show="embed" xlink:actuate="onLoad" draw:mime-type="image/png"/></draw:frame><draw:frame draw:style-name="Mfr2" draw:name="Image413" text:anchor-type="char" svg:x="5.5709in" svg:y="0.7409in" svg:width="1.9236in" svg:height="0.2028in" draw:z-index="612"><draw:image xlink:href="Pictures/10000001000000B800000013402D6D80.png" xlink:type="simple" xlink:show="embed" xlink:actuate="onLoad" draw:mime-type="image/png"/></draw:frame></text:p>
      </style:header-left>
      <style:footer>
        <text:p text:style-name="MP1"><draw:frame draw:style-name="Mfr1" draw:name="Image 406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6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7" text:anchor-type="char" svg:x="7.2972in" svg:y="10.8752in" svg:width="0.2in" svg:height="0.1283in"><draw:text-box><text:p text:style-name="MP7"><text:span text:style-name="MT7"><text:page-number text:select-page="current">33</text:page-number></text:span></text:p></draw:text-box></draw:frame><draw:frame draw:style-name="Mfr4" draw:name="Frame1671" text:anchor-type="char" svg:x="7.2972in" svg:y="10.8752in" svg:width="0.2in" svg:height="0.1283in"><draw:text-box><text:p text:style-name="MP6"><text:page-number text:select-page="current">33</text:page-number></text:p></draw:text-box></draw:frame><draw:frame draw:style-name="Mfr2" draw:name="Image414" text:anchor-type="char" svg:x="0.7736in" svg:y="10.8752in" svg:width="1.9181in" svg:height="0.128in" draw:z-index="187"><draw:image xlink:href="Pictures/10000001000000B80000000C00EA2F60.png" xlink:type="simple" xlink:show="embed" xlink:actuate="onLoad" draw:mime-type="image/png"/></draw:frame><draw:frame draw:style-name="Mfr2" draw:name="Image415" text:anchor-type="char" svg:x="7.2972in" svg:y="10.8752in" svg:width="0.1984in" svg:height="0.128in" draw:z-index="188"><draw:image xlink:href="Pictures/10000001000000130000000C5161F074.png" xlink:type="simple" xlink:show="embed" xlink:actuate="onLoad" draw:mime-type="image/png"/></draw:frame></text:p>
      </style:footer>
      <style:footer-left>
        <text:p text:style-name="MP1"><draw:frame draw:style-name="Mfr1" draw:name="Image 403 Copy 1 Copy 1 Copy 1 Copy 1 Copy 1 Copy 1" text:anchor-type="char" svg:x="3.7902in" svg:y="10.5945in" svg:width="0.6866in" svg:height="0.6189in" draw:z-index="398"><draw:image xlink:href="Pictures/10000001000000840000007752069C51.png" xlink:type="simple" xlink:show="embed" xlink:actuate="onLoad" draw:mime-type="image/png"/></draw:frame><draw:frame draw:style-name="Mfr2" draw:name="Image416" text:anchor-type="char" svg:x="0.7736in" svg:y="10.8752in" svg:width="1.9181in" svg:height="0.128in" draw:z-index="613"><draw:image xlink:href="Pictures/10000001000000B80000000C00EA2F60.png" xlink:type="simple" xlink:show="embed" xlink:actuate="onLoad" draw:mime-type="image/png"/></draw:frame><draw:frame draw:style-name="Mfr2" draw:name="Image417" text:anchor-type="char" svg:x="7.2972in" svg:y="10.8752in" svg:width="0.1984in" svg:height="0.128in" draw:z-index="614"><draw:image xlink:href="Pictures/10000001000000130000000C5161F074.png" xlink:type="simple" xlink:show="embed" xlink:actuate="onLoad" draw:mime-type="image/png"/></draw:frame></text:p>
      </style:footer-left>
    </style:master-page>
    <style:master-page style:name="Converted32" style:page-layout-name="Mpm8" draw:style-name="Mdp1">
      <style:header>
        <text:p text:style-name="MP1"><draw:frame draw:style-name="Mfr2" draw:name="Image418" text:anchor-type="char" svg:x="0.4925in" svg:y="0in" svg:width="7.7756in" svg:height="1.3874in" draw:z-index="615"><draw:image xlink:href="Pictures/10000001000002EA00000085A3334DB7.png" xlink:type="simple" xlink:show="embed" xlink:actuate="onLoad" draw:mime-type="image/png"/></draw:frame><draw:frame draw:style-name="Mfr2" draw:name="Image419" text:anchor-type="char" svg:x="1.6811in" svg:y="0.5965in" svg:width="1.5984in" svg:height="0.4035in" draw:z-index="616"><draw:image xlink:href="Pictures/100000010000009900000026A14CA22C.png" xlink:type="simple" xlink:show="embed" xlink:actuate="onLoad" draw:mime-type="image/png"/></draw:frame><draw:frame draw:style-name="Mfr2" draw:name="Image420" text:anchor-type="char" svg:x="5.5709in" svg:y="0.7409in" svg:width="1.9236in" svg:height="0.2028in" draw:z-index="617"><draw:image xlink:href="Pictures/10000001000000B800000013402D6D80.png" xlink:type="simple" xlink:show="embed" xlink:actuate="onLoad" draw:mime-type="image/png"/></draw:frame></text:p>
      </style:header>
      <style:header-left>
        <text:p text:style-name="MP1"><draw:frame draw:style-name="Mfr3" draw:name="Frame172"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172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173"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173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421" text:anchor-type="char" svg:x="0.4925in" svg:y="0in" svg:width="7.7756in" svg:height="1.3874in" draw:z-index="194"><draw:image xlink:href="Pictures/10000001000002EA00000085A3334DB7.png" xlink:type="simple" xlink:show="embed" xlink:actuate="onLoad" draw:mime-type="image/png"/></draw:frame><draw:frame draw:style-name="Mfr2" draw:name="Image422" text:anchor-type="char" svg:x="1.6811in" svg:y="0.5965in" svg:width="1.5984in" svg:height="0.4035in" draw:z-index="196"><draw:image xlink:href="Pictures/100000010000009900000026A14CA22C.png" xlink:type="simple" xlink:show="embed" xlink:actuate="onLoad" draw:mime-type="image/png"/></draw:frame><draw:frame draw:style-name="Mfr2" draw:name="Image424" text:anchor-type="char" svg:x="5.5709in" svg:y="0.7409in" svg:width="1.9236in" svg:height="0.2028in" draw:z-index="197"><draw:image xlink:href="Pictures/10000001000000B800000013402D6D80.png" xlink:type="simple" xlink:show="embed" xlink:actuate="onLoad" draw:mime-type="image/png"/></draw:frame></text:p>
      </style:header-left>
      <style:footer>
        <text:p text:style-name="MP1"><draw:frame draw:style-name="Mfr1" draw:name="Image 406 Copy 1 Copy 1 Copy 1 Copy 1 Copy 1 Copy 1 Copy 1" text:anchor-type="char" svg:x="3.7902in" svg:y="10.5945in" svg:width="0.6866in" svg:height="0.6189in" draw:z-index="413"><draw:image xlink:href="Pictures/10000001000000840000007752069C51.png" xlink:type="simple" xlink:show="embed" xlink:actuate="onLoad" draw:mime-type="image/png"/></draw:frame><draw:frame draw:style-name="Mfr2" draw:name="Image425" text:anchor-type="char" svg:x="0.7736in" svg:y="10.8752in" svg:width="1.9181in" svg:height="0.128in" draw:z-index="618"><draw:image xlink:href="Pictures/10000001000000B80000000C00EA2F60.png" xlink:type="simple" xlink:show="embed" xlink:actuate="onLoad" draw:mime-type="image/png"/></draw:frame><draw:frame draw:style-name="Mfr2" draw:name="Image427" text:anchor-type="char" svg:x="7.2972in" svg:y="10.8752in" svg:width="0.1984in" svg:height="0.128in" draw:z-index="619"><draw:image xlink:href="Pictures/10000001000000130000000C5161F074.png" xlink:type="simple" xlink:show="embed" xlink:actuate="onLoad" draw:mime-type="image/png"/></draw:frame></text:p>
      </style:footer>
      <style:footer-left>
        <text:p text:style-name="MP1"><draw:frame draw:style-name="Mfr1" draw:name="Image 403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7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7" text:anchor-type="char" svg:x="7.2972in" svg:y="10.8752in" svg:width="0.2in" svg:height="0.1283in"><draw:text-box><text:p text:style-name="MP7"><text:span text:style-name="MT7"><text:page-number text:select-page="current">34</text:page-number></text:span></text:p></draw:text-box></draw:frame><draw:frame draw:style-name="Mfr4" draw:name="Frame1771" text:anchor-type="char" svg:x="7.2972in" svg:y="10.8752in" svg:width="0.2in" svg:height="0.1283in"><draw:text-box><text:p text:style-name="MP6"><text:page-number text:select-page="current">34</text:page-number></text:p></draw:text-box></draw:frame><draw:frame draw:style-name="Mfr2" draw:name="Image428" text:anchor-type="char" svg:x="0.7736in" svg:y="10.8752in" svg:width="1.9181in" svg:height="0.128in" draw:z-index="200"><draw:image xlink:href="Pictures/10000001000000B80000000C00EA2F60.png" xlink:type="simple" xlink:show="embed" xlink:actuate="onLoad" draw:mime-type="image/png"/></draw:frame><draw:frame draw:style-name="Mfr2" draw:name="Image430" text:anchor-type="char" svg:x="7.2972in" svg:y="10.8752in" svg:width="0.1984in" svg:height="0.128in" draw:z-index="202"><draw:image xlink:href="Pictures/10000001000000130000000C5161F074.png" xlink:type="simple" xlink:show="embed" xlink:actuate="onLoad" draw:mime-type="image/png"/></draw:frame></text:p>
      </style:footer-left>
    </style:master-page>
    <style:master-page style:name="Converted33" style:page-layout-name="Mpm8" draw:style-name="Mdp1">
      <style:header>
        <text:p text:style-name="MP1"><draw:frame draw:style-name="Mfr3" draw:name="Frame178"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178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179"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179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431" text:anchor-type="char" svg:x="0.4925in" svg:y="0in" svg:width="7.7756in" svg:height="1.3874in" draw:z-index="203"><draw:image xlink:href="Pictures/10000001000002EA00000085A3334DB7.png" xlink:type="simple" xlink:show="embed" xlink:actuate="onLoad" draw:mime-type="image/png"/></draw:frame><draw:frame draw:style-name="Mfr2" draw:name="Image432" text:anchor-type="char" svg:x="1.6811in" svg:y="0.5965in" svg:width="1.5984in" svg:height="0.4035in" draw:z-index="204"><draw:image xlink:href="Pictures/100000010000009900000026A14CA22C.png" xlink:type="simple" xlink:show="embed" xlink:actuate="onLoad" draw:mime-type="image/png"/></draw:frame><draw:frame draw:style-name="Mfr2" draw:name="Image433" text:anchor-type="char" svg:x="5.5709in" svg:y="0.7409in" svg:width="1.9236in" svg:height="0.2028in" draw:z-index="205"><draw:image xlink:href="Pictures/10000001000000B800000013402D6D80.png" xlink:type="simple" xlink:show="embed" xlink:actuate="onLoad" draw:mime-type="image/png"/></draw:frame></text:p>
      </style:header>
      <style:header-left>
        <text:p text:style-name="MP1"><draw:frame draw:style-name="Mfr2" draw:name="Image434" text:anchor-type="char" svg:x="0.4925in" svg:y="0in" svg:width="7.7756in" svg:height="1.3874in" draw:z-index="620"><draw:image xlink:href="Pictures/10000001000002EA00000085A3334DB7.png" xlink:type="simple" xlink:show="embed" xlink:actuate="onLoad" draw:mime-type="image/png"/></draw:frame><draw:frame draw:style-name="Mfr2" draw:name="Image435" text:anchor-type="char" svg:x="1.6811in" svg:y="0.5965in" svg:width="1.5984in" svg:height="0.4035in" draw:z-index="621"><draw:image xlink:href="Pictures/100000010000009900000026A14CA22C.png" xlink:type="simple" xlink:show="embed" xlink:actuate="onLoad" draw:mime-type="image/png"/></draw:frame><draw:frame draw:style-name="Mfr2" draw:name="Image436" text:anchor-type="char" svg:x="5.5709in" svg:y="0.7409in" svg:width="1.9236in" svg:height="0.2028in" draw:z-index="622"><draw:image xlink:href="Pictures/10000001000000B800000013402D6D80.png" xlink:type="simple" xlink:show="embed" xlink:actuate="onLoad" draw:mime-type="image/png"/></draw:frame></text:p>
      </style:header-left>
      <style:footer>
        <text:p text:style-name="MP1"><draw:frame draw:style-name="Mfr1" draw:name="Image 406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8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3" text:anchor-type="char" svg:x="7.2972in" svg:y="10.8752in" svg:width="0.2in" svg:height="0.1283in"><draw:text-box><text:p text:style-name="MP7"><text:span text:style-name="MT7"><text:page-number text:select-page="current">35</text:page-number></text:span></text:p></draw:text-box></draw:frame><draw:frame draw:style-name="Mfr4" draw:name="Frame1831" text:anchor-type="char" svg:x="7.2972in" svg:y="10.8752in" svg:width="0.2in" svg:height="0.1283in"><draw:text-box><text:p text:style-name="MP6"><text:page-number text:select-page="current">35</text:page-number></text:p></draw:text-box></draw:frame><draw:frame draw:style-name="Mfr2" draw:name="Image437" text:anchor-type="char" svg:x="0.7736in" svg:y="10.8752in" svg:width="1.9181in" svg:height="0.128in" draw:z-index="209"><draw:image xlink:href="Pictures/10000001000000B80000000C00EA2F60.png" xlink:type="simple" xlink:show="embed" xlink:actuate="onLoad" draw:mime-type="image/png"/></draw:frame><draw:frame draw:style-name="Mfr2" draw:name="Image438" text:anchor-type="char" svg:x="7.2972in" svg:y="10.8752in" svg:width="0.1984in" svg:height="0.128in" draw:z-index="210"><draw:image xlink:href="Pictures/10000001000000130000000C5161F074.png" xlink:type="simple" xlink:show="embed" xlink:actuate="onLoad" draw:mime-type="image/png"/></draw:frame></text:p>
      </style:footer>
      <style:footer-left>
        <text:p text:style-name="MP1"><draw:frame draw:style-name="Mfr1" draw:name="Image 403 Copy 1 Copy 1 Copy 1 Copy 1 Copy 1 Copy 1 Copy 1 Copy 1" text:anchor-type="char" svg:x="3.7902in" svg:y="10.5945in" svg:width="0.6866in" svg:height="0.6189in" draw:z-index="448"><draw:image xlink:href="Pictures/10000001000000840000007752069C51.png" xlink:type="simple" xlink:show="embed" xlink:actuate="onLoad" draw:mime-type="image/png"/></draw:frame><draw:frame draw:style-name="Mfr2" draw:name="Image439" text:anchor-type="char" svg:x="0.7736in" svg:y="10.8752in" svg:width="1.9181in" svg:height="0.128in" draw:z-index="623"><draw:image xlink:href="Pictures/10000001000000B80000000C00EA2F60.png" xlink:type="simple" xlink:show="embed" xlink:actuate="onLoad" draw:mime-type="image/png"/></draw:frame><draw:frame draw:style-name="Mfr2" draw:name="Image440" text:anchor-type="char" svg:x="7.2972in" svg:y="10.8752in" svg:width="0.1984in" svg:height="0.128in" draw:z-index="624"><draw:image xlink:href="Pictures/10000001000000130000000C5161F074.png" xlink:type="simple" xlink:show="embed" xlink:actuate="onLoad" draw:mime-type="image/png"/></draw:frame></text:p>
      </style:footer-left>
    </style:master-page>
    <style:master-page style:name="Converted34" style:page-layout-name="Mpm8" draw:style-name="Mdp1">
      <style:header>
        <text:p text:style-name="MP1"><draw:frame draw:style-name="Mfr2" draw:name="Image441" text:anchor-type="char" svg:x="0.4925in" svg:y="0in" svg:width="7.7756in" svg:height="1.3874in" draw:z-index="625"><draw:image xlink:href="Pictures/10000001000002EA00000085A3334DB7.png" xlink:type="simple" xlink:show="embed" xlink:actuate="onLoad" draw:mime-type="image/png"/></draw:frame><draw:frame draw:style-name="Mfr2" draw:name="Image442" text:anchor-type="char" svg:x="1.6811in" svg:y="0.5965in" svg:width="1.5984in" svg:height="0.4035in" draw:z-index="626"><draw:image xlink:href="Pictures/100000010000009900000026A14CA22C.png" xlink:type="simple" xlink:show="embed" xlink:actuate="onLoad" draw:mime-type="image/png"/></draw:frame><draw:frame draw:style-name="Mfr2" draw:name="Image443" text:anchor-type="char" svg:x="5.5709in" svg:y="0.7409in" svg:width="1.9236in" svg:height="0.2028in" draw:z-index="627"><draw:image xlink:href="Pictures/10000001000000B800000013402D6D80.png" xlink:type="simple" xlink:show="embed" xlink:actuate="onLoad" draw:mime-type="image/png"/></draw:frame></text:p>
      </style:header>
      <style:header-left>
        <text:p text:style-name="MP1"><draw:frame draw:style-name="Mfr3" draw:name="Frame188"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188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189"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189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444" text:anchor-type="char" svg:x="0.4925in" svg:y="0in" svg:width="7.7756in" svg:height="1.3874in" draw:z-index="216"><draw:image xlink:href="Pictures/10000001000002EA00000085A3334DB7.png" xlink:type="simple" xlink:show="embed" xlink:actuate="onLoad" draw:mime-type="image/png"/></draw:frame><draw:frame draw:style-name="Mfr2" draw:name="Image445" text:anchor-type="char" svg:x="1.6811in" svg:y="0.5965in" svg:width="1.5984in" svg:height="0.4035in" draw:z-index="217"><draw:image xlink:href="Pictures/100000010000009900000026A14CA22C.png" xlink:type="simple" xlink:show="embed" xlink:actuate="onLoad" draw:mime-type="image/png"/></draw:frame><draw:frame draw:style-name="Mfr2" draw:name="Image446" text:anchor-type="char" svg:x="5.5709in" svg:y="0.7409in" svg:width="1.9236in" svg:height="0.2028in" draw:z-index="218"><draw:image xlink:href="Pictures/10000001000000B800000013402D6D80.png" xlink:type="simple" xlink:show="embed" xlink:actuate="onLoad" draw:mime-type="image/png"/></draw:frame></text:p>
      </style:header-left>
      <style:footer>
        <text:p text:style-name="MP1"><draw:frame draw:style-name="Mfr1" draw:name="Image 406 Copy 1 Copy 1 Copy 1 Copy 1 Copy 1 Copy 1 Copy 1 Copy 1 Copy 1" text:anchor-type="char" svg:x="3.7902in" svg:y="10.5945in" svg:width="0.6866in" svg:height="0.6189in" draw:z-index="503"><draw:image xlink:href="Pictures/10000001000000840000007752069C51.png" xlink:type="simple" xlink:show="embed" xlink:actuate="onLoad" draw:mime-type="image/png"/></draw:frame><draw:frame draw:style-name="Mfr2" draw:name="Image447" text:anchor-type="char" svg:x="0.7736in" svg:y="10.8752in" svg:width="1.9181in" svg:height="0.128in" draw:z-index="628"><draw:image xlink:href="Pictures/10000001000000B80000000C00EA2F60.png" xlink:type="simple" xlink:show="embed" xlink:actuate="onLoad" draw:mime-type="image/png"/></draw:frame><draw:frame draw:style-name="Mfr2" draw:name="Image448" text:anchor-type="char" svg:x="7.2972in" svg:y="10.8752in" svg:width="0.1984in" svg:height="0.128in" draw:z-index="629"><draw:image xlink:href="Pictures/10000001000000130000000C5161F074.png" xlink:type="simple" xlink:show="embed" xlink:actuate="onLoad" draw:mime-type="image/png"/></draw:frame></text:p>
      </style:footer>
      <style:footer-left>
        <text:p text:style-name="MP1"><draw:frame draw:style-name="Mfr1" draw:name="Image 403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9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3" text:anchor-type="char" svg:x="7.2972in" svg:y="10.8752in" svg:width="0.2in" svg:height="0.1283in"><draw:text-box><text:p text:style-name="MP7"><text:span text:style-name="MT7"><text:page-number text:select-page="current">36</text:page-number></text:span></text:p></draw:text-box></draw:frame><draw:frame draw:style-name="Mfr4" draw:name="Frame1931" text:anchor-type="char" svg:x="7.2972in" svg:y="10.8752in" svg:width="0.2in" svg:height="0.1283in"><draw:text-box><text:p text:style-name="MP6"><text:page-number text:select-page="current">36</text:page-number></text:p></draw:text-box></draw:frame><draw:frame draw:style-name="Mfr2" draw:name="Image449" text:anchor-type="char" svg:x="0.7736in" svg:y="10.8752in" svg:width="1.9181in" svg:height="0.128in" draw:z-index="221"><draw:image xlink:href="Pictures/10000001000000B80000000C00EA2F60.png" xlink:type="simple" xlink:show="embed" xlink:actuate="onLoad" draw:mime-type="image/png"/></draw:frame><draw:frame draw:style-name="Mfr2" draw:name="Image450" text:anchor-type="char" svg:x="7.2972in" svg:y="10.8752in" svg:width="0.1984in" svg:height="0.128in" draw:z-index="222"><draw:image xlink:href="Pictures/10000001000000130000000C5161F074.png" xlink:type="simple" xlink:show="embed" xlink:actuate="onLoad" draw:mime-type="image/png"/></draw:frame></text:p>
      </style:footer-left>
    </style:master-page>
    <style:master-page style:name="Converted35" style:page-layout-name="Mpm8" draw:style-name="Mdp1">
      <style:header>
        <text:p text:style-name="MP1"><draw:frame draw:style-name="Mfr3" draw:name="Frame194"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194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195"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195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451" text:anchor-type="char" svg:x="0.4925in" svg:y="0in" svg:width="7.7756in" svg:height="1.3874in" draw:z-index="223"><draw:image xlink:href="Pictures/10000001000002EA00000085A3334DB7.png" xlink:type="simple" xlink:show="embed" xlink:actuate="onLoad" draw:mime-type="image/png"/></draw:frame><draw:frame draw:style-name="Mfr2" draw:name="Image452" text:anchor-type="char" svg:x="1.6811in" svg:y="0.5965in" svg:width="1.5984in" svg:height="0.4035in" draw:z-index="224"><draw:image xlink:href="Pictures/100000010000009900000026A14CA22C.png" xlink:type="simple" xlink:show="embed" xlink:actuate="onLoad" draw:mime-type="image/png"/></draw:frame><draw:frame draw:style-name="Mfr2" draw:name="Image453" text:anchor-type="char" svg:x="5.5709in" svg:y="0.7409in" svg:width="1.9236in" svg:height="0.2028in" draw:z-index="225"><draw:image xlink:href="Pictures/10000001000000B800000013402D6D80.png" xlink:type="simple" xlink:show="embed" xlink:actuate="onLoad" draw:mime-type="image/png"/></draw:frame></text:p>
      </style:header>
      <style:header-left>
        <text:p text:style-name="MP1"><draw:frame draw:style-name="Mfr2" draw:name="Image454" text:anchor-type="char" svg:x="0.4925in" svg:y="0in" svg:width="7.7756in" svg:height="1.3874in" draw:z-index="630"><draw:image xlink:href="Pictures/10000001000002EA00000085A3334DB7.png" xlink:type="simple" xlink:show="embed" xlink:actuate="onLoad" draw:mime-type="image/png"/></draw:frame><draw:frame draw:style-name="Mfr2" draw:name="Image455" text:anchor-type="char" svg:x="1.6811in" svg:y="0.5965in" svg:width="1.5984in" svg:height="0.4035in" draw:z-index="631"><draw:image xlink:href="Pictures/100000010000009900000026A14CA22C.png" xlink:type="simple" xlink:show="embed" xlink:actuate="onLoad" draw:mime-type="image/png"/></draw:frame><draw:frame draw:style-name="Mfr2" draw:name="Image456" text:anchor-type="char" svg:x="5.5709in" svg:y="0.7409in" svg:width="1.9236in" svg:height="0.2028in" draw:z-index="632"><draw:image xlink:href="Pictures/10000001000000B800000013402D6D80.png" xlink:type="simple" xlink:show="embed" xlink:actuate="onLoad" draw:mime-type="image/png"/></draw:frame></text:p>
      </style:header-left>
      <style:footer>
        <text:p text:style-name="MP1"><draw:frame draw:style-name="Mfr1" draw:name="Image 406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9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9" text:anchor-type="char" svg:x="7.2972in" svg:y="10.8752in" svg:width="0.2in" svg:height="0.1283in"><draw:text-box><text:p text:style-name="MP7"><text:span text:style-name="MT7"><text:page-number text:select-page="current">37</text:page-number></text:span></text:p></draw:text-box></draw:frame><draw:frame draw:style-name="Mfr4" draw:name="Frame1991" text:anchor-type="char" svg:x="7.2972in" svg:y="10.8752in" svg:width="0.2in" svg:height="0.1283in"><draw:text-box><text:p text:style-name="MP6"><text:page-number text:select-page="current">37</text:page-number></text:p></draw:text-box></draw:frame><draw:frame draw:style-name="Mfr2" draw:name="Image457" text:anchor-type="char" svg:x="0.7736in" svg:y="10.8752in" svg:width="1.9181in" svg:height="0.128in" draw:z-index="230"><draw:image xlink:href="Pictures/10000001000000B80000000C00EA2F60.png" xlink:type="simple" xlink:show="embed" xlink:actuate="onLoad" draw:mime-type="image/png"/></draw:frame><draw:frame draw:style-name="Mfr2" draw:name="Image458" text:anchor-type="char" svg:x="7.2972in" svg:y="10.8752in" svg:width="0.1984in" svg:height="0.128in" draw:z-index="231"><draw:image xlink:href="Pictures/10000001000000130000000C5161F074.png" xlink:type="simple" xlink:show="embed" xlink:actuate="onLoad" draw:mime-type="image/png"/></draw:frame></text:p>
      </style:footer>
      <style:footer-left>
        <text:p text:style-name="MP1"><draw:frame draw:style-name="Mfr1" draw:name="Image 403 Copy 1 Copy 1 Copy 1 Copy 1 Copy 1 Copy 1 Copy 1 Copy 1 Copy 1 Copy 1" text:anchor-type="char" svg:x="3.7902in" svg:y="10.5945in" svg:width="0.6866in" svg:height="0.6189in" draw:z-index="538"><draw:image xlink:href="Pictures/10000001000000840000007752069C51.png" xlink:type="simple" xlink:show="embed" xlink:actuate="onLoad" draw:mime-type="image/png"/></draw:frame><draw:frame draw:style-name="Mfr2" draw:name="Image459" text:anchor-type="char" svg:x="0.7736in" svg:y="10.8752in" svg:width="1.9181in" svg:height="0.128in" draw:z-index="633"><draw:image xlink:href="Pictures/10000001000000B80000000C00EA2F60.png" xlink:type="simple" xlink:show="embed" xlink:actuate="onLoad" draw:mime-type="image/png"/></draw:frame><draw:frame draw:style-name="Mfr2" draw:name="Image460" text:anchor-type="char" svg:x="7.2972in" svg:y="10.8752in" svg:width="0.1984in" svg:height="0.128in" draw:z-index="634"><draw:image xlink:href="Pictures/10000001000000130000000C5161F074.png" xlink:type="simple" xlink:show="embed" xlink:actuate="onLoad" draw:mime-type="image/png"/></draw:frame></text:p>
      </style:footer-left>
    </style:master-page>
    <style:master-page style:name="Converted36" style:page-layout-name="Mpm8" draw:style-name="Mdp1">
      <style:header>
        <text:p text:style-name="MP1"><draw:frame draw:style-name="Mfr2" draw:name="Image461" text:anchor-type="char" svg:x="0.4925in" svg:y="0in" svg:width="7.7756in" svg:height="1.3874in" draw:z-index="635"><draw:image xlink:href="Pictures/10000001000002EA00000085A3334DB7.png" xlink:type="simple" xlink:show="embed" xlink:actuate="onLoad" draw:mime-type="image/png"/></draw:frame><draw:frame draw:style-name="Mfr2" draw:name="Image462" text:anchor-type="char" svg:x="1.6811in" svg:y="0.5965in" svg:width="1.5984in" svg:height="0.4035in" draw:z-index="636"><draw:image xlink:href="Pictures/100000010000009900000026A14CA22C.png" xlink:type="simple" xlink:show="embed" xlink:actuate="onLoad" draw:mime-type="image/png"/></draw:frame><draw:frame draw:style-name="Mfr2" draw:name="Image463" text:anchor-type="char" svg:x="5.5709in" svg:y="0.7409in" svg:width="1.9236in" svg:height="0.2028in" draw:z-index="637"><draw:image xlink:href="Pictures/10000001000000B800000013402D6D80.png" xlink:type="simple" xlink:show="embed" xlink:actuate="onLoad" draw:mime-type="image/png"/></draw:frame></text:p>
      </style:header>
      <style:header-left>
        <text:p text:style-name="MP1"><draw:frame draw:style-name="Mfr3" draw:name="Frame204"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204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205"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205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464" text:anchor-type="char" svg:x="0.4925in" svg:y="0in" svg:width="7.7756in" svg:height="1.3874in" draw:z-index="237"><draw:image xlink:href="Pictures/10000001000002EA00000085A3334DB7.png" xlink:type="simple" xlink:show="embed" xlink:actuate="onLoad" draw:mime-type="image/png"/></draw:frame><draw:frame draw:style-name="Mfr2" draw:name="Image465" text:anchor-type="char" svg:x="1.6811in" svg:y="0.5965in" svg:width="1.5984in" svg:height="0.4035in" draw:z-index="238"><draw:image xlink:href="Pictures/100000010000009900000026A14CA22C.png" xlink:type="simple" xlink:show="embed" xlink:actuate="onLoad" draw:mime-type="image/png"/></draw:frame><draw:frame draw:style-name="Mfr2" draw:name="Image466" text:anchor-type="char" svg:x="5.5709in" svg:y="0.7409in" svg:width="1.9236in" svg:height="0.2028in" draw:z-index="239"><draw:image xlink:href="Pictures/10000001000000B800000013402D6D80.png" xlink:type="simple" xlink:show="embed" xlink:actuate="onLoad" draw:mime-type="image/png"/></draw:frame></text:p>
      </style:header-left>
      <style:footer>
        <text:p text:style-name="MP1"><draw:frame draw:style-name="Mfr1" draw:name="Image 406 Copy 1 Copy 1 Copy 1 Copy 1 Copy 1 Copy 1 Copy 1 Copy 1 Copy 1 Copy 1 Copy 1" text:anchor-type="char" svg:x="3.7902in" svg:y="10.5945in" svg:width="0.6866in" svg:height="0.6189in" draw:z-index="539"><draw:image xlink:href="Pictures/10000001000000840000007752069C51.png" xlink:type="simple" xlink:show="embed" xlink:actuate="onLoad" draw:mime-type="image/png"/></draw:frame><draw:frame draw:style-name="Mfr2" draw:name="Image467" text:anchor-type="char" svg:x="0.7736in" svg:y="10.8752in" svg:width="1.9181in" svg:height="0.128in" draw:z-index="638"><draw:image xlink:href="Pictures/10000001000000B80000000C00EA2F60.png" xlink:type="simple" xlink:show="embed" xlink:actuate="onLoad" draw:mime-type="image/png"/></draw:frame><draw:frame draw:style-name="Mfr2" draw:name="Image468" text:anchor-type="char" svg:x="7.2972in" svg:y="10.8752in" svg:width="0.1984in" svg:height="0.128in" draw:z-index="639"><draw:image xlink:href="Pictures/10000001000000130000000C5161F074.png" xlink:type="simple" xlink:show="embed" xlink:actuate="onLoad" draw:mime-type="image/png"/></draw:frame></text:p>
      </style:footer>
      <style:footer-left>
        <text:p text:style-name="MP1"><draw:frame draw:style-name="Mfr1" draw:name="Image 403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0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9" text:anchor-type="char" svg:x="7.2972in" svg:y="10.8752in" svg:width="0.2in" svg:height="0.1283in"><draw:text-box><text:p text:style-name="MP7"><text:span text:style-name="MT7"><text:page-number text:select-page="current">38</text:page-number></text:span></text:p></draw:text-box></draw:frame><draw:frame draw:style-name="Mfr4" draw:name="Frame2091" text:anchor-type="char" svg:x="7.2972in" svg:y="10.8752in" svg:width="0.2in" svg:height="0.1283in"><draw:text-box><text:p text:style-name="MP6"><text:page-number text:select-page="current">38</text:page-number></text:p></draw:text-box></draw:frame><draw:frame draw:style-name="Mfr2" draw:name="Image469" text:anchor-type="char" svg:x="0.7736in" svg:y="10.8752in" svg:width="1.9181in" svg:height="0.128in" draw:z-index="242"><draw:image xlink:href="Pictures/10000001000000B80000000C00EA2F60.png" xlink:type="simple" xlink:show="embed" xlink:actuate="onLoad" draw:mime-type="image/png"/></draw:frame><draw:frame draw:style-name="Mfr2" draw:name="Image470" text:anchor-type="char" svg:x="7.2972in" svg:y="10.8752in" svg:width="0.1984in" svg:height="0.128in" draw:z-index="243"><draw:image xlink:href="Pictures/10000001000000130000000C5161F074.png" xlink:type="simple" xlink:show="embed" xlink:actuate="onLoad" draw:mime-type="image/png"/></draw:frame></text:p>
      </style:footer-left>
    </style:master-page>
    <style:master-page style:name="Converted37" style:page-layout-name="Mpm8" draw:style-name="Mdp1">
      <style:header>
        <text:p text:style-name="MP1"><draw:frame draw:style-name="Mfr3" draw:name="Frame210"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210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21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211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471" text:anchor-type="char" svg:x="0.4925in" svg:y="0in" svg:width="7.7756in" svg:height="1.3874in" draw:z-index="244"><draw:image xlink:href="Pictures/10000001000002EA00000085A3334DB7.png" xlink:type="simple" xlink:show="embed" xlink:actuate="onLoad" draw:mime-type="image/png"/></draw:frame><draw:frame draw:style-name="Mfr2" draw:name="Image472" text:anchor-type="char" svg:x="1.6811in" svg:y="0.5965in" svg:width="1.5984in" svg:height="0.4035in" draw:z-index="245"><draw:image xlink:href="Pictures/100000010000009900000026A14CA22C.png" xlink:type="simple" xlink:show="embed" xlink:actuate="onLoad" draw:mime-type="image/png"/></draw:frame><draw:frame draw:style-name="Mfr2" draw:name="Image473" text:anchor-type="char" svg:x="5.5709in" svg:y="0.7409in" svg:width="1.9236in" svg:height="0.2028in" draw:z-index="246"><draw:image xlink:href="Pictures/10000001000000B800000013402D6D80.png" xlink:type="simple" xlink:show="embed" xlink:actuate="onLoad" draw:mime-type="image/png"/></draw:frame></text:p>
      </style:header>
      <style:header-left>
        <text:p text:style-name="MP1"><draw:frame draw:style-name="Mfr2" draw:name="Image474" text:anchor-type="char" svg:x="0.4925in" svg:y="0in" svg:width="7.7756in" svg:height="1.3874in" draw:z-index="640"><draw:image xlink:href="Pictures/10000001000002EA00000085A3334DB7.png" xlink:type="simple" xlink:show="embed" xlink:actuate="onLoad" draw:mime-type="image/png"/></draw:frame><draw:frame draw:style-name="Mfr2" draw:name="Image475" text:anchor-type="char" svg:x="1.6811in" svg:y="0.5965in" svg:width="1.5984in" svg:height="0.4035in" draw:z-index="641"><draw:image xlink:href="Pictures/100000010000009900000026A14CA22C.png" xlink:type="simple" xlink:show="embed" xlink:actuate="onLoad" draw:mime-type="image/png"/></draw:frame><draw:frame draw:style-name="Mfr2" draw:name="Image476" text:anchor-type="char" svg:x="5.5709in" svg:y="0.7409in" svg:width="1.9236in" svg:height="0.2028in" draw:z-index="642"><draw:image xlink:href="Pictures/10000001000000B800000013402D6D80.png" xlink:type="simple" xlink:show="embed" xlink:actuate="onLoad" draw:mime-type="image/png"/></draw:frame></text:p>
      </style:header-left>
      <style:footer>
        <text:p text:style-name="MP1"><draw:frame draw:style-name="Mfr1" draw:name="Image 406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5" text:anchor-type="char" svg:x="7.2972in" svg:y="10.8752in" svg:width="0.2in" svg:height="0.1283in"><draw:text-box><text:p text:style-name="MP7"><text:span text:style-name="MT7"><text:page-number text:select-page="current">39</text:page-number></text:span></text:p></draw:text-box></draw:frame><draw:frame draw:style-name="Mfr4" draw:name="Frame2151" text:anchor-type="char" svg:x="7.2972in" svg:y="10.8752in" svg:width="0.2in" svg:height="0.1283in"><draw:text-box><text:p text:style-name="MP6"><text:page-number text:select-page="current">39</text:page-number></text:p></draw:text-box></draw:frame><draw:frame draw:style-name="Mfr2" draw:name="Image477" text:anchor-type="char" svg:x="0.7736in" svg:y="10.8752in" svg:width="1.9181in" svg:height="0.128in" draw:z-index="250"><draw:image xlink:href="Pictures/10000001000000B80000000C00EA2F60.png" xlink:type="simple" xlink:show="embed" xlink:actuate="onLoad" draw:mime-type="image/png"/></draw:frame><draw:frame draw:style-name="Mfr2" draw:name="Image478" text:anchor-type="char" svg:x="7.2972in" svg:y="10.8752in" svg:width="0.1984in" svg:height="0.128in" draw:z-index="251"><draw:image xlink:href="Pictures/10000001000000130000000C5161F074.png" xlink:type="simple" xlink:show="embed" xlink:actuate="onLoad" draw:mime-type="image/png"/></draw:frame></text:p>
      </style:footer>
      <style:footer-left>
        <text:p text:style-name="MP1"><draw:frame draw:style-name="Mfr1" draw:name="Image 403 Copy 1 Copy 1 Copy 1 Copy 1 Copy 1 Copy 1 Copy 1 Copy 1 Copy 1 Copy 1 Copy 1 Copy 1" text:anchor-type="char" svg:x="3.7902in" svg:y="10.5945in" svg:width="0.6866in" svg:height="0.6189in" draw:z-index="540"><draw:image xlink:href="Pictures/10000001000000840000007752069C51.png" xlink:type="simple" xlink:show="embed" xlink:actuate="onLoad" draw:mime-type="image/png"/></draw:frame><draw:frame draw:style-name="Mfr2" draw:name="Image479" text:anchor-type="char" svg:x="0.7736in" svg:y="10.8752in" svg:width="1.9181in" svg:height="0.128in" draw:z-index="643"><draw:image xlink:href="Pictures/10000001000000B80000000C00EA2F60.png" xlink:type="simple" xlink:show="embed" xlink:actuate="onLoad" draw:mime-type="image/png"/></draw:frame><draw:frame draw:style-name="Mfr2" draw:name="Image480" text:anchor-type="char" svg:x="7.2972in" svg:y="10.8752in" svg:width="0.1984in" svg:height="0.128in" draw:z-index="644"><draw:image xlink:href="Pictures/10000001000000130000000C5161F074.png" xlink:type="simple" xlink:show="embed" xlink:actuate="onLoad" draw:mime-type="image/png"/></draw:frame></text:p>
      </style:footer-left>
    </style:master-page>
    <style:master-page style:name="Converted38" style:page-layout-name="Mpm8" draw:style-name="Mdp1">
      <style:header>
        <text:p text:style-name="MP1"><draw:frame draw:style-name="Mfr2" draw:name="Image481" text:anchor-type="char" svg:x="0.4925in" svg:y="0in" svg:width="7.7756in" svg:height="1.3874in" draw:z-index="645"><draw:image xlink:href="Pictures/10000001000002EA00000085A3334DB7.png" xlink:type="simple" xlink:show="embed" xlink:actuate="onLoad" draw:mime-type="image/png"/></draw:frame><draw:frame draw:style-name="Mfr2" draw:name="Image482" text:anchor-type="char" svg:x="1.6811in" svg:y="0.5965in" svg:width="1.5984in" svg:height="0.4035in" draw:z-index="646"><draw:image xlink:href="Pictures/100000010000009900000026A14CA22C.png" xlink:type="simple" xlink:show="embed" xlink:actuate="onLoad" draw:mime-type="image/png"/></draw:frame><draw:frame draw:style-name="Mfr2" draw:name="Image483" text:anchor-type="char" svg:x="5.5709in" svg:y="0.7409in" svg:width="1.9236in" svg:height="0.2028in" draw:z-index="647"><draw:image xlink:href="Pictures/10000001000000B800000013402D6D80.png" xlink:type="simple" xlink:show="embed" xlink:actuate="onLoad" draw:mime-type="image/png"/></draw:frame></text:p>
      </style:header>
      <style:header-left>
        <text:p text:style-name="MP1"><draw:frame draw:style-name="Mfr3" draw:name="Frame220"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220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22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221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484" text:anchor-type="char" svg:x="0.4925in" svg:y="0in" svg:width="7.7756in" svg:height="1.3874in" draw:z-index="257"><draw:image xlink:href="Pictures/10000001000002EA00000085A3334DB7.png" xlink:type="simple" xlink:show="embed" xlink:actuate="onLoad" draw:mime-type="image/png"/></draw:frame><draw:frame draw:style-name="Mfr2" draw:name="Image485" text:anchor-type="char" svg:x="1.6811in" svg:y="0.5965in" svg:width="1.5984in" svg:height="0.4035in" draw:z-index="258"><draw:image xlink:href="Pictures/100000010000009900000026A14CA22C.png" xlink:type="simple" xlink:show="embed" xlink:actuate="onLoad" draw:mime-type="image/png"/></draw:frame><draw:frame draw:style-name="Mfr2" draw:name="Image486" text:anchor-type="char" svg:x="5.5709in" svg:y="0.7409in" svg:width="1.9236in" svg:height="0.2028in" draw:z-index="259"><draw:image xlink:href="Pictures/10000001000000B800000013402D6D80.png" xlink:type="simple" xlink:show="embed" xlink:actuate="onLoad" draw:mime-type="image/png"/></draw:frame></text:p>
      </style:header-left>
      <style:footer>
        <text:p text:style-name="MP1"><draw:frame draw:style-name="Mfr1" draw:name="Image 406 Copy 1 Copy 1 Copy 1 Copy 1 Copy 1 Copy 1 Copy 1 Copy 1 Copy 1 Copy 1 Copy 1 Copy 1 Copy 1" text:anchor-type="char" svg:x="3.7902in" svg:y="10.5945in" svg:width="0.6866in" svg:height="0.6189in" draw:z-index="541"><draw:image xlink:href="Pictures/10000001000000840000007752069C51.png" xlink:type="simple" xlink:show="embed" xlink:actuate="onLoad" draw:mime-type="image/png"/></draw:frame><draw:frame draw:style-name="Mfr2" draw:name="Image487" text:anchor-type="char" svg:x="0.7736in" svg:y="10.8752in" svg:width="1.9181in" svg:height="0.128in" draw:z-index="648"><draw:image xlink:href="Pictures/10000001000000B80000000C00EA2F60.png" xlink:type="simple" xlink:show="embed" xlink:actuate="onLoad" draw:mime-type="image/png"/></draw:frame><draw:frame draw:style-name="Mfr2" draw:name="Image488" text:anchor-type="char" svg:x="7.2972in" svg:y="10.8752in" svg:width="0.1984in" svg:height="0.128in" draw:z-index="649"><draw:image xlink:href="Pictures/10000001000000130000000C5161F074.png" xlink:type="simple" xlink:show="embed" xlink:actuate="onLoad" draw:mime-type="image/png"/></draw:frame></text:p>
      </style:footer>
      <style:footer-left>
        <text:p text:style-name="MP1"><draw:frame draw:style-name="Mfr1" draw:name="Image 403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2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5" text:anchor-type="char" svg:x="7.2972in" svg:y="10.8752in" svg:width="0.2in" svg:height="0.1283in"><draw:text-box><text:p text:style-name="MP7"><text:span text:style-name="MT7"><text:page-number text:select-page="current">40</text:page-number></text:span></text:p></draw:text-box></draw:frame><draw:frame draw:style-name="Mfr4" draw:name="Frame2251" text:anchor-type="char" svg:x="7.2972in" svg:y="10.8752in" svg:width="0.2in" svg:height="0.1283in"><draw:text-box><text:p text:style-name="MP6"><text:page-number text:select-page="current">40</text:page-number></text:p></draw:text-box></draw:frame><draw:frame draw:style-name="Mfr2" draw:name="Image489" text:anchor-type="char" svg:x="0.7736in" svg:y="10.8752in" svg:width="1.9181in" svg:height="0.128in" draw:z-index="263"><draw:image xlink:href="Pictures/10000001000000B80000000C00EA2F60.png" xlink:type="simple" xlink:show="embed" xlink:actuate="onLoad" draw:mime-type="image/png"/></draw:frame><draw:frame draw:style-name="Mfr2" draw:name="Image490" text:anchor-type="char" svg:x="7.2972in" svg:y="10.8752in" svg:width="0.1984in" svg:height="0.128in" draw:z-index="264"><draw:image xlink:href="Pictures/10000001000000130000000C5161F074.png" xlink:type="simple" xlink:show="embed" xlink:actuate="onLoad" draw:mime-type="image/png"/></draw:frame></text:p>
      </style:footer-left>
    </style:master-page>
    <style:master-page style:name="Converted39" style:page-layout-name="Mpm8" draw:style-name="Mdp1">
      <style:header>
        <text:p text:style-name="MP1"><draw:frame draw:style-name="Mfr3" draw:name="Frame226"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226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227"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227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491" text:anchor-type="char" svg:x="0.4925in" svg:y="0in" svg:width="7.7756in" svg:height="1.3874in" draw:z-index="265"><draw:image xlink:href="Pictures/10000001000002EA00000085A3334DB7.png" xlink:type="simple" xlink:show="embed" xlink:actuate="onLoad" draw:mime-type="image/png"/></draw:frame><draw:frame draw:style-name="Mfr2" draw:name="Image492" text:anchor-type="char" svg:x="1.6811in" svg:y="0.5965in" svg:width="1.5984in" svg:height="0.4035in" draw:z-index="266"><draw:image xlink:href="Pictures/100000010000009900000026A14CA22C.png" xlink:type="simple" xlink:show="embed" xlink:actuate="onLoad" draw:mime-type="image/png"/></draw:frame><draw:frame draw:style-name="Mfr2" draw:name="Image493" text:anchor-type="char" svg:x="5.5709in" svg:y="0.7409in" svg:width="1.9236in" svg:height="0.2028in" draw:z-index="267"><draw:image xlink:href="Pictures/10000001000000B800000013402D6D80.png" xlink:type="simple" xlink:show="embed" xlink:actuate="onLoad" draw:mime-type="image/png"/></draw:frame></text:p>
      </style:header>
      <style:header-left>
        <text:p text:style-name="MP1"><draw:frame draw:style-name="Mfr2" draw:name="Image494" text:anchor-type="char" svg:x="0.4925in" svg:y="0in" svg:width="7.7756in" svg:height="1.3874in" draw:z-index="650"><draw:image xlink:href="Pictures/10000001000002EA00000085A3334DB7.png" xlink:type="simple" xlink:show="embed" xlink:actuate="onLoad" draw:mime-type="image/png"/></draw:frame><draw:frame draw:style-name="Mfr2" draw:name="Image495" text:anchor-type="char" svg:x="1.6811in" svg:y="0.5965in" svg:width="1.5984in" svg:height="0.4035in" draw:z-index="651"><draw:image xlink:href="Pictures/100000010000009900000026A14CA22C.png" xlink:type="simple" xlink:show="embed" xlink:actuate="onLoad" draw:mime-type="image/png"/></draw:frame><draw:frame draw:style-name="Mfr2" draw:name="Image496" text:anchor-type="char" svg:x="5.5709in" svg:y="0.7409in" svg:width="1.9236in" svg:height="0.2028in" draw:z-index="652"><draw:image xlink:href="Pictures/10000001000000B800000013402D6D80.png" xlink:type="simple" xlink:show="embed" xlink:actuate="onLoad" draw:mime-type="image/png"/></draw:frame></text:p>
      </style:header-left>
      <style:footer>
        <text:p text:style-name="MP1"><draw:frame draw:style-name="Mfr1" draw:name="Image 406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3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1" text:anchor-type="char" svg:x="7.2972in" svg:y="10.8752in" svg:width="0.2in" svg:height="0.1283in"><draw:text-box><text:p text:style-name="MP7"><text:span text:style-name="MT7"><text:page-number text:select-page="current">41</text:page-number></text:span></text:p></draw:text-box></draw:frame><draw:frame draw:style-name="Mfr4" draw:name="Frame2311" text:anchor-type="char" svg:x="7.2972in" svg:y="10.8752in" svg:width="0.2in" svg:height="0.1283in"><draw:text-box><text:p text:style-name="MP6"><text:page-number text:select-page="current">41</text:page-number></text:p></draw:text-box></draw:frame><draw:frame draw:style-name="Mfr2" draw:name="Image497" text:anchor-type="char" svg:x="0.7736in" svg:y="10.8752in" svg:width="1.9181in" svg:height="0.128in" draw:z-index="271"><draw:image xlink:href="Pictures/10000001000000B80000000C00EA2F60.png" xlink:type="simple" xlink:show="embed" xlink:actuate="onLoad" draw:mime-type="image/png"/></draw:frame><draw:frame draw:style-name="Mfr2" draw:name="Image498" text:anchor-type="char" svg:x="7.2972in" svg:y="10.8752in" svg:width="0.1984in" svg:height="0.128in" draw:z-index="272"><draw:image xlink:href="Pictures/10000001000000130000000C5161F074.png" xlink:type="simple" xlink:show="embed" xlink:actuate="onLoad" draw:mime-type="image/png"/></draw:frame></text:p>
      </style:footer>
      <style:footer-left>
        <text:p text:style-name="MP1"><draw:frame draw:style-name="Mfr1" draw:name="Image 403 Copy 1 Copy 1 Copy 1 Copy 1 Copy 1 Copy 1 Copy 1 Copy 1 Copy 1 Copy 1 Copy 1 Copy 1 Copy 1 Copy 1" text:anchor-type="char" svg:x="3.7902in" svg:y="10.5945in" svg:width="0.6866in" svg:height="0.6189in" draw:z-index="542"><draw:image xlink:href="Pictures/10000001000000840000007752069C51.png" xlink:type="simple" xlink:show="embed" xlink:actuate="onLoad" draw:mime-type="image/png"/></draw:frame><draw:frame draw:style-name="Mfr2" draw:name="Image499" text:anchor-type="char" svg:x="0.7736in" svg:y="10.8752in" svg:width="1.9181in" svg:height="0.128in" draw:z-index="653"><draw:image xlink:href="Pictures/10000001000000B80000000C00EA2F60.png" xlink:type="simple" xlink:show="embed" xlink:actuate="onLoad" draw:mime-type="image/png"/></draw:frame><draw:frame draw:style-name="Mfr2" draw:name="Image500" text:anchor-type="char" svg:x="7.2972in" svg:y="10.8752in" svg:width="0.1984in" svg:height="0.128in" draw:z-index="654"><draw:image xlink:href="Pictures/10000001000000130000000C5161F074.png" xlink:type="simple" xlink:show="embed" xlink:actuate="onLoad" draw:mime-type="image/png"/></draw:frame></text:p>
      </style:footer-left>
    </style:master-page>
    <style:master-page style:name="Converted40" style:page-layout-name="Mpm8" draw:style-name="Mdp1">
      <style:header>
        <text:p text:style-name="MP1"><draw:frame draw:style-name="Mfr2" draw:name="Image501" text:anchor-type="char" svg:x="0.4925in" svg:y="0in" svg:width="7.7756in" svg:height="1.3874in" draw:z-index="655"><draw:image xlink:href="Pictures/10000001000002EA00000085A3334DB7.png" xlink:type="simple" xlink:show="embed" xlink:actuate="onLoad" draw:mime-type="image/png"/></draw:frame><draw:frame draw:style-name="Mfr2" draw:name="Image502" text:anchor-type="char" svg:x="1.6811in" svg:y="0.5965in" svg:width="1.5984in" svg:height="0.4035in" draw:z-index="656"><draw:image xlink:href="Pictures/100000010000009900000026A14CA22C.png" xlink:type="simple" xlink:show="embed" xlink:actuate="onLoad" draw:mime-type="image/png"/></draw:frame><draw:frame draw:style-name="Mfr2" draw:name="Image503" text:anchor-type="char" svg:x="5.5709in" svg:y="0.7409in" svg:width="1.9236in" svg:height="0.2028in" draw:z-index="657"><draw:image xlink:href="Pictures/10000001000000B800000013402D6D80.png" xlink:type="simple" xlink:show="embed" xlink:actuate="onLoad" draw:mime-type="image/png"/></draw:frame></text:p>
      </style:header>
      <style:header-left>
        <text:p text:style-name="MP1"><draw:frame draw:style-name="Mfr3" draw:name="Frame236"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2361"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237"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237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504" text:anchor-type="char" svg:x="0.4925in" svg:y="0in" svg:width="7.7756in" svg:height="1.3874in" draw:z-index="282"><draw:image xlink:href="Pictures/10000001000002EA00000085A3334DB7.png" xlink:type="simple" xlink:show="embed" xlink:actuate="onLoad" draw:mime-type="image/png"/></draw:frame><draw:frame draw:style-name="Mfr2" draw:name="Image505" text:anchor-type="char" svg:x="1.6811in" svg:y="0.5965in" svg:width="1.5984in" svg:height="0.4035in" draw:z-index="283"><draw:image xlink:href="Pictures/100000010000009900000026A14CA22C.png" xlink:type="simple" xlink:show="embed" xlink:actuate="onLoad" draw:mime-type="image/png"/></draw:frame><draw:frame draw:style-name="Mfr2" draw:name="Image506" text:anchor-type="char" svg:x="5.5709in" svg:y="0.7409in" svg:width="1.9236in" svg:height="0.2028in" draw:z-index="284"><draw:image xlink:href="Pictures/10000001000000B800000013402D6D80.png" xlink:type="simple" xlink:show="embed" xlink:actuate="onLoad" draw:mime-type="image/png"/></draw:frame></text:p>
      </style:header-left>
      <style:footer>
        <text:p text:style-name="MP1"><draw:frame draw:style-name="Mfr1" draw:name="Image 406 Copy 1 Copy 1 Copy 1 Copy 1 Copy 1 Copy 1 Copy 1 Copy 1 Copy 1 Copy 1 Copy 1 Copy 1 Copy 1 Copy 1 Copy 1" text:anchor-type="char" svg:x="3.7902in" svg:y="10.5945in" svg:width="0.6866in" svg:height="0.6189in" draw:z-index="543"><draw:image xlink:href="Pictures/10000001000000840000007752069C51.png" xlink:type="simple" xlink:show="embed" xlink:actuate="onLoad" draw:mime-type="image/png"/></draw:frame><draw:frame draw:style-name="Mfr2" draw:name="Image507" text:anchor-type="char" svg:x="0.7736in" svg:y="10.8752in" svg:width="1.9181in" svg:height="0.128in" draw:z-index="658"><draw:image xlink:href="Pictures/10000001000000B80000000C00EA2F60.png" xlink:type="simple" xlink:show="embed" xlink:actuate="onLoad" draw:mime-type="image/png"/></draw:frame><draw:frame draw:style-name="Mfr2" draw:name="Image508" text:anchor-type="char" svg:x="7.2972in" svg:y="10.8752in" svg:width="0.1984in" svg:height="0.128in" draw:z-index="659"><draw:image xlink:href="Pictures/10000001000000130000000C5161F074.png" xlink:type="simple" xlink:show="embed" xlink:actuate="onLoad" draw:mime-type="image/png"/></draw:frame></text:p>
      </style:footer>
      <style:footer-left>
        <text:p text:style-name="MP1"><draw:frame draw:style-name="Mfr1" draw:name="Image 403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4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1" text:anchor-type="char" svg:x="7.2972in" svg:y="10.8752in" svg:width="0.2in" svg:height="0.1283in"><draw:text-box><text:p text:style-name="MP7"><text:span text:style-name="MT7"><text:page-number text:select-page="current">42</text:page-number></text:span></text:p></draw:text-box></draw:frame><draw:frame draw:style-name="Mfr4" draw:name="Frame2411" text:anchor-type="char" svg:x="7.2972in" svg:y="10.8752in" svg:width="0.2in" svg:height="0.1283in"><draw:text-box><text:p text:style-name="MP6"><text:page-number text:select-page="current">42</text:page-number></text:p></draw:text-box></draw:frame><draw:frame draw:style-name="Mfr2" draw:name="Image509" text:anchor-type="char" svg:x="0.7736in" svg:y="10.8752in" svg:width="1.9181in" svg:height="0.128in" draw:z-index="287"><draw:image xlink:href="Pictures/10000001000000B80000000C00EA2F60.png" xlink:type="simple" xlink:show="embed" xlink:actuate="onLoad" draw:mime-type="image/png"/></draw:frame><draw:frame draw:style-name="Mfr2" draw:name="Image510" text:anchor-type="char" svg:x="7.2972in" svg:y="10.8752in" svg:width="0.1984in" svg:height="0.128in" draw:z-index="288"><draw:image xlink:href="Pictures/10000001000000130000000C5161F074.png" xlink:type="simple" xlink:show="embed" xlink:actuate="onLoad" draw:mime-type="image/png"/></draw:frame></text:p>
      </style:footer-left>
    </style:master-page>
    <style:master-page style:name="Converted41" style:page-layout-name="Mpm8" draw:style-name="Mdp1">
      <style:header>
        <text:p text:style-name="MP1"><draw:frame draw:style-name="Mfr4" draw:name="Frame244"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242"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245"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3" draw:name="Frame243"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181" text:anchor-type="char" svg:x="0.4925in" svg:y="0in" svg:width="7.7756in" svg:height="1.3874in" draw:z-index="227"><draw:image xlink:href="Pictures/10000001000002EA00000085A3334DB7.png" xlink:type="simple" xlink:show="embed" xlink:actuate="onLoad" draw:mime-type="image/png"/></draw:frame><draw:frame draw:style-name="Mfr2" draw:name="Image194" text:anchor-type="char" svg:x="1.6811in" svg:y="0.5965in" svg:width="1.5984in" svg:height="0.4035in" draw:z-index="261"><draw:image xlink:href="Pictures/100000010000009900000026A14CA22C.png" xlink:type="simple" xlink:show="embed" xlink:actuate="onLoad" draw:mime-type="image/png"/></draw:frame><draw:frame draw:style-name="Mfr2" draw:name="Image195" text:anchor-type="char" svg:x="5.5709in" svg:y="0.7409in" svg:width="1.9236in" svg:height="0.2028in" draw:z-index="269"><draw:image xlink:href="Pictures/10000001000000B800000013402D6D80.png" xlink:type="simple" xlink:show="embed" xlink:actuate="onLoad" draw:mime-type="image/png"/></draw:frame></text:p>
      </style:header>
      <style:header-left>
        <text:p text:style-name="MP1"><draw:frame draw:style-name="Mfr2" draw:name="Image164" text:anchor-type="char" svg:x="0.4925in" svg:y="0in" svg:width="7.7756in" svg:height="1.3874in" draw:z-index="447"><draw:image xlink:href="Pictures/10000001000002EA0000008525714CD2.png" xlink:type="simple" xlink:show="embed" xlink:actuate="onLoad" draw:mime-type="image/png"/></draw:frame><draw:frame draw:style-name="Mfr2" draw:name="Image168" text:anchor-type="char" svg:x="1.6811in" svg:y="0.5965in" svg:width="1.7098in" svg:height="0.4035in" draw:z-index="449"><draw:image xlink:href="Pictures/10000001000000A400000026C2B2B740.png" xlink:type="simple" xlink:show="embed" xlink:actuate="onLoad" draw:mime-type="image/png"/></draw:frame><draw:frame draw:style-name="Mfr2" draw:name="Image169" text:anchor-type="char" svg:x="5.5709in" svg:y="0.7409in" svg:width="1.9236in" svg:height="0.2028in" draw:z-index="450"><draw:image xlink:href="Pictures/10000001000000B800000013402D6D80.png" xlink:type="simple" xlink:show="embed" xlink:actuate="onLoad" draw:mime-type="image/png"/></draw:frame></text:p>
      </style:header-left>
      <style:footer>
        <text:p text:style-name="MP1"><draw:frame draw:style-name="Mfr1" draw:name="Image 426" text:anchor-type="char" svg:x="3.7902in" svg:y="10.5945in" svg:width="0.6866in" svg:height="0.6189in"><draw:image xlink:href="Pictures/10000001000000840000007752069C51.png" xlink:type="simple" xlink:show="embed" xlink:actuate="onLoad" draw:mime-type="image/png"/></draw:frame><draw:frame draw:style-name="Mfr4" draw:name="Frame24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9" text:anchor-type="char" svg:x="7.2972in" svg:y="10.8752in" svg:width="0.2in" svg:height="0.1283in"><draw:text-box><text:p text:style-name="MP6"><text:page-number text:select-page="current">43</text:page-number></text:p></draw:text-box></draw:frame><draw:frame draw:style-name="Mfr3" draw:name="Frame247" text:anchor-type="char" svg:x="7.2972in" svg:y="10.8752in" svg:width="0.2in" svg:height="0.1283in"><draw:text-box><text:p text:style-name="MP7"><text:span text:style-name="MT7"><text:page-number text:select-page="current">43</text:page-number></text:span></text:p></draw:text-box></draw:frame><draw:frame draw:style-name="Mfr2" draw:name="Image189" text:anchor-type="char" svg:x="0.7736in" svg:y="10.8752in" svg:width="1.9181in" svg:height="0.128in" draw:z-index="256"><draw:image xlink:href="Pictures/10000001000000B80000000C00EA2F60.png" xlink:type="simple" xlink:show="embed" xlink:actuate="onLoad" draw:mime-type="image/png"/></draw:frame><draw:frame draw:style-name="Mfr2" draw:name="Image190" text:anchor-type="char" svg:x="7.2972in" svg:y="10.8752in" svg:width="0.1984in" svg:height="0.128in" draw:z-index="260"><draw:image xlink:href="Pictures/10000001000000130000000C5161F074.png" xlink:type="simple" xlink:show="embed" xlink:actuate="onLoad" draw:mime-type="image/png"/></draw:frame></text:p>
      </style:footer>
      <style:footer-left>
        <text:p text:style-name="MP1"><draw:frame draw:style-name="Mfr1" draw:name="Image 423" text:anchor-type="char" svg:x="3.7902in" svg:y="10.5945in" svg:width="0.6866in" svg:height="0.6189in" draw:z-index="38"><draw:image xlink:href="Pictures/10000001000000840000007752069C51.png" xlink:type="simple" xlink:show="embed" xlink:actuate="onLoad" draw:mime-type="image/png"/></draw:frame><draw:frame draw:style-name="Mfr2" draw:name="Image185" text:anchor-type="char" svg:x="0.7736in" svg:y="10.8752in" svg:width="1.9181in" svg:height="0.128in" draw:z-index="544"><draw:image xlink:href="Pictures/10000001000000B80000000C00EA2F60.png" xlink:type="simple" xlink:show="embed" xlink:actuate="onLoad" draw:mime-type="image/png"/></draw:frame><draw:frame draw:style-name="Mfr2" draw:name="Image186" text:anchor-type="char" svg:x="7.2972in" svg:y="10.8752in" svg:width="0.1984in" svg:height="0.128in" draw:z-index="545"><draw:image xlink:href="Pictures/10000001000000130000000C5161F074.png" xlink:type="simple" xlink:show="embed" xlink:actuate="onLoad" draw:mime-type="image/png"/></draw:frame></text:p>
      </style:footer-left>
    </style:master-page>
    <style:master-page style:name="Converted42" style:page-layout-name="Mpm8" draw:style-name="Mdp1">
      <style:header>
        <text:p text:style-name="MP1"><draw:frame draw:style-name="Mfr2" draw:name="Image511" text:anchor-type="char" svg:x="0.4925in" svg:y="0in" svg:width="7.7756in" svg:height="1.3874in" draw:z-index="660"><draw:image xlink:href="Pictures/10000001000002EA00000085A3334DB7.png" xlink:type="simple" xlink:show="embed" xlink:actuate="onLoad" draw:mime-type="image/png"/></draw:frame><draw:frame draw:style-name="Mfr2" draw:name="Image512" text:anchor-type="char" svg:x="1.6811in" svg:y="0.5965in" svg:width="1.5984in" svg:height="0.4035in" draw:z-index="661"><draw:image xlink:href="Pictures/100000010000009900000026A14CA22C.png" xlink:type="simple" xlink:show="embed" xlink:actuate="onLoad" draw:mime-type="image/png"/></draw:frame><draw:frame draw:style-name="Mfr2" draw:name="Image513" text:anchor-type="char" svg:x="5.5709in" svg:y="0.7409in" svg:width="1.9236in" svg:height="0.2028in" draw:z-index="662"><draw:image xlink:href="Pictures/10000001000000B800000013402D6D80.png" xlink:type="simple" xlink:show="embed" xlink:actuate="onLoad" draw:mime-type="image/png"/></draw:frame></text:p>
      </style:header>
      <style:header-left>
        <text:p text:style-name="MP1"><draw:frame draw:style-name="Mfr3" draw:name="Frame254" text:anchor-type="char" svg:x="1.6811in" svg:y="0.5965in" svg:width="1.711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LEGISLATIVO</text:span><text:span text:style-name="MT23"> </text:span><text:span text:style-name="MT18">MUNICIPAL</text:span></text:p></draw:text-box></draw:frame><draw:frame draw:style-name="Mfr4" draw:name="Frame2521" text:anchor-type="char" svg:x="1.6811in" svg:y="0.5965in" svg:width="1.711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LEGISLATIVO</text:span><text:span text:style-name="MT23"> </text:span><text:span text:style-name="MT18">MUNICIPAL</text:span></text:p></draw:text-box></draw:frame><draw:frame draw:style-name="Mfr3" draw:name="Frame255"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253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514" text:anchor-type="char" svg:x="0.4925in" svg:y="0in" svg:width="7.7756in" svg:height="1.3874in" draw:z-index="295"><draw:image xlink:href="Pictures/10000001000002EA00000085A3334DB7.png" xlink:type="simple" xlink:show="embed" xlink:actuate="onLoad" draw:mime-type="image/png"/></draw:frame><draw:frame draw:style-name="Mfr2" draw:name="Image515" text:anchor-type="char" svg:x="1.6811in" svg:y="0.5965in" svg:width="1.7098in" svg:height="0.4035in" draw:z-index="296"><draw:image xlink:href="Pictures/10000001000000A400000026C2B2B740.png" xlink:type="simple" xlink:show="embed" xlink:actuate="onLoad" draw:mime-type="image/png"/></draw:frame><draw:frame draw:style-name="Mfr2" draw:name="Image516" text:anchor-type="char" svg:x="5.5709in" svg:y="0.7409in" svg:width="1.9236in" svg:height="0.2028in" draw:z-index="297"><draw:image xlink:href="Pictures/10000001000000B800000013402D6D80.png" xlink:type="simple" xlink:show="embed" xlink:actuate="onLoad" draw:mime-type="image/png"/></draw:frame></text:p>
      </style:header-left>
      <style:footer>
        <text:p text:style-name="MP1"><draw:frame draw:style-name="Mfr1" draw:name="Image 426 Copy 1" text:anchor-type="char" svg:x="3.7902in" svg:y="10.5945in" svg:width="0.6866in" svg:height="0.6189in" draw:z-index="443"><draw:image xlink:href="Pictures/10000001000000840000007752069C51.png" xlink:type="simple" xlink:show="embed" xlink:actuate="onLoad" draw:mime-type="image/png"/></draw:frame><draw:frame draw:style-name="Mfr2" draw:name="Image517" text:anchor-type="char" svg:x="0.7736in" svg:y="10.8752in" svg:width="1.9181in" svg:height="0.128in" draw:z-index="663"><draw:image xlink:href="Pictures/10000001000000B80000000C00EA2F60.png" xlink:type="simple" xlink:show="embed" xlink:actuate="onLoad" draw:mime-type="image/png"/></draw:frame><draw:frame draw:style-name="Mfr2" draw:name="Image518" text:anchor-type="char" svg:x="7.2972in" svg:y="10.8752in" svg:width="0.1984in" svg:height="0.128in" draw:z-index="664"><draw:image xlink:href="Pictures/10000001000000130000000C5161F074.png" xlink:type="simple" xlink:show="embed" xlink:actuate="onLoad" draw:mime-type="image/png"/></draw:frame></text:p>
      </style:footer>
      <style:footer-left>
        <text:p text:style-name="MP1"><draw:frame draw:style-name="Mfr1" draw:name="Image 423 Copy 1" text:anchor-type="char" svg:x="3.7902in" svg:y="10.5945in" svg:width="0.6866in" svg:height="0.6189in"><draw:image xlink:href="Pictures/10000001000000840000007752069C51.png" xlink:type="simple" xlink:show="embed" xlink:actuate="onLoad" draw:mime-type="image/png"/></draw:frame><draw:frame draw:style-name="Mfr3" draw:name="Frame25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9" text:anchor-type="char" svg:x="7.2972in" svg:y="10.8752in" svg:width="0.2in" svg:height="0.1283in"><draw:text-box><text:p text:style-name="MP7"><text:span text:style-name="MT7"><text:page-number text:select-page="current">44</text:page-number></text:span></text:p></draw:text-box></draw:frame><draw:frame draw:style-name="Mfr4" draw:name="Frame2571" text:anchor-type="char" svg:x="7.2972in" svg:y="10.8752in" svg:width="0.2in" svg:height="0.1283in"><draw:text-box><text:p text:style-name="MP6"><text:page-number text:select-page="current">44</text:page-number></text:p></draw:text-box></draw:frame><draw:frame draw:style-name="Mfr2" draw:name="Image519" text:anchor-type="char" svg:x="0.7736in" svg:y="10.8752in" svg:width="1.9181in" svg:height="0.128in" draw:z-index="300"><draw:image xlink:href="Pictures/10000001000000B80000000C00EA2F60.png" xlink:type="simple" xlink:show="embed" xlink:actuate="onLoad" draw:mime-type="image/png"/></draw:frame><draw:frame draw:style-name="Mfr2" draw:name="Image520" text:anchor-type="char" svg:x="7.2972in" svg:y="10.8752in" svg:width="0.1984in" svg:height="0.128in" draw:z-index="301"><draw:image xlink:href="Pictures/10000001000000130000000C5161F074.png" xlink:type="simple" xlink:show="embed" xlink:actuate="onLoad" draw:mime-type="image/png"/></draw:frame></text:p>
      </style:footer-left>
    </style:master-page>
    <style:master-page style:name="Converted43" style:page-layout-name="Mpm10" draw:style-name="Mdp1">
      <style:header>
        <text:p text:style-name="MP1"><draw:frame draw:style-name="Mfr3" draw:name="Frame260"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4" draw:name="Frame262" text:anchor-type="char" svg:x="1.6811in" svg:y="0.5965in" svg:width="1.6in" svg:height="0.4043in"><draw:text-box><text:p text:style-name="MP8"><text:span text:style-name="MT15">ATOS</text:span><text:span text:style-name="MT16"> </text:span><text:span text:style-name="MT15">DO</text:span><text:span text:style-name="MT17"> </text:span><text:span text:style-name="MT18">PODER</text:span></text:p><text:p text:style-name="MP9"><text:span text:style-name="MT15">EXECUTIVO</text:span><text:span text:style-name="MT19"> </text:span><text:span text:style-name="MT18">MUNICIPAL</text:span></text:p></draw:text-box></draw:frame><draw:frame draw:style-name="Mfr3" draw:name="Frame261"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4" draw:name="Frame263" text:anchor-type="char" svg:x="5.5709in" svg:y="0.7409in" svg:width="1.9252in" svg:height="0.2035in"><draw:text-box><text:p text:style-name="MP3"><text:span text:style-name="MT20">DOM</text:span><text:span text:style-name="MT21"> </text:span><text:span text:style-name="MT20">7656</text:span><text:span text:style-name="MT21"> </text:span><text:span text:style-name="MT20">-</text:span><text:span text:style-name="MT21"> </text:span><text:span text:style-name="MT20">26 de</text:span><text:span text:style-name="MT21"> </text:span><text:span text:style-name="MT20">Agosto</text:span><text:span text:style-name="MT21"> </text:span><text:span text:style-name="MT20">de </text:span><text:span text:style-name="MT22">2026</text:span></text:p></draw:text-box></draw:frame><draw:frame draw:style-name="Mfr2" draw:name="Image521" text:anchor-type="char" svg:x="0.4925in" svg:y="0in" svg:width="7.7756in" svg:height="1.3874in" draw:z-index="302"><draw:image xlink:href="Pictures/10000001000002EA00000085A3334DB7.png" xlink:type="simple" xlink:show="embed" xlink:actuate="onLoad" draw:mime-type="image/png"/></draw:frame><draw:frame draw:style-name="Mfr2" draw:name="Image522" text:anchor-type="char" svg:x="1.6811in" svg:y="0.5965in" svg:width="1.5984in" svg:height="0.4035in" draw:z-index="303"><draw:image xlink:href="Pictures/100000010000009900000026A14CA22C.png" xlink:type="simple" xlink:show="embed" xlink:actuate="onLoad" draw:mime-type="image/png"/></draw:frame><draw:frame draw:style-name="Mfr2" draw:name="Image523" text:anchor-type="char" svg:x="5.5709in" svg:y="0.7409in" svg:width="1.9236in" svg:height="0.2028in" draw:z-index="304"><draw:image xlink:href="Pictures/10000001000000B800000013402D6D80.png" xlink:type="simple" xlink:show="embed" xlink:actuate="onLoad" draw:mime-type="image/png"/></draw:frame></text:p>
      </style:header>
      <style:header-left>
        <text:p text:style-name="MP2"/>
      </style:header-left>
      <style:footer>
        <text:p text:style-name="MP1"><draw:frame draw:style-name="Mfr1" draw:name="Image 426 Copy 1 Copy 1" text:anchor-type="char" svg:x="3.7902in" svg:y="10.5945in" svg:width="0.6866in" svg:height="0.6189in"><draw:image xlink:href="Pictures/10000001000000840000007752069C51.png" xlink:type="simple" xlink:show="embed" xlink:actuate="onLoad" draw:mime-type="image/png"/></draw:frame><draw:frame draw:style-name="Mfr3" draw:name="Frame26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5" text:anchor-type="char" svg:x="7.2972in" svg:y="10.8752in" svg:width="0.2in" svg:height="0.1283in"><draw:text-box><text:p text:style-name="MP7"><text:span text:style-name="MT7"><text:page-number text:select-page="current">45</text:page-number></text:span></text:p></draw:text-box></draw:frame><draw:frame draw:style-name="Mfr4" draw:name="Frame2651" text:anchor-type="char" svg:x="7.2972in" svg:y="10.8752in" svg:width="0.2in" svg:height="0.1283in"><draw:text-box><text:p text:style-name="MP6"><text:page-number text:select-page="current">45</text:page-number></text:p></draw:text-box></draw:frame><draw:frame draw:style-name="Mfr2" draw:name="Image524" text:anchor-type="char" svg:x="0.7736in" svg:y="10.8752in" svg:width="1.9181in" svg:height="0.128in" draw:z-index="305"><draw:image xlink:href="Pictures/10000001000000B80000000C00EA2F60.png" xlink:type="simple" xlink:show="embed" xlink:actuate="onLoad" draw:mime-type="image/png"/></draw:frame><draw:frame draw:style-name="Mfr2" draw:name="Image525" text:anchor-type="char" svg:x="7.2972in" svg:y="10.8752in" svg:width="0.1984in" svg:height="0.128in" draw:z-index="306"><draw:image xlink:href="Pictures/10000001000000130000000C5161F074.png" xlink:type="simple" xlink:show="embed" xlink:actuate="onLoad" draw:mime-type="image/png"/></draw:frame></text:p>
      </style:footer>
      <style:footer-left>
        <text:p text:style-name="MP1"><draw:frame draw:style-name="Mfr1" draw:name="Image 429" text:anchor-type="char" svg:x="3.7902in" svg:y="10.5945in" svg:width="0.6866in" svg:height="0.6189in" draw:z-index="51"><draw:image xlink:href="Pictures/10000001000000840000007752069C51.png" xlink:type="simple" xlink:show="embed" xlink:actuate="onLoad" draw:mime-type="image/png"/></draw:frame><draw:frame draw:style-name="Mfr2" draw:name="Image187" text:anchor-type="char" svg:x="0.7736in" svg:y="10.8752in" svg:width="1.9181in" svg:height="0.128in" draw:z-index="546"><draw:image xlink:href="Pictures/10000001000000B80000000C00EA2F60.png" xlink:type="simple" xlink:show="embed" xlink:actuate="onLoad" draw:mime-type="image/png"/></draw:frame><draw:frame draw:style-name="Mfr2" draw:name="Image188" text:anchor-type="char" svg:x="7.2972in" svg:y="10.8752in" svg:width="0.1984in" svg:height="0.128in" draw:z-index="547"><draw:image xlink:href="Pictures/10000001000000130000000C5161F074.png" xlink:type="simple" xlink:show="embed" xlink:actuate="onLoad" draw:mime-type="image/png"/></draw:frame></text:p>
      </style:footer-left>
    </style:master-page>
    <style:master-page style:name="Converted44" style:page-layout-name="Mpm11" draw:style-name="Mdp1">
      <style:header>
        <text:p text:style-name="MP2"/>
      </style:header>
      <style:header-left>
        <text:p text:style-name="MP2"/>
      </style:header-left>
      <style:footer>
        <text:p text:style-name="MP2"/>
      </style:footer>
      <style:footer-left>
        <text:p text:style-name="MP1"><draw:frame draw:style-name="Mfr1" draw:name="Image 429 Copy 1" text:anchor-type="char" svg:x="3.7902in" svg:y="10.5945in" svg:width="0.6866in" svg:height="0.6189in"><draw:image xlink:href="Pictures/10000001000000840000007752069C51.png" xlink:type="simple" xlink:show="embed" xlink:actuate="onLoad" draw:mime-type="image/png"/></draw:frame><draw:frame draw:style-name="Mfr3" draw:name="Frame26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9" text:anchor-type="char" svg:x="7.2972in" svg:y="10.8752in" svg:width="0.2in" svg:height="0.1283in"><draw:text-box><text:p text:style-name="MP7"><text:span text:style-name="MT7"><text:page-number text:select-page="current">46</text:page-number></text:span></text:p></draw:text-box></draw:frame><draw:frame draw:style-name="Mfr4" draw:name="Frame2691" text:anchor-type="char" svg:x="7.2972in" svg:y="10.8752in" svg:width="0.2in" svg:height="0.1283in"><draw:text-box><text:p text:style-name="MP6"><text:page-number text:select-page="current">46</text:page-number></text:p></draw:text-box></draw:frame><draw:frame draw:style-name="Mfr2" draw:name="Image526" text:anchor-type="char" svg:x="0.7736in" svg:y="10.8752in" svg:width="1.9181in" svg:height="0.128in" draw:z-index="307"><draw:image xlink:href="Pictures/10000001000000B80000000C00EA2F60.png" xlink:type="simple" xlink:show="embed" xlink:actuate="onLoad" draw:mime-type="image/png"/></draw:frame><draw:frame draw:style-name="Mfr2" draw:name="Image527" text:anchor-type="char" svg:x="7.2972in" svg:y="10.8752in" svg:width="0.1984in" svg:height="0.128in" draw:z-index="308"><draw:image xlink:href="Pictures/10000001000000130000000C5161F074.png" xlink:type="simple" xlink:show="embed" xlink:actuate="onLoad" draw:mime-type="image/png"/></draw:frame></text:p>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1T13:27:25</meta:creation-date>
    <dc:date>2026-09-01T17:09:20.723725399</dc:date>
    <meta:editing-duration>PT1S</meta:editing-duration>
    <meta:generator>LibreOffice/26.2.5.2$Linux_AARCH64 LibreOffice_project/620$Build-2</meta:generator>
    <meta:editing-cycles>2</meta:editing-cycles>
    <meta:document-statistic meta:table-count="17" meta:image-count="613" meta:object-count="0" meta:page-count="45" meta:paragraph-count="1447" meta:word-count="10504" meta:character-count="66721" meta:non-whitespace-character-count="57474"/>
    <meta:user-defined meta:name="AppVersion">12.0000</meta:user-defined>
    <meta:user-defined meta:name="Created" meta:value-type="date">2026-08-25T00:00:00</meta:user-defined>
    <meta:user-defined meta:name="Creator">Adobe InDesign 18.0 (Windows)</meta:user-defined>
    <meta:user-defined meta:name="LastSaved" meta:value-type="date">2026-09-01T00:00:00</meta:user-defined>
    <meta:user-defined meta:name="Producer" meta:value-type="string">Adobe PDF Library 17.0</meta:user-defined>
    <meta:template xlink:type="simple" xlink:actuate="onRequest" xlink:title="Normal" xlink:href=""/>
  </office:meta>
</office:document-meta>
</file>